
<file path=META-INF/manifest.xml><?xml version="1.0" encoding="utf-8"?>
<manifest:manifest xmlns:office="urn:oasis:names:tc:opendocument:xmlns:office:1.0" xmlns:text="urn:oasis:names:tc:opendocument:xmlns:text:1.0" xmlns:meta="urn:oasis:names:tc:opendocument:xmlns:meta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 xmlns:table="urn:oasis:names:tc:opendocument:xmlns:table:1.0" xmlns:svg="urn:oasis:names:tc:opendocument:xmlns:svg-compatible:1.0" xmlns:xlink="http://www.w3.org/1999/xlink">
  <manifest:file-entry manifest:full-path="/" manifest:media-type="application/vnd.oasis.opendocument.tex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meta="urn:oasis:names:tc:opendocument:xmlns:meta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 xmlns:table="urn:oasis:names:tc:opendocument:xmlns:table:1.0" xmlns:svg="urn:oasis:names:tc:opendocument:xmlns:svg-compatible:1.0" xmlns:xlink="http://www.w3.org/1999/xlink" office:version="1.2">
  <office:automatic-styles/>
  <office:body>
    <office:text>
      <text:p text:style-name="PDFText"> <text:s text:c="49"/>SALIDA</text:p>
      <text:p text:style-name="PDFText"> </text:p>
      <text:p text:style-name="PDFText"> </text:p>
      <text:p text:style-name="PDFText"> </text:p>
      <text:p text:style-name="PDFText"> <text:s text:c="118"/>2022 - 50377</text:p>
      <text:p text:style-name="PDFText"> <text:s text:c="4"/>Ayuntamiento de Las Palmas de Gran Canaria</text:p>
      <text:p text:style-name="PDFText"> </text:p>
      <text:p text:style-name="PDFText"> </text:p>
      <text:p text:style-name="PDFText"> <text:s text:c="51"/>REGISTRO GENERAL</text:p>
      <text:p text:style-name="PDFText"> </text:p>
      <text:p text:style-name="PDFText"> <text:s text:c="119"/>11/08/2022 08:28</text:p>
      <text:p text:style-name="PDFText"> </text:p>
      <text:p text:style-name="PDFText"> </text:p>
      <text:p text:style-name="PDFText"> </text:p>
      <text:p text:style-name="PDFText"> </text:p>
      <text:p text:style-name="PDFText"> <text:s text:c="169"/>Área de Gobierno de Educación, Seguridad y Emergencia, Servicios Sociales, Participación ciudadana y Juventud</text:p>
      <text:p text:style-name="PDFText"> <text:s text:c="169"/>Concejalía Delegada de Área de Servicios Sociales</text:p>
      <text:p text:style-name="PDFText"> <text:s text:c="169"/>Servicio Bienestar Social</text:p>
      <text:p text:style-name="PDFText"> <text:s text:c="169"/>Sección de Servicios Sociales</text:p>
      <text:p text:style-name="PDFText"> </text:p>
      <text:p text:style-name="PDFText"> </text:p>
      <text:p text:style-name="PDFText"> </text:p>
      <text:p text:style-name="PDFText"> </text:p>
      <text:p text:style-name="PDFText"> <text:s text:c="169"/>Ref.: APL/JFS/AAV/SGO/mpsm</text:p>
      <text:p text:style-name="PDFText"> </text:p>
      <text:p text:style-name="PDFText"> </text:p>
      <text:p text:style-name="PDFText"> </text:p>
      <text:p text:style-name="PDFText"> </text:p>
      <text:p text:style-name="PDFText"> <text:s text:c="169"/>PROPUESTA DE RESOLUCIÓN DEFINITIVA de fecha 4 de agosto de 2022, de la Conceja-</text:p>
      <text:p text:style-name="PDFText"> <text:s text:c="169"/>la Delegada del Área de Servicios Sociales, por la que se realiza la propuesta de conce-</text:p>
      <text:p text:style-name="PDFText"> <text:s text:c="169"/>sión de subvenciones a Entidades Privadas de Iniciativa Social sin ánimo de lucro.</text:p>
      <text:p text:style-name="PDFText"> </text:p>
      <text:p text:style-name="PDFText"> <text:s text:c="169"/>Visto el expediente tramitado en relación con la “convocatoria pública de subvenciones para el</text:p>
      <text:p text:style-name="PDFText"> <text:s text:c="169"/>año 2022 destinadas a la cofinanciación de proyectos sociales que se complementen con las</text:p>
      <text:p text:style-name="PDFText"> <text:s text:c="169"/>competencias de los Servicios Sociales promovidos por entidades privadas de iniciativa social</text:p>
      <text:p text:style-name="PDFText"> <text:s text:c="169"/>sin ánimo de lucro que se desarrollen en el municipio de Las Palmas de Gran Canaria”, en el</text:p>
      <text:p text:style-name="PDFText"> <text:s text:c="169"/>que se acreditan los siguientes:</text:p>
      <text:p text:style-name="PDFText">t006754ad1240b0861007e62c408081cD</text:p>
      <text:p text:style-name="PDFText"> </text:p>
      <text:p text:style-name="PDFText"> </text:p>
      <text:p text:style-name="PDFText"> </text:p>
      <text:p text:style-name="PDFText"> </text:p>
      <text:p text:style-name="PDFText"> <text:s text:c="238"/>ANTECEDENTES</text:p>
      <text:p text:style-name="PDFText"> </text:p>
      <text:p text:style-name="PDFText"> <text:s text:c="176"/>I. El acuerdo adoptado por la Junta de Gobierno de la Ciudad de Las Palmas de Gran</text:p>
      <text:p text:style-name="PDFText"> <text:s text:c="169"/>Canaria en sesión ordinaria celebrada el día 12 de mayo de 2011 por el que se aprueban las</text:p>
      <text:p text:style-name="PDFText"> <text:s text:c="169"/>“Bases de vigencia indefinida, que han de regir la concesión de subvenciones destinadas a la</text:p>
      <text:p text:style-name="PDFText"> <text:s text:c="169"/>cofinanciación de proyectos sociales que se complementen con las competencias de los servi-</text:p>
      <text:p text:style-name="PDFText"> <text:s text:c="169"/>cios sociales promovidos por Entidades Privadas de Iniciativa Social sin ánimo de lucro, que</text:p>
      <text:p text:style-name="PDFText"> <text:s text:c="169"/>se desarrollen en el municipio de Las Palmas de Gran Canaria”, y se acuerda su publicación</text:p>
      <text:p text:style-name="PDFText"> <text:s text:c="169"/>en el Boletín Oficial de la Provincia de Las Palmas; dicha publicación se produjo en el boletín</text:p>
      <text:p text:style-name="PDFText"> <text:s text:c="169"/>número 75, de fecha 10 de junio de 2011.</text:p>
      <text:p text:style-name="PDFText"> </text:p>
      <text:p text:style-name="PDFText"> <text:s text:c="176"/>II. La resolución número 13969/2022, de 22 de abril, de la concejala delegada del Área</text:p>
      <text:p text:style-name="PDFText"> <text:s text:c="169"/>de Servicios Sociales por la que se dispone aplicar la tramitación de urgencia, por razones de</text:p>
      <text:p text:style-name="PDFText"> <text:s text:c="169"/>interés público, al procedimiento relativo a la convocatoria pública de subvenciones destinadas</text:p>
      <text:p text:style-name="PDFText"> <text:s text:c="169"/>a la cofinanciación de proyectos sociales que se complementen con las competencias de los</text:p>
      <text:p text:style-name="PDFText"> <text:s text:c="169"/>servicios sociales municipales, promovidos por entidades privadas sin ánimo de lucro, para el</text:p>
      <text:p text:style-name="PDFText"> <text:s text:c="169"/>año 2022.</text:p>
      <text:p text:style-name="PDFText"> </text:p>
      <text:p text:style-name="PDFText"> <text:s text:c="175"/>III. El acuerdo número 8 de la Junta de Gobierno de la Ciudad de Las Palmas de Gran</text:p>
      <text:p text:style-name="PDFText"> <text:s text:c="169"/>Canaria celebrada en fecha 9 de mayo de 2022, en relación con la autorización del gasto para</text:p>
      <text:p text:style-name="PDFText"> <text:s text:c="169"/>la convocatoria correspondiente al año 2022.</text:p>
      <text:p text:style-name="PDFText"> <text:s text:c="61"/>COPIA AUTÉNTICA que puede ser comprobada mediante el Código Seguro de</text:p>
      <text:p text:style-name="PDFText"> </text:p>
      <text:p text:style-name="PDFText"> </text:p>
      <text:p text:style-name="PDFText"> </text:p>
      <text:p text:style-name="PDFText"> </text:p>
      <text:p text:style-name="PDFText"> <text:s text:c="175"/>IV. La contabilización del Órgano de Gestión Económico Financiera de la Fase Autoriza-</text:p>
      <text:p text:style-name="PDFText"> <text:s text:c="64"/>Verificación en http://sedeelectronica.laspalmasgc.es/valDoc/index.jsp</text:p>
      <text:p text:style-name="PDFText"> </text:p>
      <text:p text:style-name="PDFText"> </text:p>
      <text:p text:style-name="PDFText"> </text:p>
      <text:p text:style-name="PDFText"> </text:p>
      <text:p text:style-name="PDFText"> <text:s text:c="169"/>ción del gasto de fecha tres de mayo de 2022.</text:p>
      <text:p text:style-name="PDFText"> </text:p>
      <text:p text:style-name="PDFText"> <text:s text:c="175"/>V. La Resolución número 18858/2022, de veinte de mayo, de la concejala delegada del</text:p>
      <text:p text:style-name="PDFText"> <text:s text:c="169"/>Área de Servicios Sociales, por la que se acuerda efectuar la convocatoria pública de subven-</text:p>
      <text:p text:style-name="PDFText"> <text:s text:c="169"/>ciones destinadas a la cofinanciación de proyectos sociales que se complementen con las</text:p>
      <text:p text:style-name="PDFText"> <text:s text:c="169"/>competencias de los servicios sociales municipales, promovidos por entidades privadas sin</text:p>
      <text:p text:style-name="PDFText"> <text:s text:c="169"/>ánimo de lucro, para el año 2022, publicada en el Boletín Oficial de la Provincia de Las Palmas</text:p>
      <text:p text:style-name="PDFText"> <text:s text:c="169"/>número 63, de fecha 27 de mayo de 2022.</text:p>
      <text:p text:style-name="PDFText"> </text:p>
      <text:p text:style-name="PDFText"> </text:p>
      <text:p text:style-name="PDFText"> </text:p>
      <text:p text:style-name="PDFText"> </text:p>
      <text:p text:style-name="PDFText"> <text:s text:c="281"/>1</text:p>
      <text:p text:style-name="PDFText"> </text:p>
      <text:p text:style-name="PDFText"> </text:p>
      <text:p text:style-name="PDFText"> </text:p>
      <text:p text:style-name="PDFText"> </text:p>
      <text:p text:style-name="PDFText"> <text:s text:c="145"/>Código Seguro De Verificación <text:s text:c="35"/>9Pv6ZbZumx/G6EPKmIioBQ== <text:s text:c="50"/>Estado <text:s text:c="6"/>Fecha y hora</text:p>
      <text:p text:style-name="PDFText"> <text:s text:c="155"/>Firmado Por <text:s text:c="13"/>Adelaida Perez Lorenzo - Jefe de Sección - Servicios Sociales-APL <text:s text:c="39"/>Firmado <text:s text:c="2"/>04/08/2022 13:54:08</text:p>
      <text:p text:style-name="PDFText"> <text:s text:c="153"/>Observaciones <text:s text:c="118"/>Página <text:s text:c="10"/>1/27</text:p>
      <text:p text:style-name="PDFText"> <text:s text:c="151"/>Url De Verificación <text:s text:c="21"/>https://www.laspalmasgc.es/es/online/sede-electronica/codigo-seguro-de-verificacion</text:p>
      <text:p text:style-name="PDFText"> <text:s text:c="156"/>Normativa <text:s text:c="14"/>Este informe tiene carácter de copia electrónica auténtica con validez y eficacia administrativa de ORIGINAL (art. 27 Ley 39/2015).</text:p>
      <text:p text:style-name="PDFText"> </text:p>
      <text:p text:style-name="PDFText"> </text:p>
      <text:p text:style-name="PDFText"> </text:p>
      <text:p text:style-name="PDFText"> </text:p>
      <text:p text:style-name="PDFText"> <text:s text:c="138"/>Documento firmado por: <text:s text:c="152"/>Fecha/hora:</text:p>
      <text:p text:style-name="PDFText"> <text:s text:c="138"/>Certificación Sello Sede electrónica <text:s text:c="142"/>11/08/2022 08:28</text:p>
      <text:p text:style-name="PageBreak"/>
      <text:p text:style-name="PDFText"> <text:s text:c="49"/>SALIDA</text:p>
      <text:p text:style-name="PDFText"> </text:p>
      <text:p text:style-name="PDFText"> </text:p>
      <text:p text:style-name="PDFText"> </text:p>
      <text:p text:style-name="PDFText"> <text:s text:c="118"/>2022 - 50377</text:p>
      <text:p text:style-name="PDFText"> <text:s text:c="4"/>Ayuntamiento de Las Palmas de Gran Canaria</text:p>
      <text:p text:style-name="PDFText"> </text:p>
      <text:p text:style-name="PDFText"> </text:p>
      <text:p text:style-name="PDFText"> <text:s text:c="51"/>REGISTRO GENERAL</text:p>
      <text:p text:style-name="PDFText"> </text:p>
      <text:p text:style-name="PDFText"> <text:s text:c="119"/>11/08/2022 08:28</text:p>
      <text:p text:style-name="PDFText"> </text:p>
      <text:p text:style-name="PDFText"> </text:p>
      <text:p text:style-name="PDFText"> </text:p>
      <text:p text:style-name="PDFText"> </text:p>
      <text:p text:style-name="PDFText"> <text:s text:c="169"/>Área de Gobierno de Educación, Seguridad y Emergencia, Servicios Sociales, Participación ciudadana y Juventud</text:p>
      <text:p text:style-name="PDFText"> <text:s text:c="169"/>Concejalía Delegada de Área de Servicios Sociales</text:p>
      <text:p text:style-name="PDFText"> <text:s text:c="169"/>Servicio Bienestar Social</text:p>
      <text:p text:style-name="PDFText"> <text:s text:c="169"/>Sección de Servicios Sociales</text:p>
      <text:p text:style-name="PDFText"> </text:p>
      <text:p text:style-name="PDFText"> </text:p>
      <text:p text:style-name="PDFText"> </text:p>
      <text:p text:style-name="PDFText"> </text:p>
      <text:p text:style-name="PDFText"> <text:s text:c="176"/>VI. La financiación de la convocatoria pública para la concesión de subvenciones desti-</text:p>
      <text:p text:style-name="PDFText"> <text:s text:c="169"/>nadas a la cofinanciación de proyectos sociales que se complementen con las competencias</text:p>
      <text:p text:style-name="PDFText"> <text:s text:c="169"/>de los servicios sociales, se hace con cargo a la siguiente aplicación presupuestaria:</text:p>
      <text:p text:style-name="PDFText"> <text:s text:c="169"/>06247/231.00/489.00 “Otras transferencias a familias e instituciones sin fines de lucro” de los</text:p>
      <text:p text:style-name="PDFText"> <text:s text:c="169"/>Presupuesto Municipales del año 2022, por importe de 1.154.000,00 €, para los gastos com-</text:p>
      <text:p text:style-name="PDFText"> <text:s text:c="169"/>prendidos entre enero y noviembre de 2022; para los gastos correspondientes al mes de di-</text:p>
      <text:p text:style-name="PDFText"> <text:s text:c="169"/>ciembre existe una reserva de crédito de futuro de 96.000,00 €, con cargo a la aplicación pre-</text:p>
      <text:p text:style-name="PDFText"> <text:s text:c="169"/>supuestaria 06247/231.00/489.00.</text:p>
      <text:p text:style-name="PDFText"> </text:p>
      <text:p text:style-name="PDFText"> <text:s text:c="177"/>VII. Una vez valorados los proyectos presentados por las organizaciones concurrentes</text:p>
      <text:p text:style-name="PDFText"> <text:s text:c="169"/>por las técnicos de la Sección de Servicios Sociales y reunida la comisión de valoración, resul-</text:p>
      <text:p text:style-name="PDFText"> <text:s text:c="169"/>ta:</text:p>
      <text:p text:style-name="PDFText">t006754ad1240b0861007e62c408081cD</text:p>
      <text:p text:style-name="PDFText"> </text:p>
      <text:p text:style-name="PDFText"> </text:p>
      <text:p text:style-name="PDFText"> </text:p>
      <text:p text:style-name="PDFText"> </text:p>
      <text:p text:style-name="PDFText"> <text:s text:c="169"/>PRIMERO: A la Convocatoria publicada en el B.O.P. nº 63, de fecha 27 de mayo de 2022, han</text:p>
      <text:p text:style-name="PDFText"> <text:s text:c="169"/>concurrido 58 organizaciones con 83 proyectos:</text:p>
      <text:p text:style-name="PDFText"> </text:p>
      <text:p text:style-name="PDFText"> <text:s text:c="184"/>ORGANIZACIONES <text:s text:c="47"/>CIF <text:s text:c="35"/>PROYECTOS</text:p>
      <text:p text:style-name="PDFText"> <text:s text:c="178"/>Asociación Española contra el</text:p>
      <text:p text:style-name="PDFText"> <text:s text:c="170"/>1 <text:s text:c="66"/>G28197564 <text:s text:c="15"/>1 <text:s text:c="8"/>En Marcha</text:p>
      <text:p text:style-name="PDFText"> <text:s text:c="178"/>Cáncer</text:p>
      <text:p text:style-name="PDFText"> <text:s text:c="273"/>Acciones dirigidas para prevenir la</text:p>
      <text:p text:style-name="PDFText"> <text:s text:c="263"/>2 <text:s text:c="8"/>Exclusión Social en población ma-</text:p>
      <text:p text:style-name="PDFText"> <text:s text:c="273"/>yor con Discapacidad Intelectual.</text:p>
      <text:p text:style-name="PDFText"> <text:s text:c="273"/>Estimulación cognitiva en el pro-</text:p>
      <text:p text:style-name="PDFText"> <text:s text:c="178"/>Asociación Cívitas centros es-</text:p>
      <text:p text:style-name="PDFText"> <text:s text:c="273"/>ceso de deterioro por envejeci-</text:p>
      <text:p text:style-name="PDFText"> <text:s text:c="170"/>2 <text:s text:c="6"/>pecializados en personas con <text:s text:c="31"/>G35025048 <text:s text:c="15"/>3</text:p>
      <text:p text:style-name="PDFText"> <text:s text:c="273"/>miento en población con discapa-</text:p>
      <text:p text:style-name="PDFText"> <text:s text:c="178"/>discapacidad intelectual</text:p>
      <text:p text:style-name="PDFText"> <text:s text:c="273"/>cidad intelectual</text:p>
      <text:p text:style-name="PDFText"> <text:s text:c="273"/>Club de ocio, para la prevención</text:p>
      <text:p text:style-name="PDFText"> <text:s text:c="263"/>4 <text:s text:c="8"/>de la exclusión social de personas</text:p>
      <text:p text:style-name="PDFText"> <text:s text:c="273"/>con discapacidad intelectual</text:p>
      <text:p text:style-name="PDFText"> <text:s text:c="178"/>Asociación Protectora de Per-</text:p>
      <text:p text:style-name="PDFText"> <text:s text:c="178"/>sonas con Discapacidad Inte-</text:p>
      <text:p text:style-name="PDFText"> <text:s text:c="61"/>COPIA AUTÉNTICA que puede ser comprobada mediante el Código Seguro de</text:p>
      <text:p text:style-name="PDFText"> </text:p>
      <text:p text:style-name="PDFText"> </text:p>
      <text:p text:style-name="PDFText"> </text:p>
      <text:p text:style-name="PDFText"> </text:p>
      <text:p text:style-name="PDFText"> <text:s text:c="170"/>3 <text:s text:c="66"/>G35029065 <text:s text:c="15"/>5 <text:s text:c="8"/>Ocio inclusivo</text:p>
      <text:p text:style-name="PDFText"> <text:s text:c="178"/>lectual de Las Palmas (APRO-</text:p>
      <text:p text:style-name="PDFText"> <text:s text:c="64"/>Verificación en http://sedeelectronica.laspalmasgc.es/valDoc/index.jsp</text:p>
      <text:p text:style-name="PDFText"> </text:p>
      <text:p text:style-name="PDFText"> </text:p>
      <text:p text:style-name="PDFText"> </text:p>
      <text:p text:style-name="PDFText"> </text:p>
      <text:p text:style-name="PDFText"> <text:s text:c="178"/>SU)</text:p>
      <text:p text:style-name="PDFText"> <text:s text:c="273"/>Servicio integral de actividades</text:p>
      <text:p text:style-name="PDFText"> <text:s text:c="273"/>como fórmula de evitación de la</text:p>
      <text:p text:style-name="PDFText"> <text:s text:c="263"/>6 <text:s text:c="8"/>exclusión social de las personas</text:p>
      <text:p text:style-name="PDFText"> <text:s text:c="273"/>con trastornos del espectro del</text:p>
      <text:p text:style-name="PDFText"> <text:s text:c="178"/>Asociación de Familias de Per- <text:s text:c="64"/>autismo (TEA)</text:p>
      <text:p text:style-name="PDFText"> <text:s text:c="170"/>4 <text:s text:c="6"/>sonas con Autismo de Las Pal- <text:s text:c="30"/>G35042977</text:p>
      <text:p text:style-name="PDFText"> <text:s text:c="178"/>mas (APNALP) <text:s text:c="82"/>Atención social y terapéutica para</text:p>
      <text:p text:style-name="PDFText"> <text:s text:c="273"/>la prevención de la exclusión so-</text:p>
      <text:p text:style-name="PDFText"> <text:s text:c="263"/>7 <text:s text:c="8"/>cial de las personas con trastor-</text:p>
      <text:p text:style-name="PDFText"> <text:s text:c="273"/>nos del espectro del autismo</text:p>
      <text:p text:style-name="PDFText"> <text:s text:c="273"/>(TEA)</text:p>
      <text:p text:style-name="PDFText"> <text:s text:c="170"/>5 <text:s text:c="6"/>Asociación de Personas Sor- <text:s text:c="32"/>G35049923 <text:s text:c="15"/>8 <text:s text:c="8"/>Programa de integración social</text:p>
      <text:p text:style-name="PDFText"> <text:s text:c="178"/>das de la provincia de Las Pal-</text:p>
      <text:p text:style-name="PDFText"> </text:p>
      <text:p text:style-name="PDFText"> <text:s text:c="281"/>2</text:p>
      <text:p text:style-name="PDFText"> </text:p>
      <text:p text:style-name="PDFText"> </text:p>
      <text:p text:style-name="PDFText"> </text:p>
      <text:p text:style-name="PDFText"> </text:p>
      <text:p text:style-name="PDFText"> <text:s text:c="145"/>Código Seguro De Verificación <text:s text:c="35"/>9Pv6ZbZumx/G6EPKmIioBQ== <text:s text:c="50"/>Estado <text:s text:c="6"/>Fecha y hora</text:p>
      <text:p text:style-name="PDFText"> <text:s text:c="155"/>Firmado Por <text:s text:c="13"/>Adelaida Perez Lorenzo - Jefe de Sección - Servicios Sociales-APL <text:s text:c="39"/>Firmado <text:s text:c="2"/>04/08/2022 13:54:08</text:p>
      <text:p text:style-name="PDFText"> <text:s text:c="153"/>Observaciones <text:s text:c="118"/>Página <text:s text:c="10"/>2/27</text:p>
      <text:p text:style-name="PDFText"> <text:s text:c="151"/>Url De Verificación <text:s text:c="21"/>https://www.laspalmasgc.es/es/online/sede-electronica/codigo-seguro-de-verificacion</text:p>
      <text:p text:style-name="PDFText"> <text:s text:c="156"/>Normativa <text:s text:c="14"/>Este informe tiene carácter de copia electrónica auténtica con validez y eficacia administrativa de ORIGINAL (art. 27 Ley 39/2015).</text:p>
      <text:p text:style-name="PDFText"> </text:p>
      <text:p text:style-name="PDFText"> </text:p>
      <text:p text:style-name="PDFText"> </text:p>
      <text:p text:style-name="PDFText"> </text:p>
      <text:p text:style-name="PDFText"> <text:s text:c="138"/>Documento firmado por: <text:s text:c="152"/>Fecha/hora:</text:p>
      <text:p text:style-name="PDFText"> <text:s text:c="138"/>Certificación Sello Sede electrónica <text:s text:c="142"/>11/08/2022 08:28</text:p>
      <text:p text:style-name="PageBreak"/>
      <text:p text:style-name="PDFText"> <text:s text:c="49"/>SALIDA</text:p>
      <text:p text:style-name="PDFText"> </text:p>
      <text:p text:style-name="PDFText"> </text:p>
      <text:p text:style-name="PDFText"> </text:p>
      <text:p text:style-name="PDFText"> <text:s text:c="118"/>2022 - 50377</text:p>
      <text:p text:style-name="PDFText"> <text:s text:c="4"/>Ayuntamiento de Las Palmas de Gran Canaria</text:p>
      <text:p text:style-name="PDFText"> </text:p>
      <text:p text:style-name="PDFText"> </text:p>
      <text:p text:style-name="PDFText"> <text:s text:c="51"/>REGISTRO GENERAL</text:p>
      <text:p text:style-name="PDFText"> </text:p>
      <text:p text:style-name="PDFText"> <text:s text:c="119"/>11/08/2022 08:28</text:p>
      <text:p text:style-name="PDFText"> </text:p>
      <text:p text:style-name="PDFText"> </text:p>
      <text:p text:style-name="PDFText"> </text:p>
      <text:p text:style-name="PDFText"> </text:p>
      <text:p text:style-name="PDFText"> <text:s text:c="169"/>Área de Gobierno de Educación, Seguridad y Emergencia, Servicios Sociales, Participación ciudadana y Juventud</text:p>
      <text:p text:style-name="PDFText"> <text:s text:c="169"/>Concejalía Delegada de Área de Servicios Sociales</text:p>
      <text:p text:style-name="PDFText"> <text:s text:c="169"/>Servicio Bienestar Social</text:p>
      <text:p text:style-name="PDFText"> <text:s text:c="169"/>Sección de Servicios Sociales</text:p>
      <text:p text:style-name="PDFText"> </text:p>
      <text:p text:style-name="PDFText"> </text:p>
      <text:p text:style-name="PDFText"> </text:p>
      <text:p text:style-name="PDFText"> </text:p>
      <text:p text:style-name="PDFText"> <text:s text:c="178"/>mas</text:p>
      <text:p text:style-name="PDFText"> <text:s text:c="178"/>Asociación para la lucha contra <text:s text:c="63"/>Atención psicosocial en personas</text:p>
      <text:p text:style-name="PDFText"> <text:s text:c="170"/>6 <text:s text:c="6"/>Enfermedades Renales Alcer <text:s text:c="33"/>G35052216 <text:s text:c="15"/>9 <text:s text:c="8"/>con ERC en riesgo de exclusión</text:p>
      <text:p text:style-name="PDFText"> <text:s text:c="178"/>Las Palmas <text:s text:c="84"/>social y sus familiares</text:p>
      <text:p text:style-name="PDFText"> <text:s text:c="273"/>Servicio de apoyo familiar (S.A.F.):</text:p>
      <text:p text:style-name="PDFText"> <text:s text:c="263"/>10 <text:s text:c="7"/>orientado a la atención y preven-</text:p>
      <text:p text:style-name="PDFText"> <text:s text:c="273"/>ción de la exclusión social</text:p>
      <text:p text:style-name="PDFText"> <text:s text:c="170"/>7 <text:s text:c="6"/>Asociación Adepsi <text:s text:c="42"/>G35068824</text:p>
      <text:p text:style-name="PDFText"> <text:s text:c="273"/>Servicio Integral de Asistencia</text:p>
      <text:p text:style-name="PDFText"> <text:s text:c="263"/>11 <text:s text:c="7"/>Personal de Asociación Adepsi</text:p>
      <text:p text:style-name="PDFText"> <text:s text:c="273"/>(SIAPA).</text:p>
      <text:p text:style-name="PDFText"> <text:s text:c="263"/>12 <text:s text:c="7"/>Servicio Conciliación Familiar</text:p>
      <text:p text:style-name="PDFText">t006754ad1240b0861007e62c408081cD</text:p>
      <text:p text:style-name="PDFText"> </text:p>
      <text:p text:style-name="PDFText"> </text:p>
      <text:p text:style-name="PDFText"> </text:p>
      <text:p text:style-name="PDFText"> </text:p>
      <text:p text:style-name="PDFText"> <text:s text:c="178"/>Asociación de Entidades Plena <text:s text:c="65"/>Atención a personas con discapa-</text:p>
      <text:p text:style-name="PDFText"> <text:s text:c="170"/>8 <text:s text:c="67"/>G35083112 <text:s text:c="24"/>cidad intelectual en situación de</text:p>
      <text:p text:style-name="PDFText"> <text:s text:c="178"/>Inclusión Canarias <text:s text:c="66"/>13</text:p>
      <text:p text:style-name="PDFText"> <text:s text:c="273"/>vulnerabilidad o riesgo de exclu-</text:p>
      <text:p text:style-name="PDFText"> <text:s text:c="273"/>sión social.</text:p>
      <text:p text:style-name="PDFText"> <text:s text:c="273"/>Asesoramiento, valoración y diag-</text:p>
      <text:p text:style-name="PDFText"> <text:s text:c="263"/>14 <text:s text:c="7"/>nóstico de familias de personas</text:p>
      <text:p text:style-name="PDFText"> <text:s text:c="273"/>con síndrome de down</text:p>
      <text:p text:style-name="PDFText"> <text:s text:c="273"/>Sensibilización hacia el síndrome</text:p>
      <text:p text:style-name="PDFText"> <text:s text:c="178"/>Asociación Síndrome de Down <text:s text:c="57"/>15</text:p>
      <text:p text:style-name="PDFText"> <text:s text:c="170"/>9 <text:s text:c="66"/>G35131515 <text:s text:c="25"/>de down</text:p>
      <text:p text:style-name="PDFText"> <text:s text:c="178"/>de Las Palmas</text:p>
      <text:p text:style-name="PDFText"> <text:s text:c="273"/>Agentes de vigilancia: Prevención</text:p>
      <text:p text:style-name="PDFText"> <text:s text:c="273"/>del acoso escolar hacia menores</text:p>
      <text:p text:style-name="PDFText"> <text:s text:c="263"/>16</text:p>
      <text:p text:style-name="PDFText"> <text:s text:c="273"/>y jóvenes con discapacidad inte-</text:p>
      <text:p text:style-name="PDFText"> <text:s text:c="273"/>lectual, desde el grupo de iguales.</text:p>
      <text:p text:style-name="PDFText"> <text:s text:c="178"/>Asociación de Celiacos de la <text:s text:c="66"/>Exclusión social: Celíacos sin me-</text:p>
      <text:p text:style-name="PDFText"> <text:s text:c="170"/>10 <text:s text:c="5"/>Provincia de Las Palmas (ASO- <text:s text:c="30"/>G35149202 <text:s text:c="15"/>17 <text:s text:c="7"/>dios en Las Palmas de Gran Ca-</text:p>
      <text:p text:style-name="PDFText"> <text:s text:c="178"/>CEPA) <text:s text:c="89"/>naria</text:p>
      <text:p text:style-name="PDFText"> <text:s text:c="273"/>Programa de prevención de adic-</text:p>
      <text:p text:style-name="PDFText"> <text:s text:c="178"/>Asociación de Integración So-</text:p>
      <text:p text:style-name="PDFText"> <text:s text:c="170"/>11 <text:s text:c="65"/>G35263318 <text:s text:c="15"/>18 <text:s text:c="7"/>ciones evitando la exclusión: “A tu</text:p>
      <text:p text:style-name="PDFText"> <text:s text:c="178"/>cial “Calidad de Vida”</text:p>
      <text:p text:style-name="PDFText"> <text:s text:c="61"/>COPIA AUTÉNTICA que puede ser comprobada mediante el Código Seguro de</text:p>
      <text:p text:style-name="PDFText"> </text:p>
      <text:p text:style-name="PDFText"> </text:p>
      <text:p text:style-name="PDFText"> </text:p>
      <text:p text:style-name="PDFText"> </text:p>
      <text:p text:style-name="PDFText"> <text:s text:c="273"/>salud”</text:p>
      <text:p text:style-name="PDFText"> <text:s text:c="64"/>Verificación en http://sedeelectronica.laspalmasgc.es/valDoc/index.jsp</text:p>
      <text:p text:style-name="PDFText"> </text:p>
      <text:p text:style-name="PDFText"> </text:p>
      <text:p text:style-name="PDFText"> </text:p>
      <text:p text:style-name="PDFText"> </text:p>
      <text:p text:style-name="PDFText"> <text:s text:c="263"/>19 <text:s text:c="7"/>¡Mantén a raya tu diabetes!</text:p>
      <text:p text:style-name="PDFText"> <text:s text:c="178"/>Asociación para la Diabetes de <text:s text:c="64"/>Prevención de la discriminación</text:p>
      <text:p text:style-name="PDFText"> <text:s text:c="170"/>12 <text:s text:c="65"/>G35317049 <text:s text:c="25"/>social de las personas con diabe-</text:p>
      <text:p text:style-name="PDFText"> <text:s text:c="178"/>Gran Canaria (ADIGRAN) <text:s text:c="62"/>20</text:p>
      <text:p text:style-name="PDFText"> <text:s text:c="273"/>tes en Las Palmas de Gran Cana-</text:p>
      <text:p text:style-name="PDFText"> <text:s text:c="273"/>ria.</text:p>
      <text:p text:style-name="PDFText"> <text:s text:c="178"/>Asociación de Padres y madres</text:p>
      <text:p text:style-name="PDFText"> <text:s text:c="273"/>Habilidades para la inclusión so-</text:p>
      <text:p text:style-name="PDFText"> <text:s text:c="170"/>13 <text:s text:c="5"/>de personas con discapacidad <text:s text:c="31"/>G35339035 <text:s text:c="15"/>21</text:p>
      <text:p text:style-name="PDFText"> <text:s text:c="273"/>cial</text:p>
      <text:p text:style-name="PDFText"> <text:s text:c="178"/>intelectual Apadis</text:p>
      <text:p text:style-name="PDFText"> <text:s text:c="178"/>Asociación Gamá-Colectivo de <text:s text:c="66"/>Programa para el fomento del em-</text:p>
      <text:p text:style-name="PDFText"> <text:s text:c="170"/>14 <text:s text:c="5"/>Lesbianas Gays Bisexuales y <text:s text:c="32"/>G35364512 <text:s text:c="15"/>22 <text:s text:c="7"/>pleo y la inserción en las personas</text:p>
      <text:p text:style-name="PDFText"> <text:s text:c="178"/>Transexuales de Canarias <text:s text:c="70"/>LGTB</text:p>
      <text:p text:style-name="PDFText"> <text:s text:c="170"/>15 <text:s text:c="5"/>Asociación Alzheimer Canarias <text:s text:c="30"/>G35395730 <text:s text:c="15"/>23 <text:s text:c="7"/>Sigo siendo yo</text:p>
      <text:p text:style-name="PDFText"> <text:s text:c="170"/>16 <text:s text:c="5"/>Asociación Amigos Contra el <text:s text:c="32"/>G35435163 <text:s text:c="15"/>24 <text:s text:c="7"/>Atención integral a personas con</text:p>
      <text:p text:style-name="PDFText"> <text:s text:c="281"/>3</text:p>
      <text:p text:style-name="PDFText"> </text:p>
      <text:p text:style-name="PDFText"> </text:p>
      <text:p text:style-name="PDFText"> </text:p>
      <text:p text:style-name="PDFText"> </text:p>
      <text:p text:style-name="PDFText"> <text:s text:c="145"/>Código Seguro De Verificación <text:s text:c="35"/>9Pv6ZbZumx/G6EPKmIioBQ== <text:s text:c="50"/>Estado <text:s text:c="6"/>Fecha y hora</text:p>
      <text:p text:style-name="PDFText"> <text:s text:c="155"/>Firmado Por <text:s text:c="13"/>Adelaida Perez Lorenzo - Jefe de Sección - Servicios Sociales-APL <text:s text:c="39"/>Firmado <text:s text:c="2"/>04/08/2022 13:54:08</text:p>
      <text:p text:style-name="PDFText"> <text:s text:c="153"/>Observaciones <text:s text:c="118"/>Página <text:s text:c="10"/>3/27</text:p>
      <text:p text:style-name="PDFText"> <text:s text:c="151"/>Url De Verificación <text:s text:c="21"/>https://www.laspalmasgc.es/es/online/sede-electronica/codigo-seguro-de-verificacion</text:p>
      <text:p text:style-name="PDFText"> <text:s text:c="156"/>Normativa <text:s text:c="14"/>Este informe tiene carácter de copia electrónica auténtica con validez y eficacia administrativa de ORIGINAL (art. 27 Ley 39/2015).</text:p>
      <text:p text:style-name="PDFText"> </text:p>
      <text:p text:style-name="PDFText"> </text:p>
      <text:p text:style-name="PDFText"> </text:p>
      <text:p text:style-name="PDFText"> </text:p>
      <text:p text:style-name="PDFText"> <text:s text:c="138"/>Documento firmado por: <text:s text:c="152"/>Fecha/hora:</text:p>
      <text:p text:style-name="PDFText"> <text:s text:c="138"/>Certificación Sello Sede electrónica <text:s text:c="142"/>11/08/2022 08:28</text:p>
      <text:p text:style-name="PageBreak"/>
      <text:p text:style-name="PDFText"> <text:s text:c="49"/>SALIDA</text:p>
      <text:p text:style-name="PDFText"> </text:p>
      <text:p text:style-name="PDFText"> </text:p>
      <text:p text:style-name="PDFText"> </text:p>
      <text:p text:style-name="PDFText"> <text:s text:c="118"/>2022 - 50377</text:p>
      <text:p text:style-name="PDFText"> <text:s text:c="4"/>Ayuntamiento de Las Palmas de Gran Canaria</text:p>
      <text:p text:style-name="PDFText"> </text:p>
      <text:p text:style-name="PDFText"> </text:p>
      <text:p text:style-name="PDFText"> <text:s text:c="51"/>REGISTRO GENERAL</text:p>
      <text:p text:style-name="PDFText"> </text:p>
      <text:p text:style-name="PDFText"> <text:s text:c="119"/>11/08/2022 08:28</text:p>
      <text:p text:style-name="PDFText"> </text:p>
      <text:p text:style-name="PDFText"> </text:p>
      <text:p text:style-name="PDFText"> </text:p>
      <text:p text:style-name="PDFText"> </text:p>
      <text:p text:style-name="PDFText"> <text:s text:c="169"/>Área de Gobierno de Educación, Seguridad y Emergencia, Servicios Sociales, Participación ciudadana y Juventud</text:p>
      <text:p text:style-name="PDFText"> <text:s text:c="169"/>Concejalía Delegada de Área de Servicios Sociales</text:p>
      <text:p text:style-name="PDFText"> <text:s text:c="169"/>Servicio Bienestar Social</text:p>
      <text:p text:style-name="PDFText"> <text:s text:c="169"/>Sección de Servicios Sociales</text:p>
      <text:p text:style-name="PDFText"> </text:p>
      <text:p text:style-name="PDFText"> </text:p>
      <text:p text:style-name="PDFText"> </text:p>
      <text:p text:style-name="PDFText"> </text:p>
      <text:p text:style-name="PDFText"> <text:s text:c="273"/>VIH como fórmula de prevención</text:p>
      <text:p text:style-name="PDFText"> <text:s text:c="178"/>Sida (A.C.S.)</text:p>
      <text:p text:style-name="PDFText"> <text:s text:c="273"/>de la exclusión social</text:p>
      <text:p text:style-name="PDFText"> <text:s text:c="170"/>17 <text:s text:c="5"/>Asoc. Benéfico-Social Main <text:s text:c="33"/>G35475607 <text:s text:c="15"/>25 <text:s text:c="7"/>Juan Soñador 2022</text:p>
      <text:p text:style-name="PDFText"> <text:s text:c="178"/>Fundación Canaria para el Tra- <text:s text:c="64"/>Atención integral a las personas</text:p>
      <text:p text:style-name="PDFText"> <text:s text:c="170"/>18 <text:s text:c="5"/>tamiento Integral de la Parálisis <text:s text:c="26"/>G35521533 <text:s text:c="15"/>26 <text:s text:c="7"/>con parálisis cerebral, apostando</text:p>
      <text:p text:style-name="PDFText"> <text:s text:c="178"/>Cerebral Infantil (TIPCI) <text:s text:c="69"/>por la inclusión social.</text:p>
      <text:p text:style-name="PDFText"> <text:s text:c="273"/>Servicio de actividades de ocio in-</text:p>
      <text:p text:style-name="PDFText"> <text:s text:c="178"/>Asociación de Familias de per- <text:s text:c="54"/>27 <text:s text:c="7"/>clusivas para personas en situa-</text:p>
      <text:p text:style-name="PDFText"> <text:s text:c="170"/>19 <text:s text:c="5"/>sonas con Discapacidad inte- <text:s text:c="31"/>G35562578 <text:s text:c="25"/>ción de Exclusión Social (PDIyD)</text:p>
      <text:p text:style-name="PDFText"> <text:s text:c="178"/>lectual y del desarrollo Apaelp <text:s text:c="63"/>Todos sumamos contra la Exclu-</text:p>
      <text:p text:style-name="PDFText"> <text:s text:c="263"/>28</text:p>
      <text:p text:style-name="PDFText"> <text:s text:c="273"/>sión Social</text:p>
      <text:p text:style-name="PDFText">t006754ad1240b0861007e62c408081cD</text:p>
      <text:p text:style-name="PDFText"> </text:p>
      <text:p text:style-name="PDFText"> </text:p>
      <text:p text:style-name="PDFText"> </text:p>
      <text:p text:style-name="PDFText"> </text:p>
      <text:p text:style-name="PDFText"> <text:s text:c="178"/>Asociación Gull-Lasègue para</text:p>
      <text:p text:style-name="PDFText"> <text:s text:c="178"/>el Estudio y Tratamiento de la <text:s text:c="64"/>Previene y Accede: Servicio de</text:p>
      <text:p text:style-name="PDFText"> <text:s text:c="170"/>20 <text:s text:c="65"/>G35566876 <text:s text:c="15"/>29</text:p>
      <text:p text:style-name="PDFText"> <text:s text:c="178"/>Anorexia y la Bulimia en Cana- <text:s text:c="64"/>Atención Social para TCA.</text:p>
      <text:p text:style-name="PDFText"> <text:s text:c="178"/>rias</text:p>
      <text:p text:style-name="PDFText"> <text:s text:c="273"/>Plan integral de acciones por la in-</text:p>
      <text:p text:style-name="PDFText"> <text:s text:c="263"/>30 <text:s text:c="7"/>clusión de personas con TEA en</text:p>
      <text:p text:style-name="PDFText"> <text:s text:c="178"/>Asociación Canaria de Perso- <text:s text:c="66"/>Las Palmas de Gran Canaria</text:p>
      <text:p text:style-name="PDFText"> <text:s text:c="170"/>21 <text:s text:c="5"/>nas con Trastornos Generaliza- <text:s text:c="29"/>G35663897</text:p>
      <text:p text:style-name="PDFText"> <text:s text:c="178"/>dos del Desarrollo (ACTRADE) <text:s text:c="66"/>Hacia la inclusión de las familias</text:p>
      <text:p text:style-name="PDFText"> <text:s text:c="263"/>31 <text:s text:c="7"/>de personas con TEA en el muni-</text:p>
      <text:p text:style-name="PDFText"> <text:s text:c="273"/>cipio de Las Palmas de G.C.</text:p>
      <text:p text:style-name="PDFText"> <text:s text:c="273"/>Embárriate 2022 Las Palmas de</text:p>
      <text:p text:style-name="PDFText"> <text:s text:c="273"/>Gran Canaria: Proyecto de pre-</text:p>
      <text:p text:style-name="PDFText"> <text:s text:c="178"/>Asociación Sociocultural Mojo <text:s text:c="65"/>vención de riesgos de Exclusión,</text:p>
      <text:p text:style-name="PDFText"> <text:s text:c="170"/>22 <text:s text:c="65"/>G35673342 <text:s text:c="15"/>32</text:p>
      <text:p text:style-name="PDFText"> <text:s text:c="178"/>de Caña <text:s text:c="87"/>integración social y dinamización</text:p>
      <text:p text:style-name="PDFText"> <text:s text:c="273"/>de los barrios de Las Palmas de</text:p>
      <text:p text:style-name="PDFText"> <text:s text:c="273"/>Gran Canaria</text:p>
      <text:p text:style-name="PDFText"> <text:s text:c="273"/>Conocer para prevenir, prevenir</text:p>
      <text:p text:style-name="PDFText"> <text:s text:c="263"/>33</text:p>
      <text:p text:style-name="PDFText"> <text:s text:c="273"/>para vivir</text:p>
      <text:p text:style-name="PDFText"> <text:s text:c="178"/>Asociación Canaria del Cáncer</text:p>
      <text:p text:style-name="PDFText"> <text:s text:c="61"/>COPIA AUTÉNTICA que puede ser comprobada mediante el Código Seguro de</text:p>
      <text:p text:style-name="PDFText"> </text:p>
      <text:p text:style-name="PDFText"> </text:p>
      <text:p text:style-name="PDFText"> </text:p>
      <text:p text:style-name="PDFText"> </text:p>
      <text:p text:style-name="PDFText"> <text:s text:c="170"/>23 <text:s text:c="65"/>G35695493 <text:s text:c="25"/>Programa de Atención integral</text:p>
      <text:p text:style-name="PDFText"> <text:s text:c="178"/>de Mama (ACCM) <text:s text:c="80"/>para mujeres afectadas de Cáncer</text:p>
      <text:p text:style-name="PDFText"> <text:s text:c="64"/>Verificación en http://sedeelectronica.laspalmasgc.es/valDoc/index.jsp</text:p>
      <text:p text:style-name="PDFText"> </text:p>
      <text:p text:style-name="PDFText"> </text:p>
      <text:p text:style-name="PDFText"> </text:p>
      <text:p text:style-name="PDFText"> </text:p>
      <text:p text:style-name="PDFText"> <text:s text:c="263"/>34</text:p>
      <text:p text:style-name="PDFText"> <text:s text:c="273"/>de Mama y ginecológico y sus fa-</text:p>
      <text:p text:style-name="PDFText"> <text:s text:c="273"/>miliares</text:p>
      <text:p text:style-name="PDFText"> <text:s text:c="273"/>Servicio de asistencia técnica psi-</text:p>
      <text:p text:style-name="PDFText"> <text:s text:c="273"/>cosocial para prevenir la exclusión</text:p>
      <text:p text:style-name="PDFText"> <text:s text:c="178"/>Fundación Canaria Oliver Ma-</text:p>
      <text:p text:style-name="PDFText"> <text:s text:c="170"/>24 <text:s text:c="65"/>G35820950 <text:s text:c="15"/>35 <text:s text:c="7"/>social de personas con Fibrosis</text:p>
      <text:p text:style-name="PDFText"> <text:s text:c="178"/>yor contra la Fibrosis Quística</text:p>
      <text:p text:style-name="PDFText"> <text:s text:c="273"/>Quística y otras patologías respi-</text:p>
      <text:p text:style-name="PDFText"> <text:s text:c="273"/>ratorias crónicas y sus familiares.</text:p>
      <text:p text:style-name="PDFText"> <text:s text:c="170"/>25 <text:s text:c="5"/>Fundación Canaria Main <text:s text:c="37"/>G35863992 <text:s text:c="15"/>36 <text:s text:c="7"/>Decide-T 2022</text:p>
      <text:p text:style-name="PDFText"> <text:s text:c="273"/>Programa de sensibilización e in-</text:p>
      <text:p text:style-name="PDFText"> <text:s text:c="273"/>clusión de personas con Síndro-</text:p>
      <text:p text:style-name="PDFText"> <text:s text:c="178"/>Asociación Asperger - TEA Is-</text:p>
      <text:p text:style-name="PDFText"> <text:s text:c="170"/>26 <text:s text:c="65"/>G35872472 <text:s text:c="15"/>37 <text:s text:c="7"/>me de Asperger o Trastorno del</text:p>
      <text:p text:style-name="PDFText"> <text:s text:c="178"/>las Canarias</text:p>
      <text:p text:style-name="PDFText"> <text:s text:c="273"/>Espectro Autista de Alto funciona-</text:p>
      <text:p text:style-name="PDFText"> <text:s text:c="273"/>miento.</text:p>
      <text:p text:style-name="PDFText"> <text:s text:c="281"/>4</text:p>
      <text:p text:style-name="PDFText"> </text:p>
      <text:p text:style-name="PDFText"> </text:p>
      <text:p text:style-name="PDFText"> </text:p>
      <text:p text:style-name="PDFText"> </text:p>
      <text:p text:style-name="PDFText"> <text:s text:c="145"/>Código Seguro De Verificación <text:s text:c="35"/>9Pv6ZbZumx/G6EPKmIioBQ== <text:s text:c="50"/>Estado <text:s text:c="6"/>Fecha y hora</text:p>
      <text:p text:style-name="PDFText"> <text:s text:c="155"/>Firmado Por <text:s text:c="13"/>Adelaida Perez Lorenzo - Jefe de Sección - Servicios Sociales-APL <text:s text:c="39"/>Firmado <text:s text:c="2"/>04/08/2022 13:54:08</text:p>
      <text:p text:style-name="PDFText"> <text:s text:c="153"/>Observaciones <text:s text:c="118"/>Página <text:s text:c="10"/>4/27</text:p>
      <text:p text:style-name="PDFText"> <text:s text:c="151"/>Url De Verificación <text:s text:c="21"/>https://www.laspalmasgc.es/es/online/sede-electronica/codigo-seguro-de-verificacion</text:p>
      <text:p text:style-name="PDFText"> <text:s text:c="156"/>Normativa <text:s text:c="14"/>Este informe tiene carácter de copia electrónica auténtica con validez y eficacia administrativa de ORIGINAL (art. 27 Ley 39/2015).</text:p>
      <text:p text:style-name="PDFText"> </text:p>
      <text:p text:style-name="PDFText"> </text:p>
      <text:p text:style-name="PDFText"> </text:p>
      <text:p text:style-name="PDFText"> </text:p>
      <text:p text:style-name="PDFText"> <text:s text:c="138"/>Documento firmado por: <text:s text:c="152"/>Fecha/hora:</text:p>
      <text:p text:style-name="PDFText"> <text:s text:c="138"/>Certificación Sello Sede electrónica <text:s text:c="142"/>11/08/2022 08:28</text:p>
      <text:p text:style-name="PageBreak"/>
      <text:p text:style-name="PDFText"> <text:s text:c="49"/>SALIDA</text:p>
      <text:p text:style-name="PDFText"> </text:p>
      <text:p text:style-name="PDFText"> </text:p>
      <text:p text:style-name="PDFText"> </text:p>
      <text:p text:style-name="PDFText"> <text:s text:c="118"/>2022 - 50377</text:p>
      <text:p text:style-name="PDFText"> <text:s text:c="4"/>Ayuntamiento de Las Palmas de Gran Canaria</text:p>
      <text:p text:style-name="PDFText"> </text:p>
      <text:p text:style-name="PDFText"> </text:p>
      <text:p text:style-name="PDFText"> <text:s text:c="51"/>REGISTRO GENERAL</text:p>
      <text:p text:style-name="PDFText"> </text:p>
      <text:p text:style-name="PDFText"> <text:s text:c="119"/>11/08/2022 08:28</text:p>
      <text:p text:style-name="PDFText"> </text:p>
      <text:p text:style-name="PDFText"> </text:p>
      <text:p text:style-name="PDFText"> </text:p>
      <text:p text:style-name="PDFText"> </text:p>
      <text:p text:style-name="PDFText"> <text:s text:c="169"/>Área de Gobierno de Educación, Seguridad y Emergencia, Servicios Sociales, Participación ciudadana y Juventud</text:p>
      <text:p text:style-name="PDFText"> <text:s text:c="169"/>Concejalía Delegada de Área de Servicios Sociales</text:p>
      <text:p text:style-name="PDFText"> <text:s text:c="169"/>Servicio Bienestar Social</text:p>
      <text:p text:style-name="PDFText"> <text:s text:c="169"/>Sección de Servicios Sociales</text:p>
      <text:p text:style-name="PDFText"> </text:p>
      <text:p text:style-name="PDFText"> </text:p>
      <text:p text:style-name="PDFText"> </text:p>
      <text:p text:style-name="PDFText"> </text:p>
      <text:p text:style-name="PDFText"> <text:s text:c="178"/>Fundación Canaria Pequeño <text:s text:c="69"/>Apoyo social y económico a niños</text:p>
      <text:p text:style-name="PDFText"> <text:s text:c="170"/>27 <text:s text:c="65"/>G76349273 <text:s text:c="15"/>38</text:p>
      <text:p text:style-name="PDFText"> <text:s text:c="178"/>Valiente <text:s text:c="86"/>con cáncer y sus familias</text:p>
      <text:p text:style-name="PDFText"> <text:s text:c="170"/>28 <text:s text:c="5"/>Asociación “Rehoyando” <text:s text:c="37"/>G35655414 <text:s text:c="15"/>39 <text:s text:c="7"/>Almogaren 2022</text:p>
      <text:p text:style-name="PDFText"> <text:s text:c="273"/>Prevención de la exclusión social</text:p>
      <text:p text:style-name="PDFText"> <text:s text:c="273"/>mediante acciones de acerca-</text:p>
      <text:p text:style-name="PDFText"> <text:s text:c="273"/>miento y atención socio sanitaria a</text:p>
      <text:p text:style-name="PDFText"> <text:s text:c="273"/>personas migrantes y personas en</text:p>
      <text:p text:style-name="PDFText"> <text:s text:c="170"/>29 <text:s text:c="5"/>Médicos del Mundo <text:s text:c="42"/>G79408852 <text:s text:c="15"/>40</text:p>
      <text:p text:style-name="PDFText"> <text:s text:c="273"/>situación de prostitución desde</text:p>
      <text:p text:style-name="PDFText"> <text:s text:c="273"/>una perspectivas de derechos,</text:p>
      <text:p text:style-name="PDFText"> <text:s text:c="273"/>con enfoque de género e intercul-</text:p>
      <text:p text:style-name="PDFText"> <text:s text:c="273"/>turalidad</text:p>
      <text:p text:style-name="PDFText">t006754ad1240b0861007e62c408081cD</text:p>
      <text:p text:style-name="PDFText"> </text:p>
      <text:p text:style-name="PDFText"> </text:p>
      <text:p text:style-name="PDFText"> </text:p>
      <text:p text:style-name="PDFText"> </text:p>
      <text:p text:style-name="PDFText"> <text:s text:c="273"/>Servicio de orientación familiar</text:p>
      <text:p text:style-name="PDFText"> <text:s text:c="178"/>Asociación Internacional del Te-</text:p>
      <text:p text:style-name="PDFText"> <text:s text:c="170"/>30 <text:s text:c="65"/>G85590685 <text:s text:c="15"/>41 <text:s text:c="7"/>para la prevención de la exclusión</text:p>
      <text:p text:style-name="PDFText"> <text:s text:c="178"/>léfono de la Esperanza</text:p>
      <text:p text:style-name="PDFText"> <text:s text:c="273"/>social</text:p>
      <text:p text:style-name="PDFText"> <text:s text:c="178"/>Congregación Oblatas del San-</text:p>
      <text:p text:style-name="PDFText"> <text:s text:c="170"/>31 <text:s text:c="5"/>tísimo Redentor Cdad. de Las <text:s text:c="32"/>R3500444I <text:s text:c="14"/>42 <text:s text:c="7"/>Casa de acogida Daniela</text:p>
      <text:p text:style-name="PDFText"> <text:s text:c="178"/>Palmas G.C.</text:p>
      <text:p text:style-name="PDFText"> <text:s text:c="178"/>Asoc. Fraternidad Cristiana de</text:p>
      <text:p text:style-name="PDFText"> <text:s text:c="170"/>32 <text:s text:c="5"/>Personas con Discapacidad <text:s text:c="34"/>G35244748 <text:s text:c="15"/>43 <text:s text:c="7"/>Saliendo hacia la normalización</text:p>
      <text:p text:style-name="PDFText"> <text:s text:c="178"/>Frater Las Palmas</text:p>
      <text:p text:style-name="PDFText"> <text:s text:c="170"/>33 <text:s text:c="5"/>Ejército de Salvación <text:s text:c="39"/>R1500021I <text:s text:c="14"/>44 <text:s text:c="7"/>Proyecto integra</text:p>
      <text:p text:style-name="PDFText"> <text:s text:c="178"/>Comedor Social Nuestra Seño- <text:s text:c="66"/>Gestión y prestación del servicio</text:p>
      <text:p text:style-name="PDFText"> <text:s text:c="178"/>ra del Carmen (Cía. Hijas de la <text:s text:c="63"/>de comedor para personas en</text:p>
      <text:p text:style-name="PDFText"> <text:s text:c="170"/>34 <text:s text:c="66"/>R3500458I <text:s text:c="14"/>45</text:p>
      <text:p text:style-name="PDFText"> <text:s text:c="178"/>Caridad de San Vicente de <text:s text:c="69"/>riesgo o en situación de exclusión</text:p>
      <text:p text:style-name="PDFText"> <text:s text:c="178"/>Paul) Provincia España Sur <text:s text:c="68"/>social</text:p>
      <text:p text:style-name="PDFText"> <text:s text:c="273"/>Programa para el desarrollo de la</text:p>
      <text:p text:style-name="PDFText"> <text:s text:c="273"/>mente resiliente en personas ma-</text:p>
      <text:p text:style-name="PDFText"> <text:s text:c="263"/>46</text:p>
      <text:p text:style-name="PDFText"> <text:s text:c="273"/>yores con atención plena y acep-</text:p>
      <text:p text:style-name="PDFText"> <text:s text:c="273"/>tación.</text:p>
      <text:p text:style-name="PDFText"> <text:s text:c="170"/>35 <text:s text:c="5"/>Fundación Canaria Forja <text:s text:c="36"/>G35928498</text:p>
      <text:p text:style-name="PDFText"> <text:s text:c="273"/>"Afronta" Atención psicológica es-</text:p>
      <text:p text:style-name="PDFText"> <text:s text:c="61"/>COPIA AUTÉNTICA que puede ser comprobada mediante el Código Seguro de</text:p>
      <text:p text:style-name="PDFText"> </text:p>
      <text:p text:style-name="PDFText"> </text:p>
      <text:p text:style-name="PDFText"> </text:p>
      <text:p text:style-name="PDFText"> </text:p>
      <text:p text:style-name="PDFText"> <text:s text:c="263"/>47 <text:s text:c="7"/>pecializada para personas en si-</text:p>
      <text:p text:style-name="PDFText"> <text:s text:c="64"/>Verificación en http://sedeelectronica.laspalmasgc.es/valDoc/index.jsp</text:p>
      <text:p text:style-name="PDFText"> </text:p>
      <text:p text:style-name="PDFText"> </text:p>
      <text:p text:style-name="PDFText"> </text:p>
      <text:p text:style-name="PDFText"> </text:p>
      <text:p text:style-name="PDFText"> <text:s text:c="273"/>tuación de Exclusión Social.</text:p>
      <text:p text:style-name="PDFText"> <text:s text:c="263"/>48 <text:s text:c="7"/>Canarias controla con buena vida</text:p>
      <text:p text:style-name="PDFText"> <text:s text:c="273"/>Prevención de la exclusión social</text:p>
      <text:p text:style-name="PDFText"> <text:s text:c="178"/>Asociación de Enfermedades</text:p>
      <text:p text:style-name="PDFText"> <text:s text:c="273"/>y atención social y psicológica en</text:p>
      <text:p text:style-name="PDFText"> <text:s text:c="170"/>36 <text:s text:c="5"/>Neuromusculares de Canarias <text:s text:c="32"/>G35950500 <text:s text:c="15"/>49</text:p>
      <text:p text:style-name="PDFText"> <text:s text:c="273"/>personas con enfermedades neu-</text:p>
      <text:p text:style-name="PDFText"> <text:s text:c="178"/>(ASENECAN)</text:p>
      <text:p text:style-name="PDFText"> <text:s text:c="273"/>romusculares y cuidadoras</text:p>
      <text:p text:style-name="PDFText"> <text:s text:c="178"/>Comunidad Sor Lorenza Hijas <text:s text:c="67"/>Atención integral a personas en</text:p>
      <text:p text:style-name="PDFText"> <text:s text:c="170"/>37 <text:s text:c="66"/>R3500453J <text:s text:c="14"/>50</text:p>
      <text:p text:style-name="PDFText"> <text:s text:c="178"/>de la Caridad <text:s text:c="81"/>situación de exclusión social</text:p>
      <text:p text:style-name="PDFText"> <text:s text:c="178"/>Asociación Parkinson Gran Ca-</text:p>
      <text:p text:style-name="PDFText"> <text:s text:c="170"/>38 <text:s text:c="65"/>G35414903 <text:s text:c="15"/>51 <text:s text:c="7"/>Integrándonos sumamos</text:p>
      <text:p text:style-name="PDFText"> <text:s text:c="178"/>naria</text:p>
      <text:p text:style-name="PDFText"> <text:s text:c="170"/>39 <text:s text:c="5"/>Asociación Provincial de Escle- <text:s text:c="28"/>G35302785 <text:s text:c="15"/>52 <text:s text:c="7"/>Programa de acción social-Pre-</text:p>
      <text:p text:style-name="PDFText"> <text:s text:c="178"/>rosis Múltiple <text:s text:c="80"/>vención de la exclusión social</text:p>
      <text:p text:style-name="PDFText"> </text:p>
      <text:p text:style-name="PDFText"> <text:s text:c="281"/>5</text:p>
      <text:p text:style-name="PDFText"> </text:p>
      <text:p text:style-name="PDFText"> </text:p>
      <text:p text:style-name="PDFText"> </text:p>
      <text:p text:style-name="PDFText"> </text:p>
      <text:p text:style-name="PDFText"> <text:s text:c="145"/>Código Seguro De Verificación <text:s text:c="35"/>9Pv6ZbZumx/G6EPKmIioBQ== <text:s text:c="50"/>Estado <text:s text:c="6"/>Fecha y hora</text:p>
      <text:p text:style-name="PDFText"> <text:s text:c="155"/>Firmado Por <text:s text:c="13"/>Adelaida Perez Lorenzo - Jefe de Sección - Servicios Sociales-APL <text:s text:c="39"/>Firmado <text:s text:c="2"/>04/08/2022 13:54:08</text:p>
      <text:p text:style-name="PDFText"> <text:s text:c="153"/>Observaciones <text:s text:c="118"/>Página <text:s text:c="10"/>5/27</text:p>
      <text:p text:style-name="PDFText"> <text:s text:c="151"/>Url De Verificación <text:s text:c="21"/>https://www.laspalmasgc.es/es/online/sede-electronica/codigo-seguro-de-verificacion</text:p>
      <text:p text:style-name="PDFText"> <text:s text:c="156"/>Normativa <text:s text:c="14"/>Este informe tiene carácter de copia electrónica auténtica con validez y eficacia administrativa de ORIGINAL (art. 27 Ley 39/2015).</text:p>
      <text:p text:style-name="PDFText"> </text:p>
      <text:p text:style-name="PDFText"> </text:p>
      <text:p text:style-name="PDFText"> </text:p>
      <text:p text:style-name="PDFText"> </text:p>
      <text:p text:style-name="PDFText"> <text:s text:c="138"/>Documento firmado por: <text:s text:c="152"/>Fecha/hora:</text:p>
      <text:p text:style-name="PDFText"> <text:s text:c="138"/>Certificación Sello Sede electrónica <text:s text:c="142"/>11/08/2022 08:28</text:p>
      <text:p text:style-name="PageBreak"/>
      <text:p text:style-name="PDFText"> <text:s text:c="49"/>SALIDA</text:p>
      <text:p text:style-name="PDFText"> </text:p>
      <text:p text:style-name="PDFText"> </text:p>
      <text:p text:style-name="PDFText"> </text:p>
      <text:p text:style-name="PDFText"> <text:s text:c="118"/>2022 - 50377</text:p>
      <text:p text:style-name="PDFText"> <text:s text:c="4"/>Ayuntamiento de Las Palmas de Gran Canaria</text:p>
      <text:p text:style-name="PDFText"> </text:p>
      <text:p text:style-name="PDFText"> </text:p>
      <text:p text:style-name="PDFText"> <text:s text:c="51"/>REGISTRO GENERAL</text:p>
      <text:p text:style-name="PDFText"> </text:p>
      <text:p text:style-name="PDFText"> <text:s text:c="119"/>11/08/2022 08:28</text:p>
      <text:p text:style-name="PDFText"> </text:p>
      <text:p text:style-name="PDFText"> </text:p>
      <text:p text:style-name="PDFText"> </text:p>
      <text:p text:style-name="PDFText"> </text:p>
      <text:p text:style-name="PDFText"> <text:s text:c="169"/>Área de Gobierno de Educación, Seguridad y Emergencia, Servicios Sociales, Participación ciudadana y Juventud</text:p>
      <text:p text:style-name="PDFText"> <text:s text:c="169"/>Concejalía Delegada de Área de Servicios Sociales</text:p>
      <text:p text:style-name="PDFText"> <text:s text:c="169"/>Servicio Bienestar Social</text:p>
      <text:p text:style-name="PDFText"> <text:s text:c="169"/>Sección de Servicios Sociales</text:p>
      <text:p text:style-name="PDFText"> </text:p>
      <text:p text:style-name="PDFText"> </text:p>
      <text:p text:style-name="PDFText"> </text:p>
      <text:p text:style-name="PDFText"> </text:p>
      <text:p text:style-name="PDFText"> <text:s text:c="273"/>asociada a la Esclerosis Múltiple</text:p>
      <text:p text:style-name="PDFText"> <text:s text:c="273"/>Alfabetización Digital y Empodera-</text:p>
      <text:p text:style-name="PDFText"> <text:s text:c="263"/>53 <text:s text:c="7"/>miento de las personas con Diver-</text:p>
      <text:p text:style-name="PDFText"> <text:s text:c="273"/>sidad Funcional</text:p>
      <text:p text:style-name="PDFText"> <text:s text:c="170"/>40 <text:s text:c="5"/>Fundación Randstad <text:s text:c="41"/>G83844316</text:p>
      <text:p text:style-name="PDFText"> <text:s text:c="263"/>54 <text:s text:c="7"/>Conociendo mis oportunidades.</text:p>
      <text:p text:style-name="PDFText"> <text:s text:c="273"/>Plan Tú Sumas: Diversidad y fa-</text:p>
      <text:p text:style-name="PDFText"> <text:s text:c="263"/>55</text:p>
      <text:p text:style-name="PDFText"> <text:s text:c="273"/>milia.</text:p>
      <text:p text:style-name="PDFText"> <text:s text:c="170"/>41 <text:s text:c="5"/>Fundación Adecco <text:s text:c="43"/>G82382987 <text:s text:c="15"/>56 <text:s text:c="7"/>Emergencia por el empleo</text:p>
      <text:p text:style-name="PDFText"> <text:s text:c="273"/>Atención integral a personas en</text:p>
      <text:p text:style-name="PDFText"> <text:s text:c="263"/>57 <text:s text:c="7"/>riesgo de exclusión social en ho-</text:p>
      <text:p text:style-name="PDFText">t006754ad1240b0861007e62c408081cD</text:p>
      <text:p text:style-name="PDFText"> </text:p>
      <text:p text:style-name="PDFText"> </text:p>
      <text:p text:style-name="PDFText"> </text:p>
      <text:p text:style-name="PDFText"> </text:p>
      <text:p text:style-name="PDFText"> <text:s text:c="273"/>gares funcionales</text:p>
      <text:p text:style-name="PDFText"> <text:s text:c="273"/>Centro de formación adaptada</text:p>
      <text:p text:style-name="PDFText"> <text:s text:c="170"/>42 <text:s text:c="5"/>Fundación Ser <text:s text:c="46"/>G82725516 <text:s text:c="15"/>58</text:p>
      <text:p text:style-name="PDFText"> <text:s text:c="273"/>para la inclusión social</text:p>
      <text:p text:style-name="PDFText"> <text:s text:c="273"/>Centro de Habilitación social</text:p>
      <text:p text:style-name="PDFText"> <text:s text:c="263"/>59 <text:s text:c="7"/>como precursor de la Inclusión</text:p>
      <text:p text:style-name="PDFText"> <text:s text:c="273"/>Social.</text:p>
      <text:p text:style-name="PDFText"> <text:s text:c="178"/>Asociación Social Oportunida- <text:s text:c="55"/>60 <text:s text:c="7"/>Nuevas oportunidades sociales III</text:p>
      <text:p text:style-name="PDFText"> <text:s text:c="170"/>43 <text:s text:c="65"/>G76238013</text:p>
      <text:p text:style-name="PDFText"> <text:s text:c="178"/>des de vida <text:s text:c="73"/>61 <text:s text:c="7"/>Guaguaseo</text:p>
      <text:p text:style-name="PDFText"> <text:s text:c="178"/>Asoc. Social Famara para la</text:p>
      <text:p text:style-name="PDFText"> <text:s text:c="170"/>44 <text:s text:c="5"/>asistencia profesional al menor <text:s text:c="28"/>G76269737 <text:s text:c="15"/>62 <text:s text:c="7"/>Famara- Apoyo psicosocial.</text:p>
      <text:p text:style-name="PDFText"> <text:s text:c="178"/>y la familia</text:p>
      <text:p text:style-name="PDFText"> <text:s text:c="273"/>Integración social de grupos de</text:p>
      <text:p text:style-name="PDFText"> <text:s text:c="178"/>Asociación Movimiento Junior <text:s text:c="66"/>menores en riesgo de exclusión</text:p>
      <text:p text:style-name="PDFText"> <text:s text:c="170"/>45 <text:s text:c="65"/>G35432921 <text:s text:c="15"/>63</text:p>
      <text:p text:style-name="PDFText"> <text:s text:c="178"/>de Canarias (JUNIORCAN) <text:s text:c="71"/>social en barrios de Las Palmas</text:p>
      <text:p text:style-name="PDFText"> <text:s text:c="273"/>de Gran Canaria 2022</text:p>
      <text:p text:style-name="PDFText"> <text:s text:c="273"/>Ilusión y Bienestar de Nuestros</text:p>
      <text:p text:style-name="PDFText"> <text:s text:c="263"/>64</text:p>
      <text:p text:style-name="PDFText"> <text:s text:c="178"/>Asociación Sociocultural “Ilu- <text:s text:c="64"/>Mayores.</text:p>
      <text:p text:style-name="PDFText"> <text:s text:c="170"/>46 <text:s text:c="65"/>G76269349</text:p>
      <text:p text:style-name="PDFText"> <text:s text:c="178"/>sión de Vida” <text:s text:c="81"/>Ilusión y Autonomía Personal de</text:p>
      <text:p text:style-name="PDFText"> <text:s text:c="61"/>COPIA AUTÉNTICA que puede ser comprobada mediante el Código Seguro de</text:p>
      <text:p text:style-name="PDFText"> </text:p>
      <text:p text:style-name="PDFText"> </text:p>
      <text:p text:style-name="PDFText"> </text:p>
      <text:p text:style-name="PDFText"> </text:p>
      <text:p text:style-name="PDFText"> <text:s text:c="263"/>65</text:p>
      <text:p text:style-name="PDFText"> <text:s text:c="273"/>Nuestros/as Mayores.</text:p>
      <text:p text:style-name="PDFText"> <text:s text:c="64"/>Verificación en http://sedeelectronica.laspalmasgc.es/valDoc/index.jsp</text:p>
      <text:p text:style-name="PDFText"> </text:p>
      <text:p text:style-name="PDFText"> </text:p>
      <text:p text:style-name="PDFText"> </text:p>
      <text:p text:style-name="PDFText"> </text:p>
      <text:p text:style-name="PDFText"> <text:s text:c="273"/>Apoyo Sociofamiliar a madres y</text:p>
      <text:p text:style-name="PDFText"> <text:s text:c="263"/>66 <text:s text:c="7"/>padres jóvenes en riesgo de Ex-</text:p>
      <text:p text:style-name="PDFText"> <text:s text:c="178"/>Asociación Hestia para la Inter- <text:s text:c="62"/>clusión Social.</text:p>
      <text:p text:style-name="PDFText"> <text:s text:c="170"/>47 <text:s text:c="5"/>vención e Investigación Fami- <text:s text:c="30"/>G76015726</text:p>
      <text:p text:style-name="PDFText"> <text:s text:c="178"/>liar, Psicoeducativa y Social. <text:s text:c="64"/>Hado: Proyecto Social de Inter-</text:p>
      <text:p text:style-name="PDFText"> <text:s text:c="263"/>67 <text:s text:c="7"/>vención para la Inclusión Social</text:p>
      <text:p text:style-name="PDFText"> <text:s text:c="273"/>de las y los jóvenes.</text:p>
      <text:p text:style-name="PDFText"> <text:s text:c="273"/>¡Empodérate! Apoyo a mujeres en</text:p>
      <text:p text:style-name="PDFText"> <text:s text:c="178"/>Asociación para el apoyo inte-</text:p>
      <text:p text:style-name="PDFText"> <text:s text:c="170"/>48 <text:s text:c="65"/>G76204544 <text:s text:c="15"/>68 <text:s text:c="7"/>situación de vulnerabilidad a tra-</text:p>
      <text:p text:style-name="PDFText"> <text:s text:c="178"/>gral a la mujer “A ti, mujer”.</text:p>
      <text:p text:style-name="PDFText"> <text:s text:c="273"/>vés de talleres psico-sociales.</text:p>
      <text:p text:style-name="PDFText"> <text:s text:c="273"/>Protección Integral a la Infancia y</text:p>
      <text:p text:style-name="PDFText"> <text:s text:c="273"/>Adolescencia. Lineas ANAR: pun-</text:p>
      <text:p text:style-name="PDFText"> <text:s text:c="170"/>49 <text:s text:c="5"/>Fundación Anar <text:s text:c="45"/>G80453731 <text:s text:c="15"/>69</text:p>
      <text:p text:style-name="PDFText"> <text:s text:c="273"/>to de entrada al sistema de pro-</text:p>
      <text:p text:style-name="PDFText"> <text:s text:c="273"/>tección infantil.</text:p>
      <text:p text:style-name="PDFText"> </text:p>
      <text:p text:style-name="PDFText"> <text:s text:c="281"/>6</text:p>
      <text:p text:style-name="PDFText"> </text:p>
      <text:p text:style-name="PDFText"> </text:p>
      <text:p text:style-name="PDFText"> </text:p>
      <text:p text:style-name="PDFText"> </text:p>
      <text:p text:style-name="PDFText"> <text:s text:c="145"/>Código Seguro De Verificación <text:s text:c="35"/>9Pv6ZbZumx/G6EPKmIioBQ== <text:s text:c="50"/>Estado <text:s text:c="6"/>Fecha y hora</text:p>
      <text:p text:style-name="PDFText"> <text:s text:c="155"/>Firmado Por <text:s text:c="13"/>Adelaida Perez Lorenzo - Jefe de Sección - Servicios Sociales-APL <text:s text:c="39"/>Firmado <text:s text:c="2"/>04/08/2022 13:54:08</text:p>
      <text:p text:style-name="PDFText"> <text:s text:c="153"/>Observaciones <text:s text:c="118"/>Página <text:s text:c="10"/>6/27</text:p>
      <text:p text:style-name="PDFText"> <text:s text:c="151"/>Url De Verificación <text:s text:c="21"/>https://www.laspalmasgc.es/es/online/sede-electronica/codigo-seguro-de-verificacion</text:p>
      <text:p text:style-name="PDFText"> <text:s text:c="156"/>Normativa <text:s text:c="14"/>Este informe tiene carácter de copia electrónica auténtica con validez y eficacia administrativa de ORIGINAL (art. 27 Ley 39/2015).</text:p>
      <text:p text:style-name="PDFText"> </text:p>
      <text:p text:style-name="PDFText"> </text:p>
      <text:p text:style-name="PDFText"> </text:p>
      <text:p text:style-name="PDFText"> </text:p>
      <text:p text:style-name="PDFText"> <text:s text:c="138"/>Documento firmado por: <text:s text:c="152"/>Fecha/hora:</text:p>
      <text:p text:style-name="PDFText"> <text:s text:c="138"/>Certificación Sello Sede electrónica <text:s text:c="142"/>11/08/2022 08:28</text:p>
      <text:p text:style-name="PageBreak"/>
      <text:p text:style-name="PDFText"> <text:s text:c="49"/>SALIDA</text:p>
      <text:p text:style-name="PDFText"> </text:p>
      <text:p text:style-name="PDFText"> </text:p>
      <text:p text:style-name="PDFText"> </text:p>
      <text:p text:style-name="PDFText"> <text:s text:c="118"/>2022 - 50377</text:p>
      <text:p text:style-name="PDFText"> <text:s text:c="4"/>Ayuntamiento de Las Palmas de Gran Canaria</text:p>
      <text:p text:style-name="PDFText"> </text:p>
      <text:p text:style-name="PDFText"> </text:p>
      <text:p text:style-name="PDFText"> <text:s text:c="51"/>REGISTRO GENERAL</text:p>
      <text:p text:style-name="PDFText"> </text:p>
      <text:p text:style-name="PDFText"> <text:s text:c="119"/>11/08/2022 08:28</text:p>
      <text:p text:style-name="PDFText"> </text:p>
      <text:p text:style-name="PDFText"> </text:p>
      <text:p text:style-name="PDFText"> </text:p>
      <text:p text:style-name="PDFText"> </text:p>
      <text:p text:style-name="PDFText"> <text:s text:c="169"/>Área de Gobierno de Educación, Seguridad y Emergencia, Servicios Sociales, Participación ciudadana y Juventud</text:p>
      <text:p text:style-name="PDFText"> <text:s text:c="169"/>Concejalía Delegada de Área de Servicios Sociales</text:p>
      <text:p text:style-name="PDFText"> <text:s text:c="169"/>Servicio Bienestar Social</text:p>
      <text:p text:style-name="PDFText"> <text:s text:c="169"/>Sección de Servicios Sociales</text:p>
      <text:p text:style-name="PDFText"> </text:p>
      <text:p text:style-name="PDFText"> </text:p>
      <text:p text:style-name="PDFText"> </text:p>
      <text:p text:style-name="PDFText"> </text:p>
      <text:p text:style-name="PDFText"> <text:s text:c="273"/>Escuela de Madre y Padres: una</text:p>
      <text:p text:style-name="PDFText"> <text:s text:c="273"/>red social de apoyo para prevenir</text:p>
      <text:p text:style-name="PDFText"> <text:s text:c="273"/>y atender situaciones de vulnera-</text:p>
      <text:p text:style-name="PDFText"> <text:s text:c="170"/>50 <text:s text:c="5"/>Ciudad San Juan de Dios <text:s text:c="35"/>R-3500084-C 70</text:p>
      <text:p text:style-name="PDFText"> <text:s text:c="273"/>bilidad por discapacidad, o riesgo</text:p>
      <text:p text:style-name="PDFText"> <text:s text:c="273"/>de padecerla, en la primera infan-</text:p>
      <text:p text:style-name="PDFText"> <text:s text:c="273"/>cia.</text:p>
      <text:p text:style-name="PDFText"> <text:s text:c="273"/>"MARAGA" Acompañamiento acti-</text:p>
      <text:p text:style-name="PDFText"> <text:s text:c="170"/>51 <text:s text:c="5"/>Fundación Canaria Lidia García <text:s text:c="29"/>G35669894 <text:s text:c="15"/>71 <text:s text:c="7"/>vo e integración sociocomunitaria</text:p>
      <text:p text:style-name="PDFText"> <text:s text:c="273"/>con personas mayores.</text:p>
      <text:p text:style-name="PDFText"> <text:s text:c="178"/>Asociación de personas con</text:p>
      <text:p text:style-name="PDFText"> <text:s text:c="273"/>Servicio de Acceso a la Informa-</text:p>
      <text:p text:style-name="PDFText"> <text:s text:c="170"/>52 <text:s text:c="5"/>Sordoceguera de Canarias – <text:s text:c="33"/>G76715234 <text:s text:c="15"/>72</text:p>
      <text:p text:style-name="PDFText"> <text:s text:c="273"/>ción y al Entorno.</text:p>
      <text:p text:style-name="PDFText"> <text:s text:c="178"/>ASOCIDE Canarias.</text:p>
      <text:p text:style-name="PDFText">t006754ad1240b0861007e62c408081cD</text:p>
      <text:p text:style-name="PDFText"> </text:p>
      <text:p text:style-name="PDFText"> </text:p>
      <text:p text:style-name="PDFText"> </text:p>
      <text:p text:style-name="PDFText"> </text:p>
      <text:p text:style-name="PDFText"> <text:s text:c="263"/>73 <text:s text:c="7"/>Enredando.</text:p>
      <text:p text:style-name="PDFText"> <text:s text:c="178"/>Asociación Pandora Desarrollo</text:p>
      <text:p text:style-name="PDFText"> <text:s text:c="170"/>53 <text:s text:c="65"/>G76261742 <text:s text:c="15"/>74 <text:s text:c="7"/>Formarte.</text:p>
      <text:p text:style-name="PDFText"> <text:s text:c="178"/>Actitud Creadora.</text:p>
      <text:p text:style-name="PDFText"> <text:s text:c="263"/>75 <text:s text:c="7"/>Isleta-Procomún.</text:p>
      <text:p text:style-name="PDFText"> <text:s text:c="263"/>76 <text:s text:c="7"/>"AcompañandoT*"</text:p>
      <text:p text:style-name="PDFText"> <text:s text:c="170"/>54 <text:s text:c="5"/>Asociación LGTBI Aranda. <text:s text:c="35"/>G76215433 <text:s text:c="25"/>Atención psicosocial a personas</text:p>
      <text:p text:style-name="PDFText"> <text:s text:c="263"/>77 <text:s text:c="7"/>LGTBI+ residentes en el municipio</text:p>
      <text:p text:style-name="PDFText"> <text:s text:c="273"/>de Las Palmas de Gran Canaria.</text:p>
      <text:p text:style-name="PDFText"> <text:s text:c="178"/>Asociación de Hogares para ni- <text:s text:c="54"/>78 <text:s text:c="7"/>Nuevas Brisas.</text:p>
      <text:p text:style-name="PDFText"> <text:s text:c="178"/>ños privados de ambiente fami-</text:p>
      <text:p text:style-name="PDFText"> <text:s text:c="170"/>55 <text:s text:c="65"/>G35225085</text:p>
      <text:p text:style-name="PDFText"> <text:s text:c="178"/>liar Nuevo Futuro de Las Pal- <text:s text:c="55"/>79 <text:s text:c="7"/>Optimist.</text:p>
      <text:p text:style-name="PDFText"> <text:s text:c="178"/>mas.</text:p>
      <text:p text:style-name="PDFText"> <text:s text:c="178"/>Asociación Canaria de Media- <text:s text:c="66"/>Servicio de Atención Integral a</text:p>
      <text:p text:style-name="PDFText"> <text:s text:c="170"/>56 <text:s text:c="65"/>G35883503 <text:s text:c="15"/>80</text:p>
      <text:p text:style-name="PDFText"> <text:s text:c="178"/>dores Interculturales (ACAMEI). <text:s text:c="63"/>Personas Inmigrantes.</text:p>
      <text:p text:style-name="PDFText"> <text:s text:c="273"/>Proyecto de actuación orientación</text:p>
      <text:p text:style-name="PDFText"> <text:s text:c="263"/>81 <text:s text:c="7"/>e inserción laboral de personas en</text:p>
      <text:p text:style-name="PDFText"> <text:s text:c="178"/>Asociación Extranjeros sin ba- <text:s text:c="64"/>situación de vulnerabilidad.</text:p>
      <text:p text:style-name="PDFText"> <text:s text:c="170"/>57 <text:s text:c="65"/>G76324193</text:p>
      <text:p text:style-name="PDFText"> <text:s text:c="178"/>rreras Las Palmas. <text:s text:c="76"/>Cuenta con nosotros atención in-</text:p>
      <text:p text:style-name="PDFText"> <text:s text:c="61"/>COPIA AUTÉNTICA que puede ser comprobada mediante el Código Seguro de</text:p>
      <text:p text:style-name="PDFText"> </text:p>
      <text:p text:style-name="PDFText"> </text:p>
      <text:p text:style-name="PDFText"> </text:p>
      <text:p text:style-name="PDFText"> </text:p>
      <text:p text:style-name="PDFText"> <text:s text:c="263"/>82 <text:s text:c="7"/>tegral a la tercera edad y situación</text:p>
      <text:p text:style-name="PDFText"> <text:s text:c="64"/>Verificación en http://sedeelectronica.laspalmasgc.es/valDoc/index.jsp</text:p>
      <text:p text:style-name="PDFText"> </text:p>
      <text:p text:style-name="PDFText"> </text:p>
      <text:p text:style-name="PDFText"> </text:p>
      <text:p text:style-name="PDFText"> </text:p>
      <text:p text:style-name="PDFText"> <text:s text:c="273"/>de dependencia.</text:p>
      <text:p text:style-name="PDFText"> <text:s text:c="178"/>Federación de Asociaciones de</text:p>
      <text:p text:style-name="PDFText"> <text:s text:c="273"/>Agente de Desarrollo de la Comu-</text:p>
      <text:p text:style-name="PDFText"> <text:s text:c="170"/>58 <text:s text:c="5"/>Sordos de las Islas Canarias <text:s text:c="31"/>G38438750 <text:s text:c="15"/>83</text:p>
      <text:p text:style-name="PDFText"> <text:s text:c="273"/>nidad Sorda ADECOSOR.</text:p>
      <text:p text:style-name="PDFText"> <text:s text:c="178"/>(FASICAN).</text:p>
      <text:p text:style-name="PDFText"> </text:p>
      <text:p text:style-name="PDFText"> <text:s text:c="169"/>SEGUNDO: Por los técnicos de la Sección de Servicios Sociales y de conformidad con los</text:p>
      <text:p text:style-name="PDFText"> <text:s text:c="169"/>criterios establecidos en las Bases de concesión y la Ley 39/2015, de 1 de octubre, se propo-</text:p>
      <text:p text:style-name="PDFText"> <text:s text:c="169"/>ne la exclusión de la Convocatoria Pública de los proyectos que a continuación se relacionan</text:p>
      <text:p text:style-name="PDFText"> <text:s text:c="169"/>por los motivos que se especifican:</text:p>
      <text:p text:style-name="PDFText"> </text:p>
      <text:p text:style-name="PDFText"> <text:s text:c="188"/>ORGANIZACIONES <text:s text:c="41"/>CIF <text:s text:c="38"/>PROYECTOS</text:p>
      <text:p text:style-name="PDFText"> <text:s text:c="170"/>1 <text:s text:c="5"/>Fundación Randstad <text:s text:c="40"/>G83844316 1 <text:s text:c="20"/>Alfabetización Digital y Empodera-</text:p>
      <text:p text:style-name="PDFText"> <text:s text:c="268"/>miento de las personas con Diversi-</text:p>
      <text:p text:style-name="PDFText"> <text:s text:c="268"/>dad Funcional</text:p>
      <text:p text:style-name="PDFText"> <text:s text:c="281"/>7</text:p>
      <text:p text:style-name="PDFText"> </text:p>
      <text:p text:style-name="PDFText"> </text:p>
      <text:p text:style-name="PDFText"> </text:p>
      <text:p text:style-name="PDFText"> </text:p>
      <text:p text:style-name="PDFText"> <text:s text:c="145"/>Código Seguro De Verificación <text:s text:c="35"/>9Pv6ZbZumx/G6EPKmIioBQ== <text:s text:c="50"/>Estado <text:s text:c="6"/>Fecha y hora</text:p>
      <text:p text:style-name="PDFText"> <text:s text:c="155"/>Firmado Por <text:s text:c="13"/>Adelaida Perez Lorenzo - Jefe de Sección - Servicios Sociales-APL <text:s text:c="39"/>Firmado <text:s text:c="2"/>04/08/2022 13:54:08</text:p>
      <text:p text:style-name="PDFText"> <text:s text:c="153"/>Observaciones <text:s text:c="118"/>Página <text:s text:c="10"/>7/27</text:p>
      <text:p text:style-name="PDFText"> <text:s text:c="151"/>Url De Verificación <text:s text:c="21"/>https://www.laspalmasgc.es/es/online/sede-electronica/codigo-seguro-de-verificacion</text:p>
      <text:p text:style-name="PDFText"> <text:s text:c="156"/>Normativa <text:s text:c="14"/>Este informe tiene carácter de copia electrónica auténtica con validez y eficacia administrativa de ORIGINAL (art. 27 Ley 39/2015).</text:p>
      <text:p text:style-name="PDFText"> </text:p>
      <text:p text:style-name="PDFText"> </text:p>
      <text:p text:style-name="PDFText"> </text:p>
      <text:p text:style-name="PDFText"> </text:p>
      <text:p text:style-name="PDFText"> <text:s text:c="138"/>Documento firmado por: <text:s text:c="152"/>Fecha/hora:</text:p>
      <text:p text:style-name="PDFText"> <text:s text:c="138"/>Certificación Sello Sede electrónica <text:s text:c="142"/>11/08/2022 08:28</text:p>
      <text:p text:style-name="PageBreak"/>
      <text:p text:style-name="PDFText"> <text:s text:c="49"/>SALIDA</text:p>
      <text:p text:style-name="PDFText"> </text:p>
      <text:p text:style-name="PDFText"> </text:p>
      <text:p text:style-name="PDFText"> </text:p>
      <text:p text:style-name="PDFText"> <text:s text:c="118"/>2022 - 50377</text:p>
      <text:p text:style-name="PDFText"> <text:s text:c="4"/>Ayuntamiento de Las Palmas de Gran Canaria</text:p>
      <text:p text:style-name="PDFText"> </text:p>
      <text:p text:style-name="PDFText"> </text:p>
      <text:p text:style-name="PDFText"> <text:s text:c="51"/>REGISTRO GENERAL</text:p>
      <text:p text:style-name="PDFText"> </text:p>
      <text:p text:style-name="PDFText"> <text:s text:c="119"/>11/08/2022 08:28</text:p>
      <text:p text:style-name="PDFText"> </text:p>
      <text:p text:style-name="PDFText"> </text:p>
      <text:p text:style-name="PDFText"> </text:p>
      <text:p text:style-name="PDFText"> </text:p>
      <text:p text:style-name="PDFText"> <text:s text:c="169"/>Área de Gobierno de Educación, Seguridad y Emergencia, Servicios Sociales, Participación ciudadana y Juventud</text:p>
      <text:p text:style-name="PDFText"> <text:s text:c="169"/>Concejalía Delegada de Área de Servicios Sociales</text:p>
      <text:p text:style-name="PDFText"> <text:s text:c="169"/>Servicio Bienestar Social</text:p>
      <text:p text:style-name="PDFText"> <text:s text:c="169"/>Sección de Servicios Sociales</text:p>
      <text:p text:style-name="PDFText"> </text:p>
      <text:p text:style-name="PDFText"> </text:p>
      <text:p text:style-name="PDFText"> </text:p>
      <text:p text:style-name="PDFText"> </text:p>
      <text:p text:style-name="PDFText"> <text:s text:c="259"/>2 <text:s text:c="7"/>Conociendo mis oportunidades.</text:p>
      <text:p text:style-name="PDFText"> <text:s text:c="259"/>3 <text:s text:c="7"/>Plan Tú Sumas: Diversidad y familia.</text:p>
      <text:p text:style-name="PDFText"> <text:s text:c="177"/>Asoc. Social Famara para la</text:p>
      <text:p text:style-name="PDFText"> <text:s text:c="170"/>2 <text:s text:c="5"/>asistencia profesional al menor G76269737 4 <text:s text:c="47"/>Famara- Apoyo psicosocial.</text:p>
      <text:p text:style-name="PDFText"> <text:s text:c="177"/>y la familia</text:p>
      <text:p text:style-name="PDFText"> <text:s text:c="177"/>Asociación Sociocultural “Ilusión <text:s text:c="57"/>Ilusión y Autonomía Personal de</text:p>
      <text:p text:style-name="PDFText"> <text:s text:c="170"/>3 <text:s text:c="39"/>G76269349 5</text:p>
      <text:p text:style-name="PDFText"> <text:s text:c="177"/>de Vida” <text:s text:c="82"/>Nuestros/as Mayores.</text:p>
      <text:p text:style-name="PDFText"> <text:s text:c="268"/>Protección Integral a la Infancia y</text:p>
      <text:p text:style-name="PDFText"> <text:s text:c="268"/>Adolescencia. Lineas ANAR: punto</text:p>
      <text:p text:style-name="PDFText"> <text:s text:c="170"/>4 <text:s text:c="5"/>Fundación Anar <text:s text:c="44"/>G80453731 6</text:p>
      <text:p text:style-name="PDFText"> <text:s text:c="268"/>de entrada al sistema de protección</text:p>
      <text:p text:style-name="PDFText"> <text:s text:c="268"/>infantil.</text:p>
      <text:p text:style-name="PDFText">t006754ad1240b0861007e62c408081cD</text:p>
      <text:p text:style-name="PDFText"> </text:p>
      <text:p text:style-name="PDFText"> </text:p>
      <text:p text:style-name="PDFText"> </text:p>
      <text:p text:style-name="PDFText"> </text:p>
      <text:p text:style-name="PDFText"> <text:s text:c="217"/>7 <text:s text:c="49"/>Enredando.</text:p>
      <text:p text:style-name="PDFText"> <text:s text:c="177"/>Asociación Pandora Desarrollo</text:p>
      <text:p text:style-name="PDFText"> <text:s text:c="170"/>5 <text:s text:c="35"/>G76261742 8 <text:s text:c="49"/>Formarte.</text:p>
      <text:p text:style-name="PDFText"> <text:s text:c="177"/>Actitud Creadora.</text:p>
      <text:p text:style-name="PDFText"> <text:s text:c="217"/>9 <text:s text:c="49"/>Isleta-Procomún.</text:p>
      <text:p text:style-name="PDFText"> <text:s text:c="259"/>10 <text:s text:c="6"/>"AcompañandoT*"</text:p>
      <text:p text:style-name="PDFText"> <text:s text:c="170"/>6 <text:s text:c="5"/>Asociación LGTBI Aranda. <text:s text:c="34"/>G76215433 <text:s text:c="22"/>Atención psicosocial a personas</text:p>
      <text:p text:style-name="PDFText"> <text:s text:c="259"/>11 <text:s text:c="6"/>LGTBI+ residentes en el municipio</text:p>
      <text:p text:style-name="PDFText"> <text:s text:c="268"/>de Las Palmas de Gran Canaria.</text:p>
      <text:p text:style-name="PDFText"> <text:s text:c="268"/>Proyecto de actuación orientación e</text:p>
      <text:p text:style-name="PDFText"> <text:s text:c="259"/>12 <text:s text:c="6"/>inserción laboral de personas en si-</text:p>
      <text:p text:style-name="PDFText"> <text:s text:c="268"/>tuación de vulnerabilidad.</text:p>
      <text:p text:style-name="PDFText"> <text:s text:c="170"/>7 <text:s text:c="5"/>Asociación Extranjeros sin ba-</text:p>
      <text:p text:style-name="PDFText"> <text:s text:c="208"/>G76324193 <text:s text:c="50"/>Cuenta con nosotros atención inte-</text:p>
      <text:p text:style-name="PDFText"> <text:s text:c="177"/>rreras Las Palmas.</text:p>
      <text:p text:style-name="PDFText"> <text:s text:c="259"/>13 <text:s text:c="6"/>gral a la tercera edad y situación de</text:p>
      <text:p text:style-name="PDFText"> <text:s text:c="268"/>dependencia.</text:p>
      <text:p text:style-name="PDFText"> <text:s text:c="268"/>Servicio Integral de Asistencia Perso-</text:p>
      <text:p text:style-name="PDFText"> <text:s text:c="170"/>8 <text:s text:c="5"/>Asociación Adepsi <text:s text:c="41"/>G35068824 14</text:p>
      <text:p text:style-name="PDFText"> <text:s text:c="268"/>nal de Asociación Adepsi (S.I.A.P.A).</text:p>
      <text:p text:style-name="PDFText"> <text:s text:c="177"/>Asociación de personas con</text:p>
      <text:p text:style-name="PDFText"> <text:s text:c="268"/>Servicio de Acceso a la Información</text:p>
      <text:p text:style-name="PDFText"> <text:s text:c="170"/>9 <text:s text:c="5"/>Sordoceguera de Canarias – G76715234 15</text:p>
      <text:p text:style-name="PDFText"> <text:s text:c="61"/>COPIA AUTÉNTICA que puede ser comprobada mediante el Código Seguro de</text:p>
      <text:p text:style-name="PDFText"> </text:p>
      <text:p text:style-name="PDFText"> </text:p>
      <text:p text:style-name="PDFText"> </text:p>
      <text:p text:style-name="PDFText"> </text:p>
      <text:p text:style-name="PDFText"> <text:s text:c="268"/>y al Entorno.</text:p>
      <text:p text:style-name="PDFText"> <text:s text:c="177"/>ASOCIDE Canarias.</text:p>
      <text:p text:style-name="PDFText"> <text:s text:c="64"/>Verificación en http://sedeelectronica.laspalmasgc.es/valDoc/index.jsp</text:p>
      <text:p text:style-name="PDFText"> </text:p>
      <text:p text:style-name="PDFText"> </text:p>
      <text:p text:style-name="PDFText"> </text:p>
      <text:p text:style-name="PDFText"> </text:p>
      <text:p text:style-name="PDFText"> <text:s text:c="268"/>Prevención de la discriminación so-</text:p>
      <text:p text:style-name="PDFText"> <text:s text:c="177"/>Asociación para la Diabetes de</text:p>
      <text:p text:style-name="PDFText"> <text:s text:c="170"/>10 <text:s text:c="35"/>G35317049 16 <text:s text:c="47"/>cial de las personas con diabetes en</text:p>
      <text:p text:style-name="PDFText"> <text:s text:c="177"/>Gran Canaria (ADIGRAN)</text:p>
      <text:p text:style-name="PDFText"> <text:s text:c="268"/>Las Palmas de Gran Canaria.</text:p>
      <text:p text:style-name="PDFText"> <text:s text:c="268"/>¡Empodérate! Apoyo a mujeres en si-</text:p>
      <text:p text:style-name="PDFText"> <text:s text:c="177"/>Asociación para el apoyo inte-</text:p>
      <text:p text:style-name="PDFText"> <text:s text:c="170"/>11 <text:s text:c="35"/>G76204544 17 <text:s text:c="47"/>tuación de vulnerabilidad a través de</text:p>
      <text:p text:style-name="PDFText"> <text:s text:c="177"/>gral a la mujer “A ti, mujer”.</text:p>
      <text:p text:style-name="PDFText"> <text:s text:c="268"/>talleres psico-sociales.</text:p>
      <text:p text:style-name="PDFText"> </text:p>
      <text:p text:style-name="PDFText"> <text:s text:c="169"/>a. Solicitud presentada fuera de plazo según la base séptima de la convocatoria de 2022.</text:p>
      <text:p text:style-name="PDFText"> </text:p>
      <text:p text:style-name="PDFText"> <text:s text:c="295"/>FECHA DE</text:p>
      <text:p text:style-name="PDFText"> <text:s text:c="177"/>ORGANIZACIONES <text:s text:c="32"/>CIF <text:s text:c="33"/>PROYECTOS <text:s text:c="24"/>PRESENTA-</text:p>
      <text:p text:style-name="PDFText"> <text:s text:c="297"/>CIÓN</text:p>
      <text:p text:style-name="PDFText"> <text:s text:c="170"/>1 Asoc. Social Famara G7626973 1 <text:s text:c="43"/>Famara- Apoyo psicosocial. <text:s text:c="22"/>18/06/2022</text:p>
      <text:p text:style-name="PDFText"> </text:p>
      <text:p text:style-name="PDFText"> <text:s text:c="281"/>8</text:p>
      <text:p text:style-name="PDFText"> </text:p>
      <text:p text:style-name="PDFText"> </text:p>
      <text:p text:style-name="PDFText"> </text:p>
      <text:p text:style-name="PDFText"> </text:p>
      <text:p text:style-name="PDFText"> <text:s text:c="145"/>Código Seguro De Verificación <text:s text:c="35"/>9Pv6ZbZumx/G6EPKmIioBQ== <text:s text:c="50"/>Estado <text:s text:c="6"/>Fecha y hora</text:p>
      <text:p text:style-name="PDFText"> <text:s text:c="155"/>Firmado Por <text:s text:c="13"/>Adelaida Perez Lorenzo - Jefe de Sección - Servicios Sociales-APL <text:s text:c="39"/>Firmado <text:s text:c="2"/>04/08/2022 13:54:08</text:p>
      <text:p text:style-name="PDFText"> <text:s text:c="153"/>Observaciones <text:s text:c="118"/>Página <text:s text:c="10"/>8/27</text:p>
      <text:p text:style-name="PDFText"> <text:s text:c="151"/>Url De Verificación <text:s text:c="21"/>https://www.laspalmasgc.es/es/online/sede-electronica/codigo-seguro-de-verificacion</text:p>
      <text:p text:style-name="PDFText"> <text:s text:c="156"/>Normativa <text:s text:c="14"/>Este informe tiene carácter de copia electrónica auténtica con validez y eficacia administrativa de ORIGINAL (art. 27 Ley 39/2015).</text:p>
      <text:p text:style-name="PDFText"> </text:p>
      <text:p text:style-name="PDFText"> </text:p>
      <text:p text:style-name="PDFText"> </text:p>
      <text:p text:style-name="PDFText"> </text:p>
      <text:p text:style-name="PDFText"> <text:s text:c="138"/>Documento firmado por: <text:s text:c="152"/>Fecha/hora:</text:p>
      <text:p text:style-name="PDFText"> <text:s text:c="138"/>Certificación Sello Sede electrónica <text:s text:c="142"/>11/08/2022 08:28</text:p>
      <text:p text:style-name="PageBreak"/>
      <text:p text:style-name="PDFText"> <text:s text:c="49"/>SALIDA</text:p>
      <text:p text:style-name="PDFText"> </text:p>
      <text:p text:style-name="PDFText"> </text:p>
      <text:p text:style-name="PDFText"> </text:p>
      <text:p text:style-name="PDFText"> <text:s text:c="118"/>2022 - 50377</text:p>
      <text:p text:style-name="PDFText"> <text:s text:c="4"/>Ayuntamiento de Las Palmas de Gran Canaria</text:p>
      <text:p text:style-name="PDFText"> </text:p>
      <text:p text:style-name="PDFText"> </text:p>
      <text:p text:style-name="PDFText"> <text:s text:c="51"/>REGISTRO GENERAL</text:p>
      <text:p text:style-name="PDFText"> </text:p>
      <text:p text:style-name="PDFText"> <text:s text:c="119"/>11/08/2022 08:28</text:p>
      <text:p text:style-name="PDFText"> </text:p>
      <text:p text:style-name="PDFText"> </text:p>
      <text:p text:style-name="PDFText"> </text:p>
      <text:p text:style-name="PDFText"> </text:p>
      <text:p text:style-name="PDFText"> <text:s text:c="169"/>Área de Gobierno de Educación, Seguridad y Emergencia, Servicios Sociales, Participación ciudadana y Juventud</text:p>
      <text:p text:style-name="PDFText"> <text:s text:c="169"/>Concejalía Delegada de Área de Servicios Sociales</text:p>
      <text:p text:style-name="PDFText"> <text:s text:c="169"/>Servicio Bienestar Social</text:p>
      <text:p text:style-name="PDFText"> <text:s text:c="169"/>Sección de Servicios Sociales</text:p>
      <text:p text:style-name="PDFText"> </text:p>
      <text:p text:style-name="PDFText"> </text:p>
      <text:p text:style-name="PDFText"> </text:p>
      <text:p text:style-name="PDFText"> </text:p>
      <text:p text:style-name="PDFText"> <text:s text:c="177"/>para la asistencia pro-</text:p>
      <text:p text:style-name="PDFText"> <text:s text:c="177"/>fesional al menor y la <text:s text:c="26"/>7</text:p>
      <text:p text:style-name="PDFText"> <text:s text:c="177"/>familia</text:p>
      <text:p text:style-name="PDFText"> <text:s text:c="246"/>Proyecto de actuación orienta-</text:p>
      <text:p text:style-name="PDFText"> <text:s text:c="246"/>ción e inserción laboral de per-</text:p>
      <text:p text:style-name="PDFText"> <text:s text:c="239"/>2 <text:s text:c="54"/>17/06/2022</text:p>
      <text:p text:style-name="PDFText"> <text:s text:c="172"/>Asociación Extranje- <text:s text:c="53"/>sonas en situación de vulnera-</text:p>
      <text:p text:style-name="PDFText"> <text:s text:c="193"/>G7632419 <text:s text:c="44"/>bilidad.</text:p>
      <text:p text:style-name="PDFText"> <text:s text:c="170"/>2 ros sin barreras Las</text:p>
      <text:p text:style-name="PDFText"> <text:s text:c="196"/>3</text:p>
      <text:p text:style-name="PDFText"> <text:s text:c="172"/>Palmas. <text:s text:c="66"/>Cuenta con nosotros atención</text:p>
      <text:p text:style-name="PDFText"> <text:s text:c="239"/>3 <text:s text:c="5"/>integral a la tercera edad y si- <text:s text:c="16"/>17/06/2022</text:p>
      <text:p text:style-name="PDFText"> <text:s text:c="246"/>tuación de dependencia.</text:p>
      <text:p text:style-name="PDFText"> </text:p>
      <text:p text:style-name="PDFText"> <text:s text:c="169"/>b. Declaración de desistimiento por aplicación del artículo 68, apartado 1, de la Ley 39/2015,</text:p>
      <text:p text:style-name="PDFText">t006754ad1240b0861007e62c408081cD</text:p>
      <text:p text:style-name="PDFText"> </text:p>
      <text:p text:style-name="PDFText"> </text:p>
      <text:p text:style-name="PDFText"> </text:p>
      <text:p text:style-name="PDFText"> </text:p>
      <text:p text:style-name="PDFText"> <text:s text:c="169"/>de 1 de octubre, de Procedimiento Administrativo Común de las Administraciones Públicas: “Si</text:p>
      <text:p text:style-name="PDFText"> <text:s text:c="169"/>la solicitud de iniciación no reúne los requisitos que señala el artículo 66, y, en su caso, los</text:p>
      <text:p text:style-name="PDFText"> <text:s text:c="169"/>que señala el artículo 67 u otros exigidos por la legislación específica aplicable, se requerirá al</text:p>
      <text:p text:style-name="PDFText"> <text:s text:c="169"/>interesado para que, en un plazo de diez días, subsane la falta o acompañe los documentos</text:p>
      <text:p text:style-name="PDFText"> <text:s text:c="169"/>preceptivos, con indicación de que, si así no lo hiciera, se le tendrá por desistido de su peti-</text:p>
      <text:p text:style-name="PDFText"> <text:s text:c="169"/>ción, previa resolución que deberá ser dictada en los términos previstos en el artículo 21” y el</text:p>
      <text:p text:style-name="PDFText"> <text:s text:c="169"/>artículo 43:” Práctica de las notificaciones a través de medios electrónicos: […] cuando la noti-</text:p>
      <text:p text:style-name="PDFText"> <text:s text:c="169"/>ficación por medios electrónicos sea de carácter obligatorio, […] se entenderá rechazada</text:p>
      <text:p text:style-name="PDFText"> <text:s text:c="169"/>cuando hayan transcurrido diez días naturales desde la puesta a disposición de la notificación</text:p>
      <text:p text:style-name="PDFText"> <text:s text:c="169"/>sin que se acceda a su contenido”</text:p>
      <text:p text:style-name="PDFText"> </text:p>
      <text:p text:style-name="PDFText"> <text:s text:c="188"/>ORGANIZACIONES <text:s text:c="41"/>CIF <text:s text:c="38"/>PROYECTOS</text:p>
      <text:p text:style-name="PDFText"> <text:s text:c="268"/>Alfabetización Digital y Empodera-</text:p>
      <text:p text:style-name="PDFText"> <text:s text:c="259"/>1 <text:s text:c="7"/>miento de las personas con Diversi-</text:p>
      <text:p text:style-name="PDFText"> <text:s text:c="268"/>dad Funcional</text:p>
      <text:p text:style-name="PDFText"> <text:s text:c="170"/>1 <text:s text:c="6"/>Fundación Randstad <text:s text:c="39"/>G83844316</text:p>
      <text:p text:style-name="PDFText"> <text:s text:c="259"/>2 <text:s text:c="7"/>Conociendo mis oportunidades.</text:p>
      <text:p text:style-name="PDFText"> <text:s text:c="259"/>3 <text:s text:c="7"/>Plan Tú Sumas: Diversidad y familia.</text:p>
      <text:p text:style-name="PDFText"> <text:s text:c="259"/>4 <text:s text:c="7"/>Enredando.</text:p>
      <text:p text:style-name="PDFText"> <text:s text:c="178"/>Asociación Pandora Desarrollo</text:p>
      <text:p text:style-name="PDFText"> <text:s text:c="61"/>COPIA AUTÉNTICA que puede ser comprobada mediante el Código Seguro de</text:p>
      <text:p text:style-name="PDFText"> </text:p>
      <text:p text:style-name="PDFText"> </text:p>
      <text:p text:style-name="PDFText"> </text:p>
      <text:p text:style-name="PDFText"> </text:p>
      <text:p text:style-name="PDFText"> <text:s text:c="170"/>2 <text:s text:c="36"/>G76261742 5 <text:s text:c="48"/>Formarte.</text:p>
      <text:p text:style-name="PDFText"> <text:s text:c="178"/>Actitud Creadora.</text:p>
      <text:p text:style-name="PDFText"> <text:s text:c="64"/>Verificación en http://sedeelectronica.laspalmasgc.es/valDoc/index.jsp</text:p>
      <text:p text:style-name="PDFText"> </text:p>
      <text:p text:style-name="PDFText"> </text:p>
      <text:p text:style-name="PDFText"> </text:p>
      <text:p text:style-name="PDFText"> </text:p>
      <text:p text:style-name="PDFText"> <text:s text:c="218"/>6 <text:s text:c="48"/>Isleta-Procomún.</text:p>
      <text:p text:style-name="PDFText"> </text:p>
      <text:p text:style-name="PDFText"> <text:s text:c="169"/>c. Excluido por aplicación del punto 14 de la convocatoria “se subvencionarán como gastos</text:p>
      <text:p text:style-name="PDFText"> <text:s text:c="169"/>administrativos un máximo del 10%, del coste total del proyecto”</text:p>
      <text:p text:style-name="PDFText"> </text:p>
      <text:p text:style-name="PDFText"> <text:s text:c="188"/>ORGANIZACIONES <text:s text:c="41"/>CIF <text:s text:c="38"/>PROYECTOS</text:p>
      <text:p text:style-name="PDFText"> <text:s text:c="178"/>Asociación Sociocultural “Ilusión <text:s text:c="56"/>Ilusión y Autonomía Personal de</text:p>
      <text:p text:style-name="PDFText"> <text:s text:c="170"/>1 <text:s text:c="40"/>G76269349 1</text:p>
      <text:p text:style-name="PDFText"> <text:s text:c="178"/>de Vida” <text:s text:c="81"/>Nuestros/as Mayores.</text:p>
      <text:p text:style-name="PDFText"> </text:p>
      <text:p text:style-name="PDFText"> <text:s text:c="169"/>d. Excluido por no cumplir con la base 5ª punto 12: “La entidad beneficiaria queda obligada a</text:p>
      <text:p text:style-name="PDFText"> <text:s text:c="169"/>atender los requerimientos que le pueda hacer el ayuntamiento sobre la presentación, ejecu-</text:p>
      <text:p text:style-name="PDFText"> <text:s text:c="169"/>ción y justificación del proyecto”. La documentación aportada en la subsanación del requeri-</text:p>
      <text:p text:style-name="PDFText"> <text:s text:c="169"/>miento no da respuesta al requerimiento enviado.</text:p>
      <text:p text:style-name="PDFText"> </text:p>
      <text:p text:style-name="PDFText"> <text:s text:c="281"/>9</text:p>
      <text:p text:style-name="PDFText"> </text:p>
      <text:p text:style-name="PDFText"> </text:p>
      <text:p text:style-name="PDFText"> </text:p>
      <text:p text:style-name="PDFText"> </text:p>
      <text:p text:style-name="PDFText"> <text:s text:c="145"/>Código Seguro De Verificación <text:s text:c="35"/>9Pv6ZbZumx/G6EPKmIioBQ== <text:s text:c="50"/>Estado <text:s text:c="6"/>Fecha y hora</text:p>
      <text:p text:style-name="PDFText"> <text:s text:c="155"/>Firmado Por <text:s text:c="13"/>Adelaida Perez Lorenzo - Jefe de Sección - Servicios Sociales-APL <text:s text:c="39"/>Firmado <text:s text:c="2"/>04/08/2022 13:54:08</text:p>
      <text:p text:style-name="PDFText"> <text:s text:c="153"/>Observaciones <text:s text:c="118"/>Página <text:s text:c="10"/>9/27</text:p>
      <text:p text:style-name="PDFText"> <text:s text:c="151"/>Url De Verificación <text:s text:c="21"/>https://www.laspalmasgc.es/es/online/sede-electronica/codigo-seguro-de-verificacion</text:p>
      <text:p text:style-name="PDFText"> <text:s text:c="156"/>Normativa <text:s text:c="14"/>Este informe tiene carácter de copia electrónica auténtica con validez y eficacia administrativa de ORIGINAL (art. 27 Ley 39/2015).</text:p>
      <text:p text:style-name="PDFText"> </text:p>
      <text:p text:style-name="PDFText"> </text:p>
      <text:p text:style-name="PDFText"> </text:p>
      <text:p text:style-name="PDFText"> </text:p>
      <text:p text:style-name="PDFText"> <text:s text:c="138"/>Documento firmado por: <text:s text:c="152"/>Fecha/hora:</text:p>
      <text:p text:style-name="PDFText"> <text:s text:c="138"/>Certificación Sello Sede electrónica <text:s text:c="142"/>11/08/2022 08:28</text:p>
      <text:p text:style-name="PageBreak"/>
      <text:p text:style-name="PDFText"> <text:s text:c="49"/>SALIDA</text:p>
      <text:p text:style-name="PDFText"> </text:p>
      <text:p text:style-name="PDFText"> </text:p>
      <text:p text:style-name="PDFText"> </text:p>
      <text:p text:style-name="PDFText"> <text:s text:c="118"/>2022 - 50377</text:p>
      <text:p text:style-name="PDFText"> <text:s text:c="4"/>Ayuntamiento de Las Palmas de Gran Canaria</text:p>
      <text:p text:style-name="PDFText"> </text:p>
      <text:p text:style-name="PDFText"> </text:p>
      <text:p text:style-name="PDFText"> <text:s text:c="51"/>REGISTRO GENERAL</text:p>
      <text:p text:style-name="PDFText"> </text:p>
      <text:p text:style-name="PDFText"> <text:s text:c="119"/>11/08/2022 08:28</text:p>
      <text:p text:style-name="PDFText"> </text:p>
      <text:p text:style-name="PDFText"> </text:p>
      <text:p text:style-name="PDFText"> </text:p>
      <text:p text:style-name="PDFText"> </text:p>
      <text:p text:style-name="PDFText"> <text:s text:c="169"/>Área de Gobierno de Educación, Seguridad y Emergencia, Servicios Sociales, Participación ciudadana y Juventud</text:p>
      <text:p text:style-name="PDFText"> <text:s text:c="169"/>Concejalía Delegada de Área de Servicios Sociales</text:p>
      <text:p text:style-name="PDFText"> <text:s text:c="169"/>Servicio Bienestar Social</text:p>
      <text:p text:style-name="PDFText"> <text:s text:c="169"/>Sección de Servicios Sociales</text:p>
      <text:p text:style-name="PDFText"> </text:p>
      <text:p text:style-name="PDFText"> </text:p>
      <text:p text:style-name="PDFText"> </text:p>
      <text:p text:style-name="PDFText"> </text:p>
      <text:p text:style-name="PDFText"> <text:s text:c="188"/>ORGANIZACIONES <text:s text:c="41"/>CIF <text:s text:c="39"/>PROYECTOS</text:p>
      <text:p text:style-name="PDFText"> <text:s text:c="177"/>Asociación Sociocultural “Ilusión <text:s text:c="57"/>Ilusión y Autonomía Personal de</text:p>
      <text:p text:style-name="PDFText"> <text:s text:c="170"/>1 <text:s text:c="39"/>G76269349 1</text:p>
      <text:p text:style-name="PDFText"> <text:s text:c="177"/>de Vida” <text:s text:c="82"/>Nuestros/as Mayores.</text:p>
      <text:p text:style-name="PDFText"> <text:s text:c="268"/>Protección Integral a la Infancia y</text:p>
      <text:p text:style-name="PDFText"> <text:s text:c="268"/>Adolescencia. Lineas ANAR: punto</text:p>
      <text:p text:style-name="PDFText"> <text:s text:c="170"/>2 <text:s text:c="5"/>Fundación Anar <text:s text:c="44"/>G80453731 2</text:p>
      <text:p text:style-name="PDFText"> <text:s text:c="268"/>de entrada al sistema de protección</text:p>
      <text:p text:style-name="PDFText"> <text:s text:c="268"/>infantil.</text:p>
      <text:p text:style-name="PDFText"> </text:p>
      <text:p text:style-name="PDFText"> <text:s text:c="169"/>e. Excluido por no cumplir con la base tercera, punto 2c: “aquellas entidades que aporten me-</text:p>
      <text:p text:style-name="PDFText"> <text:s text:c="169"/>nos del 5% del coste total del Proyecto a subvencionar , en concepto de fondos propios “.</text:p>
      <text:p text:style-name="PDFText">t006754ad1240b0861007e62c408081cD</text:p>
      <text:p text:style-name="PDFText"> </text:p>
      <text:p text:style-name="PDFText"> </text:p>
      <text:p text:style-name="PDFText"> </text:p>
      <text:p text:style-name="PDFText"> </text:p>
      <text:p text:style-name="PDFText"> <text:s text:c="188"/>ORGANIZACIONES <text:s text:c="41"/>CIF <text:s text:c="39"/>PROYECTOS</text:p>
      <text:p text:style-name="PDFText"> <text:s text:c="268"/>Protección Integral a la Infancia y</text:p>
      <text:p text:style-name="PDFText"> <text:s text:c="268"/>Adolescencia. Lineas ANAR: punto</text:p>
      <text:p text:style-name="PDFText"> <text:s text:c="170"/>1 <text:s text:c="5"/>Fundación Anar <text:s text:c="44"/>G80453731 1</text:p>
      <text:p text:style-name="PDFText"> <text:s text:c="268"/>de entrada al sistema de protección</text:p>
      <text:p text:style-name="PDFText"> <text:s text:c="268"/>infantil.</text:p>
      <text:p text:style-name="PDFText"> <text:s text:c="259"/>2 <text:s text:c="7"/>"AcompañandoT*"</text:p>
      <text:p text:style-name="PDFText"> <text:s text:c="170"/>2 <text:s text:c="5"/>Asociación LGTBI Aranda. <text:s text:c="34"/>G76215433 <text:s text:c="22"/>Atención psicosocial a personas</text:p>
      <text:p text:style-name="PDFText"> <text:s text:c="259"/>3 <text:s text:c="7"/>LGTBI+ residentes en el municipio</text:p>
      <text:p text:style-name="PDFText"> <text:s text:c="268"/>de Las Palmas de Gran Canaria.</text:p>
      <text:p text:style-name="PDFText"> </text:p>
      <text:p text:style-name="PDFText"> <text:s text:c="169"/>f. Excluido por no cumplir con la base tercera, punto 2e, “aquellos proyectos que no vayan diri-</text:p>
      <text:p text:style-name="PDFText"> <text:s text:c="169"/>gidos a los objetivos planteados en las presentes Bases. En ningún caso se subvencionarán</text:p>
      <text:p text:style-name="PDFText"> <text:s text:c="169"/>actividades concretas como viajes, fiestas, excursiones, seminarios, etc., que no estén recogi-</text:p>
      <text:p text:style-name="PDFText"> <text:s text:c="169"/>dos en la memoria del Proyecto como parte del mismo y que no concuerden con la lógica de</text:p>
      <text:p text:style-name="PDFText"> <text:s text:c="169"/>intervención y ejecución planteada”.</text:p>
      <text:p text:style-name="PDFText"> </text:p>
      <text:p text:style-name="PDFText"> <text:s text:c="188"/>ORGANIZACIONES <text:s text:c="41"/>CIF <text:s text:c="39"/>PROYECTOS</text:p>
      <text:p text:style-name="PDFText"> <text:s text:c="268"/>Servicio Integral de Asistencia Perso-</text:p>
      <text:p text:style-name="PDFText"> <text:s text:c="170"/>1 <text:s text:c="5"/>Asociación Adepsi <text:s text:c="41"/>G35068824 1</text:p>
      <text:p text:style-name="PDFText"> <text:s text:c="268"/>nal de Asociación Adepsi (S.I.A.P.A).</text:p>
      <text:p text:style-name="PDFText"> <text:s text:c="61"/>COPIA AUTÉNTICA que puede ser comprobada mediante el Código Seguro de</text:p>
      <text:p text:style-name="PDFText"> <text:s text:c="64"/>Verificación en http://sedeelectronica.laspalmasgc.es/valDoc/index.jsp</text:p>
      <text:p text:style-name="PDFText"> </text:p>
      <text:p text:style-name="PDFText"> </text:p>
      <text:p text:style-name="PDFText"> </text:p>
      <text:p text:style-name="PDFText"> </text:p>
      <text:p text:style-name="PDFText"> <text:s text:c="169"/>g. Excluido por no cumplir con la base tercera, punto 2g, “los proyectos cuyo objetivo sea ex-</text:p>
      <text:p text:style-name="PDFText"> <text:s text:c="169"/>clusivamente la formación de trabajadores y voluntarios, sin perjuicio de lo establecido en la</text:p>
      <text:p text:style-name="PDFText"> <text:s text:c="169"/>base 6.d).”</text:p>
      <text:p text:style-name="PDFText"> </text:p>
      <text:p text:style-name="PDFText"> <text:s text:c="188"/>ORGANIZACIONES <text:s text:c="41"/>CIF <text:s text:c="39"/>PROYECTOS</text:p>
      <text:p text:style-name="PDFText"> <text:s text:c="268"/>Servicio Integral de Asistencia Perso-</text:p>
      <text:p text:style-name="PDFText"> <text:s text:c="170"/>1 <text:s text:c="5"/>Asociación Adepsi <text:s text:c="41"/>G35068824 1</text:p>
      <text:p text:style-name="PDFText"> <text:s text:c="268"/>nal de Asociación Adepsi (S.I.A.P.A).</text:p>
      <text:p text:style-name="PDFText"> </text:p>
      <text:p text:style-name="PDFText"> <text:s text:c="169"/>h. Excluido por no cumplir con la base cuarta, punto 2d, “tener la sede, delegación o domicilio</text:p>
      <text:p text:style-name="PDFText"> <text:s text:c="169"/>permanente en el municipio de Las Palmas de Gran Canaria”.</text:p>
      <text:p text:style-name="PDFText"> </text:p>
      <text:p text:style-name="PDFText"> <text:s text:c="188"/>ORGANIZACIONES <text:s text:c="41"/>CIF <text:s text:c="39"/>PROYECTOS</text:p>
      <text:p text:style-name="PDFText"> <text:s text:c="170"/>1 <text:s text:c="5"/>Asociación LGTBI Aranda. <text:s text:c="34"/>G76215433 1 <text:s text:c="20"/>"AcompañandoT*"</text:p>
      <text:p text:style-name="PDFText"> </text:p>
      <text:p text:style-name="PDFText"> <text:s text:c="281"/>10</text:p>
      <text:p text:style-name="PDFText"> </text:p>
      <text:p text:style-name="PDFText"> </text:p>
      <text:p text:style-name="PDFText"> </text:p>
      <text:p text:style-name="PDFText"> </text:p>
      <text:p text:style-name="PDFText"> <text:s text:c="145"/>Código Seguro De Verificación <text:s text:c="35"/>9Pv6ZbZumx/G6EPKmIioBQ== <text:s text:c="51"/>Estado <text:s text:c="6"/>Fecha y hora</text:p>
      <text:p text:style-name="PDFText"> <text:s text:c="155"/>Firmado Por <text:s text:c="13"/>Adelaida Perez Lorenzo - Jefe de Sección - Servicios Sociales-APL <text:s text:c="40"/>Firmado <text:s text:c="2"/>04/08/2022 13:54:08</text:p>
      <text:p text:style-name="PDFText"> <text:s text:c="153"/>Observaciones <text:s text:c="119"/>Página <text:s text:c="9"/>10/27</text:p>
      <text:p text:style-name="PDFText"> <text:s text:c="151"/>Url De Verificación <text:s text:c="21"/>https://www.laspalmasgc.es/es/online/sede-electronica/codigo-seguro-de-verificacion</text:p>
      <text:p text:style-name="PDFText"> <text:s text:c="156"/>Normativa <text:s text:c="14"/>Este informe tiene carácter de copia electrónica auténtica con validez y eficacia administrativa de ORIGINAL (art. 27 Ley 39/2015).</text:p>
      <text:p text:style-name="PDFText"> </text:p>
      <text:p text:style-name="PDFText"> </text:p>
      <text:p text:style-name="PDFText"> </text:p>
      <text:p text:style-name="PDFText"> </text:p>
      <text:p text:style-name="PDFText"> <text:s text:c="138"/>Documento firmado por: <text:s text:c="153"/>Fecha/hora:</text:p>
      <text:p text:style-name="PDFText"> <text:s text:c="138"/>Certificación Sello Sede electrónica <text:s text:c="143"/>11/08/2022 08:28</text:p>
      <text:p text:style-name="PageBreak"/>
      <text:p text:style-name="PDFText"> <text:s text:c="49"/>SALIDA</text:p>
      <text:p text:style-name="PDFText"> </text:p>
      <text:p text:style-name="PDFText"> </text:p>
      <text:p text:style-name="PDFText"> </text:p>
      <text:p text:style-name="PDFText"> <text:s text:c="118"/>2022 - 50377</text:p>
      <text:p text:style-name="PDFText"> <text:s text:c="4"/>Ayuntamiento de Las Palmas de Gran Canaria</text:p>
      <text:p text:style-name="PDFText"> </text:p>
      <text:p text:style-name="PDFText"> </text:p>
      <text:p text:style-name="PDFText"> <text:s text:c="51"/>REGISTRO GENERAL</text:p>
      <text:p text:style-name="PDFText"> </text:p>
      <text:p text:style-name="PDFText"> <text:s text:c="119"/>11/08/2022 08:28</text:p>
      <text:p text:style-name="PDFText"> </text:p>
      <text:p text:style-name="PDFText"> </text:p>
      <text:p text:style-name="PDFText"> </text:p>
      <text:p text:style-name="PDFText"> </text:p>
      <text:p text:style-name="PDFText"> <text:s text:c="169"/>Área de Gobierno de Educación, Seguridad y Emergencia, Servicios Sociales, Participación ciudadana y Juventud</text:p>
      <text:p text:style-name="PDFText"> <text:s text:c="169"/>Concejalía Delegada de Área de Servicios Sociales</text:p>
      <text:p text:style-name="PDFText"> <text:s text:c="169"/>Servicio Bienestar Social</text:p>
      <text:p text:style-name="PDFText"> <text:s text:c="169"/>Sección de Servicios Sociales</text:p>
      <text:p text:style-name="PDFText"> </text:p>
      <text:p text:style-name="PDFText"> </text:p>
      <text:p text:style-name="PDFText"> </text:p>
      <text:p text:style-name="PDFText"> </text:p>
      <text:p text:style-name="PDFText"> <text:s text:c="268"/>Atención psicosocial a personas</text:p>
      <text:p text:style-name="PDFText"> <text:s text:c="259"/>2 <text:s text:c="7"/>LGTBI+ residentes en el municipio</text:p>
      <text:p text:style-name="PDFText"> <text:s text:c="268"/>de Las Palmas de Gran Canaria.</text:p>
      <text:p text:style-name="PDFText"> </text:p>
      <text:p text:style-name="PDFText"> <text:s text:c="169"/>TERCERO: A propuesta de la Comisión de Valoración y de conformidad con los criterios esta-</text:p>
      <text:p text:style-name="PDFText"> <text:s text:c="169"/>blecidos en las Bases de concesión, se propone la denegación de subvenciones a los proyec-</text:p>
      <text:p text:style-name="PDFText"> <text:s text:c="169"/>tos que a continuación se relacionan por aplicación de la base undécima, punto 2: …“ No ten-</text:p>
      <text:p text:style-name="PDFText"> <text:s text:c="169"/>drán derecho a subvención los proyectos que no alcancen un mínimo de 40 puntos”.</text:p>
      <text:p text:style-name="PDFText"> </text:p>
      <text:p text:style-name="PDFText"> <text:s text:c="298"/>PUNTUA-</text:p>
      <text:p text:style-name="PDFText"> <text:s text:c="177"/>ORGANIZACIONES <text:s text:c="35"/>CIF <text:s text:c="32"/>PROYECTOS</text:p>
      <text:p text:style-name="PDFText"> <text:s text:c="299"/>CIÓN</text:p>
      <text:p text:style-name="PDFText"> <text:s text:c="177"/>Asociación de perso-</text:p>
      <text:p text:style-name="PDFText">t006754ad1240b0861007e62c408081cD</text:p>
      <text:p text:style-name="PDFText"> </text:p>
      <text:p text:style-name="PDFText"> </text:p>
      <text:p text:style-name="PDFText"> </text:p>
      <text:p text:style-name="PDFText"> </text:p>
      <text:p text:style-name="PDFText"> <text:s text:c="177"/>nas con Sordoceguera <text:s text:c="52"/>Servicio de Acceso a la Informa-</text:p>
      <text:p text:style-name="PDFText"> <text:s text:c="170"/>1 <text:s text:c="26"/>G76715234 1 <text:s text:c="91"/>31,25</text:p>
      <text:p text:style-name="PDFText"> <text:s text:c="177"/>de Canarias – ASOCI- <text:s text:c="52"/>ción y al Entorno.</text:p>
      <text:p text:style-name="PDFText"> <text:s text:c="177"/>DE Canarias.</text:p>
      <text:p text:style-name="PDFText"> <text:s text:c="250"/>Prevención de la discriminación</text:p>
      <text:p text:style-name="PDFText"> <text:s text:c="177"/>Asociación para la</text:p>
      <text:p text:style-name="PDFText"> <text:s text:c="250"/>social de las personas con dia-</text:p>
      <text:p text:style-name="PDFText"> <text:s text:c="170"/>2 <text:s text:c="5"/>Diabetes de Gran Ca- G35317049 1 <text:s text:c="93"/>33</text:p>
      <text:p text:style-name="PDFText"> <text:s text:c="250"/>betes en Las Palmas de Gran</text:p>
      <text:p text:style-name="PDFText"> <text:s text:c="177"/>naria</text:p>
      <text:p text:style-name="PDFText"> <text:s text:c="250"/>Canaria.</text:p>
      <text:p text:style-name="PDFText"> <text:s text:c="250"/>¡Empodérate! Apoyo a mujeres</text:p>
      <text:p text:style-name="PDFText"> <text:s text:c="177"/>Asociación para el</text:p>
      <text:p text:style-name="PDFText"> <text:s text:c="250"/>en situación de vulnerabilidad a</text:p>
      <text:p text:style-name="PDFText"> <text:s text:c="170"/>3 <text:s text:c="5"/>apoyo integral a la G76204544 1 <text:s text:c="94"/>38</text:p>
      <text:p text:style-name="PDFText"> <text:s text:c="250"/>través de talleres psico-socia-</text:p>
      <text:p text:style-name="PDFText"> <text:s text:c="177"/>mujer “A ti, mujer”</text:p>
      <text:p text:style-name="PDFText"> <text:s text:c="250"/>les.</text:p>
      <text:p text:style-name="PDFText"> </text:p>
      <text:p text:style-name="PDFText"> </text:p>
      <text:p text:style-name="PDFText"> <text:s text:c="169"/>CUARTO: A propuesta de la Comisión de Valoración y de conformidad con los criterios esta-</text:p>
      <text:p text:style-name="PDFText"> <text:s text:c="169"/>blecidos en las Bases de concesión, se ha realizado la siguiente valoración para las solicitu-</text:p>
      <text:p text:style-name="PDFText"> <text:s text:c="169"/>des admitidas a trámite, otorgándose, como propuesta, las siguientes puntuaciones a cada</text:p>
      <text:p text:style-name="PDFText"> <text:s text:c="169"/>una de ellas:</text:p>
      <text:p text:style-name="PDFText"> </text:p>
      <text:p text:style-name="PDFText"> <text:s text:c="298"/>PUNTUA-</text:p>
      <text:p text:style-name="PDFText"> <text:s text:c="177"/>ORGANIZACIONES <text:s text:c="35"/>CIF <text:s text:c="32"/>PROYECTOS</text:p>
      <text:p text:style-name="PDFText"> <text:s text:c="61"/>COPIA AUTÉNTICA que puede ser comprobada mediante el Código Seguro de</text:p>
      <text:p text:style-name="PDFText"> </text:p>
      <text:p text:style-name="PDFText"> </text:p>
      <text:p text:style-name="PDFText"> </text:p>
      <text:p text:style-name="PDFText"> </text:p>
      <text:p text:style-name="PDFText"> <text:s text:c="299"/>CIÓN</text:p>
      <text:p text:style-name="PDFText"> <text:s text:c="64"/>Verificación en http://sedeelectronica.laspalmasgc.es/valDoc/index.jsp</text:p>
      <text:p text:style-name="PDFText"> </text:p>
      <text:p text:style-name="PDFText"> </text:p>
      <text:p text:style-name="PDFText"> </text:p>
      <text:p text:style-name="PDFText"> </text:p>
      <text:p text:style-name="PDFText"> <text:s text:c="177"/>Asociación Española</text:p>
      <text:p text:style-name="PDFText"> <text:s text:c="170"/>1 <text:s text:c="25"/>G28197564 1 <text:s text:c="41"/>En Marcha <text:s text:c="42"/>58,5</text:p>
      <text:p text:style-name="PDFText"> <text:s text:c="177"/>contra el Cáncer</text:p>
      <text:p text:style-name="PDFText"> <text:s text:c="250"/>Acciones dirigidas para prevenir</text:p>
      <text:p text:style-name="PDFText"> <text:s text:c="250"/>la Exclusión Social en población</text:p>
      <text:p text:style-name="PDFText"> <text:s text:c="243"/>2 <text:s text:c="58"/>60</text:p>
      <text:p text:style-name="PDFText"> <text:s text:c="250"/>mayor con Discapacidad Inte-</text:p>
      <text:p text:style-name="PDFText"> <text:s text:c="250"/>lectual.</text:p>
      <text:p text:style-name="PDFText"> <text:s text:c="177"/>Asociación <text:s text:c="5"/>Cívitas <text:s text:c="49"/>Estimulación cognitiva en el</text:p>
      <text:p text:style-name="PDFText"> <text:s text:c="177"/>centros especializados <text:s text:c="50"/>proceso de deterioro por enve-</text:p>
      <text:p text:style-name="PDFText"> <text:s text:c="170"/>2 <text:s text:c="29"/>G35025048 3 <text:s text:c="90"/>61</text:p>
      <text:p text:style-name="PDFText"> <text:s text:c="177"/>en personas con dis- <text:s text:c="52"/>jecimiento en población con dis-</text:p>
      <text:p text:style-name="PDFText"> <text:s text:c="177"/>capacidad intelectual <text:s text:c="51"/>capacidad intelectual</text:p>
      <text:p text:style-name="PDFText"> <text:s text:c="250"/>Club de ocio, para la prevención</text:p>
      <text:p text:style-name="PDFText"> <text:s text:c="250"/>de la exclusión social de perso-</text:p>
      <text:p text:style-name="PDFText"> <text:s text:c="243"/>4 <text:s text:c="57"/>55,5</text:p>
      <text:p text:style-name="PDFText"> <text:s text:c="250"/>nas con discapacidad intelec-</text:p>
      <text:p text:style-name="PDFText"> <text:s text:c="250"/>tual</text:p>
      <text:p text:style-name="PDFText"> <text:s text:c="281"/>11</text:p>
      <text:p text:style-name="PDFText"> </text:p>
      <text:p text:style-name="PDFText"> </text:p>
      <text:p text:style-name="PDFText"> </text:p>
      <text:p text:style-name="PDFText"> </text:p>
      <text:p text:style-name="PDFText"> <text:s text:c="145"/>Código Seguro De Verificación <text:s text:c="35"/>9Pv6ZbZumx/G6EPKmIioBQ== <text:s text:c="51"/>Estado <text:s text:c="6"/>Fecha y hora</text:p>
      <text:p text:style-name="PDFText"> <text:s text:c="155"/>Firmado Por <text:s text:c="13"/>Adelaida Perez Lorenzo - Jefe de Sección - Servicios Sociales-APL <text:s text:c="40"/>Firmado <text:s text:c="2"/>04/08/2022 13:54:08</text:p>
      <text:p text:style-name="PDFText"> <text:s text:c="153"/>Observaciones <text:s text:c="119"/>Página <text:s text:c="9"/>11/27</text:p>
      <text:p text:style-name="PDFText"> <text:s text:c="151"/>Url De Verificación <text:s text:c="21"/>https://www.laspalmasgc.es/es/online/sede-electronica/codigo-seguro-de-verificacion</text:p>
      <text:p text:style-name="PDFText"> <text:s text:c="156"/>Normativa <text:s text:c="14"/>Este informe tiene carácter de copia electrónica auténtica con validez y eficacia administrativa de ORIGINAL (art. 27 Ley 39/2015).</text:p>
      <text:p text:style-name="PDFText"> </text:p>
      <text:p text:style-name="PDFText"> </text:p>
      <text:p text:style-name="PDFText"> </text:p>
      <text:p text:style-name="PDFText"> </text:p>
      <text:p text:style-name="PDFText"> <text:s text:c="138"/>Documento firmado por: <text:s text:c="153"/>Fecha/hora:</text:p>
      <text:p text:style-name="PDFText"> <text:s text:c="138"/>Certificación Sello Sede electrónica <text:s text:c="143"/>11/08/2022 08:28</text:p>
      <text:p text:style-name="PageBreak"/>
      <text:p text:style-name="PDFText"> <text:s text:c="49"/>SALIDA</text:p>
      <text:p text:style-name="PDFText"> </text:p>
      <text:p text:style-name="PDFText"> </text:p>
      <text:p text:style-name="PDFText"> </text:p>
      <text:p text:style-name="PDFText"> <text:s text:c="118"/>2022 - 50377</text:p>
      <text:p text:style-name="PDFText"> <text:s text:c="4"/>Ayuntamiento de Las Palmas de Gran Canaria</text:p>
      <text:p text:style-name="PDFText"> </text:p>
      <text:p text:style-name="PDFText"> </text:p>
      <text:p text:style-name="PDFText"> <text:s text:c="51"/>REGISTRO GENERAL</text:p>
      <text:p text:style-name="PDFText"> </text:p>
      <text:p text:style-name="PDFText"> <text:s text:c="119"/>11/08/2022 08:28</text:p>
      <text:p text:style-name="PDFText"> </text:p>
      <text:p text:style-name="PDFText"> </text:p>
      <text:p text:style-name="PDFText"> </text:p>
      <text:p text:style-name="PDFText"> </text:p>
      <text:p text:style-name="PDFText"> <text:s text:c="169"/>Área de Gobierno de Educación, Seguridad y Emergencia, Servicios Sociales, Participación ciudadana y Juventud</text:p>
      <text:p text:style-name="PDFText"> <text:s text:c="169"/>Concejalía Delegada de Área de Servicios Sociales</text:p>
      <text:p text:style-name="PDFText"> <text:s text:c="169"/>Servicio Bienestar Social</text:p>
      <text:p text:style-name="PDFText"> <text:s text:c="169"/>Sección de Servicios Sociales</text:p>
      <text:p text:style-name="PDFText"> </text:p>
      <text:p text:style-name="PDFText"> </text:p>
      <text:p text:style-name="PDFText"> </text:p>
      <text:p text:style-name="PDFText"> </text:p>
      <text:p text:style-name="PDFText"> <text:s text:c="177"/>Asociación Protectora</text:p>
      <text:p text:style-name="PDFText"> <text:s text:c="177"/>de Personas con Dis-</text:p>
      <text:p text:style-name="PDFText"> <text:s text:c="170"/>3 <text:s text:c="5"/>capacidad Intelectual G35029065 5 <text:s text:c="39"/>Ocio inclusivo <text:s text:c="36"/>45,25</text:p>
      <text:p text:style-name="PDFText"> <text:s text:c="177"/>de <text:s text:c="4"/>Las <text:s text:c="3"/>Palmas</text:p>
      <text:p text:style-name="PDFText"> <text:s text:c="177"/>(APROSU)</text:p>
      <text:p text:style-name="PDFText"> <text:s text:c="250"/>Servicio integral de actividades</text:p>
      <text:p text:style-name="PDFText"> <text:s text:c="250"/>como fórmula de evitación de la</text:p>
      <text:p text:style-name="PDFText"> <text:s text:c="243"/>6 <text:s text:c="5"/>exclusión social de las personas <text:s text:c="20"/>52</text:p>
      <text:p text:style-name="PDFText"> <text:s text:c="177"/>Asociación de Fami- <text:s text:c="53"/>con trastornos del espectro del</text:p>
      <text:p text:style-name="PDFText"> <text:s text:c="177"/>lias de Personas con <text:s text:c="52"/>autismo (TEA)</text:p>
      <text:p text:style-name="PDFText"> <text:s text:c="170"/>4 <text:s text:c="26"/>G35042977</text:p>
      <text:p text:style-name="PDFText"> <text:s text:c="177"/>Autismo de Las Pal- <text:s text:c="53"/>Atención social y terapéutica</text:p>
      <text:p text:style-name="PDFText"> <text:s text:c="177"/>mas (APNALP) <text:s text:c="60"/>para la prevención de la exclu-</text:p>
      <text:p text:style-name="PDFText">t006754ad1240b0861007e62c408081cD</text:p>
      <text:p text:style-name="PDFText"> </text:p>
      <text:p text:style-name="PDFText"> </text:p>
      <text:p text:style-name="PDFText"> </text:p>
      <text:p text:style-name="PDFText"> </text:p>
      <text:p text:style-name="PDFText"> <text:s text:c="243"/>7 <text:s text:c="5"/>sión social de las personas con <text:s text:c="21"/>58</text:p>
      <text:p text:style-name="PDFText"> <text:s text:c="250"/>trastornos del espectro del au-</text:p>
      <text:p text:style-name="PDFText"> <text:s text:c="250"/>tismo (TEA)</text:p>
      <text:p text:style-name="PDFText"> <text:s text:c="177"/>Asociación de Perso-</text:p>
      <text:p text:style-name="PDFText"> <text:s text:c="170"/>5 <text:s text:c="5"/>nas Sordas de la pro- G35049923 8 <text:s text:c="39"/>Programa de integración social <text:s text:c="20"/>70,75</text:p>
      <text:p text:style-name="PDFText"> <text:s text:c="177"/>vincia de Las Palmas</text:p>
      <text:p text:style-name="PDFText"> <text:s text:c="177"/>Asociación para la lu-</text:p>
      <text:p text:style-name="PDFText"> <text:s text:c="250"/>Atención psicosocial en perso-</text:p>
      <text:p text:style-name="PDFText"> <text:s text:c="177"/>cha contra Enferme-</text:p>
      <text:p text:style-name="PDFText"> <text:s text:c="170"/>6 <text:s text:c="28"/>G35052216 9 <text:s text:c="38"/>nas con ERC en riesgo de ex- <text:s text:c="24"/>65</text:p>
      <text:p text:style-name="PDFText"> <text:s text:c="177"/>dades Renales Alcer</text:p>
      <text:p text:style-name="PDFText"> <text:s text:c="250"/>clusión social y sus familiares</text:p>
      <text:p text:style-name="PDFText"> <text:s text:c="177"/>Las Palmas</text:p>
      <text:p text:style-name="PDFText"> <text:s text:c="233"/>Servicio de apoyo familiar</text:p>
      <text:p text:style-name="PDFText"> <text:s text:c="233"/>(S.A.F.): orientado a la atención</text:p>
      <text:p text:style-name="PDFText"> <text:s text:c="170"/>7 <text:s text:c="5"/>Asociación Adepsi <text:s text:c="25"/>G35068824 10 <text:s text:c="70"/>58</text:p>
      <text:p text:style-name="PDFText"> <text:s text:c="233"/>y prevención de la exclusión so-</text:p>
      <text:p text:style-name="PDFText"> <text:s text:c="233"/>cial</text:p>
      <text:p text:style-name="PDFText"> <text:s text:c="207"/>11 Servicio Conciliación Familiar <text:s text:c="60"/>44,75</text:p>
      <text:p text:style-name="PDFText"> <text:s text:c="177"/>Asociación de Entida- <text:s text:c="11"/>Atención a personas con disca-</text:p>
      <text:p text:style-name="PDFText"> <text:s text:c="170"/>8 <text:s text:c="5"/>des Plena Inclusión G35083112 <text:s text:c="3"/>pacidad intelectual en situación</text:p>
      <text:p text:style-name="PDFText"> <text:s text:c="177"/>Canarias <text:s text:c="21"/>12 <text:s text:c="92"/>57,5</text:p>
      <text:p text:style-name="PDFText"> <text:s text:c="210"/>de vulnerabilidad o riesgo de</text:p>
      <text:p text:style-name="PDFText"> <text:s text:c="210"/>exclusión social.</text:p>
      <text:p text:style-name="PDFText"> <text:s text:c="61"/>COPIA AUTÉNTICA que puede ser comprobada mediante el Código Seguro de</text:p>
      <text:p text:style-name="PDFText"> <text:s text:c="64"/>Verificación en http://sedeelectronica.laspalmasgc.es/valDoc/index.jsp</text:p>
      <text:p text:style-name="PDFText"> </text:p>
      <text:p text:style-name="PDFText"> </text:p>
      <text:p text:style-name="PDFText"> </text:p>
      <text:p text:style-name="PDFText"> </text:p>
      <text:p text:style-name="PDFText"> <text:s text:c="246"/>Asesoramiento, valoración y</text:p>
      <text:p text:style-name="PDFText"> <text:s text:c="243"/>13 diagnóstico de familias de per- <text:s text:c="25"/>68</text:p>
      <text:p text:style-name="PDFText"> <text:s text:c="246"/>sonas con síndrome de down</text:p>
      <text:p text:style-name="PDFText"> <text:s text:c="210"/>Sensibilización hacia el síndro-</text:p>
      <text:p text:style-name="PDFText"> <text:s text:c="177"/>Asociación Síndrome <text:s text:c="10"/>14 <text:s text:c="92"/>64,5</text:p>
      <text:p text:style-name="PDFText"> <text:s text:c="210"/>me de down</text:p>
      <text:p text:style-name="PDFText"> <text:s text:c="170"/>9 <text:s text:c="5"/>de Down de Las Pal- G35131515</text:p>
      <text:p text:style-name="PDFText"> <text:s text:c="177"/>mas <text:s text:c="29"/>Agentes de vigilancia: Preven-</text:p>
      <text:p text:style-name="PDFText"> <text:s text:c="210"/>ción del acoso escolar hacia</text:p>
      <text:p text:style-name="PDFText"> <text:s text:c="207"/>15 menores y jóvenes con discapa- <text:s text:c="62"/>60</text:p>
      <text:p text:style-name="PDFText"> <text:s text:c="210"/>cidad intelectual, desde el grupo</text:p>
      <text:p text:style-name="PDFText"> <text:s text:c="210"/>de iguales.</text:p>
      <text:p text:style-name="PDFText"> <text:s text:c="177"/>Asociación de Celia-</text:p>
      <text:p text:style-name="PDFText"> <text:s text:c="213"/>Exclusión social: Celíacos sin</text:p>
      <text:p text:style-name="PDFText"> <text:s text:c="177"/>cos de la Provincia de</text:p>
      <text:p text:style-name="PDFText"> <text:s text:c="170"/>10 <text:s text:c="27"/>G35149202 16 medios en Las Palmas de Gran <text:s text:c="60"/>67,5</text:p>
      <text:p text:style-name="PDFText"> <text:s text:c="177"/>Las Palmas (ASOCE-</text:p>
      <text:p text:style-name="PDFText"> <text:s text:c="213"/>Canaria</text:p>
      <text:p text:style-name="PDFText"> <text:s text:c="177"/>PA)</text:p>
      <text:p text:style-name="PDFText"> <text:s text:c="281"/>12</text:p>
      <text:p text:style-name="PDFText"> </text:p>
      <text:p text:style-name="PDFText"> </text:p>
      <text:p text:style-name="PDFText"> </text:p>
      <text:p text:style-name="PDFText"> </text:p>
      <text:p text:style-name="PDFText"> <text:s text:c="145"/>Código Seguro De Verificación <text:s text:c="35"/>9Pv6ZbZumx/G6EPKmIioBQ== <text:s text:c="51"/>Estado <text:s text:c="6"/>Fecha y hora</text:p>
      <text:p text:style-name="PDFText"> <text:s text:c="155"/>Firmado Por <text:s text:c="13"/>Adelaida Perez Lorenzo - Jefe de Sección - Servicios Sociales-APL <text:s text:c="40"/>Firmado <text:s text:c="2"/>04/08/2022 13:54:08</text:p>
      <text:p text:style-name="PDFText"> <text:s text:c="153"/>Observaciones <text:s text:c="119"/>Página <text:s text:c="9"/>12/27</text:p>
      <text:p text:style-name="PDFText"> <text:s text:c="151"/>Url De Verificación <text:s text:c="21"/>https://www.laspalmasgc.es/es/online/sede-electronica/codigo-seguro-de-verificacion</text:p>
      <text:p text:style-name="PDFText"> <text:s text:c="156"/>Normativa <text:s text:c="14"/>Este informe tiene carácter de copia electrónica auténtica con validez y eficacia administrativa de ORIGINAL (art. 27 Ley 39/2015).</text:p>
      <text:p text:style-name="PDFText"> </text:p>
      <text:p text:style-name="PDFText"> </text:p>
      <text:p text:style-name="PDFText"> </text:p>
      <text:p text:style-name="PDFText"> </text:p>
      <text:p text:style-name="PDFText"> <text:s text:c="138"/>Documento firmado por: <text:s text:c="153"/>Fecha/hora:</text:p>
      <text:p text:style-name="PDFText"> <text:s text:c="138"/>Certificación Sello Sede electrónica <text:s text:c="143"/>11/08/2022 08:28</text:p>
      <text:p text:style-name="PageBreak"/>
      <text:p text:style-name="PDFText"> <text:s text:c="49"/>SALIDA</text:p>
      <text:p text:style-name="PDFText"> </text:p>
      <text:p text:style-name="PDFText"> </text:p>
      <text:p text:style-name="PDFText"> </text:p>
      <text:p text:style-name="PDFText"> <text:s text:c="118"/>2022 - 50377</text:p>
      <text:p text:style-name="PDFText"> <text:s text:c="4"/>Ayuntamiento de Las Palmas de Gran Canaria</text:p>
      <text:p text:style-name="PDFText"> </text:p>
      <text:p text:style-name="PDFText"> </text:p>
      <text:p text:style-name="PDFText"> <text:s text:c="51"/>REGISTRO GENERAL</text:p>
      <text:p text:style-name="PDFText"> </text:p>
      <text:p text:style-name="PDFText"> <text:s text:c="119"/>11/08/2022 08:28</text:p>
      <text:p text:style-name="PDFText"> </text:p>
      <text:p text:style-name="PDFText"> </text:p>
      <text:p text:style-name="PDFText"> </text:p>
      <text:p text:style-name="PDFText"> </text:p>
      <text:p text:style-name="PDFText"> <text:s text:c="169"/>Área de Gobierno de Educación, Seguridad y Emergencia, Servicios Sociales, Participación ciudadana y Juventud</text:p>
      <text:p text:style-name="PDFText"> <text:s text:c="169"/>Concejalía Delegada de Área de Servicios Sociales</text:p>
      <text:p text:style-name="PDFText"> <text:s text:c="169"/>Servicio Bienestar Social</text:p>
      <text:p text:style-name="PDFText"> <text:s text:c="169"/>Sección de Servicios Sociales</text:p>
      <text:p text:style-name="PDFText"> </text:p>
      <text:p text:style-name="PDFText"> </text:p>
      <text:p text:style-name="PDFText"> </text:p>
      <text:p text:style-name="PDFText"> </text:p>
      <text:p text:style-name="PDFText"> <text:s text:c="173"/>Asociación de Integra- <text:s text:c="11"/>Programa de prevención de</text:p>
      <text:p text:style-name="PDFText"> <text:s text:c="170"/>11 ción Social “Calidad G35263318 17 adicciones evitando la exclu- <text:s text:c="65"/>86,5</text:p>
      <text:p text:style-name="PDFText"> <text:s text:c="173"/>de Vida” <text:s text:c="25"/>sión: “A tu salud”</text:p>
      <text:p text:style-name="PDFText"> <text:s text:c="173"/>Asociación para la</text:p>
      <text:p text:style-name="PDFText"> <text:s text:c="170"/>12 Diabetes de Gran Ca- G35317049 18 ¡Mantén a raya tu diabetes! <text:s text:c="68"/>57</text:p>
      <text:p text:style-name="PDFText"> <text:s text:c="173"/>naria (ADIGRAN)</text:p>
      <text:p text:style-name="PDFText"> <text:s text:c="173"/>Asociación de Padres</text:p>
      <text:p text:style-name="PDFText"> <text:s text:c="173"/>y madres de personas <text:s text:c="15"/>Habilidades para la inclusión</text:p>
      <text:p text:style-name="PDFText"> <text:s text:c="170"/>13 <text:s text:c="23"/>G35339035 19 <text:s text:c="94"/>65</text:p>
      <text:p text:style-name="PDFText"> <text:s text:c="173"/>con discapacidad inte- <text:s text:c="13"/>social</text:p>
      <text:p text:style-name="PDFText"> <text:s text:c="173"/>lectual Apadis</text:p>
      <text:p text:style-name="PDFText"> <text:s text:c="173"/>Asociación Gamá-Co-</text:p>
      <text:p text:style-name="PDFText">t006754ad1240b0861007e62c408081cD</text:p>
      <text:p text:style-name="PDFText"> </text:p>
      <text:p text:style-name="PDFText"> </text:p>
      <text:p text:style-name="PDFText"> </text:p>
      <text:p text:style-name="PDFText"> </text:p>
      <text:p text:style-name="PDFText"> <text:s text:c="173"/>lectivo de Lesbianas <text:s text:c="10"/>Programa para el fomento del</text:p>
      <text:p text:style-name="PDFText"> <text:s text:c="170"/>14 Gays Bisexuales y G35364512 20 empleo y la inserción en las <text:s text:c="69"/>95,5</text:p>
      <text:p text:style-name="PDFText"> <text:s text:c="173"/>Transexuales de Ca- <text:s text:c="11"/>personas LGTB</text:p>
      <text:p text:style-name="PDFText"> <text:s text:c="173"/>narias</text:p>
      <text:p text:style-name="PDFText"> <text:s text:c="177"/>Asociación Alzheimer</text:p>
      <text:p text:style-name="PDFText"> <text:s text:c="170"/>15 <text:s text:c="25"/>G35395730 21 Sigo siendo yo <text:s text:c="77"/>41</text:p>
      <text:p text:style-name="PDFText"> <text:s text:c="177"/>Canarias</text:p>
      <text:p text:style-name="PDFText"> <text:s text:c="173"/>Asociación <text:s text:c="2"/>Amigos <text:s text:c="13"/>Atención integral a personas</text:p>
      <text:p text:style-name="PDFText"> <text:s text:c="170"/>16 Contra el Sida (A.- G35435163 22 con VIH como fórmula de pre- <text:s text:c="68"/>59</text:p>
      <text:p text:style-name="PDFText"> <text:s text:c="173"/>C.S.) <text:s text:c="27"/>vención de la exclusión social</text:p>
      <text:p text:style-name="PDFText"> <text:s text:c="177"/>Asoc. Benéfico-Social</text:p>
      <text:p text:style-name="PDFText"> <text:s text:c="170"/>17 <text:s text:c="26"/>G35475607 23 Juan Soñador 2022 <text:s text:c="72"/>71,5</text:p>
      <text:p text:style-name="PDFText"> <text:s text:c="177"/>Main</text:p>
      <text:p text:style-name="PDFText"> <text:s text:c="173"/>Fundación <text:s text:c="5"/>Canaria</text:p>
      <text:p text:style-name="PDFText"> <text:s text:c="173"/>para el Tratamiento In- <text:s text:c="12"/>Atención integral a las personas</text:p>
      <text:p text:style-name="PDFText"> <text:s text:c="170"/>18 tegral de la Parálisis G35521533 24 con parálisis cerebral, apostan- <text:s text:c="61"/>46</text:p>
      <text:p text:style-name="PDFText"> <text:s text:c="173"/>Cerebral Infantil (TIP- <text:s text:c="12"/>do por la inclusión social.</text:p>
      <text:p text:style-name="PDFText"> <text:s text:c="173"/>CI)</text:p>
      <text:p text:style-name="PDFText"> <text:s text:c="208"/>Servicio de actividades de ocio</text:p>
      <text:p text:style-name="PDFText"> <text:s text:c="173"/>Asociación de Fami- <text:s text:c="15"/>inclusivas para personas en si-</text:p>
      <text:p text:style-name="PDFText"> <text:s text:c="173"/>lias de personas con <text:s text:c="11"/>25 <text:s text:c="94"/>47,5</text:p>
      <text:p text:style-name="PDFText"> <text:s text:c="208"/>tuación de Exclusión Social</text:p>
      <text:p text:style-name="PDFText"> <text:s text:c="61"/>COPIA AUTÉNTICA que puede ser comprobada mediante el Código Seguro de</text:p>
      <text:p text:style-name="PDFText"> </text:p>
      <text:p text:style-name="PDFText"> </text:p>
      <text:p text:style-name="PDFText"> </text:p>
      <text:p text:style-name="PDFText"> </text:p>
      <text:p text:style-name="PDFText"> <text:s text:c="170"/>19 Discapacidad intelec- G35562578 <text:s text:c="3"/>(PDIyD)</text:p>
      <text:p text:style-name="PDFText"> <text:s text:c="173"/>tual y del desarrollo</text:p>
      <text:p text:style-name="PDFText"> <text:s text:c="64"/>Verificación en http://sedeelectronica.laspalmasgc.es/valDoc/index.jsp</text:p>
      <text:p text:style-name="PDFText"> </text:p>
      <text:p text:style-name="PDFText"> </text:p>
      <text:p text:style-name="PDFText"> </text:p>
      <text:p text:style-name="PDFText"> </text:p>
      <text:p text:style-name="PDFText"> <text:s text:c="173"/>Apaelp <text:s text:c="28"/>Todos sumamos contra la Ex-</text:p>
      <text:p text:style-name="PDFText"> <text:s text:c="205"/>26 <text:s text:c="94"/>57,5</text:p>
      <text:p text:style-name="PDFText"> <text:s text:c="208"/>clusión Social</text:p>
      <text:p text:style-name="PDFText"> <text:s text:c="173"/>Asociación Gull-Lasè-</text:p>
      <text:p text:style-name="PDFText"> <text:s text:c="173"/>gue para el Estudio y</text:p>
      <text:p text:style-name="PDFText"> <text:s text:c="209"/>Previene y Accede: Servicio de</text:p>
      <text:p text:style-name="PDFText"> <text:s text:c="170"/>20 Tratamiento de la Ano- G35566876 27 <text:s text:c="94"/>61</text:p>
      <text:p text:style-name="PDFText"> <text:s text:c="209"/>Atención Social para TCA.</text:p>
      <text:p text:style-name="PDFText"> <text:s text:c="173"/>rexia y la Bulimia en</text:p>
      <text:p text:style-name="PDFText"> <text:s text:c="173"/>Canarias</text:p>
      <text:p text:style-name="PDFText"> <text:s text:c="170"/>21 Asociación Canaria de G35663897 <text:s text:c="3"/>Plan integral de acciones por la</text:p>
      <text:p text:style-name="PDFText"> <text:s text:c="173"/>Personas con Trastor- <text:s text:c="10"/>28 inclusión de personas con TEA <text:s text:c="65"/>54</text:p>
      <text:p text:style-name="PDFText"> <text:s text:c="173"/>nos Generalizados del <text:s text:c="13"/>en Las Palmas de Gran Canaria</text:p>
      <text:p text:style-name="PDFText"> <text:s text:c="173"/>Desarrollo (ACTRA-</text:p>
      <text:p text:style-name="PDFText"> <text:s text:c="205"/>29 Hacia la inclusión de las fami- <text:s text:c="62"/>56,5</text:p>
      <text:p text:style-name="PDFText"> <text:s text:c="173"/>DE) <text:s text:c="31"/>lias de personas con TEA en el</text:p>
      <text:p text:style-name="PDFText"> <text:s text:c="250"/>municipio de Las Palmas de</text:p>
      <text:p text:style-name="PDFText"> </text:p>
      <text:p text:style-name="PDFText"> <text:s text:c="281"/>13</text:p>
      <text:p text:style-name="PDFText"> </text:p>
      <text:p text:style-name="PDFText"> </text:p>
      <text:p text:style-name="PDFText"> </text:p>
      <text:p text:style-name="PDFText"> </text:p>
      <text:p text:style-name="PDFText"> <text:s text:c="145"/>Código Seguro De Verificación <text:s text:c="35"/>9Pv6ZbZumx/G6EPKmIioBQ== <text:s text:c="51"/>Estado <text:s text:c="6"/>Fecha y hora</text:p>
      <text:p text:style-name="PDFText"> <text:s text:c="155"/>Firmado Por <text:s text:c="13"/>Adelaida Perez Lorenzo - Jefe de Sección - Servicios Sociales-APL <text:s text:c="40"/>Firmado <text:s text:c="2"/>04/08/2022 13:54:08</text:p>
      <text:p text:style-name="PDFText"> <text:s text:c="153"/>Observaciones <text:s text:c="119"/>Página <text:s text:c="9"/>13/27</text:p>
      <text:p text:style-name="PDFText"> <text:s text:c="151"/>Url De Verificación <text:s text:c="21"/>https://www.laspalmasgc.es/es/online/sede-electronica/codigo-seguro-de-verificacion</text:p>
      <text:p text:style-name="PDFText"> <text:s text:c="156"/>Normativa <text:s text:c="14"/>Este informe tiene carácter de copia electrónica auténtica con validez y eficacia administrativa de ORIGINAL (art. 27 Ley 39/2015).</text:p>
      <text:p text:style-name="PDFText"> </text:p>
      <text:p text:style-name="PDFText"> </text:p>
      <text:p text:style-name="PDFText"> </text:p>
      <text:p text:style-name="PDFText"> </text:p>
      <text:p text:style-name="PDFText"> <text:s text:c="138"/>Documento firmado por: <text:s text:c="153"/>Fecha/hora:</text:p>
      <text:p text:style-name="PDFText"> <text:s text:c="138"/>Certificación Sello Sede electrónica <text:s text:c="143"/>11/08/2022 08:28</text:p>
      <text:p text:style-name="PageBreak"/>
      <text:p text:style-name="PDFText"> <text:s text:c="49"/>SALIDA</text:p>
      <text:p text:style-name="PDFText"> </text:p>
      <text:p text:style-name="PDFText"> </text:p>
      <text:p text:style-name="PDFText"> </text:p>
      <text:p text:style-name="PDFText"> <text:s text:c="118"/>2022 - 50377</text:p>
      <text:p text:style-name="PDFText"> <text:s text:c="4"/>Ayuntamiento de Las Palmas de Gran Canaria</text:p>
      <text:p text:style-name="PDFText"> </text:p>
      <text:p text:style-name="PDFText"> </text:p>
      <text:p text:style-name="PDFText"> <text:s text:c="51"/>REGISTRO GENERAL</text:p>
      <text:p text:style-name="PDFText"> </text:p>
      <text:p text:style-name="PDFText"> <text:s text:c="119"/>11/08/2022 08:28</text:p>
      <text:p text:style-name="PDFText"> </text:p>
      <text:p text:style-name="PDFText"> </text:p>
      <text:p text:style-name="PDFText"> </text:p>
      <text:p text:style-name="PDFText"> </text:p>
      <text:p text:style-name="PDFText"> <text:s text:c="169"/>Área de Gobierno de Educación, Seguridad y Emergencia, Servicios Sociales, Participación ciudadana y Juventud</text:p>
      <text:p text:style-name="PDFText"> <text:s text:c="169"/>Concejalía Delegada de Área de Servicios Sociales</text:p>
      <text:p text:style-name="PDFText"> <text:s text:c="169"/>Servicio Bienestar Social</text:p>
      <text:p text:style-name="PDFText"> <text:s text:c="169"/>Sección de Servicios Sociales</text:p>
      <text:p text:style-name="PDFText"> </text:p>
      <text:p text:style-name="PDFText"> </text:p>
      <text:p text:style-name="PDFText"> </text:p>
      <text:p text:style-name="PDFText"> </text:p>
      <text:p text:style-name="PDFText"> <text:s text:c="250"/>G.C.</text:p>
      <text:p text:style-name="PDFText"> <text:s text:c="209"/>Embárriate 2022 Las Palmas de</text:p>
      <text:p text:style-name="PDFText"> <text:s text:c="209"/>Gran Canaria: Proyecto de pre-</text:p>
      <text:p text:style-name="PDFText"> <text:s text:c="173"/>Asociación Sociocultu- <text:s text:c="13"/>vención de riesgos de Exclu-</text:p>
      <text:p text:style-name="PDFText"> <text:s text:c="170"/>22 <text:s text:c="23"/>G35673342 30 <text:s text:c="94"/>94</text:p>
      <text:p text:style-name="PDFText"> <text:s text:c="173"/>ral Mojo de Caña <text:s text:c="19"/>sión, integración social y dina-</text:p>
      <text:p text:style-name="PDFText"> <text:s text:c="209"/>mización de los barrios de Las</text:p>
      <text:p text:style-name="PDFText"> <text:s text:c="209"/>Palmas de Gran Canaria</text:p>
      <text:p text:style-name="PDFText"> <text:s text:c="250"/>Conocer para prevenir, prevenir</text:p>
      <text:p text:style-name="PDFText"> <text:s text:c="243"/>31 <text:s text:c="55"/>51,25</text:p>
      <text:p text:style-name="PDFText"> <text:s text:c="250"/>para vivir</text:p>
      <text:p text:style-name="PDFText"> <text:s text:c="173"/>Asociación <text:s text:c="2"/>Canaria</text:p>
      <text:p text:style-name="PDFText"> <text:s text:c="170"/>23 del Cáncer de Mama G35695493 <text:s text:c="3"/>Programa de Atención integral</text:p>
      <text:p text:style-name="PDFText"> <text:s text:c="173"/>(ACCM) <text:s text:c="25"/>para mujeres afectadas de Cán-</text:p>
      <text:p text:style-name="PDFText"> <text:s text:c="202"/>32 <text:s text:c="98"/>52</text:p>
      <text:p text:style-name="PDFText">t006754ad1240b0861007e62c408081cD</text:p>
      <text:p text:style-name="PDFText"> </text:p>
      <text:p text:style-name="PDFText"> </text:p>
      <text:p text:style-name="PDFText"> </text:p>
      <text:p text:style-name="PDFText"> </text:p>
      <text:p text:style-name="PDFText"> <text:s text:c="205"/>cer de Mama y ginecológico y</text:p>
      <text:p text:style-name="PDFText"> <text:s text:c="205"/>sus familiares</text:p>
      <text:p text:style-name="PDFText"> <text:s text:c="209"/>Servicio de asistencia técnica</text:p>
      <text:p text:style-name="PDFText"> <text:s text:c="209"/>psicosocial para prevenir la ex-</text:p>
      <text:p text:style-name="PDFText"> <text:s text:c="173"/>Fundación <text:s text:c="6"/>Canaria</text:p>
      <text:p text:style-name="PDFText"> <text:s text:c="209"/>clusión social de personas con</text:p>
      <text:p text:style-name="PDFText"> <text:s text:c="170"/>24 Oliver Mayor contra la G35820950 33 <text:s text:c="94"/>54</text:p>
      <text:p text:style-name="PDFText"> <text:s text:c="209"/>Fibrosis Quística y otras patolo-</text:p>
      <text:p text:style-name="PDFText"> <text:s text:c="173"/>Fibrosis Quística</text:p>
      <text:p text:style-name="PDFText"> <text:s text:c="209"/>gías respiratorias crónicas y sus</text:p>
      <text:p text:style-name="PDFText"> <text:s text:c="209"/>familiares.</text:p>
      <text:p text:style-name="PDFText"> <text:s text:c="177"/>Fundación <text:s text:c="17"/>Canaria</text:p>
      <text:p text:style-name="PDFText"> <text:s text:c="170"/>25 <text:s text:c="47"/>G35863992 34 Decide-T 2022 <text:s text:c="55"/>78,5</text:p>
      <text:p text:style-name="PDFText"> <text:s text:c="177"/>Main</text:p>
      <text:p text:style-name="PDFText"> <text:s text:c="208"/>Programa de sensibilización e</text:p>
      <text:p text:style-name="PDFText"> <text:s text:c="208"/>inclusión de personas con Sín-</text:p>
      <text:p text:style-name="PDFText"> <text:s text:c="173"/>Asociación Asperger -</text:p>
      <text:p text:style-name="PDFText"> <text:s text:c="170"/>26 <text:s text:c="22"/>G35872472 35 drome de Asperger o Trastorne <text:s text:c="64"/>64,5</text:p>
      <text:p text:style-name="PDFText"> <text:s text:c="173"/>TEA Islas Canarias</text:p>
      <text:p text:style-name="PDFText"> <text:s text:c="208"/>del Espectro Autista de Alto fun-</text:p>
      <text:p text:style-name="PDFText"> <text:s text:c="208"/>cionamiento.</text:p>
      <text:p text:style-name="PDFText"> <text:s text:c="177"/>Fundación <text:s text:c="3"/>Canaria <text:s text:c="13"/>Apoyo social y económico a ni-</text:p>
      <text:p text:style-name="PDFText"> <text:s text:c="170"/>27 <text:s text:c="25"/>G76349273 36 <text:s text:c="91"/>70,5</text:p>
      <text:p text:style-name="PDFText"> <text:s text:c="177"/>Pequeño Valiente <text:s text:c="17"/>ños con cáncer y sus familias</text:p>
      <text:p text:style-name="PDFText"> <text:s text:c="177"/>Asociación “Rehoyan-</text:p>
      <text:p text:style-name="PDFText"> <text:s text:c="170"/>28 <text:s text:c="25"/>G35655414 37 Almogaren 2022 <text:s text:c="77"/>70</text:p>
      <text:p text:style-name="PDFText"> <text:s text:c="177"/>do”</text:p>
      <text:p text:style-name="PDFText"> <text:s text:c="61"/>COPIA AUTÉNTICA que puede ser comprobada mediante el Código Seguro de</text:p>
      <text:p text:style-name="PDFText"> </text:p>
      <text:p text:style-name="PDFText"> </text:p>
      <text:p text:style-name="PDFText"> </text:p>
      <text:p text:style-name="PDFText"> </text:p>
      <text:p text:style-name="PDFText"> <text:s text:c="233"/>Prevención de la exclusión so-</text:p>
      <text:p text:style-name="PDFText"> <text:s text:c="64"/>Verificación en http://sedeelectronica.laspalmasgc.es/valDoc/index.jsp</text:p>
      <text:p text:style-name="PDFText"> </text:p>
      <text:p text:style-name="PDFText"> </text:p>
      <text:p text:style-name="PDFText"> </text:p>
      <text:p text:style-name="PDFText"> </text:p>
      <text:p text:style-name="PDFText"> <text:s text:c="233"/>cial mediante acciones de acer-</text:p>
      <text:p text:style-name="PDFText"> <text:s text:c="233"/>camiento y atención socio sani-</text:p>
      <text:p text:style-name="PDFText"> <text:s text:c="233"/>taria a personas migrantes y</text:p>
      <text:p text:style-name="PDFText"> <text:s text:c="170"/>29 Médicos del Mundo <text:s text:c="29"/>G79408852 38 <text:s text:c="70"/>87</text:p>
      <text:p text:style-name="PDFText"> <text:s text:c="233"/>personas en situación de prosti-</text:p>
      <text:p text:style-name="PDFText"> <text:s text:c="233"/>tución desde una perspectivas</text:p>
      <text:p text:style-name="PDFText"> <text:s text:c="233"/>de derechos, con enfoque de</text:p>
      <text:p text:style-name="PDFText"> <text:s text:c="233"/>género e interculturalidad</text:p>
      <text:p text:style-name="PDFText"> <text:s text:c="173"/>Asociación Internacio- <text:s text:c="13"/>Servicio de orientación familiar</text:p>
      <text:p text:style-name="PDFText"> <text:s text:c="170"/>30 nal del Teléfono de la G85590685 39 para la prevención de la exclu- <text:s text:c="61"/>83,5</text:p>
      <text:p text:style-name="PDFText"> <text:s text:c="173"/>Esperanza <text:s text:c="26"/>sión social</text:p>
      <text:p text:style-name="PDFText"> <text:s text:c="177"/>Congregación Oblatas</text:p>
      <text:p text:style-name="PDFText"> <text:s text:c="177"/>del Santísimo Reden-</text:p>
      <text:p text:style-name="PDFText"> <text:s text:c="170"/>31 <text:s text:c="26"/>R3500444I 40 Casa de acogida Daniela <text:s text:c="66"/>55,5</text:p>
      <text:p text:style-name="PDFText"> <text:s text:c="177"/>tor Cdad. de Las Pal-</text:p>
      <text:p text:style-name="PDFText"> <text:s text:c="177"/>mas G.C.</text:p>
      <text:p text:style-name="PDFText"> <text:s text:c="281"/>14</text:p>
      <text:p text:style-name="PDFText"> </text:p>
      <text:p text:style-name="PDFText"> </text:p>
      <text:p text:style-name="PDFText"> </text:p>
      <text:p text:style-name="PDFText"> </text:p>
      <text:p text:style-name="PDFText"> <text:s text:c="145"/>Código Seguro De Verificación <text:s text:c="35"/>9Pv6ZbZumx/G6EPKmIioBQ== <text:s text:c="51"/>Estado <text:s text:c="6"/>Fecha y hora</text:p>
      <text:p text:style-name="PDFText"> <text:s text:c="155"/>Firmado Por <text:s text:c="13"/>Adelaida Perez Lorenzo - Jefe de Sección - Servicios Sociales-APL <text:s text:c="40"/>Firmado <text:s text:c="2"/>04/08/2022 13:54:08</text:p>
      <text:p text:style-name="PDFText"> <text:s text:c="153"/>Observaciones <text:s text:c="119"/>Página <text:s text:c="9"/>14/27</text:p>
      <text:p text:style-name="PDFText"> <text:s text:c="151"/>Url De Verificación <text:s text:c="21"/>https://www.laspalmasgc.es/es/online/sede-electronica/codigo-seguro-de-verificacion</text:p>
      <text:p text:style-name="PDFText"> <text:s text:c="156"/>Normativa <text:s text:c="14"/>Este informe tiene carácter de copia electrónica auténtica con validez y eficacia administrativa de ORIGINAL (art. 27 Ley 39/2015).</text:p>
      <text:p text:style-name="PDFText"> </text:p>
      <text:p text:style-name="PDFText"> </text:p>
      <text:p text:style-name="PDFText"> </text:p>
      <text:p text:style-name="PDFText"> </text:p>
      <text:p text:style-name="PDFText"> <text:s text:c="138"/>Documento firmado por: <text:s text:c="153"/>Fecha/hora:</text:p>
      <text:p text:style-name="PDFText"> <text:s text:c="138"/>Certificación Sello Sede electrónica <text:s text:c="143"/>11/08/2022 08:28</text:p>
      <text:p text:style-name="PageBreak"/>
      <text:p text:style-name="PDFText"> <text:s text:c="49"/>SALIDA</text:p>
      <text:p text:style-name="PDFText"> </text:p>
      <text:p text:style-name="PDFText"> </text:p>
      <text:p text:style-name="PDFText"> </text:p>
      <text:p text:style-name="PDFText"> <text:s text:c="118"/>2022 - 50377</text:p>
      <text:p text:style-name="PDFText"> <text:s text:c="4"/>Ayuntamiento de Las Palmas de Gran Canaria</text:p>
      <text:p text:style-name="PDFText"> </text:p>
      <text:p text:style-name="PDFText"> </text:p>
      <text:p text:style-name="PDFText"> <text:s text:c="51"/>REGISTRO GENERAL</text:p>
      <text:p text:style-name="PDFText"> </text:p>
      <text:p text:style-name="PDFText"> <text:s text:c="119"/>11/08/2022 08:28</text:p>
      <text:p text:style-name="PDFText"> </text:p>
      <text:p text:style-name="PDFText"> </text:p>
      <text:p text:style-name="PDFText"> </text:p>
      <text:p text:style-name="PDFText"> </text:p>
      <text:p text:style-name="PDFText"> <text:s text:c="169"/>Área de Gobierno de Educación, Seguridad y Emergencia, Servicios Sociales, Participación ciudadana y Juventud</text:p>
      <text:p text:style-name="PDFText"> <text:s text:c="169"/>Concejalía Delegada de Área de Servicios Sociales</text:p>
      <text:p text:style-name="PDFText"> <text:s text:c="169"/>Servicio Bienestar Social</text:p>
      <text:p text:style-name="PDFText"> <text:s text:c="169"/>Sección de Servicios Sociales</text:p>
      <text:p text:style-name="PDFText"> </text:p>
      <text:p text:style-name="PDFText"> </text:p>
      <text:p text:style-name="PDFText"> </text:p>
      <text:p text:style-name="PDFText"> </text:p>
      <text:p text:style-name="PDFText"> <text:s text:c="173"/>Asoc. <text:s text:c="5"/>Fraternidad</text:p>
      <text:p text:style-name="PDFText"> <text:s text:c="173"/>Cristiana de Personas</text:p>
      <text:p text:style-name="PDFText"> <text:s text:c="170"/>32 <text:s text:c="23"/>G35244748 41 Saliendo hacia la normalización <text:s text:c="62"/>55</text:p>
      <text:p text:style-name="PDFText"> <text:s text:c="173"/>con Discapacidad Fra-</text:p>
      <text:p text:style-name="PDFText"> <text:s text:c="173"/>ter Las Palmas</text:p>
      <text:p text:style-name="PDFText"> <text:s text:c="170"/>33 Ejército de Salvación <text:s text:c="25"/>R1500021I 42 Proyecto integra <text:s text:c="52"/>56,5</text:p>
      <text:p text:style-name="PDFText"> <text:s text:c="173"/>Comedor Social Nues-</text:p>
      <text:p text:style-name="PDFText"> <text:s text:c="173"/>tra Señora del Carmen <text:s text:c="15"/>Gestión y prestación del servi-</text:p>
      <text:p text:style-name="PDFText"> <text:s text:c="173"/>(Cía. Hijas de la Cari- <text:s text:c="13"/>cio de comedor para personas</text:p>
      <text:p text:style-name="PDFText"> <text:s text:c="170"/>34 <text:s text:c="24"/>R3500458I 43 <text:s text:c="93"/>75</text:p>
      <text:p text:style-name="PDFText"> <text:s text:c="173"/>dad de San Vicente de <text:s text:c="15"/>en riesgo o en situación de ex-</text:p>
      <text:p text:style-name="PDFText"> <text:s text:c="173"/>Paul) Provincia Espa- <text:s text:c="15"/>clusión social</text:p>
      <text:p text:style-name="PDFText"> <text:s text:c="173"/>ña Sur</text:p>
      <text:p text:style-name="PDFText">t006754ad1240b0861007e62c408081cD</text:p>
      <text:p text:style-name="PDFText"> </text:p>
      <text:p text:style-name="PDFText"> </text:p>
      <text:p text:style-name="PDFText"> </text:p>
      <text:p text:style-name="PDFText"> </text:p>
      <text:p text:style-name="PDFText"> <text:s text:c="246"/>Programa para el desarrollo de</text:p>
      <text:p text:style-name="PDFText"> <text:s text:c="246"/>la mente resiliente en personas</text:p>
      <text:p text:style-name="PDFText"> <text:s text:c="243"/>44 <text:s text:c="56"/>60,5</text:p>
      <text:p text:style-name="PDFText"> <text:s text:c="246"/>mayores con atención plena y</text:p>
      <text:p text:style-name="PDFText"> <text:s text:c="246"/>aceptación.</text:p>
      <text:p text:style-name="PDFText"> <text:s text:c="177"/>Fundación <text:s text:c="17"/>Canaria</text:p>
      <text:p text:style-name="PDFText"> <text:s text:c="170"/>35 <text:s text:c="47"/>G35928498 <text:s text:c="16"/>"Afronta" Atención psicológica</text:p>
      <text:p text:style-name="PDFText"> <text:s text:c="177"/>Forja</text:p>
      <text:p text:style-name="PDFText"> <text:s text:c="243"/>45 especializada para personas en <text:s text:c="24"/>58,75</text:p>
      <text:p text:style-name="PDFText"> <text:s text:c="246"/>situación de Exclusión Social.</text:p>
      <text:p text:style-name="PDFText"> <text:s text:c="250"/>Canarias controla con buena</text:p>
      <text:p text:style-name="PDFText"> <text:s text:c="243"/>46 <text:s text:c="56"/>59,5</text:p>
      <text:p text:style-name="PDFText"> <text:s text:c="250"/>vida</text:p>
      <text:p text:style-name="PDFText"> <text:s text:c="207"/>Prevención de la exclusión so-</text:p>
      <text:p text:style-name="PDFText"> <text:s text:c="173"/>Asociación de Enfer-</text:p>
      <text:p text:style-name="PDFText"> <text:s text:c="207"/>cial y atención social y psicoló-</text:p>
      <text:p text:style-name="PDFText"> <text:s text:c="173"/>medades Neuromus-</text:p>
      <text:p text:style-name="PDFText"> <text:s text:c="170"/>36 <text:s text:c="21"/>G35950500 47 gica en personas con enferme- <text:s text:c="65"/>60,5</text:p>
      <text:p text:style-name="PDFText"> <text:s text:c="173"/>culares de Canarias</text:p>
      <text:p text:style-name="PDFText"> <text:s text:c="207"/>dades neuromusculares y cui-</text:p>
      <text:p text:style-name="PDFText"> <text:s text:c="173"/>(ASENECAN)</text:p>
      <text:p text:style-name="PDFText"> <text:s text:c="207"/>dadoras</text:p>
      <text:p text:style-name="PDFText"> <text:s text:c="177"/>Comunidad Sor Loren- <text:s text:c="15"/>Atención integral a personas en</text:p>
      <text:p text:style-name="PDFText"> <text:s text:c="170"/>37 <text:s text:c="27"/>R3500453J 48 <text:s text:c="90"/>74</text:p>
      <text:p text:style-name="PDFText"> <text:s text:c="177"/>za Hijas de la Caridad <text:s text:c="13"/>situación de exclusión social</text:p>
      <text:p text:style-name="PDFText"> <text:s text:c="177"/>Asociación Parkinson</text:p>
      <text:p text:style-name="PDFText"> <text:s text:c="170"/>38 <text:s text:c="25"/>G35414903 49 Integrándonos sumamos <text:s text:c="70"/>63</text:p>
      <text:p text:style-name="PDFText"> <text:s text:c="177"/>Gran Canaria</text:p>
      <text:p text:style-name="PDFText"> <text:s text:c="209"/>Programa de acción social-Pre-</text:p>
      <text:p text:style-name="PDFText"> <text:s text:c="61"/>COPIA AUTÉNTICA que puede ser comprobada mediante el Código Seguro de</text:p>
      <text:p text:style-name="PDFText"> </text:p>
      <text:p text:style-name="PDFText"> </text:p>
      <text:p text:style-name="PDFText"> </text:p>
      <text:p text:style-name="PDFText"> </text:p>
      <text:p text:style-name="PDFText"> <text:s text:c="173"/>Asociación Provincial <text:s text:c="14"/>vención de la exclusión social</text:p>
      <text:p text:style-name="PDFText"> <text:s text:c="170"/>39 <text:s text:c="23"/>G35302785 50 <text:s text:c="93"/>48,5</text:p>
      <text:p text:style-name="PDFText"> <text:s text:c="64"/>Verificación en http://sedeelectronica.laspalmasgc.es/valDoc/index.jsp</text:p>
      <text:p text:style-name="PDFText"> </text:p>
      <text:p text:style-name="PDFText"> </text:p>
      <text:p text:style-name="PDFText"> </text:p>
      <text:p text:style-name="PDFText"> </text:p>
      <text:p text:style-name="PDFText"> <text:s text:c="173"/>de Esclerosis Múltiple <text:s text:c="13"/>asociada a la Esclerosis Múlti-</text:p>
      <text:p text:style-name="PDFText"> <text:s text:c="209"/>ple</text:p>
      <text:p text:style-name="PDFText"> <text:s text:c="170"/>40 Fundación Adecco <text:s text:c="30"/>G82382987 51 Emergencia por el empleo <text:s text:c="44"/>61,5</text:p>
      <text:p text:style-name="PDFText"> <text:s text:c="246"/>Atención integral a personas en</text:p>
      <text:p text:style-name="PDFText"> <text:s text:c="243"/>52 riesgo de exclusión social en <text:s text:c="27"/>60</text:p>
      <text:p text:style-name="PDFText"> <text:s text:c="246"/>hogares funcionales</text:p>
      <text:p text:style-name="PDFText"> <text:s text:c="250"/>Centro de formación adaptada</text:p>
      <text:p text:style-name="PDFText"> <text:s text:c="170"/>41 Fundación Ser <text:s text:c="33"/>G82725516 53 <text:s text:c="70"/>53</text:p>
      <text:p text:style-name="PDFText"> <text:s text:c="250"/>para la inclusión social</text:p>
      <text:p text:style-name="PDFText"> <text:s text:c="246"/>Centro de Habilitación social</text:p>
      <text:p text:style-name="PDFText"> <text:s text:c="243"/>54 como precursor de la Inclusión <text:s text:c="26"/>54</text:p>
      <text:p text:style-name="PDFText"> <text:s text:c="246"/>Social.</text:p>
      <text:p text:style-name="PDFText"> <text:s text:c="170"/>42 Asociación <text:s text:c="23"/>Social G76238013 55 Nuevas oportunidades sociales <text:s text:c="45"/>57,5</text:p>
      <text:p text:style-name="PDFText"> </text:p>
      <text:p text:style-name="PDFText"> <text:s text:c="281"/>15</text:p>
      <text:p text:style-name="PDFText"> </text:p>
      <text:p text:style-name="PDFText"> </text:p>
      <text:p text:style-name="PDFText"> </text:p>
      <text:p text:style-name="PDFText"> </text:p>
      <text:p text:style-name="PDFText"> <text:s text:c="145"/>Código Seguro De Verificación <text:s text:c="35"/>9Pv6ZbZumx/G6EPKmIioBQ== <text:s text:c="51"/>Estado <text:s text:c="6"/>Fecha y hora</text:p>
      <text:p text:style-name="PDFText"> <text:s text:c="155"/>Firmado Por <text:s text:c="13"/>Adelaida Perez Lorenzo - Jefe de Sección - Servicios Sociales-APL <text:s text:c="40"/>Firmado <text:s text:c="2"/>04/08/2022 13:54:08</text:p>
      <text:p text:style-name="PDFText"> <text:s text:c="153"/>Observaciones <text:s text:c="119"/>Página <text:s text:c="9"/>15/27</text:p>
      <text:p text:style-name="PDFText"> <text:s text:c="151"/>Url De Verificación <text:s text:c="21"/>https://www.laspalmasgc.es/es/online/sede-electronica/codigo-seguro-de-verificacion</text:p>
      <text:p text:style-name="PDFText"> <text:s text:c="156"/>Normativa <text:s text:c="14"/>Este informe tiene carácter de copia electrónica auténtica con validez y eficacia administrativa de ORIGINAL (art. 27 Ley 39/2015).</text:p>
      <text:p text:style-name="PDFText"> </text:p>
      <text:p text:style-name="PDFText"> </text:p>
      <text:p text:style-name="PDFText"> </text:p>
      <text:p text:style-name="PDFText"> </text:p>
      <text:p text:style-name="PDFText"> <text:s text:c="138"/>Documento firmado por: <text:s text:c="153"/>Fecha/hora:</text:p>
      <text:p text:style-name="PDFText"> <text:s text:c="138"/>Certificación Sello Sede electrónica <text:s text:c="143"/>11/08/2022 08:28</text:p>
      <text:p text:style-name="PageBreak"/>
      <text:p text:style-name="PDFText"> <text:s text:c="49"/>SALIDA</text:p>
      <text:p text:style-name="PDFText"> </text:p>
      <text:p text:style-name="PDFText"> </text:p>
      <text:p text:style-name="PDFText"> </text:p>
      <text:p text:style-name="PDFText"> <text:s text:c="118"/>2022 - 50377</text:p>
      <text:p text:style-name="PDFText"> <text:s text:c="4"/>Ayuntamiento de Las Palmas de Gran Canaria</text:p>
      <text:p text:style-name="PDFText"> </text:p>
      <text:p text:style-name="PDFText"> </text:p>
      <text:p text:style-name="PDFText"> <text:s text:c="51"/>REGISTRO GENERAL</text:p>
      <text:p text:style-name="PDFText"> </text:p>
      <text:p text:style-name="PDFText"> <text:s text:c="119"/>11/08/2022 08:28</text:p>
      <text:p text:style-name="PDFText"> </text:p>
      <text:p text:style-name="PDFText"> </text:p>
      <text:p text:style-name="PDFText"> </text:p>
      <text:p text:style-name="PDFText"> </text:p>
      <text:p text:style-name="PDFText"> <text:s text:c="169"/>Área de Gobierno de Educación, Seguridad y Emergencia, Servicios Sociales, Participación ciudadana y Juventud</text:p>
      <text:p text:style-name="PDFText"> <text:s text:c="169"/>Concejalía Delegada de Área de Servicios Sociales</text:p>
      <text:p text:style-name="PDFText"> <text:s text:c="169"/>Servicio Bienestar Social</text:p>
      <text:p text:style-name="PDFText"> <text:s text:c="169"/>Sección de Servicios Sociales</text:p>
      <text:p text:style-name="PDFText"> </text:p>
      <text:p text:style-name="PDFText"> </text:p>
      <text:p text:style-name="PDFText"> </text:p>
      <text:p text:style-name="PDFText"> </text:p>
      <text:p text:style-name="PDFText"> <text:s text:c="250"/>III</text:p>
      <text:p text:style-name="PDFText"> <text:s text:c="177"/>Oportunidades de vida</text:p>
      <text:p text:style-name="PDFText"> <text:s text:c="243"/>56 Guaguaseo <text:s text:c="46"/>58,5</text:p>
      <text:p text:style-name="PDFText"> <text:s text:c="208"/>Integración social de grupos de</text:p>
      <text:p text:style-name="PDFText"> <text:s text:c="173"/>Asociación Movimien-</text:p>
      <text:p text:style-name="PDFText"> <text:s text:c="208"/>menores en riesgo de exclusión</text:p>
      <text:p text:style-name="PDFText"> <text:s text:c="170"/>43 to Junior de Canarias G35432921 57 <text:s text:c="94"/>72,5</text:p>
      <text:p text:style-name="PDFText"> <text:s text:c="208"/>social en barrios de Las Palmas</text:p>
      <text:p text:style-name="PDFText"> <text:s text:c="173"/>(JUNIORCAN)</text:p>
      <text:p text:style-name="PDFText"> <text:s text:c="208"/>de Gran Canaria 2022</text:p>
      <text:p text:style-name="PDFText"> <text:s text:c="177"/>Asociación Sociocultu- <text:s text:c="13"/>Ilusión y Bienestar de Nuestros</text:p>
      <text:p text:style-name="PDFText"> <text:s text:c="170"/>44 <text:s text:c="27"/>G76269349 58 <text:s text:c="89"/>66,5</text:p>
      <text:p text:style-name="PDFText"> <text:s text:c="177"/>ral “Ilusión de Vida” <text:s text:c="14"/>Mayores.</text:p>
      <text:p text:style-name="PDFText"> <text:s text:c="210"/>Apoyo Sociofamiliar a madres y</text:p>
      <text:p text:style-name="PDFText"> <text:s text:c="173"/>Asociación <text:s text:c="5"/>Hestia <text:s text:c="11"/>59 padres jóvenes en riesgo de Ex- <text:s text:c="61"/>78</text:p>
      <text:p text:style-name="PDFText"> <text:s text:c="173"/>para la Intervención e <text:s text:c="14"/>clusión Social.</text:p>
      <text:p text:style-name="PDFText">t006754ad1240b0861007e62c408081cD</text:p>
      <text:p text:style-name="PDFText"> </text:p>
      <text:p text:style-name="PDFText"> </text:p>
      <text:p text:style-name="PDFText"> </text:p>
      <text:p text:style-name="PDFText"> </text:p>
      <text:p text:style-name="PDFText"> <text:s text:c="170"/>45 Investigación Familiar, G76015726</text:p>
      <text:p text:style-name="PDFText"> <text:s text:c="173"/>Psicoeducativa y So- <text:s text:c="16"/>Hado: Proyecto Social de Inter-</text:p>
      <text:p text:style-name="PDFText"> <text:s text:c="173"/>cial. <text:s text:c="28"/>60 vención para la Inclusión Social <text:s text:c="60"/>72</text:p>
      <text:p text:style-name="PDFText"> <text:s text:c="210"/>de las y los jóvenes.</text:p>
      <text:p text:style-name="PDFText"> <text:s text:c="204"/>Escuela de Madre y Padres:</text:p>
      <text:p text:style-name="PDFText"> <text:s text:c="204"/>una red social de apoyo para</text:p>
      <text:p text:style-name="PDFText"> <text:s text:c="173"/>Ciudad San Juan de <text:s text:c="3"/>R- <text:s text:c="6"/>prevenir y atender situaciones</text:p>
      <text:p text:style-name="PDFText"> <text:s text:c="170"/>46 <text:s text:c="28"/>61 <text:s text:c="98"/>45,5</text:p>
      <text:p text:style-name="PDFText"> <text:s text:c="173"/>Dios <text:s text:c="14"/>3500084C <text:s text:c="3"/>de vulnerabilidad por discapaci-</text:p>
      <text:p text:style-name="PDFText"> <text:s text:c="204"/>dad, o riesgo de padecerla, en</text:p>
      <text:p text:style-name="PDFText"> <text:s text:c="204"/>la primera infancia.</text:p>
      <text:p text:style-name="PDFText"> <text:s text:c="212"/>"MARAGA" Acompañamiento</text:p>
      <text:p text:style-name="PDFText"> <text:s text:c="177"/>Fundación Canaria Li-</text:p>
      <text:p text:style-name="PDFText"> <text:s text:c="170"/>47 <text:s text:c="26"/>G35669894 62 activo e integración sociocomu- <text:s text:c="58"/>54,5</text:p>
      <text:p text:style-name="PDFText"> <text:s text:c="177"/>dia García</text:p>
      <text:p text:style-name="PDFText"> <text:s text:c="212"/>nitaria con personas mayores.</text:p>
      <text:p text:style-name="PDFText"> <text:s text:c="173"/>Asociación de Hoga- <text:s text:c="12"/>63 Nuevas Brisas. <text:s text:c="80"/>53</text:p>
      <text:p text:style-name="PDFText"> <text:s text:c="173"/>res para niños priva-</text:p>
      <text:p text:style-name="PDFText"> <text:s text:c="170"/>48 dos de ambiente fami- G35225085</text:p>
      <text:p text:style-name="PDFText"> <text:s text:c="173"/>liar Nuevo Futuro de <text:s text:c="11"/>64 Optimist. <text:s text:c="85"/>50</text:p>
      <text:p text:style-name="PDFText"> <text:s text:c="173"/>Las Palmas.</text:p>
      <text:p text:style-name="PDFText"> <text:s text:c="173"/>Asociación Canaria de</text:p>
      <text:p text:style-name="PDFText"> <text:s text:c="209"/>Servicio de Atención Integral a</text:p>
      <text:p text:style-name="PDFText"> <text:s text:c="170"/>49 Mediadores Intercultu- G35883503 65 <text:s text:c="93"/>80,5</text:p>
      <text:p text:style-name="PDFText"> <text:s text:c="61"/>COPIA AUTÉNTICA que puede ser comprobada mediante el Código Seguro de</text:p>
      <text:p text:style-name="PDFText"> </text:p>
      <text:p text:style-name="PDFText"> </text:p>
      <text:p text:style-name="PDFText"> </text:p>
      <text:p text:style-name="PDFText"> </text:p>
      <text:p text:style-name="PDFText"> <text:s text:c="209"/>Personas Inmigrantes.</text:p>
      <text:p text:style-name="PDFText"> <text:s text:c="173"/>rales (ACAMEI).</text:p>
      <text:p text:style-name="PDFText"> <text:s text:c="64"/>Verificación en http://sedeelectronica.laspalmasgc.es/valDoc/index.jsp</text:p>
      <text:p text:style-name="PDFText"> </text:p>
      <text:p text:style-name="PDFText"> </text:p>
      <text:p text:style-name="PDFText"> </text:p>
      <text:p text:style-name="PDFText"> </text:p>
      <text:p text:style-name="PDFText"> <text:s text:c="173"/>Federación de Asocia-</text:p>
      <text:p text:style-name="PDFText"> <text:s text:c="173"/>ciones de Sordos de <text:s text:c="17"/>Agente de Desarrollo de la Co-</text:p>
      <text:p text:style-name="PDFText"> <text:s text:c="170"/>50 <text:s text:c="24"/>G38438750 66 <text:s text:c="93"/>54</text:p>
      <text:p text:style-name="PDFText"> <text:s text:c="173"/>las Islas Canarias (FA- <text:s text:c="13"/>munidad Sorda ADECOSOR.</text:p>
      <text:p text:style-name="PDFText"> <text:s text:c="173"/>SICAN).</text:p>
      <text:p text:style-name="PDFText"> </text:p>
      <text:p text:style-name="PDFText"> <text:s text:c="169"/>QUINTO: La propuesta de resolución provisional se emite el 15 de julio de 2022 y es publicada</text:p>
      <text:p text:style-name="PDFText"> <text:s text:c="169"/>en la página web municipal, y notificada a la entidades concurrentes a través de la sede electróni-</text:p>
      <text:p text:style-name="PDFText"> <text:s text:c="169"/>ca, concediéndoles un plazo de 5 días hábiles para la reformulación del proyecto, respetando el</text:p>
      <text:p text:style-name="PDFText"> <text:s text:c="169"/>objeto, condición y finalidad del proyecto a subvencionar, así como el porcentaje de la aportación</text:p>
      <text:p text:style-name="PDFText"> <text:s text:c="169"/>que realiza la entidad en el momento de presentar la solicitud.</text:p>
      <text:p text:style-name="PDFText"> </text:p>
      <text:p text:style-name="PDFText"> <text:s text:c="169"/>SEXTO: Mediante escrito de fecha 22 de julio de 2022 (registro de entrada 121476), la organiza-</text:p>
      <text:p text:style-name="PDFText"> <text:s text:c="169"/>ción Asociación Parkinson de Gran canaria presenta su renuncia a la subvención solicitada y pro-</text:p>
      <text:p text:style-name="PDFText"> <text:s text:c="169"/>visionalmente concedida, por importe de 5.439,49 €, indicando que “cuenta con financiación de</text:p>
      <text:p text:style-name="PDFText"> <text:s text:c="281"/>16</text:p>
      <text:p text:style-name="PDFText"> </text:p>
      <text:p text:style-name="PDFText"> </text:p>
      <text:p text:style-name="PDFText"> </text:p>
      <text:p text:style-name="PDFText"> </text:p>
      <text:p text:style-name="PDFText"> <text:s text:c="145"/>Código Seguro De Verificación <text:s text:c="35"/>9Pv6ZbZumx/G6EPKmIioBQ== <text:s text:c="51"/>Estado <text:s text:c="6"/>Fecha y hora</text:p>
      <text:p text:style-name="PDFText"> <text:s text:c="155"/>Firmado Por <text:s text:c="13"/>Adelaida Perez Lorenzo - Jefe de Sección - Servicios Sociales-APL <text:s text:c="40"/>Firmado <text:s text:c="2"/>04/08/2022 13:54:08</text:p>
      <text:p text:style-name="PDFText"> <text:s text:c="153"/>Observaciones <text:s text:c="119"/>Página <text:s text:c="9"/>16/27</text:p>
      <text:p text:style-name="PDFText"> <text:s text:c="151"/>Url De Verificación <text:s text:c="21"/>https://www.laspalmasgc.es/es/online/sede-electronica/codigo-seguro-de-verificacion</text:p>
      <text:p text:style-name="PDFText"> <text:s text:c="156"/>Normativa <text:s text:c="14"/>Este informe tiene carácter de copia electrónica auténtica con validez y eficacia administrativa de ORIGINAL (art. 27 Ley 39/2015).</text:p>
      <text:p text:style-name="PDFText"> </text:p>
      <text:p text:style-name="PDFText"> </text:p>
      <text:p text:style-name="PDFText"> </text:p>
      <text:p text:style-name="PDFText"> </text:p>
      <text:p text:style-name="PDFText"> <text:s text:c="138"/>Documento firmado por: <text:s text:c="153"/>Fecha/hora:</text:p>
      <text:p text:style-name="PDFText"> <text:s text:c="138"/>Certificación Sello Sede electrónica <text:s text:c="143"/>11/08/2022 08:28</text:p>
      <text:p text:style-name="PageBreak"/>
      <text:p text:style-name="PDFText"> <text:s text:c="49"/>SALIDA</text:p>
      <text:p text:style-name="PDFText"> </text:p>
      <text:p text:style-name="PDFText"> </text:p>
      <text:p text:style-name="PDFText"> </text:p>
      <text:p text:style-name="PDFText"> <text:s text:c="118"/>2022 - 50377</text:p>
      <text:p text:style-name="PDFText"> <text:s text:c="4"/>Ayuntamiento de Las Palmas de Gran Canaria</text:p>
      <text:p text:style-name="PDFText"> </text:p>
      <text:p text:style-name="PDFText"> </text:p>
      <text:p text:style-name="PDFText"> <text:s text:c="51"/>REGISTRO GENERAL</text:p>
      <text:p text:style-name="PDFText"> </text:p>
      <text:p text:style-name="PDFText"> <text:s text:c="119"/>11/08/2022 08:28</text:p>
      <text:p text:style-name="PDFText"> </text:p>
      <text:p text:style-name="PDFText"> </text:p>
      <text:p text:style-name="PDFText"> </text:p>
      <text:p text:style-name="PDFText"> </text:p>
      <text:p text:style-name="PDFText"> <text:s text:c="169"/>Área de Gobierno de Educación, Seguridad y Emergencia, Servicios Sociales, Participación ciudadana y Juventud</text:p>
      <text:p text:style-name="PDFText"> <text:s text:c="169"/>Concejalía Delegada de Área de Servicios Sociales</text:p>
      <text:p text:style-name="PDFText"> <text:s text:c="169"/>Servicio Bienestar Social</text:p>
      <text:p text:style-name="PDFText"> <text:s text:c="169"/>Sección de Servicios Sociales</text:p>
      <text:p text:style-name="PDFText"> </text:p>
      <text:p text:style-name="PDFText"> </text:p>
      <text:p text:style-name="PDFText"> </text:p>
      <text:p text:style-name="PDFText"> </text:p>
      <text:p text:style-name="PDFText"> <text:s text:c="169"/>otras administraciones que cubren el coste total del proyecto Integrándonos Sumamos”</text:p>
      <text:p text:style-name="PDFText"> </text:p>
      <text:p text:style-name="PDFText"> <text:s text:c="169"/>SÉPTIMO: Mediante escrito de fecha 22 de julio de 2022 (registro de entrada 121753 la organi-</text:p>
      <text:p text:style-name="PDFText"> <text:s text:c="169"/>zación Federación de Asociaciones de Sordos de las Islas Canarias FASICAN presenta su renun-</text:p>
      <text:p text:style-name="PDFText"> <text:s text:c="169"/>cia a la subvención solicitada y provisionalmente concedida, por importe de 10.581,90 €, indican-</text:p>
      <text:p text:style-name="PDFText"> <text:s text:c="169"/>do que “cuenta con financiación de otras administraciones que cubren el coste total del proyecto</text:p>
      <text:p text:style-name="PDFText"> <text:s text:c="169"/>Agente de Desarrollo de la Comunidad Sorda ADECOSOR“</text:p>
      <text:p text:style-name="PDFText"> </text:p>
      <text:p text:style-name="PDFText"> <text:s text:c="169"/>OCTAVO: Ante la situación planteada se redistribuyen con criterios de proporcionalidad las canti-</text:p>
      <text:p text:style-name="PDFText"> <text:s text:c="169"/>dades anteriormente referidas entre las entidades que reformularon correctamente. La redistribu-</text:p>
      <text:p text:style-name="PDFText"> <text:s text:c="169"/>ción realizada se comunica a las distintas entidades mediante correo electrónico con el objetivo</text:p>
      <text:p text:style-name="PDFText"> <text:s text:c="169"/>de que notificasen, a la mayor brevedad posible, a la Sección de Servicios Sociales el destino a</text:p>
      <text:p text:style-name="PDFText"> <text:s text:c="169"/>dar a estas cantidades adicionales.</text:p>
      <text:p text:style-name="PDFText">t006754ad1240b0861007e62c408081cD</text:p>
      <text:p text:style-name="PDFText"> </text:p>
      <text:p text:style-name="PDFText"> </text:p>
      <text:p text:style-name="PDFText"> </text:p>
      <text:p text:style-name="PDFText"> </text:p>
      <text:p text:style-name="PDFText"> <text:s text:c="169"/>NOVENO: Entre los días uno y tres de agosto de 2022 las entidades dan respuesta adecuada a</text:p>
      <text:p text:style-name="PDFText"> <text:s text:c="169"/>lo solicitado, continuándose con la tramitación del expediente.</text:p>
      <text:p text:style-name="PDFText"> </text:p>
      <text:p text:style-name="PDFText"> <text:s text:c="169"/>VIII. Lo dispuesto en la Ley 38/2003, de 17 de noviembre, General de Subvenciones y demás</text:p>
      <text:p text:style-name="PDFText"> <text:s text:c="169"/>normas de concordante aplicación en esta materia, y en la Ley 39/2015, de 1 de octubre,del Pro-</text:p>
      <text:p text:style-name="PDFText"> <text:s text:c="169"/>cedimiento Administrativo Común de las Administraciones Públicas.</text:p>
      <text:p text:style-name="PDFText"> </text:p>
      <text:p text:style-name="PDFText"> <text:s text:c="169"/>IX. El artículo 25 de la Ley 7/1985, de 2 de abril, reguladora de las Bases del Régimen Local, en</text:p>
      <text:p text:style-name="PDFText"> <text:s text:c="169"/>relación con lo establecido en la Ley 7/2015, de 1 de abril, de los municipios de Canarias, publi-</text:p>
      <text:p text:style-name="PDFText"> <text:s text:c="169"/>cada en el Boletín Oficial de Canarias n.º 70, de 14 de abril de 2015.</text:p>
      <text:p text:style-name="PDFText"> </text:p>
      <text:p text:style-name="PDFText"> <text:s text:c="169"/>X. En virtud de lo establecido en el decreto del alcalde número 29036/2019, de 26 de junio, por el</text:p>
      <text:p text:style-name="PDFText"> <text:s text:c="169"/>que se establece la estructura orgánica superior y directiva de las Áreas de Gobierno, se procede</text:p>
      <text:p text:style-name="PDFText"> <text:s text:c="169"/>a la designación y nombramiento de los titulares de las mismas y de los de las Concejalías Dele-</text:p>
      <text:p text:style-name="PDFText"> <text:s text:c="169"/>gadas y marco legal de funciones de estos, y en el decreto del alcalde 30455/2019, de 19 de ju-</text:p>
      <text:p text:style-name="PDFText"> <text:s text:c="169"/>lio, por el que se establecen los ámbitos materiales, sectores funcionales y la estructura organiza-</text:p>
      <text:p text:style-name="PDFText"> <text:s text:c="169"/>tiva del Área de Gobierno de Educación, Seguridad y Emergencias, Servicios Sociales, Participa-</text:p>
      <text:p text:style-name="PDFText"> <text:s text:c="169"/>ción Ciudadana y Juventud, en relación con el decreto del alcalde número 21615/2015, de 10 de</text:p>
      <text:p text:style-name="PDFText"> <text:s text:c="169"/>julio, de delegación de competencias en la Junta de Gobierno de la Ciudad, en los concejales de</text:p>
      <text:p text:style-name="PDFText"> <text:s text:c="169"/>gobierno, concejales delegados, concejales-presidentes de Distrito y personal directivo (coordina-</text:p>
      <text:p text:style-name="PDFText"> <text:s text:c="61"/>COPIA AUTÉNTICA que puede ser comprobada mediante el Código Seguro de</text:p>
      <text:p text:style-name="PDFText"> </text:p>
      <text:p text:style-name="PDFText"> </text:p>
      <text:p text:style-name="PDFText"> </text:p>
      <text:p text:style-name="PDFText"> </text:p>
      <text:p text:style-name="PDFText"> <text:s text:c="169"/>dores generales y directores generales).</text:p>
      <text:p text:style-name="PDFText"> <text:s text:c="64"/>Verificación en http://sedeelectronica.laspalmasgc.es/valDoc/index.jsp</text:p>
      <text:p text:style-name="PDFText"> </text:p>
      <text:p text:style-name="PDFText"> </text:p>
      <text:p text:style-name="PDFText"> </text:p>
      <text:p text:style-name="PDFText"> </text:p>
      <text:p text:style-name="PDFText"> <text:s text:c="244"/>PROPONE</text:p>
      <text:p text:style-name="PDFText"> </text:p>
      <text:p text:style-name="PDFText"> <text:s text:c="169"/>PRIMERO: Conceder a las Entidades relacionadas a continuación la cuantía detallada para el</text:p>
      <text:p text:style-name="PDFText"> <text:s text:c="169"/>desarrollo de los proyectos que se reseñan:</text:p>
      <text:p text:style-name="PDFText"> </text:p>
      <text:p text:style-name="PDFText"> <text:s text:c="173"/>ORGANIZACIO- <text:s text:c="101"/>Gastos ene- <text:s text:c="5"/>Gastos di-</text:p>
      <text:p text:style-name="PDFText"> <text:s text:c="212"/>CIF <text:s text:c="16"/>PROYECTOS <text:s text:c="22"/>CANTIDAD</text:p>
      <text:p text:style-name="PDFText"> <text:s text:c="177"/>NES <text:s text:c="105"/>ro-novienbre <text:s text:c="6"/>ciembre</text:p>
      <text:p text:style-name="PDFText"> <text:s text:c="170"/>Asociación Españo-</text:p>
      <text:p text:style-name="PDFText"> <text:s text:c="190"/>G28197564 En Marcha <text:s text:c="58"/>6.518,30 € <text:s text:c="11"/>6.017,70 € <text:s text:c="8"/>500,60 €</text:p>
      <text:p text:style-name="PDFText"> <text:s text:c="170"/>la contra el Cáncer</text:p>
      <text:p text:style-name="PDFText"> <text:s text:c="170"/>Asociación Cívitas G35025048 Acciones dirigidas <text:s text:c="50"/>9.922,20 € <text:s text:c="11"/>9.160,17 € <text:s text:c="8"/>762,03 €</text:p>
      <text:p text:style-name="PDFText"> <text:s text:c="170"/>centros especializa- <text:s text:c="8"/>para prevenir la Ex-</text:p>
      <text:p text:style-name="PDFText"> <text:s text:c="170"/>dos en personas <text:s text:c="13"/>clusión Social en po-</text:p>
      <text:p text:style-name="PDFText"> <text:s text:c="170"/>con discapacidad <text:s text:c="12"/>blación mayor con</text:p>
      <text:p text:style-name="PDFText"> <text:s text:c="170"/>intelectual <text:s text:c="17"/>Discapacidad Inte-</text:p>
      <text:p text:style-name="PDFText"> <text:s text:c="281"/>17</text:p>
      <text:p text:style-name="PDFText"> </text:p>
      <text:p text:style-name="PDFText"> </text:p>
      <text:p text:style-name="PDFText"> </text:p>
      <text:p text:style-name="PDFText"> </text:p>
      <text:p text:style-name="PDFText"> <text:s text:c="145"/>Código Seguro De Verificación <text:s text:c="35"/>9Pv6ZbZumx/G6EPKmIioBQ== <text:s text:c="51"/>Estado <text:s text:c="11"/>Fecha y hora</text:p>
      <text:p text:style-name="PDFText"> <text:s text:c="155"/>Firmado Por <text:s text:c="13"/>Adelaida Perez Lorenzo - Jefe de Sección - Servicios Sociales-APL <text:s text:c="40"/>Firmado <text:s text:c="7"/>04/08/2022 13:54:08</text:p>
      <text:p text:style-name="PDFText"> <text:s text:c="153"/>Observaciones <text:s text:c="119"/>Página <text:s text:c="14"/>17/27</text:p>
      <text:p text:style-name="PDFText"> <text:s text:c="151"/>Url De Verificación <text:s text:c="21"/>https://www.laspalmasgc.es/es/online/sede-electronica/codigo-seguro-de-verificacion</text:p>
      <text:p text:style-name="PDFText"> <text:s text:c="156"/>Normativa <text:s text:c="14"/>Este informe tiene carácter de copia electrónica auténtica con validez y eficacia administrativa de ORIGINAL (art. 27 Ley 39/2015).</text:p>
      <text:p text:style-name="PDFText"> </text:p>
      <text:p text:style-name="PDFText"> </text:p>
      <text:p text:style-name="PDFText"> </text:p>
      <text:p text:style-name="PDFText"> </text:p>
      <text:p text:style-name="PDFText"> <text:s text:c="138"/>Documento firmado por: <text:s text:c="159"/>Fecha/hora:</text:p>
      <text:p text:style-name="PDFText"> <text:s text:c="138"/>Certificación Sello Sede electrónica <text:s text:c="148"/>11/08/2022 08:28</text:p>
      <text:p text:style-name="PageBreak"/>
      <text:p text:style-name="PDFText"> <text:s text:c="49"/>SALIDA</text:p>
      <text:p text:style-name="PDFText"> </text:p>
      <text:p text:style-name="PDFText"> </text:p>
      <text:p text:style-name="PDFText"> </text:p>
      <text:p text:style-name="PDFText"> <text:s text:c="118"/>2022 - 50377</text:p>
      <text:p text:style-name="PDFText"> <text:s text:c="4"/>Ayuntamiento de Las Palmas de Gran Canaria</text:p>
      <text:p text:style-name="PDFText"> </text:p>
      <text:p text:style-name="PDFText"> </text:p>
      <text:p text:style-name="PDFText"> <text:s text:c="51"/>REGISTRO GENERAL</text:p>
      <text:p text:style-name="PDFText"> </text:p>
      <text:p text:style-name="PDFText"> <text:s text:c="119"/>11/08/2022 08:28</text:p>
      <text:p text:style-name="PDFText"> </text:p>
      <text:p text:style-name="PDFText"> </text:p>
      <text:p text:style-name="PDFText"> </text:p>
      <text:p text:style-name="PDFText"> </text:p>
      <text:p text:style-name="PDFText"> <text:s text:c="169"/>Área de Gobierno de Educación, Seguridad y Emergencia, Servicios Sociales, Participación ciudadana y Juventud</text:p>
      <text:p text:style-name="PDFText"> <text:s text:c="169"/>Concejalía Delegada de Área de Servicios Sociales</text:p>
      <text:p text:style-name="PDFText"> <text:s text:c="169"/>Servicio Bienestar Social</text:p>
      <text:p text:style-name="PDFText"> <text:s text:c="169"/>Sección de Servicios Sociales</text:p>
      <text:p text:style-name="PDFText"> </text:p>
      <text:p text:style-name="PDFText"> </text:p>
      <text:p text:style-name="PDFText"> </text:p>
      <text:p text:style-name="PDFText"> </text:p>
      <text:p text:style-name="PDFText"> <text:s text:c="227"/>lectual.</text:p>
      <text:p text:style-name="PDFText"> <text:s text:c="227"/>Estimulación cogniti-</text:p>
      <text:p text:style-name="PDFText"> <text:s text:c="227"/>va en el proceso de</text:p>
      <text:p text:style-name="PDFText"> <text:s text:c="227"/>deterioro por enveje-</text:p>
      <text:p text:style-name="PDFText"> <text:s text:c="268"/>6.752,13 € <text:s text:c="11"/>6.233,57 € <text:s text:c="6"/>518,56 €</text:p>
      <text:p text:style-name="PDFText"> <text:s text:c="227"/>cimiento en pobla-</text:p>
      <text:p text:style-name="PDFText"> <text:s text:c="227"/>ción con discapaci-</text:p>
      <text:p text:style-name="PDFText"> <text:s text:c="227"/>dad intelectual</text:p>
      <text:p text:style-name="PDFText"> <text:s text:c="227"/>Club de ocio, para la</text:p>
      <text:p text:style-name="PDFText"> <text:s text:c="227"/>prevención de la ex-</text:p>
      <text:p text:style-name="PDFText"> <text:s text:c="227"/>clusión social de <text:s text:c="23"/>3.374,33 € <text:s text:c="11"/>3.115,18 € <text:s text:c="6"/>259,15 €</text:p>
      <text:p text:style-name="PDFText"> <text:s text:c="227"/>personas con disca-</text:p>
      <text:p text:style-name="PDFText"> <text:s text:c="227"/>pacidad intelectual</text:p>
      <text:p text:style-name="PDFText">t006754ad1240b0861007e62c408081cD</text:p>
      <text:p text:style-name="PDFText"> </text:p>
      <text:p text:style-name="PDFText"> </text:p>
      <text:p text:style-name="PDFText"> </text:p>
      <text:p text:style-name="PDFText"> </text:p>
      <text:p text:style-name="PDFText"> <text:s text:c="170"/>Asociación Protec-</text:p>
      <text:p text:style-name="PDFText"> <text:s text:c="170"/>tora de Personas</text:p>
      <text:p text:style-name="PDFText"> <text:s text:c="170"/>con Discapacidad G35029065 Ocio inclusivo <text:s text:c="56"/>9.519,61 € <text:s text:c="11"/>8.788,50 € <text:s text:c="6"/>731,11 €</text:p>
      <text:p text:style-name="PDFText"> <text:s text:c="170"/>Intelectual de Las</text:p>
      <text:p text:style-name="PDFText"> <text:s text:c="170"/>Palmas (APROSU)</text:p>
      <text:p text:style-name="PDFText"> <text:s text:c="199"/>Servicio integral de</text:p>
      <text:p text:style-name="PDFText"> <text:s text:c="199"/>actividades <text:s text:c="4"/>como</text:p>
      <text:p text:style-name="PDFText"> <text:s text:c="199"/>fórmula de evitación</text:p>
      <text:p text:style-name="PDFText"> <text:s text:c="199"/>de la exclusión so-</text:p>
      <text:p text:style-name="PDFText"> <text:s text:c="266"/>24.291,97 € <text:s text:c="10"/>22.426,34 € <text:s text:c="5"/>1.865,63 €</text:p>
      <text:p text:style-name="PDFText"> <text:s text:c="199"/>cial de las personas</text:p>
      <text:p text:style-name="PDFText"> <text:s text:c="199"/>con trastornos del</text:p>
      <text:p text:style-name="PDFText"> <text:s text:c="170"/>Asociación de Fa- <text:s text:c="11"/>espectro del autismo</text:p>
      <text:p text:style-name="PDFText"> <text:s text:c="170"/>milias de Personas</text:p>
      <text:p text:style-name="PDFText"> <text:s text:c="189"/>G35042977 (TEA)</text:p>
      <text:p text:style-name="PDFText"> <text:s text:c="170"/>con Autismo de Las</text:p>
      <text:p text:style-name="PDFText"> <text:s text:c="170"/>Palmas (APNALP) <text:s text:c="13"/>Atención social y te-</text:p>
      <text:p text:style-name="PDFText"> <text:s text:c="199"/>rapéutica para la</text:p>
      <text:p text:style-name="PDFText"> <text:s text:c="199"/>prevención de la ex-</text:p>
      <text:p text:style-name="PDFText"> <text:s text:c="199"/>clusión social de las <text:s text:c="45"/>29.352,79 € <text:s text:c="10"/>27.098,50 € <text:s text:c="5"/>2.254,29 €</text:p>
      <text:p text:style-name="PDFText"> <text:s text:c="199"/>personas con tras-</text:p>
      <text:p text:style-name="PDFText"> <text:s text:c="199"/>tornos del espectro</text:p>
      <text:p text:style-name="PDFText"> <text:s text:c="199"/>del autismo (TEA)</text:p>
      <text:p text:style-name="PDFText"> <text:s text:c="170"/>Asociación de Per-</text:p>
      <text:p text:style-name="PDFText"> <text:s text:c="170"/>sonas Sordas de la <text:s text:c="10"/>Programa de inte-</text:p>
      <text:p text:style-name="PDFText"> <text:s text:c="189"/>G35049923 <text:s text:c="69"/>9.072,18 € <text:s text:c="11"/>8.375,43 € <text:s text:c="6"/>696,75 €</text:p>
      <text:p text:style-name="PDFText"> <text:s text:c="61"/>COPIA AUTÉNTICA que puede ser comprobada mediante el Código Seguro de</text:p>
      <text:p text:style-name="PDFText"> </text:p>
      <text:p text:style-name="PDFText"> </text:p>
      <text:p text:style-name="PDFText"> </text:p>
      <text:p text:style-name="PDFText"> </text:p>
      <text:p text:style-name="PDFText"> <text:s text:c="170"/>provincia de Las <text:s text:c="12"/>gración social</text:p>
      <text:p text:style-name="PDFText"> <text:s text:c="170"/>Palmas</text:p>
      <text:p text:style-name="PDFText"> <text:s text:c="64"/>Verificación en http://sedeelectronica.laspalmasgc.es/valDoc/index.jsp</text:p>
      <text:p text:style-name="PDFText"> </text:p>
      <text:p text:style-name="PDFText"> </text:p>
      <text:p text:style-name="PDFText"> </text:p>
      <text:p text:style-name="PDFText"> </text:p>
      <text:p text:style-name="PDFText"> <text:s text:c="200"/>Atención psicosocial</text:p>
      <text:p text:style-name="PDFText"> <text:s text:c="170"/>Asociación para la</text:p>
      <text:p text:style-name="PDFText"> <text:s text:c="200"/>en personas con</text:p>
      <text:p text:style-name="PDFText"> <text:s text:c="170"/>lucha contra Enfer-</text:p>
      <text:p text:style-name="PDFText"> <text:s text:c="190"/>G35052216 ERC en riesgo de <text:s text:c="51"/>5.566,91 € <text:s text:c="11"/>5.139,37 € <text:s text:c="6"/>427,54 €</text:p>
      <text:p text:style-name="PDFText"> <text:s text:c="170"/>medades Renales</text:p>
      <text:p text:style-name="PDFText"> <text:s text:c="200"/>exclusión social y</text:p>
      <text:p text:style-name="PDFText"> <text:s text:c="170"/>Alcer Las Palmas</text:p>
      <text:p text:style-name="PDFText"> <text:s text:c="200"/>sus familiares</text:p>
      <text:p text:style-name="PDFText"> <text:s text:c="215"/>Servicio de apoyo</text:p>
      <text:p text:style-name="PDFText"> <text:s text:c="215"/>familiar <text:s text:c="4"/>(S.A.F.):</text:p>
      <text:p text:style-name="PDFText"> <text:s text:c="170"/>Asociación Adepsi <text:s text:c="17"/>G35068824 orientado a la aten- <text:s text:c="30"/>18.751,59 € <text:s text:c="11"/>17.311,46 € <text:s text:c="4"/>1.440,13 €</text:p>
      <text:p text:style-name="PDFText"> <text:s text:c="215"/>ción y prevención de</text:p>
      <text:p text:style-name="PDFText"> <text:s text:c="215"/>la exclusión social</text:p>
      <text:p text:style-name="PDFText"> <text:s text:c="170"/>Asociación de Enti- G35083112 Servicio Conciliación</text:p>
      <text:p text:style-name="PDFText"> <text:s text:c="266"/>17.578,27 € <text:s text:c="10"/>16.228,26 € <text:s text:c="5"/>1.350,01 €</text:p>
      <text:p text:style-name="PDFText"> <text:s text:c="170"/>dades Plena Inclu- <text:s text:c="11"/>Familiar</text:p>
      <text:p text:style-name="PDFText"> <text:s text:c="170"/>sión Canarias</text:p>
      <text:p text:style-name="PDFText"> <text:s text:c="200"/>Atención a personas <text:s text:c="48"/>4.384,64 € <text:s text:c="11"/>4.047,90 € <text:s text:c="6"/>336,74 €</text:p>
      <text:p text:style-name="PDFText"> <text:s text:c="200"/>con discapacidad in-</text:p>
      <text:p text:style-name="PDFText"> <text:s text:c="281"/>18</text:p>
      <text:p text:style-name="PDFText"> </text:p>
      <text:p text:style-name="PDFText"> </text:p>
      <text:p text:style-name="PDFText"> </text:p>
      <text:p text:style-name="PDFText"> </text:p>
      <text:p text:style-name="PDFText"> <text:s text:c="145"/>Código Seguro De Verificación <text:s text:c="35"/>9Pv6ZbZumx/G6EPKmIioBQ== <text:s text:c="51"/>Estado <text:s text:c="10"/>Fecha y hora</text:p>
      <text:p text:style-name="PDFText"> <text:s text:c="155"/>Firmado Por <text:s text:c="13"/>Adelaida Perez Lorenzo - Jefe de Sección - Servicios Sociales-APL <text:s text:c="40"/>Firmado <text:s text:c="5"/>04/08/2022 13:54:08</text:p>
      <text:p text:style-name="PDFText"> <text:s text:c="153"/>Observaciones <text:s text:c="119"/>Página <text:s text:c="13"/>18/27</text:p>
      <text:p text:style-name="PDFText"> <text:s text:c="151"/>Url De Verificación <text:s text:c="21"/>https://www.laspalmasgc.es/es/online/sede-electronica/codigo-seguro-de-verificacion</text:p>
      <text:p text:style-name="PDFText"> <text:s text:c="156"/>Normativa <text:s text:c="14"/>Este informe tiene carácter de copia electrónica auténtica con validez y eficacia administrativa de ORIGINAL (art. 27 Ley 39/2015).</text:p>
      <text:p text:style-name="PDFText"> </text:p>
      <text:p text:style-name="PDFText"> </text:p>
      <text:p text:style-name="PDFText"> </text:p>
      <text:p text:style-name="PDFText"> </text:p>
      <text:p text:style-name="PDFText"> <text:s text:c="138"/>Documento firmado por: <text:s text:c="157"/>Fecha/hora:</text:p>
      <text:p text:style-name="PDFText"> <text:s text:c="138"/>Certificación Sello Sede electrónica <text:s text:c="146"/>11/08/2022 08:28</text:p>
      <text:p text:style-name="PageBreak"/>
      <text:p text:style-name="PDFText"> <text:s text:c="49"/>SALIDA</text:p>
      <text:p text:style-name="PDFText"> </text:p>
      <text:p text:style-name="PDFText"> </text:p>
      <text:p text:style-name="PDFText"> </text:p>
      <text:p text:style-name="PDFText"> <text:s text:c="118"/>2022 - 50377</text:p>
      <text:p text:style-name="PDFText"> <text:s text:c="4"/>Ayuntamiento de Las Palmas de Gran Canaria</text:p>
      <text:p text:style-name="PDFText"> </text:p>
      <text:p text:style-name="PDFText"> </text:p>
      <text:p text:style-name="PDFText"> <text:s text:c="51"/>REGISTRO GENERAL</text:p>
      <text:p text:style-name="PDFText"> </text:p>
      <text:p text:style-name="PDFText"> <text:s text:c="119"/>11/08/2022 08:28</text:p>
      <text:p text:style-name="PDFText"> </text:p>
      <text:p text:style-name="PDFText"> </text:p>
      <text:p text:style-name="PDFText"> </text:p>
      <text:p text:style-name="PDFText"> </text:p>
      <text:p text:style-name="PDFText"> <text:s text:c="169"/>Área de Gobierno de Educación, Seguridad y Emergencia, Servicios Sociales, Participación ciudadana y Juventud</text:p>
      <text:p text:style-name="PDFText"> <text:s text:c="169"/>Concejalía Delegada de Área de Servicios Sociales</text:p>
      <text:p text:style-name="PDFText"> <text:s text:c="169"/>Servicio Bienestar Social</text:p>
      <text:p text:style-name="PDFText"> <text:s text:c="169"/>Sección de Servicios Sociales</text:p>
      <text:p text:style-name="PDFText"> </text:p>
      <text:p text:style-name="PDFText"> </text:p>
      <text:p text:style-name="PDFText"> </text:p>
      <text:p text:style-name="PDFText"> </text:p>
      <text:p text:style-name="PDFText"> <text:s text:c="227"/>telectual en situa-</text:p>
      <text:p text:style-name="PDFText"> <text:s text:c="227"/>ción de vulnerabili-</text:p>
      <text:p text:style-name="PDFText"> <text:s text:c="227"/>dad o riesgo de ex-</text:p>
      <text:p text:style-name="PDFText"> <text:s text:c="227"/>clusión social.</text:p>
      <text:p text:style-name="PDFText"> <text:s text:c="227"/>Asesoramiento, va-</text:p>
      <text:p text:style-name="PDFText"> <text:s text:c="227"/>loración y diagnósti-</text:p>
      <text:p text:style-name="PDFText"> <text:s text:c="227"/>co de familias de <text:s text:c="21"/>33.819,55 € <text:s text:c="10"/>31.222,21 € <text:s text:c="5"/>2.597,34 €</text:p>
      <text:p text:style-name="PDFText"> <text:s text:c="227"/>personas con sín-</text:p>
      <text:p text:style-name="PDFText"> <text:s text:c="227"/>drome de down</text:p>
      <text:p text:style-name="PDFText"> <text:s text:c="198"/>Sensibilización ha-</text:p>
      <text:p text:style-name="PDFText"> <text:s text:c="170"/>Asociación Síndro- <text:s text:c="9"/>cia el síndrome de <text:s text:c="49"/>18.899,79 € <text:s text:c="10"/>17.448,29 € <text:s text:c="5"/>1.451,50 €</text:p>
      <text:p text:style-name="PDFText"> <text:s text:c="170"/>me de Down de Las G35131515 down</text:p>
      <text:p text:style-name="PDFText"> <text:s text:c="170"/>Palmas</text:p>
      <text:p text:style-name="PDFText">t006754ad1240b0861007e62c408081cD</text:p>
      <text:p text:style-name="PDFText"> </text:p>
      <text:p text:style-name="PDFText"> </text:p>
      <text:p text:style-name="PDFText"> </text:p>
      <text:p text:style-name="PDFText"> </text:p>
      <text:p text:style-name="PDFText"> <text:s text:c="198"/>Agentes de vigilan-</text:p>
      <text:p text:style-name="PDFText"> <text:s text:c="198"/>cia: Prevención del</text:p>
      <text:p text:style-name="PDFText"> <text:s text:c="198"/>acoso escolar hacia</text:p>
      <text:p text:style-name="PDFText"> <text:s text:c="198"/>menores y jóvenes <text:s text:c="50"/>17.109,28 € <text:s text:c="10"/>15.795,29 € <text:s text:c="5"/>1.313,99 €</text:p>
      <text:p text:style-name="PDFText"> <text:s text:c="198"/>con discapacidad in-</text:p>
      <text:p text:style-name="PDFText"> <text:s text:c="198"/>telectual, desde el</text:p>
      <text:p text:style-name="PDFText"> <text:s text:c="198"/>grupo de iguales.</text:p>
      <text:p text:style-name="PDFText"> <text:s text:c="170"/>Asociación de Ce- <text:s text:c="13"/>Exclusión <text:s text:c="3"/>social:</text:p>
      <text:p text:style-name="PDFText"> <text:s text:c="170"/>liacos de la Provin- <text:s text:c="10"/>Celíacos sin medios</text:p>
      <text:p text:style-name="PDFText"> <text:s text:c="191"/>G35149202 <text:s text:c="65"/>15.584,11 € <text:s text:c="10"/>14.387,25 € <text:s text:c="5"/>1.196,86 €</text:p>
      <text:p text:style-name="PDFText"> <text:s text:c="170"/>cia de Las Palmas <text:s text:c="13"/>en Las Palmas de</text:p>
      <text:p text:style-name="PDFText"> <text:s text:c="170"/>(ASOCEPA) <text:s text:c="21"/>Gran Canaria</text:p>
      <text:p text:style-name="PDFText"> <text:s text:c="202"/>Programa de pre-</text:p>
      <text:p text:style-name="PDFText"> <text:s text:c="170"/>Asociación de Inte-</text:p>
      <text:p text:style-name="PDFText"> <text:s text:c="202"/>vención de adiccio-</text:p>
      <text:p text:style-name="PDFText"> <text:s text:c="170"/>gración Social “Cali- G35263318 <text:s text:c="66"/>1.414,32 € <text:s text:c="11"/>1.305,70 € <text:s text:c="6"/>108,62 €</text:p>
      <text:p text:style-name="PDFText"> <text:s text:c="202"/>nes evitando la ex-</text:p>
      <text:p text:style-name="PDFText"> <text:s text:c="170"/>dad de Vida”</text:p>
      <text:p text:style-name="PDFText"> <text:s text:c="202"/>clusión: “A tu salud”</text:p>
      <text:p text:style-name="PDFText"> <text:s text:c="170"/>Asociación para la</text:p>
      <text:p text:style-name="PDFText"> <text:s text:c="170"/>Diabetes de Gran <text:s text:c="12"/>¡Mantén a raya tu</text:p>
      <text:p text:style-name="PDFText"> <text:s text:c="189"/>G35317049 <text:s text:c="67"/>15.860,80 € <text:s text:c="10"/>14.642,69 € <text:s text:c="5"/>1.218,11 €</text:p>
      <text:p text:style-name="PDFText"> <text:s text:c="170"/>Canaria <text:s text:c="5"/>(ADI- <text:s text:c="10"/>diabetes!</text:p>
      <text:p text:style-name="PDFText"> <text:s text:c="170"/>GRAN)</text:p>
      <text:p text:style-name="PDFText"> <text:s text:c="170"/>Asociación de Pa-</text:p>
      <text:p text:style-name="PDFText"> <text:s text:c="170"/>dres y madres de</text:p>
      <text:p text:style-name="PDFText"> <text:s text:c="200"/>Habilidades para la</text:p>
      <text:p text:style-name="PDFText"> <text:s text:c="170"/>personas con disca- G35339035 <text:s text:c="68"/>9.349,26 € <text:s text:c="11"/>8.631,24 € <text:s text:c="6"/>718,02 €</text:p>
      <text:p text:style-name="PDFText"> <text:s text:c="61"/>COPIA AUTÉNTICA que puede ser comprobada mediante el Código Seguro de</text:p>
      <text:p text:style-name="PDFText"> </text:p>
      <text:p text:style-name="PDFText"> </text:p>
      <text:p text:style-name="PDFText"> </text:p>
      <text:p text:style-name="PDFText"> </text:p>
      <text:p text:style-name="PDFText"> <text:s text:c="200"/>inclusión social</text:p>
      <text:p text:style-name="PDFText"> <text:s text:c="170"/>pacidad intelectual</text:p>
      <text:p text:style-name="PDFText"> <text:s text:c="64"/>Verificación en http://sedeelectronica.laspalmasgc.es/valDoc/index.jsp</text:p>
      <text:p text:style-name="PDFText"> </text:p>
      <text:p text:style-name="PDFText"> </text:p>
      <text:p text:style-name="PDFText"> </text:p>
      <text:p text:style-name="PDFText"> </text:p>
      <text:p text:style-name="PDFText"> <text:s text:c="170"/>Apadis</text:p>
      <text:p text:style-name="PDFText"> <text:s text:c="170"/>Asociación Gamá-</text:p>
      <text:p text:style-name="PDFText"> <text:s text:c="198"/>Programa para el fo-</text:p>
      <text:p text:style-name="PDFText"> <text:s text:c="170"/>Colectivo de Les-</text:p>
      <text:p text:style-name="PDFText"> <text:s text:c="198"/>mento del empleo y</text:p>
      <text:p text:style-name="PDFText"> <text:s text:c="170"/>bianas Gays Bise- G35364512 <text:s text:c="68"/>53.816,58 € <text:s text:c="10"/>49.683,46 € <text:s text:c="5"/>4.133,12 €</text:p>
      <text:p text:style-name="PDFText"> <text:s text:c="198"/>la inserción en las</text:p>
      <text:p text:style-name="PDFText"> <text:s text:c="170"/>xuales y Transexua-</text:p>
      <text:p text:style-name="PDFText"> <text:s text:c="198"/>personas LGTB</text:p>
      <text:p text:style-name="PDFText"> <text:s text:c="170"/>les de Canarias</text:p>
      <text:p text:style-name="PDFText"> <text:s text:c="170"/>Asociación Alzhei-</text:p>
      <text:p text:style-name="PDFText"> <text:s text:c="189"/>G35395730 Sigo siendo yo <text:s text:c="52"/>17.522,46 € <text:s text:c="10"/>16.176,74 € <text:s text:c="5"/>1.345,72 €</text:p>
      <text:p text:style-name="PDFText"> <text:s text:c="170"/>mer Canarias</text:p>
      <text:p text:style-name="PDFText"> <text:s text:c="200"/>Atención integral a</text:p>
      <text:p text:style-name="PDFText"> <text:s text:c="170"/>Asociación Amigos <text:s text:c="12"/>personas con VIH</text:p>
      <text:p text:style-name="PDFText"> <text:s text:c="170"/>Contra el Sida (A.- G35435163 como fórmula de <text:s text:c="50"/>27.174,70 € <text:s text:c="10"/>25.087,68 € <text:s text:c="5"/>2.087,02 €</text:p>
      <text:p text:style-name="PDFText"> <text:s text:c="170"/>C.S.) <text:s text:c="24"/>prevención de la ex-</text:p>
      <text:p text:style-name="PDFText"> <text:s text:c="200"/>clusión social</text:p>
      <text:p text:style-name="PDFText"> <text:s text:c="170"/>Asoc. Benéfico-So- G35475607 Juan Soñador 2022 <text:s text:c="49"/>32.913,05 € <text:s text:c="10"/>30.385,33 € <text:s text:c="5"/>2.527,72 €</text:p>
      <text:p text:style-name="PDFText"> </text:p>
      <text:p text:style-name="PDFText"> <text:s text:c="281"/>19</text:p>
      <text:p text:style-name="PDFText"> </text:p>
      <text:p text:style-name="PDFText"> </text:p>
      <text:p text:style-name="PDFText"> </text:p>
      <text:p text:style-name="PDFText"> </text:p>
      <text:p text:style-name="PDFText"> <text:s text:c="145"/>Código Seguro De Verificación <text:s text:c="35"/>9Pv6ZbZumx/G6EPKmIioBQ== <text:s text:c="51"/>Estado <text:s text:c="10"/>Fecha y hora</text:p>
      <text:p text:style-name="PDFText"> <text:s text:c="155"/>Firmado Por <text:s text:c="13"/>Adelaida Perez Lorenzo - Jefe de Sección - Servicios Sociales-APL <text:s text:c="40"/>Firmado <text:s text:c="5"/>04/08/2022 13:54:08</text:p>
      <text:p text:style-name="PDFText"> <text:s text:c="153"/>Observaciones <text:s text:c="119"/>Página <text:s text:c="13"/>19/27</text:p>
      <text:p text:style-name="PDFText"> <text:s text:c="151"/>Url De Verificación <text:s text:c="21"/>https://www.laspalmasgc.es/es/online/sede-electronica/codigo-seguro-de-verificacion</text:p>
      <text:p text:style-name="PDFText"> <text:s text:c="156"/>Normativa <text:s text:c="14"/>Este informe tiene carácter de copia electrónica auténtica con validez y eficacia administrativa de ORIGINAL (art. 27 Ley 39/2015).</text:p>
      <text:p text:style-name="PDFText"> </text:p>
      <text:p text:style-name="PDFText"> </text:p>
      <text:p text:style-name="PDFText"> </text:p>
      <text:p text:style-name="PDFText"> </text:p>
      <text:p text:style-name="PDFText"> <text:s text:c="138"/>Documento firmado por: <text:s text:c="157"/>Fecha/hora:</text:p>
      <text:p text:style-name="PDFText"> <text:s text:c="138"/>Certificación Sello Sede electrónica <text:s text:c="146"/>11/08/2022 08:28</text:p>
      <text:p text:style-name="PageBreak"/>
      <text:p text:style-name="PDFText"> <text:s text:c="49"/>SALIDA</text:p>
      <text:p text:style-name="PDFText"> </text:p>
      <text:p text:style-name="PDFText"> </text:p>
      <text:p text:style-name="PDFText"> </text:p>
      <text:p text:style-name="PDFText"> <text:s text:c="118"/>2022 - 50377</text:p>
      <text:p text:style-name="PDFText"> <text:s text:c="4"/>Ayuntamiento de Las Palmas de Gran Canaria</text:p>
      <text:p text:style-name="PDFText"> </text:p>
      <text:p text:style-name="PDFText"> </text:p>
      <text:p text:style-name="PDFText"> <text:s text:c="51"/>REGISTRO GENERAL</text:p>
      <text:p text:style-name="PDFText"> </text:p>
      <text:p text:style-name="PDFText"> <text:s text:c="119"/>11/08/2022 08:28</text:p>
      <text:p text:style-name="PDFText"> </text:p>
      <text:p text:style-name="PDFText"> </text:p>
      <text:p text:style-name="PDFText"> </text:p>
      <text:p text:style-name="PDFText"> </text:p>
      <text:p text:style-name="PDFText"> <text:s text:c="169"/>Área de Gobierno de Educación, Seguridad y Emergencia, Servicios Sociales, Participación ciudadana y Juventud</text:p>
      <text:p text:style-name="PDFText"> <text:s text:c="169"/>Concejalía Delegada de Área de Servicios Sociales</text:p>
      <text:p text:style-name="PDFText"> <text:s text:c="169"/>Servicio Bienestar Social</text:p>
      <text:p text:style-name="PDFText"> <text:s text:c="169"/>Sección de Servicios Sociales</text:p>
      <text:p text:style-name="PDFText"> </text:p>
      <text:p text:style-name="PDFText"> </text:p>
      <text:p text:style-name="PDFText"> </text:p>
      <text:p text:style-name="PDFText"> </text:p>
      <text:p text:style-name="PDFText"> <text:s text:c="170"/>cial Main</text:p>
      <text:p text:style-name="PDFText"> <text:s text:c="170"/>Fundación Canaria <text:s text:c="15"/>Atención integral a</text:p>
      <text:p text:style-name="PDFText"> <text:s text:c="170"/>para el Tratamiento <text:s text:c="13"/>las personas con</text:p>
      <text:p text:style-name="PDFText"> <text:s text:c="170"/>Integral de la Paráli- G35521533 parálisis <text:s text:c="2"/>cerebral, <text:s text:c="41"/>14.694,93 € <text:s text:c="10"/>13.566,36 € <text:s text:c="5"/>1.128,57 €</text:p>
      <text:p text:style-name="PDFText"> <text:s text:c="170"/>sis Cerebral Infantil <text:s text:c="11"/>apostando por la in-</text:p>
      <text:p text:style-name="PDFText"> <text:s text:c="170"/>(TIPCI) <text:s text:c="25"/>clusión social.</text:p>
      <text:p text:style-name="PDFText"> <text:s text:c="197"/>Servicio de activida-</text:p>
      <text:p text:style-name="PDFText"> <text:s text:c="197"/>des de ocio inclusi-</text:p>
      <text:p text:style-name="PDFText"> <text:s text:c="170"/>Asociación de Fa- <text:s text:c="9"/>vas para personas</text:p>
      <text:p text:style-name="PDFText"> <text:s text:c="268"/>6.783,93 € <text:s text:c="11"/>6.262,93 € <text:s text:c="6"/>521,00 €</text:p>
      <text:p text:style-name="PDFText"> <text:s text:c="170"/>milias de personas <text:s text:c="8"/>en situación de Ex-</text:p>
      <text:p text:style-name="PDFText"> <text:s text:c="170"/>con Discapacidad G35562578 clusión Social (PDI-</text:p>
      <text:p text:style-name="PDFText"> <text:s text:c="170"/>intelectual y del de- <text:s text:c="5"/>yD)</text:p>
      <text:p text:style-name="PDFText"> <text:s text:c="170"/>sarrollo Apaelp</text:p>
      <text:p text:style-name="PDFText">t006754ad1240b0861007e62c408081cD</text:p>
      <text:p text:style-name="PDFText"> </text:p>
      <text:p text:style-name="PDFText"> </text:p>
      <text:p text:style-name="PDFText"> </text:p>
      <text:p text:style-name="PDFText"> </text:p>
      <text:p text:style-name="PDFText"> <text:s text:c="197"/>Todos <text:s text:c="5"/>sumamos</text:p>
      <text:p text:style-name="PDFText"> <text:s text:c="197"/>contra la Exclusión <text:s text:c="51"/>8.236,18 € <text:s text:c="11"/>7.603,64 € <text:s text:c="6"/>632,54 €</text:p>
      <text:p text:style-name="PDFText"> <text:s text:c="197"/>Social</text:p>
      <text:p text:style-name="PDFText"> <text:s text:c="170"/>Asociación Gull-La-</text:p>
      <text:p text:style-name="PDFText"> <text:s text:c="170"/>sègue para el Estu- <text:s text:c="8"/>Previene y Accede:</text:p>
      <text:p text:style-name="PDFText"> <text:s text:c="170"/>dio y Tratamiento G35566876 Servicio de Atención <text:s text:c="49"/>8.852,49 € <text:s text:c="11"/>8.172,62 € <text:s text:c="6"/>679,87 €</text:p>
      <text:p text:style-name="PDFText"> <text:s text:c="170"/>de la Anorexia y la <text:s text:c="8"/>Social para TCA.</text:p>
      <text:p text:style-name="PDFText"> <text:s text:c="170"/>Bulimia en Canarias</text:p>
      <text:p text:style-name="PDFText"> <text:s text:c="215"/>Plan integral de ac-</text:p>
      <text:p text:style-name="PDFText"> <text:s text:c="215"/>ciones por la inclu-</text:p>
      <text:p text:style-name="PDFText"> <text:s text:c="215"/>sión de personas</text:p>
      <text:p text:style-name="PDFText"> <text:s text:c="268"/>4.947,45 € <text:s text:c="11"/>4.567,48 € <text:s text:c="6"/>379,97 €</text:p>
      <text:p text:style-name="PDFText"> <text:s text:c="170"/>Asociación Canaria <text:s text:c="26"/>con TEA en Las Pal-</text:p>
      <text:p text:style-name="PDFText"> <text:s text:c="170"/>de Personas con <text:s text:c="29"/>mas de Gran Cana-</text:p>
      <text:p text:style-name="PDFText"> <text:s text:c="170"/>Trastornos Genera- <text:s text:c="16"/>G35663897 ria</text:p>
      <text:p text:style-name="PDFText"> <text:s text:c="170"/>lizados del Desarro- <text:s text:c="24"/>Hacia la inclusión de</text:p>
      <text:p text:style-name="PDFText"> <text:s text:c="170"/>llo (ACTRADE) <text:s text:c="31"/>las familias de per-</text:p>
      <text:p text:style-name="PDFText"> <text:s text:c="215"/>sonas con TEA en el <text:s text:c="33"/>4.711,85 € <text:s text:c="11"/>4.349,98 € <text:s text:c="6"/>361,87 €</text:p>
      <text:p text:style-name="PDFText"> <text:s text:c="215"/>municipio de Las</text:p>
      <text:p text:style-name="PDFText"> <text:s text:c="215"/>Palmas de G.C.</text:p>
      <text:p text:style-name="PDFText"> <text:s text:c="197"/>Embárriate <text:s text:c="5"/>2022</text:p>
      <text:p text:style-name="PDFText"> <text:s text:c="197"/>Las Palmas de Gran</text:p>
      <text:p text:style-name="PDFText"> <text:s text:c="197"/>Canaria: Proyecto</text:p>
      <text:p text:style-name="PDFText"> <text:s text:c="61"/>COPIA AUTÉNTICA que puede ser comprobada mediante el Código Seguro de</text:p>
      <text:p text:style-name="PDFText"> </text:p>
      <text:p text:style-name="PDFText"> </text:p>
      <text:p text:style-name="PDFText"> </text:p>
      <text:p text:style-name="PDFText"> </text:p>
      <text:p text:style-name="PDFText"> <text:s text:c="197"/>de prevención de</text:p>
      <text:p text:style-name="PDFText"> <text:s text:c="170"/>Asociación Socio-</text:p>
      <text:p text:style-name="PDFText"> <text:s text:c="64"/>Verificación en http://sedeelectronica.laspalmasgc.es/valDoc/index.jsp</text:p>
      <text:p text:style-name="PDFText"> </text:p>
      <text:p text:style-name="PDFText"> </text:p>
      <text:p text:style-name="PDFText"> </text:p>
      <text:p text:style-name="PDFText"> </text:p>
      <text:p text:style-name="PDFText"> <text:s text:c="197"/>riesgos de Exclu-</text:p>
      <text:p text:style-name="PDFText"> <text:s text:c="170"/>cultural Mojo de G35673342 <text:s text:c="69"/>86.454,57 € <text:s text:c="10"/>79.814,85 € <text:s text:c="5"/>6.639,72 €</text:p>
      <text:p text:style-name="PDFText"> <text:s text:c="197"/>sión, integración so-</text:p>
      <text:p text:style-name="PDFText"> <text:s text:c="170"/>Caña</text:p>
      <text:p text:style-name="PDFText"> <text:s text:c="197"/>cial y dinamización</text:p>
      <text:p text:style-name="PDFText"> <text:s text:c="197"/>de los barrios de</text:p>
      <text:p text:style-name="PDFText"> <text:s text:c="197"/>Las Palmas de Gran</text:p>
      <text:p text:style-name="PDFText"> <text:s text:c="197"/>Canaria</text:p>
      <text:p text:style-name="PDFText"> <text:s text:c="227"/>Conocer para preve-</text:p>
      <text:p text:style-name="PDFText"> <text:s text:c="227"/>nir, prevenir para vi- <text:s text:c="16"/>22.010,04 € <text:s text:c="10"/>20.319,67 € <text:s text:c="5"/>1.690,37 €</text:p>
      <text:p text:style-name="PDFText"> <text:s text:c="227"/>vir</text:p>
      <text:p text:style-name="PDFText"> <text:s text:c="170"/>Asociación Canaria <text:s text:c="9"/>Programa de Aten-</text:p>
      <text:p text:style-name="PDFText"> <text:s text:c="170"/>del <text:s text:c="2"/>Cáncer <text:s text:c="2"/>de G35695493 ción integral para</text:p>
      <text:p text:style-name="PDFText"> <text:s text:c="170"/>Mama (ACCM) <text:s text:c="16"/>mujeres afectadas</text:p>
      <text:p text:style-name="PDFText"> <text:s text:c="266"/>26.315,49 € <text:s text:c="10"/>24.294,46 € <text:s text:c="5"/>2.021,03 €</text:p>
      <text:p text:style-name="PDFText"> <text:s text:c="198"/>de Cáncer de Mama</text:p>
      <text:p text:style-name="PDFText"> <text:s text:c="198"/>y ginecológico y sus</text:p>
      <text:p text:style-name="PDFText"> <text:s text:c="198"/>familiares</text:p>
      <text:p text:style-name="PDFText"> </text:p>
      <text:p text:style-name="PDFText"> <text:s text:c="281"/>20</text:p>
      <text:p text:style-name="PDFText"> </text:p>
      <text:p text:style-name="PDFText"> </text:p>
      <text:p text:style-name="PDFText"> </text:p>
      <text:p text:style-name="PDFText"> </text:p>
      <text:p text:style-name="PDFText"> <text:s text:c="145"/>Código Seguro De Verificación <text:s text:c="35"/>9Pv6ZbZumx/G6EPKmIioBQ== <text:s text:c="51"/>Estado <text:s text:c="10"/>Fecha y hora</text:p>
      <text:p text:style-name="PDFText"> <text:s text:c="155"/>Firmado Por <text:s text:c="13"/>Adelaida Perez Lorenzo - Jefe de Sección - Servicios Sociales-APL <text:s text:c="40"/>Firmado <text:s text:c="5"/>04/08/2022 13:54:08</text:p>
      <text:p text:style-name="PDFText"> <text:s text:c="153"/>Observaciones <text:s text:c="119"/>Página <text:s text:c="13"/>20/27</text:p>
      <text:p text:style-name="PDFText"> <text:s text:c="151"/>Url De Verificación <text:s text:c="21"/>https://www.laspalmasgc.es/es/online/sede-electronica/codigo-seguro-de-verificacion</text:p>
      <text:p text:style-name="PDFText"> <text:s text:c="156"/>Normativa <text:s text:c="14"/>Este informe tiene carácter de copia electrónica auténtica con validez y eficacia administrativa de ORIGINAL (art. 27 Ley 39/2015).</text:p>
      <text:p text:style-name="PDFText"> </text:p>
      <text:p text:style-name="PDFText"> </text:p>
      <text:p text:style-name="PDFText"> </text:p>
      <text:p text:style-name="PDFText"> </text:p>
      <text:p text:style-name="PDFText"> <text:s text:c="138"/>Documento firmado por: <text:s text:c="157"/>Fecha/hora:</text:p>
      <text:p text:style-name="PDFText"> <text:s text:c="138"/>Certificación Sello Sede electrónica <text:s text:c="146"/>11/08/2022 08:28</text:p>
      <text:p text:style-name="PageBreak"/>
      <text:p text:style-name="PDFText"> <text:s text:c="49"/>SALIDA</text:p>
      <text:p text:style-name="PDFText"> </text:p>
      <text:p text:style-name="PDFText"> </text:p>
      <text:p text:style-name="PDFText"> </text:p>
      <text:p text:style-name="PDFText"> <text:s text:c="118"/>2022 - 50377</text:p>
      <text:p text:style-name="PDFText"> <text:s text:c="4"/>Ayuntamiento de Las Palmas de Gran Canaria</text:p>
      <text:p text:style-name="PDFText"> </text:p>
      <text:p text:style-name="PDFText"> </text:p>
      <text:p text:style-name="PDFText"> <text:s text:c="51"/>REGISTRO GENERAL</text:p>
      <text:p text:style-name="PDFText"> </text:p>
      <text:p text:style-name="PDFText"> <text:s text:c="119"/>11/08/2022 08:28</text:p>
      <text:p text:style-name="PDFText"> </text:p>
      <text:p text:style-name="PDFText"> </text:p>
      <text:p text:style-name="PDFText"> </text:p>
      <text:p text:style-name="PDFText"> </text:p>
      <text:p text:style-name="PDFText"> <text:s text:c="169"/>Área de Gobierno de Educación, Seguridad y Emergencia, Servicios Sociales, Participación ciudadana y Juventud</text:p>
      <text:p text:style-name="PDFText"> <text:s text:c="169"/>Concejalía Delegada de Área de Servicios Sociales</text:p>
      <text:p text:style-name="PDFText"> <text:s text:c="169"/>Servicio Bienestar Social</text:p>
      <text:p text:style-name="PDFText"> <text:s text:c="169"/>Sección de Servicios Sociales</text:p>
      <text:p text:style-name="PDFText"> </text:p>
      <text:p text:style-name="PDFText"> </text:p>
      <text:p text:style-name="PDFText"> </text:p>
      <text:p text:style-name="PDFText"> </text:p>
      <text:p text:style-name="PDFText"> <text:s text:c="200"/>Servicio de asisten-</text:p>
      <text:p text:style-name="PDFText"> <text:s text:c="200"/>cia técnica psicoso-</text:p>
      <text:p text:style-name="PDFText"> <text:s text:c="200"/>cial para prevenir la</text:p>
      <text:p text:style-name="PDFText"> <text:s text:c="170"/>Fundación Canaria <text:s text:c="12"/>exclusión social de</text:p>
      <text:p text:style-name="PDFText"> <text:s text:c="170"/>Oliver Mayor contra G35820950 personas con Fibro- <text:s text:c="47"/>7.584,,46 € <text:s text:c="11"/>7.001,98 € <text:s text:c="6"/>582,48 €</text:p>
      <text:p text:style-name="PDFText"> <text:s text:c="170"/>la Fibrosis Quística <text:s text:c="9"/>sis Quística y otras</text:p>
      <text:p text:style-name="PDFText"> <text:s text:c="200"/>patologías respirato-</text:p>
      <text:p text:style-name="PDFText"> <text:s text:c="200"/>rias crónicas y sus</text:p>
      <text:p text:style-name="PDFText"> <text:s text:c="200"/>familiares.</text:p>
      <text:p text:style-name="PDFText"> <text:s text:c="170"/>Fundación Canaria</text:p>
      <text:p text:style-name="PDFText"> <text:s text:c="188"/>G35863992 Decide-T 2022 <text:s text:c="54"/>42.989,51 € <text:s text:c="10"/>39.687,91 € <text:s text:c="5"/>3.301,60 €</text:p>
      <text:p text:style-name="PDFText"> <text:s text:c="170"/>Main</text:p>
      <text:p text:style-name="PDFText"> <text:s text:c="200"/>Programa de sensi-</text:p>
      <text:p text:style-name="PDFText"> <text:s text:c="200"/>bilización e inclusión</text:p>
      <text:p text:style-name="PDFText">t006754ad1240b0861007e62c408081cD</text:p>
      <text:p text:style-name="PDFText"> </text:p>
      <text:p text:style-name="PDFText"> </text:p>
      <text:p text:style-name="PDFText"> </text:p>
      <text:p text:style-name="PDFText"> </text:p>
      <text:p text:style-name="PDFText"> <text:s text:c="170"/>Asociación Asper- <text:s text:c="12"/>de personas con</text:p>
      <text:p text:style-name="PDFText"> <text:s text:c="170"/>ger - TEA Islas Ca- G35872472 Síndrome de Asper- <text:s text:c="49"/>8.120,36 € <text:s text:c="11"/>7.496,72 € <text:s text:c="6"/>623,64 €</text:p>
      <text:p text:style-name="PDFText"> <text:s text:c="170"/>narias <text:s text:c="23"/>ger o Trastorne del</text:p>
      <text:p text:style-name="PDFText"> <text:s text:c="200"/>Espectro Autista de</text:p>
      <text:p text:style-name="PDFText"> <text:s text:c="200"/>Alto funcionamiento.</text:p>
      <text:p text:style-name="PDFText"> <text:s text:c="198"/>Apoyo social y eco-</text:p>
      <text:p text:style-name="PDFText"> <text:s text:c="170"/>Fundación Canaria <text:s text:c="10"/>nómico a niños con</text:p>
      <text:p text:style-name="PDFText"> <text:s text:c="188"/>G76349273 <text:s text:c="68"/>15.641,40 € <text:s text:c="10"/>14.440,14 € <text:s text:c="5"/>1.201,26 €</text:p>
      <text:p text:style-name="PDFText"> <text:s text:c="170"/>Pequeño Valiente <text:s text:c="11"/>cáncer y sus fami-</text:p>
      <text:p text:style-name="PDFText"> <text:s text:c="198"/>lias</text:p>
      <text:p text:style-name="PDFText"> <text:s text:c="170"/>Asociación <text:s text:c="10"/>“Reho-</text:p>
      <text:p text:style-name="PDFText"> <text:s text:c="205"/>G35655414 Almogaren 2022 <text:s text:c="36"/>22.389,40 € <text:s text:c="10"/>20.669,90 € <text:s text:c="5"/>1.719,50 €</text:p>
      <text:p text:style-name="PDFText"> <text:s text:c="170"/>yando”</text:p>
      <text:p text:style-name="PDFText"> <text:s text:c="215"/>Prevención de la ex-</text:p>
      <text:p text:style-name="PDFText"> <text:s text:c="215"/>clusión social me-</text:p>
      <text:p text:style-name="PDFText"> <text:s text:c="215"/>diante acciones de</text:p>
      <text:p text:style-name="PDFText"> <text:s text:c="215"/>acercamiento <text:s text:c="6"/>y</text:p>
      <text:p text:style-name="PDFText"> <text:s text:c="215"/>atención socio sani-</text:p>
      <text:p text:style-name="PDFText"> <text:s text:c="215"/>taria a personas mi-</text:p>
      <text:p text:style-name="PDFText"> <text:s text:c="170"/>Médicos del Mundo <text:s text:c="17"/>G79408852 grantes y personas <text:s text:c="32"/>27.162,62 € <text:s text:c="10"/>25.076,54 € <text:s text:c="5"/>2.086,08 €</text:p>
      <text:p text:style-name="PDFText"> <text:s text:c="215"/>en situación de</text:p>
      <text:p text:style-name="PDFText"> <text:s text:c="215"/>prostitución desde</text:p>
      <text:p text:style-name="PDFText"> <text:s text:c="215"/>una perspectivas de</text:p>
      <text:p text:style-name="PDFText"> <text:s text:c="215"/>derechos, con enfo-</text:p>
      <text:p text:style-name="PDFText"> <text:s text:c="61"/>COPIA AUTÉNTICA que puede ser comprobada mediante el Código Seguro de</text:p>
      <text:p text:style-name="PDFText"> </text:p>
      <text:p text:style-name="PDFText"> </text:p>
      <text:p text:style-name="PDFText"> </text:p>
      <text:p text:style-name="PDFText"> </text:p>
      <text:p text:style-name="PDFText"> <text:s text:c="215"/>que de género e in-</text:p>
      <text:p text:style-name="PDFText"> <text:s text:c="64"/>Verificación en http://sedeelectronica.laspalmasgc.es/valDoc/index.jsp</text:p>
      <text:p text:style-name="PDFText"> </text:p>
      <text:p text:style-name="PDFText"> </text:p>
      <text:p text:style-name="PDFText"> </text:p>
      <text:p text:style-name="PDFText"> </text:p>
      <text:p text:style-name="PDFText"> <text:s text:c="215"/>terculturalidad</text:p>
      <text:p text:style-name="PDFText"> <text:s text:c="200"/>Servicio de orienta-</text:p>
      <text:p text:style-name="PDFText"> <text:s text:c="170"/>Asociación Interna-</text:p>
      <text:p text:style-name="PDFText"> <text:s text:c="200"/>ción familiar para la</text:p>
      <text:p text:style-name="PDFText"> <text:s text:c="170"/>cional del Teléfono G85590685 <text:s text:c="66"/>42.257,90 € <text:s text:c="10"/>39.012,50 € <text:s text:c="5"/>3.245,40 €</text:p>
      <text:p text:style-name="PDFText"> <text:s text:c="200"/>prevención de la ex-</text:p>
      <text:p text:style-name="PDFText"> <text:s text:c="170"/>de la Esperanza</text:p>
      <text:p text:style-name="PDFText"> <text:s text:c="200"/>clusión social</text:p>
      <text:p text:style-name="PDFText"> <text:s text:c="170"/>Congregación Obla-</text:p>
      <text:p text:style-name="PDFText"> <text:s text:c="170"/>tas del Santísimo <text:s text:c="39"/>Casa de <text:s text:c="13"/>acogida</text:p>
      <text:p text:style-name="PDFText"> <text:s text:c="206"/>R3500444I <text:s text:c="50"/>26.098,14 € <text:s text:c="10"/>24.093,80 € <text:s text:c="5"/>2.004,34 €</text:p>
      <text:p text:style-name="PDFText"> <text:s text:c="170"/>Redentor Cdad. de <text:s text:c="39"/>Daniela</text:p>
      <text:p text:style-name="PDFText"> <text:s text:c="170"/>Las Palmas G.C.</text:p>
      <text:p text:style-name="PDFText"> <text:s text:c="170"/>Asoc. Fraternidad</text:p>
      <text:p text:style-name="PDFText"> <text:s text:c="170"/>Cristiana de Perso-</text:p>
      <text:p text:style-name="PDFText"> <text:s text:c="199"/>Saliendo hacia <text:s text:c="43"/>la</text:p>
      <text:p text:style-name="PDFText"> <text:s text:c="170"/>nas con Discapaci- G35244748 <text:s text:c="69"/>2.569,34 € <text:s text:c="11"/>2.372,02 € <text:s text:c="6"/>197,32 €</text:p>
      <text:p text:style-name="PDFText"> <text:s text:c="199"/>normalización</text:p>
      <text:p text:style-name="PDFText"> <text:s text:c="170"/>dad Frater Las Pal-</text:p>
      <text:p text:style-name="PDFText"> <text:s text:c="170"/>mas</text:p>
      <text:p text:style-name="PDFText"> </text:p>
      <text:p text:style-name="PDFText"> <text:s text:c="281"/>21</text:p>
      <text:p text:style-name="PDFText"> </text:p>
      <text:p text:style-name="PDFText"> </text:p>
      <text:p text:style-name="PDFText"> </text:p>
      <text:p text:style-name="PDFText"> </text:p>
      <text:p text:style-name="PDFText"> <text:s text:c="145"/>Código Seguro De Verificación <text:s text:c="35"/>9Pv6ZbZumx/G6EPKmIioBQ== <text:s text:c="51"/>Estado <text:s text:c="10"/>Fecha y hora</text:p>
      <text:p text:style-name="PDFText"> <text:s text:c="155"/>Firmado Por <text:s text:c="13"/>Adelaida Perez Lorenzo - Jefe de Sección - Servicios Sociales-APL <text:s text:c="40"/>Firmado <text:s text:c="5"/>04/08/2022 13:54:08</text:p>
      <text:p text:style-name="PDFText"> <text:s text:c="153"/>Observaciones <text:s text:c="119"/>Página <text:s text:c="13"/>21/27</text:p>
      <text:p text:style-name="PDFText"> <text:s text:c="151"/>Url De Verificación <text:s text:c="21"/>https://www.laspalmasgc.es/es/online/sede-electronica/codigo-seguro-de-verificacion</text:p>
      <text:p text:style-name="PDFText"> <text:s text:c="156"/>Normativa <text:s text:c="14"/>Este informe tiene carácter de copia electrónica auténtica con validez y eficacia administrativa de ORIGINAL (art. 27 Ley 39/2015).</text:p>
      <text:p text:style-name="PDFText"> </text:p>
      <text:p text:style-name="PDFText"> </text:p>
      <text:p text:style-name="PDFText"> </text:p>
      <text:p text:style-name="PDFText"> </text:p>
      <text:p text:style-name="PDFText"> <text:s text:c="138"/>Documento firmado por: <text:s text:c="157"/>Fecha/hora:</text:p>
      <text:p text:style-name="PDFText"> <text:s text:c="138"/>Certificación Sello Sede electrónica <text:s text:c="146"/>11/08/2022 08:28</text:p>
      <text:p text:style-name="PageBreak"/>
      <text:p text:style-name="PDFText"> <text:s text:c="49"/>SALIDA</text:p>
      <text:p text:style-name="PDFText"> </text:p>
      <text:p text:style-name="PDFText"> </text:p>
      <text:p text:style-name="PDFText"> </text:p>
      <text:p text:style-name="PDFText"> <text:s text:c="118"/>2022 - 50377</text:p>
      <text:p text:style-name="PDFText"> <text:s text:c="4"/>Ayuntamiento de Las Palmas de Gran Canaria</text:p>
      <text:p text:style-name="PDFText"> </text:p>
      <text:p text:style-name="PDFText"> </text:p>
      <text:p text:style-name="PDFText"> <text:s text:c="51"/>REGISTRO GENERAL</text:p>
      <text:p text:style-name="PDFText"> </text:p>
      <text:p text:style-name="PDFText"> <text:s text:c="119"/>11/08/2022 08:28</text:p>
      <text:p text:style-name="PDFText"> </text:p>
      <text:p text:style-name="PDFText"> </text:p>
      <text:p text:style-name="PDFText"> </text:p>
      <text:p text:style-name="PDFText"> </text:p>
      <text:p text:style-name="PDFText"> <text:s text:c="169"/>Área de Gobierno de Educación, Seguridad y Emergencia, Servicios Sociales, Participación ciudadana y Juventud</text:p>
      <text:p text:style-name="PDFText"> <text:s text:c="169"/>Concejalía Delegada de Área de Servicios Sociales</text:p>
      <text:p text:style-name="PDFText"> <text:s text:c="169"/>Servicio Bienestar Social</text:p>
      <text:p text:style-name="PDFText"> <text:s text:c="169"/>Sección de Servicios Sociales</text:p>
      <text:p text:style-name="PDFText"> </text:p>
      <text:p text:style-name="PDFText"> </text:p>
      <text:p text:style-name="PDFText"> </text:p>
      <text:p text:style-name="PDFText"> </text:p>
      <text:p text:style-name="PDFText"> <text:s text:c="170"/>Ejército de Salva-</text:p>
      <text:p text:style-name="PDFText"> <text:s text:c="206"/>R1500021I <text:s text:c="11"/>Proyecto integra <text:s text:c="22"/>20.895,37 € <text:s text:c="10"/>19.290,61 € <text:s text:c="5"/>1.604,76 €</text:p>
      <text:p text:style-name="PDFText"> <text:s text:c="170"/>ción</text:p>
      <text:p text:style-name="PDFText"> <text:s text:c="170"/>Comedor <text:s text:c="5"/>Social</text:p>
      <text:p text:style-name="PDFText"> <text:s text:c="227"/>Gestión y prestación</text:p>
      <text:p text:style-name="PDFText"> <text:s text:c="170"/>Nuestra Señora del</text:p>
      <text:p text:style-name="PDFText"> <text:s text:c="227"/>del servicio de co-</text:p>
      <text:p text:style-name="PDFText"> <text:s text:c="170"/>Carmen (Cía. Hijas</text:p>
      <text:p text:style-name="PDFText"> <text:s text:c="227"/>medor para perso-</text:p>
      <text:p text:style-name="PDFText"> <text:s text:c="170"/>de la Caridad de <text:s text:c="19"/>R3500458I <text:s text:c="52"/>4.432,12 € <text:s text:c="11"/>4.091,73 € <text:s text:c="6"/>340,39 €</text:p>
      <text:p text:style-name="PDFText"> <text:s text:c="227"/>nas en riesgo o en</text:p>
      <text:p text:style-name="PDFText"> <text:s text:c="170"/>San Vicente de</text:p>
      <text:p text:style-name="PDFText"> <text:s text:c="227"/>situación de exclu-</text:p>
      <text:p text:style-name="PDFText"> <text:s text:c="170"/>Paul) Provincia Es-</text:p>
      <text:p text:style-name="PDFText"> <text:s text:c="227"/>sión social</text:p>
      <text:p text:style-name="PDFText"> <text:s text:c="170"/>paña Sur</text:p>
      <text:p text:style-name="PDFText"> <text:s text:c="227"/>Programa para el</text:p>
      <text:p text:style-name="PDFText"> <text:s text:c="227"/>desarrollo de la</text:p>
      <text:p text:style-name="PDFText"> <text:s text:c="227"/>mente resiliente en</text:p>
      <text:p text:style-name="PDFText"> <text:s text:c="266"/>40.792,60 € <text:s text:c="10"/>37.659,73 € <text:s text:c="5"/>3.132,87 €</text:p>
      <text:p text:style-name="PDFText"> <text:s text:c="227"/>personas mayores</text:p>
      <text:p text:style-name="PDFText">t006754ad1240b0861007e62c408081cD</text:p>
      <text:p text:style-name="PDFText"> </text:p>
      <text:p text:style-name="PDFText"> </text:p>
      <text:p text:style-name="PDFText"> </text:p>
      <text:p text:style-name="PDFText"> </text:p>
      <text:p text:style-name="PDFText"> <text:s text:c="227"/>con atención plena y</text:p>
      <text:p text:style-name="PDFText"> <text:s text:c="227"/>aceptación.</text:p>
      <text:p text:style-name="PDFText"> <text:s text:c="170"/>Fundación Canaria</text:p>
      <text:p text:style-name="PDFText"> <text:s text:c="188"/>G35928498 "Afronta" Atención</text:p>
      <text:p text:style-name="PDFText"> <text:s text:c="170"/>Forja</text:p>
      <text:p text:style-name="PDFText"> <text:s text:c="198"/>psicológica especia-</text:p>
      <text:p text:style-name="PDFText"> <text:s text:c="198"/>lizada para perso- <text:s text:c="49"/>48.701,60 € <text:s text:c="10"/>44.961,32 € <text:s text:c="5"/>3.740,28 €</text:p>
      <text:p text:style-name="PDFText"> <text:s text:c="198"/>nas en situación de</text:p>
      <text:p text:style-name="PDFText"> <text:s text:c="198"/>Exclusión Social.</text:p>
      <text:p text:style-name="PDFText"> <text:s text:c="227"/>Canarias <text:s text:c="3"/>controla</text:p>
      <text:p text:style-name="PDFText"> <text:s text:c="266"/>47.993,77 € <text:s text:c="10"/>44.307,84 € <text:s text:c="5"/>3.685,93 €</text:p>
      <text:p text:style-name="PDFText"> <text:s text:c="227"/>con buena vida</text:p>
      <text:p text:style-name="PDFText"> <text:s text:c="198"/>Prevención de la ex-</text:p>
      <text:p text:style-name="PDFText"> <text:s text:c="170"/>Asociación de En- <text:s text:c="10"/>clusión social y</text:p>
      <text:p text:style-name="PDFText"> <text:s text:c="170"/>fermedades Neuro- <text:s text:c="10"/>atención social y</text:p>
      <text:p text:style-name="PDFText"> <text:s text:c="170"/>musculares de Ca- G35950500 psicológica en per- <text:s text:c="49"/>8..381,51 € <text:s text:c="11"/>7.737,81 € <text:s text:c="6"/>643,70 €</text:p>
      <text:p text:style-name="PDFText"> <text:s text:c="170"/>narias <text:s text:c="3"/>(ASENE- <text:s text:c="10"/>sonas con enferme-</text:p>
      <text:p text:style-name="PDFText"> <text:s text:c="170"/>CAN) <text:s text:c="23"/>dades neuromuscu-</text:p>
      <text:p text:style-name="PDFText"> <text:s text:c="198"/>lares y cuidadoras</text:p>
      <text:p text:style-name="PDFText"> <text:s text:c="198"/>Atención integral a</text:p>
      <text:p text:style-name="PDFText"> <text:s text:c="170"/>Comunidad Sor Lo-</text:p>
      <text:p text:style-name="PDFText"> <text:s text:c="198"/>personas en situa-</text:p>
      <text:p text:style-name="PDFText"> <text:s text:c="170"/>renza Hijas de la R3500453J <text:s text:c="68"/>31.726,08 € <text:s text:c="10"/>29.289,52 € <text:s text:c="5"/>2.436,56 €</text:p>
      <text:p text:style-name="PDFText"> <text:s text:c="198"/>ción de exclusión</text:p>
      <text:p text:style-name="PDFText"> <text:s text:c="170"/>Caridad</text:p>
      <text:p text:style-name="PDFText"> <text:s text:c="198"/>social</text:p>
      <text:p text:style-name="PDFText"> <text:s text:c="199"/>Programa de acción</text:p>
      <text:p text:style-name="PDFText"> <text:s text:c="61"/>COPIA AUTÉNTICA que puede ser comprobada mediante el Código Seguro de</text:p>
      <text:p text:style-name="PDFText"> </text:p>
      <text:p text:style-name="PDFText"> </text:p>
      <text:p text:style-name="PDFText"> </text:p>
      <text:p text:style-name="PDFText"> </text:p>
      <text:p text:style-name="PDFText"> <text:s text:c="170"/>Asociación Provin- <text:s text:c="10"/>social-Prevención</text:p>
      <text:p text:style-name="PDFText"> <text:s text:c="64"/>Verificación en http://sedeelectronica.laspalmasgc.es/valDoc/index.jsp</text:p>
      <text:p text:style-name="PDFText"> </text:p>
      <text:p text:style-name="PDFText"> </text:p>
      <text:p text:style-name="PDFText"> </text:p>
      <text:p text:style-name="PDFText"> </text:p>
      <text:p text:style-name="PDFText"> <text:s text:c="170"/>cial de Esclerosis G35302785 de la exclusión so- <text:s text:c="47"/>17.229,60 € <text:s text:c="10"/>15.906,37 € <text:s text:c="5"/>1.323,23 €</text:p>
      <text:p text:style-name="PDFText"> <text:s text:c="170"/>Múltiple <text:s text:c="20"/>cial asociada a la</text:p>
      <text:p text:style-name="PDFText"> <text:s text:c="199"/>Esclerosis Múltiple</text:p>
      <text:p text:style-name="PDFText"> <text:s text:c="227"/>Emergencia por el</text:p>
      <text:p text:style-name="PDFText"> <text:s text:c="170"/>Fundación Adecco <text:s text:c="18"/>G82382987 <text:s text:c="53"/>7.469,40 € <text:s text:c="11"/>6.895,75 € <text:s text:c="6"/>573,65 €</text:p>
      <text:p text:style-name="PDFText"> <text:s text:c="227"/>empleo</text:p>
      <text:p text:style-name="PDFText"> <text:s text:c="170"/>Fundación Ser <text:s text:c="21"/>G82725516 Atención integral a</text:p>
      <text:p text:style-name="PDFText"> <text:s text:c="215"/>personas en riesgo</text:p>
      <text:p text:style-name="PDFText"> <text:s text:c="215"/>de exclusión social <text:s text:c="31"/>37.014,28 € <text:s text:c="10"/>34.171,59 € <text:s text:c="5"/>2.842,69 €</text:p>
      <text:p text:style-name="PDFText"> <text:s text:c="215"/>en hogares funcio-</text:p>
      <text:p text:style-name="PDFText"> <text:s text:c="215"/>nales</text:p>
      <text:p text:style-name="PDFText"> <text:s text:c="227"/>Centro de formación</text:p>
      <text:p text:style-name="PDFText"> <text:s text:c="227"/>adaptada para la in- <text:s text:c="18"/>20.479,00 € <text:s text:c="10"/>18.906,21 € <text:s text:c="5"/>1.572,79 €</text:p>
      <text:p text:style-name="PDFText"> <text:s text:c="227"/>clusión social</text:p>
      <text:p text:style-name="PDFText"> <text:s text:c="227"/>Centro de Habilita- <text:s text:c="19"/>19.126,23 € <text:s text:c="10"/>17.657,33 € <text:s text:c="5"/>1.468,90 €</text:p>
      <text:p text:style-name="PDFText"> </text:p>
      <text:p text:style-name="PDFText"> <text:s text:c="281"/>22</text:p>
      <text:p text:style-name="PDFText"> </text:p>
      <text:p text:style-name="PDFText"> </text:p>
      <text:p text:style-name="PDFText"> </text:p>
      <text:p text:style-name="PDFText"> </text:p>
      <text:p text:style-name="PDFText"> <text:s text:c="145"/>Código Seguro De Verificación <text:s text:c="35"/>9Pv6ZbZumx/G6EPKmIioBQ== <text:s text:c="51"/>Estado <text:s text:c="10"/>Fecha y hora</text:p>
      <text:p text:style-name="PDFText"> <text:s text:c="155"/>Firmado Por <text:s text:c="13"/>Adelaida Perez Lorenzo - Jefe de Sección - Servicios Sociales-APL <text:s text:c="40"/>Firmado <text:s text:c="5"/>04/08/2022 13:54:08</text:p>
      <text:p text:style-name="PDFText"> <text:s text:c="153"/>Observaciones <text:s text:c="119"/>Página <text:s text:c="13"/>22/27</text:p>
      <text:p text:style-name="PDFText"> <text:s text:c="151"/>Url De Verificación <text:s text:c="21"/>https://www.laspalmasgc.es/es/online/sede-electronica/codigo-seguro-de-verificacion</text:p>
      <text:p text:style-name="PDFText"> <text:s text:c="156"/>Normativa <text:s text:c="14"/>Este informe tiene carácter de copia electrónica auténtica con validez y eficacia administrativa de ORIGINAL (art. 27 Ley 39/2015).</text:p>
      <text:p text:style-name="PDFText"> </text:p>
      <text:p text:style-name="PDFText"> </text:p>
      <text:p text:style-name="PDFText"> </text:p>
      <text:p text:style-name="PDFText"> </text:p>
      <text:p text:style-name="PDFText"> <text:s text:c="138"/>Documento firmado por: <text:s text:c="157"/>Fecha/hora:</text:p>
      <text:p text:style-name="PDFText"> <text:s text:c="138"/>Certificación Sello Sede electrónica <text:s text:c="146"/>11/08/2022 08:28</text:p>
      <text:p text:style-name="PageBreak"/>
      <text:p text:style-name="PDFText"> <text:s text:c="49"/>SALIDA</text:p>
      <text:p text:style-name="PDFText"> </text:p>
      <text:p text:style-name="PDFText"> </text:p>
      <text:p text:style-name="PDFText"> </text:p>
      <text:p text:style-name="PDFText"> <text:s text:c="118"/>2022 - 50377</text:p>
      <text:p text:style-name="PDFText"> <text:s text:c="4"/>Ayuntamiento de Las Palmas de Gran Canaria</text:p>
      <text:p text:style-name="PDFText"> </text:p>
      <text:p text:style-name="PDFText"> </text:p>
      <text:p text:style-name="PDFText"> <text:s text:c="51"/>REGISTRO GENERAL</text:p>
      <text:p text:style-name="PDFText"> </text:p>
      <text:p text:style-name="PDFText"> <text:s text:c="119"/>11/08/2022 08:28</text:p>
      <text:p text:style-name="PDFText"> </text:p>
      <text:p text:style-name="PDFText"> </text:p>
      <text:p text:style-name="PDFText"> </text:p>
      <text:p text:style-name="PDFText"> </text:p>
      <text:p text:style-name="PDFText"> <text:s text:c="169"/>Área de Gobierno de Educación, Seguridad y Emergencia, Servicios Sociales, Participación ciudadana y Juventud</text:p>
      <text:p text:style-name="PDFText"> <text:s text:c="169"/>Concejalía Delegada de Área de Servicios Sociales</text:p>
      <text:p text:style-name="PDFText"> <text:s text:c="169"/>Servicio Bienestar Social</text:p>
      <text:p text:style-name="PDFText"> <text:s text:c="169"/>Sección de Servicios Sociales</text:p>
      <text:p text:style-name="PDFText"> </text:p>
      <text:p text:style-name="PDFText"> </text:p>
      <text:p text:style-name="PDFText"> </text:p>
      <text:p text:style-name="PDFText"> </text:p>
      <text:p text:style-name="PDFText"> <text:s text:c="227"/>ción social como</text:p>
      <text:p text:style-name="PDFText"> <text:s text:c="227"/>precursor de la In-</text:p>
      <text:p text:style-name="PDFText"> <text:s text:c="227"/>clusión Social.</text:p>
      <text:p text:style-name="PDFText"> <text:s text:c="170"/>Asociación Social <text:s text:c="9"/>Nuevas oportunida-</text:p>
      <text:p text:style-name="PDFText"> <text:s text:c="266"/>31.523,68 € <text:s text:c="10"/>29.102,66 € <text:s text:c="5"/>2.421,02 €</text:p>
      <text:p text:style-name="PDFText"> <text:s text:c="170"/>Oportunidades de G76238013 des sociales III</text:p>
      <text:p text:style-name="PDFText"> <text:s text:c="170"/>vida <text:s text:c="22"/>Guaguaseo <text:s text:c="59"/>29.866,82 € <text:s text:c="10"/>27.573,05 € <text:s text:c="5"/>2.293,77 €</text:p>
      <text:p text:style-name="PDFText"> <text:s text:c="199"/>Integración social de</text:p>
      <text:p text:style-name="PDFText"> <text:s text:c="199"/>grupos de menores</text:p>
      <text:p text:style-name="PDFText"> <text:s text:c="170"/>Asociación <text:s text:c="2"/>Movi-</text:p>
      <text:p text:style-name="PDFText"> <text:s text:c="199"/>en riesgo de exclu-</text:p>
      <text:p text:style-name="PDFText"> <text:s text:c="170"/>miento Junior de</text:p>
      <text:p text:style-name="PDFText"> <text:s text:c="189"/>G35432921 sión social en ba- <text:s text:c="50"/>5.836,35 € <text:s text:c="11"/>5.388,12 € <text:s text:c="6"/>448,23 €</text:p>
      <text:p text:style-name="PDFText"> <text:s text:c="170"/>Canarias (JUNIOR-</text:p>
      <text:p text:style-name="PDFText"> <text:s text:c="199"/>rrios de Las Palmas</text:p>
      <text:p text:style-name="PDFText"> <text:s text:c="170"/>CAN)</text:p>
      <text:p text:style-name="PDFText"> <text:s text:c="199"/>de Gran Canaria</text:p>
      <text:p text:style-name="PDFText">t006754ad1240b0861007e62c408081cD</text:p>
      <text:p text:style-name="PDFText"> </text:p>
      <text:p text:style-name="PDFText"> </text:p>
      <text:p text:style-name="PDFText"> </text:p>
      <text:p text:style-name="PDFText"> </text:p>
      <text:p text:style-name="PDFText"> <text:s text:c="199"/>2022</text:p>
      <text:p text:style-name="PDFText"> <text:s text:c="170"/>Asociación Socio- <text:s text:c="13"/>Ilusión y Bienestar</text:p>
      <text:p text:style-name="PDFText"> <text:s text:c="170"/>cultural “Ilusión de G76269349 de Nuestros Mayo- <text:s text:c="47"/>46.596,66 € <text:s text:c="10"/>43.018,04 € <text:s text:c="5"/>3.578,62 €</text:p>
      <text:p text:style-name="PDFText"> <text:s text:c="170"/>Vida” <text:s text:c="25"/>res.</text:p>
      <text:p text:style-name="PDFText"> <text:s text:c="227"/>Apoyo Sociofamiliar</text:p>
      <text:p text:style-name="PDFText"> <text:s text:c="227"/>a madres y padres</text:p>
      <text:p text:style-name="PDFText"> <text:s text:c="266"/>11.840,94 € <text:s text:c="10"/>10.931,55 € <text:s text:c="7"/>909,39 €</text:p>
      <text:p text:style-name="PDFText"> <text:s text:c="170"/>Asociación Hestia <text:s text:c="39"/>jóvenes en riesgo de</text:p>
      <text:p text:style-name="PDFText"> <text:s text:c="170"/>para la Intervención <text:s text:c="36"/>Exclusión Social.</text:p>
      <text:p text:style-name="PDFText"> <text:s text:c="170"/>e Investigación Fa- G76015726 Hado: Proyecto So-</text:p>
      <text:p text:style-name="PDFText"> <text:s text:c="170"/>miliar, Psicoeducati- <text:s text:c="8"/>cial de Intervención</text:p>
      <text:p text:style-name="PDFText"> <text:s text:c="170"/>va y Social. <text:s text:c="17"/>para la Inclusión So- <text:s text:c="46"/>8.801,21 € <text:s text:c="11"/>8.125,28 € <text:s text:c="6"/>675,93 €</text:p>
      <text:p text:style-name="PDFText"> <text:s text:c="200"/>cial de las y los jóve-</text:p>
      <text:p text:style-name="PDFText"> <text:s text:c="200"/>nes.</text:p>
      <text:p text:style-name="PDFText"> <text:s text:c="197"/>Escuela de Madre y</text:p>
      <text:p text:style-name="PDFText"> <text:s text:c="197"/>Padres: una red so-</text:p>
      <text:p text:style-name="PDFText"> <text:s text:c="197"/>cial de apoyo para</text:p>
      <text:p text:style-name="PDFText"> <text:s text:c="197"/>prevenir y atender</text:p>
      <text:p text:style-name="PDFText"> <text:s text:c="170"/>Ciudad San Juan R-3500084-</text:p>
      <text:p text:style-name="PDFText"> <text:s text:c="197"/>situaciones de vul- <text:s text:c="51"/>7.437,16 € <text:s text:c="11"/>6.865,98 € <text:s text:c="6"/>571,18 €</text:p>
      <text:p text:style-name="PDFText"> <text:s text:c="170"/>de Dios <text:s text:c="12"/>C</text:p>
      <text:p text:style-name="PDFText"> <text:s text:c="197"/>nerabilidad por dis-</text:p>
      <text:p text:style-name="PDFText"> <text:s text:c="197"/>capacidad, o riesgo</text:p>
      <text:p text:style-name="PDFText"> <text:s text:c="197"/>de padecerla, en la</text:p>
      <text:p text:style-name="PDFText"> <text:s text:c="197"/>primera infancia.</text:p>
      <text:p text:style-name="PDFText"> <text:s text:c="61"/>COPIA AUTÉNTICA que puede ser comprobada mediante el Código Seguro de</text:p>
      <text:p text:style-name="PDFText"> </text:p>
      <text:p text:style-name="PDFText"> </text:p>
      <text:p text:style-name="PDFText"> </text:p>
      <text:p text:style-name="PDFText"> </text:p>
      <text:p text:style-name="PDFText"> <text:s text:c="198"/>"MARAGA" Acom-</text:p>
      <text:p text:style-name="PDFText"> <text:s text:c="64"/>Verificación en http://sedeelectronica.laspalmasgc.es/valDoc/index.jsp</text:p>
      <text:p text:style-name="PDFText"> </text:p>
      <text:p text:style-name="PDFText"> </text:p>
      <text:p text:style-name="PDFText"> </text:p>
      <text:p text:style-name="PDFText"> </text:p>
      <text:p text:style-name="PDFText"> <text:s text:c="198"/>pañamiento activo e</text:p>
      <text:p text:style-name="PDFText"> <text:s text:c="170"/>Fundación Canaria</text:p>
      <text:p text:style-name="PDFText"> <text:s text:c="188"/>G35669894 integración socioco- <text:s text:c="49"/>9.787,93 € <text:s text:c="11"/>9.036,22 € <text:s text:c="6"/>751,71 €</text:p>
      <text:p text:style-name="PDFText"> <text:s text:c="170"/>Lidia García</text:p>
      <text:p text:style-name="PDFText"> <text:s text:c="198"/>munitaria con perso-</text:p>
      <text:p text:style-name="PDFText"> <text:s text:c="198"/>nas mayores.</text:p>
      <text:p text:style-name="PDFText"> <text:s text:c="170"/>Asociación de Ho- <text:s text:c="13"/>Nuevas Brisas. <text:s text:c="52"/>3.543,83 € <text:s text:c="11"/>3.271,66 € <text:s text:c="6"/>272,17 €</text:p>
      <text:p text:style-name="PDFText"> <text:s text:c="170"/>gares para niños</text:p>
      <text:p text:style-name="PDFText"> <text:s text:c="170"/>privados de am-</text:p>
      <text:p text:style-name="PDFText"> <text:s text:c="191"/>G35225085</text:p>
      <text:p text:style-name="PDFText"> <text:s text:c="170"/>biente familiar Nue- <text:s text:c="10"/>Optimist. <text:s text:c="57"/>1.760,00 € <text:s text:c="11"/>1.624,83 € <text:s text:c="6"/>135,17 €</text:p>
      <text:p text:style-name="PDFText"> <text:s text:c="170"/>vo Futuro de Las</text:p>
      <text:p text:style-name="PDFText"> <text:s text:c="170"/>Palmas.</text:p>
      <text:p text:style-name="PDFText"> <text:s text:c="170"/>Asociación Canaria</text:p>
      <text:p text:style-name="PDFText"> <text:s text:c="200"/>Servicio de Atención</text:p>
      <text:p text:style-name="PDFText"> <text:s text:c="170"/>de Mediadores In-</text:p>
      <text:p text:style-name="PDFText"> <text:s text:c="190"/>G35883503 Integral a Personas <text:s text:c="46"/>22.394,98 € <text:s text:c="10"/>20.675,04 € <text:s text:c="5"/>1.719,94 €</text:p>
      <text:p text:style-name="PDFText"> <text:s text:c="170"/>terculturales (ACA-</text:p>
      <text:p text:style-name="PDFText"> <text:s text:c="200"/>Inmigrantes.</text:p>
      <text:p text:style-name="PDFText"> <text:s text:c="170"/>MEI).</text:p>
      <text:p text:style-name="PDFText"> </text:p>
      <text:p text:style-name="PDFText"> <text:s text:c="281"/>23</text:p>
      <text:p text:style-name="PDFText"> </text:p>
      <text:p text:style-name="PDFText"> </text:p>
      <text:p text:style-name="PDFText"> </text:p>
      <text:p text:style-name="PDFText"> </text:p>
      <text:p text:style-name="PDFText"> <text:s text:c="145"/>Código Seguro De Verificación <text:s text:c="35"/>9Pv6ZbZumx/G6EPKmIioBQ== <text:s text:c="51"/>Estado <text:s text:c="10"/>Fecha y hora</text:p>
      <text:p text:style-name="PDFText"> <text:s text:c="155"/>Firmado Por <text:s text:c="13"/>Adelaida Perez Lorenzo - Jefe de Sección - Servicios Sociales-APL <text:s text:c="40"/>Firmado <text:s text:c="5"/>04/08/2022 13:54:08</text:p>
      <text:p text:style-name="PDFText"> <text:s text:c="153"/>Observaciones <text:s text:c="119"/>Página <text:s text:c="13"/>23/27</text:p>
      <text:p text:style-name="PDFText"> <text:s text:c="151"/>Url De Verificación <text:s text:c="21"/>https://www.laspalmasgc.es/es/online/sede-electronica/codigo-seguro-de-verificacion</text:p>
      <text:p text:style-name="PDFText"> <text:s text:c="156"/>Normativa <text:s text:c="14"/>Este informe tiene carácter de copia electrónica auténtica con validez y eficacia administrativa de ORIGINAL (art. 27 Ley 39/2015).</text:p>
      <text:p text:style-name="PDFText"> </text:p>
      <text:p text:style-name="PDFText"> </text:p>
      <text:p text:style-name="PDFText"> </text:p>
      <text:p text:style-name="PDFText"> </text:p>
      <text:p text:style-name="PDFText"> <text:s text:c="138"/>Documento firmado por: <text:s text:c="157"/>Fecha/hora:</text:p>
      <text:p text:style-name="PDFText"> <text:s text:c="138"/>Certificación Sello Sede electrónica <text:s text:c="146"/>11/08/2022 08:28</text:p>
      <text:p text:style-name="PageBreak"/>
      <text:p text:style-name="PDFText"> <text:s text:c="49"/>SALIDA</text:p>
      <text:p text:style-name="PDFText"> </text:p>
      <text:p text:style-name="PDFText"> </text:p>
      <text:p text:style-name="PDFText"> </text:p>
      <text:p text:style-name="PDFText"> <text:s text:c="118"/>2022 - 50377</text:p>
      <text:p text:style-name="PDFText"> <text:s text:c="4"/>Ayuntamiento de Las Palmas de Gran Canaria</text:p>
      <text:p text:style-name="PDFText"> </text:p>
      <text:p text:style-name="PDFText"> </text:p>
      <text:p text:style-name="PDFText"> <text:s text:c="51"/>REGISTRO GENERAL</text:p>
      <text:p text:style-name="PDFText"> </text:p>
      <text:p text:style-name="PDFText"> <text:s text:c="119"/>11/08/2022 08:28</text:p>
      <text:p text:style-name="PDFText"> </text:p>
      <text:p text:style-name="PDFText"> </text:p>
      <text:p text:style-name="PDFText"> </text:p>
      <text:p text:style-name="PDFText"> </text:p>
      <text:p text:style-name="PDFText"> <text:s text:c="169"/>Área de Gobierno de Educación, Seguridad y Emergencia, Servicios Sociales, Participación ciudadana y Juventud</text:p>
      <text:p text:style-name="PDFText"> <text:s text:c="169"/>Concejalía Delegada de Área de Servicios Sociales</text:p>
      <text:p text:style-name="PDFText"> <text:s text:c="169"/>Servicio Bienestar Social</text:p>
      <text:p text:style-name="PDFText"> <text:s text:c="169"/>Sección de Servicios Sociales</text:p>
      <text:p text:style-name="PDFText"> </text:p>
      <text:p text:style-name="PDFText"> </text:p>
      <text:p text:style-name="PDFText"> </text:p>
      <text:p text:style-name="PDFText"> </text:p>
      <text:p text:style-name="PDFText"> <text:s text:c="209"/>TOTAL <text:s text:c="51"/>1.250.000 € <text:s text:c="10"/>1.154.000 € <text:s text:c="7"/>96.000 €</text:p>
      <text:p text:style-name="PDFText"> </text:p>
      <text:p text:style-name="PDFText"> <text:s text:c="176"/>La concesión de estas subvenciones queda condicionada a la efectiva disposición del</text:p>
      <text:p text:style-name="PDFText"> <text:s text:c="169"/>gasto por la Junta de Gobierno de la Ciudad de Las Palmas de Gran Canaria.</text:p>
      <text:p text:style-name="PDFText"> </text:p>
      <text:p text:style-name="PDFText"> <text:s text:c="169"/>SEGUNDO: La exclusión de la Convocatoria Pública de los proyectos que a continuación se</text:p>
      <text:p text:style-name="PDFText"> <text:s text:c="169"/>relacionan por los motivos que se especifican:</text:p>
      <text:p text:style-name="PDFText"> </text:p>
      <text:p text:style-name="PDFText"> <text:s text:c="169"/>a. Solicitud presentada fuera de plazo según la base séptima de la convocatoria del 2022.</text:p>
      <text:p text:style-name="PDFText"> </text:p>
      <text:p text:style-name="PDFText"> <text:s text:c="298"/>FECHA DE</text:p>
      <text:p text:style-name="PDFText"> <text:s text:c="177"/>ORGANIZACIONES <text:s text:c="33"/>CIF <text:s text:c="35"/>PROYECTOS <text:s text:c="24"/>PRESENTA-</text:p>
      <text:p text:style-name="PDFText">t006754ad1240b0861007e62c408081cD</text:p>
      <text:p text:style-name="PDFText"> </text:p>
      <text:p text:style-name="PDFText"> </text:p>
      <text:p text:style-name="PDFText"> </text:p>
      <text:p text:style-name="PDFText"> </text:p>
      <text:p text:style-name="PDFText"> <text:s text:c="300"/>CIÓN</text:p>
      <text:p text:style-name="PDFText"> <text:s text:c="175"/>Asoc. Social Famara</text:p>
      <text:p text:style-name="PDFText"> <text:s text:c="175"/>para la asistencia pro-</text:p>
      <text:p text:style-name="PDFText"> <text:s text:c="170"/>1 <text:s text:c="27"/>G76269737 1 <text:s text:c="38"/>Famara- Apoyo psicosocial. <text:s text:c="26"/>18/06/2022</text:p>
      <text:p text:style-name="PDFText"> <text:s text:c="175"/>fesional al menor y la</text:p>
      <text:p text:style-name="PDFText"> <text:s text:c="175"/>familia</text:p>
      <text:p text:style-name="PDFText"> <text:s text:c="249"/>Proyecto de actuación orienta-</text:p>
      <text:p text:style-name="PDFText"> <text:s text:c="249"/>ción e inserción laboral de per-</text:p>
      <text:p text:style-name="PDFText"> <text:s text:c="241"/>2 <text:s text:c="59"/>17/06/2022</text:p>
      <text:p text:style-name="PDFText"> <text:s text:c="172"/>Asociación Extranje- <text:s text:c="56"/>sonas en situación de vulnera-</text:p>
      <text:p text:style-name="PDFText"> <text:s text:c="170"/>2 ros sin barreras Las G76324193 <text:s text:c="46"/>bilidad.</text:p>
      <text:p text:style-name="PDFText"> <text:s text:c="172"/>Palmas. <text:s text:c="69"/>Cuenta con nosotros atención</text:p>
      <text:p text:style-name="PDFText"> <text:s text:c="241"/>3 <text:s text:c="6"/>integral a la tercera edad y si- <text:s text:c="20"/>17/06/2022</text:p>
      <text:p text:style-name="PDFText"> <text:s text:c="249"/>tuación de dependencia.</text:p>
      <text:p text:style-name="PDFText"> </text:p>
      <text:p text:style-name="PDFText"> <text:s text:c="169"/>b. Declaración de desistimiento por aplicación del artículo 68, apartado 1, de la Ley 39/2015,</text:p>
      <text:p text:style-name="PDFText"> <text:s text:c="169"/>de 1 de octubre, de Procedimiento Administrativo Común de las Administraciones Públicas: “Si</text:p>
      <text:p text:style-name="PDFText"> <text:s text:c="169"/>la solicitud de iniciación no reúne los requisitos que señala el artículo 66, y, en su caso, los</text:p>
      <text:p text:style-name="PDFText"> <text:s text:c="169"/>que señala el artículo 67 u otros exigidos por la legislación específica aplicable, se requerirá al</text:p>
      <text:p text:style-name="PDFText"> <text:s text:c="169"/>interesado para que, en un plazo de diez días, subsane la falta o acompañe los documentos</text:p>
      <text:p text:style-name="PDFText"> <text:s text:c="169"/>preceptivos, con indicación de que, si así no lo hiciera, se le tendrá por desistido de su peti-</text:p>
      <text:p text:style-name="PDFText"> <text:s text:c="169"/>ción, previa resolución que deberá ser dictada en los términos previstos en el artículo 21” y el</text:p>
      <text:p text:style-name="PDFText"> <text:s text:c="61"/>COPIA AUTÉNTICA que puede ser comprobada mediante el Código Seguro de</text:p>
      <text:p text:style-name="PDFText"> </text:p>
      <text:p text:style-name="PDFText"> </text:p>
      <text:p text:style-name="PDFText"> </text:p>
      <text:p text:style-name="PDFText"> </text:p>
      <text:p text:style-name="PDFText"> <text:s text:c="169"/>artículo 43:” Práctica de las notificaciones a través de medios electrónicos: […] cuando la noti-</text:p>
      <text:p text:style-name="PDFText"> <text:s text:c="64"/>Verificación en http://sedeelectronica.laspalmasgc.es/valDoc/index.jsp</text:p>
      <text:p text:style-name="PDFText"> </text:p>
      <text:p text:style-name="PDFText"> </text:p>
      <text:p text:style-name="PDFText"> </text:p>
      <text:p text:style-name="PDFText"> </text:p>
      <text:p text:style-name="PDFText"> <text:s text:c="169"/>ficación por medios electrónicos sea de carácter obligatorio, […] se entenderá rechazada</text:p>
      <text:p text:style-name="PDFText"> <text:s text:c="169"/>cuando hayan transcurrido diez días naturales desde la puesta a disposición de la notificación</text:p>
      <text:p text:style-name="PDFText"> <text:s text:c="169"/>sin que se acceda a su contenido”</text:p>
      <text:p text:style-name="PDFText"> </text:p>
      <text:p text:style-name="PDFText"> <text:s text:c="188"/>ORGANIZACIONES <text:s text:c="42"/>CIF <text:s text:c="38"/>PROYECTOS</text:p>
      <text:p text:style-name="PDFText"> <text:s text:c="268"/>Alfabetización Digital y Empodera-</text:p>
      <text:p text:style-name="PDFText"> <text:s text:c="259"/>1 <text:s text:c="7"/>miento de las personas con Diversi-</text:p>
      <text:p text:style-name="PDFText"> <text:s text:c="268"/>dad Funcional</text:p>
      <text:p text:style-name="PDFText"> <text:s text:c="170"/>1 <text:s text:c="5"/>Fundación Randstad <text:s text:c="40"/>G83844316</text:p>
      <text:p text:style-name="PDFText"> <text:s text:c="259"/>2 <text:s text:c="7"/>Conociendo mis oportunidades.</text:p>
      <text:p text:style-name="PDFText"> <text:s text:c="259"/>3 <text:s text:c="7"/>Plan Tú Sumas: Diversidad y familia.</text:p>
      <text:p text:style-name="PDFText"> <text:s text:c="170"/>2 <text:s text:c="5"/>Asociación Pandora Desarrollo G76261742 4 <text:s text:c="49"/>Enredando.</text:p>
      <text:p text:style-name="PDFText"> <text:s text:c="177"/>Actitud Creadora.</text:p>
      <text:p text:style-name="PDFText"> <text:s text:c="217"/>5 <text:s text:c="49"/>Formarte.</text:p>
      <text:p text:style-name="PDFText"> </text:p>
      <text:p text:style-name="PDFText"> <text:s text:c="281"/>24</text:p>
      <text:p text:style-name="PDFText"> </text:p>
      <text:p text:style-name="PDFText"> </text:p>
      <text:p text:style-name="PDFText"> </text:p>
      <text:p text:style-name="PDFText"> </text:p>
      <text:p text:style-name="PDFText"> <text:s text:c="145"/>Código Seguro De Verificación <text:s text:c="35"/>9Pv6ZbZumx/G6EPKmIioBQ== <text:s text:c="51"/>Estado <text:s text:c="10"/>Fecha y hora</text:p>
      <text:p text:style-name="PDFText"> <text:s text:c="155"/>Firmado Por <text:s text:c="13"/>Adelaida Perez Lorenzo - Jefe de Sección - Servicios Sociales-APL <text:s text:c="40"/>Firmado <text:s text:c="4"/>04/08/2022 13:54:08</text:p>
      <text:p text:style-name="PDFText"> <text:s text:c="153"/>Observaciones <text:s text:c="119"/>Página <text:s text:c="13"/>24/27</text:p>
      <text:p text:style-name="PDFText"> <text:s text:c="151"/>Url De Verificación <text:s text:c="21"/>https://www.laspalmasgc.es/es/online/sede-electronica/codigo-seguro-de-verificacion</text:p>
      <text:p text:style-name="PDFText"> <text:s text:c="156"/>Normativa <text:s text:c="14"/>Este informe tiene carácter de copia electrónica auténtica con validez y eficacia administrativa de ORIGINAL (art. 27 Ley 39/2015).</text:p>
      <text:p text:style-name="PDFText"> </text:p>
      <text:p text:style-name="PDFText"> </text:p>
      <text:p text:style-name="PDFText"> </text:p>
      <text:p text:style-name="PDFText"> </text:p>
      <text:p text:style-name="PDFText"> <text:s text:c="138"/>Documento firmado por: <text:s text:c="157"/>Fecha/hora:</text:p>
      <text:p text:style-name="PDFText"> <text:s text:c="138"/>Certificación Sello Sede electrónica <text:s text:c="145"/>11/08/2022 08:28</text:p>
      <text:p text:style-name="PageBreak"/>
      <text:p text:style-name="PDFText"> <text:s text:c="49"/>SALIDA</text:p>
      <text:p text:style-name="PDFText"> </text:p>
      <text:p text:style-name="PDFText"> </text:p>
      <text:p text:style-name="PDFText"> </text:p>
      <text:p text:style-name="PDFText"> <text:s text:c="118"/>2022 - 50377</text:p>
      <text:p text:style-name="PDFText"> <text:s text:c="4"/>Ayuntamiento de Las Palmas de Gran Canaria</text:p>
      <text:p text:style-name="PDFText"> </text:p>
      <text:p text:style-name="PDFText"> </text:p>
      <text:p text:style-name="PDFText"> <text:s text:c="51"/>REGISTRO GENERAL</text:p>
      <text:p text:style-name="PDFText"> </text:p>
      <text:p text:style-name="PDFText"> <text:s text:c="119"/>11/08/2022 08:28</text:p>
      <text:p text:style-name="PDFText"> </text:p>
      <text:p text:style-name="PDFText"> </text:p>
      <text:p text:style-name="PDFText"> </text:p>
      <text:p text:style-name="PDFText"> </text:p>
      <text:p text:style-name="PDFText"> <text:s text:c="169"/>Área de Gobierno de Educación, Seguridad y Emergencia, Servicios Sociales, Participación ciudadana y Juventud</text:p>
      <text:p text:style-name="PDFText"> <text:s text:c="169"/>Concejalía Delegada de Área de Servicios Sociales</text:p>
      <text:p text:style-name="PDFText"> <text:s text:c="169"/>Servicio Bienestar Social</text:p>
      <text:p text:style-name="PDFText"> <text:s text:c="169"/>Sección de Servicios Sociales</text:p>
      <text:p text:style-name="PDFText"> </text:p>
      <text:p text:style-name="PDFText"> </text:p>
      <text:p text:style-name="PDFText"> </text:p>
      <text:p text:style-name="PDFText"> </text:p>
      <text:p text:style-name="PDFText"> <text:s text:c="259"/>6 <text:s text:c="7"/>Isleta-Procomún.</text:p>
      <text:p text:style-name="PDFText"> </text:p>
      <text:p text:style-name="PDFText"> <text:s text:c="169"/>c. Excluido por aplicación del punto 14 de la convocatoria “se subvencionarán como gastos</text:p>
      <text:p text:style-name="PDFText"> <text:s text:c="169"/>administrativos un máximo del 10%, del coste total del proyecto”</text:p>
      <text:p text:style-name="PDFText"> </text:p>
      <text:p text:style-name="PDFText"> <text:s text:c="188"/>ORGANIZACIONES <text:s text:c="41"/>CIF <text:s text:c="39"/>PROYECTOS</text:p>
      <text:p text:style-name="PDFText"> <text:s text:c="177"/>Asociación Sociocultural “Ilusión <text:s text:c="57"/>Ilusión y Autonomía Personal de</text:p>
      <text:p text:style-name="PDFText"> <text:s text:c="170"/>1 <text:s text:c="39"/>G76269349 1</text:p>
      <text:p text:style-name="PDFText"> <text:s text:c="177"/>de Vida” <text:s text:c="82"/>Nuestros/as Mayores.</text:p>
      <text:p text:style-name="PDFText"> </text:p>
      <text:p text:style-name="PDFText"> <text:s text:c="169"/>d. Excluido por no cumplir con la base 5ª punto 12: “La entidad beneficiaria queda obligada a</text:p>
      <text:p text:style-name="PDFText"> <text:s text:c="169"/>atender los requerimientos que le pueda hacer el ayuntamiento sobre la presentación, ejecu-</text:p>
      <text:p text:style-name="PDFText"> <text:s text:c="169"/>ción y justificación del proyecto”. La documentación aportada en la subsanación del requeri-</text:p>
      <text:p text:style-name="PDFText">t006754ad1240b0861007e62c408081cD</text:p>
      <text:p text:style-name="PDFText"> </text:p>
      <text:p text:style-name="PDFText"> </text:p>
      <text:p text:style-name="PDFText"> </text:p>
      <text:p text:style-name="PDFText"> </text:p>
      <text:p text:style-name="PDFText"> <text:s text:c="169"/>miento no da respuesta al requerimiento enviado.</text:p>
      <text:p text:style-name="PDFText"> </text:p>
      <text:p text:style-name="PDFText"> <text:s text:c="188"/>ORGANIZACIONES <text:s text:c="41"/>CIF <text:s text:c="39"/>PROYECTOS</text:p>
      <text:p text:style-name="PDFText"> <text:s text:c="177"/>Asociación Sociocultural “Ilusión <text:s text:c="57"/>Ilusión y Autonomía Personal de</text:p>
      <text:p text:style-name="PDFText"> <text:s text:c="170"/>1 <text:s text:c="39"/>G76269349 1</text:p>
      <text:p text:style-name="PDFText"> <text:s text:c="177"/>de Vida” <text:s text:c="82"/>Nuestros/as Mayores.</text:p>
      <text:p text:style-name="PDFText"> <text:s text:c="268"/>Protección Integral a la Infancia y</text:p>
      <text:p text:style-name="PDFText"> <text:s text:c="268"/>Adolescencia. Lineas ANAR: punto</text:p>
      <text:p text:style-name="PDFText"> <text:s text:c="170"/>2 <text:s text:c="5"/>Fundación Anar <text:s text:c="44"/>G80453731 2</text:p>
      <text:p text:style-name="PDFText"> <text:s text:c="268"/>de entrada al sistema de protección</text:p>
      <text:p text:style-name="PDFText"> <text:s text:c="268"/>infantil.</text:p>
      <text:p text:style-name="PDFText"> </text:p>
      <text:p text:style-name="PDFText"> <text:s text:c="169"/>e. Excluido por no cumplir con la base tercera, punto 2c: “aquellas entidades que aporten me-</text:p>
      <text:p text:style-name="PDFText"> <text:s text:c="169"/>nos del 5% del coste total del Proyecto a subvencionar , en concepto de fondos propios “.</text:p>
      <text:p text:style-name="PDFText"> </text:p>
      <text:p text:style-name="PDFText"> <text:s text:c="188"/>ORGANIZACIONES <text:s text:c="41"/>CIF <text:s text:c="39"/>PROYECTOS</text:p>
      <text:p text:style-name="PDFText"> <text:s text:c="268"/>Protección Integral a la Infancia y</text:p>
      <text:p text:style-name="PDFText"> <text:s text:c="268"/>Adolescencia. Lineas ANAR: punto</text:p>
      <text:p text:style-name="PDFText"> <text:s text:c="170"/>1 <text:s text:c="5"/>Fundación Anar <text:s text:c="44"/>G80453731 1</text:p>
      <text:p text:style-name="PDFText"> <text:s text:c="268"/>de entrada al sistema de protección</text:p>
      <text:p text:style-name="PDFText"> <text:s text:c="268"/>infantil.</text:p>
      <text:p text:style-name="PDFText"> <text:s text:c="61"/>COPIA AUTÉNTICA que puede ser comprobada mediante el Código Seguro de</text:p>
      <text:p text:style-name="PDFText"> </text:p>
      <text:p text:style-name="PDFText"> </text:p>
      <text:p text:style-name="PDFText"> </text:p>
      <text:p text:style-name="PDFText"> </text:p>
      <text:p text:style-name="PDFText"> <text:s text:c="259"/>2 <text:s text:c="7"/>"AcompañandoT*"</text:p>
      <text:p text:style-name="PDFText"> <text:s text:c="64"/>Verificación en http://sedeelectronica.laspalmasgc.es/valDoc/index.jsp</text:p>
      <text:p text:style-name="PDFText"> </text:p>
      <text:p text:style-name="PDFText"> </text:p>
      <text:p text:style-name="PDFText"> </text:p>
      <text:p text:style-name="PDFText"> </text:p>
      <text:p text:style-name="PDFText"> <text:s text:c="170"/>2 <text:s text:c="5"/>Asociación LGTBI Aranda. <text:s text:c="34"/>G76215433 <text:s text:c="22"/>Atención psicosocial a personas</text:p>
      <text:p text:style-name="PDFText"> <text:s text:c="259"/>3 <text:s text:c="7"/>LGTBI+ residentes en el municipio</text:p>
      <text:p text:style-name="PDFText"> <text:s text:c="268"/>de Las Palmas de Gran Canaria.</text:p>
      <text:p text:style-name="PDFText"> </text:p>
      <text:p text:style-name="PDFText"> <text:s text:c="169"/>f. Excluido por no cumplir con la base tercera, punto 2e, “aquellos proyectos que no vayan diri-</text:p>
      <text:p text:style-name="PDFText"> <text:s text:c="169"/>gidos a los objetivos planteados en las presentes Bases. En ningún caso se subvencionarán</text:p>
      <text:p text:style-name="PDFText"> <text:s text:c="169"/>actividades concretas como viajes, fiestas, excursiones, seminarios, etc., que no estén recogi-</text:p>
      <text:p text:style-name="PDFText"> <text:s text:c="169"/>dos en la memoria del Proyecto como parte del mismo y que no concuerden con la lógica de</text:p>
      <text:p text:style-name="PDFText"> <text:s text:c="169"/>intervención y ejecución planteada”.</text:p>
      <text:p text:style-name="PDFText"> </text:p>
      <text:p text:style-name="PDFText"> <text:s text:c="188"/>ORGANIZACIONES <text:s text:c="41"/>CIF <text:s text:c="39"/>PROYECTOS</text:p>
      <text:p text:style-name="PDFText"> <text:s text:c="268"/>Servicio Integral de Asistencia Perso-</text:p>
      <text:p text:style-name="PDFText"> <text:s text:c="170"/>1 <text:s text:c="5"/>Asociación Adepsi <text:s text:c="41"/>G35068824 1</text:p>
      <text:p text:style-name="PDFText"> <text:s text:c="268"/>nal de Asociación Adepsi (S.I.A.P.A).</text:p>
      <text:p text:style-name="PDFText"> </text:p>
      <text:p text:style-name="PDFText"> <text:s text:c="281"/>25</text:p>
      <text:p text:style-name="PDFText"> </text:p>
      <text:p text:style-name="PDFText"> </text:p>
      <text:p text:style-name="PDFText"> </text:p>
      <text:p text:style-name="PDFText"> </text:p>
      <text:p text:style-name="PDFText"> <text:s text:c="145"/>Código Seguro De Verificación <text:s text:c="35"/>9Pv6ZbZumx/G6EPKmIioBQ== <text:s text:c="51"/>Estado <text:s text:c="6"/>Fecha y hora</text:p>
      <text:p text:style-name="PDFText"> <text:s text:c="155"/>Firmado Por <text:s text:c="13"/>Adelaida Perez Lorenzo - Jefe de Sección - Servicios Sociales-APL <text:s text:c="40"/>Firmado <text:s text:c="2"/>04/08/2022 13:54:08</text:p>
      <text:p text:style-name="PDFText"> <text:s text:c="153"/>Observaciones <text:s text:c="119"/>Página <text:s text:c="9"/>25/27</text:p>
      <text:p text:style-name="PDFText"> <text:s text:c="151"/>Url De Verificación <text:s text:c="21"/>https://www.laspalmasgc.es/es/online/sede-electronica/codigo-seguro-de-verificacion</text:p>
      <text:p text:style-name="PDFText"> <text:s text:c="156"/>Normativa <text:s text:c="14"/>Este informe tiene carácter de copia electrónica auténtica con validez y eficacia administrativa de ORIGINAL (art. 27 Ley 39/2015).</text:p>
      <text:p text:style-name="PDFText"> </text:p>
      <text:p text:style-name="PDFText"> </text:p>
      <text:p text:style-name="PDFText"> </text:p>
      <text:p text:style-name="PDFText"> </text:p>
      <text:p text:style-name="PDFText"> <text:s text:c="138"/>Documento firmado por: <text:s text:c="153"/>Fecha/hora:</text:p>
      <text:p text:style-name="PDFText"> <text:s text:c="138"/>Certificación Sello Sede electrónica <text:s text:c="143"/>11/08/2022 08:28</text:p>
      <text:p text:style-name="PageBreak"/>
      <text:p text:style-name="PDFText"> <text:s text:c="49"/>SALIDA</text:p>
      <text:p text:style-name="PDFText"> </text:p>
      <text:p text:style-name="PDFText"> </text:p>
      <text:p text:style-name="PDFText"> </text:p>
      <text:p text:style-name="PDFText"> <text:s text:c="118"/>2022 - 50377</text:p>
      <text:p text:style-name="PDFText"> <text:s text:c="4"/>Ayuntamiento de Las Palmas de Gran Canaria</text:p>
      <text:p text:style-name="PDFText"> </text:p>
      <text:p text:style-name="PDFText"> </text:p>
      <text:p text:style-name="PDFText"> <text:s text:c="51"/>REGISTRO GENERAL</text:p>
      <text:p text:style-name="PDFText"> </text:p>
      <text:p text:style-name="PDFText"> <text:s text:c="119"/>11/08/2022 08:28</text:p>
      <text:p text:style-name="PDFText"> </text:p>
      <text:p text:style-name="PDFText"> </text:p>
      <text:p text:style-name="PDFText"> </text:p>
      <text:p text:style-name="PDFText"> </text:p>
      <text:p text:style-name="PDFText"> <text:s text:c="169"/>Área de Gobierno de Educación, Seguridad y Emergencia, Servicios Sociales, Participación ciudadana y Juventud</text:p>
      <text:p text:style-name="PDFText"> <text:s text:c="169"/>Concejalía Delegada de Área de Servicios Sociales</text:p>
      <text:p text:style-name="PDFText"> <text:s text:c="169"/>Servicio Bienestar Social</text:p>
      <text:p text:style-name="PDFText"> <text:s text:c="169"/>Sección de Servicios Sociales</text:p>
      <text:p text:style-name="PDFText"> </text:p>
      <text:p text:style-name="PDFText"> </text:p>
      <text:p text:style-name="PDFText"> </text:p>
      <text:p text:style-name="PDFText"> </text:p>
      <text:p text:style-name="PDFText"> <text:s text:c="169"/>g. Excluido por no cumplir con la base tercera, punto 2g, “los proyectos cuyo objetivo sea ex-</text:p>
      <text:p text:style-name="PDFText"> <text:s text:c="169"/>clusivamente la formación de trabajadores y voluntarios, sin perjuicio de lo establecido en la</text:p>
      <text:p text:style-name="PDFText"> <text:s text:c="169"/>base 6.d).”</text:p>
      <text:p text:style-name="PDFText"> </text:p>
      <text:p text:style-name="PDFText"> <text:s text:c="188"/>ORGANIZACIONES <text:s text:c="41"/>CIF <text:s text:c="39"/>PROYECTOS</text:p>
      <text:p text:style-name="PDFText"> <text:s text:c="268"/>Servicio Integral de Asistencia Perso-</text:p>
      <text:p text:style-name="PDFText"> <text:s text:c="170"/>1 <text:s text:c="5"/>Asociación Adepsi <text:s text:c="41"/>G35068824 1</text:p>
      <text:p text:style-name="PDFText"> <text:s text:c="268"/>nal de Asociación Adepsi (S.I.A.P.A).</text:p>
      <text:p text:style-name="PDFText"> </text:p>
      <text:p text:style-name="PDFText"> <text:s text:c="169"/>h. Excluido por no cumplir con la base cuarta, punto 2d, “tener la sede, delegación o domicilio</text:p>
      <text:p text:style-name="PDFText"> <text:s text:c="169"/>permanente en el municipio de Las Palmas de Gran Canaria”.</text:p>
      <text:p text:style-name="PDFText"> </text:p>
      <text:p text:style-name="PDFText"> <text:s text:c="188"/>ORGANIZACIONES <text:s text:c="41"/>CIF <text:s text:c="39"/>PROYECTOS</text:p>
      <text:p text:style-name="PDFText">t006754ad1240b0861007e62c408081cD</text:p>
      <text:p text:style-name="PDFText"> </text:p>
      <text:p text:style-name="PDFText"> </text:p>
      <text:p text:style-name="PDFText"> </text:p>
      <text:p text:style-name="PDFText"> </text:p>
      <text:p text:style-name="PDFText"> <text:s text:c="259"/>1 <text:s text:c="7"/>"AcompañandoT*"</text:p>
      <text:p text:style-name="PDFText"> <text:s text:c="170"/>1 <text:s text:c="5"/>Asociación LGTBI Aranda. <text:s text:c="34"/>G76215433 <text:s text:c="22"/>Atención psicosocial a personas</text:p>
      <text:p text:style-name="PDFText"> <text:s text:c="259"/>2 <text:s text:c="7"/>LGTBI+ residentes en el municipio</text:p>
      <text:p text:style-name="PDFText"> <text:s text:c="268"/>de Las Palmas de Gran Canaria.</text:p>
      <text:p text:style-name="PDFText"> </text:p>
      <text:p text:style-name="PDFText"> <text:s text:c="169"/>TERCERO: A propuesta de la Comisión de Valoración y de conformidad con los criterios esta-</text:p>
      <text:p text:style-name="PDFText"> <text:s text:c="169"/>blecidos en las Bases de concesión, se propone la denegación de subvenciones a los proyec-</text:p>
      <text:p text:style-name="PDFText"> <text:s text:c="169"/>tos que a continuación se relacionan por aplicación de la base undécima, punto 2: …“ No ten-</text:p>
      <text:p text:style-name="PDFText"> <text:s text:c="169"/>drán derecho a subvención los proyectos que no alcancen un mínimo de 40 puntos”.</text:p>
      <text:p text:style-name="PDFText"> </text:p>
      <text:p text:style-name="PDFText"> <text:s text:c="298"/>PUNTUA-</text:p>
      <text:p text:style-name="PDFText"> <text:s text:c="177"/>ORGANIZACIONES <text:s text:c="35"/>CIF <text:s text:c="32"/>PROYECTOS</text:p>
      <text:p text:style-name="PDFText"> <text:s text:c="299"/>CIÓN</text:p>
      <text:p text:style-name="PDFText"> <text:s text:c="177"/>Asociación de perso-</text:p>
      <text:p text:style-name="PDFText"> <text:s text:c="177"/>nas con Sordoceguera <text:s text:c="52"/>Servicio de Acceso a la Informa-</text:p>
      <text:p text:style-name="PDFText"> <text:s text:c="170"/>1 <text:s text:c="26"/>G76715234 1 <text:s text:c="91"/>31,25</text:p>
      <text:p text:style-name="PDFText"> <text:s text:c="177"/>de Canarias – ASOCI- <text:s text:c="52"/>ción y al Entorno.</text:p>
      <text:p text:style-name="PDFText"> <text:s text:c="177"/>DE Canarias.</text:p>
      <text:p text:style-name="PDFText"> <text:s text:c="250"/>Prevención de la discriminación</text:p>
      <text:p text:style-name="PDFText"> <text:s text:c="177"/>Asociación para la</text:p>
      <text:p text:style-name="PDFText"> <text:s text:c="250"/>social de las personas con dia-</text:p>
      <text:p text:style-name="PDFText"> <text:s text:c="170"/>2 <text:s text:c="5"/>Diabetes de Gran Ca- G35317049 1 <text:s text:c="93"/>33</text:p>
      <text:p text:style-name="PDFText"> <text:s text:c="250"/>betes en Las Palmas de Gran</text:p>
      <text:p text:style-name="PDFText"> <text:s text:c="61"/>COPIA AUTÉNTICA que puede ser comprobada mediante el Código Seguro de</text:p>
      <text:p text:style-name="PDFText"> </text:p>
      <text:p text:style-name="PDFText"> </text:p>
      <text:p text:style-name="PDFText"> </text:p>
      <text:p text:style-name="PDFText"> </text:p>
      <text:p text:style-name="PDFText"> <text:s text:c="177"/>naria</text:p>
      <text:p text:style-name="PDFText"> <text:s text:c="250"/>Canaria.</text:p>
      <text:p text:style-name="PDFText"> <text:s text:c="64"/>Verificación en http://sedeelectronica.laspalmasgc.es/valDoc/index.jsp</text:p>
      <text:p text:style-name="PDFText"> </text:p>
      <text:p text:style-name="PDFText"> </text:p>
      <text:p text:style-name="PDFText"> </text:p>
      <text:p text:style-name="PDFText"> </text:p>
      <text:p text:style-name="PDFText"> <text:s text:c="250"/>¡Empodérate! Apoyo a mujeres</text:p>
      <text:p text:style-name="PDFText"> <text:s text:c="177"/>Asociación para el</text:p>
      <text:p text:style-name="PDFText"> <text:s text:c="250"/>en situación de vulnerabilidad a</text:p>
      <text:p text:style-name="PDFText"> <text:s text:c="170"/>3 <text:s text:c="5"/>apoyo integral a la G76204544 1 <text:s text:c="94"/>38</text:p>
      <text:p text:style-name="PDFText"> <text:s text:c="250"/>través de talleres psico-socia-</text:p>
      <text:p text:style-name="PDFText"> <text:s text:c="177"/>mujer “A ti, mujer”</text:p>
      <text:p text:style-name="PDFText"> <text:s text:c="250"/>les.</text:p>
      <text:p text:style-name="PDFText"> </text:p>
      <text:p text:style-name="PDFText"> <text:s text:c="169"/>CUARTO: Aceptar la renuncia formulada por las siguientes entidades para la ejecución de los</text:p>
      <text:p text:style-name="PDFText"> <text:s text:c="169"/>proyectos que se detallan:</text:p>
      <text:p text:style-name="PDFText"> </text:p>
      <text:p text:style-name="PDFText"> <text:s text:c="181"/>ORGANIZACIONES <text:s text:c="46"/>CIF <text:s text:c="36"/>PROYECTOS</text:p>
      <text:p text:style-name="PDFText"> <text:s text:c="177"/>Asociación Parkinson Gran</text:p>
      <text:p text:style-name="PDFText"> <text:s text:c="170"/>1 <text:s text:c="62"/>G35414903 <text:s text:c="16"/>Integrándonos sumamos</text:p>
      <text:p text:style-name="PDFText"> <text:s text:c="177"/>Canaria</text:p>
      <text:p text:style-name="PDFText"> <text:s text:c="170"/>2 <text:s text:c="5"/>Federación de Asociaciones <text:s text:c="30"/>G38438750 <text:s text:c="16"/>Agente de Desarrollo de la Comunidad</text:p>
      <text:p text:style-name="PDFText"> <text:s text:c="177"/>de Sordos de las Islas Cana- <text:s text:c="54"/>Sorda ADECOSOR.</text:p>
      <text:p text:style-name="PDFText"> <text:s text:c="281"/>26</text:p>
      <text:p text:style-name="PDFText"> </text:p>
      <text:p text:style-name="PDFText"> </text:p>
      <text:p text:style-name="PDFText"> </text:p>
      <text:p text:style-name="PDFText"> </text:p>
      <text:p text:style-name="PDFText"> <text:s text:c="145"/>Código Seguro De Verificación <text:s text:c="35"/>9Pv6ZbZumx/G6EPKmIioBQ== <text:s text:c="51"/>Estado <text:s text:c="6"/>Fecha y hora</text:p>
      <text:p text:style-name="PDFText"> <text:s text:c="155"/>Firmado Por <text:s text:c="13"/>Adelaida Perez Lorenzo - Jefe de Sección - Servicios Sociales-APL <text:s text:c="40"/>Firmado <text:s text:c="2"/>04/08/2022 13:54:08</text:p>
      <text:p text:style-name="PDFText"> <text:s text:c="153"/>Observaciones <text:s text:c="119"/>Página <text:s text:c="9"/>26/27</text:p>
      <text:p text:style-name="PDFText"> <text:s text:c="151"/>Url De Verificación <text:s text:c="21"/>https://www.laspalmasgc.es/es/online/sede-electronica/codigo-seguro-de-verificacion</text:p>
      <text:p text:style-name="PDFText"> <text:s text:c="156"/>Normativa <text:s text:c="14"/>Este informe tiene carácter de copia electrónica auténtica con validez y eficacia administrativa de ORIGINAL (art. 27 Ley 39/2015).</text:p>
      <text:p text:style-name="PDFText"> </text:p>
      <text:p text:style-name="PDFText"> </text:p>
      <text:p text:style-name="PDFText"> </text:p>
      <text:p text:style-name="PDFText"> </text:p>
      <text:p text:style-name="PDFText"> <text:s text:c="138"/>Documento firmado por: <text:s text:c="153"/>Fecha/hora:</text:p>
      <text:p text:style-name="PDFText"> <text:s text:c="138"/>Certificación Sello Sede electrónica <text:s text:c="143"/>11/08/2022 08:28</text:p>
      <text:p text:style-name="PageBreak"/>
      <text:p text:style-name="PDFText"> <text:s text:c="49"/>SALIDA</text:p>
      <text:p text:style-name="PDFText"> </text:p>
      <text:p text:style-name="PDFText"> </text:p>
      <text:p text:style-name="PDFText"> </text:p>
      <text:p text:style-name="PDFText"> <text:s text:c="118"/>2022 - 50377</text:p>
      <text:p text:style-name="PDFText"> <text:s text:c="4"/>Ayuntamiento de Las Palmas de Gran Canaria</text:p>
      <text:p text:style-name="PDFText"> </text:p>
      <text:p text:style-name="PDFText"> </text:p>
      <text:p text:style-name="PDFText"> <text:s text:c="51"/>REGISTRO GENERAL</text:p>
      <text:p text:style-name="PDFText"> </text:p>
      <text:p text:style-name="PDFText"> <text:s text:c="119"/>11/08/2022 08:28</text:p>
      <text:p text:style-name="PDFText"> </text:p>
      <text:p text:style-name="PDFText"> </text:p>
      <text:p text:style-name="PDFText"> </text:p>
      <text:p text:style-name="PDFText"> </text:p>
      <text:p text:style-name="PDFText"> <text:s text:c="169"/>Área de Gobierno de Educación, Seguridad y Emergencia, Servicios Sociales, Participación ciudadana y Juventud</text:p>
      <text:p text:style-name="PDFText"> <text:s text:c="169"/>Concejalía Delegada de Área de Servicios Sociales</text:p>
      <text:p text:style-name="PDFText"> <text:s text:c="169"/>Servicio Bienestar Social</text:p>
      <text:p text:style-name="PDFText"> <text:s text:c="169"/>Sección de Servicios Sociales</text:p>
      <text:p text:style-name="PDFText"> </text:p>
      <text:p text:style-name="PDFText"> </text:p>
      <text:p text:style-name="PDFText"> </text:p>
      <text:p text:style-name="PDFText"> </text:p>
      <text:p text:style-name="PDFText"> <text:s text:c="177"/>rias (FASICAN).</text:p>
      <text:p text:style-name="PDFText"> </text:p>
      <text:p text:style-name="PDFText"> <text:s text:c="169"/>QUINTO: Comunicar esta Propuesta de Resolución Definitiva a los interesados según lo esta-</text:p>
      <text:p text:style-name="PDFText"> <text:s text:c="169"/>blecido en el apartado primero número 18 de la Resolución número 18858/2022, de veinte de</text:p>
      <text:p text:style-name="PDFText"> <text:s text:c="169"/>mayo, de la Concejalía Delegada del Área de Servicios Sociales, por la que se acuerda efec-</text:p>
      <text:p text:style-name="PDFText"> <text:s text:c="169"/>tuar la convocatoria pública de subvenciones destinadas a la cofinanciación de proyectos so-</text:p>
      <text:p text:style-name="PDFText"> <text:s text:c="169"/>ciales que se complementen con las competencias de los servicios sociales municipales, pro-</text:p>
      <text:p text:style-name="PDFText"> <text:s text:c="169"/>movidos por entidades privadas sin ánimo de lucro, para el año 2022, publicada en el Boletín</text:p>
      <text:p text:style-name="PDFText"> <text:s text:c="169"/>Oficial de la Provincia de Las Palmas número 63, de fecha 27 de mayo de 2022.</text:p>
      <text:p text:style-name="PDFText"> </text:p>
      <text:p text:style-name="PDFText"> <text:s text:c="169"/>SEXTO: Según lo establecido en la base undécima, punto 5, la efectividad de la resolución de</text:p>
      <text:p text:style-name="PDFText"> <text:s text:c="169"/>concesión de la subvención estará supeditada a su aceptación expresa por el presidente/a o</text:p>
      <text:p text:style-name="PDFText">t006754ad1240b0861007e62c408081cD</text:p>
      <text:p text:style-name="PDFText"> </text:p>
      <text:p text:style-name="PDFText"> </text:p>
      <text:p text:style-name="PDFText"> </text:p>
      <text:p text:style-name="PDFText"> </text:p>
      <text:p text:style-name="PDFText"> <text:s text:c="169"/>representante legitimado de la entidad beneficiaria que deberá otorgarla en el plazo de diez</text:p>
      <text:p text:style-name="PDFText"> <text:s text:c="169"/>días naturales desde su notificación. No obstante, la Resolución 13969/2022, de veintidos de</text:p>
      <text:p text:style-name="PDFText"> <text:s text:c="169"/>abril, de la Concejala Delegada del Área de Servicios Sociales por la que se dispone aplicar la</text:p>
      <text:p text:style-name="PDFText"> <text:s text:c="169"/>tramitación de urgencia, por razones de interés público, al procedimiento relativo a la convoca-</text:p>
      <text:p text:style-name="PDFText"> <text:s text:c="169"/>toria pública de subvenciones destinadas a la cofinanciación de proyectos sociales que se</text:p>
      <text:p text:style-name="PDFText"> <text:s text:c="169"/>complementen con las competencias de los servicios sociales municipales, promovidos por</text:p>
      <text:p text:style-name="PDFText"> <text:s text:c="169"/>entidades privadas sin ánimo de lucro, para el año 2022, acorta los plazos a la mitad, por lo</text:p>
      <text:p text:style-name="PDFText"> <text:s text:c="169"/>que se establece un plazo de cinco días para la aceptación de la subvención.</text:p>
      <text:p text:style-name="PDFText"> </text:p>
      <text:p text:style-name="PDFText"> <text:s text:c="203"/>Las Palmas de Gran Canaria, mediante fecha y firma electrónica.</text:p>
      <text:p text:style-name="PDFText"> </text:p>
      <text:p text:style-name="PDFText"> </text:p>
      <text:p text:style-name="PDFText"> <text:s text:c="203"/>LA JEFA DE LA SECCIÓN DE SERVICIOS SOCIALES</text:p>
      <text:p text:style-name="PDFText"> <text:s text:c="207"/>(Resolución 46456/2021, de 30 de diciembre)</text:p>
      <text:p text:style-name="PDFText"> </text:p>
      <text:p text:style-name="PDFText"> </text:p>
      <text:p text:style-name="PDFText"> <text:s text:c="230"/>Adelaida Pérez Lorenzo</text:p>
      <text:p text:style-name="PDFText"> <text:s text:c="61"/>COPIA AUTÉNTICA que puede ser comprobada mediante el Código Seguro de</text:p>
      <text:p text:style-name="PDFText"> <text:s text:c="64"/>Verificación en http://sedeelectronica.laspalmasgc.es/valDoc/index.jsp</text:p>
      <text:p text:style-name="PDFText"> </text:p>
      <text:p text:style-name="PDFText"> </text:p>
      <text:p text:style-name="PDFText"> </text:p>
      <text:p text:style-name="PDFText"> </text:p>
      <text:p text:style-name="PDFText"> <text:s text:c="281"/>27</text:p>
      <text:p text:style-name="PDFText"> </text:p>
      <text:p text:style-name="PDFText"> </text:p>
      <text:p text:style-name="PDFText"> </text:p>
      <text:p text:style-name="PDFText"> </text:p>
      <text:p text:style-name="PDFText"> <text:s text:c="145"/>Código Seguro De Verificación <text:s text:c="35"/>9Pv6ZbZumx/G6EPKmIioBQ== <text:s text:c="51"/>Estado <text:s text:c="6"/>Fecha y hora</text:p>
      <text:p text:style-name="PDFText"> <text:s text:c="155"/>Firmado Por <text:s text:c="13"/>Adelaida Perez Lorenzo - Jefe de Sección - Servicios Sociales-APL <text:s text:c="40"/>Firmado <text:s text:c="2"/>04/08/2022 13:54:08</text:p>
      <text:p text:style-name="PDFText"> <text:s text:c="153"/>Observaciones <text:s text:c="119"/>Página <text:s text:c="9"/>27/27</text:p>
      <text:p text:style-name="PDFText"> <text:s text:c="151"/>Url De Verificación <text:s text:c="21"/>https://www.laspalmasgc.es/es/online/sede-electronica/codigo-seguro-de-verificacion</text:p>
      <text:p text:style-name="PDFText"> <text:s text:c="156"/>Normativa <text:s text:c="14"/>Este informe tiene carácter de copia electrónica auténtica con validez y eficacia administrativa de ORIGINAL (art. 27 Ley 39/2015).</text:p>
      <text:p text:style-name="PDFText"> </text:p>
      <text:p text:style-name="PDFText"> </text:p>
      <text:p text:style-name="PDFText"> </text:p>
      <text:p text:style-name="PDFText"> </text:p>
      <text:p text:style-name="PDFText"> <text:s text:c="138"/>Documento firmado por: <text:s text:c="153"/>Fecha/hora:</text:p>
      <text:p text:style-name="PDFText"> <text:s text:c="138"/>Certificación Sello Sede electrónica <text:s text:c="143"/>11/08/2022 08:28</text:p>
    </office:text>
  </office:body>
</office:document-content>
</file>

<file path=styles.xml><?xml version="1.0" encoding="utf-8"?>
<office:document-styles xmlns:office="urn:oasis:names:tc:opendocument:xmlns:office:1.0" xmlns:text="urn:oasis:names:tc:opendocument:xmlns:text:1.0" xmlns:meta="urn:oasis:names:tc:opendocument:xmlns:meta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 xmlns:table="urn:oasis:names:tc:opendocument:xmlns:table:1.0" xmlns:svg="urn:oasis:names:tc:opendocument:xmlns:svg-compatible:1.0" xmlns:xlink="http://www.w3.org/1999/xlink" office:version="1.2">
  <office:styles>
    <style:style style:name="PDFText" style:family="paragraph" style:display-name="PDFText">
      <style:text-properties fo:font-family="Liberation Mono" fo:font-size="7.5pt"/>
      <style:paragraph-properties fo:margin-bottom="0cm" fo:margin-top="0cm"/>
    </style:style>
    <style:style style:name="PageBreak" style:family="paragraph" style:display-name="PageBreak">
      <style:paragraph-properties fo:break-before="page"/>
    </style:style>
  </office:styles>
  <office:automatic-styles>
    <style:page-layout style:name="A4">
      <style:page-layout-properties fo:page-width="21cm" fo:page-height="29.7cm" style:print-orientation="portrait" fo:margin-top="1.1cm" fo:margin-bottom="1.1cm" fo:margin-left="1.1cm" fo:margin-right="1.1cm"/>
    </style:page-layout>
  </office:automatic-styles>
  <office:master-styles>
    <style:master-page style:name="Standard" style:page-layout-name="A4" style:display-name="Standard"/>
  </office:master-styles>
</office:document-styles>
</file>

<file path=meta.xml><?xml version="1.0" encoding="utf-8"?>
<office:document-meta xmlns:office="urn:oasis:names:tc:opendocument:xmlns:office:1.0" xmlns:text="urn:oasis:names:tc:opendocument:xmlns:text:1.0" xmlns:meta="urn:oasis:names:tc:opendocument:xmlns:meta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 xmlns:table="urn:oasis:names:tc:opendocument:xmlns:table:1.0" xmlns:svg="urn:oasis:names:tc:opendocument:xmlns:svg-compatible:1.0" xmlns:xlink="http://www.w3.org/1999/xlink" office:version="1.2">
  <office:meta>
    <meta:generator>ODFPY/1.4.1</meta:generator>
  </office:meta>
</office:document-meta>
</file>