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Balance de Situación</text:p>
      <text:p text:style-name="PDFLayout"> <text:s text:c="3"/>Empresa <text:s text:c="4"/>00400 - ASOC. FAMILIAS PERSONAS CON AUTISM <text:s text:c="7"/>Página <text:s text:c="24"/>1</text:p>
      <text:p text:style-name="PDFLayout"> <text:s text:c="61"/>Fecha listado <text:s text:c="11"/>20/03/2023</text:p>
      <text:p text:style-name="PDFLayout">Observaciones <text:s text:c="52"/>Período <text:s text:c="4"/>De Enero a Diciembre</text:p>
      <text:p text:style-name="PDFLayout"> </text:p>
      <text:p text:style-name="PDFLayout"> </text:p>
      <text:p text:style-name="PDFLayout"> <text:s text:c="25"/>ACTIVO <text:s text:c="30"/>2022</text:p>
      <text:p text:style-name="PDFLayout"> </text:p>
      <text:p text:style-name="PDFLayout"> <text:s text:c="5"/>A) ACTIVO NO CORRIENTE <text:s text:c="32"/>1.126.934,77</text:p>
      <text:p text:style-name="PDFLayout"> </text:p>
      <text:p text:style-name="PDFLayout"> <text:s text:c="7"/>I. Inmovilizado intangible <text:s text:c="27"/>528.806,79</text:p>
      <text:p text:style-name="PDFLayout"> </text:p>
      <text:p text:style-name="PDFLayout"> <text:s text:c="6"/>II. Inmovilizado material <text:s text:c="29"/>597.887,98</text:p>
      <text:p text:style-name="PDFLayout"> </text:p>
      <text:p text:style-name="PDFLayout"> <text:s text:c="7"/>V. Inversiones financieras a largo plazo <text:s text:c="17"/>240,00</text:p>
      <text:p text:style-name="PDFLayout"> </text:p>
      <text:p text:style-name="PDFLayout"> <text:s text:c="5"/>B) ACTIVO CORRIENTE <text:s text:c="36"/>248.096,41</text:p>
      <text:p text:style-name="PDFLayout"> </text:p>
      <text:p text:style-name="PDFLayout"> <text:s text:c="7"/>I. Existencias <text:s text:c="43"/>375,91</text:p>
      <text:p text:style-name="PDFLayout"> </text:p>
      <text:p text:style-name="PDFLayout"> <text:s text:c="6"/>II. Deudores comerciales y otras cuentas a cob. <text:s text:c="8"/>86.449,89</text:p>
      <text:p text:style-name="PDFLayout"> <text:s text:c="9"/>3. Otros deudores <text:s text:c="35"/>86.449,89</text:p>
      <text:p text:style-name="PDFLayout"> </text:p>
      <text:p text:style-name="PDFLayout"> <text:s text:c="6"/>IV. Inversiones financieras a corto plazo <text:s text:c="15"/>1.346,50</text:p>
      <text:p text:style-name="PDFLayout"> </text:p>
      <text:p text:style-name="PDFLayout"> <text:s text:c="7"/>V. Periodificaciones a corto plazo <text:s text:c="21"/>1.022,28</text:p>
      <text:p text:style-name="PDFLayout"> </text:p>
      <text:p text:style-name="PDFLayout"> <text:s text:c="6"/>VI. Efectivo y otros activos líquidos equival. <text:s text:c="8"/>158.901,83</text:p>
      <text:p text:style-name="PDFLayout"> </text:p>
      <text:p text:style-name="PDFLayout"> </text:p>
      <text:p text:style-name="PDFLayout"> <text:s text:c="5"/>TOTAL ACTIVO <text:s text:c="42"/>1.375.031,18</text:p>
      <text:p text:style-name="PageBreak"/>
      <text:p text:style-name="PDFLayout"> Balance de Situación</text:p>
      <text:p text:style-name="PDFLayout"> <text:s text:c="3"/>Empresa <text:s text:c="4"/>00400 - ASOC. FAMILIAS PERSONAS CON AUTISM <text:s text:c="7"/>Página <text:s text:c="24"/>2</text:p>
      <text:p text:style-name="PDFLayout"> <text:s text:c="61"/>Fecha listado <text:s text:c="11"/>20/03/2023</text:p>
      <text:p text:style-name="PDFLayout">Observaciones <text:s text:c="52"/>Período <text:s text:c="4"/>De Enero a Diciembre</text:p>
      <text:p text:style-name="PDFLayout"> </text:p>
      <text:p text:style-name="PDFLayout"> </text:p>
      <text:p text:style-name="PDFLayout"> <text:s text:c="25"/>PASIVO <text:s text:c="30"/>2022</text:p>
      <text:p text:style-name="PDFLayout"> </text:p>
      <text:p text:style-name="PDFLayout"> <text:s text:c="5"/>A) PATRIMONIO NETO <text:s text:c="37"/>807.167,19</text:p>
      <text:p text:style-name="PDFLayout"> </text:p>
      <text:p text:style-name="PDFLayout"> <text:s text:c="5"/>A-1) Fondos propios <text:s text:c="36"/>341.802,17</text:p>
      <text:p text:style-name="PDFLayout"> </text:p>
      <text:p text:style-name="PDFLayout"> <text:s text:c="6"/>III. Reservas <text:s text:c="41"/>259.703,34</text:p>
      <text:p text:style-name="PDFLayout"> <text:s text:c="10"/>2. Otras reservas <text:s text:c="33"/>259.703,34</text:p>
      <text:p text:style-name="PDFLayout"> </text:p>
      <text:p text:style-name="PDFLayout"> <text:s text:c="7"/>V. Resultados de ejercicios anteriores</text:p>
      <text:p text:style-name="PDFLayout"> </text:p>
      <text:p text:style-name="PDFLayout"> <text:s text:c="6"/>VII. Resultado del ejercicio <text:s text:c="27"/>82.098,83</text:p>
      <text:p text:style-name="PDFLayout"> </text:p>
      <text:p text:style-name="PDFLayout"> <text:s text:c="5"/>A-3) Subvenciones, donaciones y legados recibidos <text:s text:c="6"/>465.365,02</text:p>
      <text:p text:style-name="PDFLayout"> </text:p>
      <text:p text:style-name="PDFLayout"> <text:s text:c="5"/>B) PASIVO NO CORRIENTE <text:s text:c="33"/>554.012,55</text:p>
      <text:p text:style-name="PDFLayout"> </text:p>
      <text:p text:style-name="PDFLayout"> <text:s text:c="6"/>II. Deudas a largo plazo <text:s text:c="30"/>554.012,55</text:p>
      <text:p text:style-name="PDFLayout"> <text:s text:c="9"/>3. Otras deudas a largo plazo <text:s text:c="22"/>554.012,55</text:p>
      <text:p text:style-name="PDFLayout"> </text:p>
      <text:p text:style-name="PDFLayout"> <text:s text:c="5"/>C) PASIVO CORRIENTE <text:s text:c="37"/>13.851,44</text:p>
      <text:p text:style-name="PDFLayout"> </text:p>
      <text:p text:style-name="PDFLayout"> <text:s text:c="6"/>II. Deudas a corto plazo</text:p>
      <text:p text:style-name="PDFLayout"> <text:s text:c="9"/>1. Deudas con entidades de credito</text:p>
      <text:p text:style-name="PDFLayout"> <text:s text:c="9"/>3. Otras deudas a corto plazo</text:p>
      <text:p text:style-name="PDFLayout"> </text:p>
      <text:p text:style-name="PDFLayout"> <text:s text:c="6"/>IV. Acreedores comerc. y otras cuentas a pagar <text:s text:c="9"/>13.851,44</text:p>
      <text:p text:style-name="PDFLayout"> <text:s text:c="8"/>2. Otros acreedores <text:s text:c="34"/>13.851,44</text:p>
      <text:p text:style-name="PDFLayout"> </text:p>
      <text:p text:style-name="PDFLayout"> <text:s text:c="5"/>T O T A L PATRIMONIO NETO Y PASIVO <text:s text:c="20"/>1.375.031,18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