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Pictures/834D5C138E46412188C6C179ED1D504D.jpg" manifest:media-type="image/jpeg"/>
  <manifest:file-entry manifest:full-path="Pictures/D8A047E31CE940269C208FB9EEF3AEA0.jpg" manifest:media-type="image/jpeg"/>
  <manifest:file-entry manifest:full-path="Pictures/A38268AE1E5D46668260EF637F8711EB.jpg" manifest:media-type="image/jpeg"/>
  <manifest:file-entry manifest:full-path="Pictures/4475B0215A27486E84041FA451CDE421.jpg" manifest:media-type="image/jpeg"/>
  <manifest:file-entry manifest:full-path="Pictures/D7157B97FAF0405B88FF4AE9D8978ADC.jpg" manifest:media-type="image/jpeg"/>
  <manifest:file-entry manifest:full-path="Pictures/2F39DA9366AD4E1AAC2028924A70330B.jpg" manifest:media-type="image/jpeg"/>
  <manifest:file-entry manifest:full-path="Pictures/B7F4EFED05DA4B4E8C056ADCF2966185.jpg" manifest:media-type="image/jpeg"/>
  <manifest:file-entry manifest:full-path="Pictures/297279D9F3C14689B66BCBD41A729950.jpg" manifest:media-type="image/jpeg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><draw:frame svg:width="18.5cm" svg:height="26.1cm" text:anchor-type="paragraph"><draw:image xlink:href="Pictures/834D5C138E46412188C6C179ED1D504D.jpg" xlink:type="simple" xlink:show="embed" xlink:actuate="onLoad"/></draw:frame></text:p>
      <text:p text:style-name="PageBreak"/>
      <text:p><draw:frame svg:width="18.5cm" svg:height="26.1cm" text:anchor-type="paragraph"><draw:image xlink:href="Pictures/D8A047E31CE940269C208FB9EEF3AEA0.jpg" xlink:type="simple" xlink:show="embed" xlink:actuate="onLoad"/></draw:frame></text:p>
      <text:p text:style-name="PageBreak"/>
      <text:p><draw:frame svg:width="18.5cm" svg:height="26.1cm" text:anchor-type="paragraph"><draw:image xlink:href="Pictures/A38268AE1E5D46668260EF637F8711EB.jpg" xlink:type="simple" xlink:show="embed" xlink:actuate="onLoad"/></draw:frame></text:p>
      <text:p text:style-name="PageBreak"/>
      <text:p><draw:frame svg:width="18.5cm" svg:height="26.1cm" text:anchor-type="paragraph"><draw:image xlink:href="Pictures/4475B0215A27486E84041FA451CDE421.jpg" xlink:type="simple" xlink:show="embed" xlink:actuate="onLoad"/></draw:frame></text:p>
      <text:p text:style-name="PageBreak"/>
      <text:p><draw:frame svg:width="18.5cm" svg:height="26.1cm" text:anchor-type="paragraph"><draw:image xlink:href="Pictures/D7157B97FAF0405B88FF4AE9D8978ADC.jpg" xlink:type="simple" xlink:show="embed" xlink:actuate="onLoad"/></draw:frame></text:p>
      <text:p text:style-name="PageBreak"/>
      <text:p><draw:frame svg:width="18.5cm" svg:height="26.1cm" text:anchor-type="paragraph"><draw:image xlink:href="Pictures/2F39DA9366AD4E1AAC2028924A70330B.jpg" xlink:type="simple" xlink:show="embed" xlink:actuate="onLoad"/></draw:frame></text:p>
      <text:p text:style-name="PageBreak"/>
      <text:p><draw:frame svg:width="18.5cm" svg:height="26.1cm" text:anchor-type="paragraph"><draw:image xlink:href="Pictures/B7F4EFED05DA4B4E8C056ADCF2966185.jpg" xlink:type="simple" xlink:show="embed" xlink:actuate="onLoad"/></draw:frame></text:p>
      <text:p text:style-name="PageBreak"/>
      <text:p><draw:frame svg:width="18.5cm" svg:height="26.1cm" text:anchor-type="paragraph"><draw:image xlink:href="Pictures/297279D9F3C14689B66BCBD41A729950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