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>
  <manifest:file-entry manifest:full-path="/" manifest:media-type="application/vnd.oasis.opendocument.tex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automatic-styles/>
  <office:body>
    <office:text>
      <text:p text:style-name="PDFText"> <text:s text:c="55"/>Nº Expediente: 150/2022</text:p>
      <text:p text:style-name="PDFText"> <text:s text:c="55"/>Código BDNS: 622310</text:p>
      <text:p text:style-name="PDFText"> <text:s text:c="55"/>BOP n.º 52, de 2 de Mayo de 2022</text:p>
      <text:p text:style-name="PDFText"> </text:p>
      <text:p text:style-name="PDFText"> <text:s text:c="108"/>RESOLUCIÓN</text:p>
      <text:p text:style-name="PDFText">HASH: 83d10f84a3eaff83dc88367b61230d70</text:p>
      <text:p text:style-name="PDFText"> </text:p>
      <text:p text:style-name="PDFText"> </text:p>
      <text:p text:style-name="PDFText"> </text:p>
      <text:p text:style-name="PDFText"> </text:p>
      <text:p text:style-name="PDFText"> <text:s text:c="55"/>PRIMERO.- Visto el expediente correspondiente a la Convocatoria de Subvenciones en el Ámbito de la Accesibilidad</text:p>
      <text:p text:style-name="PDFText"> <text:s text:c="55"/>Universal a entidades sin ánimo de lucro, para el ejercicio 2022 (Boletín Oficial de la Provincia de Las Palmas n.º 52,</text:p>
      <text:p text:style-name="PDFText"> <text:s text:c="55"/>de fecha 2 de mayo de 2022).</text:p>
      <text:p text:style-name="PDFText">Isabel Mena Alonso (1 de 2)</text:p>
      <text:p text:style-name="PDFText"> </text:p>
      <text:p text:style-name="PDFText">Fecha Firma: 17/08/2022</text:p>
      <text:p text:style-name="PDFText"> </text:p>
      <text:p text:style-name="PDFText"> </text:p>
      <text:p text:style-name="PDFText"> </text:p>
      <text:p text:style-name="PDFText"> </text:p>
      <text:p text:style-name="PDFText"> <text:s text:c="55"/>SEGUNDO.- Vista la propuesta de resolución provisional elevada por la Instructora del procedimiento (Decreto de</text:p>
      <text:p text:style-name="PDFText">Presidenta del IAS</text:p>
      <text:p text:style-name="PDFText"> </text:p>
      <text:p text:style-name="PDFText"> </text:p>
      <text:p text:style-name="PDFText"> </text:p>
      <text:p text:style-name="PDFText"> </text:p>
      <text:p text:style-name="PDFText"> <text:s text:c="55"/>Presidencia del IAS N.º 2022-0059) con fecha de 14 de julio del presente año.</text:p>
      <text:p text:style-name="PDFText"> </text:p>
      <text:p text:style-name="PDFText"> <text:s text:c="55"/>TERCERO.- En lo no previsto en la Convocatoria se ha instado a lo preceptuado en la Ordenanza General de</text:p>
      <text:p text:style-name="PDFText"> </text:p>
      <text:p text:style-name="PDFText"> </text:p>
      <text:p text:style-name="PDFText"> </text:p>
      <text:p text:style-name="PDFText"> </text:p>
      <text:p text:style-name="PDFText"> <text:s text:c="179"/>DECRETO DE PRESIDENCIA</text:p>
      <text:p text:style-name="PDFText"> <text:s text:c="55"/>Subvenciones del Excmo. Cabildo Insular de Gran Canaria, de 22 de diciembre de 2008 (B.O.P. Las Palmas nº 166</text:p>
      <text:p text:style-name="PDFText"> <text:s text:c="55"/>de 26 de diciembre 2008), la Ley 38/2003, de 17 de noviembre, General de Subvenciones, el Real Decreto</text:p>
      <text:p text:style-name="PDFText"> <text:s text:c="55"/>887/2006, de 21 de julio, por el que se aprueba el Reglamento de la Ley General de Subvenciones, las Bases de</text:p>
      <text:p text:style-name="PDFText"> <text:s text:c="55"/>Ejecución del Presupuesto del IAS del Cabildo de Gran Canaria para el ejercicio 2022 y las restantes normas de</text:p>
      <text:p text:style-name="PDFText"> </text:p>
      <text:p text:style-name="PDFText"> </text:p>
      <text:p text:style-name="PDFText"> </text:p>
      <text:p text:style-name="PDFText"> </text:p>
      <text:p text:style-name="PDFText"> <text:s text:c="204"/>Número: 2022-0788 Fecha: 17/08/2022</text:p>
      <text:p text:style-name="PDFText"> <text:s text:c="55"/>derecho administrativo que resultan de aplicación.</text:p>
      <text:p text:style-name="PDFText"> </text:p>
      <text:p text:style-name="PDFText"> <text:s text:c="55"/>CUARTO.- El pago de la subvención tendrá carácter de abono anticipado, una vez dictado el decreto definitivo de</text:p>
      <text:p text:style-name="PDFText"> <text:s text:c="55"/>concesión de la subvención, al quedar acreditado en el expediente la insuficiencia de recursos de las entidades</text:p>
      <text:p text:style-name="PDFText"> <text:s text:c="55"/>beneficiarias para financiar la totalidad del proyecto/programa presentado.</text:p>
      <text:p text:style-name="PDFText"> <text:s text:c="55"/>El abono se realizará en un solo pago, mediante transferencia bancaria a la cuenta corriente que figure en el alta a</text:p>
      <text:p text:style-name="PDFText">La Secretaria delegada. Decreto 25/2022 de 22/06/2022</text:p>
      <text:p text:style-name="PDFText"> </text:p>
      <text:p text:style-name="PDFText"> </text:p>
      <text:p text:style-name="PDFText"> </text:p>
      <text:p text:style-name="PDFText"> </text:p>
      <text:p text:style-name="PDFText"> <text:s text:c="55"/>terceros presentado por el solicitante. No será necesaria la constitución de garantía.</text:p>
      <text:p text:style-name="PDFText">CARMEN DELIA MORALES SOCORRO (2 de 2)</text:p>
      <text:p text:style-name="PDFText"> </text:p>
      <text:p text:style-name="PDFText"> </text:p>
      <text:p text:style-name="PDFText"> </text:p>
      <text:p text:style-name="PDFText"> </text:p>
      <text:p text:style-name="PDFText"> <text:s text:c="55"/>En virtud del artículo 34.5 de la LGS y el artículo 88.4 del RLGS, “no podrá realizarse el pago de la subvención en</text:p>
      <text:p text:style-name="PDFText">HASH: 87f2d212d0ffb833ea2e04121ee0c3bb</text:p>
      <text:p text:style-name="PDFText"> </text:p>
      <text:p text:style-name="PDFText"> </text:p>
      <text:p text:style-name="PDFText"> </text:p>
      <text:p text:style-name="PDFText"> </text:p>
      <text:p text:style-name="PDFText"> <text:s text:c="55"/>tanto el beneficiario no se halle al corriente en el cumplimiento de sus obligaciones tributarias y frente a la Seguridad</text:p>
      <text:p text:style-name="PDFText"> <text:s text:c="55"/>Social o sea deudor por resolución de procedencia de reintegro”.</text:p>
      <text:p text:style-name="PDFText">Fecha Firma: 17/08/2022</text:p>
      <text:p text:style-name="PDFText"> </text:p>
      <text:p text:style-name="PDFText"> </text:p>
      <text:p text:style-name="PDFText"> </text:p>
      <text:p text:style-name="PDFText"> </text:p>
      <text:p text:style-name="PDFText"> <text:s text:c="55"/>En uso de la competencia que me atribuye el artículo 4 y 3.1 de los Estatutos del Instituto de Atención Social y</text:p>
      <text:p text:style-name="PDFText"> <text:s text:c="55"/>Sociosanitaria del Cabildo de Gran Canaria,</text:p>
      <text:p text:style-name="PDFText"> </text:p>
      <text:p text:style-name="PDFText"> <text:s text:c="110"/>RESUELVO</text:p>
      <text:p text:style-name="PDFText"> </text:p>
      <text:p text:style-name="PDFText"> <text:s text:c="55"/>PRIMERO.- Conceder subvención a las siguientes entidades, por el importe total de CIENTO CINCUENTA MIL</text:p>
      <text:p text:style-name="PDFText"> <text:s text:c="55"/>EUROS (150.000,00€), con un importe máximo por entidad de QUINCE MIL EUROS (15.000’00€), según el crédito</text:p>
      <text:p text:style-name="PDFText"> </text:p>
      <text:p text:style-name="PDFText"> <text:s text:c="242"/>Cód. Validación: AW2X992WJZRWN9KEE7AWGDLD6 | Verificación: https://ias.sedelectronica.es/</text:p>
      <text:p text:style-name="PDFText"> <text:s text:c="55"/>presupuestario previsto en esta Convocatoria, con cargo a la aplicación presupuestaria 09710/231/480000722</text:p>
      <text:p text:style-name="PDFText"> <text:s text:c="242"/>Documento firmado electrónicamente desde la plataforma esPublico Gestiona | Página 1 de 11</text:p>
      <text:p text:style-name="PDFText"> <text:s text:c="55"/>“Convocatoria de Subvenciones de Concurrencia Competitiva en el Ámbito de la Accesibilidad Universal a Entidades</text:p>
      <text:p text:style-name="PDFText"> <text:s text:c="55"/>sin Ánimo de Lucro de Gran Canaria 2022” y para la realización de los proyectos y conceptos que a continuación se</text:p>
      <text:p text:style-name="PDFText"> <text:s text:c="55"/>señalan:</text:p>
      <text:p text:style-name="PDFText"> </text:p>
      <text:p text:style-name="PDFText"> <text:s text:c="55"/>Entidad/ CIF <text:s text:c="15"/>FUNDACIÓN CANARIA PARA LAS PERSONAS CON SORDERA Y SUS</text:p>
      <text:p text:style-name="PDFText"> <text:s text:c="83"/>FAMILIAS – FUNCASOR G-38298766</text:p>
      <text:p text:style-name="PDFText"> <text:s text:c="55"/>Proyecto <text:s text:c="19"/>“Accesibilidad en la Discapacidad Auditiva”</text:p>
      <text:p text:style-name="PDFText"> <text:s text:c="55"/>Plazo de Ejecución <text:s text:c="9"/>01/01/2022 al 31/12/2022</text:p>
      <text:p text:style-name="PDFText"> <text:s text:c="55"/>Presupuesto Total <text:s text:c="10"/>15.000,00€</text:p>
      <text:p text:style-name="PDFText"> <text:s text:c="83"/>Gastos de personal <text:s text:c="11"/>Gastos Corrientes <text:s text:c="3"/>Gastos Indirectos</text:p>
      <text:p text:style-name="PDFText"> <text:s text:c="55"/>Conceptos subvencionados</text:p>
      <text:p text:style-name="PDFText"> <text:s text:c="83"/>9.656,88€ <text:s text:c="20"/>5.293,12€</text:p>
      <text:p text:style-name="PDFText"> <text:s text:c="55"/>Puntuación <text:s text:c="17"/>90 Puntos</text:p>
      <text:p text:style-name="PDFText"> <text:s text:c="75"/>Subvención concedida <text:s text:c="31"/>% subvención concedida</text:p>
      <text:p text:style-name="PDFText"> <text:s text:c="80"/>14.950,00€ <text:s text:c="43"/>99,66%</text:p>
      <text:p text:style-name="PDFText"> </text:p>
      <text:p text:style-name="PDFText"> </text:p>
      <text:p text:style-name="PDFText"> </text:p>
      <text:p text:style-name="PDFText"> <text:s text:c="96"/>IAS - Cabildo de Gran Canaria</text:p>
      <text:p text:style-name="PDFText"> <text:s text:c="63"/>Tomás Morales 3, 4ª planta, Las Palmas de Gran Canaria. 35003 (Las Palmas). Tfno. 928138240. Fax: 928383970</text:p>
      <text:p text:style-name="PageBreak"/>
      <text:p text:style-name="PDFText">Entidad/ CIF <text:s text:c="15"/>ASOCIACIÓN DE PERSONAS SORDAS DE LA PROVINCIA DE LAS PALMAS -</text:p>
      <text:p text:style-name="PDFText"> <text:s text:c="27"/>ASOR G-35049923</text:p>
      <text:p text:style-name="PDFText">Proyecto <text:s text:c="19"/>“Accesibilidad y Comunicación en LSE”</text:p>
      <text:p text:style-name="PDFText">Plazo de Ejecución <text:s text:c="9"/>01/01/2022 al 31/12/2022</text:p>
      <text:p text:style-name="PDFText">Presupuesto Total <text:s text:c="10"/>15.002,21€</text:p>
      <text:p text:style-name="PDFText"> <text:s text:c="27"/>Gastos de personal <text:s text:c="9"/>Gastos Corrientes <text:s text:c="3"/>Gastos Indirectos</text:p>
      <text:p text:style-name="PDFText">Conceptos subvencionados</text:p>
      <text:p text:style-name="PDFText"> <text:s text:c="27"/>10.000,00€ <text:s text:c="17"/>4.950€</text:p>
      <text:p text:style-name="PDFText">Puntuación <text:s text:c="17"/>84 Puntos</text:p>
      <text:p text:style-name="PDFText"> <text:s text:c="19"/>Subvención concedida <text:s text:c="29"/>% subvención concedida</text:p>
      <text:p text:style-name="PDFText"> <text:s text:c="24"/>14.950,00€ <text:s text:c="41"/>99,65%</text:p>
      <text:p text:style-name="PDFText"> </text:p>
      <text:p text:style-name="PDFText">Entidad/ CIF <text:s text:c="15"/>ASOCIACIÓN COMPSI G-35329556</text:p>
      <text:p text:style-name="PDFText">Proyecto <text:s text:c="19"/>“Compsi Accesible 3,0”</text:p>
      <text:p text:style-name="PDFText">Plazo de Ejecución <text:s text:c="9"/>01/01/2022 al 31/12/2022</text:p>
      <text:p text:style-name="PDFText">Presupuesto Total <text:s text:c="10"/>11.598,88€</text:p>
      <text:p text:style-name="PDFText"> </text:p>
      <text:p text:style-name="PDFText"> </text:p>
      <text:p text:style-name="PDFText"> </text:p>
      <text:p text:style-name="PDFText"> </text:p>
      <text:p text:style-name="PDFText"> <text:s text:c="115"/>DECRETO DE PRESIDENCIA</text:p>
      <text:p text:style-name="PDFText"> <text:s text:c="27"/>Gastos de personal <text:s text:c="6"/>Gastos Corrientes <text:s text:c="3"/>Gastos Indirectos</text:p>
      <text:p text:style-name="PDFText">Conceptos subvencionados</text:p>
      <text:p text:style-name="PDFText"> <text:s text:c="27"/>9.248,88€</text:p>
      <text:p text:style-name="PDFText">Puntuación <text:s text:c="17"/>82,5 Puntos</text:p>
      <text:p text:style-name="PDFText"> <text:s text:c="19"/>Subvención concedida <text:s text:c="26"/>% subvención concedida</text:p>
      <text:p text:style-name="PDFText"> </text:p>
      <text:p text:style-name="PDFText"> </text:p>
      <text:p text:style-name="PDFText"> </text:p>
      <text:p text:style-name="PDFText"> </text:p>
      <text:p text:style-name="PDFText"> <text:s text:c="140"/>Número: 2022-0788 Fecha: 17/08/2022</text:p>
      <text:p text:style-name="PDFText"> <text:s text:c="24"/>9.248,88€ <text:s text:c="39"/>79,74%</text:p>
      <text:p text:style-name="PDFText"> </text:p>
      <text:p text:style-name="PDFText">Entidad/ CIF <text:s text:c="15"/>ASOCIACIÓN DE FAMILIAS DE PERSONAS CON AUTISMO DE LAS PALMAS</text:p>
      <text:p text:style-name="PDFText"> <text:s text:c="27"/>– APNALP G-35042977</text:p>
      <text:p text:style-name="PDFText">Proyecto <text:s text:c="19"/>“Surfeando el Autismo”</text:p>
      <text:p text:style-name="PDFText">Plazo de Ejecución <text:s text:c="9"/>01/01/2022 al 31/12/2022</text:p>
      <text:p text:style-name="PDFText">Presupuesto Total <text:s text:c="10"/>18.808,11€</text:p>
      <text:p text:style-name="PDFText"> <text:s text:c="27"/>Gastos de personal <text:s text:c="6"/>Gastos Corrientes <text:s text:c="3"/>Gastos Indirectos</text:p>
      <text:p text:style-name="PDFText">Conceptos subvencionados</text:p>
      <text:p text:style-name="PDFText"> <text:s text:c="27"/>4.792,15€ <text:s text:c="15"/>10.000,00€</text:p>
      <text:p text:style-name="PDFText">Puntuación <text:s text:c="17"/>81,75 Puntos</text:p>
      <text:p text:style-name="PDFText"> <text:s text:c="19"/>Subvención concedida <text:s text:c="26"/>% subvención concedida</text:p>
      <text:p text:style-name="PDFText"> <text:s text:c="24"/>14.792,15€ <text:s text:c="38"/>78,64%</text:p>
      <text:p text:style-name="PDFText"> </text:p>
      <text:p text:style-name="PDFText">Entidad/ CIF <text:s text:c="15"/>ASOCIACIÓN HESTIA PARA LA INTERVENCIÓN E INVESTIGACIÓN</text:p>
      <text:p text:style-name="PDFText"> <text:s text:c="27"/>FAMILIAR PSICOEDUCATIVA Y SOCIAL G-76015726</text:p>
      <text:p text:style-name="PDFText"> <text:s text:c="27"/>“AGORA: El Teatro Social como Motor de Inclusión de Personas con</text:p>
      <text:p text:style-name="PDFText">Proyecto</text:p>
      <text:p text:style-name="PDFText"> <text:s text:c="27"/>Trastornos de Salud Mental en el Entorno del Risco de San Nicolás”</text:p>
      <text:p text:style-name="PDFText">Plazo de Ejecución <text:s text:c="9"/>01/01/2022 al 31/12/2022</text:p>
      <text:p text:style-name="PDFText">Presupuesto Total <text:s text:c="10"/>15.100,00€</text:p>
      <text:p text:style-name="PDFText"> </text:p>
      <text:p text:style-name="PDFText"> <text:s text:c="178"/>Cód. Validación: AW2X992WJZRWN9KEE7AWGDLD6 | Verificación: https://ias.sedelectronica.es/</text:p>
      <text:p text:style-name="PDFText"> <text:s text:c="27"/>Gastos de personal <text:s text:c="10"/>Gastos Corrientes <text:s text:c="5"/>Gastos Indirectos</text:p>
      <text:p text:style-name="PDFText"> <text:s text:c="178"/>Documento firmado electrónicamente desde la plataforma esPublico Gestiona | Página 2 de 11</text:p>
      <text:p text:style-name="PDFText">Conceptos subvencionados</text:p>
      <text:p text:style-name="PDFText"> <text:s text:c="27"/>11.845,10€ <text:s text:c="18"/>2.404,90€ <text:s text:c="14"/>750,00€</text:p>
      <text:p text:style-name="PDFText">Puntuación <text:s text:c="17"/>79,5 Puntos</text:p>
      <text:p text:style-name="PDFText"> <text:s text:c="19"/>Subvención concedida <text:s text:c="31"/>% subvención concedida</text:p>
      <text:p text:style-name="PDFText"> <text:s text:c="24"/>15.000,00€ <text:s text:c="45"/>99,33%</text:p>
      <text:p text:style-name="PDFText"> </text:p>
      <text:p text:style-name="PDFText">Entidad/ CIF <text:s text:c="15"/>ASOCIACIÓN CANARIAS HABLA G-76003250</text:p>
      <text:p text:style-name="PDFText">Proyecto <text:s text:c="19"/>“Programa de TV Gran Canaria Accesible”</text:p>
      <text:p text:style-name="PDFText">Plazo de Ejecución <text:s text:c="9"/>01/01/2022 al 31/12/2022</text:p>
      <text:p text:style-name="PDFText">Presupuesto Total <text:s text:c="10"/>10.000,00€</text:p>
      <text:p text:style-name="PDFText"> <text:s text:c="27"/>Gastos de personal <text:s text:c="9"/>Gastos Corrientes <text:s text:c="3"/>Gastos Indirectos</text:p>
      <text:p text:style-name="PDFText">Conceptos subvencionados</text:p>
      <text:p text:style-name="PDFText"> <text:s text:c="55"/>10.000,00€</text:p>
      <text:p text:style-name="PDFText">Puntuación <text:s text:c="17"/>76,00 Puntos</text:p>
      <text:p text:style-name="PDFText"> <text:s text:c="19"/>Subvención concedida <text:s text:c="29"/>% subvención concedida</text:p>
      <text:p text:style-name="PDFText"> <text:s text:c="24"/>10.000,00€ <text:s text:c="42"/>100%</text:p>
      <text:p text:style-name="PDFText"> </text:p>
      <text:p text:style-name="PDFText"> </text:p>
      <text:p text:style-name="PDFText"> </text:p>
      <text:p text:style-name="PDFText"> </text:p>
      <text:p text:style-name="PDFText"> <text:s text:c="38"/>IAS - Cabildo de Gran Canaria</text:p>
      <text:p text:style-name="PDFText"> <text:s text:c="5"/>Tomás Morales 3, 4ª planta, Las Palmas de Gran Canaria. 35003 (Las Palmas). Tfno. 928138240. Fax: 928383970</text:p>
      <text:p text:style-name="PageBreak"/>
      <text:p text:style-name="PDFText">Entidad/ CIF <text:s text:c="15"/>ASOCIACIÓN ADISNOR – G35231745</text:p>
      <text:p text:style-name="PDFText">Proyecto <text:s text:c="19"/>“¿Hablamos?”</text:p>
      <text:p text:style-name="PDFText">Plazo de Ejecución <text:s text:c="9"/>01/01/2022 al 31/12/2022</text:p>
      <text:p text:style-name="PDFText">Presupuesto Total <text:s text:c="10"/>14.876,39€</text:p>
      <text:p text:style-name="PDFText"> <text:s text:c="27"/>Gastos de personal <text:s text:c="6"/>Gastos Corrientes <text:s text:c="3"/>Gastos Indirectos</text:p>
      <text:p text:style-name="PDFText">Conceptos subvencionados</text:p>
      <text:p text:style-name="PDFText"> <text:s text:c="27"/>11.912,10€ <text:s text:c="14"/>2.482,25€ <text:s text:c="11"/>482,04€</text:p>
      <text:p text:style-name="PDFText">Puntuación <text:s text:c="17"/>75 Puntos</text:p>
      <text:p text:style-name="PDFText"> <text:s text:c="19"/>Subvención concedida <text:s text:c="26"/>% subvención concedida</text:p>
      <text:p text:style-name="PDFText"> <text:s text:c="24"/>14.876,39€ <text:s text:c="39"/>100%</text:p>
      <text:p text:style-name="PDFText"> </text:p>
      <text:p text:style-name="PDFText">Entidad/ CIF <text:s text:c="15"/>ASOCIACIÓN DAÑO CEREBRAL ADQUIRIDO GRAN CANARIA - ADACEA G-</text:p>
      <text:p text:style-name="PDFText"> <text:s text:c="27"/>76301571</text:p>
      <text:p text:style-name="PDFText"> <text:s text:c="27"/>“Sensibilización en la Escuela de los Problemas Derivados por la</text:p>
      <text:p text:style-name="PDFText">Proyecto</text:p>
      <text:p text:style-name="PDFText"> <text:s text:c="27"/>Insuficiente Accesibilidad dentro y fuera de las Escuelas”</text:p>
      <text:p text:style-name="PDFText"> </text:p>
      <text:p text:style-name="PDFText"> </text:p>
      <text:p text:style-name="PDFText"> </text:p>
      <text:p text:style-name="PDFText"> </text:p>
      <text:p text:style-name="PDFText"> <text:s text:c="116"/>DECRETO DE PRESIDENCIA</text:p>
      <text:p text:style-name="PDFText">Plazo de Ejecución <text:s text:c="9"/>01/01/2022 al 31/12/2022</text:p>
      <text:p text:style-name="PDFText">Presupuesto Total <text:s text:c="10"/>5.169,94€</text:p>
      <text:p text:style-name="PDFText"> <text:s text:c="27"/>Gastos de personal <text:s text:c="12"/>Gastos Corrientes <text:s text:c="5"/>Gastos Indirectos</text:p>
      <text:p text:style-name="PDFText">Conceptos subvencionados</text:p>
      <text:p text:style-name="PDFText"> <text:s text:c="27"/>4.379,94€ <text:s text:c="21"/>790,00€</text:p>
      <text:p text:style-name="PDFText"> </text:p>
      <text:p text:style-name="PDFText"> </text:p>
      <text:p text:style-name="PDFText"> </text:p>
      <text:p text:style-name="PDFText"> </text:p>
      <text:p text:style-name="PDFText"> <text:s text:c="141"/>Número: 2022-0788 Fecha: 17/08/2022</text:p>
      <text:p text:style-name="PDFText">Puntuación <text:s text:c="17"/>75 Puntos</text:p>
      <text:p text:style-name="PDFText"> <text:s text:c="19"/>Subvención concedida <text:s text:c="34"/>% subvención concedida</text:p>
      <text:p text:style-name="PDFText"> <text:s text:c="24"/>5.169,94€ <text:s text:c="49"/>100%</text:p>
      <text:p text:style-name="PDFText"> </text:p>
      <text:p text:style-name="PDFText">Entidad/ CIF <text:s text:c="15"/>FUNDACIÓN RANDSTAD G-83844316</text:p>
      <text:p text:style-name="PDFText"> <text:s text:c="27"/>“Brecha Digital y Transformación del Conocimiento Digital para las</text:p>
      <text:p text:style-name="PDFText">Proyecto</text:p>
      <text:p text:style-name="PDFText"> <text:s text:c="27"/>personas con discapacidad”</text:p>
      <text:p text:style-name="PDFText">Plazo de Ejecución <text:s text:c="9"/>01/01/2022 al 31/12/2022</text:p>
      <text:p text:style-name="PDFText">Presupuesto Total <text:s text:c="10"/>10.000,00€</text:p>
      <text:p text:style-name="PDFText"> <text:s text:c="27"/>Gastos de personal <text:s text:c="8"/>Gastos Corrientes <text:s text:c="3"/>Gastos Indirectos</text:p>
      <text:p text:style-name="PDFText">Conceptos subvencionados</text:p>
      <text:p text:style-name="PDFText"> <text:s text:c="27"/>1.502,30€ <text:s text:c="17"/>8.497,70€</text:p>
      <text:p text:style-name="PDFText">Puntuación <text:s text:c="17"/>73,25 Puntos</text:p>
      <text:p text:style-name="PDFText"> <text:s text:c="19"/>Subvención concedida <text:s text:c="28"/>% subvención concedida</text:p>
      <text:p text:style-name="PDFText"> <text:s text:c="24"/>10.000,00€ <text:s text:c="41"/>100%</text:p>
      <text:p text:style-name="PDFText"> </text:p>
      <text:p text:style-name="PDFText">Entidad/ CIF <text:s text:c="15"/>AMPA C.E.I.P. JUAN DEL RIO AYALA G-35052992</text:p>
      <text:p text:style-name="PDFText"> <text:s text:c="27"/>“Promoción de la Cultura de la Accesibilidad Universal en el C.E.I.P. Juan</text:p>
      <text:p text:style-name="PDFText">Proyecto</text:p>
      <text:p text:style-name="PDFText"> <text:s text:c="27"/>del Rio Ayala”</text:p>
      <text:p text:style-name="PDFText">Plazo de Ejecución <text:s text:c="9"/>17/10/2022 al 14/11/2022</text:p>
      <text:p text:style-name="PDFText"> </text:p>
      <text:p text:style-name="PDFText"> <text:s text:c="179"/>Cód. Validación: AW2X992WJZRWN9KEE7AWGDLD6 | Verificación: https://ias.sedelectronica.es/</text:p>
      <text:p text:style-name="PDFText">Presupuesto Total <text:s text:c="10"/>8.821,31€</text:p>
      <text:p text:style-name="PDFText"> <text:s text:c="179"/>Documento firmado electrónicamente desde la plataforma esPublico Gestiona | Página 3 de 11</text:p>
      <text:p text:style-name="PDFText"> <text:s text:c="27"/>Gastos de personal <text:s text:c="9"/>Gastos Corrientes <text:s text:c="5"/>Gastos Indirectos</text:p>
      <text:p text:style-name="PDFText">Conceptos subvencionados</text:p>
      <text:p text:style-name="PDFText"> <text:s text:c="55"/>6.926,31€</text:p>
      <text:p text:style-name="PDFText">Puntuación <text:s text:c="17"/>72 Puntos</text:p>
      <text:p text:style-name="PDFText"> <text:s text:c="19"/>Subvención concedida <text:s text:c="30"/>% subvención concedida</text:p>
      <text:p text:style-name="PDFText"> <text:s text:c="24"/>6.926,31€ <text:s text:c="44"/>78,51%</text:p>
      <text:p text:style-name="PDFText"> </text:p>
      <text:p text:style-name="PDFText">Entidad/ CIF <text:s text:c="18"/>ASOCIACIÓN DEPORTIVA Y SOCIAL LA VIDA SIGUE EN POSITIVO G-76241934</text:p>
      <text:p text:style-name="PDFText">Proyecto <text:s text:c="22"/>“Un Día sobre Ruedas”</text:p>
      <text:p text:style-name="PDFText">Plazo de Ejecución <text:s text:c="12"/>01/01/2022 al 31/12/2022</text:p>
      <text:p text:style-name="PDFText">Presupuesto Total <text:s text:c="13"/>17.339,86€</text:p>
      <text:p text:style-name="PDFText"> <text:s text:c="30"/>Gastos de personal <text:s text:c="8"/>Gastos Corrientes <text:s text:c="6"/>Gastos Indirectos</text:p>
      <text:p text:style-name="PDFText">Conceptos subvencionados</text:p>
      <text:p text:style-name="PDFText"> <text:s text:c="30"/>5.184,01€ <text:s text:c="17"/>4.730,40€</text:p>
      <text:p text:style-name="PDFText">Puntuación <text:s text:c="20"/>68,5 Puntos</text:p>
      <text:p text:style-name="PDFText"> <text:s text:c="22"/>Subvención concedida <text:s text:c="31"/>% subvención concedida</text:p>
      <text:p text:style-name="PDFText"> <text:s text:c="27"/>9.914,41€ <text:s text:c="45"/>57,18%</text:p>
      <text:p text:style-name="PDFText"> </text:p>
      <text:p text:style-name="PDFText"> </text:p>
      <text:p text:style-name="PDFText"> </text:p>
      <text:p text:style-name="PDFText"> </text:p>
      <text:p text:style-name="PDFText"> <text:s text:c="39"/>IAS - Cabildo de Gran Canaria</text:p>
      <text:p text:style-name="PDFText"> <text:s text:c="6"/>Tomás Morales 3, 4ª planta, Las Palmas de Gran Canaria. 35003 (Las Palmas). Tfno. 928138240. Fax: 928383970</text:p>
      <text:p text:style-name="PageBreak"/>
      <text:p text:style-name="PDFText">Entidad/ CIF <text:s text:c="18"/>ASOCIACIÓN ADEPSI G-35068824</text:p>
      <text:p text:style-name="PDFText">Proyecto <text:s text:c="22"/>“Tecnología de Apoyo a las Personas”</text:p>
      <text:p text:style-name="PDFText">Plazo de Ejecución <text:s text:c="12"/>01/01/2022 al 31/12/2022</text:p>
      <text:p text:style-name="PDFText">Presupuesto Total <text:s text:c="13"/>14.938,45€</text:p>
      <text:p text:style-name="PDFText"> <text:s text:c="30"/>Gastos de personal <text:s text:c="13"/>Gastos Corrientes <text:s text:c="6"/>Gastos Indirectos</text:p>
      <text:p text:style-name="PDFText">Conceptos subvencionados</text:p>
      <text:p text:style-name="PDFText"> <text:s text:c="30"/>9.969,16€ <text:s text:c="22"/>4.960,52€</text:p>
      <text:p text:style-name="PDFText">Puntuación <text:s text:c="20"/>53,5 Puntos</text:p>
      <text:p text:style-name="PDFText"> <text:s text:c="22"/>Subvención concedida <text:s text:c="36"/>% subvención concedida</text:p>
      <text:p text:style-name="PDFText"> <text:s text:c="27"/>14.929,68€ <text:s text:c="49"/>99,94%</text:p>
      <text:p text:style-name="PDFText"> </text:p>
      <text:p text:style-name="PDFText">SEGUNDO.- Tener por admitida la renuncia a la solicitud de subvención formulada por la Federación de</text:p>
      <text:p text:style-name="PDFText">Asociaciones de Personas Sordas de las Islas Canarias- FASICAN (G-38438750), presentada por el Presidente</text:p>
      <text:p text:style-name="PDFText">de la Federación, con n.º de entrada 2022- E- RE- 3730 de 29 de junio de 2022, no incluyéndose en el listado de</text:p>
      <text:p text:style-name="PDFText">subvenciones concedidas.</text:p>
      <text:p text:style-name="PDFText"> </text:p>
      <text:p text:style-name="PDFText">TERCERO.- Tener por admitidas las reformulaciones de las Asociaciones, presentadas para ajustar los</text:p>
      <text:p text:style-name="PDFText"> </text:p>
      <text:p text:style-name="PDFText"> </text:p>
      <text:p text:style-name="PDFText"> </text:p>
      <text:p text:style-name="PDFText"> </text:p>
      <text:p text:style-name="PDFText"> <text:s text:c="120"/>DECRETO DE PRESIDENCIA</text:p>
      <text:p text:style-name="PDFText">compromisos y condiciones a la subvención otorgada, según la Resolución Provisional remitida, manteniendo el</text:p>
      <text:p text:style-name="PDFText">proyecto en los términos previstos en la solicitud, respetando el objeto, las condiciones, así como la finalidad de la</text:p>
      <text:p text:style-name="PDFText">subvención valorada. Las asociaciones que presentan reformulaciones, son las siguientes:</text:p>
      <text:p text:style-name="PDFText"> <text:s text:c="4"/> Asociación Adepsi, n.º registro 2022- E- RE- 4102, el 25 de Julio.</text:p>
      <text:p text:style-name="PDFText"> </text:p>
      <text:p text:style-name="PDFText"> </text:p>
      <text:p text:style-name="PDFText"> </text:p>
      <text:p text:style-name="PDFText"> </text:p>
      <text:p text:style-name="PDFText"> <text:s text:c="145"/>Número: 2022-0788 Fecha: 17/08/2022</text:p>
      <text:p text:style-name="PDFText"> <text:s text:c="4"/> Asociación de Familiar personas con Autismo de Las Palmas, n.º registro 2022- E- RE- 3985, el 15 de Julio.</text:p>
      <text:p text:style-name="PDFText"> <text:s text:c="4"/> Asociación de Personas Sordas de la provincia de Las Palmas, n.º registro 2022-E- RE- 4061, el 21 de Julio.</text:p>
      <text:p text:style-name="PDFText"> <text:s text:c="4"/> Funcasor, n.º registro 2022-E- RE- 4105, el 25 de Julio.</text:p>
      <text:p text:style-name="PDFText"> </text:p>
      <text:p text:style-name="PDFText"> </text:p>
      <text:p text:style-name="PDFText">CUARTO.- Tener en cuenta que, debido a la insuficiencia de crédito asignado para atender las solicitudes</text:p>
      <text:p text:style-name="PDFText">presentadas a la presente convocatoria, y por el interés que supone los proyectos/ programas que han superado la</text:p>
      <text:p text:style-name="PDFText">puntuación mínima establecida, quedan en lista de reserva las siguientes entidades, ordenadas por la puntuación</text:p>
      <text:p text:style-name="PDFText">obtenida, que tendrá por objeto sustituir, a las inicialmente aprobadas en caso de renuncia expresa, o a la aparición</text:p>
      <text:p text:style-name="PDFText">de circunstancias en los solicitantes propuestos que pusiera de manifiesto el incumplimiento de los requisitos</text:p>
      <text:p text:style-name="PDFText">exigidos para concurrir en la convocatoria, liberando el crédito suficiente para realizar el proyecto presentado.</text:p>
      <text:p text:style-name="PDFText"> </text:p>
      <text:p text:style-name="PDFText"> <text:s text:c="32"/>ASOCIACIÓN CANARIA DE INTERVENCIONES ASISTIDAS CON PERROS TERAPI-CAN</text:p>
      <text:p text:style-name="PDFText"> Entidad/ CIF</text:p>
      <text:p text:style-name="PDFText"> <text:s text:c="32"/>G-76208107</text:p>
      <text:p text:style-name="PDFText"> Proyecto <text:s text:c="23"/>“Aprendiendo sobre Discapacidad y Perros de Asistencia”</text:p>
      <text:p text:style-name="PDFText"> Presupuesto Total <text:s text:c="14"/>14.998,20€</text:p>
      <text:p text:style-name="PDFText"> Puntuación <text:s text:c="21"/>53 Puntos</text:p>
      <text:p text:style-name="PDFText"> Subvención pendiente de</text:p>
      <text:p text:style-name="PDFText"> <text:s text:c="32"/>14.998,20€ (Gastos de personal, Corrientes e Indirectos)</text:p>
      <text:p text:style-name="PDFText"> existencia de crédito</text:p>
      <text:p text:style-name="PDFText"> </text:p>
      <text:p text:style-name="PDFText"> </text:p>
      <text:p text:style-name="PDFText"> <text:s text:c="183"/>Cód. Validación: AW2X992WJZRWN9KEE7AWGDLD6 | Verificación: https://ias.sedelectronica.es/</text:p>
      <text:p text:style-name="PDFText"> <text:s text:c="183"/>Documento firmado electrónicamente desde la plataforma esPublico Gestiona | Página 4 de 11</text:p>
      <text:p text:style-name="PDFText"> <text:s text:c="32"/>FEDERACIÓN DE ASOCIACIONES DE PERSONAS CON DISCAPACIDAD FÍSICA Y</text:p>
      <text:p text:style-name="PDFText"> Entidad/ CIF</text:p>
      <text:p text:style-name="PDFText"> <text:s text:c="32"/>ORGÁNICA DE L.P. - COCEMFE G-35327204</text:p>
      <text:p text:style-name="PDFText"> <text:s text:c="32"/>“Carrera Élite Atletas en Silla de Ruedas en la 2ª Edición de la Gran Canaria-</text:p>
      <text:p text:style-name="PDFText"> Proyecto</text:p>
      <text:p text:style-name="PDFText"> <text:s text:c="32"/>Maspalomas MARATÓN”</text:p>
      <text:p text:style-name="PDFText"> Presupuesto Total <text:s text:c="14"/>14.700,00€</text:p>
      <text:p text:style-name="PDFText"> Puntuación <text:s text:c="21"/>50,5 Puntos</text:p>
      <text:p text:style-name="PDFText"> Subvención pendiente de</text:p>
      <text:p text:style-name="PDFText"> <text:s text:c="32"/>10.000,00€ (Gastos Corrientes)</text:p>
      <text:p text:style-name="PDFText"> existencia de crédito</text:p>
      <text:p text:style-name="PDFText"> </text:p>
      <text:p text:style-name="PDFText">QUINTO.- Desestimar las solicitudes de subvención de las siguientes entidades por no haber obtenido en el</text:p>
      <text:p text:style-name="PDFText">proceso de valoración la puntuación mínima de 50 puntos, establecido en el punto 6. de las Bases de la</text:p>
      <text:p text:style-name="PDFText">Convocatoria para poder resultar beneficiarias de la subvención:</text:p>
      <text:p text:style-name="PDFText"> </text:p>
      <text:p text:style-name="PDFText">Entidad/CIF <text:s text:c="6"/>SALUD MENTAL AFAES G-35268051</text:p>
      <text:p text:style-name="PDFText">Entidad/CIF <text:s text:c="6"/>FEDERACIÓN CANARIA DE LOS DEPORTES PARA PERSONAS CON DISCAPACIDAD G-760032754</text:p>
      <text:p text:style-name="PDFText">Entidad/CIF <text:s text:c="6"/>CLUB DE NATACIÓN SALINAS SANTA LUCÍA G-35569847</text:p>
      <text:p text:style-name="PDFText"> </text:p>
      <text:p text:style-name="PDFText"> </text:p>
      <text:p text:style-name="PDFText"> </text:p>
      <text:p text:style-name="PDFText"> <text:s text:c="40"/>IAS - Cabildo de Gran Canaria</text:p>
      <text:p text:style-name="PDFText"> <text:s text:c="7"/>Tomás Morales 3, 4ª planta, Las Palmas de Gran Canaria. 35003 (Las Palmas). Tfno. 928138240. Fax: 928383970</text:p>
      <text:p text:style-name="PageBreak"/>
      <text:p text:style-name="PDFText">SEXTO.- Desestimar las solicitudes de subvención de las siguientes entidades, por no enmarcarse en las</text:p>
      <text:p text:style-name="PDFText">Actuaciones subvencionables recogidas en las Bases de la Convocatoria Punto 5 apartado 1.</text:p>
      <text:p text:style-name="PDFText"> </text:p>
      <text:p text:style-name="PDFText">Entidad/ CIF <text:s text:c="5"/>ASOCIACIÓN PROVINCIAL DE ESCLEROSIS MÚLTIPLE – APEM G-35302785</text:p>
      <text:p text:style-name="PDFText">Proyecto <text:s text:c="9"/>“Transporte Adaptado para Personas Afectadas de Esclerosis Múltiple”</text:p>
      <text:p text:style-name="PDFText"> </text:p>
      <text:p text:style-name="PDFText">SÉPTIMO.- Tener por desistida la solicitud de subvención de la entidad que se detalla a continuación, por no</text:p>
      <text:p text:style-name="PDFText">responder en tiempo y forma al requerimiento para la subsanación de la documentación necesaria para poder ser</text:p>
      <text:p text:style-name="PDFText">valorada por la Comisión:</text:p>
      <text:p text:style-name="PDFText"> </text:p>
      <text:p text:style-name="PDFText">Entidad/CIF <text:s text:c="6"/>CLUB DEPORTIVO CRISJOFRAN G-76186683</text:p>
      <text:p text:style-name="PDFText">Proyecto <text:s text:c="9"/>“Activando San Francisco”</text:p>
      <text:p text:style-name="PDFText"> </text:p>
      <text:p text:style-name="PDFText">OCTAVO.- El plazo MÁXIMO de ejecución para la realización de las actividades subvencionadas será, desde el 01</text:p>
      <text:p text:style-name="PDFText"> </text:p>
      <text:p text:style-name="PDFText"> </text:p>
      <text:p text:style-name="PDFText"> </text:p>
      <text:p text:style-name="PDFText"> </text:p>
      <text:p text:style-name="PDFText"> <text:s text:c="121"/>DECRETO DE PRESIDENCIA</text:p>
      <text:p text:style-name="PDFText">de enero de 2022 al 31 de diciembre de 2022, si bien se podrá autorizar por la Presidencia una ampliación de la</text:p>
      <text:p text:style-name="PDFText">misma, previa solicitud de prórroga de la Entidad beneficiaria de la subvención. Para ampliación de los plazos a</text:p>
      <text:p text:style-name="PDFText">ejecutar, una vez recibido este Decreto de Concesión, y presentada la aceptación de la subvención concedida, se</text:p>
      <text:p text:style-name="PDFText">podrá solicitar dicha prórroga, hasta dos meses antes de la finalización del plazo de ejecución (octubre del 2022).</text:p>
      <text:p text:style-name="PDFText"> </text:p>
      <text:p text:style-name="PDFText"> </text:p>
      <text:p text:style-name="PDFText"> </text:p>
      <text:p text:style-name="PDFText"> </text:p>
      <text:p text:style-name="PDFText"> <text:s text:c="146"/>Número: 2022-0788 Fecha: 17/08/2022</text:p>
      <text:p text:style-name="PDFText">NOVENO.- Según el art. 39, punto 3 de la Ley 39/2015, de 1 de octubre, de Procedimiento Administrativo Común de</text:p>
      <text:p text:style-name="PDFText">las Administraciones Públicas, las subvenciones se otorgarán con eficacia retroactiva y serán aplicadas al ejercicio</text:p>
      <text:p text:style-name="PDFText">correspondiente a la anualidad 2022.</text:p>
      <text:p text:style-name="PDFText"> </text:p>
      <text:p text:style-name="PDFText">DÉCIMO.- Las entidades beneficiarias deberán cumplir con las obligaciones detalladas en el documento para la</text:p>
      <text:p text:style-name="PDFText">aceptación y justificación de la subvención, según las indicaciones recogidas en el documento adjunto al Decreto de</text:p>
      <text:p text:style-name="PDFText">Concesión – Anexo I – Condiciones a cumplir por la entidad subvencionada.</text:p>
      <text:p text:style-name="PDFText"> </text:p>
      <text:p text:style-name="PDFText">DECIMOPRIMERO.- Contra la presente resolución, que pone fin a la vía administrativa, se puede interponer recurso</text:p>
      <text:p text:style-name="PDFText">contencioso- administrativo ante los Juzgados de lo Contencioso-Administrativo de Las Palmas en el plazo de dos</text:p>
      <text:p text:style-name="PDFText">meses a contar desde el día siguiente al de su notificación, pudiendo interponer, alternativamente y de forma</text:p>
      <text:p text:style-name="PDFText">potestativa, recurso de reposición ante la Presidencia del IAS en el plazo de un mes a contar desde el día siguiente</text:p>
      <text:p text:style-name="PDFText">al de su notificación.</text:p>
      <text:p text:style-name="PDFText"> </text:p>
      <text:p text:style-name="PDFText">DECIMOSEGUNDO. Dar cuenta de este Decreto al Consejo Rector del IAS en la próxima sesión que se celebre.</text:p>
      <text:p text:style-name="PDFText"> </text:p>
      <text:p text:style-name="PDFText">DECIMOTERCERO.- Comunicar este Decreto al Servicio de Intervención General y notificar a las Entidades</text:p>
      <text:p text:style-name="PDFText">solicitantes, a los efectos oportunos.</text:p>
      <text:p text:style-name="PDFText"> </text:p>
      <text:p text:style-name="PDFText"> <text:s text:c="184"/>Cód. Validación: AW2X992WJZRWN9KEE7AWGDLD6 | Verificación: https://ias.sedelectronica.es/</text:p>
      <text:p text:style-name="PDFText"> <text:s text:c="184"/>Documento firmado electrónicamente desde la plataforma esPublico Gestiona | Página 5 de 11</text:p>
      <text:p text:style-name="PDFText">Dada por la Sra. Presidenta del Instituto de Atención Social y Sociosanitaria en Las Palmas de Gran Canaria en la</text:p>
      <text:p text:style-name="PDFText">fecha de firma, de todo lo cual como Secretario del Instituto de Atención Social y Sociosanitaria, y en ejecución de lo</text:p>
      <text:p text:style-name="PDFText">previsto en la Disposición Adicional Octava d) de la Ley 7/85, de 2 de abril, Reguladora de Bases de Régimen Local,</text:p>
      <text:p text:style-name="PDFText">doy fe.</text:p>
      <text:p text:style-name="PDFText"> <text:s text:c="39"/>Documento firmado electrónicamente</text:p>
      <text:p text:style-name="PDFText"> </text:p>
      <text:p text:style-name="PDFText"> </text:p>
      <text:p text:style-name="PDFText"> </text:p>
      <text:p text:style-name="PDFText"> </text:p>
      <text:p text:style-name="PDFText"> <text:s text:c="40"/>IAS - Cabildo de Gran Canaria</text:p>
      <text:p text:style-name="PDFText"> <text:s text:c="7"/>Tomás Morales 3, 4ª planta, Las Palmas de Gran Canaria. 35003 (Las Palmas). Tfno. 928138240. Fax: 928383970</text:p>
      <text:p text:style-name="PageBreak"/>
      <text:p text:style-name="PDFText"> <text:s text:c="47"/>Consejería de Política Social y Accesibilidad</text:p>
      <text:p text:style-name="PDFText"> <text:s text:c="47"/>Instituto de Atención Social y Sociosanitaria</text:p>
      <text:p text:style-name="PDFText"> </text:p>
      <text:p text:style-name="PDFText"> </text:p>
      <text:p text:style-name="PDFText"> </text:p>
      <text:p text:style-name="PDFText"> </text:p>
      <text:p text:style-name="PDFText"> <text:s text:c="22"/>ANEXO I – Decreto de Concesión</text:p>
      <text:p text:style-name="PDFText"> <text:s text:c="14"/>Condiciones a cumplir por la entidad subvencionada</text:p>
      <text:p text:style-name="PDFText"> </text:p>
      <text:p text:style-name="PDFText"> </text:p>
      <text:p text:style-name="PDFText">A la vista de la solicitud de subvención remitida, correspondiente a las Subvenciones de</text:p>
      <text:p text:style-name="PDFText">Concurrencia Competitiva para el ejercicio 2022, y visto el Decreto de Concesión en el</text:p>
      <text:p text:style-name="PDFText">que resulta beneficiario, es preceptivo el cumplimiento de los siguientes aspectos:</text:p>
      <text:p text:style-name="PDFText"> </text:p>
      <text:p text:style-name="PDFText"> </text:p>
      <text:p text:style-name="PDFText">I. ACEPTACIÓN DE LA SUBVENCIÓN</text:p>
      <text:p text:style-name="PDFText"> </text:p>
      <text:p text:style-name="PDFText"> </text:p>
      <text:p text:style-name="PDFText"> </text:p>
      <text:p text:style-name="PDFText"> </text:p>
      <text:p text:style-name="PDFText"> <text:s text:c="93"/>DECRETO DE PRESIDENCIA</text:p>
      <text:p text:style-name="PDFText">La entidad beneficiaria deberá comunicar la aceptación de la subvención propuesta en un</text:p>
      <text:p text:style-name="PDFText">plazo de DIEZ DÍAS HÁBILES, a contar desde el día siguiente de la notificación de la</text:p>
      <text:p text:style-name="PDFText">propuesta de decreto definitiva, mediante modelo Anexo V; ACEPTACIÓN DE LA</text:p>
      <text:p text:style-name="PDFText"> </text:p>
      <text:p text:style-name="PDFText"> </text:p>
      <text:p text:style-name="PDFText"> </text:p>
      <text:p text:style-name="PDFText"> </text:p>
      <text:p text:style-name="PDFText"> <text:s text:c="118"/>Número: 2022-0788 Fecha: 17/08/2022</text:p>
      <text:p text:style-name="PDFText">SUBVENCIÓN.</text:p>
      <text:p text:style-name="PDFText">Si no fuera aceptada en dicho plazo, se entenderá que se renuncia a la subvención, salvo</text:p>
      <text:p text:style-name="PDFText">que exista una causa debidamente justificada.</text:p>
      <text:p text:style-name="PDFText"> </text:p>
      <text:p text:style-name="PDFText"> </text:p>
      <text:p text:style-name="PDFText">II.-OBJETO DE LA SUBVENCIÓN</text:p>
      <text:p text:style-name="PDFText"> </text:p>
      <text:p text:style-name="PDFText">El cumplimiento del objeto de la subvención queda vinculado a la realización del</text:p>
      <text:p text:style-name="PDFText">proyecto presentado a efectos de solicitud, en los términos expuestos en el formulario</text:p>
      <text:p text:style-name="PDFText">denominado “Descripción del proyecto”.</text:p>
      <text:p text:style-name="PDFText"> </text:p>
      <text:p text:style-name="PDFText">III.-GASTOS SUBVENCIONABLES</text:p>
      <text:p text:style-name="PDFText"> </text:p>
      <text:p text:style-name="PDFText">La subvención se otorgará únicamente con destino a financiar gastos directos e</text:p>
      <text:p text:style-name="PDFText">indirectos, de conformidad con el plan de financiación aprobado en la resolución de</text:p>
      <text:p text:style-name="PDFText">concesión. Los gastos admisibles serán los siguientes:</text:p>
      <text:p text:style-name="PDFText"> </text:p>
      <text:p text:style-name="PDFText"> </text:p>
      <text:p text:style-name="PDFText"> <text:s text:c="156"/>Cód. Validación: AW2X992WJZRWN9KEE7AWGDLD6 | Verificación: https://ias.sedelectronica.es/</text:p>
      <text:p text:style-name="PDFText"> <text:s text:c="156"/>Documento firmado electrónicamente desde la plataforma esPublico Gestiona | Página 6 de 11</text:p>
      <text:p text:style-name="PDFText"> <text:s text:c="3"/>GASTOS DIRECTOS: Se considerarán gastos directos aquellos necesarios para la</text:p>
      <text:p text:style-name="PDFText">puesta en marcha del proyecto y su ejecución. Se imputarán gastos referidos a los</text:p>
      <text:p text:style-name="PDFText">distintos tipos que se indican a continuación, sin ánimo exhaustivo ni limitativo:</text:p>
      <text:p text:style-name="PDFText"> </text:p>
      <text:p text:style-name="PDFText"> </text:p>
      <text:p text:style-name="PDFText">1.- Gastos de personal: los gastos de personal propio serán subvencionables, pero sólo se</text:p>
      <text:p text:style-name="PDFText">permitirá imputar a los mismos un máximo del 35% de la subvención concedida. No se</text:p>
      <text:p text:style-name="PDFText">considerarán gastos de personal propio, y por tanto serán íntegramente subvencionables,</text:p>
      <text:p text:style-name="PDFText">los correspondientes a profesionales contratados específicamente por la entidad para</text:p>
      <text:p text:style-name="PDFText">desarrollar el proyecto/programa para el que solicita la subvención.</text:p>
      <text:p text:style-name="PDFText">Se incluirán los gastos derivados del pago de retribuciones al personal vinculado a la</text:p>
      <text:p text:style-name="PDFText">ejecución del proyecto, mediante contrato laboral, tanto fijo, eventual como de obra y</text:p>
      <text:p text:style-name="PDFText">servicio. Se incluirán también en esta partida las cuotas de seguros sociales a cargo de la</text:p>
      <text:p text:style-name="PDFText">entidad del personal afecto al proyecto o actividad.</text:p>
      <text:p text:style-name="PageBreak"/>
      <text:p text:style-name="PDFText">La retribuciones del personal imputable a la subvención deberán respetar la normativa</text:p>
      <text:p text:style-name="PDFText">vigente así como el salario mínimo interprofesional y estarán limitadas por las cuantías</text:p>
      <text:p text:style-name="PDFText">recogidas en la tabla que a continuación se detallan, correspondiente a la tabla salarial</text:p>
      <text:p text:style-name="PDFText">del 2021, del Instituto de Atención Social y Sociosanitaria del Cabildo de Gran Canaria.</text:p>
      <text:p text:style-name="PDFText"> </text:p>
      <text:p text:style-name="PDFText"> </text:p>
      <text:p text:style-name="PDFText"> </text:p>
      <text:p text:style-name="PDFText"> </text:p>
      <text:p text:style-name="PDFText"> <text:s text:c="13"/>COSTE BRUTO TOTAL (Remuneración anual (sueldo + SS</text:p>
      <text:p text:style-name="PDFText"> <text:s text:c="13"/>trabajador + IRPF) + Seguridad Social de la empresa).</text:p>
      <text:p text:style-name="PDFText"> <text:s text:c="13"/>GRUPOS RETRIBUTIVOS <text:s text:c="17"/>COSTE TOTAL ANUAL</text:p>
      <text:p text:style-name="PDFText"> </text:p>
      <text:p text:style-name="PDFText"> <text:s text:c="13"/>Grupo I <text:s text:c="34"/>63.929’39€</text:p>
      <text:p text:style-name="PDFText"> </text:p>
      <text:p text:style-name="PDFText"> <text:s text:c="13"/>Grupo II <text:s text:c="33"/>50.750’91€</text:p>
      <text:p text:style-name="PDFText"> </text:p>
      <text:p text:style-name="PDFText"> <text:s text:c="13"/>Grupo III <text:s text:c="32"/>35.807’87€</text:p>
      <text:p text:style-name="PDFText"> </text:p>
      <text:p text:style-name="PDFText"> <text:s text:c="13"/>Grupo IV <text:s text:c="33"/>30.241’26€</text:p>
      <text:p text:style-name="PDFText"> </text:p>
      <text:p text:style-name="PDFText"> <text:s text:c="13"/>Grupo V <text:s text:c="34"/>26.429’40€</text:p>
      <text:p text:style-name="PDFText"> </text:p>
      <text:p text:style-name="PDFText"> </text:p>
      <text:p text:style-name="PDFText"> </text:p>
      <text:p text:style-name="PDFText"> </text:p>
      <text:p text:style-name="PDFText"> <text:s text:c="93"/>DECRETO DE PRESIDENCIA</text:p>
      <text:p text:style-name="PDFText"> <text:s text:c="118"/>Número: 2022-0788 Fecha: 17/08/2022</text:p>
      <text:p text:style-name="PDFText">2.- Arrendamientos de servicios.</text:p>
      <text:p text:style-name="PDFText">3.- Suministros, materiales y enseres básicos.</text:p>
      <text:p text:style-name="PDFText">4.- Servicios y arrendamientos de bienes muebles e inmuebles que se utilicen de manera</text:p>
      <text:p text:style-name="PDFText">puntual e indispensable para la realización del proyecto.</text:p>
      <text:p text:style-name="PDFText">5.- Materiales didácticos e identificativos .</text:p>
      <text:p text:style-name="PDFText">6.-Materiales de oficina, servicios y publicidad y difusión específicos del proyecto o</text:p>
      <text:p text:style-name="PDFText">actividad.</text:p>
      <text:p text:style-name="PDFText">7.- Colaboraciones temporales o esporádicas que supongan una participación puntual en</text:p>
      <text:p text:style-name="PDFText">la ejecución de las actividades previstas.</text:p>
      <text:p text:style-name="PDFText">8.-Cualquier otro especificado en el presupuesto aprobado por la Resolución de</text:p>
      <text:p text:style-name="PDFText">concesión.</text:p>
      <text:p text:style-name="PDFText"> </text:p>
      <text:p text:style-name="PDFText"> </text:p>
      <text:p text:style-name="PDFText"> <text:s text:c="5"/>GASTOS INDIRECTOS: Se considerarán gastos indirectos aquellos costes</text:p>
      <text:p text:style-name="PDFText">necesarios para la ejecución que no pueden imputarse directamente al mismo o no</text:p>
      <text:p text:style-name="PDFText"> </text:p>
      <text:p text:style-name="PDFText"> <text:s text:c="156"/>Cód. Validación: AW2X992WJZRWN9KEE7AWGDLD6 | Verificación: https://ias.sedelectronica.es/</text:p>
      <text:p text:style-name="PDFText">pueden identificarse como generados directamente en un proyecto pero que, de no</text:p>
      <text:p text:style-name="PDFText">realizarse, impedirían su ejecución. Se refieren a la parte proporcional de los gastos <text:s text:c="70"/>Documento firmado electrónicamente desde la plataforma esPublico Gestiona | Página 7 de 11</text:p>
      <text:p text:style-name="PDFText">generales administrativos de la entidad (suministro de agua, suministro de energía</text:p>
      <text:p text:style-name="PDFText">eléctrica, suministro de gas, comunicaciones, limpieza, reparación, conservación y</text:p>
      <text:p text:style-name="PDFText">mantenimiento (instalaciones, maquinaria, material, utillaje, mobiliario, informática,</text:p>
      <text:p text:style-name="PDFText">vehículos); seguridad, gastos financieros, mensajería, personal (p.e. personal de gestión</text:p>
      <text:p text:style-name="PDFText">económico- administrativo), debiéndose detallar en este caso en el apartado 7 del</text:p>
      <text:p text:style-name="PDFText">Formulario para la presentación de proyectos sociales, alquileres, etc.) cuya financiación</text:p>
      <text:p text:style-name="PDFText">la obtiene el beneficiario de la subvención.</text:p>
      <text:p text:style-name="PDFText">El porcentaje de coste indirecto imputable a la subvención solicitada, no podrá exceder</text:p>
      <text:p text:style-name="PDFText">del cinco por ciento (5%) del importe total de la actividad. En todo caso, la cantidad</text:p>
      <text:p text:style-name="PDFText">máxima que podrá justificarse por este concepto de gasto indirecto será la que se</text:p>
      <text:p text:style-name="PDFText">autorice en la resolución de concesión.</text:p>
      <text:p text:style-name="PDFText">Cuando el importe del gasto subvencionable supere las cuantías establecidas en la Ley</text:p>
      <text:p text:style-name="PDFText">9/2017, de 8 de noviembre, de Contratos del Sector Público, el beneficiario deberá</text:p>
      <text:p text:style-name="PDFText">ajustarse a lo dispuesto en el artículo 31.3 de la Ley 38/2003, de 17 de noviembre,</text:p>
      <text:p text:style-name="PDFText"> </text:p>
      <text:p text:style-name="PDFText"> </text:p>
      <text:p text:style-name="PDFText"> </text:p>
      <text:p text:style-name="PDFText"> <text:s text:c="84"/>2 de 6</text:p>
      <text:p text:style-name="PageBreak"/>
      <text:p text:style-name="PDFText">General de Subvenciones, solicitando como mínimo tres ofertas de diferentes</text:p>
      <text:p text:style-name="PDFText">proveedores, con carácter previo a la contratación. La elección entre las ofertas</text:p>
      <text:p text:style-name="PDFText">presentadas, que deberán aportarse en la justificación, se realizará conforme a criterios</text:p>
      <text:p text:style-name="PDFText">de eficiencia y economía, debiendo justificarse expresamente en una memoria la</text:p>
      <text:p text:style-name="PDFText">elección cuando no recaiga en la propuesta económica más ventajosa.</text:p>
      <text:p text:style-name="PDFText"> </text:p>
      <text:p text:style-name="PDFText"> </text:p>
      <text:p text:style-name="PDFText">IV.- GASTOS NO SUBVENCIONABLES: En ningún caso serán subvencionables los</text:p>
      <text:p text:style-name="PDFText">siguientes gastos:</text:p>
      <text:p text:style-name="PDFText"> <text:s text:c="2"/>. <text:s text:c="2"/>Compra de terrenos.</text:p>
      <text:p text:style-name="PDFText"> <text:s text:c="2"/>. <text:s text:c="2"/>Construcción y reforma de inmuebles e infraestructuras.</text:p>
      <text:p text:style-name="PDFText"> <text:s text:c="2"/>. <text:s text:c="2"/>Los intereses deudores de las cuentas bancarias.</text:p>
      <text:p text:style-name="PDFText"> <text:s text:c="2"/>. <text:s text:c="2"/>Los intereses, los recargos y las sanciones administrativas y penales.</text:p>
      <text:p text:style-name="PDFText"> <text:s text:c="2"/>. <text:s text:c="2"/>Los gastos de procedimientos judiciales.</text:p>
      <text:p text:style-name="PDFText"> <text:s text:c="2"/>. <text:s text:c="2"/>Los impuestos indirectos cuando sean susceptibles de recuperación o</text:p>
      <text:p text:style-name="PDFText"> <text:s text:c="6"/>compensación.</text:p>
      <text:p text:style-name="PDFText"> </text:p>
      <text:p text:style-name="PDFText"> </text:p>
      <text:p text:style-name="PDFText"> </text:p>
      <text:p text:style-name="PDFText"> </text:p>
      <text:p text:style-name="PDFText"> <text:s text:c="93"/>DECRETO DE PRESIDENCIA</text:p>
      <text:p text:style-name="PDFText"> <text:s text:c="2"/>. <text:s text:c="2"/>Gastos y atenciones protocolarias.</text:p>
      <text:p text:style-name="PDFText"> <text:s text:c="2"/>. <text:s text:c="2"/>Indemnizaciones por despidos.</text:p>
      <text:p text:style-name="PDFText"> <text:s text:c="2"/>. <text:s text:c="2"/>Gastos suntuarios.</text:p>
      <text:p text:style-name="PDFText"> </text:p>
      <text:p text:style-name="PDFText"> </text:p>
      <text:p text:style-name="PDFText"> </text:p>
      <text:p text:style-name="PDFText"> </text:p>
      <text:p text:style-name="PDFText"> <text:s text:c="118"/>Número: 2022-0788 Fecha: 17/08/2022</text:p>
      <text:p text:style-name="PDFText">V.- SUBCONTRATACIÓN</text:p>
      <text:p text:style-name="PDFText">El beneficiario de la presente subvención no podrá subcontratar con personas o</text:p>
      <text:p text:style-name="PDFText">entidades reguladas en el artículo 29.7 de la Ley 38/2003, de 17 de noviembre, General</text:p>
      <text:p text:style-name="PDFText">de Subvenciones, ni actividades que, aumentando el coste de la actividad</text:p>
      <text:p text:style-name="PDFText">subvencionada, no aporten valor añadido al contenido de la misma.</text:p>
      <text:p text:style-name="PDFText"> </text:p>
      <text:p text:style-name="PDFText"> </text:p>
      <text:p text:style-name="PDFText">VI.- COMPATIBILIDAD DE LAS AYUDAS</text:p>
      <text:p text:style-name="PDFText">La presente subvención es compatible con el otorgamiento de otras subvenciones,</text:p>
      <text:p text:style-name="PDFText">ayudas, ingresos o recursos para la misma finalidad, procedente de cualesquiera</text:p>
      <text:p text:style-name="PDFText">Administraciones o entes públicos o privados, nacionales, de la Unión Europea o de</text:p>
      <text:p text:style-name="PDFText">organismos internacionales, con el límite que no puede existir un exceso de financiación</text:p>
      <text:p text:style-name="PDFText">sobre el coste de la actividad.</text:p>
      <text:p text:style-name="PDFText">Según la base 9ª Financiación de la OGS del Cabildo de Gran Canaria, no podrán</text:p>
      <text:p text:style-name="PDFText">otorgarse dos o más subvenciones destinadas a financiar la misma actuación con cargo al</text:p>
      <text:p text:style-name="PDFText"> <text:s text:c="156"/>Cód. Validación: AW2X992WJZRWN9KEE7AWGDLD6 | Verificación: https://ias.sedelectronica.es/</text:p>
      <text:p text:style-name="PDFText"> <text:s text:c="156"/>Documento firmado electrónicamente desde la plataforma esPublico Gestiona | Página 8 de 11</text:p>
      <text:p text:style-name="PDFText">mismo ejercicio presupuestario.</text:p>
      <text:p text:style-name="PDFText"> </text:p>
      <text:p text:style-name="PDFText"> </text:p>
      <text:p text:style-name="PDFText">VII.- PLAZO DE EJECUCIÓN</text:p>
      <text:p text:style-name="PDFText">El plazo MÁXIMO de realización de las actividades subvencionadas será desde el 01 de</text:p>
      <text:p text:style-name="PDFText">enero de 2022 al 31 de diciembre de 2022, si bien se podrá autorizar por la Presidencia</text:p>
      <text:p text:style-name="PDFText">del IAS, previa solicitud de prórroga de la entidad beneficiaria de la subvención, para</text:p>
      <text:p text:style-name="PDFText">ampliación de los plazos a ejecutar.</text:p>
      <text:p text:style-name="PDFText">La entidad beneficiaria realizará el proyecto/programa subvencionado, sin perjuicio del</text:p>
      <text:p text:style-name="PDFText">derecho que le asiste de renunciar a la subvención concedida. Esta renuncia deberá</text:p>
      <text:p text:style-name="PDFText">formularse por escrito en el plazo de DIEZ DÍAS hábiles desde que se produzca el hecho</text:p>
      <text:p text:style-name="PDFText">que la motiva, y en el caso de que la entidad ya hubiera percibido el importe de la</text:p>
      <text:p text:style-name="PDFText">subvención, deberá acompañar resguardo del reintegro en cuenta corriente habilitada</text:p>
      <text:p text:style-name="PDFText">para la realización de devoluciones voluntarias.</text:p>
      <text:p text:style-name="PDFText"> </text:p>
      <text:p text:style-name="PDFText"> </text:p>
      <text:p text:style-name="PDFText"> </text:p>
      <text:p text:style-name="PDFText"> </text:p>
      <text:p text:style-name="PDFText"> <text:s text:c="84"/>3 de 6</text:p>
      <text:p text:style-name="PageBreak"/>
      <text:p text:style-name="PDFText">VIII.- PLAZO DE JUSTIFICACIÓN</text:p>
      <text:p text:style-name="PDFText"> </text:p>
      <text:p text:style-name="PDFText">El plazo para justificar el cumplimiento de las condiciones impuestas y de la consecución</text:p>
      <text:p text:style-name="PDFText">de los objetivos previstos será de DOS MESES a contar desde el día siguiente a la fecha</text:p>
      <text:p text:style-name="PDFText">de finalización del plazo de ejecución del proyecto/programa o realización de la actividad</text:p>
      <text:p text:style-name="PDFText">subvencionada.</text:p>
      <text:p text:style-name="PDFText">La justificación se realizará mediante el sistema de cuenta justificativa simplificada,</text:p>
      <text:p text:style-name="PDFText">conforme al modelo que se publicará en la sede electrónica www.instituto-as.es</text:p>
      <text:p text:style-name="PDFText"> </text:p>
      <text:p text:style-name="PDFText"> </text:p>
      <text:p text:style-name="PDFText">IX.- OBLIGACIONES DEL BENEFICIARIO</text:p>
      <text:p text:style-name="PDFText">El beneficiario de la subvención queda sometido a las obligaciones siguientes:</text:p>
      <text:p text:style-name="PDFText">a) Realizar la actividad para la que se ha concedido la subvención. A estos efectos, se</text:p>
      <text:p text:style-name="PDFText">considerarán como vinculantes los resultados previstos en la formulación inicial o, en su</text:p>
      <text:p text:style-name="PDFText">caso, en la reformulación, en las mismas condiciones debidamente autorizadas por el</text:p>
      <text:p text:style-name="PDFText"> </text:p>
      <text:p text:style-name="PDFText"> </text:p>
      <text:p text:style-name="PDFText"> </text:p>
      <text:p text:style-name="PDFText"> </text:p>
      <text:p text:style-name="PDFText"> <text:s text:c="95"/>DECRETO DE PRESIDENCIA</text:p>
      <text:p text:style-name="PDFText">IAS, así como en cualquier otra acordada en aplicación de las normas sobre</text:p>
      <text:p text:style-name="PDFText">subvenciones.</text:p>
      <text:p text:style-name="PDFText">b) Justificar ante el órgano concedente la subvención concedida en la forma y plazo</text:p>
      <text:p text:style-name="PDFText">señalados en la resolución de concesión.</text:p>
      <text:p text:style-name="PDFText"> </text:p>
      <text:p text:style-name="PDFText"> </text:p>
      <text:p text:style-name="PDFText"> </text:p>
      <text:p text:style-name="PDFText"> </text:p>
      <text:p text:style-name="PDFText"> <text:s text:c="120"/>Número: 2022-0788 Fecha: 17/08/2022</text:p>
      <text:p text:style-name="PDFText">c) Solicitar la modificación de la resolución de concesión al órgano concedente cuando</text:p>
      <text:p text:style-name="PDFText">surjan circunstancias concretas que alteren las condiciones técnicas o económicas</text:p>
      <text:p text:style-name="PDFText">esenciales tenidas en cuenta para la concesión de la subvención.</text:p>
      <text:p text:style-name="PDFText">d) Comunicar al órgano concedente la obtención de otras subvenciones o ayudas para la</text:p>
      <text:p text:style-name="PDFText">misma actividad subvencionada procedentes de cualquier otro ente público o privado,</text:p>
      <text:p text:style-name="PDFText">sin que en ningún caso pueda modificarse el destino o la finalidad de la subvención</text:p>
      <text:p text:style-name="PDFText">concedida. Toda alteración de las condiciones tenidas en cuenta no comunicadas</text:p>
      <text:p text:style-name="PDFText">previamente, podrá dar lugar a la pérdida total o parcial de la subvención.</text:p>
      <text:p text:style-name="PDFText">e) Someterse a las actuaciones de comprobación, seguimiento e inspección, así como al</text:p>
      <text:p text:style-name="PDFText">control financiero que considere necesario el órgano concedente en relación con la</text:p>
      <text:p text:style-name="PDFText">subvención concedida.</text:p>
      <text:p text:style-name="PDFText">f) Disponer de los libros, contables, registros diligenciados y demás documentos</text:p>
      <text:p text:style-name="PDFText">debidamente auditados en los términos exigidos por la legislación mercantil y sectorial</text:p>
      <text:p text:style-name="PDFText">aplicable.</text:p>
      <text:p text:style-name="PDFText">g) Conservar los documentos justificativos de la aplicación de los fondos recibidos,</text:p>
      <text:p text:style-name="PDFText"> <text:s text:c="158"/>Cód. Validación: AW2X992WJZRWN9KEE7AWGDLD6 | Verificación: https://ias.sedelectronica.es/</text:p>
      <text:p text:style-name="PDFText"> <text:s text:c="158"/>Documento firmado electrónicamente desde la plataforma esPublico Gestiona | Página 9 de 11</text:p>
      <text:p text:style-name="PDFText">incluidos los documentos electrónicos, en tanto puedan ser objeto de las actuaciones de</text:p>
      <text:p text:style-name="PDFText">comprobación y control, de acuerdo con lo establecido en el artículo 39 de la Ley</text:p>
      <text:p text:style-name="PDFText">38/2003, de 17 de noviembre.</text:p>
      <text:p text:style-name="PDFText">h) Dar la adecuada publicidad del carácter público de la financiación de la actividad</text:p>
      <text:p text:style-name="PDFText">mediante todos los elementos distintivos utilizados, camisetas, banderolas, publicidad</text:p>
      <text:p text:style-name="PDFText">en radio, televisión, etc. Se elaborará en materiales resistentes y duraderos, el</text:p>
      <text:p text:style-name="PDFText">cumplimiento de esta obligación se acreditará mediante fotografías que será remitida en</text:p>
      <text:p text:style-name="PDFText">el plazo de un mes a contar desde el día siguiente de la notificación de resolución de</text:p>
      <text:p text:style-name="PDFText">concesión a la dirección electrónica: grancanariaaccesible@instituto-as.es</text:p>
      <text:p text:style-name="PDFText">i) Informar sobre la financiación pública en cualquier difusión que se realice del proyecto</text:p>
      <text:p text:style-name="PDFText">por cualquier medio de comunicación.</text:p>
      <text:p text:style-name="PDFText">j) Proceder a la devolución o reintegro de los fondos percibidos en los supuestos</text:p>
      <text:p text:style-name="PDFText">contemplados en el artículo 37 de la Ley 38/2003, General de subvenciones.</text:p>
      <text:p text:style-name="PDFText"> </text:p>
      <text:p text:style-name="PDFText"> </text:p>
      <text:p text:style-name="PDFText"> </text:p>
      <text:p text:style-name="PDFText"> </text:p>
      <text:p text:style-name="PDFText"> <text:s text:c="86"/>4 de 6</text:p>
      <text:p text:style-name="PageBreak"/>
      <text:p text:style-name="PDFText">X. DOCUMENTACIÓN A PRESENTAR PARA LA JUSTIFICACIÓN</text:p>
      <text:p text:style-name="PDFText"> </text:p>
      <text:p text:style-name="PDFText">La entidad beneficiaria deberá presentar, a través de la Sede electrónica del IAS la</text:p>
      <text:p text:style-name="PDFText">siguiente documentación en soporte electrónico (formato procesador de textos, hoja de</text:p>
      <text:p text:style-name="PDFText">cálculo y/o pdf):</text:p>
      <text:p text:style-name="PDFText"> </text:p>
      <text:p text:style-name="PDFText">1. MEMORIA TÉCNICA DEL PROYECTO, que contendrá:</text:p>
      <text:p text:style-name="PDFText"> </text:p>
      <text:p text:style-name="PDFText">1.1. Un ejemplar de la memoria de actuación sobre el desarrollo y cumplimiento del</text:p>
      <text:p text:style-name="PDFText">proyecto objeto de subvención, en el que se detallen las actividades realizadas y los</text:p>
      <text:p text:style-name="PDFText">resultados obtenidos como consecuencia de la ejecución del proyecto/programa, en</text:p>
      <text:p text:style-name="PDFText">relación con todos y cada uno de los puntos descritos en el mismo.</text:p>
      <text:p text:style-name="PDFText"> </text:p>
      <text:p text:style-name="PDFText">1.2. Un ejemplar de los materiales realizados, en su caso, por o para el proyecto</text:p>
      <text:p text:style-name="PDFText">subvencionado.</text:p>
      <text:p text:style-name="PDFText"> </text:p>
      <text:p text:style-name="PDFText">1.3. Relación de medios donde sea visible y se publicite el carácter público de la</text:p>
      <text:p text:style-name="PDFText"> </text:p>
      <text:p text:style-name="PDFText"> </text:p>
      <text:p text:style-name="PDFText"> </text:p>
      <text:p text:style-name="PDFText"> </text:p>
      <text:p text:style-name="PDFText"> <text:s text:c="94"/>DECRETO DE PRESIDENCIA</text:p>
      <text:p text:style-name="PDFText">financiación del proyecto con los logos y tipografías específicas del Cabildo de Gran</text:p>
      <text:p text:style-name="PDFText">Canaria, el IAS y Gran Canaria Accesible.</text:p>
      <text:p text:style-name="PDFText"> </text:p>
      <text:p text:style-name="PDFText">2. MEMORIA ECONÓMICA que contendrá:</text:p>
      <text:p text:style-name="PDFText"> </text:p>
      <text:p text:style-name="PDFText"> </text:p>
      <text:p text:style-name="PDFText"> </text:p>
      <text:p text:style-name="PDFText"> </text:p>
      <text:p text:style-name="PDFText"> <text:s text:c="119"/>Número: 2022-0788 Fecha: 17/08/2022</text:p>
      <text:p text:style-name="PDFText">2.1. Una relación por cada concepto de gasto autorizado (incluidos gastos indirectos),</text:p>
      <text:p text:style-name="PDFText">numerada y ordenada, clasificando los gastos con identificación del acreedor del</text:p>
      <text:p text:style-name="PDFText">documento, fecha de emisión, concepto de gasto y su importe. Los gastos se acreditarán</text:p>
      <text:p text:style-name="PDFText">mediante facturas, nóminas y demás documentos de valor probatorio equivalente con</text:p>
      <text:p text:style-name="PDFText">validez en el tráfico jurídico mercantil o con eficacia administrativa, en los términos</text:p>
      <text:p text:style-name="PDFText">establecidos de manera reglamentaria.</text:p>
      <text:p text:style-name="PDFText">Los documentos justificativos originales, en el orden y con la numeración que aparezcan</text:p>
      <text:p text:style-name="PDFText">en las relaciones remitidas, deberán conservarse por la entidad, durante al menos cuatro</text:p>
      <text:p text:style-name="PDFText">años, a disposición del órgano de control que los soliciten. En cada uno de los</text:p>
      <text:p text:style-name="PDFText">justificantes, la entidad deberá estampillar la indicación “Con cargo a la subvención en el</text:p>
      <text:p text:style-name="PDFText">ámbito social relacionadas con la accesibilidad a entidades sin ánimo de lucro para el</text:p>
      <text:p text:style-name="PDFText">ejercicio 2022 del Instituto de Atención Social y Sociosanitaria del Cabildo de Gran</text:p>
      <text:p text:style-name="PDFText">Canaria, Decreto…………………… en la cantidad de ………. euros”.</text:p>
      <text:p text:style-name="PDFText"> </text:p>
      <text:p text:style-name="PDFText">2.2. Un resumen de los gastos incurridos en la realización del proyecto/programa</text:p>
      <text:p text:style-name="PDFText">subvencionado, con la misma distribución por conceptos que el plan de financiación</text:p>
      <text:p text:style-name="PDFText"> <text:s text:c="157"/>Cód. Validación: AW2X992WJZRWN9KEE7AWGDLD6 | Verificación: https://ias.sedelectronica.es/</text:p>
      <text:p text:style-name="PDFText"> <text:s text:c="157"/>Documento firmado electrónicamente desde la plataforma esPublico Gestiona | Página 10 de 11</text:p>
      <text:p text:style-name="PDFText">presentado como Anexo IV en la documentación presentada para la concesión de la</text:p>
      <text:p text:style-name="PDFText">subvención, señalando las desviaciones producidas en relación con el mismo.</text:p>
      <text:p text:style-name="PDFText"> </text:p>
      <text:p text:style-name="PDFText">2.3. Una declaración del/a responsable legal de la entidad sobre si el desarrollo del</text:p>
      <text:p text:style-name="PDFText">proyecto subvencionado ha generado, o no, ingresos y sobre la percepción, o no, de otras</text:p>
      <text:p text:style-name="PDFText">subvenciones, públicas o privadas, para el proyecto/ programa subvencionado, con</text:p>
      <text:p text:style-name="PDFText">indicación de los importes y aplicación de los mismos, en su caso.</text:p>
      <text:p text:style-name="PDFText"> </text:p>
      <text:p text:style-name="PDFText">2.4. Carta de Pago, en su caso, del reintegro del remanente no aplicado, o del exceso de</text:p>
      <text:p text:style-name="PDFText">financiación por otros ingresos del programa, así como de los intereses derivados de los</text:p>
      <text:p text:style-name="PDFText">mismos.</text:p>
      <text:p text:style-name="PDFText"> </text:p>
      <text:p text:style-name="PDFText">2.5. Las ofertas presentadas en los supuestos de gastos subvencionables que superen las</text:p>
      <text:p text:style-name="PDFText">cuantías establecidas en la Ley 9/2017, de 8 de noviembre, de Contratos del Sector</text:p>
      <text:p text:style-name="PDFText">Público, por la que se transponen al ordenamiento jurídico español las Directivas del</text:p>
      <text:p text:style-name="PDFText">Parlamento Europeo y del Consejo 2014/23/UE y 2014/24/UE, de 26 de febrero de 2014.</text:p>
      <text:p text:style-name="PDFText">La presentación de las ofertas irá acompañada de una memoria justificativa de los</text:p>
      <text:p text:style-name="PDFText"> </text:p>
      <text:p text:style-name="PDFText"> </text:p>
      <text:p text:style-name="PDFText"> <text:s text:c="85"/>5 de 6</text:p>
      <text:p text:style-name="PageBreak"/>
      <text:p text:style-name="PDFText">criterios tenidos en cuenta en la elección en el supuesto de que esta no recaiga en la</text:p>
      <text:p text:style-name="PDFText">oferta económica más favorable.</text:p>
      <text:p text:style-name="PDFText"> </text:p>
      <text:p text:style-name="PDFText">A tenor de los establecido en el artículo 75.3 del Real Decreto 887/2006, de 21 de julio,</text:p>
      <text:p text:style-name="PDFText">por el que se aprueba el Reglamento de la Ley General del Subvenciones, el/la titular de</text:p>
      <text:p text:style-name="PDFText">la Presidencia del Organismo Autónomo Instituto de Atención Social y Sociosanitara del</text:p>
      <text:p text:style-name="PDFText">Cabildo de Gran Canaria, como órgano concedente, requerirá al 10% de los/as</text:p>
      <text:p text:style-name="PDFText">beneficiarios/as que resulten de la aplicación de la técnica de muestreo aleatorio simple,</text:p>
      <text:p text:style-name="PDFText">la presentación de los justificantes que estime oportuno a fin de obtener evidencia</text:p>
      <text:p text:style-name="PDFText">razonable sobre la adecuada aplicación de la subvención.</text:p>
      <text:p text:style-name="PDFText"> </text:p>
      <text:p text:style-name="PDFText"> </text:p>
      <text:p text:style-name="PDFText"> </text:p>
      <text:p text:style-name="PDFText"> </text:p>
      <text:p text:style-name="PDFText"> <text:s text:c="20"/>Documento firmado electrónicamente</text:p>
      <text:p text:style-name="PDFText"> </text:p>
      <text:p text:style-name="PDFText"> </text:p>
      <text:p text:style-name="PDFText"> </text:p>
      <text:p text:style-name="PDFText"> </text:p>
      <text:p text:style-name="PDFText"> <text:s text:c="93"/>DECRETO DE PRESIDENCIA</text:p>
      <text:p text:style-name="PDFText"> <text:s text:c="118"/>Número: 2022-0788 Fecha: 17/08/2022</text:p>
      <text:p text:style-name="PDFText"> <text:s text:c="156"/>Cód. Validación: AW2X992WJZRWN9KEE7AWGDLD6 | Verificación: https://ias.sedelectronica.es/</text:p>
      <text:p text:style-name="PDFText"> <text:s text:c="156"/>Documento firmado electrónicamente desde la plataforma esPublico Gestiona | Página 11 de 11</text:p>
      <text:p text:style-name="PDFText"> </text:p>
      <text:p text:style-name="PDFText"> </text:p>
      <text:p text:style-name="PDFText"> </text:p>
      <text:p text:style-name="PDFText"> </text:p>
      <text:p text:style-name="PDFText"> <text:s text:c="84"/>6 de 6</text:p>
    </office:tex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styles>
    <style:style style:name="PDFText" style:family="paragraph" style:display-name="PDFText">
      <style:text-properties fo:font-family="Liberation Mono" fo:font-size="7.5pt"/>
      <style:paragraph-properties fo:margin-bottom="0cm" fo:margin-top="0cm"/>
    </style:style>
    <style:style style:name="PageBreak" style:family="paragraph" style:display-name="PageBreak">
      <style:paragraph-properties fo:break-before="page"/>
    </style:style>
  </office:styles>
  <office:automatic-styles>
    <style:page-layout style:name="A4">
      <style:page-layout-properties fo:page-width="21cm" fo:page-height="29.7cm" style:print-orientation="portrait" fo:margin-top="1.1cm" fo:margin-bottom="1.1cm" fo:margin-left="1.1cm" fo:margin-right="1.1cm"/>
    </style:page-layout>
  </office:automatic-styles>
  <office:master-styles>
    <style:master-page style:name="Standard" style:page-layout-name="A4" style:display-name="Standard"/>
  </office:master-styles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xmlns:svg="urn:oasis:names:tc:opendocument:xmlns:svg-compatible:1.0" xmlns:xlink="http://www.w3.org/1999/xlink" office:version="1.2">
  <office:meta>
    <meta:generator>ODFPY/1.4.1</meta:generator>
  </office:meta>
</office:document-meta>
</file>