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PDFLayout"> Cuenta de Pérdidas y Ganancias</text:p>
      <text:p text:style-name="PDFLayout"> <text:s text:c="3"/>Empresa <text:s text:c="4"/>00400 - ASOC. FAMILIAS PERSONAS CON AUTISM <text:s text:c="6"/>Página <text:s text:c="24"/>1</text:p>
      <text:p text:style-name="PDFLayout"> <text:s text:c="60"/>Fecha listado <text:s text:c="11"/>20/03/2023</text:p>
      <text:p text:style-name="PDFLayout">Observaciones <text:s text:c="51"/>Período <text:s text:c="4"/>De Enero a Diciembre</text:p>
      <text:p text:style-name="PDFLayout"> </text:p>
      <text:p text:style-name="PDFLayout"> </text:p>
      <text:p text:style-name="PDFLayout"> <text:s text:c="61"/>2022</text:p>
      <text:p text:style-name="PDFLayout"> </text:p>
      <text:p text:style-name="PDFLayout"> <text:s text:c="5"/>A) EXCEDENTE DEL EJERCICIO</text:p>
      <text:p text:style-name="PDFLayout"> <text:s text:c="6"/>1. Ing.de la actividad propia <text:s text:c="25"/>469.601,57</text:p>
      <text:p text:style-name="PDFLayout"> <text:s text:c="9"/>a) Cuotas de asociados y afiliados <text:s text:c="19"/>8.226,52</text:p>
      <text:p text:style-name="PDFLayout"> <text:s text:c="9"/>b) Aportaciones de usuarios <text:s text:c="25"/>72.665,53</text:p>
      <text:p text:style-name="PDFLayout"> <text:s text:c="9"/>c) Ingr de promociones,patrocinad y colabor <text:s text:c="9"/>33.443,50</text:p>
      <text:p text:style-name="PDFLayout"> <text:s text:c="9"/>d) Subv.donac y legados imput.exc ejerc <text:s text:c="12"/>355.266,02</text:p>
      <text:p text:style-name="PDFLayout"> <text:s text:c="6"/>3. Gastos por ayudas y otros <text:s text:c="26"/>-17.360,00</text:p>
      <text:p text:style-name="PDFLayout"> <text:s text:c="9"/>a) Ayudas monetarias <text:s text:c="31"/>-17.360,00</text:p>
      <text:p text:style-name="PDFLayout"> <text:s text:c="6"/>6. Aprovisionamientos <text:s text:c="33"/>-22.857,01</text:p>
      <text:p text:style-name="PDFLayout"> <text:s text:c="6"/>8. Gastos de personal <text:s text:c="32"/>-282.419,66</text:p>
      <text:p text:style-name="PDFLayout"> <text:s text:c="6"/>9. Otros gastos de la actividad <text:s text:c="23"/>-51.490,21</text:p>
      <text:p text:style-name="PDFLayout"> <text:s text:c="6"/>10. Amortización del inmovilizado <text:s text:c="21"/>-18.861,48</text:p>
      <text:p text:style-name="PDFLayout"> <text:s text:c="6"/>11. Subv,donac,legados capital trasp al exced ej <text:s text:c="8"/>5.485,62</text:p>
      <text:p text:style-name="PDFLayout"> </text:p>
      <text:p text:style-name="PDFLayout"> <text:s text:c="5"/>A.1) EXCED DE ACT (1+2+3+4+5+6+7+8+9+10+11+12 <text:s text:c="10"/>82.098,83</text:p>
      <text:p text:style-name="PDFLayout"> </text:p>
      <text:p text:style-name="PDFLayout"> <text:s text:c="5"/>A.3) EXCEDENTE ANTES DE IMPUESTOS (A.1+A.2) <text:s text:c="12"/>82.098,83</text:p>
      <text:p text:style-name="PDFLayout"> </text:p>
      <text:p text:style-name="PDFLayout"> <text:s text:c="5"/>A.4) VAR.PATR NETO RECONOC EN EL EXCED EJ(A. <text:s text:c="11"/>82.098,83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PDFLayout" style:family="paragraph" style:display-name="PDFLayout">
      <style:text-properties fo:font-family="Liberation Mono" fo:font-size="8pt"/>
      <style:paragraph-properties fo:margin-bottom="0cm" fo:margin-top="0cm"/>
    </style:style>
    <style:style style:name="PageBreak" style:family="paragraph" style:display-name="PageBreak">
      <style:paragraph-properties fo:break-before="page"/>
    </style:style>
  </office:styles>
  <office:automatic-styles>
    <style:page-layout style:name="A4">
      <style:page-layout-properties fo:page-width="21cm" fo:page-height="29.7cm" style:print-orientation="portrait" fo:margin-top="1.2cm" fo:margin-bottom="1.2cm" fo:margin-left="1.2cm" fo:margin-right="1.2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