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124"/>RESOLUCIÓN DE LA DIRECCIÓN GENERAL DE DEPENDENCIA Y DISCAPACIDAD POR LA QUE SE</text:p>
      <text:p text:style-name="PDFText"> <text:s text:c="124"/>OTORGAN, DE FORMA DEFINITIVA, LAS SUBVENCIONES SOLICITADAS CON CARGO A LA</text:p>
      <text:p text:style-name="PDFText"> <text:s text:c="124"/>CONVOCATORIA DE SUBVENCIONES DESTINADAS A LA EJECUCIÓN DE PROYECTOS QUE</text:p>
      <text:p text:style-name="PDFText"> <text:s text:c="124"/>FOMENTEN LOS DERECHOS DE LAS PERSONAS CON DISCAPACIDAD Y PERSONAS EN</text:p>
      <text:p text:style-name="PDFText"> <text:s text:c="124"/>SITUACIÓN DE DEPENDENCIA, APROBADA MEDIANTE ORDEN DE 13 DE JULIO DE 2022, Y SE</text:p>
      <text:p text:style-name="PDFText"> <text:s text:c="124"/>CORRIGEN ERRORES DETECTADOS EN LA RESOLUCIÓN DE CONCESIÓN PROVISIONAL.</text:p>
      <text:p text:style-name="PDFText"> </text:p>
      <text:p text:style-name="PDFText"> <text:s text:c="124"/>Visto el procedimiento de concesión de subvenciones destinadas a la ejecución de proyectos que fomenten</text:p>
      <text:p text:style-name="PDFText"> <text:s text:c="124"/>los derechos de las personas con discapacidad y personas en situación de dependencia para el presente</text:p>
      <text:p text:style-name="PDFText"> <text:s text:c="124"/>ejercicio económico convocadas mediante Orden de la Consejera de Derechos Sociales, Igualdad,</text:p>
      <text:p text:style-name="PDFText"> <text:s text:c="10"/>Avda/ Benito Pé rez Armas nº4, Planta baja , 38071 Santa Cruz de Tenerife, Tfno. 922 922 226 / Fax. 922 922 161</text:p>
      <text:p text:style-name="PDFText"> </text:p>
      <text:p text:style-name="PDFText"> </text:p>
      <text:p text:style-name="PDFText"> </text:p>
      <text:p text:style-name="PDFText"> </text:p>
      <text:p text:style-name="PDFText"> <text:s text:c="124"/>Diversidad y Juventud de 13 de Julio de 2022 y publicada en el Boletín Oficial de Canarias número 147, de</text:p>
      <text:p text:style-name="PDFText"> <text:s text:c="124"/>26 de julio de 2022.</text:p>
      <text:p text:style-name="PDFText"> </text:p>
      <text:p text:style-name="PDFText"> <text:s text:c="161"/>ANTECEDENTES DE HECHO</text:p>
      <text:p text:style-name="PDFText"> <text:s text:c="27"/>C/Tomá s Morales n.º 122, 35004 La Palmas de Gran Canaria, Tfno 928 30 63 43</text:p>
      <text:p text:style-name="PDFText"> </text:p>
      <text:p text:style-name="PDFText"> </text:p>
      <text:p text:style-name="PDFText"> </text:p>
      <text:p text:style-name="PDFText"> </text:p>
      <text:p text:style-name="PDFText"> <text:s text:c="124"/>Primero.- Por Orden de 13 de Julio de 2022 (BOC número 147, de 26 de julio de 2022), se aprueban las</text:p>
      <text:p text:style-name="PDFText"> <text:s text:c="124"/>Bases que ha de regir la Convocatoria de la concesión de subvenciones para el año 2022, mediante el</text:p>
      <text:p text:style-name="PDFText"> <text:s text:c="124"/>procedimiento de concurrencia competitiva, destinadas a la ejecución de proyectos que fomenten los</text:p>
      <text:p text:style-name="PDFText"> <text:s text:c="124"/>derechos de las personas con discapacidad y personas en situación de dependencia para el presente</text:p>
      <text:p text:style-name="PDFText"> <text:s text:c="124"/>ejercicio económico.</text:p>
      <text:p text:style-name="PDFText"> </text:p>
      <text:p text:style-name="PDFText"> <text:s text:c="124"/>Segundo.- Por Resolución de la Dirección General de Dependencia y Discapacidad de 5 de Septiembre de</text:p>
      <text:p text:style-name="PDFText"> <text:s text:c="124"/>2022 (BOC número 181, de 13 de septiembre de 2022) se acuerda, de oficio, la tramitación de urgencia del</text:p>
      <text:p text:style-name="PDFText"> <text:s text:c="124"/>procedimiento de la resolución de la mencionada Convocatoria.</text:p>
      <text:p text:style-name="PDFText"> </text:p>
      <text:p text:style-name="PDFText"> <text:s text:c="124"/>Tercero.- Concluido el plazo de presentación de solicitudes y una vez comprobada la documentación</text:p>
      <text:p text:style-name="PDFText"> </text:p>
      <text:p text:style-name="PDFText"> </text:p>
      <text:p text:style-name="PDFText"> </text:p>
      <text:p text:style-name="PDFText"> </text:p>
      <text:p text:style-name="PDFText"> <text:s text:c="248"/>Identificador: 20221209131405</text:p>
      <text:p text:style-name="PDFText"> <text:s text:c="124"/>recibida por parte de las personas interesadas, se procedió por el órgano Instructor a requerir la</text:p>
      <text:p text:style-name="PDFText"> <text:s text:c="124"/>subsanación de las mismas mediante Resolución de 30 de septiembre de 2022, de la Directora General de</text:p>
      <text:p text:style-name="PDFText"> <text:s text:c="124"/>Dependencia y Discapacidad, otorgando un plazo de 5 días para ello. Se otorgó idéntico plazo para realizar</text:p>
      <text:p text:style-name="PDFText"> <text:s text:c="124"/>cuantas alegaciones se estimasen oportunas por las entidades interesadas.</text:p>
      <text:p text:style-name="PDFText"> </text:p>
      <text:p text:style-name="PDFText"> <text:s text:c="124"/>La resolución requiriendo la subsanación de las solicitudes se notificó mediante comparecencia en sede el</text:p>
      <text:p text:style-name="PDFText"> <text:s text:c="124"/>30 de septiembre de 2022 y simultáneamente se publicó en el tablón de anuncios de la sede electrónica del</text:p>
      <text:p text:style-name="PDFText"> <text:s text:c="124"/>Gobierno de Canarias.</text:p>
      <text:p text:style-name="PDFText"> </text:p>
      <text:p text:style-name="PDFText"> <text:s text:c="124"/>Cuarto.- Mediante Resolución de 7 de octubre de 2022 de la Directora General de Dependencia y</text:p>
      <text:p text:style-name="PDFText"> <text:s text:c="124"/>Discapacidad, se amplió en dos días el plazo para subsanar las solicitudes y presentar alegaciones a la</text:p>
      <text:p text:style-name="PDFText"> <text:s text:c="124"/>Resolución por la que se requería la subsanación de las solicitudes.</text:p>
      <text:p text:style-name="PDFText"> </text:p>
      <text:p text:style-name="PDFText"> <text:s text:c="124"/>Quinto.- El 8 de noviembre mediante Resolución Nº: 46377/2022 de la Dirección General de Dependencia y</text:p>
      <text:p text:style-name="PDFText"> <text:s text:c="124"/>Discapacidad se nombra la Comisión de Evaluación a la que hace referencia la Base Decimocuarta de la</text:p>
      <text:p text:style-name="PDFText"> <text:s text:c="124"/>citada Orden de 13 de julio que recoge las Bases de la Convocatoria.</text:p>
      <text:p text:style-name="PDFText"> </text:p>
      <text:p text:style-name="PDFText"> <text:s text:c="124"/>Sexto.- El 9 de noviembre de 2022 se reúne la Comisión de Evaluación a efectos de analizar las solicitudes</text:p>
      <text:p text:style-name="PDFText"> <text:s text:c="124"/>subvencionables, procediendo a su evaluación mediante la aplicación de los criterios de evaluación</text:p>
      <text:p text:style-name="PDFText"> <text:s text:c="124"/>recogidos en la base decimotercera de las Bases que rigen la presente Convocatoria.</text:p>
      <text:p text:style-name="PDFText"> </text:p>
      <text:p text:style-name="PDFText"> <text:s text:c="124"/>Séptimo.- Con fecha 10 de noviembre de 2022 se dicta Resolución por la que se conceden</text:p>
      <text:p text:style-name="PDFText"> <text:s text:c="124"/>provisionalmente las subvenciones solicitadas con cargo a la Convocatoria de Subvenciones destinadas a la</text:p>
      <text:p text:style-name="PDFText"> <text:s text:c="124"/>ejecución de proyectos que fomenten los derechos de las personas con discapacidad y personas en</text:p>
      <text:p text:style-name="PDFText"> <text:s text:c="124"/>situación de dependencia, aprobada mediante Orden de 13 de julio de 2022, publicándose la misma en el</text:p>
      <text:p text:style-name="PDFText"> <text:s text:c="124"/>Tablón de Anuncios del Gobierno de Canarias ese mismo día. Se otorgó a las entidades beneficiarias un</text:p>
      <text:p text:style-name="PDFText"> <text:s text:c="124"/>plazo de cinco días para que presentasen la aceptación expresa de la subvención, así como las alegaciones</text:p>
      <text:p text:style-name="PDFText"> <text:s text:c="124"/>que estimasen oportunas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179"/>Fecha: 09/12/2022 13:39:51</text:p>
      <text:p text:style-name="PDFText"> <text:s text:c="6"/>En calidad de: D.Gral.de Dependencia y Discapacidad</text:p>
      <text:p text:style-name="PDFText"> <text:s text:c="233"/>Pagina: 1/48</text:p>
      <text:p text:style-name="PDFText"> </text:p>
      <text:p text:style-name="PDFText"> <text:s text:c="138"/>7PHKJAhKi/47A5VTqHMhYYAv9QvdhupI</text:p>
      <text:p text:style-name="PDFText"> <text:s text:c="14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Octavo.- En la invocada Resolución Provisional se detectan los siguientes errores que se relacionan a</text:p>
      <text:p text:style-name="PDFText"> <text:s text:c="25"/>continuación:</text:p>
      <text:p text:style-name="PDFText"> </text:p>
      <text:p text:style-name="PDFText"> <text:s text:c="30"/>• <text:s text:c="3"/>Anexo I solicitudes concedidas provisionalmente Expediente SDD2022GC00005 presentado</text:p>
      <text:p text:style-name="PDFText"> <text:s text:c="35"/>por Asociación ADEPSI con CIF G35068824 se detecta error de hecho en la línea de actuación del</text:p>
      <text:p text:style-name="PDFText"> <text:s text:c="35"/>proyecto presentado por la entidad. La línea de actuación correcta es 4.1 en lugar de la 4.3 que</text:p>
      <text:p text:style-name="PDFText"> <text:s text:c="35"/>consta en la Resolución.</text:p>
      <text:p text:style-name="PDFText"> </text:p>
      <text:p text:style-name="PDFText"> <text:s text:c="30"/>• <text:s text:c="3"/>Anexo I solicitudes concedidas provisionalmente Expediente SDD2022GC00050 presentado</text:p>
      <text:p text:style-name="PDFText"> <text:s text:c="35"/>por Asociación de Personas Sordas de la Provincia de Las Palmas con CIF G35049923 se detecta</text:p>
      <text:p text:style-name="PDFText"> <text:s text:c="35"/>error de hecho en el nombre del Proyecto presentado por la entidad. La denominación correcta es</text:p>
      <text:p text:style-name="PDFText"> <text:s text:c="35"/>MERAKI en lugar de SERVICIO DE INDEPENDENCIA, ACCESIBILIDAD Y MOVILIDAD – SIMA</text:p>
      <text:p text:style-name="PDFText"> </text:p>
      <text:p text:style-name="PDFText"> <text:s text:c="30"/>• <text:s text:c="3"/>Anexo I solicitudes concedidas provisionalmente Expediente SDD2022GC00057 presentado</text:p>
      <text:p text:style-name="PDFText"> <text:s text:c="35"/>por Asociación de Personas con Discapacidad de Lanzarote con CIF G35046200 se detecta error</text:p>
      <text:p text:style-name="PDFText"> <text:s text:c="35"/>de hecho en la cuantías a conceder y en la cuantía de Coste Total. Ascendiendo la cantidad</text:p>
      <text:p text:style-name="PDFText"> <text:s text:c="35"/>correcta de Coste Total a 202.341,94€ en lugar de 202.342,00 € que refleja la resolución. Y en lo</text:p>
      <text:p text:style-name="PDFText"> <text:s text:c="35"/>referido a Cuantía a Conceder la cuantía correcta asciende a 54.634,65 € en lugar de 54.462,92 €</text:p>
      <text:p text:style-name="PDFText"> </text:p>
      <text:p text:style-name="PDFText"> <text:s text:c="30"/>• <text:s text:c="3"/>Anexo I solicitudes concedidas provisionalmente Expediente SDD2022GC00099 presentado</text:p>
      <text:p text:style-name="PDFText"> <text:s text:c="35"/>por Asociación de Afectados por Retinosis Pigmentaria de Canarias con CIF G35319615. Se</text:p>
      <text:p text:style-name="PDFText"> <text:s text:c="35"/>detecta error de hecho en la cuantía concedida. Ascendiendo la cantidad correcta a conceder a</text:p>
      <text:p text:style-name="PDFText"> <text:s text:c="35"/>5.911,84€ en lugar del importe de 5.911,36 € que consta en la Resolución.</text:p>
      <text:p text:style-name="PDFText"> </text:p>
      <text:p text:style-name="PDFText"> <text:s text:c="30"/>• <text:s text:c="3"/>Anexo I solicitudes concedidas provisionalmente Expediente SDD2022TF00118 presentado</text:p>
      <text:p text:style-name="PDFText"> <text:s text:c="35"/>por Asociación Española Contra el Cáncer con CIF G28197564. Se detecta error en el coste total de</text:p>
      <text:p text:style-name="PDFText"> <text:s text:c="35"/>la previsión de ingresos del plan de financiación presentado, así como error en la cuantía del coste</text:p>
      <text:p text:style-name="PDFText"> <text:s text:c="35"/>total del proyecto (34.933,52€) Subvención solicitada (20.000,00€) y subvención concedida (</text:p>
      <text:p text:style-name="PDFText"> <text:s text:c="35"/>16.669,84€). Los importes correctos son los siguientes;</text:p>
      <text:p text:style-name="PDFText"> </text:p>
      <text:p text:style-name="PDFText"> <text:s text:c="46"/>• <text:s text:c="4"/>Coste total del proyecto 42.893,71€</text:p>
      <text:p text:style-name="PDFText"> <text:s text:c="46"/>• <text:s text:c="4"/>Subvención solicitada 31.838,08</text:p>
      <text:p text:style-name="PDFText"> <text:s text:c="46"/>• <text:s text:c="4"/>Subvención concedida 23.035,84€</text:p>
      <text:p text:style-name="PDFText"> </text:p>
      <text:p text:style-name="PDFText"> <text:s text:c="30"/>• <text:s text:c="3"/>Anexo II solicitudes desistidas provisionalmente Expediente SDD2022TF00119 presentado por</text:p>
      <text:p text:style-name="PDFText"> <text:s text:c="35"/>Asociación Española Contra el Cáncer con CIF G28197564. Se detecta error en el coste total de la</text:p>
      <text:p text:style-name="PDFText"> <text:s text:c="35"/>previsión de ingresos del plan de financiación presentado, así como error en la cuantía del coste</text:p>
      <text:p text:style-name="PDFText"> <text:s text:c="35"/>total del proyecto ( 42.893,66 €) Subvención solicitada (31.838,08 €) y subvención concedida ( 0 €).</text:p>
      <text:p text:style-name="PDFText"> <text:s text:c="35"/>Los importes correctos son los siguientes;</text:p>
      <text:p text:style-name="PDFText"> </text:p>
      <text:p text:style-name="PDFText"> <text:s text:c="46"/>• <text:s text:c="4"/>Coste total del proyecto 34.933,52€</text:p>
      <text:p text:style-name="PDFText"> <text:s text:c="46"/>• <text:s text:c="4"/>Subvención solicitada 20.000,00</text:p>
      <text:p text:style-name="PDFText"> <text:s text:c="46"/>• <text:s text:c="4"/>Subvención concedida 17.084,29 €</text:p>
      <text:p text:style-name="PDFText"> </text:p>
      <text:p text:style-name="PDFText"> <text:s text:c="30"/>• <text:s text:c="3"/>Anexo III solicitudes desestimadas provisionalmente Expediente SDD2022TF00060</text:p>
      <text:p text:style-name="PDFText"> <text:s text:c="35"/>presentado por Asociación de padres Orobal con CIF G38239497 se detecta error de hecho en la</text:p>
      <text:p text:style-name="PDFText"> <text:s text:c="35"/>línea de actuación del proyecto presentado por la entidad. La línea de actuación correcta es 4.1 en</text:p>
      <text:p text:style-name="PDFText"> <text:s text:c="35"/>lugar de la 4.3 que consta en la Resolución.</text:p>
      <text:p text:style-name="PDFText"> </text:p>
      <text:p text:style-name="PDFText"> <text:s text:c="25"/>Noveno.- Finalizado el plazo para la aceptación de la propuesta de subvención y para la presentación de</text:p>
      <text:p text:style-name="PDFText"> <text:s text:c="25"/>alegaciones, se estudian por el órgano instructor las siguientes alegaciones: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6"/>Fecha: 09/12/2022 13:39:51</text:p>
      <text:p text:style-name="PDFText"> <text:s text:c="6"/>En calidad de: D.Gral.de Dependencia y Discapacidad</text:p>
      <text:p text:style-name="PDFText"> <text:s text:c="139"/>Pagina: 2/48</text:p>
      <text:p text:style-name="PDFText"> </text:p>
      <text:p text:style-name="PDFText"> <text:s text:c="44"/>7PHKJAhKi/47A5VTqHMhYYAv9QvdhupI</text:p>
      <text:p text:style-name="PDFText"> <text:s text:c="5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30"/>• <text:s text:c="3"/>Referido al expediente SDD2022TF00008 se presenta alegación con fecha 14 de noviembre y N.</text:p>
      <text:p text:style-name="PDFText"> <text:s text:c="35"/>Registro: DIDJ / 212629 / 2022 por la entidad Asociación Centro Coreográfico de La Gomera Martín</text:p>
      <text:p text:style-name="PDFText"> <text:s text:c="35"/>Padrón con CIF G38627329</text:p>
      <text:p text:style-name="PDFText"> </text:p>
      <text:p text:style-name="PDFText"> <text:s text:c="30"/>• <text:s text:c="3"/>Referido al expediente SDD2022GC00004 se presenta alegación con fecha 16 de noviembre y N.</text:p>
      <text:p text:style-name="PDFText"> <text:s text:c="35"/>Registro: DIDJ / 214847 / 2022 por la entidad Asociación Adepsi con CIF G35068824</text:p>
      <text:p text:style-name="PDFText"> <text:s text:c="30"/>•</text:p>
      <text:p text:style-name="PDFText"> <text:s text:c="35"/>Referido al expediente SDD2022GC00006 se presenta alegación con fecha 16 de noviembre y N.</text:p>
      <text:p text:style-name="PDFText"> <text:s text:c="35"/>Registro: DIDJ / 214837 / 2022 por la entidad Asociación Adepsi con CIF G35068824</text:p>
      <text:p text:style-name="PDFText"> </text:p>
      <text:p text:style-name="PDFText"> <text:s text:c="30"/>• <text:s text:c="3"/>Referido al expediente SDD2022GC0008 se presenta alegación con fecha 17 de noviembre y N.</text:p>
      <text:p text:style-name="PDFText"> <text:s text:c="35"/>Registro: DIDJ / 216370 / 2022 por la entidad Asociación Canaria de Personas con Trastornos</text:p>
      <text:p text:style-name="PDFText"> <text:s text:c="35"/>Generalizados del Desarrollo ( Actrade) con CIF G35663897</text:p>
      <text:p text:style-name="PDFText"> </text:p>
      <text:p text:style-name="PDFText"> <text:s text:c="30"/>• <text:s text:c="3"/>Referido al expediente SDD2022TF0026 se presenta alegación con fecha 16 de noviembre <text:s text:c="9"/>y</text:p>
      <text:p text:style-name="PDFText"> <text:s text:c="35"/>N. Registro: DIDJ / 215108 / 2022 por la entidad Asociación de Personas con Autismo de Tenerife</text:p>
      <text:p text:style-name="PDFText"> <text:s text:c="35"/>con CIF G38406997</text:p>
      <text:p text:style-name="PDFText"> </text:p>
      <text:p text:style-name="PDFText"> <text:s text:c="30"/>• <text:s text:c="3"/>Referido al expediente SDD2022GC00026 se presenta alegación con fecha 17 de noviembre y N.</text:p>
      <text:p text:style-name="PDFText"> <text:s text:c="35"/>Registro: DIDJ / 216358 / 2022 por la entidad Asociación Canaria de Personas con Trastornos</text:p>
      <text:p text:style-name="PDFText"> <text:s text:c="35"/>Generalizados del Desarrollo ( Actrade) con CIF G35663897</text:p>
      <text:p text:style-name="PDFText"> </text:p>
      <text:p text:style-name="PDFText"> <text:s text:c="30"/>• <text:s text:c="3"/>Referido al expediente SDD2022GC00031 se presenta alegación con fecha 15 de noviembre y N.</text:p>
      <text:p text:style-name="PDFText"> <text:s text:c="35"/>Registro: DIDJ / 212997 / 2022 por la entidad Ciudad San Juan de Dios con CIF R3500084C</text:p>
      <text:p text:style-name="PDFText"> </text:p>
      <text:p text:style-name="PDFText"> <text:s text:c="30"/>• <text:s text:c="3"/>Referido al expediente SDD2022GC00033 se presenta alegación con fecha 17 de noviembre y N.</text:p>
      <text:p text:style-name="PDFText"> <text:s text:c="35"/>Registro: DIDJ / 216368 / 2022 por la entidad Asociación Canaria de Personas con Trastornos</text:p>
      <text:p text:style-name="PDFText"> <text:s text:c="35"/>Generalizados del Desarrollo ( Actrade) con CIF G35663897</text:p>
      <text:p text:style-name="PDFText"> </text:p>
      <text:p text:style-name="PDFText"> <text:s text:c="30"/>• <text:s text:c="3"/>Referido al expediente SDD2022TF00036 se presenta alegación con fecha 14 de noviembre y N.</text:p>
      <text:p text:style-name="PDFText"> <text:s text:c="35"/>Registro: DIDJ /212400 / 2022 por la entidad Asociación para la Inserción Laboral del Discapacitado</text:p>
      <text:p text:style-name="PDFText"> <text:s text:c="35"/>Intelectual con CIF G76528066</text:p>
      <text:p text:style-name="PDFText"> </text:p>
      <text:p text:style-name="PDFText"> <text:s text:c="30"/>• <text:s text:c="3"/>Referido al expediente SDD2022TF00043 se presenta alegación con fecha 14 de noviembre y N.</text:p>
      <text:p text:style-name="PDFText"> <text:s text:c="35"/>Registro: DIDJ /212400 / 2022 por la entidad Asociación de Personas con Autismo de Tenerife con</text:p>
      <text:p text:style-name="PDFText"> <text:s text:c="35"/>CIF G38406997</text:p>
      <text:p text:style-name="PDFText"> </text:p>
      <text:p text:style-name="PDFText"> <text:s text:c="30"/>• <text:s text:c="3"/>Referido al expediente SDD2022TF00044 se presenta alegación con fecha 16 de noviembre y N.</text:p>
      <text:p text:style-name="PDFText"> <text:s text:c="35"/>Registro: DIDJ / 215154 / 2022 por la entidad Asociación de nuestra señora del Amparo (Apreme)</text:p>
      <text:p text:style-name="PDFText"> <text:s text:c="35"/>con CIF G38507687</text:p>
      <text:p text:style-name="PDFText"> </text:p>
      <text:p text:style-name="PDFText"> <text:s text:c="30"/>• <text:s text:c="3"/>Referido al expediente SDD2022GC00041 se presenta alegación con fecha 16 de noviembre y N.</text:p>
      <text:p text:style-name="PDFText"> <text:s text:c="35"/>Registro: DIDJ / 215086 / 2022 por la entidad Asomasamen con CIF G35768168</text:p>
      <text:p text:style-name="PDFText"> </text:p>
      <text:p text:style-name="PDFText"> <text:s text:c="30"/>• <text:s text:c="3"/>Referido al expediente SDD2022TF00048 se presenta alegación con fecha 17 de noviembre y N.</text:p>
      <text:p text:style-name="PDFText"> <text:s text:c="35"/>Registro: DIDJ/ 215864 / 2022 por la entidad Fundación Tutelar Canaria con CIF G38743308</text:p>
      <text:p text:style-name="PDFText"> </text:p>
      <text:p text:style-name="PDFText"> <text:s text:c="30"/>• <text:s text:c="3"/>Referido al expediente SDD2022GC00048 se presenta alegación con fecha 11 de noviembre y N.</text:p>
      <text:p text:style-name="PDFText"> <text:s text:c="35"/>Registro: DIDJ / 210776 / 2022 por la entidad Asociación Afectados por la Hipoteca Norte Gran</text:p>
      <text:p text:style-name="PDFText"> <text:s text:c="35"/>Canaria con CIF G76306315</text:p>
      <text:p text:style-name="PDFText"> </text:p>
      <text:p text:style-name="PDFText"> <text:s text:c="30"/>• <text:s text:c="3"/>Referido al expediente SDD2022TF00057 se presenta alegación con fecha 16 de noviembre y N.</text:p>
      <text:p text:style-name="PDFText"> <text:s text:c="35"/>Registro: DIDJ/ 215117 / 2022 por la entidad Asociación de Padres de Personas con Autismo de</text:p>
      <text:p text:style-name="PDFText"> <text:s text:c="35"/>Tenerife con CIF G38406997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7"/>Pagina: 3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30"/>• <text:s text:c="3"/>Referido al expediente SDD2022GC00056 se presenta alegación con fecha 14 de noviembre y N.</text:p>
      <text:p text:style-name="PDFText"> <text:s text:c="35"/>Registro: DIDJ / 212614 / 2022 por la entidad Ciudad San Juan de Dios con CIF R3500084C</text:p>
      <text:p text:style-name="PDFText"> </text:p>
      <text:p text:style-name="PDFText"> <text:s text:c="30"/>• <text:s text:c="3"/>Referido al expediente SDD2022TF00060 se presenta alegación con fecha 11 de noviembre y N.</text:p>
      <text:p text:style-name="PDFText"> <text:s text:c="35"/>Registro: DIDJ /210613 / 2022 por la entidad Asociación de Padres Orobal con CIF G38239497</text:p>
      <text:p text:style-name="PDFText"> </text:p>
      <text:p text:style-name="PDFText"> <text:s text:c="30"/>• <text:s text:c="3"/>Referido al expediente SDD2022GC00059 se presenta alegación con fecha 17 de noviembre y N.</text:p>
      <text:p text:style-name="PDFText"> <text:s text:c="35"/>Registro: DIDJ/ 215575 / 2022 por la entidad Fundación Alejandro Da Silva con CIF G35215953</text:p>
      <text:p text:style-name="PDFText"> </text:p>
      <text:p text:style-name="PDFText"> <text:s text:c="30"/>• <text:s text:c="3"/>Referido al expediente SDD2022TF00062 se presenta alegación con fecha 17 de noviembre y N.</text:p>
      <text:p text:style-name="PDFText"> <text:s text:c="35"/>Registro: DIDJ/ 216187 / 2022 por la entidad Cruz Roja Española con CIF Q286001G</text:p>
      <text:p text:style-name="PDFText"> </text:p>
      <text:p text:style-name="PDFText"> <text:s text:c="30"/>• <text:s text:c="3"/>Referido al expediente SDD2022TF00065 se presenta alegación con fecha 17 de noviembre y N.</text:p>
      <text:p text:style-name="PDFText"> <text:s text:c="35"/>Registro: DIDJ/ 216273 / 2022 por la entidad Asociación Domitila Hernández desde Tacoronte por</text:p>
      <text:p text:style-name="PDFText"> <text:s text:c="35"/>la Igualdad de Oportunidades con CIF G38728382</text:p>
      <text:p text:style-name="PDFText"> </text:p>
      <text:p text:style-name="PDFText"> <text:s text:c="30"/>• <text:s text:c="3"/>Referido al expediente SDD2022GC00061 se presenta alegación con fecha 15 de noviembre y N.</text:p>
      <text:p text:style-name="PDFText"> <text:s text:c="35"/>Registro: DIDJ/ 213088 / 2022 por la entidad Ciudad San Juan de Dios con CIF R3500084C</text:p>
      <text:p text:style-name="PDFText"> </text:p>
      <text:p text:style-name="PDFText"> <text:s text:c="30"/>• <text:s text:c="3"/>Referido al expediente SDD2022GC00076 se presenta alegación con fecha 16 de noviembre y N.</text:p>
      <text:p text:style-name="PDFText"> <text:s text:c="35"/>Registro: DIDJ/ 214918 / 2022 <text:s text:c="7"/>por la entidad Asociación Hestia para la Intervención e</text:p>
      <text:p text:style-name="PDFText"> <text:s text:c="35"/>Investigación Familiar Psicoeducativa con CIF G76015726</text:p>
      <text:p text:style-name="PDFText"> </text:p>
      <text:p text:style-name="PDFText"> <text:s text:c="30"/>• <text:s text:c="3"/>Referido al expediente SDD2022GC00078 se presenta alegación con fecha 17 de noviembre y N.</text:p>
      <text:p text:style-name="PDFText"> <text:s text:c="35"/>Registro: DIDJ/ 216273 / 2022 por la entidad Asociación Salud Mental Afesur con CIF G35473453</text:p>
      <text:p text:style-name="PDFText"> </text:p>
      <text:p text:style-name="PDFText"> <text:s text:c="30"/>• <text:s text:c="3"/>Referido al expediente SDD2022TF00083 se presenta alegación con fecha 17 de noviembre y N.</text:p>
      <text:p text:style-name="PDFText"> <text:s text:c="35"/>Registro: DIDJ/ 216377 / 2022 por la entidad Asociación para la Promoción del Empleo y la</text:p>
      <text:p text:style-name="PDFText"> <text:s text:c="35"/>Cohesión Social Creativa con CIF G38960209</text:p>
      <text:p text:style-name="PDFText"> </text:p>
      <text:p text:style-name="PDFText"> <text:s text:c="30"/>• <text:s text:c="3"/>Referido al expediente SDD2022TF00087 se presenta alegación con fecha 17 de noviembre y N.</text:p>
      <text:p text:style-name="PDFText"> <text:s text:c="35"/>Registro: DIDJ/ 216377 / 2022 por la entidad Asociación para la Promoción del Empleo y la</text:p>
      <text:p text:style-name="PDFText"> <text:s text:c="35"/>Cohesión Social Creativa con CIF G38960209</text:p>
      <text:p text:style-name="PDFText"> </text:p>
      <text:p text:style-name="PDFText"> <text:s text:c="30"/>• <text:s text:c="3"/>Referido al expediente SDD2022TF00090 se presenta alegación con fecha 16 de noviembre y N.</text:p>
      <text:p text:style-name="PDFText"> <text:s text:c="35"/>Registro: DIDJ/ 215105 / 2022 por la entidad Fundación para la Formación Integral y Promoción</text:p>
      <text:p text:style-name="PDFText"> <text:s text:c="35"/>Social Laboral y Coop para el Desarrollo Isonorte con CIF G38490785</text:p>
      <text:p text:style-name="PDFText"> </text:p>
      <text:p text:style-name="PDFText"> <text:s text:c="30"/>• <text:s text:c="3"/>Referido al expediente SDD2022GC00084 se presenta alegación con fecha 17 de noviembre y N.</text:p>
      <text:p text:style-name="PDFText"> <text:s text:c="35"/>Registro: DIDJ/ 216162 / 2022 por la entidad Fundación Canaria de Apoyo a las personas por</text:p>
      <text:p text:style-name="PDFText"> <text:s text:c="35"/>Trastornos de Neurodesarrollo con CIF G76256346</text:p>
      <text:p text:style-name="PDFText"> </text:p>
      <text:p text:style-name="PDFText"> <text:s text:c="30"/>• <text:s text:c="3"/>Referido al expediente SDD2022TF00096 se presenta alegación con fecha 17 de noviembre y N.</text:p>
      <text:p text:style-name="PDFText"> <text:s text:c="35"/>Registro: DIDJ/ 216377 / 2022 por la entidad Asociación para la Promoción del Empleo y la</text:p>
      <text:p text:style-name="PDFText"> <text:s text:c="35"/>Cohesión Social Creativa con CIF G38960209</text:p>
      <text:p text:style-name="PDFText"> </text:p>
      <text:p text:style-name="PDFText"> <text:s text:c="30"/>• <text:s text:c="3"/>Referido al expediente SDD2022TF00099 se presenta alegación con fecha 17 de noviembre y N.</text:p>
      <text:p text:style-name="PDFText"> <text:s text:c="35"/>Registro: DIDJ/ 216382 / 2022 por la entidad Asociación para la Promoción del Empleo y la</text:p>
      <text:p text:style-name="PDFText"> <text:s text:c="35"/>Cohesión Social Creativa con CIF G38960209</text:p>
      <text:p text:style-name="PDFText"> </text:p>
      <text:p text:style-name="PDFText"> <text:s text:c="30"/>• <text:s text:c="3"/>Referido al expediente SDD2022GC00088 se presenta alegación con fecha 17 de noviembre y N.</text:p>
      <text:p text:style-name="PDFText"> <text:s text:c="35"/>Registro: DIDJ/ 216258 / 2022 por la entidad Asociación Salud Mental Afesur con CIF G35473453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7"/>Pagina: 4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30"/>• <text:s text:c="3"/>Referido al expediente SDD2022TF00118 se presenta alegación con fecha 17 de noviembre y N.</text:p>
      <text:p text:style-name="PDFText"> <text:s text:c="35"/>Registro: DIDJ/ 216338 / 2022 por la entidad Asociación Española Contra el Cáncer con CIF</text:p>
      <text:p text:style-name="PDFText"> <text:s text:c="35"/>28197564</text:p>
      <text:p text:style-name="PDFText"> </text:p>
      <text:p text:style-name="PDFText"> <text:s text:c="30"/>• <text:s text:c="3"/>Referido al expediente SDD2022TF00119 se presenta alegación con fecha 17 de noviembre y N.</text:p>
      <text:p text:style-name="PDFText"> <text:s text:c="35"/>Registro: DIDJ/ 216324 / 2022 / 2022 por la entidad Asociación Española Contra el Cáncer con</text:p>
      <text:p text:style-name="PDFText"> <text:s text:c="35"/>CIF 28197564</text:p>
      <text:p text:style-name="PDFText"> </text:p>
      <text:p text:style-name="PDFText"> <text:s text:c="25"/>Tras analizarse las mismas por el órgano instructor, se reunió nuevamente la comisión de evaluación el</text:p>
      <text:p text:style-name="PDFText"> <text:s text:c="25"/>2 de diciembre de 2022 , dictando con esa fecha nuevo informe donde se recoge la evaluación realizada,</text:p>
      <text:p text:style-name="PDFText"> <text:s text:c="25"/>detallando la puntuación obtenida en aplicación de cada criterio y su puntuación total de cada solicitud.</text:p>
      <text:p text:style-name="PDFText"> </text:p>
      <text:p text:style-name="PDFText"> <text:s text:c="25"/>A los que son de aplicación los siguientes</text:p>
      <text:p text:style-name="PDFText"> </text:p>
      <text:p text:style-name="PDFText"> </text:p>
      <text:p text:style-name="PDFText"> <text:s text:c="74"/>FUNDAMENTOS DE DERECHO</text:p>
      <text:p text:style-name="PDFText"> </text:p>
      <text:p text:style-name="PDFText"> <text:s text:c="25"/>Primero.- De acuerdo con lo previsto en la Base Decimosexta de las que rigen la Convocatoria,</text:p>
      <text:p text:style-name="PDFText"> <text:s text:c="25"/>corresponde a la Directora General de Dependencia y Discapacidad la competencia para dictar cuantas</text:p>
      <text:p text:style-name="PDFText"> <text:s text:c="25"/>resoluciones se precisen para la resolución de la misma.</text:p>
      <text:p text:style-name="PDFText"> </text:p>
      <text:p text:style-name="PDFText"> <text:s text:c="25"/>Segundo.- La tramitación de los expedientes se ha efectuado de conformidad con lo dispuesto en las</text:p>
      <text:p text:style-name="PDFText"> <text:s text:c="25"/>Bases reguladoras aprobadas mediante la citada Orden de 13 de Julio de 2022 (BOC número 147, de 26 de</text:p>
      <text:p text:style-name="PDFText"> <text:s text:c="25"/>julio de 2022), así como lo determinado como legislación básica en la Ley 38/2003, de 17 de noviembre,</text:p>
      <text:p text:style-name="PDFText"> <text:s text:c="25"/>General de Subvenciones; el Real Decreto 887/2006, de 21 de julio, por el que se aprueba el Reglamento</text:p>
      <text:p text:style-name="PDFText"> <text:s text:c="25"/>de la citada Ley; lo dispuesto en el Decreto 36/2009, de 31 de marzo; así como Decreto 151/2022, de 23 de</text:p>
      <text:p text:style-name="PDFText"> <text:s text:c="25"/>junio, que modifica el Decreto 36/2009, de 31 de marzo, por el que se establece el régimen general de</text:p>
      <text:p text:style-name="PDFText"> <text:s text:c="25"/>subvenciones de la Comunidad Autónoma de Canarias.</text:p>
      <text:p text:style-name="PDFText"> </text:p>
      <text:p text:style-name="PDFText"> <text:s text:c="25"/>Tercero.- En la instrucción de los expedientes se ha cumplido con los trámites de verificación de la</text:p>
      <text:p text:style-name="PDFText"> <text:s text:c="25"/>documentación presentada, requerimiento de subsanación, en su caso, y demás exigencias de la Ley</text:p>
      <text:p text:style-name="PDFText"> <text:s text:c="25"/>39/2015, de 1 de octubre, del Procedimiento Administrativo Común de las Administraciones Públicas y</text:p>
      <text:p text:style-name="PDFText"> <text:s text:c="25"/>demás normativa aplicable.</text:p>
      <text:p text:style-name="PDFText"> </text:p>
      <text:p text:style-name="PDFText"> <text:s text:c="25"/>Cuarto.- De acuerdo con lo previsto en la Base Decimotercera apartado ocho de las Bases de la</text:p>
      <text:p text:style-name="PDFText"> <text:s text:c="25"/>Convocatoria se emite informe del Órgano colegiado con fecha 2 de diciembre de 2022 donde se recoge la</text:p>
      <text:p text:style-name="PDFText"> <text:s text:c="25"/>evaluación de aquellas alegaciones que afectaban a la evaluación otorgada inicialmente a los proyectos.</text:p>
      <text:p text:style-name="PDFText"> </text:p>
      <text:p text:style-name="PDFText"> <text:s text:c="25"/>Quinto.- Procede estimar o desestimar, según el caso, las alegaciones presentadas en el sentido que a</text:p>
      <text:p text:style-name="PDFText"> <text:s text:c="25"/>continuación se recogen:</text:p>
      <text:p text:style-name="PDFText"> </text:p>
      <text:p text:style-name="PDFText"> <text:s text:c="30"/>• <text:s text:c="3"/>Referido al expediente SDD2022TF00008 con fecha 14 de noviembre y N. Registro: DIDJ /</text:p>
      <text:p text:style-name="PDFText"> <text:s text:c="35"/>212629 / 2022 por parte de la entidad Asociación Centro Coreográfico de La Gomera Martín Padrón</text:p>
      <text:p text:style-name="PDFText"> <text:s text:c="35"/>con CIF G38627329.</text:p>
      <text:p text:style-name="PDFText"> </text:p>
      <text:p text:style-name="PDFText"> <text:s text:c="25"/>Alegación: Se alega haber dado respuesta a la subsanación de la solicitud con fecha 06/10/2022 y</text:p>
      <text:p text:style-name="PDFText"> <text:s text:c="25"/>10/10/2022.</text:p>
      <text:p text:style-name="PDFText"> </text:p>
      <text:p text:style-name="PDFText"> <text:s text:c="25"/>DESESTIMAR. Según establece la Base decimotercera, punto dos de la Convocatoria, si la solicitud inicial no</text:p>
      <text:p text:style-name="PDFText"> <text:s text:c="25"/>reuniera los requisitos previos, y no viniera acompañada por la documentación prevista en la base undécima</text:p>
      <text:p text:style-name="PDFText"> <text:s text:c="25"/>de esta convocatoria, el órgano instructor requerirá a los interesados para que en el plazo de cinco días</text:p>
      <text:p text:style-name="PDFText"> <text:s text:c="25"/>subsanen la falta o acompañen los documentos preceptivos, advirtiéndoles de que si así no lo hicieran, se les</text:p>
      <text:p text:style-name="PDFText"> <text:s text:c="25"/>tendrá por desistidos de su petición.</text:p>
      <text:p text:style-name="PDFText"> </text:p>
      <text:p text:style-name="PDFText"> <text:s text:c="25"/>La entidad no subsanó el requerimiento, por lo que procede declarar el desistimiento de la misma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7"/>Pagina: 5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30"/>• <text:s text:c="3"/>Referido al expediente SDD2022GC0004 se presenta alegación con fecha 16 de noviembre y N.</text:p>
      <text:p text:style-name="PDFText"> <text:s text:c="35"/>Registro: DIDJ / 214847 / 2022 por la entidad Asociación Adepsi con CIF G35068824</text:p>
      <text:p text:style-name="PDFText"> </text:p>
      <text:p text:style-name="PDFText"> <text:s text:c="25"/>Alegación: Se alega haber aportado declaración responsable con el compromiso de uso de las</text:p>
      <text:p text:style-name="PDFText"> <text:s text:c="25"/>instalaciones para la actividad prevista por un mínimo de 5 años en el expediente SDD2022GC00005,</text:p>
      <text:p text:style-name="PDFText"> <text:s text:c="25"/>siendo el mismo documento para ambos expedientes.</text:p>
      <text:p text:style-name="PDFText"> </text:p>
      <text:p text:style-name="PDFText"> <text:s text:c="25"/>DESESTIMAR. La declaración responsable con el compromiso de uso de las instalaciones para la actividad</text:p>
      <text:p text:style-name="PDFText"> <text:s text:c="25"/>presentada hace mención expresa únicamente al expediente SDDD2022GC00005, no haciéndose extensivo</text:p>
      <text:p text:style-name="PDFText"> <text:s text:c="25"/>dicho compromiso a SDD2022GC000004 por lo que y según establece la Base decimotercera, punto dos de</text:p>
      <text:p text:style-name="PDFText"> <text:s text:c="25"/>la Convocatoria, si la solicitud inicial no reuniera los requisitos previos, y no viniera acompañada por la</text:p>
      <text:p text:style-name="PDFText"> <text:s text:c="25"/>documentación prevista en la base undécima de esta convocatoria, el órgano instructor requerirá a los</text:p>
      <text:p text:style-name="PDFText"> <text:s text:c="25"/>interesados para que en el plazo de cinco días subsanen la falta o acompañen los documentos preceptivos,</text:p>
      <text:p text:style-name="PDFText"> <text:s text:c="25"/>advirtiéndoles de que si así no lo hicieran, se les tendrá por desistidos de su petición.</text:p>
      <text:p text:style-name="PDFText"> </text:p>
      <text:p text:style-name="PDFText"> <text:s text:c="25"/>La entidad no subsanó el requerimiento, por lo que procede declarar el desistimiento de la subvención con</text:p>
      <text:p text:style-name="PDFText"> <text:s text:c="25"/>número de expediente SDD2022GC000004</text:p>
      <text:p text:style-name="PDFText"> </text:p>
      <text:p text:style-name="PDFText"> <text:s text:c="30"/>• <text:s text:c="3"/>Referido al expediente SDD2022GC0006 se presenta alegación con fecha 16 de noviembre</text:p>
      <text:p text:style-name="PDFText"> <text:s text:c="35"/>y N. Registro: DIDJ / 214837 / 2022 por la entidad Asociación Adepsi con CIF G35068824</text:p>
      <text:p text:style-name="PDFText"> </text:p>
      <text:p text:style-name="PDFText"> <text:s text:c="25"/>Alegación: Se alega haber aportado memoria técnica completa en lugar de la memoria resumen requerida</text:p>
      <text:p text:style-name="PDFText"> <text:s text:c="25"/>por considerar que tras el cambio de línea esta aportaría mayor información. Por otro lado, se alega que la</text:p>
      <text:p text:style-name="PDFText"> <text:s text:c="25"/>diferencia en las cuantías solicitadas del plan de financiación respecto a la solicitud derivan de un error del</text:p>
      <text:p text:style-name="PDFText"> <text:s text:c="25"/>modelo normalizado (0,05 cent.)</text:p>
      <text:p text:style-name="PDFText"> </text:p>
      <text:p text:style-name="PDFText"> <text:s text:c="25"/>ESTIMAR. Tras valoración del órgano instructor, se constata error en el requerimiento efectuado, figurando</text:p>
      <text:p text:style-name="PDFText"> <text:s text:c="25"/>en el expediente la memoria resumen presentada a fecha 08/08/2022, y siendo el Plan de financiación</text:p>
      <text:p text:style-name="PDFText"> <text:s text:c="25"/>correcto el presentado en formato PDF de fecha 10//10/2022.</text:p>
      <text:p text:style-name="PDFText"> </text:p>
      <text:p text:style-name="PDFText"> <text:s text:c="30"/>• <text:s text:c="3"/>Referido al expediente SDD2022GC0008 se presenta alegación con fecha 17 de noviembre y N.</text:p>
      <text:p text:style-name="PDFText"> <text:s text:c="35"/>Registro: DIDJ / 216370 / 2022 por la entidad Asociación Canaria de Personas con Trastornos</text:p>
      <text:p text:style-name="PDFText"> <text:s text:c="35"/>Generalizados del Desarrollo ( Actrade) con CIF G35663897</text:p>
      <text:p text:style-name="PDFText"> </text:p>
      <text:p text:style-name="PDFText"> <text:s text:c="25"/>Alegación: Se alega no haber aportado declaración responsable de la póliza de seguros, tras</text:p>
      <text:p text:style-name="PDFText"> <text:s text:c="25"/>requerimiento, por error humano, solicitando sea considerada la aportación de dicha documentación junto</text:p>
      <text:p text:style-name="PDFText"> <text:s text:c="25"/>con la presente alegación.</text:p>
      <text:p text:style-name="PDFText"> </text:p>
      <text:p text:style-name="PDFText"> <text:s text:c="25"/>DESESTIMAR. Según la base decimotercera punto dos de la convocatoria, procede declarar el</text:p>
      <text:p text:style-name="PDFText"> <text:s text:c="25"/>desistimiento de la solicitud al no dar respuesta al requerimiento efectuado por el órgano instructor en</text:p>
      <text:p text:style-name="PDFText"> <text:s text:c="25"/>relación a este expediente en el plazo establecido para ello.</text:p>
      <text:p text:style-name="PDFText"> </text:p>
      <text:p text:style-name="PDFText"> <text:s text:c="30"/>• <text:s text:c="3"/>Referido al expediente SDD2022TF0026 se presenta alegación con fecha 16 de noviembre y N.</text:p>
      <text:p text:style-name="PDFText"> <text:s text:c="35"/>Registro: DIDJ / 215108 / 2022 por la entidad Asociación de Personas con Autismo de Tenerife con</text:p>
      <text:p text:style-name="PDFText"> <text:s text:c="35"/>CIF G38406997</text:p>
      <text:p text:style-name="PDFText"> </text:p>
      <text:p text:style-name="PDFText"> <text:s text:c="25"/>Alegación: Se alega haber detectado error en la cuantía de aportación propia tras ver la puntuación</text:p>
      <text:p text:style-name="PDFText"> <text:s text:c="25"/>otorgada en el criterio 1, expresando que su compromiso ha sido desde el inicio asumir el 20% de</text:p>
      <text:p text:style-name="PDFText"> <text:s text:c="25"/>financiación del proyecto. Asimismo, indican que aun no habiendo marcado la casilla de compromiso a</text:p>
      <text:p text:style-name="PDFText"> <text:s text:c="25"/>atender a las personas que se deriven desde los diferentes órganos de la Dirección General de</text:p>
      <text:p text:style-name="PDFText"> <text:s text:c="25"/>Dependencia Discapacidad, se comprometen a ello.</text:p>
      <text:p text:style-name="PDFText"> </text:p>
      <text:p text:style-name="PDFText"> <text:s text:c="25"/>DESESTIMAR. Tras valoración del órgano instructor no se acepta la alegación al no constituir un error</text:p>
      <text:p text:style-name="PDFText"> <text:s text:c="25"/>material y suponer una modificación en la solicitud que afecta a la evaluación de los proyectos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9"/>Pagina: 6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30"/>• <text:s text:c="3"/>Referido al expediente SDD2022GC00026 se presenta alegación con fecha 17 de noviembre</text:p>
      <text:p text:style-name="PDFText"> <text:s text:c="35"/>y N. Registro: DIDJ / 216358 / 2022 por la entidad Asociación Canaria de Personas con Trastornos</text:p>
      <text:p text:style-name="PDFText"> <text:s text:c="35"/>Generalizados del Desarrollo ( Actrade) con CIF G35663897</text:p>
      <text:p text:style-name="PDFText"> </text:p>
      <text:p text:style-name="PDFText"> <text:s text:c="25"/>Alegación: Alegan disconformidad con la resolución provisional, adjuntando el justificante de presentación</text:p>
      <text:p text:style-name="PDFText"> <text:s text:c="25"/>en respuesta al requerimiento efectuado por la DGDD</text:p>
      <text:p text:style-name="PDFText"> </text:p>
      <text:p text:style-name="PDFText"> <text:s text:c="25"/>DESESTIMAR. Según la base decimotercera punto dos de la convocatoria, debe considerarse por desistida</text:p>
      <text:p text:style-name="PDFText"> <text:s text:c="25"/>de su solicitud al no dar respuesta en tiempo y forma al requerimiento efectuado por el órgano instructor en</text:p>
      <text:p text:style-name="PDFText"> <text:s text:c="25"/>relación a este expediente. No se desarrollan en el momento de la subsanación las actividades tal y cómo se</text:p>
      <text:p text:style-name="PDFText"> <text:s text:c="25"/>habían requerido, tampoco se aporta la solicitud subsanada</text:p>
      <text:p text:style-name="PDFText"> </text:p>
      <text:p text:style-name="PDFText"> <text:s text:c="30"/>• <text:s text:c="3"/>Referido al expediente SDD2022GC00031 se presenta alegación con fecha 15 de noviembre</text:p>
      <text:p text:style-name="PDFText"> <text:s text:c="35"/>y N. Registro: DIDJ / 212997 / 2022 por la entidad Ciudad San Juan de Dios con CIF R3500084C</text:p>
      <text:p text:style-name="PDFText"> </text:p>
      <text:p text:style-name="PDFText"> <text:s text:c="25"/>Alegación: Solicita que se admita la alegación realizada referente a que sí se encuentran al corriente en</text:p>
      <text:p text:style-name="PDFText"> <text:s text:c="25"/>sus obligaciones tributarias y con la Seguridad Social, y lo acreditan presentando las correspondientes</text:p>
      <text:p text:style-name="PDFText"> <text:s text:c="25"/>certificaciones.</text:p>
      <text:p text:style-name="PDFText"> </text:p>
      <text:p text:style-name="PDFText"> <text:s text:c="25"/>ESTIMAR. Tras valoración por parte del Órgano Instructor se estima la alegación presentada por la entidad</text:p>
      <text:p text:style-name="PDFText"> <text:s text:c="25"/>en referencia a encontrarse al corriente de sus obligaciones tributarias y con la Seguridad Social.</text:p>
      <text:p text:style-name="PDFText"> </text:p>
      <text:p text:style-name="PDFText"> <text:s text:c="30"/>• <text:s text:c="3"/>Referido al expediente SDD2022GC00033 se presenta alegación con fecha 17 de noviembre</text:p>
      <text:p text:style-name="PDFText"> <text:s text:c="35"/>y N. Registro: DIDJ / 216368 / 2022 por la entidad Asociación Canaria de Personas con Trastornos</text:p>
      <text:p text:style-name="PDFText"> <text:s text:c="35"/>Generalizados del Desarrollo ( Actrade) con CIF G35663897</text:p>
      <text:p text:style-name="PDFText"> </text:p>
      <text:p text:style-name="PDFText"> <text:s text:c="25"/>Alegación: Alegan disconformidad con la resolución provisional, adjuntando el justificante de presentación</text:p>
      <text:p text:style-name="PDFText"> <text:s text:c="25"/>en respuesta al requerimiento efectuado por la DGDD</text:p>
      <text:p text:style-name="PDFText"> </text:p>
      <text:p text:style-name="PDFText"> <text:s text:c="25"/>DESESTIMAR. Según la base decimotercera punto dos de la convocatoria, debe considerarse por desistida</text:p>
      <text:p text:style-name="PDFText"> <text:s text:c="25"/>de su solicitud al no dar respuesta en tiempo y forma al requerimiento efectuado por el órgano instructor en</text:p>
      <text:p text:style-name="PDFText"> <text:s text:c="25"/>relación a este expediente. No se desarrollan en el momento de la subsanación las actividades tal y cómo se</text:p>
      <text:p text:style-name="PDFText"> <text:s text:c="25"/>habían requerido, tampoco se aporta la solicitud subsanada</text:p>
      <text:p text:style-name="PDFText"> </text:p>
      <text:p text:style-name="PDFText"> </text:p>
      <text:p text:style-name="PDFText"> <text:s text:c="30"/>• <text:s text:c="3"/>Referido al expediente SDD2022TF00036 se presenta alegación con fecha 14 de noviembre y N.</text:p>
      <text:p text:style-name="PDFText"> <text:s text:c="35"/>Registro: DIDJ /212400 / 2022 por la entidad Asociación para la Inserción Laboral del Discapacitado</text:p>
      <text:p text:style-name="PDFText"> <text:s text:c="35"/>Intelectual con CIF G76528066</text:p>
      <text:p text:style-name="PDFText"> </text:p>
      <text:p text:style-name="PDFText"> <text:s text:c="25"/>Alegación: Se comunica error al marcar en la solicitud del proyecto la casilla de centro acreditado conforme</text:p>
      <text:p text:style-name="PDFText"> <text:s text:c="25"/>al Decreto 67/2012, de 20 de julio, por el que se aprueba el reglamento regulador de los centros y servicios</text:p>
      <text:p text:style-name="PDFText"> <text:s text:c="25"/>que actúen en el ámbito de la promoción de la autonomía personal y la atención de las personas en</text:p>
      <text:p text:style-name="PDFText"> <text:s text:c="25"/>situación de dependencia en Canarias, por lo que se solicita sea eliminada la puntuación en dicho apartado,</text:p>
      <text:p text:style-name="PDFText"> <text:s text:c="25"/>constando dicha rectificación en la resolución definitiva.</text:p>
      <text:p text:style-name="PDFText"> </text:p>
      <text:p text:style-name="PDFText"> <text:s text:c="25"/>ESTIMAR. Se modifica la puntuación obtenida en la Resolución provisional, pasando de 21 a 17 puntos.</text:p>
      <text:p text:style-name="PDFText"> </text:p>
      <text:p text:style-name="PDFText"> <text:s text:c="30"/>• <text:s text:c="3"/>Referido al expediente SDD2022TF00043 se presenta alegación con fecha 14 de noviembre</text:p>
      <text:p text:style-name="PDFText"> <text:s text:c="35"/>y N. Registro: DIDJ /212400 / 2022 por la entidad Asociación de Personas con Autismo de Tenerife</text:p>
      <text:p text:style-name="PDFText"> <text:s text:c="35"/>con CIF G38406997</text:p>
      <text:p text:style-name="PDFText"> </text:p>
      <text:p text:style-name="PDFText"> <text:s text:c="25"/>Alegación: Solicita la revisión de la puntuación obtenida de un total de 19 puntos por disconformidad en los</text:p>
      <text:p text:style-name="PDFText"> <text:s text:c="25"/>criterios de evaluación 3 y 8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7"/>Pagina: 7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ESTIMAR. Se modifica la puntuación obtenida en la Resolución provisional, pasando de 19 a 27 puntos.</text:p>
      <text:p text:style-name="PDFText"> </text:p>
      <text:p text:style-name="PDFText"> <text:s text:c="30"/>• <text:s text:c="3"/>Referido al expediente SDD2022TF00044 se presenta alegación con fecha 16 de noviembre</text:p>
      <text:p text:style-name="PDFText"> <text:s text:c="35"/>y N. Registro: DIDJ / 215154 / 2022 por la entidad Asociación de nuestra señora del Amparo</text:p>
      <text:p text:style-name="PDFText"> <text:s text:c="35"/>(Apreme) con CIF G38507687</text:p>
      <text:p text:style-name="PDFText"> </text:p>
      <text:p text:style-name="PDFText"> <text:s text:c="25"/>Alegación: Solicita la revisión y aprobación de la subvención del proyecto en la Resolución definitiva,</text:p>
      <text:p text:style-name="PDFText"> <text:s text:c="25"/>alegando errores en el formulario del plan de financiación</text:p>
      <text:p text:style-name="PDFText"> </text:p>
      <text:p text:style-name="PDFText"> <text:s text:c="25"/>ESTIMAR. Tras valoración del órgano instructor, se constata error en el requerimiento efectuado, siendo el</text:p>
      <text:p text:style-name="PDFText"> <text:s text:c="25"/>Plan de financiación correcto el presentado en formato PDF de fecha 11/08/2022.</text:p>
      <text:p text:style-name="PDFText"> </text:p>
      <text:p text:style-name="PDFText"> <text:s text:c="30"/>• <text:s text:c="3"/>Referido al expediente SDD2022GC00041 se presenta alegación con fecha 16 de noviembre</text:p>
      <text:p text:style-name="PDFText"> <text:s text:c="35"/>y N. Registro: DIDJ / 215086 / 2022 por la entidad Asomasamen con CIF G35768168</text:p>
      <text:p text:style-name="PDFText"> </text:p>
      <text:p text:style-name="PDFText"> <text:s text:c="25"/>Alegación: Solicita la revisión y aprobación de la subvención del proyecto en la Resolución definitiva,</text:p>
      <text:p text:style-name="PDFText"> <text:s text:c="25"/>alegando haber presentado el plan de financiación correcto, dando respuesta a las aclaraciones requeridas</text:p>
      <text:p text:style-name="PDFText"> </text:p>
      <text:p text:style-name="PDFText"> <text:s text:c="25"/>ESTIMAR. Se ha procedido a revisar y valorar nuevamente la documentación aportada al expediente.</text:p>
      <text:p text:style-name="PDFText"> </text:p>
      <text:p text:style-name="PDFText"> <text:s text:c="30"/>• <text:s text:c="3"/>Referido al expediente SDD2022TF00048 se presenta alegación con fecha 17 de noviembre</text:p>
      <text:p text:style-name="PDFText"> <text:s text:c="35"/>y N. Registro: DIDJ/ 215864 / 2022 por la entidad Fundación Tutelar Canaria con CIF G38743308</text:p>
      <text:p text:style-name="PDFText"> </text:p>
      <text:p text:style-name="PDFText"> <text:s text:c="25"/>Alegación: Solicita la revisión de la puntuación obtenida de un total de 15 puntos por disconformidad, con el</text:p>
      <text:p text:style-name="PDFText"> <text:s text:c="25"/>criterio 8.</text:p>
      <text:p text:style-name="PDFText"> </text:p>
      <text:p text:style-name="PDFText"> <text:s text:c="25"/>ESTIMAR. Se modifica la puntuación obtenida en la Resolución provisional, pasando de 15 a 17 puntos.</text:p>
      <text:p text:style-name="PDFText"> </text:p>
      <text:p text:style-name="PDFText"> <text:s text:c="30"/>• <text:s text:c="3"/>Referido al expediente SDD2022GC00048 se presenta alegación con fecha 11 de noviembre</text:p>
      <text:p text:style-name="PDFText"> <text:s text:c="35"/>y N. Registro: DIDJ / 210776 / 2022 por la entidad Asociación Afectados por la Hipoteca Norte Gran</text:p>
      <text:p text:style-name="PDFText"> <text:s text:c="35"/>Canaria con CIF G76306315</text:p>
      <text:p text:style-name="PDFText"> </text:p>
      <text:p text:style-name="PDFText"> <text:s text:c="25"/>Alegación: Solicita ser entidad beneficiaria de esta subvención, tras modificación de los estatutos en la que</text:p>
      <text:p text:style-name="PDFText"> <text:s text:c="25"/>se incluye, entre sus fines, el asesoramiento y defensa en temas de Dependencia.</text:p>
      <text:p text:style-name="PDFText"> </text:p>
      <text:p text:style-name="PDFText"> <text:s text:c="25"/>DESESTIMAR. Según se recoge en la Base tercera de la Convocatoria, punto uno, podrán acogerse a las</text:p>
      <text:p text:style-name="PDFText"> <text:s text:c="25"/>subvenciones las entidades que cumplan, en el momento de la solicitud, los requisitos citados en dicho</text:p>
      <text:p text:style-name="PDFText"> <text:s text:c="25"/>apartado. En el momento de la solicitud, la entidad no cumplía el requisito expresado.</text:p>
      <text:p text:style-name="PDFText"> </text:p>
      <text:p text:style-name="PDFText"> <text:s text:c="30"/>• <text:s text:c="3"/>Referido al expediente SDD2022TF00057 se presenta alegación con fecha 16 de noviembre</text:p>
      <text:p text:style-name="PDFText"> <text:s text:c="35"/>y N. Registro: DIDJ/ 215117 / 2022 por la entidad Asociación de Padres de Personas con Autismo</text:p>
      <text:p text:style-name="PDFText"> <text:s text:c="35"/>de Tenerife con CIF G38406997</text:p>
      <text:p text:style-name="PDFText"> </text:p>
      <text:p text:style-name="PDFText"> <text:s text:c="25"/>Alegación: Solicita la revisión de la puntuación obtenida de un total de 18 puntos por disconformidad, con el</text:p>
      <text:p text:style-name="PDFText"> <text:s text:c="25"/>criterio 4</text:p>
      <text:p text:style-name="PDFText"> </text:p>
      <text:p text:style-name="PDFText"> <text:s text:c="25"/>DESESTIMAR. La Comisión de Evaluación, tras la alegación presentada por la Entidad en la que se solicita</text:p>
      <text:p text:style-name="PDFText"> <text:s text:c="25"/>revisión se ratifica con la puntuación de 18 puntos de la puntuación obtenida por la Entidad en el criterio 4 “</text:p>
      <text:p text:style-name="PDFText"> <text:s text:c="25"/>Coordinación con la Dirección General de Dependencia y Discapacidad”, debido a que la Entidad, en el</text:p>
      <text:p text:style-name="PDFText"> <text:s text:c="25"/>momento de la Solicitud no marco dicho compromiso en la Solicitud ni aporto Declaración Responsable de</text:p>
      <text:p text:style-name="PDFText"> <text:s text:c="25"/>dicho Compromiso.</text:p>
      <text:p text:style-name="PDFText"> </text:p>
      <text:p text:style-name="PDFText"> <text:s text:c="30"/>• <text:s text:c="3"/>Referido al expediente SDD2022GC00056 se presenta alegación con fecha 14 de noviembre</text:p>
      <text:p text:style-name="PDFText"> <text:s text:c="35"/>y N. Registro: DIDJ / 212614 / 2022 por la entidad Ciudad San Juan de Dios con CIF R3500084C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9"/>Pagina: 8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Alegación: Solicita que se admita la alegación realizada referente al cumplimiento de sus obligaciones</text:p>
      <text:p text:style-name="PDFText"> <text:s text:c="25"/>tributarias y con la Seguridad Social, para lo cual presenta las certificaciones que lo acreditan.</text:p>
      <text:p text:style-name="PDFText"> </text:p>
      <text:p text:style-name="PDFText"> <text:s text:c="25"/>ESTIMAR. Tras valoración por parte del Órgano Instructor se estima la alegación presentada por la entidad</text:p>
      <text:p text:style-name="PDFText"> <text:s text:c="25"/>en referencia a encontrarse al corriente de sus obligaciones tributarias y con la Seguridad Social.</text:p>
      <text:p text:style-name="PDFText"> </text:p>
      <text:p text:style-name="PDFText"> <text:s text:c="30"/>• <text:s text:c="3"/>Referido al expediente SDD2022TF00060 se presenta alegación con fecha 11 de noviembre</text:p>
      <text:p text:style-name="PDFText"> <text:s text:c="35"/>y N. Registro: DIDJ /210613 / 2022 <text:s text:c="1"/>por la entidad Asociación de Padres Orobal con CIF</text:p>
      <text:p text:style-name="PDFText"> <text:s text:c="35"/>G38239497</text:p>
      <text:p text:style-name="PDFText"> </text:p>
      <text:p text:style-name="PDFText"> <text:s text:c="25"/>Alegación: Solicita la valoración del proyecto alegando haber tenido un error material en el plan de</text:p>
      <text:p text:style-name="PDFText"> <text:s text:c="25"/>financiación</text:p>
      <text:p text:style-name="PDFText"> </text:p>
      <text:p text:style-name="PDFText"> <text:s text:c="25"/>ESTIMAR. Se ha procedido a revisar y valorar nuevamente la documentación aportada al expediente.</text:p>
      <text:p text:style-name="PDFText"> </text:p>
      <text:p text:style-name="PDFText"> <text:s text:c="30"/>• <text:s text:c="3"/>Referido al expediente SDD2022GC00059 se presenta alegación con fecha 17 de noviembre</text:p>
      <text:p text:style-name="PDFText"> <text:s text:c="35"/>y N. Registro: DIDJ/ 215575 / 2022 por la entidad Fundación Alejandro Da Silva con CIF</text:p>
      <text:p text:style-name="PDFText"> <text:s text:c="35"/>G35215953</text:p>
      <text:p text:style-name="PDFText"> </text:p>
      <text:p text:style-name="PDFText"> <text:s text:c="25"/>Alegación: Solicita que se acepte la declaración de compromiso de la póliza de seguro, alegando haberse</text:p>
      <text:p text:style-name="PDFText"> <text:s text:c="25"/>traspapelado éste en el momento de presentar la documentación requerida.</text:p>
      <text:p text:style-name="PDFText"> </text:p>
      <text:p text:style-name="PDFText"> <text:s text:c="25"/>DESESTIMAR. La entidad no presentó la documentación dentro del plazo concedido para ello. Según la</text:p>
      <text:p text:style-name="PDFText"> <text:s text:c="25"/>base decimotercera punto dos de la convocatoria, procede el desistimiento de su solicitud al no dar</text:p>
      <text:p text:style-name="PDFText"> <text:s text:c="25"/>respuesta al requerimiento efectuado por el órgano instructor en relación a este expediente en el plazo</text:p>
      <text:p text:style-name="PDFText"> <text:s text:c="25"/>establecido para ello.</text:p>
      <text:p text:style-name="PDFText"> </text:p>
      <text:p text:style-name="PDFText"> <text:s text:c="30"/>• <text:s text:c="3"/>Referido al expediente SDD2022TF00062 se presenta alegación con fecha 17 de noviembre</text:p>
      <text:p text:style-name="PDFText"> <text:s text:c="35"/>y N. Registro: DIDJ/ 216187 / 2022 por la entidad Cruz Roja Española con CIF Q286001G</text:p>
      <text:p text:style-name="PDFText"> </text:p>
      <text:p text:style-name="PDFText"> <text:s text:c="25"/>Alegación: Se alega haber dado respuesta a lo requerido de forma correcta, así como se expresa que ha</text:p>
      <text:p text:style-name="PDFText"> <text:s text:c="25"/>habido un error aritmético en las cuantías reflejadas en el Plan de financiación, lo cual no afecta de forma</text:p>
      <text:p text:style-name="PDFText"> <text:s text:c="25"/>esencial al cumplimiento de los fines y objetivos pretendidos por el conjunto del proyecto.</text:p>
      <text:p text:style-name="PDFText"> </text:p>
      <text:p text:style-name="PDFText"> <text:s text:c="25"/>ESTIMAR. Se ha procedido a revisar y valorar nuevamente la documentación aportada al expediente.</text:p>
      <text:p text:style-name="PDFText"> </text:p>
      <text:p text:style-name="PDFText"> <text:s text:c="30"/>• <text:s text:c="3"/>Referido al expediente SDD2022GC00061 se presenta alegación con fecha 15 de noviembre</text:p>
      <text:p text:style-name="PDFText"> <text:s text:c="35"/>y N. Registro: DIDJ/ 213088 / 2022 por la entidad Ciudad San Juan de Dios con CIF R3500084C</text:p>
      <text:p text:style-name="PDFText"> </text:p>
      <text:p text:style-name="PDFText"> <text:s text:c="25"/>Alegación: Solicita que se admita la alegación realizada referente al cumplimiento de sus obligaciones</text:p>
      <text:p text:style-name="PDFText"> <text:s text:c="25"/>tributarias y con la Seguridad Social, para lo cual presenta las certificaciones que lo acreditan.</text:p>
      <text:p text:style-name="PDFText"> </text:p>
      <text:p text:style-name="PDFText"> <text:s text:c="25"/>ESTIMAR. Tras valoración por parte del Órgano Instructor se estima la alegación presentada por la entidad</text:p>
      <text:p text:style-name="PDFText"> <text:s text:c="25"/>en referencia a encontrarse al corriente de sus obligaciones tributarias y con la Seguridad Social.</text:p>
      <text:p text:style-name="PDFText"> </text:p>
      <text:p text:style-name="PDFText"> <text:s text:c="30"/>• <text:s text:c="3"/>Referido al expediente SDD2022GC00076 se presenta alegación con fecha 16 de noviembre</text:p>
      <text:p text:style-name="PDFText"> <text:s text:c="35"/>y N. Registro: DIDJ/ 214918 / 2022 por la entidad Asociación Hestia para la Intervención e</text:p>
      <text:p text:style-name="PDFText"> <text:s text:c="35"/>Investigación Familiar Psicoeducativa con CIF G76015726</text:p>
      <text:p text:style-name="PDFText"> </text:p>
      <text:p text:style-name="PDFText"> <text:s text:c="25"/>Alegación: Se alega disconformidad con la cuantía propuesta a conceder en la subvención, expresando</text:p>
      <text:p text:style-name="PDFText"> <text:s text:c="25"/>que la cantidad concedida provisionalmente no es suficiente para ejecutar el proyecto.</text:p>
      <text:p text:style-name="PDFText"> </text:p>
      <text:p text:style-name="PDFText"> <text:s text:c="25"/>DESESTIMAR. Una vez revisado por parte del órgano instructor el plan de financiación aportado en la</text:p>
      <text:p text:style-name="PDFText"> <text:s text:c="25"/>alegación, se ratifica con la cuantía de la subvención concedida provisionalmente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7"/>Pagina: 9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34"/>• <text:s text:c="3"/>Referido al expediente SDD2022GC00078 se presenta alegación con fecha 17 de noviembre</text:p>
      <text:p text:style-name="PDFText"> <text:s text:c="39"/>y N. Registro: DIDJ/ 216273 / 2022 por la entidad Asociación Salud Mental Afesur con CIF</text:p>
      <text:p text:style-name="PDFText"> <text:s text:c="39"/>G35473453</text:p>
      <text:p text:style-name="PDFText"> </text:p>
      <text:p text:style-name="PDFText"> <text:s text:c="25"/>Alegación: Solicita una modificación en el período de inicio de ejecución del proyecto y un aumento de</text:p>
      <text:p text:style-name="PDFText"> <text:s text:c="25"/>horas del personal, para cumplir con los objetivos y actividades planteados en la memoria inicial,respetando</text:p>
      <text:p text:style-name="PDFText"> <text:s text:c="25"/>el coste total del proyecto e importe de subvención</text:p>
      <text:p text:style-name="PDFText"> </text:p>
      <text:p text:style-name="PDFText"> <text:s text:c="25"/>DESESTIMAR. Conforme a lo establecido en el artículo 17 del Decreto 36/2009, de 31 de marzo, por el que</text:p>
      <text:p text:style-name="PDFText"> <text:s text:c="25"/>se establece el régimen general de subvenciones de la Comunidad Autónoma de Canarias, el órgano</text:p>
      <text:p text:style-name="PDFText"> <text:s text:c="25"/>instructor podrá instar del beneficiario, si así se ha previsto en las bases reguladoras, la reformulación de su</text:p>
      <text:p text:style-name="PDFText"> <text:s text:c="25"/>solicitud para ajustar los compromisos y condiciones a la subvención otorgable, no siendo éste el caso.</text:p>
      <text:p text:style-name="PDFText"> </text:p>
      <text:p text:style-name="PDFText"> <text:s text:c="30"/>• <text:s text:c="6"/>Referido al expediente SDD2022TF00083 se presenta alegación con fecha 17 de noviembre</text:p>
      <text:p text:style-name="PDFText"> <text:s text:c="38"/>y N. Registro: DIDJ/ 216377 / 2022 por la entidad Asociación para la Promoción del Empleo y la</text:p>
      <text:p text:style-name="PDFText"> <text:s text:c="38"/>Cohesión Social Creativa con CIF G38960209</text:p>
      <text:p text:style-name="PDFText"> </text:p>
      <text:p text:style-name="PDFText"> <text:s text:c="25"/>Alegación: Se alega haber dado respuesta al requerimiento en el plazo establecido, y se solicita se revise</text:p>
      <text:p text:style-name="PDFText"> <text:s text:c="25"/>la documentación aportada al expediente y se valore su subvención</text:p>
      <text:p text:style-name="PDFText"> </text:p>
      <text:p text:style-name="PDFText"> <text:s text:c="25"/>ESTIMADA. Se ha procedido a revisar y valorar nuevamente la documentación aportada al expediente.</text:p>
      <text:p text:style-name="PDFText"> </text:p>
      <text:p text:style-name="PDFText"> <text:s text:c="30"/>• <text:s text:c="6"/>Referido al expediente SDD2022TF00087 se presenta alegación con fecha 17 de noviembre</text:p>
      <text:p text:style-name="PDFText"> <text:s text:c="38"/>y N. Registro: DIDJ/ 216377 / 2022 por la entidad Asociación para la Promoción del Empleo y la</text:p>
      <text:p text:style-name="PDFText"> <text:s text:c="38"/>Cohesión Social Creativa con CIF G38960209</text:p>
      <text:p text:style-name="PDFText"> </text:p>
      <text:p text:style-name="PDFText"> <text:s text:c="25"/>Alegación: Se alega haber dado respuesta al requerimiento en el plazo establecido, y se solicita se revise</text:p>
      <text:p text:style-name="PDFText"> <text:s text:c="25"/>la documentación aportada al expediente y se valore su subvención</text:p>
      <text:p text:style-name="PDFText"> </text:p>
      <text:p text:style-name="PDFText"> <text:s text:c="25"/>ESTIMADA. Se ha procedido a revisar y valorar nuevamente la documentación aportada al expediente.</text:p>
      <text:p text:style-name="PDFText"> </text:p>
      <text:p text:style-name="PDFText"> <text:s text:c="30"/>• <text:s text:c="6"/>Referido al expediente SDD2022TF00090 se presenta alegación con fecha 16 de noviembre</text:p>
      <text:p text:style-name="PDFText"> <text:s text:c="38"/>y N. Registro: DIDJ/ 215105 / 2022 por la entidad Fundación para la Formación Integral y</text:p>
      <text:p text:style-name="PDFText"> <text:s text:c="38"/>Promoción Social Laboral y Coop para el Desarrollo Isonorte con CIF G38490785</text:p>
      <text:p text:style-name="PDFText"> </text:p>
      <text:p text:style-name="PDFText"> <text:s text:c="25"/>Alegación: Solicita la revisión de la puntuación obtenida de un total de 0 puntos por disconformidad, con el</text:p>
      <text:p text:style-name="PDFText"> <text:s text:c="25"/>criterio 9.</text:p>
      <text:p text:style-name="PDFText"> </text:p>
      <text:p text:style-name="PDFText"> <text:s text:c="25"/>ESTIMAR. Se modifica la puntuación obtenida en la Resolución provisional, pasando de 0 a 6 puntos.</text:p>
      <text:p text:style-name="PDFText"> </text:p>
      <text:p text:style-name="PDFText"> <text:s text:c="30"/>• <text:s text:c="6"/>Referido al expediente SDD2022TF00096 se presenta alegación con fecha 17 de noviembre</text:p>
      <text:p text:style-name="PDFText"> <text:s text:c="38"/>y N. Registro: DIDJ/ 216377 / 2022 por la entidad Asociación para la Promoción del Empleo y la</text:p>
      <text:p text:style-name="PDFText"> <text:s text:c="38"/>Cohesión Social Creativa con CIF G38960209</text:p>
      <text:p text:style-name="PDFText"> </text:p>
      <text:p text:style-name="PDFText"> <text:s text:c="25"/>Alegación: Se alega haber dado respuesta al requerimiento en el plazo establecido, y se solicita se revise la</text:p>
      <text:p text:style-name="PDFText"> <text:s text:c="25"/>documentación aportada al expediente y se valore su subvención.</text:p>
      <text:p text:style-name="PDFText"> </text:p>
      <text:p text:style-name="PDFText"> <text:s text:c="25"/>ESTIMADA. Se ha procedido a revisar y valorar nuevamente la documentación aportada al expediente.</text:p>
      <text:p text:style-name="PDFText"> </text:p>
      <text:p text:style-name="PDFText"> <text:s text:c="30"/>• <text:s text:c="6"/>Referido al expediente SDD2022TF00099 se presenta alegación con fecha 17 de noviembre</text:p>
      <text:p text:style-name="PDFText"> <text:s text:c="38"/>y N. Registro: DIDJ/ 216382 / 2022 por la entidad Asociación para la Promoción del Empleo y la</text:p>
      <text:p text:style-name="PDFText"> <text:s text:c="38"/>Cohesión Social Creativa con CIF G38960209</text:p>
      <text:p text:style-name="PDFText"> </text:p>
      <text:p text:style-name="PDFText"> <text:s text:c="25"/>Alegación: Se alega haber dado respuesta al requerimiento en el plazo establecido, y se solicita se revise</text:p>
      <text:p text:style-name="PDFText"> <text:s text:c="25"/>la documentación aportada al expediente y se valore su subvención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5"/>Fecha: 09/12/2022 13:39:51</text:p>
      <text:p text:style-name="PDFText"> <text:s text:c="6"/>En calidad de: D.Gral.de Dependencia y Discapacidad</text:p>
      <text:p text:style-name="PDFText"> <text:s text:c="140"/>Pagina: 10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ESTIMAR. Se ha procedido a revisar y valorar nuevamente la documentación aportada al expediente. Una vez</text:p>
      <text:p text:style-name="PDFText"> <text:s text:c="25"/>revisada la documentación por parte del órgano instructor, se valora desestimar el proyecto conforme a la</text:p>
      <text:p text:style-name="PDFText"> <text:s text:c="25"/>Base decimotercera, apartado seis, al carecer los objetivos y las actividades propuestas de la relevancia</text:p>
      <text:p text:style-name="PDFText"> <text:s text:c="25"/>necesaria para ser objeto de subvención.</text:p>
      <text:p text:style-name="PDFText"> </text:p>
      <text:p text:style-name="PDFText"> <text:s text:c="30"/>• <text:s text:c="3"/>Referido al expediente SDD2022GC00088 se presenta alegación con fecha 17 de noviembre</text:p>
      <text:p text:style-name="PDFText"> <text:s text:c="35"/>y N. Registro: DIDJ/ 216258 / 2022 por la entidad Asociación Salud Mental Afesur con CIF</text:p>
      <text:p text:style-name="PDFText"> <text:s text:c="35"/>G35473453</text:p>
      <text:p text:style-name="PDFText"> </text:p>
      <text:p text:style-name="PDFText"> <text:s text:c="25"/>Alegación: Solicita una modificación en el período de inicio de ejecución del proyecto y un aumento de</text:p>
      <text:p text:style-name="PDFText"> <text:s text:c="25"/>horas del personal, para cumplir con los objetivos y actividades planteados en la memoria inicial,respetando</text:p>
      <text:p text:style-name="PDFText"> <text:s text:c="25"/>el coste total del proyecto e importe de subvención.</text:p>
      <text:p text:style-name="PDFText"> </text:p>
      <text:p text:style-name="PDFText"> <text:s text:c="25"/>DESESTIMAR. Conforme a lo establecido en el artículo 17 del Decreto 36/2009, de 31 de marzo, por el que</text:p>
      <text:p text:style-name="PDFText"> <text:s text:c="25"/>se establece el régimen general de subvenciones de la Comunidad Autónoma de Canarias, el órgano</text:p>
      <text:p text:style-name="PDFText"> <text:s text:c="25"/>instructor podrá instar del beneficiario, si así se ha previsto en las bases reguladoras, la reformulación de su</text:p>
      <text:p text:style-name="PDFText"> <text:s text:c="25"/>solicitud para ajustar los compromisos y condiciones a la subvención otorgable, no siendo éste el caso.</text:p>
      <text:p text:style-name="PDFText"> </text:p>
      <text:p text:style-name="PDFText"> <text:s text:c="30"/>• <text:s text:c="3"/>Referido al expediente SDD2022TF00118 se presenta alegación con fecha 17 de noviembre</text:p>
      <text:p text:style-name="PDFText"> <text:s text:c="35"/>y N. Registro: DIDJ/ 216338 / 2022 por la entidad Asociación Española Contra el Cáncer con CIF</text:p>
      <text:p text:style-name="PDFText"> <text:s text:c="35"/>28197564</text:p>
      <text:p text:style-name="PDFText"> </text:p>
      <text:p text:style-name="PDFText"> <text:s text:c="25"/>Alegación: Se alega que en fase subsanación no les fue posible relacionar el número de expediente con el</text:p>
      <text:p text:style-name="PDFText"> <text:s text:c="25"/>nombre del proyecto, ya que éste no aparecía, lo que deriva en un error de hecho. Se alega haber dado</text:p>
      <text:p text:style-name="PDFText"> <text:s text:c="25"/>respuesta a los requerimientos de ambos expedientes. Por otro lado, se comunica que la cuantía de la</text:p>
      <text:p text:style-name="PDFText"> <text:s text:c="25"/>resolución provisional de este expediente corresponde con la del expediente SDD2022TF119 y viceversa.</text:p>
      <text:p text:style-name="PDFText"> </text:p>
      <text:p text:style-name="PDFText"> <text:s text:c="25"/>ESTIMAR. Tras valoración del órgano instructor, se constata que las alegaciones presentadas son</text:p>
      <text:p text:style-name="PDFText"> <text:s text:c="25"/>correctas, se subsana el error, y se procede a la corrección de las cuantías relativas a los expedientes</text:p>
      <text:p text:style-name="PDFText"> <text:s text:c="25"/>SDD2022TF118 y SDD2022TF119.</text:p>
      <text:p text:style-name="PDFText"> </text:p>
      <text:p text:style-name="PDFText"> </text:p>
      <text:p text:style-name="PDFText"> <text:s text:c="30"/>• <text:s text:c="3"/>Referido al expediente SDD2022TF00119 se presenta alegación con fecha 17 de noviembre</text:p>
      <text:p text:style-name="PDFText"> <text:s text:c="35"/>y N. Registro: DIDJ/ 216324 / 2022 / 2022 por la entidad Asociación Española Contra el Cáncer</text:p>
      <text:p text:style-name="PDFText"> <text:s text:c="35"/>con CIF 28197564</text:p>
      <text:p text:style-name="PDFText"> </text:p>
      <text:p text:style-name="PDFText"> <text:s text:c="25"/>Alegación: Se alega que en la resolución de subsanación no les fue posible relacionar el número de</text:p>
      <text:p text:style-name="PDFText"> <text:s text:c="25"/>expediente con el nombre del proyecto, ya que éste no aparecía, lo que deriva en un error de hecho. Se</text:p>
      <text:p text:style-name="PDFText"> <text:s text:c="25"/>solicita sean revisados ambos expedientes, al haber dado respuesta a los requerimientos emitidos por la</text:p>
      <text:p text:style-name="PDFText"> <text:s text:c="25"/>DGDD. .</text:p>
      <text:p text:style-name="PDFText"> </text:p>
      <text:p text:style-name="PDFText"> <text:s text:c="25"/>ESTIMAR. Tras valoración del órgano instructor, se constata que las alegaciones presentadas son</text:p>
      <text:p text:style-name="PDFText"> <text:s text:c="25"/>correctas, se subsana el error, y se procede a la corrección de las cuantías relativas a los expedientes</text:p>
      <text:p text:style-name="PDFText"> <text:s text:c="25"/>SDD2022TF118 y SDD2022TF119.</text:p>
      <text:p text:style-name="PDFText"> </text:p>
      <text:p text:style-name="PDFText"> <text:s text:c="25"/>Sexto.- Constan alegaciones presentadas por el Registro Electrónico del Gobierno de Canarias, lo que</text:p>
      <text:p text:style-name="PDFText"> <text:s text:c="25"/>incumple lo previsto en la Base Décimo Segunda punto uno de la convocatoria, según la cual toda la</text:p>
      <text:p text:style-name="PDFText"> <text:s text:c="25"/>documentación complementaria que los interesados debían aportar en la fase procedimental debía hacerse</text:p>
      <text:p text:style-name="PDFText"> <text:s text:c="25"/>exclusivamente, en la dirección:</text:p>
      <text:p text:style-name="PDFText"> <text:s text:c="25"/>https://sede.gobiernodecanarias.org/sede/procedimientos_servicios/tramites/7274 ,</text:p>
      <text:p text:style-name="PDFText"> </text:p>
      <text:p text:style-name="PDFText"> <text:s text:c="25"/>En consecuencia las alegaciones presentadas para los expedientes SDD2022TF00012 (Asoc Horizonte con</text:p>
      <text:p text:style-name="PDFText"> <text:s text:c="25"/>CIF G38254462) y SDD2022GC00084 (Fundación Canaria de Apoyo a las Personas por Trastornos de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5"/>Fecha: 09/12/2022 13:39:51</text:p>
      <text:p text:style-name="PDFText"> <text:s text:c="6"/>En calidad de: D.Gral.de Dependencia y Discapacidad</text:p>
      <text:p text:style-name="PDFText"> <text:s text:c="140"/>Pagina: 11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Neurodesarrollo con CIF G38254462) no se tienen en consideración, al no haber sido presentadas por la vía</text:p>
      <text:p text:style-name="PDFText"> <text:s text:c="25"/>prevista en las bases que rigen la convocatoria.</text:p>
      <text:p text:style-name="PDFText"> </text:p>
      <text:p text:style-name="PDFText"> <text:s text:c="25"/>Séptimo.- Algunas entidades, que se relacionan en el Anexo I (estimadas) han presentado la aceptación</text:p>
      <text:p text:style-name="PDFText"> <text:s text:c="25"/>de la resolución provisional pero, simultáneamente han presentado nuevos planes de financiación</text:p>
      <text:p text:style-name="PDFText"> <text:s text:c="25"/>modificados, sin que el órgano instructor hubiese instado la reformulación.</text:p>
      <text:p text:style-name="PDFText"> </text:p>
      <text:p text:style-name="PDFText"> <text:s text:c="25"/>Estas modificaciones, no se deben a errores materiales o de hecho, sino a cambios destinados a adecuar</text:p>
      <text:p text:style-name="PDFText"> <text:s text:c="25"/>los proyectos a la propuesta de resolución, algo que no está previsto en las bases reguladoras: por ello,</text:p>
      <text:p text:style-name="PDFText"> <text:s text:c="25"/>procede desestimar dichas modificaciones, debiendo ejecutarse el proyecto en las condiciones aprobadas</text:p>
      <text:p text:style-name="PDFText"> <text:s text:c="25"/>en la resolución provisional.</text:p>
      <text:p text:style-name="PDFText"> </text:p>
      <text:p text:style-name="PDFText"> <text:s text:c="25"/>Por otra parte, la aceptación de la subvención propuesta y la presentación simultanea de planes de</text:p>
      <text:p text:style-name="PDFText"> <text:s text:c="25"/>financiación modificados crea inseguridad jurídica, no quedando claro que las entidades hayan aceptado la</text:p>
      <text:p text:style-name="PDFText"> <text:s text:c="25"/>subvención en las condiciones aprobadas en la resolución provisional.</text:p>
      <text:p text:style-name="PDFText"> </text:p>
      <text:p text:style-name="PDFText"> <text:s text:c="25"/>Por ello, las entidades a las que así se les indique deben presentar nueva aceptación de la subvención, de</text:p>
      <text:p text:style-name="PDFText"> <text:s text:c="25"/>acuerdo con la solicitud, memoria y planes de financiación aprobados en la resolución provisional y</text:p>
      <text:p text:style-name="PDFText"> <text:s text:c="25"/>definitiva.</text:p>
      <text:p text:style-name="PDFText"> </text:p>
      <text:p text:style-name="PDFText"> <text:s text:c="25"/>La no aceptación expresa de la subvención se entenderá como desistimiento de la solicitud.</text:p>
      <text:p text:style-name="PDFText"> </text:p>
      <text:p text:style-name="PDFText"> <text:s text:c="25"/>Octavo.- En la Base decimotercera apartado seis se establece que el órgano instructor podrá proponer la</text:p>
      <text:p text:style-name="PDFText"> <text:s text:c="25"/>exclusión, de forma motivada, de aquellos proyectos que carezcan notoriamente de la calidad necesaria</text:p>
      <text:p text:style-name="PDFText"> <text:s text:c="25"/>para garantizar la consecución de los objetivos previstos, de aquellos otros cuyo coste no se justifique por</text:p>
      <text:p text:style-name="PDFText"> <text:s text:c="25"/>los beneficios obtenidos y, en general, de todos aquellos proyectos o actividades que, a su juicio, carezcan</text:p>
      <text:p text:style-name="PDFText"> <text:s text:c="25"/>de la relevancia u oportunidad necesarios para ser objeto de subvención, es por ello que a la presente</text:p>
      <text:p text:style-name="PDFText"> <text:s text:c="25"/>Resolución se adjunta Informe del Servicio de Discapacidad en la que se motiva la Propuesta de exclusión</text:p>
      <text:p text:style-name="PDFText"> <text:s text:c="25"/>de los siguientes Expedientes</text:p>
      <text:p text:style-name="PDFText"> </text:p>
      <text:p text:style-name="PDFText"> <text:s text:c="25"/>SDD2022TF00083: Proyecto Aurora II,</text:p>
      <text:p text:style-name="PDFText"> <text:s text:c="25"/>DD2022TF00087: Proyecto Mangata II,</text:p>
      <text:p text:style-name="PDFText"> <text:s text:c="25"/>SDD2022TF00096: Proyecto Aisia,</text:p>
      <text:p text:style-name="PDFText"> <text:s text:c="25"/>SDD2022TF00099: Proyecto Tejas</text:p>
      <text:p text:style-name="PDFText"> </text:p>
      <text:p text:style-name="PDFText"> <text:s text:c="25"/>Noveno.- En el resuelvo Tercero de la Orden de Orden de 13 de Julio de 2022, se autoriza el gasto y se</text:p>
      <text:p text:style-name="PDFText"> <text:s text:c="25"/>publican los créditos para el presente ejercicio:</text:p>
      <text:p text:style-name="PDFText"> </text:p>
      <text:p text:style-name="PDFText"> <text:s text:c="37"/>23.08 231M 780.02 L.A.197G0076 <text:s text:c="8"/>Fomento de accesibilidad a personas dependientes <text:s text:c="3"/>500.000,00 €</text:p>
      <text:p text:style-name="PDFText"> </text:p>
      <text:p text:style-name="PDFText"> </text:p>
      <text:p text:style-name="PDFText"> <text:s text:c="36"/>23.08 231M 480.02 L.A. 234G0173 <text:s text:c="13"/>Prestaciones Sistema de Dependencia <text:s text:c="11"/>800.000,00 €</text:p>
      <text:p text:style-name="PDFText"> </text:p>
      <text:p text:style-name="PDFText"> </text:p>
      <text:p text:style-name="PDFText"> <text:s text:c="36"/>23.08 231N 480.02 L.A. 234G0174 <text:s text:c="8"/>Servicio de atención a personas con Discapacidad <text:s text:c="2"/>3.718.794,77 €</text:p>
      <text:p text:style-name="PDFText"> </text:p>
      <text:p text:style-name="PDFText"> </text:p>
      <text:p text:style-name="PDFText"> <text:s text:c="36"/>23.08 231N 780.02 L.A.197G0077 <text:s text:c="9"/>Fomento Accesibilidad personas con Discapacidad <text:s text:c="4"/>471.242,39 €</text:p>
      <text:p text:style-name="PDFText"> </text:p>
      <text:p text:style-name="PDFText"> </text:p>
      <text:p text:style-name="PDFText"> <text:s text:c="36"/>23.08 231N 480.01 L.A. 234G1195 <text:s text:c="17"/>Fondo Canario de Accesibilidad <text:s text:c="12"/>420.000,00 €</text:p>
      <text:p text:style-name="PDFText"> </text:p>
      <text:p text:style-name="PDFText"> </text:p>
      <text:p text:style-name="PDFText"> <text:s text:c="119"/>TOTAL</text:p>
      <text:p text:style-name="PDFText"> <text:s text:c="129"/>5.910.037,16 €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8"/>Fecha: 09/12/2022 13:39:51</text:p>
      <text:p text:style-name="PDFText"> <text:s text:c="6"/>En calidad de: D.Gral.de Dependencia y Discapacidad</text:p>
      <text:p text:style-name="PDFText"> <text:s text:c="146"/>Pagina: 12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Décimo.- Se ha procedido conforme a lo previsto en la Base Decimosexta, apartado cinco, respecto de la</text:p>
      <text:p text:style-name="PDFText"> <text:s text:c="25"/>asignación de créditos. Una vez evaluadas las solicitudes por la Comisión de Evaluación, el órgano</text:p>
      <text:p text:style-name="PDFText"> <text:s text:c="25"/>instructor las agrupará por áreas y actividades, y asignará los créditos por orden decreciente de puntuación</text:p>
      <text:p text:style-name="PDFText"> <text:s text:c="25"/>hasta que se agoten los mismos. Dentro de cada área se procederá de la siguiente forma:</text:p>
      <text:p text:style-name="PDFText"> </text:p>
      <text:p text:style-name="PDFText"> <text:s text:c="25"/>Si el crédito asignado al último expediente de una actividad fuese inferior al importe solicitado, se</text:p>
      <text:p text:style-name="PDFText"> <text:s text:c="25"/>comunicará a la entidad ofreciéndole la oportunidad de reformular su solicitud, con el fin de ajustar los</text:p>
      <text:p text:style-name="PDFText"> <text:s text:c="25"/>costes a la financiación disponible.</text:p>
      <text:p text:style-name="PDFText"> </text:p>
      <text:p text:style-name="PDFText"> <text:s text:c="25"/>Si en alguna actividad sobrasen fondos, se distribuirán entre las solicitudes de la misma línea de actuación</text:p>
      <text:p text:style-name="PDFText"> <text:s text:c="25"/>que hayan quedado sin subvención, comenzando por la primera solicitud no subvencionada que obtenga</text:p>
      <text:p text:style-name="PDFText"> <text:s text:c="25"/>una mayor puntuación en el baremo, y así sucesivamente de mayor a menor puntuación.</text:p>
      <text:p text:style-name="PDFText"> </text:p>
      <text:p text:style-name="PDFText"> <text:s text:c="25"/>Si una vez satisfechas las solicitudes de una línea de actuación sobrase presupuesto, se podrán atender el</text:p>
      <text:p text:style-name="PDFText"> <text:s text:c="25"/>resto de las solicitudes que no hubiesen obtenido subvención en las otras líneas de actuación, comenzando</text:p>
      <text:p text:style-name="PDFText"> <text:s text:c="25"/>por la primera solicitud con mayor puntuación no subvencionada, de la línea de actuación con el número</text:p>
      <text:p text:style-name="PDFText"> <text:s text:c="25"/>más bajo, y así sucesivamente de mayor a menor puntuación. El proceso se reiniciará cuantas veces fuese</text:p>
      <text:p text:style-name="PDFText"> <text:s text:c="25"/>preciso hasta que se agote el presupuesto o las solicitudes. Solo se podrá repartir el sobrante dentro de</text:p>
      <text:p text:style-name="PDFText"> <text:s text:c="25"/>cada área (dependencia o discapacidad) entre las Líneas 1 a la 3, no pudiéndose repartir con la Línea 4 y</text:p>
      <text:p text:style-name="PDFText"> <text:s text:c="25"/>viceversa.</text:p>
      <text:p text:style-name="PDFText"> </text:p>
      <text:p text:style-name="PDFText"> <text:s text:c="25"/>En caso de empate que condicione el acceso a la subvención, se priorizarán las solicitudes de acuerdo con</text:p>
      <text:p text:style-name="PDFText"> <text:s text:c="25"/>los siguientes criterios:</text:p>
      <text:p text:style-name="PDFText"> </text:p>
      <text:p text:style-name="PDFText"> <text:s text:c="30"/>1. Se primará la solicitud de una entidad que no tenga otro proyecto propuesto para recibir subvención</text:p>
      <text:p text:style-name="PDFText"> <text:s text:c="33"/>y, si no resolviese el empate, la de la entidad que tenga una menor cantidad de subvención</text:p>
      <text:p text:style-name="PDFText"> <text:s text:c="33"/>propuesta.</text:p>
      <text:p text:style-name="PDFText"> </text:p>
      <text:p text:style-name="PDFText"> <text:s text:c="30"/>2. Si se mantiene el empate, se priorizará el proyecto que alcance mayor puntuación en los distintos</text:p>
      <text:p text:style-name="PDFText"> <text:s text:c="33"/>criterios de evaluación, en orden decreciente.</text:p>
      <text:p text:style-name="PDFText"> </text:p>
      <text:p text:style-name="PDFText"> <text:s text:c="30"/>3. Si aún así persiste el empate, se seleccionará el que tenga mayor ámbito territorial.</text:p>
      <text:p text:style-name="PDFText"> </text:p>
      <text:p text:style-name="PDFText"> <text:s text:c="25"/>Décimo primero.- Para el abono de las subvenciones se procederá de conformidad con lo establecido en la</text:p>
      <text:p text:style-name="PDFText"> <text:s text:c="25"/>Base Decimoséptima apartado uno de las Bases reguladoras.</text:p>
      <text:p text:style-name="PDFText"> </text:p>
      <text:p text:style-name="PDFText"> <text:s text:c="25"/>Las subvenciones se abonarán de forma anticipada junto con la Resolución de concesión, en virtud de lo</text:p>
      <text:p text:style-name="PDFText"> <text:s text:c="25"/>dispuesto en el artículo 37.3 del Decreto 36/2009, de 31 de marzo; y lo previsto en el Acuerdo de Gobierno</text:p>
      <text:p text:style-name="PDFText"> <text:s text:c="25"/>de 16 de diciembre de 2021, por el que autorizan las condiciones de los abonos anticipados de</text:p>
      <text:p text:style-name="PDFText"> <text:s text:c="25"/>subvenciones, aportaciones dinerarias, encargos y encomiendas de gestión, publicado en el BOC nº 258, de</text:p>
      <text:p text:style-name="PDFText"> <text:s text:c="25"/>22 de diciembre de 2021; para lo cual las entidades interesadas habrán aportado declaración responsable</text:p>
      <text:p text:style-name="PDFText"> <text:s text:c="25"/>de que no disponen de los recursos necesarios para financiar transitoriamente la actividad.</text:p>
      <text:p text:style-name="PDFText"> </text:p>
      <text:p text:style-name="PDFText"> <text:s text:c="25"/>El Acuerdo de Gobierno de 26 de marzo de 2020, por el que se autorizan las condiciones de los abonos</text:p>
      <text:p text:style-name="PDFText"> <text:s text:c="25"/>anticipados de subvenciones, aportaciones dinerarias, encargos y encomiendas de gestión, en la redacción</text:p>
      <text:p text:style-name="PDFText"> <text:s text:c="25"/>dada en su última modificación, por Acuerdo de 25 de febrero de 2021 (B.O.C. nº 46, de 8 de marzo de</text:p>
      <text:p text:style-name="PDFText"> <text:s text:c="25"/>2021), establece en su apartado 1.1 que “con carácter general, las Bases reguladoras de subvenciones, las</text:p>
      <text:p text:style-name="PDFText"> <text:s text:c="25"/>subvenciones directas, las aportaciones dinerarias, encargos a medios propios personificados y</text:p>
      <text:p text:style-name="PDFText"> <text:s text:c="25"/>encomiendas de gestión podrán establecer su abono anticipado hasta el 100% de su cuantía cuando</text:p>
      <text:p text:style-name="PDFText"> <text:s text:c="25"/>concurran las siguientes circunstancias:</text:p>
      <text:p text:style-name="PDFText"> </text:p>
      <text:p text:style-name="PDFText"> <text:s text:c="25"/>- Que la ejecución de la actividad, así como su justificación se produzcan antes de la finalización del</text:p>
      <text:p text:style-name="PDFText"> <text:s text:c="25"/>siguiente ejercicio presupuestario a aquel en que fueron concedidas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6"/>Pagina: 13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- Que el beneficiario no tenga otras subvenciones, aportaciones dinerarias,encargos o encomiendas con</text:p>
      <text:p text:style-name="PDFText"> <text:s text:c="25"/>abono anticipado pendientes de justificación, en los dos ejercicios inmediatos anteriores al que ahora se</text:p>
      <text:p text:style-name="PDFText"> <text:s text:c="25"/>concede.</text:p>
      <text:p text:style-name="PDFText"> </text:p>
      <text:p text:style-name="PDFText"> <text:s text:c="25"/>Esta última circunstancia se hará constar en el expediente mediante certificación acreditativa expedida por</text:p>
      <text:p text:style-name="PDFText"> <text:s text:c="25"/>el órgano concedente, comprensiva de aquellas concedidas por el mismo Departamento y al mismo</text:p>
      <text:p text:style-name="PDFText"> <text:s text:c="25"/>beneficiario.</text:p>
      <text:p text:style-name="PDFText"> </text:p>
      <text:p text:style-name="PDFText"> <text:s text:c="25"/>Tratándose de abonos anticipados de subvenciones, en dicha certificación además habrá de acreditarse</text:p>
      <text:p text:style-name="PDFText"> <text:s text:c="25"/>que las concedidas en los dos ejercicios anteriores a que se refieren los párrafos anteriores, estén</text:p>
      <text:p text:style-name="PDFText"> <text:s text:c="25"/>justificadas y dicha justificación figure registrada en el módulo de subvenciones del Sistema Económico</text:p>
      <text:p text:style-name="PDFText"> <text:s text:c="25"/>Financiero y Logístico de la Comunidad Autónoma de Canarias (SEFLogiC).”</text:p>
      <text:p text:style-name="PDFText"> </text:p>
      <text:p text:style-name="PDFText"> <text:s text:c="25"/>Y en su apartado 1.2, que “la acreditación de la existencia de un Plan de Acción comprensivo de las</text:p>
      <text:p text:style-name="PDFText"> <text:s text:c="25"/>actuaciones y plazos para llevar a cabo la comprobación de las justificaciones de subvenciones,</text:p>
      <text:p text:style-name="PDFText"> <text:s text:c="25"/>aportaciones dinerarias, encargos y encomiendas pendientes podrá sustituir a la certificación acreditativa</text:p>
      <text:p text:style-name="PDFText"> <text:s text:c="25"/>señalada en el apartado anterior.”</text:p>
      <text:p text:style-name="PDFText"> </text:p>
      <text:p text:style-name="PDFText"> <text:s text:c="25"/>Del mismo modo, en su apartado 2 recoge que “tratándose de subvenciones, aportaciones dinerarias,</text:p>
      <text:p text:style-name="PDFText"> <text:s text:c="25"/>encargos a medios propios o encomiendas de gestión destinadas a inversiones, su abono se realizará en la</text:p>
      <text:p text:style-name="PDFText"> <text:s text:c="25"/>forma y condiciones que se establezcan en su resolución de concesión o instrumento jurídico en que se</text:p>
      <text:p text:style-name="PDFText"> <text:s text:c="25"/>articulen. Motivada y excepcionalmente, se podrá contemplar su abono anticipado hasta el 100% de su</text:p>
      <text:p text:style-name="PDFText"> <text:s text:c="25"/>cuantía cuando concurran las siguientes circunstancias:</text:p>
      <text:p text:style-name="PDFText"> </text:p>
      <text:p text:style-name="PDFText"> <text:s text:c="25"/>1º.- Los plazos de ejecución y justificación deberán finalizar el 31 de diciembre del ejercicio presupuestario</text:p>
      <text:p text:style-name="PDFText"> <text:s text:c="25"/>en que concluya el objeto y alcance por el que se articule la subvención, aportación, encargo o encomienda,</text:p>
      <text:p text:style-name="PDFText"> <text:s text:c="25"/>incluidas las prórrogas de dichos plazos que se tramiten.</text:p>
      <text:p text:style-name="PDFText"> </text:p>
      <text:p text:style-name="PDFText"> <text:s text:c="25"/>En el caso de inversiones que tengan naturaleza de obras, su plazo de justificación podrá extenderse hasta</text:p>
      <text:p text:style-name="PDFText"> <text:s text:c="25"/>cuatro meses después de la finalización de su ejecución. En este caso, dicho plazo podrá superar el</text:p>
      <text:p text:style-name="PDFText"> <text:s text:c="25"/>ejercicio presupuestario de finalización de dicha obra, con el límite de los meses señalados.</text:p>
      <text:p text:style-name="PDFText"> </text:p>
      <text:p text:style-name="PDFText"> <text:s text:c="25"/>2º.- Que la entidad beneficiaria de la aportación certifique la insuficiencia de recursos para la realización del</text:p>
      <text:p text:style-name="PDFText"> <text:s text:c="25"/>objeto de esta.</text:p>
      <text:p text:style-name="PDFText"> </text:p>
      <text:p text:style-name="PDFText"> <text:s text:c="25"/>3º.- Que el beneficiario no tenga otras subvenciones, aportaciones dinerarias, encargos a medios propios o</text:p>
      <text:p text:style-name="PDFText"> <text:s text:c="25"/>encomiendas de gestión destinados a inversiones con abono anticipado pendientes de justificación y cuyo</text:p>
      <text:p text:style-name="PDFText"> <text:s text:c="25"/>plazo haya transcurrido sin haberse presentado la misma, en los dos ejercicios inmediatos anteriores al que</text:p>
      <text:p text:style-name="PDFText"> <text:s text:c="25"/>ahora se concede. Esta circunstancia se hará constar en el expediente mediante certificación acreditativa</text:p>
      <text:p text:style-name="PDFText"> <text:s text:c="25"/>expedida por el órgano concedente, comprensiva de aquellas concedidas por el mismo Departamento y al</text:p>
      <text:p text:style-name="PDFText"> <text:s text:c="25"/>mismo beneficiario.</text:p>
      <text:p text:style-name="PDFText"> </text:p>
      <text:p text:style-name="PDFText"> <text:s text:c="25"/>La acreditación de la existencia de un Plan de Acción aprobado por el Departamento y comprensivo de las</text:p>
      <text:p text:style-name="PDFText"> <text:s text:c="25"/>actuaciones y plazos para llevar a cabo las justificaciones de subvenciones, aportaciones</text:p>
      <text:p text:style-name="PDFText"> <text:s text:c="25"/>dinerarias,encargos a medios propios o encomiendas de gestión pendientes podrá sustituir a la certificación</text:p>
      <text:p text:style-name="PDFText"> <text:s text:c="25"/>acreditativa señalada en el párrafo anterior. Dicho Plan tendrá las mismas características, contenido mínimo</text:p>
      <text:p text:style-name="PDFText"> <text:s text:c="25"/>y procedimiento que el señalado en el apartado 1.2 anterior.”</text:p>
      <text:p text:style-name="PDFText"> </text:p>
      <text:p text:style-name="PDFText"> <text:s text:c="25"/>En este sentido, la Consejería de Derechos Sociales, Igualdad, Diversidad y Juventud, cuenta con un Plan</text:p>
      <text:p text:style-name="PDFText"> <text:s text:c="25"/>de Acción del departamento para el seguimiento de las subvenciones y aportaciones dinerarias pendientes</text:p>
      <text:p text:style-name="PDFText"> <text:s text:c="25"/>de justificar con plazo vencido, para el inicio y finalización de los procedimientos de reintegro, así como</text:p>
      <text:p text:style-name="PDFText"> <text:s text:c="25"/>también para declarar la prescripción del derecho a favor de la hacienda pública de reconocer y liquidar</text:p>
      <text:p text:style-name="PDFText"> <text:s text:c="25"/>cantidades a reintegrar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7"/>Fecha: 09/12/2022 13:39:51</text:p>
      <text:p text:style-name="PDFText"> <text:s text:c="6"/>En calidad de: D.Gral.de Dependencia y Discapacidad</text:p>
      <text:p text:style-name="PDFText"> <text:s text:c="141"/>Pagina: 14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El Plan fue aprobado mediante Orden Departamental n.º LOR2019CA00652, de 17 de octubre de 2019 y</text:p>
      <text:p text:style-name="PDFText"> <text:s text:c="25"/>prorrogado mediante Orden n.º 527, de 20 de agostofr 2020; Orden n.º 744 de 23 de agosto de 2021, y</text:p>
      <text:p text:style-name="PDFText"> <text:s text:c="25"/>Orden nº 1160 de 29 de agosto de 2022, encontrándose en vigor hasta el 31 de agosto de 2023.</text:p>
      <text:p text:style-name="PDFText"> </text:p>
      <text:p text:style-name="PDFText"> <text:s text:c="25"/>Décimo segundo.- En la Base Decimoséptima, punto Dos, de las Bases reguladoras se recoge que “El</text:p>
      <text:p text:style-name="PDFText"> <text:s text:c="25"/>plazo para realizar las actividades y proyectos objeto de subvención será desde el 1 de enero de 2022</text:p>
      <text:p text:style-name="PDFText"> <text:s text:c="25"/>hasta el 30 de junio de 2023, excepto las obras que se subvencionen con cargo a la línea 4, cuyo plazo de</text:p>
      <text:p text:style-name="PDFText"> <text:s text:c="25"/>finalización será hasta el 31 de diciembre de 2023.”</text:p>
      <text:p text:style-name="PDFText"> </text:p>
      <text:p text:style-name="PDFText"> <text:s text:c="25"/>Décimo tercero.- De acuerdo con lo previsto en el artículo 18.5 del citado Decreto 36/2009, de 31 de</text:p>
      <text:p text:style-name="PDFText"> <text:s text:c="25"/>marzo, las propuestas de resolución provisional y definitiva no crean derecho alguno a favor del beneficiario</text:p>
      <text:p text:style-name="PDFText"> <text:s text:c="25"/>propuesto frente a la Administración, mientras no hayan sido notificadas y aceptadas.</text:p>
      <text:p text:style-name="PDFText"> </text:p>
      <text:p text:style-name="PDFText"> <text:s text:c="25"/>En virtud de los antecedentes y fundamentos de derecho expuestos,</text:p>
      <text:p text:style-name="PDFText"> </text:p>
      <text:p text:style-name="PDFText"> </text:p>
      <text:p text:style-name="PDFText"> <text:s text:c="83"/>RESUELVO</text:p>
      <text:p text:style-name="PDFText"> </text:p>
      <text:p text:style-name="PDFText"> <text:s text:c="25"/>Primero.- Corregir los errores detectados en la resolución de concesión provisional en el sentido expresado</text:p>
      <text:p text:style-name="PDFText"> <text:s text:c="25"/>en el antecedente octavo.</text:p>
      <text:p text:style-name="PDFText"> </text:p>
      <text:p text:style-name="PDFText"> <text:s text:c="25"/>Segundo.- Resolver las alegaciones presentadas tras la publicación de la resolución de concesión</text:p>
      <text:p text:style-name="PDFText"> <text:s text:c="25"/>provisional, en el sentido expresado en el fundamento quinto y sexto.</text:p>
      <text:p text:style-name="PDFText"> </text:p>
      <text:p text:style-name="PDFText"> <text:s text:c="25"/>Tercero.- Otorgar de forma definitiva las subvenciones con cargo a la Convocatoria aprobada mediante</text:p>
      <text:p text:style-name="PDFText"> <text:s text:c="25"/>Orden de 13 de julio de 2022 de la Consejera de Derechos Sociales, Igualdad, Diversidad y Juventud, a las</text:p>
      <text:p text:style-name="PDFText"> <text:s text:c="25"/>solicitudes que constan en el Anexo I, por las cuantías y porcentajes que se consignan en dicho anexo.</text:p>
      <text:p text:style-name="PDFText"> </text:p>
      <text:p text:style-name="PDFText"> <text:s text:c="25"/>Las entidades a las cuales se propone la concesión de subvención para proyectos no propuestos en la</text:p>
      <text:p text:style-name="PDFText"> <text:s text:c="25"/>resolución provisional, deberán aportar la aceptación de la subvención en un plazo de cinco días contados a</text:p>
      <text:p text:style-name="PDFText"> <text:s text:c="25"/>partir del siguiente al de la publicación de la presente resolución en el tablón de anuncios de la sede</text:p>
      <text:p text:style-name="PDFText"> <text:s text:c="25"/>electrónica del Gobierno de Canarias.</text:p>
      <text:p text:style-name="PDFText"> </text:p>
      <text:p text:style-name="PDFText"> <text:s text:c="25"/>También deberán aportar nueva aceptación de la subvención las entidades recogidas en el Anexo I que</text:p>
      <text:p text:style-name="PDFText"> <text:s text:c="25"/>han presentado nuevos planes de financiación tras la publicación de la resolución provisional de concesión,</text:p>
      <text:p text:style-name="PDFText"> <text:s text:c="25"/>donde habían aceptado la subvención propuesta.</text:p>
      <text:p text:style-name="PDFText"> </text:p>
      <text:p text:style-name="PDFText"> <text:s text:c="25"/>La aceptación de la subvención deberá hacerse en el modelo oficial al que se podrá acceder en la dirección:</text:p>
      <text:p text:style-name="PDFText"> </text:p>
      <text:p text:style-name="PDFText"> <text:s text:c="25"/>https://sede.gobiernodecanarias.org/sede/procedimientos_servicios/tramites/7274,</text:p>
      <text:p text:style-name="PDFText"> </text:p>
      <text:p text:style-name="PDFText"> <text:s text:c="25"/>Debiendo prestarse en el siguiente <text:s text:c="16"/>a través del área personal de la sede electrónica (Contestación</text:p>
      <text:p text:style-name="PDFText"> <text:s text:c="25"/>requerimiento)</text:p>
      <text:p text:style-name="PDFText"> </text:p>
      <text:p text:style-name="PDFText"> <text:s text:c="25"/>https://sede.gobiernodecanarias.org/sede/area_personal</text:p>
      <text:p text:style-name="PDFText"> </text:p>
      <text:p text:style-name="PDFText"> <text:s text:c="25"/>Cuarto.- Disponer el abono anticipado del 100% del importe de la subvención concedida a las entidades</text:p>
      <text:p text:style-name="PDFText"> <text:s text:c="25"/>que figuran en dicho Anexo, e interesar de la Consejería de Hacienda el pago de las mismas.</text:p>
      <text:p text:style-name="PDFText"> </text:p>
      <text:p text:style-name="PDFText"> <text:s text:c="25"/>Quinto.- Declarar Desistidas las solicitudes relacionadas en el Anexo II que se adjunta a la presente, por las</text:p>
      <text:p text:style-name="PDFText"> <text:s text:c="25"/>causas que se especifican para cada una de ellas</text:p>
      <text:p text:style-name="PDFText"> </text:p>
      <text:p text:style-name="PDFText"> <text:s text:c="25"/>Sexto.- Declarar Desestimadas las solicitudes relacionadas en el Anexo III que se adjunta a la presente, por</text:p>
      <text:p text:style-name="PDFText"> <text:s text:c="25"/>las causas que se especifican para cada una de ellas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9"/>Fecha: 09/12/2022 13:39:51</text:p>
      <text:p text:style-name="PDFText"> <text:s text:c="6"/>En calidad de: D.Gral.de Dependencia y Discapacidad</text:p>
      <text:p text:style-name="PDFText"> <text:s text:c="142"/>Pagina: 15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Séptimo.- Declarar la Exclusión de los siguientes expedientes al carecer notoriamente de la calidad</text:p>
      <text:p text:style-name="PDFText"> <text:s text:c="25"/>necesaria para garantizar la consecución de los objetivos previstos, por los motivos expuestos en el Anexo</text:p>
      <text:p text:style-name="PDFText"> <text:s text:c="25"/>V.</text:p>
      <text:p text:style-name="PDFText"> </text:p>
      <text:p text:style-name="PDFText"> <text:s text:c="25"/>SDD2022TF00083: Proyecto Aurora II,</text:p>
      <text:p text:style-name="PDFText"> <text:s text:c="25"/>DD2022TF00087: Proyecto Mangata II,</text:p>
      <text:p text:style-name="PDFText"> <text:s text:c="25"/>SDD2022TF00096: Proyecto Aisia,</text:p>
      <text:p text:style-name="PDFText"> <text:s text:c="25"/>SDD2022TF00099: Proyecto Tejas</text:p>
      <text:p text:style-name="PDFText"> </text:p>
      <text:p text:style-name="PDFText"> <text:s text:c="25"/>Octavo.- Se adjunta a la presente Resolución el desglose de las puntuaciones de los proyectos que han</text:p>
      <text:p text:style-name="PDFText"> <text:s text:c="25"/>concurrido a las presente Convocatoria en el Anexo IV.</text:p>
      <text:p text:style-name="PDFText"> </text:p>
      <text:p text:style-name="PDFText"> <text:s text:c="25"/>Noveno.- Establecer que la concesión de las subvenciones señaladas se efectúa con arreglo a los</text:p>
      <text:p text:style-name="PDFText"> <text:s text:c="25"/>requisitos y condiciones siguientes:</text:p>
      <text:p text:style-name="PDFText"> </text:p>
      <text:p text:style-name="PDFText"> <text:s text:c="25"/>• <text:s text:c="3"/>Las subvenciones se abonarán de forma anticipada, junto con la resolución de concesión, en virtud de</text:p>
      <text:p text:style-name="PDFText"> <text:s text:c="30"/>lo dispuesto en el artículo 37.3 del Decreto 36/2009, de 31 de marzo, y lo previsto en el Acuerdo de</text:p>
      <text:p text:style-name="PDFText"> <text:s text:c="30"/>Gobierno de 16 de diciembre de 2021, por el que autorizan las condiciones de los abonos anticipados</text:p>
      <text:p text:style-name="PDFText"> <text:s text:c="30"/>de subvenciones, aportaciones dinerarias, encargos y encomiendas de gestión, publicado en el BOC nº</text:p>
      <text:p text:style-name="PDFText"> <text:s text:c="30"/>258, de 22 de diciembre de 2021, para lo cual las entidades interesadas habrán aportado declaración</text:p>
      <text:p text:style-name="PDFText"> <text:s text:c="30"/>responsable de que no disponen de los recursos necesarios para financiar transitoriamente la actividad.</text:p>
      <text:p text:style-name="PDFText"> </text:p>
      <text:p text:style-name="PDFText"> <text:s text:c="25"/>• <text:s text:c="3"/>El plazo para realizar las actividades y proyectos objeto de subvención será desde el 1 de enero de</text:p>
      <text:p text:style-name="PDFText"> <text:s text:c="30"/>2022 hasta el 30 de junio de 2023, excepto las obras que se subvencionen con cargo a la línea 4, cuyo</text:p>
      <text:p text:style-name="PDFText"> <text:s text:c="30"/>plazo de finalización será hasta el 31 de diciembre de 2023</text:p>
      <text:p text:style-name="PDFText"> </text:p>
      <text:p text:style-name="PDFText"> <text:s text:c="25"/>• <text:s text:c="3"/>Previa solicitud de la entidad, se podrá prorrogar el plazo de realización de aquellas actuaciones para</text:p>
      <text:p text:style-name="PDFText"> <text:s text:c="30"/>las cuales se haya aprobado una fecha de finalización anterior a la máxima prevista en el párrafo</text:p>
      <text:p text:style-name="PDFText"> <text:s text:c="30"/>anterior, siempre que la prórroga no supere la mitad del plazo inicialmente concedido y siempre que no</text:p>
      <text:p text:style-name="PDFText"> <text:s text:c="30"/>se perjudiquen derechos de terceros ni, en su caso, afecte al cumplimiento del principio de estabilidad</text:p>
      <text:p text:style-name="PDFText"> </text:p>
      <text:p text:style-name="PDFText"> <text:s text:c="25"/>• <text:s text:c="3"/>La alteración de las circunstancias o de los requisitos subjetivos y objetivos tenidos en cuenta para la</text:p>
      <text:p text:style-name="PDFText"> <text:s text:c="30"/>concesión de una subvención y la obtención por los beneficiarios de subvenciones concedidas por otros</text:p>
      <text:p text:style-name="PDFText"> <text:s text:c="30"/>órganos de la Administración Pública de la Comunidad Autónoma y por otras Administraciones o Entes</text:p>
      <text:p text:style-name="PDFText"> <text:s text:c="30"/>Públicos para el mismo destino o finalidad, podrán dar lugar a la modificación de la resolución de</text:p>
      <text:p text:style-name="PDFText"> <text:s text:c="30"/>concesión, sin que en ningún caso pueda variarse el destino o finalidad de la subvención.</text:p>
      <text:p text:style-name="PDFText"> </text:p>
      <text:p text:style-name="PDFText"> <text:s text:c="25"/>• <text:s text:c="3"/>La subcontratación estará sujeta a las condiciones previstas en la Base Octava de las Bases</text:p>
      <text:p text:style-name="PDFText"> <text:s text:c="30"/>Reguladoras</text:p>
      <text:p text:style-name="PDFText"> </text:p>
      <text:p text:style-name="PDFText"> <text:s text:c="25"/>• <text:s text:c="3"/>La entidad beneficiaria de la subvención estará sujeta a las obligaciones establecidas en la Base</text:p>
      <text:p text:style-name="PDFText"> <text:s text:c="30"/>decimonovena de las Bases reguladoras.</text:p>
      <text:p text:style-name="PDFText"> </text:p>
      <text:p text:style-name="PDFText"> <text:s text:c="25"/>• <text:s text:c="3"/>La Justificación de la Subvención se realizará conforme a lo previsto en las Bases Vigesimosegunda y</text:p>
      <text:p text:style-name="PDFText"> <text:s text:c="30"/>Vigesimotercera de las Bases Reguladoras en lo referidos a los plazos y medios de justificación</text:p>
      <text:p text:style-name="PDFText"> </text:p>
      <text:p text:style-name="PDFText"> <text:s text:c="25"/>• <text:s text:c="3"/>En lo referido a Incumplimiento y reintegro de Subvenciones se deberá estar a lo dispuesto en la Base</text:p>
      <text:p text:style-name="PDFText"> <text:s text:c="30"/>Vigesimocuarta de las Bases Reguladoras</text:p>
      <text:p text:style-name="PDFText"> </text:p>
      <text:p text:style-name="PDFText"> <text:s text:c="25"/>Décimo.- Notifiquese la presente Resolución a los interesados mediante su publicación en el Tablón de</text:p>
      <text:p text:style-name="PDFText"> <text:s text:c="25"/>Anuncios del Gobierno de Canarias, de conformidad con lo dispuesto en la Base decimoquinta. tres de las</text:p>
      <text:p text:style-name="PDFText"> <text:s text:c="25"/>bases que han de regir la Convocatoria.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7"/>Pagina: 16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25"/>Contra la presente Resolución, que agota la vía administrativa, cabe interponer recurso potestativo de</text:p>
      <text:p text:style-name="PDFText"> <text:s text:c="25"/>reposición ante la Excma. Sra. Consejera de Derechos Sociales, Igualdad, Diversidad y Juventud en el</text:p>
      <text:p text:style-name="PDFText"> <text:s text:c="25"/>plazo de un mes contado a partir del día siguiente al de la notificación de la presente Resolución o bien,</text:p>
      <text:p text:style-name="PDFText"> <text:s text:c="25"/>recurso contencioso-administrativo, ante la Sala de lo Contencioso Administrativo del Tribunal Superior de</text:p>
      <text:p text:style-name="PDFText"> <text:s text:c="25"/>Justicia de Canarias, en el plazo de dos meses. No se podrá interponer recurso contencioso-administrativo</text:p>
      <text:p text:style-name="PDFText"> <text:s text:c="25"/>hasta que sea resuelto expresamente o se haya producido la desestimación presunta del recurso de</text:p>
      <text:p text:style-name="PDFText"> <text:s text:c="25"/>reposición interpuesto. Todo ello, sin perjuicio de que el interesado pueda ejercitar, en su caso, cualquier</text:p>
      <text:p text:style-name="PDFText"> <text:s text:c="25"/>otro que estime procedente, de conformidad con lo dispuesto en la Ley 39/2015, de 1 de octubre, del</text:p>
      <text:p text:style-name="PDFText"> <text:s text:c="25"/>Procedimiento Administrativo Común de las Administraciones Públicas.</text:p>
      <text:p text:style-name="PDFText"> </text:p>
      <text:p text:style-name="PDFText"> </text:p>
      <text:p text:style-name="PDFText"> <text:s text:c="25"/>De acuerdo con lo expuesto PROPONGO</text:p>
      <text:p text:style-name="PDFText"> <text:s text:c="25"/>Jefe de Servicio de Discapacidad</text:p>
      <text:p text:style-name="PDFText"> </text:p>
      <text:p text:style-name="PDFText"> <text:s text:c="25"/>De conformidad con lo propuesto RESUELVO</text:p>
      <text:p text:style-name="PDFText"> <text:s text:c="25"/>Directora General de Dependencia y Discapacidad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4"/>Fecha: 09/12/2022 13:39:51</text:p>
      <text:p text:style-name="PDFText"> <text:s text:c="6"/>En calidad de: D.Gral.de Dependencia y Discapacidad</text:p>
      <text:p text:style-name="PDFText"> <text:s text:c="136"/>Pagina: 17/48</text:p>
      <text:p text:style-name="PDFText"> </text:p>
      <text:p text:style-name="PDFText"> <text:s text:c="44"/>7PHKJAhKi/47A5VTqHMhYYAv9QvdhupI</text:p>
      <text:p text:style-name="PDFText"> <text:s text:c="4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103"/>ANEXO I SUBVENCIONES CONCEDIDAS</text:p>
      <text:p text:style-name="PDFText"> </text:p>
      <text:p text:style-name="PDFText"> </text:p>
      <text:p text:style-name="PDFText"> <text:s text:c="271"/>DEBE</text:p>
      <text:p text:style-name="PDFText"> <text:s text:c="138"/>COSTE TOTAL <text:s text:c="4"/>SUBVENCIÓN <text:s text:c="29"/>TOTAL</text:p>
      <text:p text:style-name="PDFText"> <text:s text:c="13"/>ENTIDAD <text:s text:c="18"/>CIF <text:s text:c="3"/>EXPEDIENTE SOLICITUD <text:s text:c="15"/>ACTIVIDAD/PROYECTO <text:s text:c="15"/>ÁREA <text:s text:c="4"/>ACTIVIDAD <text:s text:c="33"/>CONCEDIDO <text:s text:c="10"/>% <text:s text:c="24"/>OBSERVACIONES RESOLUCIÓN DEFINITIVA <text:s text:c="18"/>PRESENTAR</text:p>
      <text:p text:style-name="PDFText"> <text:s text:c="139"/>PROYECTO <text:s text:c="7"/>SOLICTADA <text:s text:c="27"/>VALORACIÓN</text:p>
      <text:p text:style-name="PDFText"> <text:s text:c="268"/>ACEPTACIÓN</text:p>
      <text:p text:style-name="PDFText"> </text:p>
      <text:p text:style-name="PDFText"> <text:s text:c="69"/>AMPLIACIÓN DE PLAZAS DE LAS UNIDADES DE</text:p>
      <text:p text:style-name="PDFText">CIUDAD DE SAN JUAN DE DIOS <text:s text:c="8"/>R3500084C <text:s text:c="2"/>SDD2022GC00061 <text:s text:c="8"/>ATENCION TEMPRANA Y DESARROLLO <text:s text:c="9"/>Discapacidad <text:s text:c="6"/>1.1 <text:s text:c="5"/>80.669,55 € <text:s text:c="3"/>63.729,00 € <text:s text:c="3"/>63.729,00 € <text:s text:c="4"/>79,00% <text:s text:c="5"/>35 <text:s text:c="7"/>ESTIMADA. <text:s text:c="56"/>SI</text:p>
      <text:p text:style-name="PDFText"> <text:s text:c="69"/>INFANTIL EN GRAN CANARIA</text:p>
      <text:p text:style-name="PDFText"> <text:s text:c="69"/>CONTINUACIÓN DE LAS UNIDADES DE</text:p>
      <text:p text:style-name="PDFText">CIUDAD DE SAN JUAN DE DIOS <text:s text:c="8"/>R3500084C <text:s text:c="2"/>SDD2022GC00056 <text:s text:c="8"/>ATENCION TEMPRANA Y DESARROLLO <text:s text:c="10"/>Discapacidad <text:s text:c="5"/>1.1 <text:s text:c="5"/>208.050,18 € <text:s text:c="2"/>80.000,00 € <text:s text:c="3"/>80.000,00 € <text:s text:c="4"/>38,45% <text:s text:c="5"/>35 <text:s text:c="7"/>ESTIMADA. <text:s text:c="56"/>SI</text:p>
      <text:p text:style-name="PDFText"> <text:s text:c="69"/>INFANTIL EN GRAN CANARIA</text:p>
      <text:p text:style-name="PDFText"> <text:s text:c="69"/>ATENCION TEMPRANA OROBAL. APOYO AL</text:p>
      <text:p text:style-name="PDFText">ASOCIACIÓN DE PADRES OROBAL <text:s text:c="7"/>G38239497 <text:s text:c="2"/>SDD2022TF00004 <text:s text:c="49"/>Discapacidad <text:s text:c="5"/>1.1 <text:s text:c="5"/>102.181,02 € <text:s text:c="2"/>80.000,00 € <text:s text:c="3"/>80.000,00 € <text:s text:c="4"/>78,29% <text:s text:c="5"/>30,5 <text:s text:c="5"/>ESTIMADA. <text:s text:c="56"/>NO</text:p>
      <text:p text:style-name="PDFText"> <text:s text:c="69"/>DESARROLLO INFANTIL</text:p>
      <text:p text:style-name="PDFText">ASOC PARA LA ATENCION DE LA</text:p>
      <text:p text:style-name="PDFText"> <text:s text:c="34"/>G35058155 <text:s text:c="2"/>SDD2022GC00020 <text:s text:c="8"/>ATENCIÓN TEMPRANA <text:s text:c="23"/>Discapacidad <text:s text:c="5"/>1.1 <text:s text:c="5"/>35.424,87 € <text:s text:c="3"/>25.344,00 € <text:s text:c="3"/>25.169,05 € <text:s text:c="4"/>71,05% <text:s text:c="5"/>27 <text:s text:c="7"/>ESTIMADA. <text:s text:c="56"/>NO</text:p>
      <text:p text:style-name="PDFText">PARALISIS CEREBRAL</text:p>
      <text:p text:style-name="PDFText">ASOC DE PADRES DE PERSONAS CON</text:p>
      <text:p text:style-name="PDFText"> <text:s text:c="34"/>G38406997 <text:s text:c="2"/>SDD2022TF00043 <text:s text:c="8"/>ATENCIÓN TEMPRANA APANATE 2022 <text:s text:c="10"/>Discapacidad <text:s text:c="5"/>1.1 <text:s text:c="5"/>119.827,40 € <text:s text:c="2"/>41.087,06 € <text:s text:c="3"/>41.087,06 € <text:s text:c="4"/>34,29% <text:s text:c="5"/>27 <text:s text:c="7"/>ESTIMADA. <text:s text:c="56"/>NO</text:p>
      <text:p text:style-name="PDFText">AUTISMO DE TENERIFE</text:p>
      <text:p text:style-name="PDFText">ASOC TINERFEÑA DE TRISOMICOS 21 <text:s text:c="3"/>G38328704 <text:s text:c="2"/>SDD2022TF00034 <text:s text:c="8"/>ATENCIÓN TEMPRANA DOWN TENERIFE 2022 <text:s text:c="4"/>Discapacidad <text:s text:c="5"/>1.1 <text:s text:c="5"/>58.297,57 € <text:s text:c="3"/>46.538,07 € <text:s text:c="3"/>46.538,07 € <text:s text:c="4"/>79,83% <text:s text:c="5"/>19 <text:s text:c="7"/>ESTIMADA. <text:s text:c="56"/>NO</text:p>
      <text:p text:style-name="PDFText"> <text:s text:c="69"/>ATENCIÓN TEMPRANA PARA PERSONAS CON</text:p>
      <text:p text:style-name="PDFText">ASOC DE DISCAPACITADOS DEL SUR</text:p>
      <text:p text:style-name="PDFText"> <text:s text:c="34"/>G76002617 <text:s text:c="2"/>SDD2022TF00094 <text:s text:c="8"/>TRASTORNOS EN EL DESARROLLO O RIESGO <text:s text:c="4"/>Discapacidad <text:s text:c="5"/>1.1 <text:s text:c="5"/>40.538,80 € <text:s text:c="3"/>38.338,80 € <text:s text:c="3"/>38.338,80 € <text:s text:c="4"/>94,57% <text:s text:c="5"/>18 <text:s text:c="7"/>ESTIMADA. <text:s text:c="56"/>NO</text:p>
      <text:p text:style-name="PDFText">ADISSUR</text:p>
      <text:p text:style-name="PDFText"> <text:s text:c="69"/>DE PADECERLOS Y SUS FAMILIAS</text:p>
      <text:p text:style-name="PDFText">TOTAL PROYECTOS: <text:s text:c="24"/>7 <text:s text:c="98"/>TOTAL 1.1 DISCAPACIDAD <text:s text:c="5"/>374.861,98 €</text:p>
      <text:p text:style-name="PDFText">ASOC.PROVINCIAL DE FAMILIARES DE</text:p>
      <text:p text:style-name="PDFText">ENFERMOS DE PARKINSON TENERIFE <text:s text:c="4"/>G38649190 <text:s text:c="2"/>SDD2022TF00027 <text:s text:c="8"/>DE VUELTA A LA REALIDAD III <text:s text:c="13"/>Dependencia <text:s text:c="6"/>1.2 <text:s text:c="5"/>68.657,34 € <text:s text:c="3"/>47.014,15 € <text:s text:c="3"/>46.583,97 € <text:s text:c="4"/>67,85% <text:s text:c="5"/>34 <text:s text:c="7"/>ESTIMADA. <text:s text:c="56"/>NO</text:p>
      <text:p text:style-name="PDFText">PARKTFE</text:p>
      <text:p text:style-name="PDFText">ASOC DE CUIDADORAS FAMILIARES Y</text:p>
      <text:p text:style-name="PDFText"> <text:s text:c="69"/>ABORDAJE MULTIFACTORIAL DEL DETERIORO</text:p>
      <text:p text:style-name="PDFText">AMIG@S DE PERSONAS CON <text:s text:c="12"/>G38877312 <text:s text:c="2"/>SDD2022TF00071 <text:s text:c="49"/>Dependencia <text:s text:c="6"/>1.2 <text:s text:c="5"/>70.303,61 € <text:s text:c="3"/>50.000,00 € <text:s text:c="3"/>49.499,44 € <text:s text:c="4"/>70,41% <text:s text:c="5"/>27 <text:s text:c="7"/>ESTIMADA. <text:s text:c="56"/>NO</text:p>
      <text:p text:style-name="PDFText"> <text:s text:c="69"/>COGNITIVO</text:p>
      <text:p text:style-name="PDFText">DEPENDENCIA</text:p>
      <text:p text:style-name="PDFText">TOTAL PROYECTOS: <text:s text:c="24"/>2 <text:s text:c="98"/>TOTAL 1.2 DEPENDENCIA <text:s text:c="6"/>96.083,41 €</text:p>
      <text:p text:style-name="PDFText"> <text:s text:c="205"/>ESTIMADA: Se ajusta la cuantía a conceder por</text:p>
      <text:p text:style-name="PDFText"> <text:s text:c="205"/>sobrepasar los límites establecidos en la Base Séptima</text:p>
      <text:p text:style-name="PDFText">ASOCIACION ADEPSI <text:s text:c="17"/>G35068824 <text:s text:c="2"/>SDD2022GC00006 <text:s text:c="8"/>MODELO DE ATENCIÓN <text:s text:c="22"/>Discapacidad <text:s text:c="5"/>1.2 <text:s text:c="5"/>38.032,56 € <text:s text:c="3"/>30.426,05 € <text:s text:c="3"/>27.379,60 € <text:s text:c="4"/>71,99% <text:s text:c="5"/>32</text:p>
      <text:p text:style-name="PDFText"> <text:s text:c="205"/>apartado Dos de la Convocatoria respecto a los costes <text:s text:c="12"/>SI</text:p>
      <text:p text:style-name="PDFText"> <text:s text:c="205"/>del personal (Titulado nivel 2 y técnico superior nivel 1).</text:p>
      <text:p text:style-name="PDFText">CASA FAMILIAR MANOLO TORRAS <text:s text:c="7"/>R3800363H <text:s text:c="2"/>SDD2022TF00106 <text:s text:c="8"/>ATENCION CENTRADA EN LA PERSONA. FASE 2 Discapacidad <text:s text:c="6"/>1.2 <text:s text:c="5"/>46.224,90 € <text:s text:c="3"/>35.979,92 € <text:s text:c="3"/>35.979,92 € <text:s text:c="4"/>77,84% <text:s text:c="5"/>31 <text:s text:c="7"/>ESTIMADA. <text:s text:c="56"/>NO</text:p>
      <text:p text:style-name="PDFText"> <text:s text:c="69"/>DIFUSIÓN Y DINAMIZACIÓN DE CULTURA</text:p>
      <text:p text:style-name="PDFText"> <text:s text:c="69"/>STARTUPS ENTRE PERSONAS CON</text:p>
      <text:p text:style-name="PDFText"> <text:s text:c="69"/>DISCAPACIDAD CON ESPÍRITU EMPRENDEDOR</text:p>
      <text:p text:style-name="PDFText"> <text:s text:c="69"/>ENTIDADES CIVILES Y ENTIDADES PÚBLICAS</text:p>
      <text:p text:style-name="PDFText">FUNDACION EMPRENDE CANARIAS <text:s text:c="7"/>G35779420 <text:s text:c="2"/>SDD2022GC00074 <text:s text:c="47"/>Discapacidad <text:s text:c="7"/>1.2 <text:s text:c="5"/>48.739,00 € <text:s text:c="3"/>48.739,00 € <text:s text:c="3"/>46.663,25 € <text:s text:c="4"/>95,74% <text:s text:c="5"/>22 <text:s text:c="7"/>ESTIMADA. <text:s text:c="56"/>NO</text:p>
      <text:p text:style-name="PDFText"> <text:s text:c="69"/>QUE DESARROLLAN ACTIVIDADES INCLUSIVAS</text:p>
      <text:p text:style-name="PDFText"> <text:s text:c="69"/>DIRIGIDAS A ESTE COLECTIVO Y</text:p>
      <text:p text:style-name="PDFText"> <text:s text:c="69"/>FACILITADORES DEL EMPRENDIMIENTO</text:p>
      <text:p text:style-name="PDFText"> <text:s text:c="69"/>INNOVADOR</text:p>
      <text:p text:style-name="PDFText">ASOCIACION PROYECTOS DE ACCIÓN</text:p>
      <text:p text:style-name="PDFText"> <text:s text:c="34"/>G38220372 <text:s text:c="2"/>SDD2022TF00024 <text:s text:c="8"/>HACIA LA BUENA VEJEZ <text:s text:c="20"/>Discapacidad <text:s text:c="5"/>1.2 <text:s text:c="5"/>13.153,15 € <text:s text:c="3"/>12.630,25 € <text:s text:c="3"/>12.630,25 € <text:s text:c="4"/>96,02% <text:s text:c="5"/>20 <text:s text:c="7"/>ESTIMADA. <text:s text:c="56"/>NO</text:p>
      <text:p text:style-name="PDFText">SOCIAL DON BOSCO PROBOSCO</text:p>
      <text:p text:style-name="PDFText">TOTAL PROYECTOS: <text:s text:c="24"/>4 <text:s text:c="98"/>TOTAL 1.2 DISCAPACIDAD <text:s text:c="4"/>122.653,02 €</text:p>
      <text:p text:style-name="PDFText"> <text:s text:c="205"/>ESTIMADA. Las circunstancias descritas en la instancia</text:p>
      <text:p text:style-name="PDFText">ASOC DE CUIDADORAS FAMILIARES Y <text:s text:c="174"/>de solicitud presentada junto con la aceptación, se</text:p>
      <text:p text:style-name="PDFText"> <text:s text:c="69"/>PROGRAMA DE HOGAR ACCESIBLE Y</text:p>
      <text:p text:style-name="PDFText">AMIG@S DE PERSONAS CON <text:s text:c="12"/>G38877312 <text:s text:c="2"/>SDD2022TF00067 <text:s text:c="49"/>Dependencia <text:s text:c="6"/>1.3 <text:s text:c="5"/>78.531,82 € <text:s text:c="3"/>60.000,00 € <text:s text:c="3"/>59.915,16 € <text:s text:c="4"/>76,29% <text:s text:c="5"/>36 <text:s text:c="7"/>deberán acreditar en el plazo de justificación del proyecto, <text:s text:c="5"/>NO</text:p>
      <text:p text:style-name="PDFText"> <text:s text:c="69"/>FUNCIONAL (PHAF)</text:p>
      <text:p text:style-name="PDFText">DEPENDENCIA <text:s text:c="194"/>junto a la documentación justificativa preceptiva indicada</text:p>
      <text:p text:style-name="PDFText"> <text:s text:c="205"/>en las Bases de la Convocatoria.</text:p>
      <text:p text:style-name="PDFText"> <text:s text:c="69"/>AFA LA PALMA: SERVICIOS DE ATENCIÓN</text:p>
      <text:p text:style-name="PDFText">ASOC FAMILIARES ENFERMOS ALZHEIMER</text:p>
      <text:p text:style-name="PDFText"> <text:s text:c="34"/>G38559134 <text:s text:c="2"/>SDD2022TF00101 <text:s text:c="8"/>TERAPÉUTICA PARA PERSONAS CON <text:s text:c="11"/>Dependencia <text:s text:c="6"/>1.3 <text:s text:c="5"/>103.843,63 € <text:s text:c="2"/>60.000,00 € <text:s text:c="3"/>59.544,39 € <text:s text:c="4"/>57,34% <text:s text:c="5"/>30 <text:s text:c="7"/>ESTIMADA. <text:s text:c="56"/>NO</text:p>
      <text:p text:style-name="PDFText">Y OTRAS DEMENCIAS DE LA PALMA</text:p>
      <text:p text:style-name="PDFText"> <text:s text:c="69"/>DEMENCIA O DCL.</text:p>
      <text:p text:style-name="PDFText"> <text:s text:c="69"/>YO ELIJO MI PLAN DE OCIIO. SERVICIO DE</text:p>
      <text:p text:style-name="PDFText">ASOC DE AYUDA A PERSONAS CON <text:s text:c="41"/>OCIO INCLUSIVO CREATIVO Y DE TERAPIAS</text:p>
      <text:p text:style-name="PDFText"> <text:s text:c="34"/>G76604842 <text:s text:c="2"/>SDD2022TF00079 <text:s text:c="49"/>Dependencia <text:s text:c="6"/>1.3 <text:s text:c="5"/>55.428,81 € <text:s text:c="3"/>44.343,05 € <text:s text:c="3"/>44.343,05 € <text:s text:c="4"/>80,00% <text:s text:c="5"/>29 <text:s text:c="7"/>ESTIMADA. <text:s text:c="56"/>NO</text:p>
      <text:p text:style-name="PDFText">DEPENDENCIA EN CANARIAS <text:s text:c="46"/>INTEGRALES Y TIC´S PARA PERSONAS</text:p>
      <text:p text:style-name="PDFText"> <text:s text:c="69"/>DEPENDIENTES POR DISCAPACIDAD</text:p>
      <text:p text:style-name="PDFText"> </text:p>
      <text:p text:style-name="PDFText"> </text:p>
      <text:p text:style-name="PDFText"> </text:p>
      <text:p text:style-name="PDFText"> </text:p>
      <text:p text:style-name="PDFText"> <text:s text:c="13"/>Este documento incorpora firma electrónica reconocida de acuerdo a la Ley 6/2020, de 11 de noviembre de los servicios electrónicos de confianza</text:p>
      <text:p text:style-name="PDFText"> <text:s text:c="13"/>Permite la verificación de la integridad de esta copia del documento electrónico en la dirección:</text:p>
      <text:p text:style-name="PDFText"> <text:s text:c="13"/>https://sede.gobiernodecanarias.org/sede/verifica_doc</text:p>
      <text:p text:style-name="PDFText"> <text:s text:c="13"/>Este documento es una copia electrónica auténtica</text:p>
      <text:p text:style-name="PDFText"> <text:s text:c="13"/>Firmado por: Marta Arocha Correa <text:s text:c="83"/>Fecha: 09/12/2022 13:39:51</text:p>
      <text:p text:style-name="PDFText"> <text:s text:c="13"/>En calidad de: D.Gral.de Dependencia y Discapacidad</text:p>
      <text:p text:style-name="PDFText"> <text:s text:c="143"/>Pagina: 18/48</text:p>
      <text:p text:style-name="PDFText"> </text:p>
      <text:p text:style-name="PDFText"> </text:p>
      <text:p text:style-name="PDFText"> <text:s text:c="61"/>7PHKJAhKi/47A5VTqHMhYYAv9QvdhupI</text:p>
      <text:p text:style-name="PDFText"> <text:s text:c="69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5"/>ANEXO I SUBVENCIONES CONCEDIDAS</text:p>
      <text:p text:style-name="PDFText"> </text:p>
      <text:p text:style-name="PDFText"> </text:p>
      <text:p text:style-name="PDFText"> <text:s text:c="275"/>DEBE</text:p>
      <text:p text:style-name="PDFText"> <text:s text:c="142"/>COSTE TOTAL <text:s text:c="4"/>SUBVENCIÓN <text:s text:c="29"/>TOTAL</text:p>
      <text:p text:style-name="PDFText"> <text:s text:c="13"/>ENTIDAD <text:s text:c="21"/>CIF <text:s text:c="3"/>EXPEDIENTE SOLICITUD <text:s text:c="14"/>ACTIVIDAD/PROYECTO <text:s text:c="17"/>ÁREA <text:s text:c="4"/>ACTIVIDAD <text:s text:c="33"/>CONCEDIDO <text:s text:c="9"/>% <text:s text:c="25"/>OBSERVACIONES RESOLUCIÓN DEFINITIVA <text:s text:c="18"/>PRESENTAR</text:p>
      <text:p text:style-name="PDFText"> <text:s text:c="143"/>PROYECTO <text:s text:c="7"/>SOLICTADA <text:s text:c="27"/>VALORACIÓN</text:p>
      <text:p text:style-name="PDFText"> <text:s text:c="272"/>ACEPTACIÓN</text:p>
      <text:p text:style-name="PDFText"> </text:p>
      <text:p text:style-name="PDFText"> <text:s text:c="209"/>ESTIMADA. La solicitud de subvención comprendía un</text:p>
      <text:p text:style-name="PDFText"> <text:s text:c="209"/>periodo de ejecución de 8 meses, desde el 1 de</text:p>
      <text:p text:style-name="PDFText"> <text:s text:c="209"/>noviembre hasta el 30 de junio y así se aprobó en la</text:p>
      <text:p text:style-name="PDFText"> <text:s text:c="209"/>resolución provisional.</text:p>
      <text:p text:style-name="PDFText"> </text:p>
      <text:p text:style-name="PDFText"> <text:s text:c="209"/>La entidad acepta la subvención pero presenta una</text:p>
      <text:p text:style-name="PDFText"> <text:s text:c="209"/>modificación del proyecto en el que se reduce el periodo</text:p>
      <text:p text:style-name="PDFText"> <text:s text:c="209"/>de ejecución y se incrementa el número de horas del</text:p>
      <text:p text:style-name="PDFText"> <text:s text:c="209"/>personal.</text:p>
      <text:p text:style-name="PDFText"> </text:p>
      <text:p text:style-name="PDFText"> <text:s text:c="209"/>No está previsto en las bases reguladoras que rigen la</text:p>
      <text:p text:style-name="PDFText"> <text:s text:c="209"/>convocatoria, presentar modificaciones de los proyectos</text:p>
      <text:p text:style-name="PDFText"> <text:s text:c="209"/>en la fase de aceptación, por lo que se desestima</text:p>
      <text:p text:style-name="PDFText"> <text:s text:c="209"/>cualquier modificación sobre el proyecto aprobado</text:p>
      <text:p text:style-name="PDFText"> <text:s text:c="209"/>provisionalmente.</text:p>
      <text:p text:style-name="PDFText">ASOCIACION SALUD MENTAL AFESUR <text:s text:c="7"/>G35473453 <text:s text:c="2"/>SDD2022GC00088 <text:s text:c="8"/>SINERGIA <text:s text:c="33"/>Dependencia <text:s text:c="6"/>1.3 <text:s text:c="5"/>35.610,00 € <text:s text:c="3"/>30.660,00 € <text:s text:c="3"/>26.827,50 € <text:s text:c="3"/>75,34% <text:s text:c="6"/>21</text:p>
      <text:p text:style-name="PDFText"> <text:s text:c="209"/>No obstante, de la comunicación realizada por la entidad, <text:s text:c="8"/>SI</text:p>
      <text:p text:style-name="PDFText"> <text:s text:c="209"/>se deduce sin ningún género de duda, que no han</text:p>
      <text:p text:style-name="PDFText"> <text:s text:c="209"/>iniciado la actividad, por lo que no podrán cumplir con el</text:p>
      <text:p text:style-name="PDFText"> <text:s text:c="209"/>proyecto presentado.</text:p>
      <text:p text:style-name="PDFText"> </text:p>
      <text:p text:style-name="PDFText"> <text:s text:c="209"/>Al abonarse la subvención de forma anticipada, no</text:p>
      <text:p text:style-name="PDFText"> <text:s text:c="209"/>procede el abono de un periodo durante el cual no se va</text:p>
      <text:p text:style-name="PDFText"> <text:s text:c="209"/>a ejecutar la actividad, por lo que se recalcula la</text:p>
      <text:p text:style-name="PDFText"> <text:s text:c="209"/>subvención a conceder en proporción al tiempo de</text:p>
      <text:p text:style-name="PDFText"> <text:s text:c="209"/>ejecución previsto, manteniéndose el resto de</text:p>
      <text:p text:style-name="PDFText"> <text:s text:c="209"/>condiciones.</text:p>
      <text:p text:style-name="PDFText"> </text:p>
      <text:p text:style-name="PDFText"> <text:s text:c="209"/>Debe cumplir con el compromiso de asumir el coste que</text:p>
      <text:p text:style-name="PDFText"> <text:s text:c="209"/>resulte de la diferencia entre el importe total del proyecto</text:p>
      <text:p text:style-name="PDFText"> <text:s text:c="209"/>y la subvención concedida. Debiendo ceñirse al plan de</text:p>
      <text:p text:style-name="PDFText"> <text:s text:c="209"/>financiación aprobado en la resolución provisional.</text:p>
      <text:p text:style-name="PDFText">ASOCIACION DE PERSONAS CON</text:p>
      <text:p text:style-name="PDFText"> <text:s text:c="37"/>G35046200 <text:s text:c="2"/>SDD2022GC00065 <text:s text:c="8"/>PROYECTO PARTICIPACIÓN SOCIAL II <text:s text:c="9"/>Dependencia <text:s text:c="6"/>1.3 <text:s text:c="5"/>84.030,73 € <text:s text:c="3"/>60.000,00 € <text:s text:c="3"/>46.455,82 € <text:s text:c="3"/>55,28% <text:s text:c="6"/>18 <text:s text:c="7"/>ESTIMADA. <text:s text:c="56"/>NO</text:p>
      <text:p text:style-name="PDFText">DISCAPACIDAD DE LANZAROTE</text:p>
      <text:p text:style-name="PDFText"> <text:s text:c="72"/>ATENCIÓN INTEGRAL PARA PERSONAS</text:p>
      <text:p text:style-name="PDFText">AFA TABAIBA-MOYA ASOC DE FAMILIARES</text:p>
      <text:p text:style-name="PDFText"> <text:s text:c="37"/>G35929314 <text:s text:c="2"/>SDD2022GC00085 <text:s text:c="8"/>DEPENDIENTES CON LA ENFERMEDAD DE <text:s text:c="8"/>Dependencia <text:s text:c="6"/>1.3 <text:s text:c="5"/>40.206,44 € <text:s text:c="3"/>40.206,44 € <text:s text:c="3"/>40.206,44 € <text:s text:c="3"/>100,00% <text:s text:c="5"/>12 <text:s text:c="7"/>ESTIMADA. <text:s text:c="56"/>NO</text:p>
      <text:p text:style-name="PDFText">Y AMIGOS DE PERSONAS ENFERMAS</text:p>
      <text:p text:style-name="PDFText"> <text:s text:c="72"/>ALZHEIMER Y SUS CUIDADORES-AS</text:p>
      <text:p text:style-name="PDFText">TOTAL PROYECTOS: <text:s text:c="27"/>6 <text:s text:c="99"/>TOTAL 1.3 DEPENDENCIA <text:s text:c="5"/>277.292,36 €</text:p>
      <text:p text:style-name="PDFText"> <text:s text:c="209"/>ESTIMADA. Debe cumplir, tal y como se recoge en la</text:p>
      <text:p text:style-name="PDFText">ASOC CANCER DE MAMA DE TENERIFE <text:s text:c="41"/>INTEGRACIÓN SOCIAL DE PACIENTES <text:s text:c="105"/>Base vigesimoprimera, apartado n), con el compromiso</text:p>
      <text:p text:style-name="PDFText">ÁMATE</text:p>
      <text:p text:style-name="PDFText"> <text:s text:c="37"/>G38855151 <text:s text:c="2"/>SDD2022TF00040</text:p>
      <text:p text:style-name="PDFText"> <text:s text:c="72"/>ONCOLOGICOS CON DISCAPACIDAD</text:p>
      <text:p text:style-name="PDFText"> <text:s text:c="114"/>Discapacidad <text:s text:c="5"/>1.3 <text:s text:c="5"/>17.155,39 € <text:s text:c="3"/>8.577,69 € <text:s text:c="4"/>8.467,63 € <text:s text:c="4"/>49,36% <text:s text:c="6"/>35,5</text:p>
      <text:p text:style-name="PDFText"> <text:s text:c="209"/>de asumir el coste que resulte de la diferencia entre el <text:s text:c="9"/>SI</text:p>
      <text:p text:style-name="PDFText"> <text:s text:c="209"/>importe total del proyecto y la subvención concedida.</text:p>
      <text:p text:style-name="PDFText"> <text:s text:c="209"/>ESTIMADA. No se acepta la modificación del plan de</text:p>
      <text:p text:style-name="PDFText"> <text:s text:c="209"/>financiación presentado junto con la aceptación, debiendo</text:p>
      <text:p text:style-name="PDFText"> <text:s text:c="209"/>cumplir, tal y como se recoge en la Base</text:p>
      <text:p text:style-name="PDFText"> <text:s text:c="72"/>YO TAMBIÉN ARTE Y ACTIVIDADES INCLUSIVAS</text:p>
      <text:p text:style-name="PDFText"> <text:s text:c="209"/>vigesimoprimera, apartado n), con el compromiso de</text:p>
      <text:p text:style-name="PDFText">FUNDACION RANDSTAD <text:s text:c="19"/>G83844316 <text:s text:c="2"/>SDD2022GC00021 <text:s text:c="8"/>PARA PERSONAS CON DIVERSIDAD <text:s text:c="12"/>Discapacidad <text:s text:c="6"/>1.3 <text:s text:c="5"/>37.896,86 € <text:s text:c="3"/>30.317,44 € <text:s text:c="3"/>26.540,92 € <text:s text:c="3"/>70,03% <text:s text:c="6"/>34</text:p>
      <text:p text:style-name="PDFText"> <text:s text:c="209"/>asumir el coste que resulte de la diferencia entre el <text:s text:c="12"/>SI</text:p>
      <text:p text:style-name="PDFText"> <text:s text:c="72"/>FUNCIONAL 2022</text:p>
      <text:p text:style-name="PDFText"> <text:s text:c="209"/>importe total del proyecto y la subvención concedida.</text:p>
      <text:p text:style-name="PDFText"> <text:s text:c="209"/>Debiendo ceñirse al plan de financiación aprobado en la</text:p>
      <text:p text:style-name="PDFText"> <text:s text:c="209"/>resolución provisional.</text:p>
      <text:p text:style-name="PDFText">ASOCIACION PARA EL FOMENTO DE</text:p>
      <text:p text:style-name="PDFText">TERAPIAS ECUESTRES EN CANARIAS <text:s text:c="7"/>G76167964 <text:s text:c="2"/>SDD2022GC00047 <text:s text:c="8"/>A CABALLO CON MI CLASE <text:s text:c="19"/>Discapacidad <text:s text:c="5"/>1.3 <text:s text:c="5"/>75.919,99 € <text:s text:c="3"/>50.736,09 € <text:s text:c="3"/>50.736,09 € <text:s text:c="3"/>66,83% <text:s text:c="6"/>34 <text:s text:c="7"/>ESTIMADA. <text:s text:c="56"/>NO</text:p>
      <text:p text:style-name="PDFText">AFTEC</text:p>
      <text:p text:style-name="PDFText">ASOCIACIÓN CANARIA DE FAMILIARES Y</text:p>
      <text:p text:style-name="PDFText"> <text:s text:c="72"/>CALÉNDULA: AGROECOLOGÍA PARA LA</text:p>
      <text:p text:style-name="PDFText">PERSONAS CON ENFERMEDAD MENTAL - <text:s text:c="5"/>G38065801 <text:s text:c="2"/>SDD2022TF00037 <text:s text:c="50"/>Discapacidad <text:s text:c="5"/>1.3 <text:s text:c="5"/>60.000,00 € <text:s text:c="3"/>55.912,44 € <text:s text:c="3"/>52.103,29 € <text:s text:c="3"/>86,84% <text:s text:c="6"/>33 <text:s text:c="7"/>ESTIMADA. <text:s text:c="56"/>NO</text:p>
      <text:p text:style-name="PDFText"> <text:s text:c="72"/>INCLUSIÓN EN SALUD MENTAL</text:p>
      <text:p text:style-name="PDFText">AFES SALUD MENTAL</text:p>
      <text:p text:style-name="PDFText">ASOCIACIÓN CANARIA DE FAMILIARES Y <text:s text:c="38"/>ACOMPAÑAMIENTO PARA EL DESARROLLO</text:p>
      <text:p text:style-name="PDFText">PERSONAS CON ENFERMEDAD MENTAL - <text:s text:c="5"/>G38065801 <text:s text:c="2"/>SDD2022TF00058 <text:s text:c="8"/>PERSONAL Y PROFESIONAL EN SALUD <text:s text:c="10"/>Discapacidad <text:s text:c="5"/>1.3 <text:s text:c="5"/>30.000,00 € <text:s text:c="3"/>30.000,00 € <text:s text:c="3"/>30.000,00 € <text:s text:c="3"/>100,00% <text:s text:c="5"/>32 <text:s text:c="7"/>ESTIMADA. <text:s text:c="56"/>NO</text:p>
      <text:p text:style-name="PDFText">AFES SALUD MENTAL <text:s text:c="55"/>MENTAL</text:p>
      <text:p text:style-name="PDFText"> <text:s text:c="72"/>PROGRAMA DE APOYO CENTRADO EN LA</text:p>
      <text:p text:style-name="PDFText">ASOCIACION ASPERGER TEA ISLAS</text:p>
      <text:p text:style-name="PDFText"> <text:s text:c="37"/>G35872472 <text:s text:c="2"/>SDD2022GC00043 <text:s text:c="8"/>PERSONA CON EL COLECTIVO DE PERSONAS <text:s text:c="5"/>Discapacidad <text:s text:c="5"/>1.3 <text:s text:c="5"/>46.135,70 € <text:s text:c="3"/>37.001,22 € <text:s text:c="3"/>37.001,22 € <text:s text:c="3"/>80,20% <text:s text:c="6"/>32 <text:s text:c="7"/>ESTIMADA. <text:s text:c="56"/>NO</text:p>
      <text:p text:style-name="PDFText">CANARIAS</text:p>
      <text:p text:style-name="PDFText"> <text:s text:c="72"/>CON SÍNDROME DE ASPERGER-TEA</text:p>
      <text:p text:style-name="PDFText"> <text:s text:c="72"/>ATENCIÓN PSICOSOCIAL A PERSONAS</text:p>
      <text:p text:style-name="PDFText">ASOCIACION DE AFECTADOS POR</text:p>
      <text:p text:style-name="PDFText"> <text:s text:c="37"/>G35319615 <text:s text:c="2"/>SDD2022GC00094 <text:s text:c="8"/>AFECTADAS POR DISTROFIAS HEREDITARIAS <text:s text:c="4"/>Discapacidad <text:s text:c="5"/>1.3 <text:s text:c="5"/>9.120,15 € <text:s text:c="4"/>6.039,52 € <text:s text:c="4"/>5.031,71 € <text:s text:c="4"/>55,17% <text:s text:c="6"/>30 <text:s text:c="7"/>ESTIMADA. <text:s text:c="56"/>NO</text:p>
      <text:p text:style-name="PDFText">RETINOSIS PIGMENTARIA DE CANARIAS</text:p>
      <text:p text:style-name="PDFText"> <text:s text:c="72"/>DE LA RETINA Y SUS FAMILIARES</text:p>
      <text:p text:style-name="PDFText"> <text:s text:c="72"/>SENSIBILIZACIÓN CONCIENCIACIÓN E</text:p>
      <text:p text:style-name="PDFText">ASOCIACION ASPERGER TEA ISLAS <text:s text:c="43"/>INCLUSIÓN DE PERSONAS CON SÍNDROME DE</text:p>
      <text:p text:style-name="PDFText"> <text:s text:c="37"/>G35872472 <text:s text:c="2"/>SDD2022GC00046 <text:s text:c="50"/>Discapacidad <text:s text:c="5"/>1.3 <text:s text:c="5"/>17.200,47 € <text:s text:c="3"/>13.760,38 € <text:s text:c="3"/>13.760,38 € <text:s text:c="3"/>80,00% <text:s text:c="6"/>30 <text:s text:c="7"/>ESTIMADA. <text:s text:c="56"/>NO</text:p>
      <text:p text:style-name="PDFText">CANARIAS <text:s text:c="64"/>ASPERGER O TRASTORNO DEL ESPECTRO</text:p>
      <text:p text:style-name="PDFText"> <text:s text:c="72"/>AUTISTA DE ALTO FUNCIONAMIENTO. 2022</text:p>
      <text:p text:style-name="PDFText"> </text:p>
      <text:p text:style-name="PDFText"> </text:p>
      <text:p text:style-name="PDFText"> </text:p>
      <text:p text:style-name="PDFText"> </text:p>
      <text:p text:style-name="PDFText"> <text:s text:c="13"/>Este documento incorpora firma electrónica reconocida de acuerdo a la Ley 6/2020, de 11 de noviembre de los servicios electrónicos de confianza</text:p>
      <text:p text:style-name="PDFText"> <text:s text:c="13"/>Permite la verificación de la integridad de esta copia del documento electrónico en la dirección:</text:p>
      <text:p text:style-name="PDFText"> <text:s text:c="13"/>https://sede.gobiernodecanarias.org/sede/verifica_doc</text:p>
      <text:p text:style-name="PDFText"> <text:s text:c="13"/>Este documento es una copia electrónica auténtica</text:p>
      <text:p text:style-name="PDFText"> <text:s text:c="13"/>Firmado por: Marta Arocha Correa <text:s text:c="83"/>Fecha: 09/12/2022 13:39:51</text:p>
      <text:p text:style-name="PDFText"> <text:s text:c="13"/>En calidad de: D.Gral.de Dependencia y Discapacidad</text:p>
      <text:p text:style-name="PDFText"> <text:s text:c="143"/>Pagina: 19/48</text:p>
      <text:p text:style-name="PDFText"> </text:p>
      <text:p text:style-name="PDFText"> </text:p>
      <text:p text:style-name="PDFText"> <text:s text:c="64"/>7PHKJAhKi/47A5VTqHMhYYAv9QvdhupI</text:p>
      <text:p text:style-name="PDFText"> <text:s text:c="72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4"/>ANEXO I SUBVENCIONES CONCEDIDAS</text:p>
      <text:p text:style-name="PDFText"> </text:p>
      <text:p text:style-name="PDFText"> </text:p>
      <text:p text:style-name="PDFText"> <text:s text:c="270"/>DEBE</text:p>
      <text:p text:style-name="PDFText"> <text:s text:c="141"/>COSTE TOTAL <text:s text:c="4"/>SUBVENCIÓN <text:s text:c="28"/>TOTAL</text:p>
      <text:p text:style-name="PDFText"> <text:s text:c="13"/>ENTIDAD <text:s text:c="20"/>CIF <text:s text:c="3"/>EXPEDIENTE SOLICITUD <text:s text:c="14"/>ACTIVIDAD/PROYECTO <text:s text:c="17"/>ÁREA <text:s text:c="4"/>ACTIVIDAD <text:s text:c="33"/>CONCEDIDO <text:s text:c="8"/>% <text:s text:c="25"/>OBSERVACIONES RESOLUCIÓN DEFINITIVA <text:s text:c="15"/>PRESENTAR</text:p>
      <text:p text:style-name="PDFText"> <text:s text:c="142"/>PROYECTO <text:s text:c="7"/>SOLICTADA <text:s text:c="26"/>VALORACIÓN</text:p>
      <text:p text:style-name="PDFText"> <text:s text:c="267"/>ACEPTACIÓN</text:p>
      <text:p text:style-name="PDFText"> </text:p>
      <text:p text:style-name="PDFText"> </text:p>
      <text:p text:style-name="PDFText"> </text:p>
      <text:p text:style-name="PDFText"> </text:p>
      <text:p text:style-name="PDFText">ASOCIACION DE EMPLEADOS DE IBERIA</text:p>
      <text:p text:style-name="PDFText"> <text:s text:c="36"/>G28641116 <text:s text:c="2"/>SDD2022GC00029 <text:s text:c="8"/>TAA ENVERA 2022 <text:s text:c="26"/>Discapacidad <text:s text:c="5"/>1.3 <text:s text:c="5"/>37.646,09 € <text:s text:c="3"/>34.272,33 € <text:s text:c="3"/>34.272,33 € <text:s text:c="2"/>91,04% <text:s text:c="6"/>30 <text:s text:c="7"/>ESTIMADA. <text:s text:c="53"/>NO</text:p>
      <text:p text:style-name="PDFText">PADRES DE MINUSVALIDOS</text:p>
      <text:p text:style-name="PDFText"> </text:p>
      <text:p text:style-name="PDFText"> </text:p>
      <text:p text:style-name="PDFText"> </text:p>
      <text:p text:style-name="PDFText"> </text:p>
      <text:p text:style-name="PDFText"> <text:s text:c="207"/>ESTIMADA. No se acepta la modificación del plan de</text:p>
      <text:p text:style-name="PDFText">FEDERACION DE ASOC DE SORDOS DE <text:s text:c="176"/>financiación presentado junto con la aceptación, debiendo</text:p>
      <text:p text:style-name="PDFText">LAS ISLAS CANARIAS</text:p>
      <text:p text:style-name="PDFText"> <text:s text:c="36"/>G38438750 <text:s text:c="2"/>SDD2022TF00080 <text:s text:c="8"/>SERVICIO DE ATENCIÓN SOCIAL <text:s text:c="14"/>Discapacidad <text:s text:c="5"/>1.3 <text:s text:c="5"/>68.506,17 € <text:s text:c="3"/>53.094,98 € <text:s text:c="3"/>53.094,98 € <text:s text:c="2"/>77,50% <text:s text:c="6"/>30</text:p>
      <text:p text:style-name="PDFText"> <text:s text:c="207"/>ceñirse al plan de financiación aprobado en la resolución <text:s text:c="5"/>SI</text:p>
      <text:p text:style-name="PDFText"> <text:s text:c="207"/>provisional.</text:p>
      <text:p text:style-name="PDFText"> <text:s text:c="71"/>INHALA VIDA: SERVICIO DE FISIOTERAPIA</text:p>
      <text:p text:style-name="PDFText"> <text:s text:c="71"/>RESPIRATORIA EN DOMICILIO PARA</text:p>
      <text:p text:style-name="PDFText">FUNDACION CANARIA OLIVER MAYOR <text:s text:c="6"/>G35820950 <text:s text:c="2"/>SDD2022GC00024 <text:s text:c="50"/>Discapacidad <text:s text:c="5"/>1.3 <text:s text:c="5"/>58.775,57 € <text:s text:c="3"/>54.797,18 € <text:s text:c="3"/>54.774,23 € <text:s text:c="2"/>93,19% <text:s text:c="6"/>30 <text:s text:c="7"/>ESTIMADA. <text:s text:c="53"/>NO</text:p>
      <text:p text:style-name="PDFText"> <text:s text:c="71"/>PERSONAS CON FIBROSIS QUÍSTICA Y OTRAS</text:p>
      <text:p text:style-name="PDFText"> <text:s text:c="71"/>PATOLOGÍAS RESPIRATORIAS CRÓNICAS</text:p>
      <text:p text:style-name="PDFText">ASOCIACION MI HIJO Y YO PSICOLOGAS <text:s text:c="37"/>PROGRAMA APYED (ATENCIÓN PSICOLÓGICA</text:p>
      <text:p text:style-name="PDFText"> <text:s text:c="36"/>G76201219 <text:s text:c="2"/>SDD2022GC00007 <text:s text:c="50"/>Discapacidad <text:s text:c="5"/>1.3 <text:s text:c="5"/>66.077,99 € <text:s text:c="3"/>56.077,99 € <text:s text:c="3"/>56.077,99 € <text:s text:c="2"/>84,87% <text:s text:c="6"/>30 <text:s text:c="7"/>ESTIMADA. <text:s text:c="53"/>NO</text:p>
      <text:p text:style-name="PDFText">EN EL HOGAR PARA LAS FAMILIA CON TGD <text:s text:c="35"/>Y EDUCACIÓN AL DESARROLLO COGNITIVO</text:p>
      <text:p text:style-name="PDFText">CLUB DEPORTIVO FUERTE TRIBU <text:s text:c="9"/>G76054550 <text:s text:c="2"/>SDD2022GC00092 <text:s text:c="8"/>INTEGRÁNDONOS <text:s text:c="28"/>Discapacidad <text:s text:c="5"/>1.3 <text:s text:c="5"/>59.990,76 € <text:s text:c="3"/>59.990,76 € <text:s text:c="3"/>59.990,76 € <text:s text:c="2"/>100,00% <text:s text:c="5"/>29 <text:s text:c="7"/>ESTIMADA. <text:s text:c="53"/>NO</text:p>
      <text:p text:style-name="PDFText"> <text:s text:c="207"/>ESTIMADA. No se acepta la modificación del plan de</text:p>
      <text:p text:style-name="PDFText"> <text:s text:c="207"/>financiación presentado junto con la aceptación, debiendo</text:p>
      <text:p text:style-name="PDFText"> <text:s text:c="207"/>cumplir, tal y como se recoge en la Base</text:p>
      <text:p text:style-name="PDFText">ASOCIACION MI HIJO Y YO PSICOLOGAS <text:s text:c="37"/>PROYECTO COCINA INSPIRA FRENTE AL <text:s text:c="102"/>vigesimoprimera, apartado n), con el compromiso de</text:p>
      <text:p text:style-name="PDFText">EN EL HOGAR PARA LAS FAMILIA CON TGD</text:p>
      <text:p text:style-name="PDFText"> <text:s text:c="36"/>G76201219 <text:s text:c="2"/>SDD2022GC00009</text:p>
      <text:p text:style-name="PDFText"> <text:s text:c="71"/>COVID19</text:p>
      <text:p text:style-name="PDFText"> <text:s text:c="113"/>Discapacidad <text:s text:c="5"/>1.3 <text:s text:c="5"/>22.126,72 € <text:s text:c="3"/>22.126,72 € <text:s text:c="3"/>18.219,54 € <text:s text:c="2"/>82,34% <text:s text:c="6"/>29</text:p>
      <text:p text:style-name="PDFText"> <text:s text:c="207"/>asumir el coste que resulte de la diferencia entre el <text:s text:c="9"/>SI</text:p>
      <text:p text:style-name="PDFText"> <text:s text:c="207"/>importe total del proyecto y la subvención concedida.</text:p>
      <text:p text:style-name="PDFText"> <text:s text:c="207"/>Debiendo ceñirse al plan de financiación aprobado en la</text:p>
      <text:p text:style-name="PDFText"> <text:s text:c="207"/>resolución provisional.</text:p>
      <text:p text:style-name="PDFText">ASOCIACIÓN TINERFEÑA DE ESCLEROSIS</text:p>
      <text:p text:style-name="PDFText"> <text:s text:c="36"/>G38380556 <text:s text:c="2"/>SDD2022TF00005 <text:s text:c="8"/>ATENCIÓN INTEGRAL 2022 <text:s text:c="19"/>Discapacidad <text:s text:c="5"/>1.3 <text:s text:c="5"/>47.134,03 € <text:s text:c="3"/>7.980,04 € <text:s text:c="4"/>7.980,04 € <text:s text:c="3"/>16,93% <text:s text:c="6"/>27 <text:s text:c="7"/>ESTIMADA. <text:s text:c="53"/>NO</text:p>
      <text:p text:style-name="PDFText">MULTIPLE</text:p>
      <text:p text:style-name="PDFText">ASOC DE DISCAPACITADOS DEL SUR <text:s text:c="41"/>OCIO INCLUSIVO TIEMPO LIBRE PARA</text:p>
      <text:p text:style-name="PDFText"> <text:s text:c="36"/>G76002617 <text:s text:c="2"/>SDD2022TF00113 <text:s text:c="50"/>Discapacidad <text:s text:c="5"/>1.3 <text:s text:c="5"/>46.419,11 € <text:s text:c="3"/>42.414,11 € <text:s text:c="3"/>42.414,11 € <text:s text:c="2"/>91,37% <text:s text:c="6"/>27 <text:s text:c="7"/>ESTIMADA. <text:s text:c="53"/>NO</text:p>
      <text:p text:style-name="PDFText">ADISSUR <text:s text:c="64"/>PERSONAS CON DIVERSIDAD FUNCIONAL</text:p>
      <text:p text:style-name="PDFText"> <text:s text:c="71"/>INTEGRACIÓN SOCIAL DE PERSONAS CON</text:p>
      <text:p text:style-name="PDFText">ASOCIACION COMPSI <text:s text:c="19"/>G35329556 <text:s text:c="2"/>SDD2022GC00044 <text:s text:c="8"/>DISCAPACIDAD A TRAVÉS DE LA CULTURA Y <text:s text:c="4"/>Discapacidad <text:s text:c="5"/>1.3 <text:s text:c="5"/>29.304,04 € <text:s text:c="3"/>22.014,75 € <text:s text:c="3"/>22.014,75 € <text:s text:c="2"/>75,13% <text:s text:c="6"/>26 <text:s text:c="7"/>ESTIMADA. <text:s text:c="53"/>NO</text:p>
      <text:p text:style-name="PDFText"> <text:s text:c="71"/>EL DEPORTE 2022</text:p>
      <text:p text:style-name="PDFText"> <text:s text:c="207"/>ESTIMADA. No se acepta la modificación efectuada en la</text:p>
      <text:p text:style-name="PDFText"> <text:s text:c="207"/>partida de gastos de personal del Plan de financiación</text:p>
      <text:p text:style-name="PDFText"> <text:s text:c="71"/>SERVICIO DE ASISTENCIA TÉCNICO</text:p>
      <text:p text:style-name="PDFText"> <text:s text:c="207"/>presentado junto con la aceptación, debiendo ceñirse al</text:p>
      <text:p text:style-name="PDFText"> <text:s text:c="71"/>PSICOSOCIAL PARA PREVENIR LA EXCLUSIÓN</text:p>
      <text:p text:style-name="PDFText"> <text:s text:c="207"/>plan de financiación aprobado en la resolución</text:p>
      <text:p text:style-name="PDFText">FUNDACION CANARIA OLIVER MAYOR <text:s text:c="6"/>G35820950 <text:s text:c="2"/>SDD2022GC00016 <text:s text:c="8"/>SOCIAL DE PERSONAS CON FIBROSIS <text:s text:c="8"/>Discapacidad <text:s text:c="7"/>1.3 <text:s text:c="5"/>61.629,54 € <text:s text:c="3"/>11.006,08 € <text:s text:c="3"/>10.663,22 € <text:s text:c="2"/>17,30% <text:s text:c="6"/>26</text:p>
      <text:p text:style-name="PDFText"> <text:s text:c="207"/>provisional, además de cumplir, tal y como se recoge en <text:s text:c="7"/>SI</text:p>
      <text:p text:style-name="PDFText"> <text:s text:c="71"/>QUÍSTICA Y OTRAS PATOLOGÍAS</text:p>
      <text:p text:style-name="PDFText"> <text:s text:c="207"/>la Base vigesimoprimera, apartado n), con el compromiso</text:p>
      <text:p text:style-name="PDFText"> <text:s text:c="71"/>RESPIRATORIAS CRÓNICAS Y SUS FAMILIARES</text:p>
      <text:p text:style-name="PDFText"> <text:s text:c="207"/>de asumir el coste que resulte de la diferencia entre el</text:p>
      <text:p text:style-name="PDFText"> <text:s text:c="207"/>importe total del proyecto y la subvención concedida.</text:p>
      <text:p text:style-name="PDFText">ASOC DE PADRES DE PERSONAS CON</text:p>
      <text:p text:style-name="PDFText"> <text:s text:c="36"/>G38406997 <text:s text:c="2"/>SDD2022TF00025 <text:s text:c="8"/>PROGRAMA DE OCIO APANATE 2022 <text:s text:c="12"/>Discapacidad <text:s text:c="5"/>1.3 <text:s text:c="5"/>102.325,66 € <text:s text:c="2"/>51.769,50 € <text:s text:c="3"/>51.769,50 € <text:s text:c="2"/>50,59% <text:s text:c="6"/>26 <text:s text:c="7"/>ESTIMADA. <text:s text:c="53"/>NO</text:p>
      <text:p text:style-name="PDFText">AUTISMO DE TENERIFE</text:p>
      <text:p text:style-name="PDFText">ASOCIACION PARKISON GRAN CANARIA <text:s text:c="4"/>G35414903 <text:s text:c="2"/>SDD2022GC00013 <text:s text:c="8"/>PROGRAMA DE ATENCIÓN SOCIAL <text:s text:c="14"/>Discapacidad <text:s text:c="5"/>1.3 <text:s text:c="5"/>28.759,04 € <text:s text:c="3"/>23.007,23 € <text:s text:c="3"/>23.007,23 € <text:s text:c="2"/>80,00% <text:s text:c="6"/>25 <text:s text:c="7"/>ESTIMADA. <text:s text:c="53"/>NO</text:p>
      <text:p text:style-name="PDFText">ADECCO <text:s text:c="30"/>G82382987 <text:s text:c="2"/>SDD2022GC00077 <text:s text:c="8"/>TRAZA TU FUTURO <text:s text:c="26"/>Discapacidad <text:s text:c="5"/>1.3 <text:s text:c="5"/>43.085,96 € <text:s text:c="3"/>43.085,96 € <text:s text:c="3"/>43.085,96 € <text:s text:c="2"/>100,00% <text:s text:c="5"/>25 <text:s text:c="7"/>ESTIMADA. <text:s text:c="53"/>NO</text:p>
      <text:p text:style-name="PDFText"> <text:s text:c="71"/>ATENCIÓN PSICOSOCIAL PARA PERSONAS</text:p>
      <text:p text:style-name="PDFText">ASOCIACION PROVINCIAL DE ESCLEROSIS <text:s text:c="36"/>AFECTADAS DE ESCLEROSIS MÚLTIPLE Y/O</text:p>
      <text:p text:style-name="PDFText"> <text:s text:c="35"/>G35302785 <text:s text:c="3"/>SDD2022GC00030 <text:s text:c="50"/>Discapacidad <text:s text:c="5"/>1.3 <text:s text:c="5"/>20.684,00 € <text:s text:c="3"/>20.326,94 € <text:s text:c="3"/>20.326,94 € <text:s text:c="2"/>98,27% <text:s text:c="6"/>25 <text:s text:c="7"/>ESTIMADA. <text:s text:c="53"/>NO</text:p>
      <text:p text:style-name="PDFText">MULTIPLE <text:s text:c="63"/>OTRAS ENFERMEDADES NEUROLÓGICAS EN</text:p>
      <text:p text:style-name="PDFText"> <text:s text:c="71"/>LA ISLA DE FUERTEVENTURA</text:p>
      <text:p text:style-name="PDFText">ASOC NUESTRA SEÑORA DEL AMPARO</text:p>
      <text:p text:style-name="PDFText">APREME</text:p>
      <text:p text:style-name="PDFText"> <text:s text:c="36"/>G38507687 <text:s text:c="2"/>SDD2022TF00044 <text:s text:c="8"/>VIENTO EN POPA 2022 <text:s text:c="22"/>Discapacidad <text:s text:c="5"/>1.3 <text:s text:c="5"/>55.513,91 € <text:s text:c="3"/>55.513,91 € <text:s text:c="3"/>55.513,91 € <text:s text:c="2"/>100,00% <text:s text:c="5"/>25 <text:s text:c="7"/>ESTIMADA. <text:s text:c="53"/>SI</text:p>
      <text:p text:style-name="PDFText">ASOC ALDIS PARA PREVENIR Y SANAR</text:p>
      <text:p text:style-name="PDFText"> <text:s text:c="36"/>G38858080 <text:s text:c="2"/>SDD2022TF00038 <text:s text:c="8"/>PROGRAMA DE OCIO Y AUTONOMÍA <text:s text:c="13"/>Discapacidad <text:s text:c="5"/>1.3 <text:s text:c="5"/>13.636,41 € <text:s text:c="3"/>12.075,29 € <text:s text:c="3"/>12.075,29 € <text:s text:c="2"/>88,55% <text:s text:c="6"/>24 <text:s text:c="7"/>ESTIMADA. <text:s text:c="53"/>NO</text:p>
      <text:p text:style-name="PDFText">ENFERMEDADES INFANTILES</text:p>
      <text:p text:style-name="PDFText"> <text:s text:c="71"/>¡ÚNETE!: PROGRAMAS DE ANIMACIÓN</text:p>
      <text:p text:style-name="PDFText"> <text:s text:c="71"/>SOCIOCULTURAL PARA LAS PERSONAS CON</text:p>
      <text:p text:style-name="PDFText">CASA SAN VICENTE DE PAUL <text:s text:c="12"/>R3500314D <text:s text:c="2"/>SDD2022GC00045 <text:s text:c="8"/>DISCAPACIDAD Y EN SITUACIÓN DE <text:s text:c="11"/>Discapacidad <text:s text:c="5"/>1.3 <text:s text:c="5"/>7.580,03 € <text:s text:c="4"/>7.580,03 € <text:s text:c="4"/>7.580,03 € <text:s text:c="3"/>100,00% <text:s text:c="5"/>24 <text:s text:c="7"/>ESTIMADA. <text:s text:c="53"/>NO</text:p>
      <text:p text:style-name="PDFText"> <text:s text:c="71"/>DEPENDENCIA DE LA RESIDENCIA CASA SAN</text:p>
      <text:p text:style-name="PDFText"> <text:s text:c="71"/>VICENTE DE PAÚL</text:p>
      <text:p text:style-name="PDFText">ASOCIACION DE ENFERMEDADES</text:p>
      <text:p text:style-name="PDFText"> <text:s text:c="36"/>G35950500 <text:s text:c="2"/>SDD2022GC00063 <text:s text:c="8"/>ASENECAN REHABILITA 2023 (ENERO-JUNIO) <text:s text:c="3"/>Discapacidad <text:s text:c="5"/>1.3 <text:s text:c="5"/>29.462,00 € <text:s text:c="3"/>23.562,00 € <text:s text:c="3"/>23.562,00 € <text:s text:c="2"/>79,97% <text:s text:c="6"/>24 <text:s text:c="7"/>ESTIMADA. <text:s text:c="53"/>NO</text:p>
      <text:p text:style-name="PDFText">NEUROMUSCULARES DE CANARIAS</text:p>
      <text:p text:style-name="PDFText"> <text:s text:c="71"/>PROYECTO MECO: METAS COLECTIVAS</text:p>
      <text:p text:style-name="PDFText">ASOCIACION SALUD MENTAL ATELSAM <text:s text:c="5"/>G38344784 <text:s text:c="2"/>SDD2022TF00068 <text:s text:c="8"/>(PROGRAMA DE ACTIVIDAD FÍSICA Y DEPORTE <text:s text:c="2"/>Discapacidad <text:s text:c="5"/>1.3 <text:s text:c="5"/>47.532,00 € <text:s text:c="3"/>38.026,00 € <text:s text:c="3"/>38.026,00 € <text:s text:c="2"/>80,00% <text:s text:c="6"/>24 <text:s text:c="7"/>ESTIMADA. <text:s text:c="53"/>NO</text:p>
      <text:p text:style-name="PDFText"> <text:s text:c="71"/>EN SALUD MENTAL)</text:p>
      <text:p text:style-name="PDFText"> </text:p>
      <text:p text:style-name="PDFText"> </text:p>
      <text:p text:style-name="PDFText"> </text:p>
      <text:p text:style-name="PDFText"> </text:p>
      <text:p text:style-name="PDFText"> <text:s text:c="13"/>Este documento incorpora firma electrónica reconocida de acuerdo a la Ley 6/2020, de 11 de noviembre de los servicios electrónicos de confianza</text:p>
      <text:p text:style-name="PDFText"> <text:s text:c="13"/>Permite la verificación de la integridad de esta copia del documento electrónico en la dirección:</text:p>
      <text:p text:style-name="PDFText"> <text:s text:c="13"/>https://sede.gobiernodecanarias.org/sede/verifica_doc</text:p>
      <text:p text:style-name="PDFText"> <text:s text:c="13"/>Este documento es una copia electrónica auténtica</text:p>
      <text:p text:style-name="PDFText"> <text:s text:c="13"/>Firmado por: Marta Arocha Correa <text:s text:c="83"/>Fecha: 09/12/2022 13:39:51</text:p>
      <text:p text:style-name="PDFText"> <text:s text:c="13"/>En calidad de: D.Gral.de Dependencia y Discapacidad</text:p>
      <text:p text:style-name="PDFText"> <text:s text:c="143"/>Pagina: 20/48</text:p>
      <text:p text:style-name="PDFText"> </text:p>
      <text:p text:style-name="PDFText"> </text:p>
      <text:p text:style-name="PDFText"> <text:s text:c="63"/>7PHKJAhKi/47A5VTqHMhYYAv9QvdhupI</text:p>
      <text:p text:style-name="PDFText"> <text:s text:c="7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4"/>ANEXO I SUBVENCIONES CONCEDIDAS</text:p>
      <text:p text:style-name="PDFText"> </text:p>
      <text:p text:style-name="PDFText"> </text:p>
      <text:p text:style-name="PDFText"> <text:s text:c="273"/>DEBE</text:p>
      <text:p text:style-name="PDFText"> <text:s text:c="141"/>COSTE TOTAL <text:s text:c="4"/>SUBVENCIÓN <text:s text:c="28"/>TOTAL</text:p>
      <text:p text:style-name="PDFText"> <text:s text:c="13"/>ENTIDAD <text:s text:c="20"/>CIF <text:s text:c="3"/>EXPEDIENTE SOLICITUD <text:s text:c="14"/>ACTIVIDAD/PROYECTO <text:s text:c="17"/>ÁREA <text:s text:c="4"/>ACTIVIDAD <text:s text:c="33"/>CONCEDIDO <text:s text:c="8"/>% <text:s text:c="25"/>OBSERVACIONES RESOLUCIÓN DEFINITIVA <text:s text:c="18"/>PRESENTAR</text:p>
      <text:p text:style-name="PDFText"> <text:s text:c="142"/>PROYECTO <text:s text:c="7"/>SOLICTADA <text:s text:c="26"/>VALORACIÓN</text:p>
      <text:p text:style-name="PDFText"> <text:s text:c="270"/>ACEPTACIÓN</text:p>
      <text:p text:style-name="PDFText"> </text:p>
      <text:p text:style-name="PDFText"> <text:s text:c="207"/>ESTIMADA: Se detecta error en el sumatorio de los</text:p>
      <text:p text:style-name="PDFText"> <text:s text:c="207"/>gastos de personal del plan de financiación presentado,</text:p>
      <text:p text:style-name="PDFText"> <text:s text:c="207"/>así como error en la cuantía de la subvención concedida,</text:p>
      <text:p text:style-name="PDFText"> <text:s text:c="207"/>publicada en el Anexo I de la Resolución provisional de</text:p>
      <text:p text:style-name="PDFText"> <text:s text:c="207"/>fecha 10/11/2022, por lo que se corrige de oficio el coste</text:p>
      <text:p text:style-name="PDFText">ASOCIACION DE PERSONAS CON <text:s text:c="181"/>total del proyecto, y la cuantía de la subvención</text:p>
      <text:p text:style-name="PDFText">DISCAPACIDAD DE LANZAROTE</text:p>
      <text:p text:style-name="PDFText"> <text:s text:c="36"/>G35046200 <text:s text:c="2"/>SDD2022GC00057 <text:s text:c="8"/>PROYECTO EXPERIENCIA = INCLUSIÓN <text:s text:c="9"/>Discapacidad <text:s text:c="5"/>1.3 <text:s text:c="5"/>202.341,94 € <text:s text:c="2"/>60.000,00 € <text:s text:c="3"/>54.634,65 € <text:s text:c="2"/>27,00% <text:s text:c="6"/>24</text:p>
      <text:p text:style-name="PDFText"> <text:s text:c="207"/>concedida. <text:s text:c="55"/>SI</text:p>
      <text:p text:style-name="PDFText"> </text:p>
      <text:p text:style-name="PDFText"> <text:s text:c="207"/>Debe cumplir, tal y como se recoge en la Base</text:p>
      <text:p text:style-name="PDFText"> <text:s text:c="207"/>vigesimoprimera, apartado n), con el compromiso de</text:p>
      <text:p text:style-name="PDFText"> <text:s text:c="207"/>asumir el coste que resulte de la diferencia entre el</text:p>
      <text:p text:style-name="PDFText"> <text:s text:c="207"/>importe total del proyecto y la subvención concedida.</text:p>
      <text:p text:style-name="PDFText">ASOC DE DISCAPACITADOS FISICOS DE LA</text:p>
      <text:p text:style-name="PDFText"> <text:s text:c="36"/>G38772117 <text:s text:c="2"/>SDD2022TF00114 <text:s text:c="8"/>LUCHANDO Y ASESORANDO POR LA IGUALDAD Discapacidad <text:s text:c="9"/>1.3 <text:s text:c="5"/>12.165,89 € <text:s text:c="3"/>11.855,86 € <text:s text:c="3"/>11.855,89 € <text:s text:c="2"/>97,45% <text:s text:c="6"/>23 <text:s text:c="7"/>ESTIMADA. <text:s text:c="56"/>NO</text:p>
      <text:p text:style-name="PDFText">PALMA</text:p>
      <text:p text:style-name="PDFText">ASOC PARA LA LUCHA CONTRA <text:s text:c="46"/>ATENCIÓN PSICOSOCIAL EN PERSONAS CON</text:p>
      <text:p text:style-name="PDFText">ENFERMEDADES RENALES ALCER LAS <text:s text:c="6"/>G35052216 <text:s text:c="2"/>SDD2022GC00069 <text:s text:c="8"/>ERC EN RIESGO DE EXCLUSIÓN SOCIAL Y SUS <text:s text:c="2"/>Discapacidad <text:s text:c="5"/>1.3 <text:s text:c="5"/>68.775,00 € <text:s text:c="3"/>16.000,00 € <text:s text:c="3"/>12.125,05 € <text:s text:c="2"/>17,63% <text:s text:c="6"/>23 <text:s text:c="7"/>ESTIMADA. <text:s text:c="56"/>NO</text:p>
      <text:p text:style-name="PDFText">PALMAS <text:s text:c="65"/>FAMILIARES</text:p>
      <text:p text:style-name="PDFText"> <text:s text:c="71"/>PROGRAMA DE ACCIÓN SOCIAL- PREVENCIÓN</text:p>
      <text:p text:style-name="PDFText">ASOCIACION PROVINCIAL DE ESCLEROSIS</text:p>
      <text:p text:style-name="PDFText"> <text:s text:c="35"/>G35302785 <text:s text:c="3"/>SDD2022GC00036 <text:s text:c="8"/>DE LA EXCLUSIÓN SOCIAL ASOCIADA A LA <text:s text:c="5"/>Discapacidad <text:s text:c="5"/>1.3 <text:s text:c="5"/>58.776,07 € <text:s text:c="3"/>8.880,21 € <text:s text:c="4"/>7.898,08 € <text:s text:c="3"/>13,44% <text:s text:c="6"/>23 <text:s text:c="7"/>ESTIMADA. <text:s text:c="56"/>NO</text:p>
      <text:p text:style-name="PDFText">MULTIPLE</text:p>
      <text:p text:style-name="PDFText"> <text:s text:c="71"/>ESCLEROSIS MÚLTIPLE</text:p>
      <text:p text:style-name="PDFText">FUNDACIÓN DIAGRAMA INTERVENCIÓN <text:s text:c="40"/>PROGRAMA INTEGRAL DE ENVEJECIMIENTO</text:p>
      <text:p text:style-name="PDFText"> <text:s text:c="36"/>G73038457 <text:s text:c="2"/>SDD2022TF00120 <text:s text:c="50"/>Discapacidad <text:s text:c="5"/>1.3 <text:s text:c="5"/>26.838,57 € <text:s text:c="3"/>26.838,57 € <text:s text:c="3"/>25.263,67 € <text:s text:c="2"/>94,13% <text:s text:c="6"/>23 <text:s text:c="7"/>ESTIMADA. <text:s text:c="56"/>NO</text:p>
      <text:p text:style-name="PDFText">PSICOSOCIAL <text:s text:c="60"/>ACTIVO: ACTÍVATE</text:p>
      <text:p text:style-name="PDFText">ASOC PARA LA ATENCION DE LA</text:p>
      <text:p text:style-name="PDFText"> <text:s text:c="36"/>G35058155 <text:s text:c="2"/>SDD2022GC00022 <text:s text:c="8"/>GABINETE DE ORIENTACIÓN <text:s text:c="18"/>Discapacidad <text:s text:c="5"/>1.3 <text:s text:c="5"/>32.510,56 € <text:s text:c="3"/>29.510,56 € <text:s text:c="3"/>25.741,56 € <text:s text:c="2"/>79,18% <text:s text:c="6"/>23 <text:s text:c="7"/>ESTIMADA. <text:s text:c="56"/>NO</text:p>
      <text:p text:style-name="PDFText">PARALISIS CEREBRAL</text:p>
      <text:p text:style-name="PDFText">ASOCIACION DE ENFERMEDADES</text:p>
      <text:p text:style-name="PDFText"> <text:s text:c="36"/>G35950500 <text:s text:c="2"/>SDD2022GC00058 <text:s text:c="8"/>ASENECAN REHABILITA 2022 <text:s text:c="17"/>Discapacidad <text:s text:c="5"/>1.3 <text:s text:c="5"/>63.233,00 € <text:s text:c="3"/>36.132,00 € <text:s text:c="3"/>36.132,00 € <text:s text:c="2"/>57,14% <text:s text:c="6"/>23 <text:s text:c="7"/>ESTIMADA. <text:s text:c="56"/>NO</text:p>
      <text:p text:style-name="PDFText">NEUROMUSCULARES DE CANARIAS</text:p>
      <text:p text:style-name="PDFText">ASOCIACION APROSU <text:s text:c="19"/>G35029065 <text:s text:c="2"/>SDD2022GC00012 <text:s text:c="8"/>MI PLAN <text:s text:c="34"/>Discapacidad <text:s text:c="5"/>1.3 <text:s text:c="5"/>61.740,20 € <text:s text:c="3"/>60.000,00 € <text:s text:c="3"/>58.324,87 € <text:s text:c="2"/>94,47% <text:s text:c="6"/>23 <text:s text:c="7"/>ESTIMADA. <text:s text:c="56"/>NO</text:p>
      <text:p text:style-name="PDFText">ASOC BIENESTAR AMBIENTAL <text:s text:c="12"/>G76557099 <text:s text:c="2"/>SDD2022TF00046 <text:s text:c="8"/>PROYECTO: ACTIVÁNDONOS <text:s text:c="19"/>Discapacidad <text:s text:c="5"/>1.3 <text:s text:c="5"/>30.200,00 € <text:s text:c="3"/>30.200,00 € <text:s text:c="3"/>30.200,00 € <text:s text:c="2"/>100,00% <text:s text:c="5"/>22 <text:s text:c="7"/>ESTIMADA. <text:s text:c="56"/>NO</text:p>
      <text:p text:style-name="PDFText"> <text:s text:c="207"/>ESTIMADA.La solicitud de subvención comprendía un</text:p>
      <text:p text:style-name="PDFText"> <text:s text:c="207"/>periodo de ejecución de 8 meses, desde el 1 de</text:p>
      <text:p text:style-name="PDFText"> <text:s text:c="207"/>noviembre hasta el 30 de junio y así se aprobó en la</text:p>
      <text:p text:style-name="PDFText"> <text:s text:c="207"/>resolución provisional.</text:p>
      <text:p text:style-name="PDFText"> </text:p>
      <text:p text:style-name="PDFText"> <text:s text:c="207"/>La entidad acepta la subvención pero presenta una</text:p>
      <text:p text:style-name="PDFText"> <text:s text:c="207"/>modificación del proyecto en el que se reduce el periodo</text:p>
      <text:p text:style-name="PDFText"> <text:s text:c="207"/>de ejecución y se incrementa el número de horas del</text:p>
      <text:p text:style-name="PDFText"> <text:s text:c="207"/>personal.</text:p>
      <text:p text:style-name="PDFText"> </text:p>
      <text:p text:style-name="PDFText"> <text:s text:c="207"/>No está previsto en las bases reguladoras que rigen la</text:p>
      <text:p text:style-name="PDFText"> <text:s text:c="207"/>convocatoria, presentar modificaciones de los proyectos</text:p>
      <text:p text:style-name="PDFText"> <text:s text:c="207"/>en la fase de aceptación, por lo que se desestima</text:p>
      <text:p text:style-name="PDFText"> <text:s text:c="207"/>cualquier modificación sobre el proyecto aprobado</text:p>
      <text:p text:style-name="PDFText"> <text:s text:c="207"/>provisionalmente.</text:p>
      <text:p text:style-name="PDFText">ASOCIACION SALUD MENTAL AFESUR <text:s text:c="6"/>G35473453 <text:s text:c="2"/>SDD2022GC00078 <text:s text:c="8"/>AL COMPÁS <text:s text:c="32"/>Discapacidad <text:s text:c="5"/>1.3 <text:s text:c="5"/>26.046,00 € <text:s text:c="3"/>20.282,00 € <text:s text:c="3"/>17.746,75 € <text:s text:c="2"/>68,14% <text:s text:c="6"/>22</text:p>
      <text:p text:style-name="PDFText"> <text:s text:c="207"/>No obstante, de la comunicación realizada por la entidad, <text:s text:c="8"/>SI</text:p>
      <text:p text:style-name="PDFText"> <text:s text:c="207"/>se deduce sin ningún género de duda, que no han</text:p>
      <text:p text:style-name="PDFText"> <text:s text:c="207"/>iniciado la actividad, por lo que no podrán cumplir con el</text:p>
      <text:p text:style-name="PDFText"> <text:s text:c="207"/>proyecto presentado.</text:p>
      <text:p text:style-name="PDFText"> </text:p>
      <text:p text:style-name="PDFText"> <text:s text:c="207"/>Al abonarse la subvención de forma anticipada, no</text:p>
      <text:p text:style-name="PDFText"> <text:s text:c="207"/>procede el abono de un periodo durante el cual no se va</text:p>
      <text:p text:style-name="PDFText"> <text:s text:c="207"/>a ejecutar la actividad, por lo que se recalcula la</text:p>
      <text:p text:style-name="PDFText"> <text:s text:c="207"/>subvención a conceder en proporción al tiempo de</text:p>
      <text:p text:style-name="PDFText"> <text:s text:c="207"/>ejecución previsto, manteniéndose el resto de</text:p>
      <text:p text:style-name="PDFText"> <text:s text:c="207"/>condiciones.</text:p>
      <text:p text:style-name="PDFText"> </text:p>
      <text:p text:style-name="PDFText"> <text:s text:c="207"/>Debe cumplir con el compromiso de asumir el coste que</text:p>
      <text:p text:style-name="PDFText"> <text:s text:c="207"/>resulte de la diferencia entre el importe total del proyecto</text:p>
      <text:p text:style-name="PDFText"> <text:s text:c="207"/>y la subvención concedida. Debiendo ceñirse al plan de</text:p>
      <text:p text:style-name="PDFText"> <text:s text:c="207"/>financiación aprobado en la resolución provisional.</text:p>
      <text:p text:style-name="PDFText"> <text:s text:c="71"/>PROGRAMA DE INTEGRACIÓN E INCLUSIÓN</text:p>
      <text:p text:style-name="PDFText">ASOC. SINDROME DE DOWN DE LAS</text:p>
      <text:p text:style-name="PDFText"> <text:s text:c="36"/>G35131515 <text:s text:c="2"/>SDD2022GC00015 <text:s text:c="8"/>SOCIAL PARA PERSONAS CON SÍNDROME DE <text:s text:c="5"/>Discapacidad <text:s text:c="5"/>1.3 <text:s text:c="5"/>34.377,83 € <text:s text:c="3"/>27.502,27 € <text:s text:c="3"/>27.502,27 € <text:s text:c="2"/>80,00% <text:s text:c="6"/>20 <text:s text:c="7"/>ESTIMADA. <text:s text:c="56"/>NO</text:p>
      <text:p text:style-name="PDFText">PALMAS</text:p>
      <text:p text:style-name="PDFText"> <text:s text:c="71"/>DOWN</text:p>
      <text:p text:style-name="PDFText">CASA HOGAR SAN MIGUEL <text:s text:c="15"/>R3800373G <text:s text:c="2"/>SDD2022TF00014 <text:s text:c="8"/>INTEGRACIÓN DIVERSIDAD E IGUALDAD <text:s text:c="8"/>Discapacidad <text:s text:c="5"/>1.3 <text:s text:c="5"/>113.238,84 € <text:s text:c="2"/>60.000,00 € <text:s text:c="3"/>59.199,24 € <text:s text:c="2"/>52,28% <text:s text:c="6"/>20 <text:s text:c="7"/>ESTIMADA. <text:s text:c="56"/>NO</text:p>
      <text:p text:style-name="PDFText"> <text:s text:c="207"/>ESTIMADA. No se acepta la modificación del plan de</text:p>
      <text:p text:style-name="PDFText"> <text:s text:c="207"/>financiación presentado junto con la aceptación, debiendo</text:p>
      <text:p text:style-name="PDFText"> <text:s text:c="207"/>cumplir, tal y como se recoge en la Base</text:p>
      <text:p text:style-name="PDFText"> <text:s text:c="207"/>vigesimoprimera, apartado n), con el compromiso de</text:p>
      <text:p text:style-name="PDFText">ASOC FUERTEVIDA PARKINSON NO LIMITS G76335587 <text:s text:c="3"/>SDD2022TF00112 <text:s text:c="8"/>JUNTOS CONTIGO <text:s text:c="27"/>Discapacidad <text:s text:c="5"/>1.3 <text:s text:c="5"/>67.460,81 € <text:s text:c="3"/>53.968,31 € <text:s text:c="3"/>53.808,92 € <text:s text:c="2"/>79,76% <text:s text:c="6"/>20</text:p>
      <text:p text:style-name="PDFText"> <text:s text:c="207"/>asumir el coste que resulte de la diferencia entre el <text:s text:c="12"/>SI</text:p>
      <text:p text:style-name="PDFText"> <text:s text:c="207"/>importe total del proyecto y la subvención concedida.</text:p>
      <text:p text:style-name="PDFText"> <text:s text:c="207"/>Debiendo ceñirse al plan de financiación aprobado en la</text:p>
      <text:p text:style-name="PDFText"> <text:s text:c="207"/>resolución provisional.</text:p>
      <text:p text:style-name="PDFText">ASOCIACION DE SINDROME DE DOWN</text:p>
      <text:p text:style-name="PDFText"> <text:s text:c="36"/>G76732056 <text:s text:c="2"/>SDD2022TF00011 <text:s text:c="8"/>ATENCIÓN SOCIOEDUCATIVA NORMALÍZAME <text:s text:c="6"/>Discapacidad <text:s text:c="5"/>1.3 <text:s text:c="5"/>22.340,00 € <text:s text:c="3"/>16.442,00 € <text:s text:c="3"/>16.442,00 € <text:s text:c="2"/>73,60% <text:s text:c="6"/>19 <text:s text:c="7"/>ESTIMADA. <text:s text:c="56"/>NO</text:p>
      <text:p text:style-name="PDFText">LIBRE 21</text:p>
      <text:p text:style-name="PDFText"> </text:p>
      <text:p text:style-name="PDFText"> </text:p>
      <text:p text:style-name="PDFText"> </text:p>
      <text:p text:style-name="PDFText"> </text:p>
      <text:p text:style-name="PDFText"> <text:s text:c="13"/>Este documento incorpora firma electrónica reconocida de acuerdo a la Ley 6/2020, de 11 de noviembre de los servicios electrónicos de confianza</text:p>
      <text:p text:style-name="PDFText"> <text:s text:c="13"/>Permite la verificación de la integridad de esta copia del documento electrónico en la dirección:</text:p>
      <text:p text:style-name="PDFText"> <text:s text:c="13"/>https://sede.gobiernodecanarias.org/sede/verifica_doc</text:p>
      <text:p text:style-name="PDFText"> <text:s text:c="13"/>Este documento es una copia electrónica auténtica</text:p>
      <text:p text:style-name="PDFText"> <text:s text:c="13"/>Firmado por: Marta Arocha Correa <text:s text:c="83"/>Fecha: 09/12/2022 13:39:51</text:p>
      <text:p text:style-name="PDFText"> <text:s text:c="13"/>En calidad de: D.Gral.de Dependencia y Discapacidad</text:p>
      <text:p text:style-name="PDFText"> <text:s text:c="143"/>Pagina: 21/48</text:p>
      <text:p text:style-name="PDFText"> </text:p>
      <text:p text:style-name="PDFText"> </text:p>
      <text:p text:style-name="PDFText"> <text:s text:c="63"/>7PHKJAhKi/47A5VTqHMhYYAv9QvdhupI</text:p>
      <text:p text:style-name="PDFText"> <text:s text:c="7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4"/>ANEXO I SUBVENCIONES CONCEDIDAS</text:p>
      <text:p text:style-name="PDFText"> </text:p>
      <text:p text:style-name="PDFText"> </text:p>
      <text:p text:style-name="PDFText"> <text:s text:c="272"/>DEBE</text:p>
      <text:p text:style-name="PDFText"> <text:s text:c="140"/>COSTE TOTAL <text:s text:c="4"/>SUBVENCIÓN <text:s text:c="31"/>TOTAL</text:p>
      <text:p text:style-name="PDFText"> <text:s text:c="14"/>ENTIDAD <text:s text:c="18"/>CIF <text:s text:c="3"/>EXPEDIENTE SOLICITUD <text:s text:c="15"/>ACTIVIDAD/PROYECTO <text:s text:c="16"/>ÁREA <text:s text:c="4"/>ACTIVIDAD <text:s text:c="33"/>CONCEDIDO <text:s text:c="11"/>% <text:s text:c="25"/>OBSERVACIONES RESOLUCIÓN DEFINITIVA <text:s text:c="15"/>PRESENTAR</text:p>
      <text:p text:style-name="PDFText"> <text:s text:c="141"/>PROYECTO <text:s text:c="7"/>SOLICTADA <text:s text:c="29"/>VALORACIÓN</text:p>
      <text:p text:style-name="PDFText"> <text:s text:c="269"/>ACEPTACIÓN</text:p>
      <text:p text:style-name="PDFText"> </text:p>
      <text:p text:style-name="PDFText"> <text:s text:c="209"/>ESTIMADA. No se acepta la modificación del plan de</text:p>
      <text:p text:style-name="PDFText"> <text:s text:c="209"/>financiación presentado junto con la aceptación, debiendo</text:p>
      <text:p text:style-name="PDFText">ASOCIACION EDUCATIVA FORMATIVA <text:s text:c="179"/>cumplir, tal y como se recoge en la Base</text:p>
      <text:p text:style-name="PDFText">JASLEM AYUDA Y APOYO A LAS <text:s text:c="44"/>PROMOCIÓN DE LA AUTONOMÍA A TRAVÉS DE <text:s text:c="101"/>vigesimoprimera, apartado n), con el compromiso de</text:p>
      <text:p text:style-name="PDFText">PERSONAS CON SINDROME DE DOWN Y</text:p>
      <text:p text:style-name="PDFText"> <text:s text:c="35"/>G76701002 <text:s text:c="2"/>SDD2022TF00108</text:p>
      <text:p text:style-name="PDFText"> <text:s text:c="70"/>PROGRAMAS EDUCATIVOS Y FORMATIVOS</text:p>
      <text:p text:style-name="PDFText"> <text:s text:c="112"/>Discapacidad <text:s text:c="5"/>1.3 <text:s text:c="5"/>127.080,60 € <text:s text:c="2"/>21.953,81 € <text:s text:c="3"/>21.479,08 € <text:s text:c="5"/>16,90% <text:s text:c="6"/>18</text:p>
      <text:p text:style-name="PDFText"> <text:s text:c="209"/>asumir el coste que resulte de la diferencia entre el <text:s text:c="9"/>SI</text:p>
      <text:p text:style-name="PDFText">OTRTAS DIS <text:s text:c="199"/>importe total del proyecto y la subvención concedida.</text:p>
      <text:p text:style-name="PDFText"> <text:s text:c="209"/>Debiendo ceñirse al plan de financiación aprobado en la</text:p>
      <text:p text:style-name="PDFText"> <text:s text:c="209"/>resolución provisional.</text:p>
      <text:p text:style-name="PDFText">ASOC DE FAMILIAS DE PERSONAS CON</text:p>
      <text:p text:style-name="PDFText"> <text:s text:c="35"/>G35042977 <text:s text:c="2"/>SDD2022GC00017 <text:s text:c="8"/>SURFEANDO EL AUTISMO <text:s text:c="21"/>Discapacidad <text:s text:c="5"/>1.3 <text:s text:c="5"/>28.882,20 € <text:s text:c="3"/>14.090,05 € <text:s text:c="3"/>13.358,21 € <text:s text:c="5"/>46,25% <text:s text:c="6"/>18 <text:s text:c="7"/>ESTIMADA. <text:s text:c="53"/>NO</text:p>
      <text:p text:style-name="PDFText">AUTISMO DE LAS PALMAS</text:p>
      <text:p text:style-name="PDFText">ASOCIACIÓN DE PADRES OROBAL <text:s text:c="8"/>G38239497 <text:s text:c="2"/>SDD2022TF00091 <text:s text:c="8"/>OCIO INCLUSIVO DE VERANO <text:s text:c="17"/>Discapacidad <text:s text:c="5"/>1.3 <text:s text:c="5"/>17.880,27 € <text:s text:c="3"/>14.050,00 € <text:s text:c="3"/>14.050,00 € <text:s text:c="5"/>78,58% <text:s text:c="6"/>18 <text:s text:c="7"/>ESTIMADA. <text:s text:c="53"/>NO</text:p>
      <text:p text:style-name="PDFText">ASOC FAMILIAR PRO-DISCAPACITADOS <text:s text:c="38"/>OCIO INCLUSIVO PARA PERSONAS CON</text:p>
      <text:p text:style-name="PDFText"> <text:s text:c="35"/>G38008280 <text:s text:c="2"/>SDD2022TF00016 <text:s text:c="50"/>Discapacidad <text:s text:c="5"/>1.3 <text:s text:c="5"/>39.900,87 € <text:s text:c="3"/>20.356,12 € <text:s text:c="3"/>20.356,12 € <text:s text:c="5"/>51,02% <text:s text:c="6"/>18 <text:s text:c="7"/>ESTIMADA. <text:s text:c="53"/>NO</text:p>
      <text:p text:style-name="PDFText">INTELECTUALES DE TENERIFE <text:s text:c="45"/>DISCAPACIDAD INTELECTUAL</text:p>
      <text:p text:style-name="PDFText">ASOCIACION DE PERSONAS CON <text:s text:c="44"/>PROYECTO SERVICIO DE OCIO INCLUSIVO DE</text:p>
      <text:p text:style-name="PDFText"> <text:s text:c="35"/>G35046200 <text:s text:c="2"/>SDD2022GC00080 <text:s text:c="50"/>Discapacidad <text:s text:c="5"/>1.3 <text:s text:c="5"/>51.208,20 € <text:s text:c="3"/>40.952,16 € <text:s text:c="3"/>40.575,31 € <text:s text:c="5"/>79,24% <text:s text:c="6"/>18 <text:s text:c="7"/>ESTIMADA. <text:s text:c="53"/>NO</text:p>
      <text:p text:style-name="PDFText">DISCAPACIDAD DE LANZAROTE <text:s text:c="45"/>ADISLAN</text:p>
      <text:p text:style-name="PDFText"> <text:s text:c="209"/>ESTIMADA: Se ajusta la cuantía a conceder por</text:p>
      <text:p text:style-name="PDFText"> <text:s text:c="209"/>sobrepasar los límites establecidos en la Base Séptima</text:p>
      <text:p text:style-name="PDFText"> <text:s text:c="70"/>ACOMPAÑAMIENTO EN SALUD MENTAL:</text:p>
      <text:p text:style-name="PDFText">ASOMASAMEN <text:s text:c="25"/>G35678168 <text:s text:c="2"/>SDD2022GC00041</text:p>
      <text:p text:style-name="PDFText"> <text:s text:c="70"/>METAMORFOSIS</text:p>
      <text:p text:style-name="PDFText"> <text:s text:c="112"/>Discapacidad <text:s text:c="5"/>1.3 <text:s text:c="5"/>25.948,28 € <text:s text:c="3"/>19.708,43 € <text:s text:c="3"/>16.165,30 € <text:s text:c="5"/>62,30% <text:s text:c="6"/>17 <text:s text:c="7"/>apartado Dos de la Convocatoria respecto a los costes <text:s text:c="9"/>SI</text:p>
      <text:p text:style-name="PDFText"> <text:s text:c="209"/>del personal (Técnico, técnico superior nivel 1,</text:p>
      <text:p text:style-name="PDFText"> <text:s text:c="209"/>combustible) y al coste de auditoría.</text:p>
      <text:p text:style-name="PDFText"> <text:s text:c="70"/>APOYOS PARA UNA MAYOR INCLUSIÓN SOCIAL</text:p>
      <text:p text:style-name="PDFText">FUNDACION TUTELAR CANARIA <text:s text:c="10"/>G38743308 <text:s text:c="2"/>SDD2022TF00048 <text:s text:c="8"/>Y EMPODERAMIENTO DE LAS PERSONAS CON Discapacidad <text:s text:c="10"/>1.3 <text:s text:c="5"/>41.339,31 € <text:s text:c="3"/>20.892,43 € <text:s text:c="3"/>20.892,43 € <text:s text:c="5"/>50,54% <text:s text:c="6"/>17 <text:s text:c="7"/>ESTIMADA. <text:s text:c="53"/>NO</text:p>
      <text:p text:style-name="PDFText"> <text:s text:c="70"/>DISCAPACIDAD INTELECTUAL</text:p>
      <text:p text:style-name="PDFText">ASOCIACION COMARCAL DE</text:p>
      <text:p text:style-name="PDFText"> <text:s text:c="35"/>G38378220 <text:s text:c="2"/>SDD2022TF00073 <text:s text:c="8"/>PROYECTO TENERIFEINCLUYE <text:s text:c="17"/>Discapacidad <text:s text:c="5"/>1.3 <text:s text:c="5"/>32.676,08 € <text:s text:c="3"/>30.000,00 € <text:s text:c="3"/>30.000,00 € <text:s text:c="5"/>91,81% <text:s text:c="6"/>17 <text:s text:c="7"/>ESTIMADA. <text:s text:c="53"/>NO</text:p>
      <text:p text:style-name="PDFText">INTEGRACION SOCIAL</text:p>
      <text:p text:style-name="PDFText">LANZAROTEÑA PARA LA ASISTENCIA DE <text:s text:c="37"/>PROGRAMA DE ATENCION SOCIOSANITARIA</text:p>
      <text:p text:style-name="PDFText"> <text:s text:c="35"/>G76224310 <text:s text:c="2"/>SDD2022GC00028 <text:s text:c="50"/>Discapacidad <text:s text:c="5"/>1.3 <text:s text:c="5"/>105.207,52 € <text:s text:c="2"/>38.707,52 € <text:s text:c="3"/>38.707,52 € <text:s text:c="5"/>36,79% <text:s text:c="6"/>17 <text:s text:c="7"/>ESTIMADA. <text:s text:c="53"/>NO</text:p>
      <text:p text:style-name="PDFText">LA ESCLEROSIS MULTIPLE <text:s text:c="48"/>EN ESCLEROSIS MULTIPLE</text:p>
      <text:p text:style-name="PDFText"> <text:s text:c="70"/>INTERVENCIÓN INTERDISCIPLINAR PARA LA</text:p>
      <text:p text:style-name="PDFText">ASOC PARA LA INSER LAB DEL DISCAP <text:s text:c="37"/>MEJORA DE LA CALIDAD DE VIDA DE JÓVENES</text:p>
      <text:p text:style-name="PDFText"> <text:s text:c="35"/>G76528066 <text:s text:c="2"/>SDD2022TF00036 <text:s text:c="50"/>Discapacidad <text:s text:c="5"/>1.3 <text:s text:c="5"/>47.671,38 € <text:s text:c="3"/>7.895,81 € <text:s text:c="4"/>7.882,31 € <text:s text:c="6"/>16,53% <text:s text:c="6"/>17 <text:s text:c="7"/>ESTIMADA. <text:s text:c="53"/>NO</text:p>
      <text:p text:style-name="PDFText">INTELECTUAL <text:s text:c="59"/>CON DIFERENTES CAPACIDADES</text:p>
      <text:p text:style-name="PDFText"> <text:s text:c="70"/>INTELECTUALES Y FAMILIAS</text:p>
      <text:p text:style-name="PDFText"> <text:s text:c="70"/>PROGRAMA INTEGRAL DE ACTIVIDADES</text:p>
      <text:p text:style-name="PDFText">APAELP <text:s text:c="29"/>G35562578 <text:s text:c="2"/>SDD2022GC00019 <text:s text:c="50"/>Discapacidad <text:s text:c="5"/>1.3 <text:s text:c="5"/>21.702,37 € <text:s text:c="3"/>20.306,09 € <text:s text:c="3"/>20.306,09 € <text:s text:c="5"/>93,57% <text:s text:c="6"/>17 <text:s text:c="7"/>ESTIMADA. <text:s text:c="53"/>NO</text:p>
      <text:p text:style-name="PDFText"> <text:s text:c="70"/>INCLUSIVAS EN PERIODOS VACACIONALES</text:p>
      <text:p text:style-name="PDFText">ASOC DE FAMILIAS DE PERSONAS CON</text:p>
      <text:p text:style-name="PDFText"> <text:s text:c="35"/>G35042977 <text:s text:c="2"/>SDD2022GC00002 <text:s text:c="8"/>QUIERO TRABAJAR <text:s text:c="26"/>Discapacidad <text:s text:c="5"/>1.3 <text:s text:c="5"/>29.895,32 € <text:s text:c="3"/>25.895,32 € <text:s text:c="3"/>25.895,32 € <text:s text:c="5"/>86,62% <text:s text:c="6"/>17 <text:s text:c="7"/>ESTIMADA. <text:s text:c="53"/>NO</text:p>
      <text:p text:style-name="PDFText">AUTISMO DE LAS PALMAS</text:p>
      <text:p text:style-name="PDFText">ASOCIACION APROSU <text:s text:c="18"/>G35029065 <text:s text:c="2"/>SDD2022GC00039 <text:s text:c="8"/>YO TAMBIEN QUIERO PARTICIPAR <text:s text:c="13"/>Discapacidad <text:s text:c="5"/>1.3 <text:s text:c="5"/>53.861,00 € <text:s text:c="3"/>53.861,00 € <text:s text:c="3"/>53.861,00 € <text:s text:c="5"/>100,00% <text:s text:c="5"/>17 <text:s text:c="7"/>ESTIMADA. <text:s text:c="53"/>NO</text:p>
      <text:p text:style-name="PDFText">ASOCIACION APROSU <text:s text:c="18"/>G35029065 <text:s text:c="2"/>SDD2022GC00037 <text:s text:c="8"/>HABLEMOS DE DERECHOS <text:s text:c="21"/>Discapacidad <text:s text:c="5"/>1.3 <text:s text:c="5"/>38.414,50 € <text:s text:c="3"/>38.414,50 € <text:s text:c="3"/>38.414,50 € <text:s text:c="5"/>100,00% <text:s text:c="5"/>16 <text:s text:c="7"/>ESTIMADA. <text:s text:c="53"/>NO</text:p>
      <text:p text:style-name="PDFText"> <text:s text:c="70"/>AULA TVA PARA PROMOCIÓN DE LA</text:p>
      <text:p text:style-name="PDFText">ASOC PARA LA INSER LAB DEL DISCAP</text:p>
      <text:p text:style-name="PDFText"> <text:s text:c="35"/>G76528066 <text:s text:c="2"/>SDD2022TF00029 <text:s text:c="8"/>AUTONOMÍA PERSONAL Y VIDA <text:s text:c="16"/>Discapacidad <text:s text:c="5"/>1.3 <text:s text:c="5"/>52.677,28 € <text:s text:c="3"/>41.567,44 € <text:s text:c="3"/>39.530,39 € <text:s text:c="5"/>75,04% <text:s text:c="6"/>16 <text:s text:c="7"/>ESTIMADA. <text:s text:c="53"/>NO</text:p>
      <text:p text:style-name="PDFText">INTELECTUAL</text:p>
      <text:p text:style-name="PDFText"> <text:s text:c="70"/>INDEPENDIENTE DE PERSONAS CON DCI</text:p>
      <text:p text:style-name="PDFText">ASOC DE FAMILIAS DE PERSONAS CON</text:p>
      <text:p text:style-name="PDFText"> <text:s text:c="35"/>G35042977 <text:s text:c="2"/>SDD2022GC00025 <text:s text:c="8"/>TEAPOYAMOS <text:s text:c="31"/>Discapacidad <text:s text:c="5"/>1.3 <text:s text:c="5"/>9.119,44 € <text:s text:c="4"/>9.119,44 € <text:s text:c="4"/>5.954,16 € <text:s text:c="6"/>65,29% <text:s text:c="6"/>15 <text:s text:c="7"/>ESTIMADA. <text:s text:c="53"/>NO</text:p>
      <text:p text:style-name="PDFText">AUTISMO DE LAS PALMAS</text:p>
      <text:p text:style-name="PDFText">ASOC TINERFEÑA DE TRISOMICOS 21 <text:s text:c="4"/>G38328704 <text:s text:c="2"/>SDD2022TF00039 <text:s text:c="8"/>AUTONOMÍA FUNCIONAL DOWN TENERIFE 2022 Discapacidad <text:s text:c="8"/>1.3 <text:s text:c="5"/>56.926,38 € <text:s text:c="3"/>45.518,32 € <text:s text:c="3"/>45.518,32 € <text:s text:c="5"/>79,96% <text:s text:c="6"/>15 <text:s text:c="7"/>ESTIMADA. <text:s text:c="53"/>NO</text:p>
      <text:p text:style-name="PDFText">FUNDACION PARA LA FORMACION</text:p>
      <text:p text:style-name="PDFText">INTEGRAL Y PROMOCION SACIO LABORAL G38490785 <text:s text:c="3"/>SDD2022TF00097 <text:s text:c="8"/>HUERTOTERAPIA <text:s text:c="28"/>Discapacidad <text:s text:c="5"/>1.3 <text:s text:c="5"/>46.181,84 € <text:s text:c="3"/>46.181,83 € <text:s text:c="3"/>46.181,83 € <text:s text:c="5"/>100,00% <text:s text:c="5"/>15 <text:s text:c="7"/>ESTIMADA. <text:s text:c="53"/>NO</text:p>
      <text:p text:style-name="PDFText">Y COOP PARA EL DESARROLLO ISONORTE</text:p>
      <text:p text:style-name="PDFText">COORDINADORA DE PERSONAS CON</text:p>
      <text:p text:style-name="PDFText"> <text:s text:c="35"/>G38027264 <text:s text:c="2"/>SDD2022TF00035 <text:s text:c="8"/>ACTIVAD@S <text:s text:c="32"/>Discapacidad <text:s text:c="5"/>1.3 <text:s text:c="5"/>69.539,07 € <text:s text:c="3"/>57.862,85 € <text:s text:c="3"/>55.913,13 € <text:s text:c="5"/>80,41% <text:s text:c="6"/>12 <text:s text:c="7"/>ESTIMADA. <text:s text:c="53"/>NO</text:p>
      <text:p text:style-name="PDFText">DISCAPACIDAD FISICA</text:p>
      <text:p text:style-name="PDFText">TOTAL PROYECTOS: <text:s text:c="24"/>60 <text:s text:c="99"/>TOTAL 1.3 DISCAPACIDAD <text:s text:c="4"/>1.850.006,02 €</text:p>
      <text:p text:style-name="PDFText">ASOCIACION DE ENTIDADES PLENA</text:p>
      <text:p text:style-name="PDFText"> <text:s text:c="35"/>G35083112 <text:s text:c="2"/>SDD2022GC00034 <text:s text:c="8"/>SERVICIO DE APOYO PUNTUAL <text:s text:c="16"/>Discapacidad <text:s text:c="5"/>2.1 <text:s text:c="5"/>24.493,09 € <text:s text:c="3"/>19.487,09 € <text:s text:c="3"/>19.486,94 € <text:s text:c="5"/>79,56% <text:s text:c="6"/>32 <text:s text:c="7"/>ESTIMADA. <text:s text:c="53"/>NO</text:p>
      <text:p text:style-name="PDFText">INCLUSION CANARIAS</text:p>
      <text:p text:style-name="PDFText">ASOCIACION SOCIAL CRECIENDO YAZA <text:s text:c="3"/>G76159003 <text:s text:c="2"/>SDD2022GC00098 <text:s text:c="8"/>RESPIRO FAMILIAR YAIZA <text:s text:c="19"/>Discapacidad <text:s text:c="5"/>2.1 <text:s text:c="5"/>69.275,89 € <text:s text:c="3"/>55.332,00 € <text:s text:c="3"/>55.332,02 € <text:s text:c="5"/>79,87% <text:s text:c="6"/>26 <text:s text:c="7"/>ESTIMADA. <text:s text:c="53"/>NO</text:p>
      <text:p text:style-name="PDFText">ASOCIACION DE PERSONAS CON</text:p>
      <text:p text:style-name="PDFText"> <text:s text:c="35"/>G35046200 <text:s text:c="2"/>SDD2022GC00093 <text:s text:c="8"/>PROYECTO CONCILIANDO VIDA <text:s text:c="16"/>Discapacidad <text:s text:c="5"/>2.1 <text:s text:c="5"/>75.000,00 € <text:s text:c="3"/>60.000,00 € <text:s text:c="3"/>59.152,15 € <text:s text:c="5"/>78,87% <text:s text:c="6"/>19 <text:s text:c="7"/>ESTIMADA. <text:s text:c="53"/>NO</text:p>
      <text:p text:style-name="PDFText">DISCAPACIDAD DE LANZAROTE</text:p>
      <text:p text:style-name="PDFText">COORDINADORA DE PERSONAS CON</text:p>
      <text:p text:style-name="PDFText"> <text:s text:c="35"/>G38027264 <text:s text:c="2"/>SDD2022TF00023 <text:s text:c="8"/>PROYECTO DESCONECTAD@S <text:s text:c="19"/>Discapacidad <text:s text:c="5"/>2.1 <text:s text:c="5"/>33.871,78 € <text:s text:c="3"/>18.865,10 € <text:s text:c="3"/>18.405,93 € <text:s text:c="5"/>54,34% <text:s text:c="6"/>17 <text:s text:c="7"/>ESTIMADA. <text:s text:c="53"/>NO</text:p>
      <text:p text:style-name="PDFText">DISCAPACIDAD FISICA</text:p>
      <text:p text:style-name="PDFText">TOTAL PROYECTOS: <text:s text:c="24"/>4 <text:s text:c="100"/>TOTAL 2.1 DISCAPACIDAD <text:s text:c="4"/>152.377,04 €</text:p>
      <text:p text:style-name="PDFText"> <text:s text:c="209"/>ESTIMADA. No se acepta la modificación del plan de</text:p>
      <text:p text:style-name="PDFText"> <text:s text:c="209"/>financiación presentado junto con la aceptación, debiendo</text:p>
      <text:p text:style-name="PDFText"> <text:s text:c="209"/>cumplir, tal y como se recoge en la Base</text:p>
      <text:p text:style-name="PDFText">ASOCIACION BENEFICA ONG SER <text:s text:c="182"/>vigesimoprimera, apartado n), con el compromiso de</text:p>
      <text:p text:style-name="PDFText">HUMANO</text:p>
      <text:p text:style-name="PDFText"> <text:s text:c="35"/>G35954056 <text:s text:c="2"/>SDD2022GC00091 <text:s text:c="8"/>T-ESCUCHO <text:s text:c="32"/>Dependencia <text:s text:c="6"/>2.2 <text:s text:c="5"/>57.227,91 € <text:s text:c="3"/>45.774,91 € <text:s text:c="3"/>45.609,84 € <text:s text:c="5"/>79,70% <text:s text:c="6"/>38</text:p>
      <text:p text:style-name="PDFText"> <text:s text:c="209"/>asumir el coste que resulte de la diferencia entre el <text:s text:c="9"/>SI</text:p>
      <text:p text:style-name="PDFText"> <text:s text:c="209"/>importe total del proyecto y la subvención concedida.</text:p>
      <text:p text:style-name="PDFText"> <text:s text:c="209"/>Debiendo ceñirse al plan de financiación aprobado en la</text:p>
      <text:p text:style-name="PDFText"> <text:s text:c="209"/>resolución provisional.</text:p>
      <text:p text:style-name="PDFText"> </text:p>
      <text:p text:style-name="PDFText"> </text:p>
      <text:p text:style-name="PDFText"> </text:p>
      <text:p text:style-name="PDFText"> </text:p>
      <text:p text:style-name="PDFText"> <text:s text:c="13"/>Este documento incorpora firma electrónica reconocida de acuerdo a la Ley 6/2020, de 11 de noviembre de los servicios electrónicos de confianza</text:p>
      <text:p text:style-name="PDFText"> <text:s text:c="13"/>Permite la verificación de la integridad de esta copia del documento electrónico en la dirección:</text:p>
      <text:p text:style-name="PDFText"> <text:s text:c="13"/>https://sede.gobiernodecanarias.org/sede/verifica_doc</text:p>
      <text:p text:style-name="PDFText"> <text:s text:c="13"/>Este documento es una copia electrónica auténtica</text:p>
      <text:p text:style-name="PDFText"> <text:s text:c="13"/>Firmado por: Marta Arocha Correa <text:s text:c="83"/>Fecha: 09/12/2022 13:39:51</text:p>
      <text:p text:style-name="PDFText"> <text:s text:c="13"/>En calidad de: D.Gral.de Dependencia y Discapacidad</text:p>
      <text:p text:style-name="PDFText"> <text:s text:c="143"/>Pagina: 22/48</text:p>
      <text:p text:style-name="PDFText"> </text:p>
      <text:p text:style-name="PDFText"> </text:p>
      <text:p text:style-name="PDFText"> <text:s text:c="62"/>7PHKJAhKi/47A5VTqHMhYYAv9QvdhupI</text:p>
      <text:p text:style-name="PDFText"> <text:s text:c="7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6"/>ANEXO I SUBVENCIONES CONCEDIDAS</text:p>
      <text:p text:style-name="PDFText"> </text:p>
      <text:p text:style-name="PDFText"> </text:p>
      <text:p text:style-name="PDFText"> <text:s text:c="280"/>DEBE</text:p>
      <text:p text:style-name="PDFText"> <text:s text:c="148"/>COSTE TOTAL <text:s text:c="4"/>SUBVENCIÓN <text:s text:c="29"/>TOTAL</text:p>
      <text:p text:style-name="PDFText"> <text:s text:c="13"/>ENTIDAD <text:s text:c="20"/>CIF <text:s text:c="3"/>EXPEDIENTE SOLICITUD <text:s text:c="16"/>ACTIVIDAD/PROYECTO <text:s text:c="22"/>ÁREA <text:s text:c="4"/>ACTIVIDAD <text:s text:c="33"/>CONCEDIDO <text:s text:c="9"/>% <text:s text:c="25"/>OBSERVACIONES RESOLUCIÓN DEFINITIVA <text:s text:c="17"/>PRESENTAR</text:p>
      <text:p text:style-name="PDFText"> <text:s text:c="149"/>PROYECTO <text:s text:c="7"/>SOLICTADA <text:s text:c="27"/>VALORACIÓN</text:p>
      <text:p text:style-name="PDFText"> <text:s text:c="277"/>ACEPTACIÓN</text:p>
      <text:p text:style-name="PDFText"> </text:p>
      <text:p text:style-name="PDFText"> <text:s text:c="215"/>ESTIMADA: Se ajusta la cuantía a conceder por</text:p>
      <text:p text:style-name="PDFText"> <text:s text:c="215"/>sobrepasar los límites establecidos en la Base Séptima</text:p>
      <text:p text:style-name="PDFText"> <text:s text:c="215"/>apartado Dos de la Convocatoria respecto a los costes de</text:p>
      <text:p text:style-name="PDFText"> <text:s text:c="215"/>personal (Titulado nivel 3).</text:p>
      <text:p text:style-name="PDFText"> </text:p>
      <text:p text:style-name="PDFText"> <text:s text:c="215"/>Se detecta error en el coste total de la previsión de</text:p>
      <text:p text:style-name="PDFText"> <text:s text:c="215"/>ingresos del plan de financiación presentado, así como</text:p>
      <text:p text:style-name="PDFText"> <text:s text:c="71"/>ACOMPAÑAMIENTO A PACIENTES CON</text:p>
      <text:p text:style-name="PDFText">ASOCIACIÓN ESPAÑOLA CONTRA EL <text:s text:c="186"/>error en la cuantía del coste total del proyecto,</text:p>
      <text:p text:style-name="PDFText">CÁNCER</text:p>
      <text:p text:style-name="PDFText"> <text:s text:c="36"/>G28197564 <text:s text:c="2"/>SDD2022TF00118 <text:s text:c="8"/>CÁNCER Y SUS FAMILIAS A TRAVÉS DEL <text:s text:c="14"/>Dependencia <text:s text:c="6"/>2.2 <text:s text:c="5"/>42.893,71 € <text:s text:c="3"/>20.000,00 € <text:s text:c="3"/>23.035,84 € <text:s text:c="3"/>53,70% <text:s text:c="6"/>37</text:p>
      <text:p text:style-name="PDFText"> <text:s text:c="215"/>subvención solicitada y subvención concedida, publicada <text:s text:c="9"/>SI</text:p>
      <text:p text:style-name="PDFText"> <text:s text:c="71"/>EQUIPO DE VOLUNTARIADO AECC</text:p>
      <text:p text:style-name="PDFText"> <text:s text:c="215"/>en el Anexo I de la Resolución provisional de fecha</text:p>
      <text:p text:style-name="PDFText"> <text:s text:c="215"/>10/11/2022, por lo que se procede a la correción de oficio.</text:p>
      <text:p text:style-name="PDFText"> </text:p>
      <text:p text:style-name="PDFText"> <text:s text:c="215"/>Debe cumplir, tal y como se recoge en la Base</text:p>
      <text:p text:style-name="PDFText"> <text:s text:c="215"/>vigesimoprimera, apartado n), con el compromiso de</text:p>
      <text:p text:style-name="PDFText"> <text:s text:c="215"/>asumir el coste que resulte de la diferencia entre el</text:p>
      <text:p text:style-name="PDFText"> <text:s text:c="215"/>importe total del proyecto y la subvención concedida.</text:p>
      <text:p text:style-name="PDFText">ASOC.PROVINCIAL DE FAMILIARES DE</text:p>
      <text:p text:style-name="PDFText">ENFERMOS DE PARKINSON TENERIFE <text:s text:c="6"/>G38649190 <text:s text:c="2"/>SDD2022TF00019 <text:s text:c="8"/>CONVIVE IV <text:s text:c="38"/>Dependencia <text:s text:c="6"/>2.2 <text:s text:c="5"/>74.952,14 € <text:s text:c="3"/>54.750,51 € <text:s text:c="3"/>53.716,96 € <text:s text:c="3"/>71,67% <text:s text:c="6"/>33 <text:s text:c="7"/>ESTIMADA. <text:s text:c="55"/>NO</text:p>
      <text:p text:style-name="PDFText">PARKTFE</text:p>
      <text:p text:style-name="PDFText"> <text:s text:c="215"/>ESTIMADA: Se ajusta la cuantía a conceder por</text:p>
      <text:p text:style-name="PDFText"> <text:s text:c="215"/>sobrepasar los límites establecidos en la Base Séptima</text:p>
      <text:p text:style-name="PDFText"> <text:s text:c="215"/>apartado Dos de la Convocatoria respecto a los costes de</text:p>
      <text:p text:style-name="PDFText"> <text:s text:c="215"/>personal (Titulado nivel 3).</text:p>
      <text:p text:style-name="PDFText"> </text:p>
      <text:p text:style-name="PDFText"> <text:s text:c="215"/>Se detecta error en el coste total de la previsión de</text:p>
      <text:p text:style-name="PDFText"> <text:s text:c="215"/>ingresos del plan de financiación presentado, así como</text:p>
      <text:p text:style-name="PDFText"> <text:s text:c="71"/>ATENCIÓN ESPECIALIZADA A PERSONAS</text:p>
      <text:p text:style-name="PDFText">ASOCIACIÓN ESPAÑOLA CONTRA EL <text:s text:c="186"/>error en la cuantía del coste total del proyecto,</text:p>
      <text:p text:style-name="PDFText">CÁNCER</text:p>
      <text:p text:style-name="PDFText"> <text:s text:c="36"/>G28197564 <text:s text:c="2"/>SDD2022TF00119 <text:s text:c="8"/>CUIDADORAS DE PACIENTES <text:s text:c="25"/>Dependencia <text:s text:c="6"/>2.2 <text:s text:c="5"/>34.933,52 € <text:s text:c="3"/>31.838,08 € <text:s text:c="3"/>17.084,29 € <text:s text:c="3"/>48,91% <text:s text:c="6"/>31</text:p>
      <text:p text:style-name="PDFText"> <text:s text:c="215"/>subvención solicitada y subvención concedida, publicada <text:s text:c="9"/>SI</text:p>
      <text:p text:style-name="PDFText"> <text:s text:c="71"/>ONCOLÓGICOS/AS</text:p>
      <text:p text:style-name="PDFText"> <text:s text:c="215"/>en el Anexo II de la Resolución provisional de fecha</text:p>
      <text:p text:style-name="PDFText"> <text:s text:c="215"/>10/11/2022, por lo que se procede a la correción de oficio.</text:p>
      <text:p text:style-name="PDFText"> </text:p>
      <text:p text:style-name="PDFText"> <text:s text:c="215"/>Debe cumplir, tal y como se recoge en la Base</text:p>
      <text:p text:style-name="PDFText"> <text:s text:c="215"/>vigesimoprimera, apartado n), con el compromiso de</text:p>
      <text:p text:style-name="PDFText"> <text:s text:c="215"/>asumir el coste que resulte de la diferencia entre el</text:p>
      <text:p text:style-name="PDFText"> <text:s text:c="215"/>importe total del proyecto y la subvención concedida.</text:p>
      <text:p text:style-name="PDFText"> <text:s text:c="71"/>SERVICIO DE ATENCIÓN Y ACOMPAÑAMIENTO</text:p>
      <text:p text:style-name="PDFText">ASOC INTERVENCION SOCIAL ATLANTICO <text:s text:c="2"/>G76779255 <text:s text:c="2"/>SDD2022TF00107 <text:s text:c="8"/>EXCLUSIVO PARA LAS FAMILIAS DE LAS <text:s text:c="14"/>Dependencia <text:s text:c="6"/>2.2 <text:s text:c="5"/>37.198,10 € <text:s text:c="3"/>32.398,64 € <text:s text:c="3"/>32.398,64 € <text:s text:c="3"/>87,10% <text:s text:c="6"/>30,5 <text:s text:c="5"/>ESTIMADA. <text:s text:c="55"/>NO</text:p>
      <text:p text:style-name="PDFText"> <text:s text:c="71"/>PERSONAS DEPENDIENTES</text:p>
      <text:p text:style-name="PDFText"> <text:s text:c="71"/>ATENCIÓN INTEGRAL APOYO Y PREVENCIÓN A</text:p>
      <text:p text:style-name="PDFText">ASOC DE FAMILIARES Y CUIDADORES DE <text:s text:c="37"/>PERSONAS CON DIAGNÓSTICO DE CUALQUIER</text:p>
      <text:p text:style-name="PDFText"> <text:s text:c="36"/>G38392973 <text:s text:c="2"/>SDD2022TF00041 <text:s text:c="47"/>Dependencia <text:s text:c="16"/>2.2 <text:s text:c="5"/>47.524,00 € <text:s text:c="3"/>18.386,00 € <text:s text:c="3"/>18.386,00 € <text:s text:c="3"/>38,69% <text:s text:c="6"/>27 <text:s text:c="7"/>ESTIMADA. <text:s text:c="55"/>NO</text:p>
      <text:p text:style-name="PDFText">ENFERMOS DE ALZHEIMER Y <text:s text:c="48"/>TIPO DE DEMENCIA Y DETERIORO COGNITIVO</text:p>
      <text:p text:style-name="PDFText"> <text:s text:c="71"/>LEVE FAMILIARES Y CUIDADORES.</text:p>
      <text:p text:style-name="PDFText">ASOC FAMILIARES ENFERMOS ALZHEIMER <text:s text:c="37"/>AFA LA PALMA: SERVICIO DE INFORMACIÓN</text:p>
      <text:p text:style-name="PDFText"> <text:s text:c="34"/>G38559134 <text:s text:c="4"/>SDD2022TF00063 <text:s text:c="57"/>Dependencia <text:s text:c="6"/>2.2 <text:s text:c="5"/>65.975,54 € <text:s text:c="3"/>49.643,14 € <text:s text:c="3"/>47.160,85 € <text:s text:c="3"/>71,48% <text:s text:c="6"/>27 <text:s text:c="7"/>ESTIMADA. <text:s text:c="55"/>NO</text:p>
      <text:p text:style-name="PDFText">Y OTRAS DEMENCIAS DE LA PALMA <text:s text:c="42"/>VALORACIÓN Y ORIENTACIÓN</text:p>
      <text:p text:style-name="PDFText"> </text:p>
      <text:p text:style-name="PDFText"> <text:s text:c="71"/>CERCA DE TI ACOMPAÑÁNDOTE.</text:p>
      <text:p text:style-name="PDFText">ASOC DE AYUDA A PERSONAS CON <text:s text:c="187"/>ESTIMADA PARCIALMENTE hasta agotar la</text:p>
      <text:p text:style-name="PDFText"> <text:s text:c="36"/>G76604842 <text:s text:c="2"/>SDD2022TF00095 <text:s text:c="8"/>Acompañamiento a familias y/o cuidadores/as no <text:s text:c="2"/>Dependencia <text:s text:c="6"/>2.2 <text:s text:c="5"/>35.309,66 € <text:s text:c="3"/>35.309,66 € <text:s text:c="4"/>17.030,70 € <text:s text:c="2"/>100,00% <text:s text:c="5"/>26 <text:s text:c="73"/>SI</text:p>
      <text:p text:style-name="PDFText">DEPENDENCIA EN CANARIAS <text:s text:c="192"/>financiación.</text:p>
      <text:p text:style-name="PDFText"> <text:s text:c="71"/>profesionales de personas dependientes</text:p>
      <text:p text:style-name="PDFText"> </text:p>
      <text:p text:style-name="PDFText">TOTAL PROYECTOS: <text:s text:c="25"/>8 <text:s text:c="107"/>TOTAL 2.2 DEPENDENCIA <text:s text:c="5"/>254.423,12 €</text:p>
      <text:p text:style-name="PDFText">CASA DE LAS HERMANAS HOSPITALARIAS <text:s text:c="37"/>CUIDADO Y APOYO A FAMILIAS DE PERSONAS</text:p>
      <text:p text:style-name="PDFText"> <text:s text:c="34"/>R3800021B <text:s text:c="4"/>SDD2022TF00110 <text:s text:c="57"/>Discapacidad <text:s text:c="5"/>2.2 <text:s text:c="5"/>11.900,00 € <text:s text:c="3"/>6.460,51 € <text:s text:c="4"/>6.460,51 € <text:s text:c="4"/>54,29% <text:s text:c="6"/>34 <text:s text:c="7"/>ESTIMADA. <text:s text:c="55"/>NO</text:p>
      <text:p text:style-name="PDFText">DEL SAGRADO CORAZON DE JESUS <text:s text:c="43"/>CON DISCAPACIDAD</text:p>
      <text:p text:style-name="PDFText"> <text:s text:c="71"/>BEJEQUE: ATENCIÓN FAMILIAR EN SALUD</text:p>
      <text:p text:style-name="PDFText">ASOCIACION SALUD MENTAL ATELSAM <text:s text:c="5"/>G38344784 <text:s text:c="2"/>SDD2022TF00066 <text:s text:c="57"/>Discapacidad <text:s text:c="5"/>2.2 <text:s text:c="5"/>49.399,03 € <text:s text:c="3"/>39.519,22 € <text:s text:c="3"/>39.519,22 € <text:s text:c="3"/>80,00% <text:s text:c="6"/>33 <text:s text:c="7"/>ESTIMADA. <text:s text:c="55"/>NO</text:p>
      <text:p text:style-name="PDFText"> <text:s text:c="71"/>MENTAL</text:p>
      <text:p text:style-name="PDFText"> <text:s text:c="215"/>ESTIMADA. Debe presentar nueva aceptación de la</text:p>
      <text:p text:style-name="PDFText"> <text:s text:c="215"/>subvención, tras detectar error en la cuantía a conceder</text:p>
      <text:p text:style-name="PDFText"> <text:s text:c="71"/>BIENESTAR INTEGRAL DE LAS PERSONAS <text:s text:c="109"/>reflejada en el Anexo I de la Resolución provisional de</text:p>
      <text:p text:style-name="PDFText">ASOCIACION DE AFECTADOS POR <text:s text:c="44"/>AFECTADAS POR DISTROFIAS HEREDITARIAS <text:s text:c="106"/>fecha 10/11/2022, debiendo cumplir, tal y como se recoge</text:p>
      <text:p text:style-name="PDFText">RETINOSIS PIGMENTARIA DE CANARIAS</text:p>
      <text:p text:style-name="PDFText"> <text:s text:c="36"/>G35319615 <text:s text:c="2"/>SDD2022GC00099</text:p>
      <text:p text:style-name="PDFText"> <text:s text:c="71"/>DE LA RETINA DE LA COMUNIDAD CANARIA Y</text:p>
      <text:p text:style-name="PDFText"> <text:s text:c="120"/>Discapacidad <text:s text:c="5"/>2.2 <text:s text:c="5"/>8.352,12 € <text:s text:c="4"/>6.170,15 € <text:s text:c="4"/>5.911,84 € <text:s text:c="4"/>70,78% <text:s text:c="6"/>27</text:p>
      <text:p text:style-name="PDFText"> <text:s text:c="215"/>en la Base vigesimoprimera, apartado n), con el <text:s text:c="17"/>SI</text:p>
      <text:p text:style-name="PDFText"> <text:s text:c="71"/>SUS FAMILIAS <text:s text:c="131"/>compromiso de asumir el coste que resulte de la</text:p>
      <text:p text:style-name="PDFText"> <text:s text:c="215"/>diferencia entre el importe total del proyecto y la</text:p>
      <text:p text:style-name="PDFText"> <text:s text:c="215"/>subvención concedida.</text:p>
      <text:p text:style-name="PDFText"> <text:s text:c="215"/>ESTIMADA. No se acepta la modificación del plan de</text:p>
      <text:p text:style-name="PDFText"> <text:s text:c="215"/>financiación presentado junto con la aceptación, debiendo</text:p>
      <text:p text:style-name="PDFText"> <text:s text:c="215"/>cumplir, tal y como se recoge en la Base</text:p>
      <text:p text:style-name="PDFText"> <text:s text:c="215"/>vigesimoprimera, apartado n), con el compromiso de</text:p>
      <text:p text:style-name="PDFText">ASOC FUERTEVIDA PARKINSON NO LIMITS G76335587 <text:s text:c="3"/>SDD2022TF00109 <text:s text:c="8"/>A TU LADO <text:s text:c="39"/>Discapacidad <text:s text:c="5"/>2.2 <text:s text:c="5"/>59.041,28 € <text:s text:c="3"/>47.233,02 € <text:s text:c="3"/>47.079,50 € <text:s text:c="3"/>79,74% <text:s text:c="6"/>26</text:p>
      <text:p text:style-name="PDFText"> <text:s text:c="215"/>asumir el coste que resulte de la diferencia entre el <text:s text:c="11"/>SI</text:p>
      <text:p text:style-name="PDFText"> <text:s text:c="215"/>importe total del proyecto y la subvención concedida.</text:p>
      <text:p text:style-name="PDFText"> <text:s text:c="215"/>Debiendo ceñirse al plan de financiación aprobado en la</text:p>
      <text:p text:style-name="PDFText"> <text:s text:c="215"/>resolución provisional.</text:p>
      <text:p text:style-name="PDFText"> <text:s text:c="215"/>ESTIMADA: Se ajusta la cuantía a conceder por</text:p>
      <text:p text:style-name="PDFText"> <text:s text:c="215"/>sobrepasar los límites establecidos en la Base Séptima</text:p>
      <text:p text:style-name="PDFText"> <text:s text:c="215"/>apartado Dos de la Convocatoria respecto a los costes</text:p>
      <text:p text:style-name="PDFText"> <text:s text:c="71"/>ATENCIÓN A CUIDADORAS Y CUIDADORES DE</text:p>
      <text:p text:style-name="PDFText">CRUZ ROJA ESPAÑOLA <text:s text:c="18"/>Q2866001G <text:s text:c="2"/>SDD2022TF00062</text:p>
      <text:p text:style-name="PDFText"> <text:s text:c="71"/>PERSONAS CON DISCAPACIDAD</text:p>
      <text:p text:style-name="PDFText"> <text:s text:c="120"/>Discapacidad <text:s text:c="5"/>2.2 <text:s text:c="5"/>51.903,45 € <text:s text:c="3"/>41.522,76 € <text:s text:c="3"/>33.702,71 € <text:s text:c="3"/>64,93% <text:s text:c="6"/>25 <text:s text:c="7"/>del personal (Titulados nivel 2) y por considerarse no <text:s text:c="10"/>SI</text:p>
      <text:p text:style-name="PDFText"> <text:s text:c="215"/>subvencionables los siguientes gastos: Uniformidad,</text:p>
      <text:p text:style-name="PDFText"> <text:s text:c="215"/>manutención voluntariado y personal laboral, productos</text:p>
      <text:p text:style-name="PDFText"> <text:s text:c="215"/>de apoyo para usuarios.</text:p>
      <text:p text:style-name="PDFText"> </text:p>
      <text:p text:style-name="PDFText"> </text:p>
      <text:p text:style-name="PDFText"> </text:p>
      <text:p text:style-name="PDFText"> </text:p>
      <text:p text:style-name="PDFText"> <text:s text:c="13"/>Este documento incorpora firma electrónica reconocida de acuerdo a la Ley 6/2020, de 11 de noviembre de los servicios electrónicos de confianza</text:p>
      <text:p text:style-name="PDFText"> <text:s text:c="13"/>Permite la verificación de la integridad de esta copia del documento electrónico en la dirección:</text:p>
      <text:p text:style-name="PDFText"> <text:s text:c="13"/>https://sede.gobiernodecanarias.org/sede/verifica_doc</text:p>
      <text:p text:style-name="PDFText"> <text:s text:c="13"/>Este documento es una copia electrónica auténtica</text:p>
      <text:p text:style-name="PDFText"> <text:s text:c="13"/>Firmado por: Marta Arocha Correa <text:s text:c="83"/>Fecha: 09/12/2022 13:39:51</text:p>
      <text:p text:style-name="PDFText"> <text:s text:c="13"/>En calidad de: D.Gral.de Dependencia y Discapacidad</text:p>
      <text:p text:style-name="PDFText"> <text:s text:c="143"/>Pagina: 23/48</text:p>
      <text:p text:style-name="PDFText"> </text:p>
      <text:p text:style-name="PDFText"> </text:p>
      <text:p text:style-name="PDFText"> <text:s text:c="63"/>7PHKJAhKi/47A5VTqHMhYYAv9QvdhupI</text:p>
      <text:p text:style-name="PDFText"> <text:s text:c="7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6"/>ANEXO I SUBVENCIONES CONCEDIDAS</text:p>
      <text:p text:style-name="PDFText"> </text:p>
      <text:p text:style-name="PDFText"> </text:p>
      <text:p text:style-name="PDFText"> <text:s text:c="279"/>DEBE</text:p>
      <text:p text:style-name="PDFText"> <text:s text:c="149"/>COSTE TOTAL <text:s text:c="4"/>SUBVENCIÓN <text:s text:c="29"/>TOTAL</text:p>
      <text:p text:style-name="PDFText"> <text:s text:c="13"/>ENTIDAD <text:s text:c="20"/>CIF <text:s text:c="3"/>EXPEDIENTE SOLICITUD <text:s text:c="16"/>ACTIVIDAD/PROYECTO <text:s text:c="23"/>ÁREA <text:s text:c="4"/>ACTIVIDAD <text:s text:c="33"/>CONCEDIDO <text:s text:c="9"/>% <text:s text:c="25"/>OBSERVACIONES RESOLUCIÓN DEFINITIVA <text:s text:c="15"/>PRESENTAR</text:p>
      <text:p text:style-name="PDFText"> <text:s text:c="150"/>PROYECTO <text:s text:c="7"/>SOLICTADA <text:s text:c="27"/>VALORACIÓN</text:p>
      <text:p text:style-name="PDFText"> <text:s text:c="276"/>ACEPTACIÓN</text:p>
      <text:p text:style-name="PDFText"> </text:p>
      <text:p text:style-name="PDFText">ASOCIACION SOCIAL CRECIENDO YAZA <text:s text:c="4"/>G76159003 <text:s text:c="2"/>SDD2022GC00095 <text:s text:c="8"/>CUIDANDONOS <text:s text:c="37"/>Discapacidad <text:s text:c="6"/>2.2 <text:s text:c="5"/>71.258,24 € <text:s text:c="3"/>57.006,59 € <text:s text:c="3"/>57.006,59 € <text:s text:c="3"/>80,00% <text:s text:c="6"/>22 <text:s text:c="7"/>ESTIMADA. <text:s text:c="53"/>NO</text:p>
      <text:p text:style-name="PDFText"> <text:s text:c="216"/>ESTIMADA. No se acepta la modificación del plan de</text:p>
      <text:p text:style-name="PDFText"> <text:s text:c="216"/>financiación presentado junto con la aceptación, debiendo</text:p>
      <text:p text:style-name="PDFText"> <text:s text:c="216"/>cumplir, tal y como se recoge en la Base</text:p>
      <text:p text:style-name="PDFText">ASOC DOMITILA HERNANDEZ DESDE</text:p>
      <text:p text:style-name="PDFText"> <text:s text:c="71"/>Servicio de Orientación y Acompañamiento Domitila <text:s text:c="95"/>vigesimoprimera, apartado n), con el compromiso de</text:p>
      <text:p text:style-name="PDFText">TACORONTE POR LA IGUADAD DE <text:s text:c="9"/>G38728382 <text:s text:c="2"/>SDD2022TF00077</text:p>
      <text:p text:style-name="PDFText"> <text:s text:c="71"/>a la Discapacidad</text:p>
      <text:p text:style-name="PDFText"> <text:s text:c="121"/>Discapacidad <text:s text:c="5"/>2.2 <text:s text:c="5"/>59.220,88 € <text:s text:c="3"/>59.220,88 € <text:s text:c="3"/>49.483,94 € <text:s text:c="3"/>83,56% <text:s text:c="6"/>21</text:p>
      <text:p text:style-name="PDFText"> <text:s text:c="216"/>asumir el coste que resulte de la diferencia entre el <text:s text:c="9"/>SI</text:p>
      <text:p text:style-name="PDFText">OPORTUNIDADES</text:p>
      <text:p text:style-name="PDFText"> <text:s text:c="216"/>importe total del proyecto y la subvención concedida.</text:p>
      <text:p text:style-name="PDFText"> <text:s text:c="216"/>Debiendo ceñirse al plan de financiación aprobado en la</text:p>
      <text:p text:style-name="PDFText"> <text:s text:c="216"/>resolución provisional.</text:p>
      <text:p text:style-name="PDFText">ASOC DE PADRES DE PERSONAS CON</text:p>
      <text:p text:style-name="PDFText"> <text:s text:c="36"/>G38406997 <text:s text:c="2"/>SDD2022TF00057 <text:s text:c="8"/>SEMBRANDO SEMILLAS TEJIENDO REDES <text:s text:c="15"/>Discapacidad <text:s text:c="6"/>2.2 <text:s text:c="5"/>51.289,82 € <text:s text:c="3"/>40.930,34 € <text:s text:c="3"/>40.930,34 € <text:s text:c="3"/>79,80% <text:s text:c="6"/>18 <text:s text:c="7"/>ESTIMADA. <text:s text:c="53"/>NO</text:p>
      <text:p text:style-name="PDFText">AUTISMO DE TENERIFE</text:p>
      <text:p text:style-name="PDFText">TOTAL PROYECTOS: <text:s text:c="25"/>8 <text:s text:c="108"/>TOTAL 2.2 DISCAPACIDAD <text:s text:c="4"/>280.094,65 €</text:p>
      <text:p text:style-name="PDFText">ASOC DE ACCION SOCIOCOMUNITARIA</text:p>
      <text:p text:style-name="PDFText"> <text:s text:c="36"/>G76654102 <text:s text:c="2"/>SDD2022TF00022 <text:s text:c="8"/>PROYECTO CUIDANDONOS <text:s text:c="28"/>Dependencia <text:s text:c="7"/>2.3 <text:s text:c="5"/>22.448,94 € <text:s text:c="3"/>17.792,60 € <text:s text:c="3"/>17.792,60 € <text:s text:c="3"/>79,26% <text:s text:c="6"/>36 <text:s text:c="7"/>ESTIMADA. <text:s text:c="53"/>NO</text:p>
      <text:p text:style-name="PDFText">SUMAS</text:p>
      <text:p text:style-name="PDFText">ASOC INTERVENCION SOCIAL ATLANTICO <text:s text:c="2"/>G76779255 <text:s text:c="2"/>SDD2022TF00098 <text:s text:c="8"/>APRENDER PARA CUIDAR <text:s text:c="28"/>Dependencia <text:s text:c="7"/>2.3 <text:s text:c="5"/>19.966,00 € <text:s text:c="3"/>19.966,00 € <text:s text:c="3"/>19.966,00 € <text:s text:c="3"/>100,00% <text:s text:c="5"/>28 <text:s text:c="7"/>ESTIMADA. <text:s text:c="53"/>NO</text:p>
      <text:p text:style-name="PDFText"> <text:s text:c="71"/>CICLO FORMATIVO PARA CUIDADORES Y</text:p>
      <text:p text:style-name="PDFText">ASOCIACION OSCAR GUTIERREZ <text:s text:c="10"/>G76229384 <text:s text:c="2"/>SDD2022GC00096 <text:s text:c="57"/>Dependencia <text:s text:c="7"/>2.3 <text:s text:c="5"/>17.930,76 € <text:s text:c="3"/>17.930,76 € <text:s text:c="3"/>17.930,76 € <text:s text:c="3"/>100,00% <text:s text:c="5"/>23 <text:s text:c="7"/>ESTIMADA. <text:s text:c="53"/>NO</text:p>
      <text:p text:style-name="PDFText"> <text:s text:c="71"/>FAMILIARES DE PERSONAS DEPENDIENTES</text:p>
      <text:p text:style-name="PDFText"> <text:s text:c="216"/>ESTIMADA. No se acepta la modificación del plan de</text:p>
      <text:p text:style-name="PDFText"> <text:s text:c="216"/>financiación presentado junto con la aceptación, debiendo</text:p>
      <text:p text:style-name="PDFText"> <text:s text:c="216"/>cumplir, tal y como se recoge en la Base</text:p>
      <text:p text:style-name="PDFText">ASOC DOMITILA HERNANDEZ DESDE</text:p>
      <text:p text:style-name="PDFText"> <text:s text:c="216"/>vigesimoprimera, apartado n), con el compromiso de</text:p>
      <text:p text:style-name="PDFText">TACORONTE POR LA IGUADAD DE <text:s text:c="9"/>G38728382 <text:s text:c="2"/>SDD2022TF00065 <text:s text:c="8"/>CUIDÉMONOS 3 <text:s text:c="36"/>Dependencia <text:s text:c="7"/>2.3 <text:s text:c="5"/>17.999,08 € <text:s text:c="3"/>17.999,08 € <text:s text:c="3"/>16.511,75 € <text:s text:c="3"/>91,74% <text:s text:c="6"/>21</text:p>
      <text:p text:style-name="PDFText"> <text:s text:c="216"/>asumir el coste que resulte de la diferencia entre el <text:s text:c="9"/>SI</text:p>
      <text:p text:style-name="PDFText">OPORTUNIDADES</text:p>
      <text:p text:style-name="PDFText"> <text:s text:c="216"/>importe total del proyecto y la subvención concedida.</text:p>
      <text:p text:style-name="PDFText"> <text:s text:c="216"/>Debiendo ceñirse al plan de financiación aprobado en la</text:p>
      <text:p text:style-name="PDFText"> <text:s text:c="216"/>resolución provisional.</text:p>
      <text:p text:style-name="PDFText">TOTAL PROYECTOS: <text:s text:c="25"/>4 <text:s text:c="108"/>TOTAL 2.3 DEPENDENCIA <text:s text:c="6"/>72.201,11 €</text:p>
      <text:p text:style-name="PDFText"> <text:s text:c="216"/>ESTIMADA. No se acepta la modificación del plan de</text:p>
      <text:p text:style-name="PDFText"> <text:s text:c="216"/>financiación presentado junto con la aceptación, debiendo</text:p>
      <text:p text:style-name="PDFText"> <text:s text:c="216"/>cumplir, tal y como se recoge en la Base</text:p>
      <text:p text:style-name="PDFText">ASOCIACION BENEFICA ONG SER <text:s text:c="189"/>vigesimoprimera, apartado n), con el compromiso de</text:p>
      <text:p text:style-name="PDFText">HUMANO</text:p>
      <text:p text:style-name="PDFText"> <text:s text:c="36"/>G35954056 <text:s text:c="2"/>SDD2022GC00089 <text:s text:c="8"/>ACOMPÁÑA-T <text:s text:c="38"/>Discapacidad <text:s text:c="6"/>2.3 <text:s text:c="5"/>25.027,84 € <text:s text:c="3"/>20.000,00 € <text:s text:c="3"/>19.960,19 € <text:s text:c="3"/>79,75% <text:s text:c="6"/>30</text:p>
      <text:p text:style-name="PDFText"> <text:s text:c="216"/>asumir el coste que resulte de la diferencia entre el <text:s text:c="9"/>SI</text:p>
      <text:p text:style-name="PDFText"> <text:s text:c="216"/>importe total del proyecto y la subvención concedida.</text:p>
      <text:p text:style-name="PDFText"> <text:s text:c="216"/>Debiendo ceñirse al plan de financiación aprobado en la</text:p>
      <text:p text:style-name="PDFText"> <text:s text:c="216"/>resolución provisional.</text:p>
      <text:p text:style-name="PDFText">FUNDACIÓN DIAGRAMA INTERVENCIÓN <text:s text:c="40"/>PROGRAMA "ABC, CUÍDATE": LA ESCUELA</text:p>
      <text:p text:style-name="PDFText"> <text:s text:c="36"/>G73038457 <text:s text:c="2"/>SDD2022TF00121 <text:s text:c="57"/>Discapacidad <text:s text:c="6"/>2.3 <text:s text:c="5"/>15.955,63 € <text:s text:c="3"/>15.955,63 € <text:s text:c="3"/>15.291,47 € <text:s text:c="3"/>95,84% <text:s text:c="6"/>29 <text:s text:c="7"/>ESTIMADA. <text:s text:c="53"/>NO</text:p>
      <text:p text:style-name="PDFText">PSICOSOCIAL <text:s text:c="60"/>PARA CUIDADORES/AS INFORMALES"</text:p>
      <text:p text:style-name="PDFText">ASOC NUESTRA SEÑORA DEL AMPARO</text:p>
      <text:p text:style-name="PDFText"> <text:s text:c="36"/>G38507687 <text:s text:c="2"/>SDD2022TF00010 <text:s text:c="8"/>TE ACOMPAÑAMOS 2022 <text:s text:c="29"/>Discapacidad <text:s text:c="6"/>2.3 <text:s text:c="5"/>19.203,05 € <text:s text:c="3"/>18.429,54 € <text:s text:c="3"/>18.429,54 € <text:s text:c="3"/>95,97% <text:s text:c="6"/>24 <text:s text:c="7"/>ESTIMADA. <text:s text:c="53"/>NO</text:p>
      <text:p text:style-name="PDFText">APREME</text:p>
      <text:p text:style-name="PDFText">TOTAL PROYECTOS: <text:s text:c="25"/>3 <text:s text:c="108"/>TOTAL 2.3 DISCAPACIDAD <text:s text:c="5"/>53.681,20 €</text:p>
      <text:p text:style-name="PDFText">ASOC DE PERSONAS CON</text:p>
      <text:p text:style-name="PDFText"> <text:s text:c="71"/>SERVICIO DE INDEPENDENCIA ACCESIBILIDAD</text:p>
      <text:p text:style-name="PDFText">SORDOCEGUERA DE CANARIAS. ASOCIDE G76715234 <text:s text:c="5"/>SDD2022TF00050 <text:s text:c="57"/>Discapacidad <text:s text:c="6"/>3.1 <text:s text:c="5"/>30.238,53 € <text:s text:c="3"/>30.238,53 € <text:s text:c="3"/>30.238,53 € <text:s text:c="3"/>100,00% <text:s text:c="5"/>36 <text:s text:c="7"/>ESTIMADA. <text:s text:c="53"/>NO</text:p>
      <text:p text:style-name="PDFText"> <text:s text:c="71"/>Y MOVILIDAD - SIMA</text:p>
      <text:p text:style-name="PDFText">CANARIAS</text:p>
      <text:p text:style-name="PDFText">FUNDACION ONCE ATENCION PERSONAS <text:s text:c="39"/>MEDIACION SOCIOEDUCATIVA PARA</text:p>
      <text:p text:style-name="PDFText"> <text:s text:c="36"/>G85167385 <text:s text:c="2"/>SDD2022GC00075 <text:s text:c="57"/>Discapacidad <text:s text:c="6"/>3.1 <text:s text:c="5"/>35.560,00 € <text:s text:c="3"/>28.060,00 € <text:s text:c="3"/>28.060,00 € <text:s text:c="3"/>78,91% <text:s text:c="6"/>31 <text:s text:c="7"/>ESTIMADA. <text:s text:c="53"/>NO</text:p>
      <text:p text:style-name="PDFText">SORDOCEGUERA <text:s text:c="59"/>PERSONAS CON SORDOCEGUERA</text:p>
      <text:p text:style-name="PDFText">FUNDACION CANARIA PARA EL SORDO <text:s text:c="5"/>G38298766 <text:s text:c="2"/>SDD2022TF00028 <text:s text:c="8"/>SILSE GRAN CANARIA Y FUERTEVENTURA <text:s text:c="14"/>Discapacidad <text:s text:c="6"/>3.1 <text:s text:c="5"/>57.188,27 € <text:s text:c="3"/>55.974,46 € <text:s text:c="3"/>55.974,46 € <text:s text:c="3"/>97,88% <text:s text:c="6"/>31 <text:s text:c="7"/>ESTIMADA. <text:s text:c="53"/>NO</text:p>
      <text:p text:style-name="PDFText">FUNDACION CANARIA PARA EL SORDO <text:s text:c="5"/>G38298766 <text:s text:c="2"/>SDD2022TF00032 <text:s text:c="8"/>SILSE TENERIFE <text:s text:c="34"/>Discapacidad <text:s text:c="6"/>3.1 <text:s text:c="5"/>36.190,49 € <text:s text:c="3"/>30.330,49 € <text:s text:c="3"/>28.151,15 € <text:s text:c="3"/>77,79% <text:s text:c="6"/>30 <text:s text:c="7"/>ESTIMADA. <text:s text:c="53"/>NO</text:p>
      <text:p text:style-name="PDFText">FUNDACION CANARIA PARA EL SORDO <text:s text:c="5"/>G38298766 <text:s text:c="2"/>SDD2022TF00030 <text:s text:c="8"/>SILSE LA PALMA <text:s text:c="34"/>Discapacidad <text:s text:c="6"/>3.1 <text:s text:c="5"/>48.576,83 € <text:s text:c="3"/>46.165,75 € <text:s text:c="3"/>43.874,38 € <text:s text:c="3"/>90,32% <text:s text:c="6"/>30 <text:s text:c="7"/>ESTIMADA. <text:s text:c="53"/>NO</text:p>
      <text:p text:style-name="PDFText">ASOC DE PERSONAS SORDAS DE LA</text:p>
      <text:p text:style-name="PDFText"> <text:s text:c="36"/>G35049923 <text:s text:c="2"/>SDD2022GC00050 <text:s text:c="8"/>MERAKI <text:s text:c="42"/>Discapacidad <text:s text:c="6"/>3.1 <text:s text:c="5"/>56.802,28 € <text:s text:c="3"/>56.802,28 € <text:s text:c="3"/>56.802,28 € <text:s text:c="3"/>100,00% <text:s text:c="5"/>25,5 <text:s text:c="5"/>ESTIMADA. <text:s text:c="53"/>NO</text:p>
      <text:p text:style-name="PDFText">PROVINCIA DE LAS PALMAS</text:p>
      <text:p text:style-name="PDFText">ASOC DE PERSONAS SORDAS DE LA</text:p>
      <text:p text:style-name="PDFText"> <text:s text:c="36"/>G35049923 <text:s text:c="2"/>SDD2022GC00049 <text:s text:c="8"/>KAIZÉN <text:s text:c="42"/>Discapacidad <text:s text:c="6"/>3.1 <text:s text:c="5"/>60.190,26 € <text:s text:c="3"/>60.190,26 € <text:s text:c="3"/>60.190,26 € <text:s text:c="3"/>100,00% <text:s text:c="5"/>25 <text:s text:c="7"/>ESTIMADA. <text:s text:c="53"/>NO</text:p>
      <text:p text:style-name="PDFText">PROVINCIA DE LAS PALMAS</text:p>
      <text:p text:style-name="PDFText">ASOCIACION DE PERSONAS SORDAS DE</text:p>
      <text:p text:style-name="PDFText"> <text:s text:c="36"/>G76312933 <text:s text:c="2"/>SDD2022GC00079 <text:s text:c="8"/>SERVICIO DE ADECOSOR <text:s text:c="28"/>Discapacidad <text:s text:c="6"/>3.1 <text:s text:c="5"/>20.676,36 € <text:s text:c="3"/>19.366,29 € <text:s text:c="3"/>19.366,29 € <text:s text:c="3"/>93,66% <text:s text:c="6"/>18 <text:s text:c="7"/>ESTIMADA. <text:s text:c="53"/>NO</text:p>
      <text:p text:style-name="PDFText">ARRECIFE Y LANZAROTE APSAL</text:p>
      <text:p text:style-name="PDFText">TOTAL PROYECTOS: <text:s text:c="25"/>8 <text:s text:c="108"/>TOTAL 3.1 DISCAPACIDAD <text:s text:c="4"/>322.657,35 €</text:p>
      <text:p text:style-name="PDFText">ASOC DE AYUDA A PERSONAS CON <text:s text:c="43"/>YO ELIJO MI PLAN DE VIDA. ASISTENCIA</text:p>
      <text:p text:style-name="PDFText"> <text:s text:c="36"/>G76604842 <text:s text:c="2"/>SDD2022TF00111 <text:s text:c="57"/>Dependencia <text:s text:c="7"/>3.2 <text:s text:c="5"/>40.817,50 € <text:s text:c="3"/>40.817,50 € <text:s text:c="3"/>40.817,50 € <text:s text:c="3"/>100,00% <text:s text:c="5"/>29 <text:s text:c="7"/>ESTIMADA. <text:s text:c="53"/>NO</text:p>
      <text:p text:style-name="PDFText">DEPENDENCIA EN CANARIAS <text:s text:c="48"/>PERSONAL APEDECA</text:p>
      <text:p text:style-name="PDFText">ASOC DE CUIDADORAS FAMILIARES Y</text:p>
      <text:p text:style-name="PDFText"> <text:s text:c="216"/>ESTIMADA PARCIALMENTE hasta agotar la</text:p>
      <text:p text:style-name="PDFText">AMIG@S DE PERSONAS CON <text:s text:c="14"/>G38877312 <text:s text:c="2"/>SDD2022TF00082 <text:s text:c="8"/>SERVICIO DE ASISTENCIA PERSONAL <text:s text:c="17"/>Dependencia <text:s text:c="7"/>3.2 <text:s text:c="5"/>81.372,48 € <text:s text:c="3"/>60.000,00 € <text:s text:c="3"/>59.182,50 € <text:s text:c="3"/>72,73% <text:s text:c="6"/>27</text:p>
      <text:p text:style-name="PDFText"> <text:s text:c="216"/>financiación.</text:p>
      <text:p text:style-name="PDFText"> <text:s text:c="279"/>NO</text:p>
      <text:p text:style-name="PDFText">DEPENDENCIA</text:p>
      <text:p text:style-name="PDFText">TOTAL PROYECTOS: <text:s text:c="25"/>2 <text:s text:c="108"/>TOTAL 3.2 DEPENDENCIA <text:s text:c="5"/>100.000,00 €</text:p>
      <text:p text:style-name="PDFText">ASOCIACION DE ENTIDADES PLENA</text:p>
      <text:p text:style-name="PDFText"> <text:s text:c="36"/>G35083112 <text:s text:c="2"/>SDD2022GC00023 <text:s text:c="8"/>ASISTENCIA PARA PROYECTOS DE VIDA <text:s text:c="15"/>Discapacidad <text:s text:c="6"/>3.2 <text:s text:c="5"/>33.943,37 € <text:s text:c="3"/>19.345,96 € <text:s text:c="3"/>19.345,96 € <text:s text:c="3"/>56,99% <text:s text:c="6"/>31 <text:s text:c="7"/>ESTIMADA. <text:s text:c="53"/>NO</text:p>
      <text:p text:style-name="PDFText">INCLUSION CANARIAS</text:p>
      <text:p text:style-name="PDFText"> <text:s text:c="71"/>ASISTENCIA PERSONAL PARA LA VIDA</text:p>
      <text:p text:style-name="PDFText">APAELP <text:s text:c="30"/>G35562578 <text:s text:c="2"/>SDD2022GC00032 <text:s text:c="57"/>Discapacidad <text:s text:c="6"/>3.2 <text:s text:c="5"/>19.024,69 € <text:s text:c="3"/>19.024,69 € <text:s text:c="3"/>19.024,69 € <text:s text:c="3"/>100,00% <text:s text:c="5"/>23 <text:s text:c="7"/>ESTIMADA. <text:s text:c="53"/>NO</text:p>
      <text:p text:style-name="PDFText"> <text:s text:c="71"/>INDEPENDIENTE</text:p>
      <text:p text:style-name="PDFText">ASOC DE FAMILIAS Y PERSONAS CON</text:p>
      <text:p text:style-name="PDFText">PROBLEMAS DE SALUD MENTAL DE LA <text:s text:c="5"/>G38535423 <text:s text:c="2"/>SDD2022TF00086 <text:s text:c="8"/>ASISTENCIA PERSONAL EN SALUD MENTAL <text:s text:c="13"/>Discapacidad <text:s text:c="6"/>3.2 <text:s text:c="5"/>43.255,20 € <text:s text:c="3"/>43.251,00 € <text:s text:c="3"/>43.251,00 € <text:s text:c="3"/>99,99% <text:s text:c="6"/>22 <text:s text:c="7"/>ESTIMADA. <text:s text:c="53"/>NO</text:p>
      <text:p text:style-name="PDFText">PALMA</text:p>
      <text:p text:style-name="PDFText">COORDINADORA DE PERSONAS CON <text:s text:c="43"/>PROMOCIÓN DE LA AUTONOMÍA PERSONAL Y</text:p>
      <text:p text:style-name="PDFText"> <text:s text:c="36"/>G38027264 <text:s text:c="2"/>SDD2022TF00031 <text:s text:c="57"/>Discapacidad <text:s text:c="6"/>3.2 <text:s text:c="5"/>43.944,59 € <text:s text:c="3"/>26.378,42 € <text:s text:c="3"/>24.446,62 € <text:s text:c="3"/>55,63% <text:s text:c="6"/>19 <text:s text:c="7"/>ESTIMADA. <text:s text:c="53"/>NO</text:p>
      <text:p text:style-name="PDFText">DISCAPACIDAD FISICA <text:s text:c="52"/>DESENVOLVIMIENTO EN EL ENTORNO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24/48</text:p>
      <text:p text:style-name="PDFText"> </text:p>
      <text:p text:style-name="PDFText"> </text:p>
      <text:p text:style-name="PDFText"> <text:s text:c="63"/>7PHKJAhKi/47A5VTqHMhYYAv9QvdhupI</text:p>
      <text:p text:style-name="PDFText"> <text:s text:c="7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8"/>ANEXO I SUBVENCIONES CONCEDIDAS</text:p>
      <text:p text:style-name="PDFText"> </text:p>
      <text:p text:style-name="PDFText"> </text:p>
      <text:p text:style-name="PDFText"> <text:s text:c="264"/>DEBE</text:p>
      <text:p text:style-name="PDFText"> <text:s text:c="149"/>COSTE TOTAL <text:s text:c="4"/>SUBVENCIÓN <text:s text:c="29"/>TOTAL</text:p>
      <text:p text:style-name="PDFText"> <text:s text:c="13"/>ENTIDAD <text:s text:c="20"/>CIF <text:s text:c="3"/>EXPEDIENTE SOLICITUD <text:s text:c="17"/>ACTIVIDAD/PROYECTO <text:s text:c="22"/>ÁREA <text:s text:c="4"/>ACTIVIDAD <text:s text:c="33"/>CONCEDIDO <text:s text:c="9"/>% <text:s text:c="23"/>OBSERVACIONES RESOLUCIÓN DEFINITIVA <text:s text:c="2"/>PRESENTAR</text:p>
      <text:p text:style-name="PDFText"> <text:s text:c="150"/>PROYECTO <text:s text:c="7"/>SOLICTADA <text:s text:c="27"/>VALORACIÓN</text:p>
      <text:p text:style-name="PDFText"> <text:s text:c="261"/>ACEPTACIÓN</text:p>
      <text:p text:style-name="PDFText"> </text:p>
      <text:p text:style-name="PDFText"> <text:s text:c="71"/>REHABILITACIÓN DOMICILIARIA PARA</text:p>
      <text:p text:style-name="PDFText">ASOCIACION PROVINCIAL DE ESCLEROSIS</text:p>
      <text:p text:style-name="PDFText"> <text:s text:c="35"/>G35302785 <text:s text:c="3"/>SDD2022GC00027 <text:s text:c="8"/>PERSONAS AFECTADAS DE ESCLEROSIS <text:s text:c="16"/>Discapacidad <text:s text:c="6"/>3.2 <text:s text:c="5"/>67.870,16 € <text:s text:c="3"/>60.000,00 € <text:s text:c="3"/>60.000,00 € <text:s text:c="3"/>88,40% <text:s text:c="6"/>19 <text:s text:c="7"/>ESTIMADA. <text:s text:c="38"/>NO</text:p>
      <text:p text:style-name="PDFText">MULTIPLE</text:p>
      <text:p text:style-name="PDFText"> <text:s text:c="71"/>MÚLTIPLE</text:p>
      <text:p text:style-name="PDFText">ASOCIACION DE ENFERMEDADES</text:p>
      <text:p text:style-name="PDFText"> <text:s text:c="36"/>G35950500 <text:s text:c="2"/>SDD2022GC00073 <text:s text:c="8"/>ASENECAN EN CASA <text:s text:c="32"/>Discapacidad <text:s text:c="6"/>3.2 <text:s text:c="5"/>10.310,00 € <text:s text:c="3"/>8.245,00 € <text:s text:c="4"/>8.245,00 € <text:s text:c="4"/>79,97% <text:s text:c="6"/>18 <text:s text:c="7"/>ESTIMADA. <text:s text:c="38"/>NO</text:p>
      <text:p text:style-name="PDFText">NEUROMUSCULARES DE CANARIAS</text:p>
      <text:p text:style-name="PDFText">ASOC DE PADRES DE PERSONAS CON</text:p>
      <text:p text:style-name="PDFText"> <text:s text:c="36"/>G38406997 <text:s text:c="2"/>SDD2022TF00026 <text:s text:c="8"/>ASISTENTE PERSONAL APANATE <text:s text:c="22"/>Discapacidad <text:s text:c="6"/>3.2 <text:s text:c="5"/>32.191,21 € <text:s text:c="3"/>25.761,19 € <text:s text:c="3"/>25.761,19 € <text:s text:c="3"/>80,03% <text:s text:c="6"/>16 <text:s text:c="7"/>ESTIMADA. <text:s text:c="38"/>NO</text:p>
      <text:p text:style-name="PDFText">AUTISMO DE TENERIFE</text:p>
      <text:p text:style-name="PDFText">TOTAL PROYECTOS: <text:s text:c="25"/>7 <text:s text:c="108"/>TOTAL 3.2 DISCAPACIDAD <text:s text:c="4"/>200.074,46 €</text:p>
      <text:p text:style-name="PDFText">ASOC FAMILIARES ENFERMOS ALZHEIMER <text:s text:c="37"/>TRANSPORTE ADAPTADO: UNIDAD</text:p>
      <text:p text:style-name="PDFText"> <text:s text:c="34"/>G38559134 <text:s text:c="4"/>SDD2022TF00042 <text:s text:c="57"/>Discapacidad <text:s text:c="6"/>3.3 <text:s text:c="5"/>20.944,81 € <text:s text:c="3"/>15.812,41 € <text:s text:c="3"/>15.812,41 € <text:s text:c="3"/>75,50% <text:s text:c="6"/>37 <text:s text:c="7"/>ESTIMADA. <text:s text:c="38"/>NO</text:p>
      <text:p text:style-name="PDFText">Y OTRAS DEMENCIAS DE LA PALMA <text:s text:c="42"/>TERAPEUTICA COMARCAL LAS LEDAS</text:p>
      <text:p text:style-name="PDFText"> <text:s text:c="71"/>TRANSPORTE ADAPTADO Y ESPECIALIZADO</text:p>
      <text:p text:style-name="PDFText">ASOC ALZHEIMER CANARIAS <text:s text:c="13"/>G35395730 <text:s text:c="2"/>SDD2022GC00018 <text:s text:c="57"/>Discapacidad <text:s text:c="6"/>3.3 <text:s text:c="5"/>57.905,00 € <text:s text:c="3"/>34.917,00 € <text:s text:c="3"/>28.404,55 € <text:s text:c="3"/>49,05% <text:s text:c="6"/>28 <text:s text:c="7"/>ESTIMADA. <text:s text:c="38"/>NO</text:p>
      <text:p text:style-name="PDFText"> <text:s text:c="71"/>DEL CENTRO DE ALZHEIMER TITA GIL</text:p>
      <text:p text:style-name="PDFText">ASOC NUESTRA SEÑORA DEL AMPARO</text:p>
      <text:p text:style-name="PDFText"> <text:s text:c="36"/>G38507687 <text:s text:c="2"/>SDD2022TF00018 <text:s text:c="8"/>VEN CONMIGO 2022 <text:s text:c="32"/>Discapacidad <text:s text:c="6"/>3.3 <text:s text:c="5"/>59.564,38 € <text:s text:c="3"/>59.564,38 € <text:s text:c="3"/>59.564,38 € <text:s text:c="3"/>100,00% <text:s text:c="5"/>26 <text:s text:c="7"/>ESTIMADA. <text:s text:c="38"/>NO</text:p>
      <text:p text:style-name="PDFText">APREME</text:p>
      <text:p text:style-name="PDFText"> <text:s text:c="71"/>PROGRAMA DE TRANSPORTE ADAPTADO</text:p>
      <text:p text:style-name="PDFText">ASOCIACION PROVINCIAL DE ESCLEROSIS</text:p>
      <text:p text:style-name="PDFText"> <text:s text:c="35"/>G35302785 <text:s text:c="3"/>SDD2022GC00040 <text:s text:c="8"/>PARA PERSONAS AFECTADAS DE ESCLEROSIS Discapacidad <text:s text:c="17"/>3.3 <text:s text:c="5"/>31.186,38 € <text:s text:c="3"/>28.044,74 € <text:s text:c="3"/>28.044,74 € <text:s text:c="3"/>89,93% <text:s text:c="6"/>24 <text:s text:c="7"/>ESTIMADA. <text:s text:c="38"/>NO</text:p>
      <text:p text:style-name="PDFText">MULTIPLE</text:p>
      <text:p text:style-name="PDFText"> <text:s text:c="71"/>MÚLTIPLE</text:p>
      <text:p text:style-name="PDFText">ASOC TINERFEÑA DE TRISOMICOS 21 <text:s text:c="5"/>G38328704 <text:s text:c="2"/>SDD2022TF00047 <text:s text:c="8"/>RUTA DOWN TENERIFE 2022 <text:s text:c="25"/>Discapacidad <text:s text:c="6"/>3.3 <text:s text:c="5"/>125.904,34 € <text:s text:c="2"/>39.948,00 € <text:s text:c="3"/>39.948,00 € <text:s text:c="3"/>31,73% <text:s text:c="6"/>24 <text:s text:c="7"/>ESTIMADA. <text:s text:c="38"/>NO</text:p>
      <text:p text:style-name="PDFText">ASOC DE DISCAPACITADOS DEL <text:s text:c="45"/>ROMPIENDO BARRERAS EN LA ACCESIBILIDAD</text:p>
      <text:p text:style-name="PDFText"> <text:s text:c="36"/>G35231745 <text:s text:c="2"/>SDD2022GC00067 <text:s text:c="47"/>Discapacidad <text:s text:c="16"/>3.3 <text:s text:c="5"/>43.064,26 € <text:s text:c="3"/>40.004,26 € <text:s text:c="3"/>40.004,26 € <text:s text:c="3"/>92,89% <text:s text:c="6"/>16 <text:s text:c="7"/>ESTIMADA. <text:s text:c="38"/>NO</text:p>
      <text:p text:style-name="PDFText">NOROESTE DE GRAN CANARIA <text:s text:c="47"/>FÍSICA (TRANSPORTE)</text:p>
      <text:p text:style-name="PDFText">TOTAL PROYECTOS: <text:s text:c="25"/>6 <text:s text:c="108"/>TOTAL 3.3 DISCAPACIDAD <text:s text:c="4"/>211.778,34 €</text:p>
      <text:p text:style-name="PDFText">ASOCIACION ONG ABRIGOS Y SONRISAS <text:s text:c="3"/>G76673862 <text:s text:c="2"/>SDD2022TF00100 <text:s text:c="8"/>REPARTIENDO SONRISAS EN ANAGA <text:s text:c="19"/>Discapacidad <text:s text:c="6"/>3.4 <text:s text:c="5"/>14.373,04 € <text:s text:c="3"/>12.935,74 € <text:s text:c="3"/>11.484,72 € <text:s text:c="3"/>79,90% <text:s text:c="6"/>23 <text:s text:c="7"/>ESTIMADA. <text:s text:c="38"/>NO</text:p>
      <text:p text:style-name="PDFText">TOTAL PROYECTOS: <text:s text:c="25"/>1 <text:s text:c="108"/>TOTAL 3.4 DISCAPACIDAD <text:s text:c="5"/>11.484,72 €</text:p>
      <text:p text:style-name="PDFText">ASOC DE DISCAPACITADOS DEL <text:s text:c="45"/>ROMPIENDO BARRERAS DE ACCESIBILIDAD</text:p>
      <text:p text:style-name="PDFText"> <text:s text:c="36"/>G35231745 <text:s text:c="2"/>SDD2022GC00071 <text:s text:c="57"/>Dependencia <text:s text:c="7"/>4.1 <text:s text:c="5"/>15.879,79 € <text:s text:c="3"/>15.879,79 € <text:s text:c="3"/>15.879,79 € <text:s text:c="3"/>100,00% <text:s text:c="6"/>8 <text:s text:c="7"/>ESTIMADA. <text:s text:c="38"/>NO</text:p>
      <text:p text:style-name="PDFText">NOROESTE DE GRAN CANARIA <text:s text:c="47"/>FÍSICA (SALVAESCALERAS).</text:p>
      <text:p text:style-name="PDFText">ASOCIACION MI HIJO Y YO PSICOLOGAS <text:s text:c="37"/>COLOCACION ALICATADOS Y PAVIMENTO EN</text:p>
      <text:p text:style-name="PDFText"> <text:s text:c="36"/>G76201219 <text:s text:c="2"/>SDD2022GC00042 <text:s text:c="57"/>Dependencia <text:s text:c="7"/>4.1 <text:s text:c="5"/>89.739,00 € <text:s text:c="3"/>89.739,00 € <text:s text:c="3"/>89.739,00 € <text:s text:c="3"/>100,00% <text:s text:c="6"/>8 <text:s text:c="7"/>ESTIMADA. <text:s text:c="38"/>NO</text:p>
      <text:p text:style-name="PDFText">EN EL HOGAR PARA LAS FAMILIA CON TGD <text:s text:c="35"/>LA CASA MI HIJO Y YO FASE 3</text:p>
      <text:p text:style-name="PDFText">RESIDENCIA Y GUARDERIA LABOURE <text:s text:c="41"/>OPTIMIZAR EL EQUIPAMIENTO PARA LAS</text:p>
      <text:p text:style-name="PDFText"> <text:s text:c="36"/>R3500100G <text:s text:c="2"/>SDD2022GC00053 <text:s text:c="57"/>Dependencia <text:s text:c="7"/>4.1 <text:s text:c="5"/>13.489,47 € <text:s text:c="3"/>10.791,58 € <text:s text:c="3"/>10.791,58 € <text:s text:c="3"/>80,00% <text:s text:c="7"/>2 <text:s text:c="7"/>ESTIMADA. <text:s text:c="38"/>NO</text:p>
      <text:p text:style-name="PDFText">HIJAS DE LA CARIDAD <text:s text:c="52"/>PERSONAS CON DEPENDENCIA DE LA RGL 22</text:p>
      <text:p text:style-name="PDFText"> <text:s text:c="71"/>ADECUACION Y MEJORA DE</text:p>
      <text:p text:style-name="PDFText">HERMANITAS ANCIANOS DESAM <text:s text:c="11"/>R3800018H <text:s text:c="2"/>SDD2022TF00085 <text:s text:c="8"/>INFRAESTRUCTURAS EN SALAS DE <text:s text:c="20"/>Dependencia <text:s text:c="7"/>4.1 <text:s text:c="5"/>128.357,03 € <text:s text:c="2"/>100.000,00 € <text:s text:c="2"/>100.000,00 € <text:s text:c="2"/>77,91% <text:s text:c="7"/>2 <text:s text:c="7"/>ESTIMADA. <text:s text:c="38"/>NO</text:p>
      <text:p text:style-name="PDFText"> <text:s text:c="71"/>FISIOTERAPIA Y TERAPIA OCUPACIONAL</text:p>
      <text:p text:style-name="PDFText">HOGAR STMO CRISTO DE LA LAGUNA DE</text:p>
      <text:p text:style-name="PDFText"> <text:s text:c="71"/>CAMBIO DE PAVIMIENTO ACONDICIONAMIENTO</text:p>
      <text:p text:style-name="PDFText">HERMANITAS DE LOS ANCIANOS <text:s text:c="10"/>R3800017J <text:s text:c="2"/>SDD2022TF00061 <text:s text:c="47"/>Dependencia <text:s text:c="17"/>4.1 <text:s text:c="5"/>108.037,97 € <text:s text:c="2"/>100.000,00 € <text:s text:c="2"/>100.000,00 € <text:s text:c="2"/>92,56% <text:s text:c="7"/>2 <text:s text:c="7"/>ESTIMADA. <text:s text:c="38"/>NO</text:p>
      <text:p text:style-name="PDFText"> <text:s text:c="71"/>DE CARPINTERÍA Y OTROS</text:p>
      <text:p text:style-name="PDFText">DESAMPARADOS PROVINCIA S RAFAEL</text:p>
      <text:p text:style-name="PDFText"> <text:s text:c="71"/>Adquisición y renovación de equipamiento de cocina</text:p>
      <text:p text:style-name="PDFText"> <text:s text:c="71"/>necesario para la mejora de la calidad de vida de</text:p>
      <text:p text:style-name="PDFText">CASA SAN VICENTE DE PAUL <text:s text:c="12"/>R3500314D <text:s text:c="2"/>SDD2022GC00060 <text:s text:c="8"/>las personas con discapacidad y en situación de <text:s text:c="3"/>Dependencia <text:s text:c="5"/>4.1 <text:s text:c="5"/>20.146,41 € <text:s text:c="3"/>20.000,00 € <text:s text:c="3"/>20.000,00 € <text:s text:c="3"/>99,27% <text:s text:c="7"/>2 <text:s text:c="7"/>ESTIMADA. <text:s text:c="38"/>NO</text:p>
      <text:p text:style-name="PDFText"> <text:s text:c="71"/>dependencia de la Residencia Casa San Vicente de</text:p>
      <text:p text:style-name="PDFText"> <text:s text:c="71"/>Paúl.</text:p>
      <text:p text:style-name="PDFText">ASOC.PROVINCIAL DE FAMILIARES DE</text:p>
      <text:p text:style-name="PDFText">ENFERMOS DE PARKINSON TENERIFE <text:s text:c="6"/>G38649190 <text:s text:c="2"/>SDD2022TF00051 <text:s text:c="8"/>ESPACIO ACCESIBLE <text:s text:c="31"/>Dependencia <text:s text:c="7"/>4.1 <text:s text:c="5"/>30.939,23 € <text:s text:c="3"/>24.751,50 € <text:s text:c="3"/>24.751,50 € <text:s text:c="3"/>80,00% <text:s text:c="7"/>2 <text:s text:c="7"/>ESTIMADA. <text:s text:c="38"/>NO</text:p>
      <text:p text:style-name="PDFText">PARKTFE</text:p>
      <text:p text:style-name="PDFText">ASOC FAM ALZHEIMER DE LZTE Y FUERT <text:s text:c="2"/>G35439785 <text:s text:c="2"/>SDD2022GC00051 <text:s text:c="8"/>HOGAR PAQUITA <text:s text:c="35"/>Dependencia <text:s text:c="7"/>4.1 <text:s text:c="5"/>116.724,32 € <text:s text:c="2"/>100.000,00 € <text:s text:c="2"/>100.000,00 € <text:s text:c="2"/>85,67% <text:s text:c="7"/>2 <text:s text:c="7"/>ESTIMADA. <text:s text:c="38"/>NO</text:p>
      <text:p text:style-name="PDFText">TOTAL PROYECTOS: <text:s text:c="25"/>8 <text:s text:c="108"/>TOTAL 4.1 DEPENDENCIA <text:s text:c="5"/>461.161,87 €</text:p>
      <text:p text:style-name="PDFText">ASOC PROMINUSVALIDOS DEL SUR DE <text:s text:c="40"/>MEJORA Y ACONDICIONAMIENTO DE LA</text:p>
      <text:p text:style-name="PDFText"> <text:s text:c="36"/>G38249512 <text:s text:c="2"/>SDD2022TF00021 <text:s text:c="57"/>Discapacidad <text:s text:c="6"/>4.1 <text:s text:c="5"/>53.555,88 € <text:s text:c="3"/>53.555,88 € <text:s text:c="3"/>53.555,88 € <text:s text:c="3"/>100,00% <text:s text:c="6"/>8 <text:s text:c="7"/>ESTIMADA. <text:s text:c="38"/>NO</text:p>
      <text:p text:style-name="PDFText">TENERIFE <text:s text:c="63"/>ACCESIBILIDAD DEL CENTRO OCUPACIONAL</text:p>
      <text:p text:style-name="PDFText"> <text:s text:c="71"/>OBRA DE REFORMA E INSTALACIONES</text:p>
      <text:p text:style-name="PDFText"> <text:s text:c="71"/>NECESARIAS A LOS EFECTOS DE LA</text:p>
      <text:p text:style-name="PDFText"> <text:s text:c="71"/>ADECUACIÓN DEL INMUEBLE DONDE SE</text:p>
      <text:p text:style-name="PDFText">ASOCIACIÓN DE PADRES OROBAL <text:s text:c="9"/>G38239497 <text:s text:c="2"/>SDD2022TF00059 <text:s text:c="8"/>PRETENDE DESARROLLAR LA ACTIVIDAD <text:s text:c="15"/>Discapacidad <text:s text:c="6"/>4.1 <text:s text:c="5"/>150.913,68 € <text:s text:c="2"/>99.713,12 € <text:s text:c="3"/>99.713,12 € <text:s text:c="3"/>66,07% <text:s text:c="7"/>8 <text:s text:c="7"/>ESTIMADA. <text:s text:c="38"/>NO</text:p>
      <text:p text:style-name="PDFText"> <text:s text:c="71"/>DESTINADA A FOMENTAR LOS DERECHOS DE</text:p>
      <text:p text:style-name="PDFText"> <text:s text:c="71"/>LAS PERSONAS CON DISCAPACIDAD Y</text:p>
      <text:p text:style-name="PDFText"> <text:s text:c="71"/>PERSONAS EN SITUACIÓN DE DEPENDENCIA</text:p>
      <text:p text:style-name="PDFText"> <text:s text:c="71"/>Reforma y adecuación a normativa de</text:p>
      <text:p text:style-name="PDFText"> <text:s text:c="71"/>infraestructura de talleres ocupacionales para</text:p>
      <text:p text:style-name="PDFText">CIUDAD DE SAN JUAN DE DIOS <text:s text:c="10"/>R3500084C <text:s text:c="2"/>SDD2022GC00031</text:p>
      <text:p text:style-name="PDFText"> <text:s text:c="71"/>personas con discapacidad y/o situación de</text:p>
      <text:p text:style-name="PDFText"> <text:s text:c="120"/>Discapacidad <text:s text:c="6"/>4.1 <text:s text:c="5"/>168.536,59 € <text:s text:c="2"/>100.000,00 € <text:s text:c="2"/>100.000,00 € <text:s text:c="2"/>59,33% <text:s text:c="7"/>8 <text:s text:c="7"/>ESTIMADA. <text:s text:c="39"/>SI</text:p>
      <text:p text:style-name="PDFText"> <text:s text:c="71"/>dependencia.</text:p>
      <text:p text:style-name="PDFText"> <text:s text:c="71"/>DESINSTITUCIONALIZACIÓN DE PERSONAS <text:s text:c="109"/>ESTIMADA PARCIALMENTE hasta agotar la</text:p>
      <text:p text:style-name="PDFText">ASOCIACION APROSU <text:s text:c="19"/>G35029065 <text:s text:c="2"/>SDD2022GC00011</text:p>
      <text:p text:style-name="PDFText"> <text:s text:c="71"/>CON DISCAPACIDAD INTELECTUAL</text:p>
      <text:p text:style-name="PDFText"> <text:s text:c="120"/>Discapacidad <text:s text:c="6"/>4.1 <text:s text:c="5"/>30.000,00 € <text:s text:c="3"/>30.000,00 € <text:s text:c="3"/>4.654,62 € <text:s text:c="4"/>100,00% <text:s text:c="6"/>6</text:p>
      <text:p text:style-name="PDFText"> <text:s text:c="216"/>financiación.</text:p>
      <text:p text:style-name="PDFText"> <text:s text:c="265"/>SI</text:p>
      <text:p text:style-name="PDFText">TOTAL PROYECTOS: <text:s text:c="25"/>4 <text:s text:c="108"/>TOTAL 4.1 DISCAPACIDAD <text:s text:c="4"/>257.923,62 €</text:p>
      <text:p text:style-name="PDFText"> <text:s text:c="71"/>ADAPTACIÓN DE BAÑOS PARA PERSONAS</text:p>
      <text:p text:style-name="PDFText">AYUNTAMIENTO DE BUENAVISTA DEL</text:p>
      <text:p text:style-name="PDFText"> <text:s text:c="36"/>P3801000E <text:s text:c="2"/>SDD2022TF00076 <text:s text:c="8"/>OSTOMIZADAS Y MEJORA DE LA <text:s text:c="22"/>Discapacidad <text:s text:c="6"/>4.2 <text:s text:c="5"/>8.923,98 € <text:s text:c="4"/>8.923,98 € <text:s text:c="4"/>8.923,98 € <text:s text:c="4"/>100,00% <text:s text:c="5"/>10 <text:s text:c="7"/>ESTIMADA. <text:s text:c="38"/>NO</text:p>
      <text:p text:style-name="PDFText">NORTE</text:p>
      <text:p text:style-name="PDFText"> <text:s text:c="71"/>ACCESIBILIDAD DE CASA MATULA</text:p>
      <text:p text:style-name="PDFText">AYUNTAMIENTO DE BUENAVISTA DEL <text:s text:c="41"/>MEJORA DE LA ACCESIBILIDAD PISCINA</text:p>
      <text:p text:style-name="PDFText"> <text:s text:c="36"/>P3801000E <text:s text:c="2"/>SDD2022TF00078 <text:s text:c="57"/>Discapacidad <text:s text:c="6"/>4.2 <text:s text:c="5"/>45.333,98 € <text:s text:c="3"/>45.333,98 € <text:s text:c="3"/>45.333,98 € <text:s text:c="3"/>100,00% <text:s text:c="5"/>10 <text:s text:c="7"/>ESTIMADA. <text:s text:c="38"/>NO</text:p>
      <text:p text:style-name="PDFText">NORTE <text:s text:c="66"/>MUNICIPAL</text:p>
      <text:p text:style-name="PDFText"> <text:s text:c="71"/>DOTACIÓN DE ASCENSOR EN EL EDIFICIO DE</text:p>
      <text:p text:style-name="PDFText">AYUNTAMIENTO DE INGENIO <text:s text:c="13"/>P3501200D <text:s text:c="2"/>SDD2022GC00062 <text:s text:c="57"/>Discapacidad <text:s text:c="6"/>4.2 <text:s text:c="5"/>59.921,34 € <text:s text:c="3"/>59.921,34 € <text:s text:c="3"/>59.921,34 € <text:s text:c="3"/>100,00% <text:s text:c="6"/>0 <text:s text:c="7"/>ESTIMADA. <text:s text:c="38"/>NO</text:p>
      <text:p text:style-name="PDFText"> <text:s text:c="71"/>IGUALDAD</text:p>
      <text:p text:style-name="PDFText"> </text:p>
      <text:p text:style-name="PDFText"> </text:p>
      <text:p text:style-name="PDFText"> </text:p>
      <text:p text:style-name="PDFText"> </text:p>
      <text:p text:style-name="PDFText"> <text:s text:c="13"/>Este documento incorpora firma electrónica reconocida de acuerdo a la Ley 6/2020, de 11 de noviembre de los servicios electrónicos de confianza</text:p>
      <text:p text:style-name="PDFText"> <text:s text:c="13"/>Permite la verificación de la integridad de esta copia del documento electrónico en la dirección:</text:p>
      <text:p text:style-name="PDFText"> <text:s text:c="13"/>https://sede.gobiernodecanarias.org/sede/verifica_doc</text:p>
      <text:p text:style-name="PDFText"> <text:s text:c="13"/>Este documento es una copia electrónica auténtica</text:p>
      <text:p text:style-name="PDFText"> <text:s text:c="13"/>Firmado por: Marta Arocha Correa <text:s text:c="83"/>Fecha: 09/12/2022 13:39:51</text:p>
      <text:p text:style-name="PDFText"> <text:s text:c="13"/>En calidad de: D.Gral.de Dependencia y Discapacidad</text:p>
      <text:p text:style-name="PDFText"> <text:s text:c="143"/>Pagina: 25/48</text:p>
      <text:p text:style-name="PDFText"> </text:p>
      <text:p text:style-name="PDFText"> </text:p>
      <text:p text:style-name="PDFText"> <text:s text:c="63"/>7PHKJAhKi/47A5VTqHMhYYAv9QvdhupI</text:p>
      <text:p text:style-name="PDFText"> <text:s text:c="7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1"/>ANEXO I SUBVENCIONES CONCEDIDAS</text:p>
      <text:p text:style-name="PDFText"> </text:p>
      <text:p text:style-name="PDFText"> </text:p>
      <text:p text:style-name="PDFText"> <text:s text:c="251"/>DEBE</text:p>
      <text:p text:style-name="PDFText"> <text:s text:c="136"/>COSTE TOTAL <text:s text:c="4"/>SUBVENCIÓN <text:s text:c="29"/>TOTAL</text:p>
      <text:p text:style-name="PDFText"> <text:s text:c="13"/>ENTIDAD <text:s text:c="18"/>CIF <text:s text:c="3"/>EXPEDIENTE SOLICITUD <text:s text:c="13"/>ACTIVIDAD/PROYECTO <text:s text:c="15"/>ÁREA <text:s text:c="4"/>ACTIVIDAD <text:s text:c="33"/>CONCEDIDO <text:s text:c="9"/>% <text:s text:c="23"/>OBSERVACIONES RESOLUCIÓN DEFINITIVA <text:s text:c="2"/>PRESENTAR</text:p>
      <text:p text:style-name="PDFText"> <text:s text:c="137"/>PROYECTO <text:s text:c="7"/>SOLICTADA <text:s text:c="27"/>VALORACIÓN</text:p>
      <text:p text:style-name="PDFText"> <text:s text:c="248"/>ACEPTACIÓN</text:p>
      <text:p text:style-name="PDFText"> </text:p>
      <text:p text:style-name="PDFText"> <text:s text:c="69"/>MEJORA ACCESIBILIDAD BAÑO ASISTIDO</text:p>
      <text:p text:style-name="PDFText">AYUNTAMIENTO DE MOGAN <text:s text:c="13"/>P3501300B <text:s text:c="2"/>SDD2022GC00055 <text:s text:c="47"/>Discapacidad <text:s text:c="5"/>4.2 <text:s text:c="5"/>72.227,34 € <text:s text:c="3"/>60.000,00 € <text:s text:c="3"/>60.000,00 € <text:s text:c="3"/>83,07% <text:s text:c="7"/>0 <text:s text:c="7"/>ESTIMADA. <text:s text:c="38"/>NO</text:p>
      <text:p text:style-name="PDFText"> <text:s text:c="69"/>PLAYA DE MOGÁN</text:p>
      <text:p text:style-name="PDFText"> <text:s text:c="69"/>SUPRESIÓN DE BARRERAS ARQUITECTÓNICAS <text:s text:c="96"/>ESTIMADA PARCIALMENTE hasta agotar la</text:p>
      <text:p text:style-name="PDFText">AYUNTAMIENTO DE GÁLDAR <text:s text:c="12"/>P3500900J <text:s text:c="2"/>SDD2022GC00086</text:p>
      <text:p text:style-name="PDFText"> <text:s text:c="69"/>CASA DE LA JUVENTUD</text:p>
      <text:p text:style-name="PDFText"> <text:s text:c="107"/>Discapacidad <text:s text:c="6"/>4.2 <text:s text:c="5"/>34.130,54 € <text:s text:c="3"/>34.130,54 € <text:s text:c="3"/>25.820,70 € <text:s text:c="3"/>75,65% <text:s text:c="7"/>0</text:p>
      <text:p text:style-name="PDFText"> <text:s text:c="203"/>financiación.</text:p>
      <text:p text:style-name="PDFText"> <text:s text:c="251"/>NO</text:p>
      <text:p text:style-name="PDFText">TOTAL PROYECTOS: <text:s text:c="23"/>5 <text:s text:c="97"/>TOTAL 4.2 DISCAPACIDAD <text:s text:c="4"/>200.000,00 €</text:p>
      <text:p text:style-name="PDFText">ASOC DE PERSONAS SORDAS DE LA</text:p>
      <text:p text:style-name="PDFText"> <text:s text:c="34"/>G35049923 <text:s text:c="2"/>SDD2022GC00083 <text:s text:c="8"/>ACCESIBILIDAD EN LA INFORMACIÓN <text:s text:c="7"/>Discapacidad <text:s text:c="5"/>4.3 <text:s text:c="5"/>6.277,28 € <text:s text:c="4"/>6.277,28 € <text:s text:c="4"/>6.277,28 € <text:s text:c="4"/>100,00% <text:s text:c="6"/>5 <text:s text:c="7"/>ESTIMADA. <text:s text:c="38"/>NO</text:p>
      <text:p text:style-name="PDFText">PROVINCIA DE LAS PALMAS</text:p>
      <text:p text:style-name="PDFText"> <text:s text:c="69"/>ADQUISICIÓN DE APOYOS TECNOLÓGICOS</text:p>
      <text:p text:style-name="PDFText">ASOC FAMILIAR PRO-DISCAPACITADOS</text:p>
      <text:p text:style-name="PDFText"> <text:s text:c="34"/>G38008280 <text:s text:c="2"/>SDD2022TF00017 <text:s text:c="8"/>PARA PERSONAS CON DISCAPACIDAD <text:s text:c="8"/>Discapacidad <text:s text:c="5"/>4.3 <text:s text:c="5"/>7.041,49 € <text:s text:c="4"/>7.041,49 € <text:s text:c="4"/>7.041,49 € <text:s text:c="4"/>100,00% <text:s text:c="6"/>5 <text:s text:c="7"/>ESTIMADA. <text:s text:c="38"/>NO</text:p>
      <text:p text:style-name="PDFText">INTELECTUALES DE TENERIFE</text:p>
      <text:p text:style-name="PDFText"> <text:s text:c="69"/>INTELECTUAL</text:p>
      <text:p text:style-name="PDFText">TOTAL PROYECTOS: <text:s text:c="23"/>2 <text:s text:c="97"/>TOTAL 4.3 DISCAPACIDAD <text:s text:c="5"/>13.318,77 €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26/48</text:p>
      <text:p text:style-name="PDFText"> </text:p>
      <text:p text:style-name="PDFText"> </text:p>
      <text:p text:style-name="PDFText"> <text:s text:c="61"/>7PHKJAhKi/47A5VTqHMhYYAv9QvdhupI</text:p>
      <text:p text:style-name="PDFText"> <text:s text:c="69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91"/>ANEXO II. SUBVENCIONES DESISTIDAS</text:p>
      <text:p text:style-name="PDFText"> </text:p>
      <text:p text:style-name="PDFText"> </text:p>
      <text:p text:style-name="PDFText"> <text:s text:c="132"/>COSTE TOTAL <text:s text:c="4"/>SUBVENCIÓN <text:s text:c="29"/>TOTAL</text:p>
      <text:p text:style-name="PDFText"> <text:s text:c="13"/>ENTIDAD <text:s text:c="15"/>CIF <text:s text:c="3"/>EXPEDIENTE SOLICITUD <text:s text:c="14"/>ACTIVIDAD/PROYECTO <text:s text:c="13"/>ÁREA <text:s text:c="4"/>ACTIVIDAD <text:s text:c="33"/>CONCEDIDO <text:s text:c="10"/>% <text:s text:c="24"/>OBSERVACIONES RESOLUCIÓN DEFINITIVA</text:p>
      <text:p text:style-name="PDFText"> <text:s text:c="133"/>PROYECTO <text:s text:c="7"/>SOLICTADA <text:s text:c="27"/>VALORACIÓN</text:p>
      <text:p text:style-name="PDFText"> </text:p>
      <text:p text:style-name="PDFText"> </text:p>
      <text:p text:style-name="PDFText"> <text:s text:c="199"/>DESISTIDA: Según la base decimotercera punto dos de</text:p>
      <text:p text:style-name="PDFText"> <text:s text:c="199"/>la convocatoria, se le tiene por desistida su solicitud al no</text:p>
      <text:p text:style-name="PDFText">ASOCIACION ADEPSI <text:s text:c="14"/>G35068824 <text:s text:c="2"/>SDD2022GC00010 <text:s text:c="8"/>OCIO PERSONALIZADO SER + CONTIGO <text:s text:c="5"/>Discapacidad <text:s text:c="5"/>1.3 <text:s text:c="5"/>46.336,00 € <text:s text:c="3"/>37.068,80 € <text:s text:c="3"/>0,00 € <text:s text:c="6"/>0,00% <text:s text:c="9"/>26 <text:s text:c="7"/>dar respuesta al requerimiento efectuado por el órgano</text:p>
      <text:p text:style-name="PDFText"> <text:s text:c="199"/>instructor en relación a este expediente. No aporta</text:p>
      <text:p text:style-name="PDFText"> <text:s text:c="199"/>Solicitud Subsanada solicitada.</text:p>
      <text:p text:style-name="PDFText"> <text:s text:c="199"/>DESISTIDA: Según la base decimotercera punto dos de</text:p>
      <text:p text:style-name="PDFText"> <text:s text:c="199"/>la convocatoria, se le tiene por desistida su solicitud al no</text:p>
      <text:p text:style-name="PDFText"> <text:s text:c="199"/>dar respuesta al requerimiento efectuado por el órgano</text:p>
      <text:p text:style-name="PDFText"> <text:s text:c="199"/>instructor en relación a este expediente.</text:p>
      <text:p text:style-name="PDFText"> <text:s text:c="66"/>INSTALACIÓN DE SISTEMAS DE</text:p>
      <text:p text:style-name="PDFText"> <text:s text:c="199"/>No aporta Cesión de la instalación o compromiso de uso</text:p>
      <text:p text:style-name="PDFText">ASOCIACION ADEPSI <text:s text:c="14"/>G35068824 <text:s text:c="2"/>SDD2022GC00004 <text:s text:c="8"/>CLIMATIZACIÓN PARA LA MEJORA DE LA <text:s text:c="3"/>Discapacidad <text:s text:c="5"/>4.1 <text:s text:c="5"/>34.683,00 € <text:s text:c="3"/>27.746,00 € <text:s text:c="3"/>0,00 € <text:s text:c="6"/>0,00% <text:s text:c="10"/>2</text:p>
      <text:p text:style-name="PDFText"> <text:s text:c="199"/>de la misma para la actividad prevista por un mínimo de 5</text:p>
      <text:p text:style-name="PDFText"> <text:s text:c="66"/>CALIDAD DEL AIRE. ADEPSI</text:p>
      <text:p text:style-name="PDFText"> <text:s text:c="199"/>años.</text:p>
      <text:p text:style-name="PDFText"> </text:p>
      <text:p text:style-name="PDFText"> <text:s text:c="199"/>No subsana correctamente la solicitud ni el plan de</text:p>
      <text:p text:style-name="PDFText"> <text:s text:c="199"/>financiación al existir discrepancias entre las cuantías</text:p>
      <text:p text:style-name="PDFText"> <text:s text:c="199"/>reflejadas.</text:p>
      <text:p text:style-name="PDFText"> <text:s text:c="199"/>DESISTIDA POR EXPEDIENTE DUPLICADO CON</text:p>
      <text:p text:style-name="PDFText">ASOCIACION ADEPSI <text:s text:c="14"/>G35068824 <text:s text:c="2"/>SDD2022GC00001 <text:s text:c="8"/>CONECTA2 CON LA TECNOLOGÍA <text:s text:c="11"/>Discapacidad <text:s text:c="5"/>4.3 <text:s text:c="5"/>9.911,00 € <text:s text:c="4"/>7.929,00 € <text:s text:c="4"/>0,00 € <text:s text:c="6"/>0,00% <text:s text:c="10"/>- <text:s text:c="7"/>SDD2022GC0005</text:p>
      <text:p text:style-name="PDFText"> <text:s text:c="199"/>DESISTIDA:Según la base decimotercera punto dos de la</text:p>
      <text:p text:style-name="PDFText"> <text:s text:c="199"/>convocatoria, se le tiene por desistida su solicitud al no</text:p>
      <text:p text:style-name="PDFText"> <text:s text:c="199"/>dar respuesta al requerimiento efectuado por el órgano</text:p>
      <text:p text:style-name="PDFText"> <text:s text:c="199"/>instructor en relación a este expediente.</text:p>
      <text:p text:style-name="PDFText">ASOCIACION DE ENTIDADES PLENA <text:s text:c="37"/>SERVICIO DE ATENCIÓN CENTRADA EN LA</text:p>
      <text:p text:style-name="PDFText"> <text:s text:c="31"/>G35083112 <text:s text:c="2"/>SDD2022GC00052 <text:s text:c="46"/>Discapacidad <text:s text:c="5"/>4.1 <text:s text:c="5"/>15.797,00 € <text:s text:c="3"/>9.483,00 € <text:s text:c="4"/>0,00 € <text:s text:c="6"/>0,00% <text:s text:c="10"/>2 <text:s text:c="7"/>La Entidad NO aporta la siguiente Documentación:</text:p>
      <text:p text:style-name="PDFText">INCLUSION CANARIAS <text:s text:c="48"/>PERSONA EN LA ISLA DE TENERFIE</text:p>
      <text:p text:style-name="PDFText"> <text:s text:c="199"/>No presenta proyecto visado.</text:p>
      <text:p text:style-name="PDFText"> </text:p>
      <text:p text:style-name="PDFText"> <text:s text:c="199"/>Documento de cesión de la instalación o compromiso de</text:p>
      <text:p text:style-name="PDFText"> <text:s text:c="199"/>uso de la misma para la actividad prevista por un mínimo</text:p>
      <text:p text:style-name="PDFText"> <text:s text:c="199"/>de 5 años.</text:p>
      <text:p text:style-name="PDFText"> <text:s text:c="199"/>DESISTIDA: Según la base decimotercera punto dos de</text:p>
      <text:p text:style-name="PDFText"> <text:s text:c="199"/>la convocatoria, se le tiene por desistida su solicitud al no</text:p>
      <text:p text:style-name="PDFText"> <text:s text:c="199"/>dar respuesta al requerimiento efectuado por el órgano</text:p>
      <text:p text:style-name="PDFText"> <text:s text:c="199"/>instructor en relación a este expediente.</text:p>
      <text:p text:style-name="PDFText"> </text:p>
      <text:p text:style-name="PDFText"> <text:s text:c="199"/>No aporta de la empresa subcontratada: Documentación</text:p>
      <text:p text:style-name="PDFText"> <text:s text:c="199"/>acreditativa de la especialización de la entidad con la que</text:p>
      <text:p text:style-name="PDFText"> <text:s text:c="199"/>se contrata la realización de las actividades, en la materia</text:p>
      <text:p text:style-name="PDFText">ASOC CANARIA DE PERSONAS CON <text:s text:c="171"/>de dicha contratación.</text:p>
      <text:p text:style-name="PDFText"> <text:s text:c="66"/>ATENCIÓN TEMPRANA ESPECIALIZADA EN</text:p>
      <text:p text:style-name="PDFText">TRASTORNOS GENERALIZADOS DEL <text:s text:c="3"/>G35663897 <text:s text:c="2"/>SDD2022GC00026 <text:s text:c="46"/>Discapacidad <text:s text:c="5"/>1.1 <text:s text:c="5"/>15.922,00 € <text:s text:c="3"/>9.375,00 € <text:s text:c="4"/>0,00 € <text:s text:c="6"/>0,00% <text:s text:c="9"/>15</text:p>
      <text:p text:style-name="PDFText"> <text:s text:c="66"/>AUTISMO</text:p>
      <text:p text:style-name="PDFText">DESARROLLO (ACTRA <text:s text:c="182"/>No aporta de la empresa subcontratada: Documentacion</text:p>
      <text:p text:style-name="PDFText"> <text:s text:c="199"/>acreditativa de la entidad con la que se contrata la</text:p>
      <text:p text:style-name="PDFText"> <text:s text:c="199"/>realización de las actividad, de estar al corriente con sus</text:p>
      <text:p text:style-name="PDFText"> <text:s text:c="199"/>obligaciones tributarias y de Seguridad Social.</text:p>
      <text:p text:style-name="PDFText"> </text:p>
      <text:p text:style-name="PDFText"> <text:s text:c="199"/>No aporta de la empresa subcontratada: Declaración</text:p>
      <text:p text:style-name="PDFText"> <text:s text:c="199"/>responsable de quien ostente la representación legal de</text:p>
      <text:p text:style-name="PDFText"> <text:s text:c="199"/>la entidad con la que se ha contratado o se vaya a</text:p>
      <text:p text:style-name="PDFText"> <text:s text:c="199"/>contratar la realización de la actividad.</text:p>
      <text:p text:style-name="PDFText"> <text:s text:c="199"/>DESISTIDA: Según la base decimotercera punto dos de</text:p>
      <text:p text:style-name="PDFText"> <text:s text:c="199"/>la convocatoria, se le tiene por desistida su solicitud al no</text:p>
      <text:p text:style-name="PDFText">ASOC CANARIA DE PERSONAS CON <text:s text:c="171"/>dar respuesta al requerimiento efectuado por el órgano</text:p>
      <text:p text:style-name="PDFText"> <text:s text:c="66"/>OCIO Y DEPORTE INCLUSIVOS PARA</text:p>
      <text:p text:style-name="PDFText">TRASTORNOS GENERALIZADOS DEL <text:s text:c="3"/>G35663897 <text:s text:c="2"/>SDD2022GC00008 <text:s text:c="46"/>Discapacidad <text:s text:c="5"/>1.3 <text:s text:c="5"/>14.894,47 € <text:s text:c="3"/>11.915,58 € <text:s text:c="3"/>0,00 € <text:s text:c="6"/>0,00% <text:s text:c="9"/>15 <text:s text:c="7"/>instructor en relación a este expediente No aporta</text:p>
      <text:p text:style-name="PDFText"> <text:s text:c="66"/>PERSONAS AUTISTAS</text:p>
      <text:p text:style-name="PDFText">DESARROLLO (ACTRA <text:s text:c="182"/>Declaración Responsable póliza de seguro de accidentes</text:p>
      <text:p text:style-name="PDFText"> <text:s text:c="199"/>y enfermedad y de responsabilidad civil a favor del</text:p>
      <text:p text:style-name="PDFText"> <text:s text:c="199"/>personal voluntario.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27/48</text:p>
      <text:p text:style-name="PDFText"> </text:p>
      <text:p text:style-name="PDFText"> </text:p>
      <text:p text:style-name="PDFText"> <text:s text:c="54"/>7PHKJAhKi/47A5VTqHMhYYAv9QvdhupI</text:p>
      <text:p text:style-name="PDFText"> <text:s text:c="6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101"/>ANEXO II. SUBVENCIONES DESISTIDAS</text:p>
      <text:p text:style-name="PDFText"> </text:p>
      <text:p text:style-name="PDFText"> </text:p>
      <text:p text:style-name="PDFText"> <text:s text:c="148"/>COSTE TOTAL <text:s text:c="4"/>SUBVENCIÓN <text:s text:c="29"/>TOTAL</text:p>
      <text:p text:style-name="PDFText"> <text:s text:c="13"/>ENTIDAD <text:s text:c="18"/>CIF <text:s text:c="3"/>EXPEDIENTE SOLICITUD <text:s text:c="18"/>ACTIVIDAD/PROYECTO <text:s text:c="22"/>ÁREA <text:s text:c="4"/>ACTIVIDAD <text:s text:c="33"/>CONCEDIDO <text:s text:c="10"/>% <text:s text:c="24"/>OBSERVACIONES RESOLUCIÓN DEFINITIVA</text:p>
      <text:p text:style-name="PDFText"> <text:s text:c="149"/>PROYECTO <text:s text:c="7"/>SOLICTADA <text:s text:c="27"/>VALORACIÓN</text:p>
      <text:p text:style-name="PDFText"> </text:p>
      <text:p text:style-name="PDFText"> </text:p>
      <text:p text:style-name="PDFText"> <text:s text:c="215"/>DESISTIDA: Según la base decimotercera punto dos de</text:p>
      <text:p text:style-name="PDFText"> <text:s text:c="215"/>la convocatoria, se le tiene por desistida su solicitud al no</text:p>
      <text:p text:style-name="PDFText"> <text:s text:c="215"/>dar respuesta al requerimiento efectuado por el órgano</text:p>
      <text:p text:style-name="PDFText"> <text:s text:c="215"/>instructor en relación a este expediente.</text:p>
      <text:p text:style-name="PDFText"> </text:p>
      <text:p text:style-name="PDFText"> <text:s text:c="215"/>No aporta de la empresa subcontratada: Documentación</text:p>
      <text:p text:style-name="PDFText"> <text:s text:c="215"/>acreditativa de la especialización de la entidad con la que</text:p>
      <text:p text:style-name="PDFText"> <text:s text:c="215"/>se contrata la realización de las actividades, en la materia</text:p>
      <text:p text:style-name="PDFText"> <text:s text:c="215"/>de dicha contratación.</text:p>
      <text:p text:style-name="PDFText">ASOC CANARIA DE PERSONAS CON</text:p>
      <text:p text:style-name="PDFText"> <text:s text:c="69"/>Conciliación y respiro familiar para familias de</text:p>
      <text:p text:style-name="PDFText">TRASTORNOS GENERALIZADOS DEL <text:s text:c="6"/>G35663897 <text:s text:c="2"/>SDD2022GC00033 <text:s text:c="59"/>Discapacidad <text:s text:c="5"/>2.1 <text:s text:c="5"/>20.576,35 € <text:s text:c="3"/>15.497,25 € <text:s text:c="3"/>0,00 € <text:s text:c="6"/>0,00% <text:s text:c="10"/>9 <text:s text:c="7"/>No aporta de la empresa subcontratada: Documentacion</text:p>
      <text:p text:style-name="PDFText"> <text:s text:c="69"/>personas con autismo</text:p>
      <text:p text:style-name="PDFText">DESARROLLO (ACTRA <text:s text:c="198"/>acreditativa de la entidad con la que se contrata la</text:p>
      <text:p text:style-name="PDFText"> <text:s text:c="215"/>realización de las actividad, de estar al corriente con sus</text:p>
      <text:p text:style-name="PDFText"> <text:s text:c="215"/>obligaciones tributarias y de Seguridad Social.</text:p>
      <text:p text:style-name="PDFText"> </text:p>
      <text:p text:style-name="PDFText"> <text:s text:c="215"/>No aporta de la empresa subcontratada: Declaración</text:p>
      <text:p text:style-name="PDFText"> <text:s text:c="215"/>responsable de quien ostente la representación legal de</text:p>
      <text:p text:style-name="PDFText"> <text:s text:c="215"/>la entidad con la que se ha contratado o se vaya a</text:p>
      <text:p text:style-name="PDFText"> <text:s text:c="215"/>contratar la realización de la actividad.</text:p>
      <text:p text:style-name="PDFText"> </text:p>
      <text:p text:style-name="PDFText"> <text:s text:c="215"/>No aporta Solictud subsanada.</text:p>
      <text:p text:style-name="PDFText">ASOC FAMILIAR PRO-DISCAPACITADOS <text:s text:c="37"/>OCIO INCLUSIVO PARA PERSONAS CON <text:s text:c="113"/>DESISTIDA POR EXPEDIENTE DUPLICADO CON</text:p>
      <text:p text:style-name="PDFText">INTELECTUALES DE TENERIFE</text:p>
      <text:p text:style-name="PDFText"> <text:s text:c="34"/>G38008280 <text:s text:c="2"/>SDD2022TF00002</text:p>
      <text:p text:style-name="PDFText"> <text:s text:c="69"/>DISCAPACIDAD INTELECTUAL</text:p>
      <text:p text:style-name="PDFText"> <text:s text:c="120"/>Discapacidad <text:s text:c="5"/>1.3 <text:s text:c="5"/>39.900,87 € <text:s text:c="3"/>20.356,12 € <text:s text:c="3"/>0,00 € <text:s text:c="6"/>0,00% <text:s text:c="10"/>- <text:s text:c="7"/>SDD2022TF00016</text:p>
      <text:p text:style-name="PDFText"> <text:s text:c="69"/>ADQUISICIÓN DE APOYOS TECNOLÓGICOS</text:p>
      <text:p text:style-name="PDFText">ASOC FAMILIAR PRO-DISCAPACITADOS <text:s text:c="183"/>DESISTIDA POR EXPEDIENTE DUPLICADO CON</text:p>
      <text:p text:style-name="PDFText">INTELECTUALES DE TENERIFE</text:p>
      <text:p text:style-name="PDFText"> <text:s text:c="34"/>G38008280 <text:s text:c="2"/>SDD2022TF00003 <text:s text:c="8"/>PARA PERSONAS CON DISCAPACIDAD <text:s text:c="20"/>Discapacidad <text:s text:c="5"/>4.3 <text:s text:c="5"/>7.041,49 € <text:s text:c="4"/>7.041,49 € <text:s text:c="4"/>0,00 € <text:s text:c="6"/>0,00% <text:s text:c="10"/>- <text:s text:c="7"/>SDD2022TF00017</text:p>
      <text:p text:style-name="PDFText"> <text:s text:c="69"/>INTELECTUAL</text:p>
      <text:p text:style-name="PDFText"> <text:s text:c="69"/>GESTION DE AULA ASISTENCIAL PARA</text:p>
      <text:p text:style-name="PDFText"> <text:s text:c="215"/>DESISTIDA POR EXPEDIENTE DUPLICADO CON</text:p>
      <text:p text:style-name="PDFText">ASOC HORIZONTE <text:s text:c="20"/>G38254462 <text:s text:c="2"/>SDD2022TF00001 <text:s text:c="8"/>RECUPERACION FUNCIONAL DE <text:s text:c="25"/>Discapacidad <text:s text:c="5"/>1.3 <text:s text:c="5"/>72.213,12 € <text:s text:c="3"/>60.000,00 € <text:s text:c="3"/>0,00 € <text:s text:c="6"/>0,00% <text:s text:c="10"/>- <text:s text:c="7"/>SDD2022TF00012</text:p>
      <text:p text:style-name="PDFText"> <text:s text:c="69"/>DISCAPACITADOS PROFUNDOS</text:p>
      <text:p text:style-name="PDFText"> <text:s text:c="215"/>DESISTIDA. Según la base decimosegunda punto uno de</text:p>
      <text:p text:style-name="PDFText"> <text:s text:c="215"/>la convocatoria, las solicitudes se cumplimentarán y</text:p>
      <text:p text:style-name="PDFText"> <text:s text:c="69"/>GESTION DE AULA ASISTENCIAL PARA <text:s text:c="113"/>presentarán exclusivamente a través de la sede</text:p>
      <text:p text:style-name="PDFText">ASOC HORIZONTE <text:s text:c="20"/>G38254462 <text:s text:c="2"/>SDD2022TF00012 <text:s text:c="8"/>RECUPERACION FUNCIONAL DE <text:s text:c="25"/>Discapacidad <text:s text:c="5"/>1.3 <text:s text:c="5"/>0,00 € <text:s text:c="8"/>60.000,00 € <text:s text:c="3"/>0,00 € <text:s text:c="6"/>0,00% <text:s text:c="9"/>28 <text:s text:c="7"/>electrónica del Gobierno de Canarias en la dirección</text:p>
      <text:p text:style-name="PDFText"> <text:s text:c="69"/>DISCAPACITADOS PROFUNDOS <text:s text:c="121"/>https://sede.gobiernodecanarias.</text:p>
      <text:p text:style-name="PDFText"> <text:s text:c="215"/>org/sede/procedimientos_servicios/tramites/7274 ,</text:p>
      <text:p text:style-name="PDFText"> <text:s text:c="215"/>quedando no admitida a trámite la aceptación.</text:p>
      <text:p text:style-name="PDFText">ASOCIACION DE SINDROME DE DOWN <text:s text:c="185"/>DESISTIDA POR EXPEDIENTE DUPLICADO CON</text:p>
      <text:p text:style-name="PDFText">LIBRE 21</text:p>
      <text:p text:style-name="PDFText"> <text:s text:c="34"/>G76732056 <text:s text:c="2"/>SDD2022TF00006 <text:s text:c="8"/>ATENCIÓN SOCIOEDUCATIVA NORMALIZAME <text:s text:c="15"/>Discapacidad <text:s text:c="5"/>1.3 <text:s text:c="5"/>18.628,00 € <text:s text:c="3"/>13.971,00 € <text:s text:c="3"/>0,00 € <text:s text:c="6"/>0,00% <text:s text:c="10"/>- <text:s text:c="7"/>SDD2022TF00011</text:p>
      <text:p text:style-name="PDFText"> <text:s text:c="215"/>DESISTIDA: Según la base decimotercera punto dos de</text:p>
      <text:p text:style-name="PDFText"> <text:s text:c="215"/>la convocatoria, se le tiene por desistida su solicitud al no</text:p>
      <text:p text:style-name="PDFText"> <text:s text:c="215"/>dar respuesta al requerimiento efectuado por el órgano</text:p>
      <text:p text:style-name="PDFText"> <text:s text:c="215"/>instructor en relación a este expediente.</text:p>
      <text:p text:style-name="PDFText"> </text:p>
      <text:p text:style-name="PDFText"> <text:s text:c="215"/>La Entidad no aporta la siguiente documentación:</text:p>
      <text:p text:style-name="PDFText"> <text:s text:c="215"/>Declaración responsable de que la entidad se encuentra</text:p>
      <text:p text:style-name="PDFText"> <text:s text:c="69"/>MEJORA DELA AUTONOMIA DE LAS PERSONAS</text:p>
      <text:p text:style-name="PDFText">ASOC CENTRO COREOGRAFICO DE LA <text:s text:c="185"/>al corriente en el cumplimiento de las obligaciones</text:p>
      <text:p text:style-name="PDFText"> <text:s text:c="34"/>G38627329 <text:s text:c="2"/>SDD2022TF00008 <text:s text:c="8"/>CON DISCAPACIDAD DE LA ISLA DE LA <text:s text:c="17"/>Dependencia <text:s text:c="6"/>1.3 <text:s text:c="5"/>20.236,25 € <text:s text:c="3"/>20.236,25 € <text:s text:c="3"/>0,00 € <text:s text:c="6"/>0,00% <text:s text:c="9"/>14</text:p>
      <text:p text:style-name="PDFText">GOMERA MARTIN PADRON <text:s text:c="195"/>documentales establecido en el artículo 42 de la Ley</text:p>
      <text:p text:style-name="PDFText"> <text:s text:c="69"/>GOMERA 2.0</text:p>
      <text:p text:style-name="PDFText"> <text:s text:c="215"/>4/2003, de 28 de febrero, de asociaciones de Canarias.</text:p>
      <text:p text:style-name="PDFText"> </text:p>
      <text:p text:style-name="PDFText"> <text:s text:c="215"/>No Identifican el Convenio Colectivo aplicable a la</text:p>
      <text:p text:style-name="PDFText"> <text:s text:c="215"/>Entidad.</text:p>
      <text:p text:style-name="PDFText"> </text:p>
      <text:p text:style-name="PDFText"> <text:s text:c="215"/>No aclaran el nº de horas a la semana del Titulado</text:p>
      <text:p text:style-name="PDFText"> <text:s text:c="215"/>Superior Nivel 1.</text:p>
      <text:p text:style-name="PDFText"> <text:s text:c="69"/>Apoyos para una mayor inclusión social y</text:p>
      <text:p text:style-name="PDFText"> <text:s text:c="215"/>DESISTIDA POR EXPEDIENTE DUPLICADO CON</text:p>
      <text:p text:style-name="PDFText">FUNDACION TUTELAR CANARIA <text:s text:c="9"/>G38743308 <text:s text:c="2"/>SDD2022TF00045 <text:s text:c="8"/>empoderamiento de las personas con discapacidad <text:s text:c="3"/>Discapacidad <text:s text:c="5"/>1.3 <text:s text:c="5"/>41.327,60 € <text:s text:c="3"/>20.880,74 € <text:s text:c="3"/>0,00 € <text:s text:c="6"/>0,00% <text:s text:c="10"/>0</text:p>
      <text:p text:style-name="PDFText"> <text:s text:c="215"/>SDD2022TF00048</text:p>
      <text:p text:style-name="PDFText"> <text:s text:c="69"/>intelectual</text:p>
      <text:p text:style-name="PDFText"> <text:s text:c="215"/>DESISTIDA. Según la base decimotercera apartado siete,</text:p>
      <text:p text:style-name="PDFText">ASOC DE PERSONAS CON</text:p>
      <text:p text:style-name="PDFText"> <text:s text:c="69"/>SERVICIO INTEGRAL DE ATENCIÓN A <text:s text:c="114"/>en caso de que no se otorgue la aceptación en el plazo</text:p>
      <text:p text:style-name="PDFText">SORDOCEGUERA DE CANARIAS. ASOCIDE G76715234 <text:s text:c="3"/>SDD2022TF00009 <text:s text:c="59"/>Discapacidad <text:s text:c="5"/>3.1 <text:s text:c="5"/>0,00 € <text:s text:c="8"/>26.935,67 € <text:s text:c="3"/>0,00 € <text:s text:c="6"/>0,00% <text:s text:c="9"/>34</text:p>
      <text:p text:style-name="PDFText"> <text:s text:c="69"/>PERSONAS SORDOCIEGAS - SIAPSC <text:s text:c="116"/>establecido, se entenderá que la entidad interesada no</text:p>
      <text:p text:style-name="PDFText">CANARIAS</text:p>
      <text:p text:style-name="PDFText"> <text:s text:c="215"/>acepta la subvención.</text:p>
      <text:p text:style-name="PDFText"> <text:s text:c="215"/>DESISTIDA: Según la base decimotercera punto dos de</text:p>
      <text:p text:style-name="PDFText">ASOCIACION DE SINDROME DE DOWN <text:s text:c="185"/>la convocatoria, se le tiene por desistida su solicitud al no</text:p>
      <text:p text:style-name="PDFText"> <text:s text:c="34"/>G76732056 <text:s text:c="2"/>SDD2022TF00007 <text:s text:c="8"/>AUTONOMÍA DESDE LA INFANCIA <text:s text:c="23"/>Discapacidad <text:s text:c="5"/>1.1 <text:s text:c="5"/>62.424,00 € <text:s text:c="3"/>46.818,00 € <text:s text:c="3"/>0,00 € <text:s text:c="6"/>0,00% <text:s text:c="9"/>27</text:p>
      <text:p text:style-name="PDFText">LIBRE 21 <text:s text:c="207"/>dar respuesta al requerimiento efectuado por el órgano</text:p>
      <text:p text:style-name="PDFText"> <text:s text:c="215"/>instructor en relación a este expediente.</text:p>
      <text:p text:style-name="PDFText"> <text:s text:c="215"/>DESISTIDA POR EXPEDIENTE DUPLICADO CON</text:p>
      <text:p text:style-name="PDFText">CASA HOGAR SAN MIGUEL <text:s text:c="13"/>R3800373G <text:s text:c="2"/>SDD2022TF00013 <text:s text:c="8"/>DIVERSIDAD 2.0 <text:s text:c="36"/>Discapacidad <text:s text:c="5"/>4.3 <text:s text:c="5"/>6.497,04 € <text:s text:c="4"/>6.000,00 € <text:s text:c="4"/>0,00 € <text:s text:c="6"/>0,00% <text:s text:c="10"/>- <text:s text:c="7"/>SDD2022TF00015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28/48</text:p>
      <text:p text:style-name="PDFText"> </text:p>
      <text:p text:style-name="PDFText"> </text:p>
      <text:p text:style-name="PDFText"> <text:s text:c="57"/>7PHKJAhKi/47A5VTqHMhYYAv9QvdhupI</text:p>
      <text:p text:style-name="PDFText"> <text:s text:c="64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95"/>ANEXO II. SUBVENCIONES DESISTIDAS</text:p>
      <text:p text:style-name="PDFText"> </text:p>
      <text:p text:style-name="PDFText"> </text:p>
      <text:p text:style-name="PDFText"> <text:s text:c="139"/>COSTE TOTAL <text:s text:c="4"/>SUBVENCIÓN <text:s text:c="29"/>TOTAL</text:p>
      <text:p text:style-name="PDFText"> <text:s text:c="13"/>ENTIDAD <text:s text:c="19"/>CIF <text:s text:c="3"/>EXPEDIENTE SOLICITUD <text:s text:c="14"/>ACTIVIDAD/PROYECTO <text:s text:c="16"/>ÁREA <text:s text:c="4"/>ACTIVIDAD <text:s text:c="33"/>CONCEDIDO <text:s text:c="10"/>% <text:s text:c="24"/>OBSERVACIONES RESOLUCIÓN DEFINITIVA</text:p>
      <text:p text:style-name="PDFText"> <text:s text:c="140"/>PROYECTO <text:s text:c="7"/>SOLICTADA <text:s text:c="27"/>VALORACIÓN</text:p>
      <text:p text:style-name="PDFText"> </text:p>
      <text:p text:style-name="PDFText"> </text:p>
      <text:p text:style-name="PDFText"> <text:s text:c="206"/>DESISTIDA: Según la base decimotercera punto dos de</text:p>
      <text:p text:style-name="PDFText"> <text:s text:c="206"/>la convocatoria, se le tiene por desistida su solicitud al no</text:p>
      <text:p text:style-name="PDFText"> <text:s text:c="206"/>dar respuesta al requerimiento efectuado por el órgano</text:p>
      <text:p text:style-name="PDFText">CASA HOGAR SAN MIGUEL <text:s text:c="14"/>R3800373G <text:s text:c="2"/>SDD2022TF00015 <text:s text:c="8"/>DIVERSIDAD 2.0 <text:s text:c="26"/>Discapacidad <text:s text:c="5"/>4.3 <text:s text:c="5"/>6.613,94 € <text:s text:c="4"/>6.000,00 € <text:s text:c="4"/>0,00 € <text:s text:c="6"/>0,00% <text:s text:c="10"/>5 <text:s text:c="7"/>instructor en relación a este expediente. No aporta</text:p>
      <text:p text:style-name="PDFText"> <text:s text:c="206"/>Memoria explicativa en la que se especifique de forma</text:p>
      <text:p text:style-name="PDFText"> <text:s text:c="206"/>clara, concreta y precisa los objetivos y las actividades</text:p>
      <text:p text:style-name="PDFText"> <text:s text:c="206"/>que se pretenden desarrollar.</text:p>
      <text:p text:style-name="PDFText"> <text:s text:c="206"/>DESISTIDA: Según la base decimotercera punto dos de</text:p>
      <text:p text:style-name="PDFText"> <text:s text:c="206"/>la convocatoria, se le tiene por desistida su solicitud al no</text:p>
      <text:p text:style-name="PDFText"> <text:s text:c="206"/>dar respuesta al requerimiento efectuado por el órgano</text:p>
      <text:p text:style-name="PDFText"> <text:s text:c="206"/>instructor en relación a este expediente.</text:p>
      <text:p text:style-name="PDFText">CIVITAS CENTROS ESPECIALIZADOS EN <text:s text:c="37"/>MEJORA DE LAS CONDICIONES DE LAS</text:p>
      <text:p text:style-name="PDFText">PERSONAS CON DISCAPACIDAD <text:s text:c="10"/>G35025048 <text:s text:c="2"/>SDD2022GC00064 <text:s text:c="8"/>INSTALACIONES DEPORTIVAS EXTERIOR DE LA Discapacidad <text:s text:c="6"/>4.1 <text:s text:c="5"/>12.941,38 € <text:s text:c="3"/>12.574,32 € <text:s text:c="3"/>0,00 € <text:s text:c="6"/>0,00% <text:s text:c="10"/>2</text:p>
      <text:p text:style-name="PDFText"> <text:s text:c="206"/>No aporta Proyecto visado de obra.</text:p>
      <text:p text:style-name="PDFText">INTELECTUAL <text:s text:c="59"/>ASOCIACIÓN CIVITAS</text:p>
      <text:p text:style-name="PDFText"> <text:s text:c="206"/>No aporta documento de cesión de la instalación o</text:p>
      <text:p text:style-name="PDFText"> <text:s text:c="206"/>compromiso de uso de la misma para la actividad prevista</text:p>
      <text:p text:style-name="PDFText"> <text:s text:c="206"/>por un mínimo de 5 años.</text:p>
      <text:p text:style-name="PDFText"> <text:s text:c="206"/>DESISTIDA: Según la base decimotercera punto dos de</text:p>
      <text:p text:style-name="PDFText"> <text:s text:c="206"/>la convocatoria, se le tiene por desistida su solicitud al no</text:p>
      <text:p text:style-name="PDFText"> <text:s text:c="206"/>dar respuesta al requerimiento efectuado por el órgano</text:p>
      <text:p text:style-name="PDFText"> <text:s text:c="206"/>instructor en relación a este expediente.</text:p>
      <text:p text:style-name="PDFText"> <text:s text:c="70"/>MEJORA DE LA ACCESIBILIDAD AL LOCAL</text:p>
      <text:p text:style-name="PDFText">ASOC DE PERSONAS SORDAS DE LA <text:s text:c="177"/>La Entidad NO aporta la siguiente Documentación:</text:p>
      <text:p text:style-name="PDFText"> <text:s text:c="35"/>G35049923 <text:s text:c="2"/>SDD2022GC00066 <text:s text:c="8"/>SOCIAL Y DE ACTIVIDADES DE <text:s text:c="14"/>Discapacidad <text:s text:c="5"/>4.1 <text:s text:c="5"/>27.626,16 € <text:s text:c="3"/>27.626,16 € <text:s text:c="3"/>0,00 € <text:s text:c="6"/>0,00% <text:s text:c="10"/>2</text:p>
      <text:p text:style-name="PDFText">PROVINCIA DE LAS PALMAS</text:p>
      <text:p text:style-name="PDFText"> <text:s text:c="70"/>ASORLASPALMAS.</text:p>
      <text:p text:style-name="PDFText"> <text:s text:c="206"/>Proyecto visado de obra.</text:p>
      <text:p text:style-name="PDFText"> </text:p>
      <text:p text:style-name="PDFText"> <text:s text:c="206"/>Documento de cesión de la instalación o compromiso de</text:p>
      <text:p text:style-name="PDFText"> <text:s text:c="206"/>uso de la misma para la actividad prevista por un mínimo</text:p>
      <text:p text:style-name="PDFText"> <text:s text:c="206"/>de 5 años.</text:p>
      <text:p text:style-name="PDFText"> <text:s text:c="206"/>DESISTIDA:Según la base decimotercera punto dos de la</text:p>
      <text:p text:style-name="PDFText"> <text:s text:c="206"/>convocatoria, se le tiene por desistida su solicitud al no</text:p>
      <text:p text:style-name="PDFText"> <text:s text:c="206"/>dar respuesta al requerimiento efectuado por el órgano</text:p>
      <text:p text:style-name="PDFText"> <text:s text:c="206"/>instructor en relación a este expediente.</text:p>
      <text:p text:style-name="PDFText">FUNDACION ALEJANDRO DA SILVA <text:s text:c="7"/>G35215953 <text:s text:c="2"/>SDD2022GC00059 <text:s text:c="8"/>CUIDAR AL CUIDADOR <text:s text:c="22"/>Discapacidad <text:s text:c="5"/>2.2 <text:s text:c="5"/>79.895,42 € <text:s text:c="3"/>60.000,00 € <text:s text:c="3"/>0,00 € <text:s text:c="6"/>0,00% <text:s text:c="9"/>33</text:p>
      <text:p text:style-name="PDFText"> <text:s text:c="206"/>No aporta Declaración responsable de que tienen suscrita</text:p>
      <text:p text:style-name="PDFText"> <text:s text:c="206"/>o se comprometen a suscribir póliza de seguro de</text:p>
      <text:p text:style-name="PDFText"> <text:s text:c="206"/>accidentes y enfermedad y de responsabilidad civil a</text:p>
      <text:p text:style-name="PDFText"> <text:s text:c="206"/>favor del personal voluntario.</text:p>
      <text:p text:style-name="PDFText"> <text:s text:c="206"/>DESISTIDA: Según la base decimotercera punto dos de</text:p>
      <text:p text:style-name="PDFText"> <text:s text:c="206"/>la convocatoria, se le tiene por desistida su solicitud al no</text:p>
      <text:p text:style-name="PDFText">SALUD MENTAL AFAES <text:s text:c="17"/>G35268051 <text:s text:c="2"/>SDD2022GC00082 <text:s text:c="8"/>PROGRAMA ADECUACIÓN RECURSOS AFAES <text:s text:c="6"/>Discapacidad <text:s text:c="5"/>4.1 <text:s text:c="5"/>16.424,41 € <text:s text:c="3"/>12.154,06 € <text:s text:c="3"/>0,00 € <text:s text:c="6"/>0,00% <text:s text:c="10"/>8</text:p>
      <text:p text:style-name="PDFText"> <text:s text:c="206"/>dar respuesta al requerimiento efectuado por el órgano</text:p>
      <text:p text:style-name="PDFText"> <text:s text:c="206"/>instructor en relación a este expediente.</text:p>
      <text:p text:style-name="PDFText"> <text:s text:c="206"/>DESISTIDA: Según la base decimotercera punto dos de</text:p>
      <text:p text:style-name="PDFText"> <text:s text:c="206"/>la convocatoria, se le tiene por desistida su solicitud al no</text:p>
      <text:p text:style-name="PDFText"> <text:s text:c="206"/>dar respuesta al requerimiento efectuado por el órgano</text:p>
      <text:p text:style-name="PDFText"> <text:s text:c="206"/>instructor en relación a este expediente.</text:p>
      <text:p text:style-name="PDFText"> </text:p>
      <text:p text:style-name="PDFText"> <text:s text:c="206"/>No aporta aclaración solicitada al respecto de la</text:p>
      <text:p text:style-name="PDFText"> <text:s text:c="206"/>contratación de la psicóloga.</text:p>
      <text:p text:style-name="PDFText"> </text:p>
      <text:p text:style-name="PDFText"> <text:s text:c="206"/>No aporta de la empresa subcontratada: Documentación</text:p>
      <text:p text:style-name="PDFText"> <text:s text:c="206"/>acreditativa de la especialización de la entidad con la que</text:p>
      <text:p text:style-name="PDFText"> <text:s text:c="206"/>se contrata la realización de las actividades, en la materia</text:p>
      <text:p text:style-name="PDFText">ASOC QUIERO SER COMO TU AYUDAME <text:s text:c="4"/>G38346854 <text:s text:c="2"/>SDD2022TF00074 <text:s text:c="8"/>QUIERO CUIDARME <text:s text:c="25"/>Discapacidad <text:s text:c="5"/>2.2 <text:s text:c="5"/>16.400,81 € <text:s text:c="3"/>12.963,60 € <text:s text:c="3"/>0,00 € <text:s text:c="6"/>0,00% <text:s text:c="10"/>11</text:p>
      <text:p text:style-name="PDFText"> <text:s text:c="206"/>de dicha contratación.</text:p>
      <text:p text:style-name="PDFText"> </text:p>
      <text:p text:style-name="PDFText"> <text:s text:c="206"/>No aporta de la empresa subcontratada: Documentacion</text:p>
      <text:p text:style-name="PDFText"> <text:s text:c="206"/>acreditativa de la entidad con la que se contrata la</text:p>
      <text:p text:style-name="PDFText"> <text:s text:c="206"/>realización de las actividad, de estar al corriente con sus</text:p>
      <text:p text:style-name="PDFText"> <text:s text:c="206"/>obligaciones tributarias y de Seguridad Social.</text:p>
      <text:p text:style-name="PDFText"> </text:p>
      <text:p text:style-name="PDFText"> <text:s text:c="206"/>No aporta de la empresa subcontratada: Declaración</text:p>
      <text:p text:style-name="PDFText"> <text:s text:c="206"/>responsable de quien ostente la representación legal de</text:p>
      <text:p text:style-name="PDFText"> <text:s text:c="206"/>la entidad con la que se ha contratado o se vaya a</text:p>
      <text:p text:style-name="PDFText"> <text:s text:c="206"/>contratar la realización de la actividad.</text:p>
      <text:p text:style-name="PDFText"> <text:s text:c="206"/>DESISTIDA: Según la base decimotercera punto dos de</text:p>
      <text:p text:style-name="PDFText"> <text:s text:c="206"/>la convocatoria, se le tiene por desistida su solicitud al no</text:p>
      <text:p text:style-name="PDFText"> <text:s text:c="206"/>dar respuesta al requerimiento efectuado por el órgano</text:p>
      <text:p text:style-name="PDFText"> <text:s text:c="70"/>ACTUALIZACIÓN ADECUACIÓN Y MEJORA DEL <text:s text:c="98"/>instructor en relación a este expediente.</text:p>
      <text:p text:style-name="PDFText">ASOC QUIERO SER COMO TU AYUDAME <text:s text:c="4"/>G38346854 <text:s text:c="2"/>SDD2022TF00064 <text:s text:c="49"/>Discapacidad <text:s text:c="5"/>4.1 <text:s text:c="5"/>126.314,30 € <text:s text:c="2"/>100.000,00 € <text:s text:c="2"/>0,00 € <text:s text:c="6"/>0,00% <text:s text:c="10"/>8</text:p>
      <text:p text:style-name="PDFText"> <text:s text:c="70"/>CENTRO</text:p>
      <text:p text:style-name="PDFText"> <text:s text:c="206"/>No aporta Documento de cesión de la instalación o</text:p>
      <text:p text:style-name="PDFText"> <text:s text:c="206"/>compromiso de uso de la misma para la actividad prevista</text:p>
      <text:p text:style-name="PDFText"> <text:s text:c="206"/>por un mínimo de 5 años.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29/48</text:p>
      <text:p text:style-name="PDFText"> </text:p>
      <text:p text:style-name="PDFText"> </text:p>
      <text:p text:style-name="PDFText"> <text:s text:c="58"/>7PHKJAhKi/47A5VTqHMhYYAv9QvdhupI</text:p>
      <text:p text:style-name="PDFText"> <text:s text:c="65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101"/>ANEXO II. SUBVENCIONES DESISTIDAS</text:p>
      <text:p text:style-name="PDFText"> </text:p>
      <text:p text:style-name="PDFText"> </text:p>
      <text:p text:style-name="PDFText"> <text:s text:c="146"/>COSTE TOTAL <text:s text:c="4"/>SUBVENCIÓN <text:s text:c="29"/>TOTAL</text:p>
      <text:p text:style-name="PDFText"> <text:s text:c="13"/>ENTIDAD <text:s text:c="20"/>CIF <text:s text:c="3"/>EXPEDIENTE SOLICITUD <text:s text:c="17"/>ACTIVIDAD/PROYECTO <text:s text:c="19"/>ÁREA <text:s text:c="4"/>ACTIVIDAD <text:s text:c="33"/>CONCEDIDO <text:s text:c="10"/>% <text:s text:c="24"/>OBSERVACIONES RESOLUCIÓN DEFINITIVA</text:p>
      <text:p text:style-name="PDFText"> <text:s text:c="147"/>PROYECTO <text:s text:c="7"/>SOLICTADA <text:s text:c="27"/>VALORACIÓN</text:p>
      <text:p text:style-name="PDFText"> </text:p>
      <text:p text:style-name="PDFText"> </text:p>
      <text:p text:style-name="PDFText"> <text:s text:c="213"/>DESISTIDA. Según la base decimotercera apartado siete,</text:p>
      <text:p text:style-name="PDFText"> <text:s text:c="71"/>VIDASOR - SERVICIO DE</text:p>
      <text:p text:style-name="PDFText">FEDERACION DE ASOC DE SORDOS DE <text:s text:c="182"/>en caso de que no se otorgue la aceptación en el plazo</text:p>
      <text:p text:style-name="PDFText"> <text:s text:c="36"/>G38438750 <text:s text:c="2"/>SDD2022TF00093 <text:s text:c="8"/>VIDEOACOMPAÑAMIENTO A PERSONAS <text:s text:c="16"/>Discapacidad <text:s text:c="5"/>3.1 <text:s text:c="5"/>78.119,83 € <text:s text:c="3"/>78.119,83 € <text:s text:c="3"/>0,00 € <text:s text:c="6"/>0,00% <text:s text:c="9"/>32</text:p>
      <text:p text:style-name="PDFText">LAS ISLAS CANARIAS <text:s text:c="195"/>establecido, se entenderá que la entidad interesada no</text:p>
      <text:p text:style-name="PDFText"> <text:s text:c="71"/>MAYORES SORDAS</text:p>
      <text:p text:style-name="PDFText"> <text:s text:c="213"/>acepta la subvención.</text:p>
      <text:p text:style-name="PDFText"> <text:s text:c="213"/>DESISTIDA. Según la base decimotercera apartado siete,</text:p>
      <text:p text:style-name="PDFText">FEDERACION DE ASOC DE SORDOS DE <text:s text:c="182"/>en caso de que no se otorgue la aceptación en el plazo</text:p>
      <text:p text:style-name="PDFText"> <text:s text:c="36"/>G38438750 <text:s text:c="2"/>SDD2022TF00075 <text:s text:c="8"/>Servicio de Accesibilidad en la Comunicación <text:s text:c="2"/>Discapacidad <text:s text:c="5"/>3.1 <text:s text:c="5"/>91.275,79 € <text:s text:c="3"/>75.624,30€ <text:s text:c="4"/>0,00 € <text:s text:c="6"/>0,00% <text:s text:c="9"/>24</text:p>
      <text:p text:style-name="PDFText">LAS ISLAS CANARIAS <text:s text:c="195"/>establecido, se entenderá que la entidad interesada no</text:p>
      <text:p text:style-name="PDFText"> <text:s text:c="213"/>acepta la subvención.</text:p>
      <text:p text:style-name="PDFText"> <text:s text:c="213"/>DESISTIDA. Según la base decimotercera apartado siete,</text:p>
      <text:p text:style-name="PDFText"> <text:s text:c="71"/>PROMOCIÓN DE LA SALUD MENTAL Y <text:s text:c="111"/>en caso de que no se otorgue la aceptación en el plazo</text:p>
      <text:p text:style-name="PDFText">FEDERACION SALUD MENTAL CANARIAS <text:s text:c="4"/>G38644571 <text:s text:c="2"/>SDD2022TF00056 <text:s text:c="55"/>Discapacidad <text:s text:c="5"/>1.3 <text:s text:c="5"/>46.500,00 € <text:s text:c="3"/>45.000,00 € <text:s text:c="3"/>0,00 € <text:s text:c="6"/>0,00% <text:s text:c="9"/>25</text:p>
      <text:p text:style-name="PDFText"> <text:s text:c="71"/>PREVENCIÓN DE LA EXCLUSIÓN EN CANARIAS <text:s text:c="103"/>establecido, se entenderá que la entidad interesada no</text:p>
      <text:p text:style-name="PDFText"> <text:s text:c="213"/>acepta la subvención.</text:p>
      <text:p text:style-name="PDFText">ASOC DOMITILA HERNANDEZ DESDE</text:p>
      <text:p text:style-name="PDFText"> <text:s text:c="213"/>DESISTIDA POR EXPEDIENTE DUPLICADO CON</text:p>
      <text:p text:style-name="PDFText">TACORONTE POR LA IGUADAD DE <text:s text:c="9"/>G38728382 <text:s text:c="2"/>SDD2022TF00089 <text:s text:c="8"/>PROYECTO <text:s text:c="38"/>Dependencia <text:s text:c="6"/>2.2 <text:s text:c="5"/>60.000,00 € <text:s text:c="3"/>60.000,00 € <text:s text:c="3"/>0,00 € <text:s text:c="6"/>0,00% <text:s text:c="10"/>- <text:s text:c="7"/>SDD2022TF00077</text:p>
      <text:p text:style-name="PDFText">OPORTUNIDADES</text:p>
      <text:p text:style-name="PDFText"> <text:s text:c="213"/>DESISTIDA. Según la base decimotercera apartado siete,</text:p>
      <text:p text:style-name="PDFText">ASOC HESTIA PARA LA INTERVENCION E</text:p>
      <text:p text:style-name="PDFText"> <text:s text:c="71"/>PROYECTO JUGANDO TOD@S EN UN MISMO <text:s text:c="107"/>en caso de que no se otorgue la aceptación en el plazo</text:p>
      <text:p text:style-name="PDFText">INVESTIGACION FAMILIAR <text:s text:c="14"/>G76015726 <text:s text:c="2"/>SDD2022GC00076 <text:s text:c="55"/>Discapacidad <text:s text:c="5"/>1.3 <text:s text:c="5"/>59.922,30 € <text:s text:c="3"/>52.132,40 € <text:s text:c="3"/>0,00 € <text:s text:c="6"/>0,00% <text:s text:c="9"/>24</text:p>
      <text:p text:style-name="PDFText"> <text:s text:c="71"/>UNIVERSO <text:s text:c="133"/>establecido, se entenderá que la entidad interesada no</text:p>
      <text:p text:style-name="PDFText">PSICOEDUCATIVA Y</text:p>
      <text:p text:style-name="PDFText"> <text:s text:c="213"/>acepta la subvención.</text:p>
      <text:p text:style-name="PDFText"> <text:s text:c="213"/>DESISTIDA: Conforme a lo publicado en Resolución</text:p>
      <text:p text:style-name="PDFText"> <text:s text:c="213"/>provisional de fecha 10 de noviembre de 2022, la</text:p>
      <text:p text:style-name="PDFText"> <text:s text:c="213"/>concesión de la subvención estaba condicionada a la</text:p>
      <text:p text:style-name="PDFText"> <text:s text:c="213"/>presentación de proyecto visado y a la obtención de</text:p>
      <text:p text:style-name="PDFText"> <text:s text:c="213"/>Informe Favorable de la Oficina Técnica de la Consejería</text:p>
      <text:p text:style-name="PDFText"> <text:s text:c="71"/>ADECUACION COCINA CENTRO ESTANCIA</text:p>
      <text:p text:style-name="PDFText">ASOCIACION OSCAR GUTIERREZ <text:s text:c="10"/>G76229384 <text:s text:c="2"/>SDD2022GC00097 <text:s text:c="55"/>Dependencia <text:s text:c="6"/>4.1 <text:s text:c="5"/>30.267,85 € <text:s text:c="3"/>30.267,85 € <text:s text:c="3"/>0,00 € <text:s text:c="6"/>0,00% <text:s text:c="10"/>2 <text:s text:c="7"/>de Derechos Sociales, Igualdad, Diversidad, y Juventud,</text:p>
      <text:p text:style-name="PDFText"> <text:s text:c="71"/>DIURNA</text:p>
      <text:p text:style-name="PDFText"> <text:s text:c="213"/>no cumpliendo las condiciones la entidad interesada.</text:p>
      <text:p text:style-name="PDFText"> </text:p>
      <text:p text:style-name="PDFText"> </text:p>
      <text:p text:style-name="PDFText"> </text:p>
      <text:p text:style-name="PDFText"> </text:p>
      <text:p text:style-name="PDFText"> <text:s text:c="213"/>DESISTIDA: Según la base decimotercera punto dos de</text:p>
      <text:p text:style-name="PDFText">FUNDACION CANARIA DE APOYO A LAS <text:s text:c="39"/>TALLER Y ACTIVIDADES DE HABILIDADES <text:s text:c="106"/>la convocatoria, se le tiene por desistida su solicitud al no</text:p>
      <text:p text:style-name="PDFText">PERSONAS POR TRASTORNOS DE <text:s text:c="10"/>G76256346 <text:s text:c="2"/>SDD2022GC00084 <text:s text:c="8"/>SOCIALES NIÑOS/ADOLESCENTES CON <text:s text:c="15"/>Discapacidad <text:s text:c="5"/>1.3 <text:s text:c="5"/>6.569,78 € <text:s text:c="4"/>6.569,78 € <text:s text:c="4"/>0,00 € <text:s text:c="6"/>0,00% <text:s text:c="10"/>7 <text:s text:c="7"/>dar respuesta al requerimiento efectuado por el órgano</text:p>
      <text:p text:style-name="PDFText">NEURODESARROLLO <text:s text:c="56"/>TRASTORNOS DEL NEURODESARROLLO <text:s text:c="111"/>instructor en relación a este expediente.</text:p>
      <text:p text:style-name="PDFText"> <text:s text:c="213"/>No aporta Copia de los estatutos.</text:p>
      <text:p text:style-name="PDFText"> <text:s text:c="213"/>DESISTIDA: Según la base decimotercera punto dos de</text:p>
      <text:p text:style-name="PDFText"> <text:s text:c="213"/>la convocatoria, se le tiene por desistida su solicitud al no</text:p>
      <text:p text:style-name="PDFText"> <text:s text:c="213"/>dar respuesta al requerimiento efectuado por el órgano</text:p>
      <text:p text:style-name="PDFText"> <text:s text:c="213"/>instructor en relación a este expediente.</text:p>
      <text:p text:style-name="PDFText"> </text:p>
      <text:p text:style-name="PDFText"> <text:s text:c="213"/>Se modifica el plan de financiación de manera sustancial</text:p>
      <text:p text:style-name="PDFText"> <text:s text:c="213"/>aumentando el número de actividades y por lo tanto el</text:p>
      <text:p text:style-name="PDFText"> <text:s text:c="213"/>coste de las mismas, suponiendo un cambio en el</text:p>
      <text:p text:style-name="PDFText"> <text:s text:c="213"/>proyecto inicial.</text:p>
      <text:p text:style-name="PDFText"> </text:p>
      <text:p text:style-name="PDFText"> <text:s text:c="213"/>Se incluye, con respecto a la solicitud inicial, un gasto de</text:p>
      <text:p text:style-name="PDFText"> <text:s text:c="213"/>amortización de equipos informáticos injustificado y no</text:p>
      <text:p text:style-name="PDFText"> <text:s text:c="213"/>subvencionable.</text:p>
      <text:p text:style-name="PDFText"> </text:p>
      <text:p text:style-name="PDFText"> <text:s text:c="213"/>No se realiza el desglose de gastos solicitado. Se añaden</text:p>
      <text:p text:style-name="PDFText">ASOC DE CIUDADORAS/ES DE GRAN</text:p>
      <text:p text:style-name="PDFText"> <text:s text:c="36"/>G76261940 <text:s text:c="2"/>SDD2022GC00068 <text:s text:c="8"/>PROYECTO SAMAY <text:s text:c="32"/>Discapacidad <text:s text:c="5"/>2.2 <text:s text:c="5"/>60.000,00 € <text:s text:c="3"/>60.000,00 € <text:s text:c="3"/>0,00 € <text:s text:c="6"/>0,00% <text:s text:c="9"/>16 <text:s text:c="7"/>costes de amortización no justificados.</text:p>
      <text:p text:style-name="PDFText">CANARIA (ACUIGRANCA)</text:p>
      <text:p text:style-name="PDFText"> <text:s text:c="213"/>No aporta de la empresa subcontratada: Documentación</text:p>
      <text:p text:style-name="PDFText"> <text:s text:c="213"/>acreditativa de la especialización de la entidad con la que</text:p>
      <text:p text:style-name="PDFText"> <text:s text:c="213"/>se contrata la realización de las actividades, en la materia</text:p>
      <text:p text:style-name="PDFText"> <text:s text:c="213"/>de dicha contratación.</text:p>
      <text:p text:style-name="PDFText"> </text:p>
      <text:p text:style-name="PDFText"> <text:s text:c="213"/>No aporta de la empresa subcontratada: Documentacion</text:p>
      <text:p text:style-name="PDFText"> <text:s text:c="213"/>acreditativa de la entidad con la que se contrata la</text:p>
      <text:p text:style-name="PDFText"> <text:s text:c="213"/>realización de las actividad, de estar al corriente con sus</text:p>
      <text:p text:style-name="PDFText"> <text:s text:c="213"/>obligaciones tributarias y de Seguridad Social.</text:p>
      <text:p text:style-name="PDFText"> </text:p>
      <text:p text:style-name="PDFText"> <text:s text:c="213"/>No aporta de la empresa subcontratada: Declaración</text:p>
      <text:p text:style-name="PDFText"> <text:s text:c="213"/>responsable de quien ostente la representación legal de</text:p>
      <text:p text:style-name="PDFText"> <text:s text:c="213"/>la entidad con la que se ha contratado o se vaya a</text:p>
      <text:p text:style-name="PDFText"> <text:s text:c="213"/>contratar la realización de la actividad.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30/48</text:p>
      <text:p text:style-name="PDFText"> </text:p>
      <text:p text:style-name="PDFText"> </text:p>
      <text:p text:style-name="PDFText"> <text:s text:c="59"/>7PHKJAhKi/47A5VTqHMhYYAv9QvdhupI</text:p>
      <text:p text:style-name="PDFText"> <text:s text:c="66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93"/>ANEXO II. SUBVENCIONES DESISTIDAS</text:p>
      <text:p text:style-name="PDFText"> </text:p>
      <text:p text:style-name="PDFText"> </text:p>
      <text:p text:style-name="PDFText"> <text:s text:c="136"/>COSTE TOTAL <text:s text:c="4"/>SUBVENCIÓN <text:s text:c="29"/>TOTAL</text:p>
      <text:p text:style-name="PDFText"> <text:s text:c="14"/>ENTIDAD <text:s text:c="17"/>CIF <text:s text:c="3"/>EXPEDIENTE SOLICITUD <text:s text:c="13"/>ACTIVIDAD/PROYECTO <text:s text:c="15"/>ÁREA <text:s text:c="4"/>ACTIVIDAD <text:s text:c="33"/>CONCEDIDO <text:s text:c="10"/>% <text:s text:c="24"/>OBSERVACIONES RESOLUCIÓN DEFINITIVA</text:p>
      <text:p text:style-name="PDFText"> <text:s text:c="137"/>PROYECTO <text:s text:c="7"/>SOLICTADA <text:s text:c="27"/>VALORACIÓN</text:p>
      <text:p text:style-name="PDFText"> </text:p>
      <text:p text:style-name="PDFText"> </text:p>
      <text:p text:style-name="PDFText"> <text:s text:c="203"/>DESISTIDA: Según la base decimotercera punto dos de</text:p>
      <text:p text:style-name="PDFText"> <text:s text:c="203"/>la convocatoria, se le tiene por desistida su solicitud al no</text:p>
      <text:p text:style-name="PDFText"> <text:s text:c="203"/>dar respuesta al requerimiento efectuado por el órgano</text:p>
      <text:p text:style-name="PDFText"> <text:s text:c="203"/>instructor en relación a este expediente.</text:p>
      <text:p text:style-name="PDFText">ASOC DE CIUDADORAS/ES DE GRAN</text:p>
      <text:p text:style-name="PDFText"> <text:s text:c="34"/>G76261940 <text:s text:c="2"/>SDD2022GC00070 <text:s text:c="8"/>PROYECTO AMAPOLA <text:s text:c="22"/>Dependencia <text:s text:c="6"/>2.3 <text:s text:c="5"/>20.000,00 € <text:s text:c="3"/>20.000,00 € <text:s text:c="3"/>0,00 € <text:s text:c="6"/>0,00% <text:s text:c="9"/>15 <text:s text:c="7"/>No aporta desglose de gastos solicitado. Se realizan</text:p>
      <text:p text:style-name="PDFText">CANARIA (ACUIGRANCA)</text:p>
      <text:p text:style-name="PDFText"> <text:s text:c="203"/>modificaciones en el plan de financiación que alteran el</text:p>
      <text:p text:style-name="PDFText"> <text:s text:c="203"/>proyecto inicial, aumentando costes de manera</text:p>
      <text:p text:style-name="PDFText"> <text:s text:c="203"/>injustificada. Se incluyen, con respecto a la solictud</text:p>
      <text:p text:style-name="PDFText"> <text:s text:c="203"/>inicial, gastos de amortización de equipos informáticos</text:p>
      <text:p text:style-name="PDFText"> <text:s text:c="203"/>injustificados y por ello no subvencionables.</text:p>
      <text:p text:style-name="PDFText"> <text:s text:c="203"/>DESISTIDA: Según la base decimotercera punto dos de</text:p>
      <text:p text:style-name="PDFText"> <text:s text:c="203"/>la convocatoria, se le tiene por desistida su solicitud al no</text:p>
      <text:p text:style-name="PDFText"> <text:s text:c="203"/>dar respuesta al requerimiento efectuado por el órgano</text:p>
      <text:p text:style-name="PDFText">ASOCIACION DAÑO CEREBRAL ADQUIRIDO</text:p>
      <text:p text:style-name="PDFText"> <text:s text:c="34"/>G76301571 <text:s text:c="2"/>SDD2022GC00090 <text:s text:c="8"/>¡VAMOS A CUIDARNOS! <text:s text:c="19"/>Discapacidad <text:s text:c="5"/>2.3 <text:s text:c="5"/>12.476,38 € <text:s text:c="3"/>12.476,38 € <text:s text:c="3"/>0,00 € <text:s text:c="6"/>0,00% <text:s text:c="9"/>10 <text:s text:c="7"/>instructor en relación a este expediente. La entidad nos</text:p>
      <text:p text:style-name="PDFText">GRAN CANARIA</text:p>
      <text:p text:style-name="PDFText"> <text:s text:c="203"/>aporta desglose de gastos solicitado. Se modifica el plan</text:p>
      <text:p text:style-name="PDFText"> <text:s text:c="203"/>de financiación de tal forma que altera el proyecto inicial,</text:p>
      <text:p text:style-name="PDFText"> <text:s text:c="203"/>existiendo entre las cuantías reflejadas.</text:p>
      <text:p text:style-name="PDFText"> <text:s text:c="203"/>DESISTIDA: Según la base decimotercera punto dos de</text:p>
      <text:p text:style-name="PDFText"> <text:s text:c="203"/>la convocatoria, se le tiene por desistida su solicitud al no</text:p>
      <text:p text:style-name="PDFText"> <text:s text:c="203"/>dar respuesta al requerimiento efectuado por el órgano</text:p>
      <text:p text:style-name="PDFText"> <text:s text:c="203"/>instructor en relación a este expediente.</text:p>
      <text:p text:style-name="PDFText"> </text:p>
      <text:p text:style-name="PDFText"> <text:s text:c="203"/>La Entidad NO aporta la siguiente Documentación:</text:p>
      <text:p text:style-name="PDFText"> </text:p>
      <text:p text:style-name="PDFText"> <text:s text:c="203"/>No aporta Declaración responsable de que la entidad se</text:p>
      <text:p text:style-name="PDFText">ASOCIACION DE PERSONAS SORDAS DE <text:s text:c="37"/>ADECUACION DE INSTALACIONES PARA LOS</text:p>
      <text:p text:style-name="PDFText"> <text:s text:c="34"/>G76312933 <text:s text:c="2"/>SDD2022GC00081 <text:s text:c="47"/>Discapacidad <text:s text:c="5"/>4.1 <text:s text:c="5"/>8.711,77 € <text:s text:c="4"/>8.711,77 € <text:s text:c="4"/>0,00 € <text:s text:c="6"/>0,00% <text:s text:c="10"/>2 <text:s text:c="7"/>encuentra al corriente en el cumplimiento de las</text:p>
      <text:p text:style-name="PDFText">ARRECIFE Y LANZAROTE APSAL <text:s text:c="43"/>SERVICIOS OFRECIDOS</text:p>
      <text:p text:style-name="PDFText"> <text:s text:c="203"/>obligaciones documentales establecido en el artículo 42</text:p>
      <text:p text:style-name="PDFText"> <text:s text:c="203"/>de la Ley 4/2003, de 28 de febrero, de asociaciones de</text:p>
      <text:p text:style-name="PDFText"> <text:s text:c="203"/>Canarias.</text:p>
      <text:p text:style-name="PDFText"> </text:p>
      <text:p text:style-name="PDFText"> <text:s text:c="203"/>No aporta Certificado de estar al corriente en sus</text:p>
      <text:p text:style-name="PDFText"> <text:s text:c="203"/>obligaciones con la AEAT. No aporta Certificación</text:p>
      <text:p text:style-name="PDFText"> <text:s text:c="203"/>expedida por la Agencia Tributaria Canaria de que se</text:p>
      <text:p text:style-name="PDFText"> <text:s text:c="203"/>encuentra al corriente en sus obligaciones tributarias.</text:p>
      <text:p text:style-name="PDFText"> <text:s text:c="203"/>DESISTIDA: Según la base decimotercera punto dos de</text:p>
      <text:p text:style-name="PDFText"> <text:s text:c="203"/>la convocatoria, se le tiene por desistida su solicitud al no</text:p>
      <text:p text:style-name="PDFText"> <text:s text:c="203"/>dar respuesta al requerimiento efectuado por el órgano</text:p>
      <text:p text:style-name="PDFText"> <text:s text:c="203"/>instructor en relación a este expediente.</text:p>
      <text:p text:style-name="PDFText"> </text:p>
      <text:p text:style-name="PDFText"> <text:s text:c="203"/>No aporta Certificación responsable donde conste el</text:p>
      <text:p text:style-name="PDFText"> <text:s text:c="203"/>número de menores a atender.</text:p>
      <text:p text:style-name="PDFText"> </text:p>
      <text:p text:style-name="PDFText"> <text:s text:c="203"/>No aporta de la empresa subcontratada: Documentación</text:p>
      <text:p text:style-name="PDFText"> <text:s text:c="203"/>acreditativa de la especialización de la entidad con la que</text:p>
      <text:p text:style-name="PDFText"> <text:s text:c="203"/>se contrata la realización de las actividades, en la materia</text:p>
      <text:p text:style-name="PDFText"> <text:s text:c="203"/>de dicha contratación.</text:p>
      <text:p text:style-name="PDFText">ASOCIACION PARA LA ATENCION A LA</text:p>
      <text:p text:style-name="PDFText"> <text:s text:c="34"/>G76612464 <text:s text:c="2"/>SDD2022TF00053 <text:s text:c="8"/>ATENCIÓN TEMPRANA CENTRO AGORA <text:s text:c="8"/>Discapacidad <text:s text:c="5"/>1.1 <text:s text:c="5"/>71.898,00 € <text:s text:c="3"/>58.000,00 € <text:s text:c="3"/>0,00 € <text:s text:c="6"/>0,00% <text:s text:c="9"/>18 <text:s text:c="7"/>No aporta de la empresa subcontratada: Documentacion</text:p>
      <text:p text:style-name="PDFText">DIVERSIDAD CENTRO AGORA</text:p>
      <text:p text:style-name="PDFText"> <text:s text:c="203"/>acreditativa de la entidad con la que se contrata la</text:p>
      <text:p text:style-name="PDFText"> <text:s text:c="203"/>realización de las actividad, de estar al corriente con sus</text:p>
      <text:p text:style-name="PDFText"> <text:s text:c="203"/>obligaciones tributarias y de Seguridad Social.</text:p>
      <text:p text:style-name="PDFText"> </text:p>
      <text:p text:style-name="PDFText"> <text:s text:c="203"/>No aporta de la empresa subcontratada: Declaración</text:p>
      <text:p text:style-name="PDFText"> <text:s text:c="203"/>responsable de quien ostente la representación legal de</text:p>
      <text:p text:style-name="PDFText"> <text:s text:c="203"/>la entidad con la que se ha contratado o se vaya a</text:p>
      <text:p text:style-name="PDFText"> <text:s text:c="203"/>contratar la realización de la actividad.</text:p>
      <text:p text:style-name="PDFText"> </text:p>
      <text:p text:style-name="PDFText"> <text:s text:c="203"/>Se modifica el plan de financiación de tal forma que altera</text:p>
      <text:p text:style-name="PDFText"> <text:s text:c="203"/>el proyecto inicial, añade costes de subcontratación por</text:p>
      <text:p text:style-name="PDFText"> <text:s text:c="203"/>un importe de 60.498€ y aumenta el coste total del</text:p>
      <text:p text:style-name="PDFText"> <text:s text:c="203"/>proyecto.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31/48</text:p>
      <text:p text:style-name="PDFText"> </text:p>
      <text:p text:style-name="PDFText"> </text:p>
      <text:p text:style-name="PDFText"> <text:s text:c="57"/>7PHKJAhKi/47A5VTqHMhYYAv9QvdhupI</text:p>
      <text:p text:style-name="PDFText"> <text:s text:c="64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95"/>ANEXO II. SUBVENCIONES DESISTIDAS</text:p>
      <text:p text:style-name="PDFText"> </text:p>
      <text:p text:style-name="PDFText"> </text:p>
      <text:p text:style-name="PDFText"> <text:s text:c="141"/>COSTE TOTAL <text:s text:c="4"/>SUBVENCIÓN <text:s text:c="29"/>TOTAL</text:p>
      <text:p text:style-name="PDFText"> <text:s text:c="14"/>ENTIDAD <text:s text:c="18"/>CIF <text:s text:c="3"/>EXPEDIENTE SOLICITUD <text:s text:c="14"/>ACTIVIDAD/PROYECTO <text:s text:c="18"/>ÁREA <text:s text:c="4"/>ACTIVIDAD <text:s text:c="33"/>CONCEDIDO <text:s text:c="10"/>% <text:s text:c="24"/>OBSERVACIONES RESOLUCIÓN DEFINITIVA</text:p>
      <text:p text:style-name="PDFText"> <text:s text:c="142"/>PROYECTO <text:s text:c="7"/>SOLICTADA <text:s text:c="27"/>VALORACIÓN</text:p>
      <text:p text:style-name="PDFText"> </text:p>
      <text:p text:style-name="PDFText"> </text:p>
      <text:p text:style-name="PDFText"> <text:s text:c="208"/>DESISTIDA:Según la base decimotercera punto dos de la</text:p>
      <text:p text:style-name="PDFText"> <text:s text:c="208"/>convocatoria, se le tiene por desistida su solicitud al no</text:p>
      <text:p text:style-name="PDFText"> <text:s text:c="208"/>dar respuesta al requerimiento efectuado por el órgano</text:p>
      <text:p text:style-name="PDFText"> <text:s text:c="208"/>instructor en relación a este expediente.</text:p>
      <text:p text:style-name="PDFText"> </text:p>
      <text:p text:style-name="PDFText"> <text:s text:c="208"/>No aporta de la empresa subcontratada: Documentación</text:p>
      <text:p text:style-name="PDFText"> <text:s text:c="208"/>acreditativa de la especialización de la entidad con la que</text:p>
      <text:p text:style-name="PDFText"> <text:s text:c="208"/>se contrata la realización de las actividades, en la materia</text:p>
      <text:p text:style-name="PDFText"> <text:s text:c="208"/>de dicha contratación.</text:p>
      <text:p text:style-name="PDFText"> </text:p>
      <text:p text:style-name="PDFText"> <text:s text:c="208"/>No aporta de la empresa subcontratada: Documentacion</text:p>
      <text:p text:style-name="PDFText">ASOCIACION PARA LA ATENCION A LA <text:s text:c="176"/>acreditativa de la entidad con la que se contrata la</text:p>
      <text:p text:style-name="PDFText"> <text:s text:c="35"/>G76612464 <text:s text:c="2"/>SDD2022TF00052 <text:s text:c="8"/>INTEGRACIÓN SOCIAL EN NUESTRO DÍA A DÍA <text:s text:c="3"/>Discapacidad <text:s text:c="5"/>1.3 <text:s text:c="5"/>71.898,00 € <text:s text:c="3"/>58.000,00 € <text:s text:c="3"/>0,00 € <text:s text:c="6"/>0,00% <text:s text:c="9"/>22</text:p>
      <text:p text:style-name="PDFText">DIVERSIDAD CENTRO AGORA <text:s text:c="185"/>realización de las actividad, de estar al corriente con sus</text:p>
      <text:p text:style-name="PDFText"> <text:s text:c="208"/>obligaciones tributarias y de Seguridad Social.</text:p>
      <text:p text:style-name="PDFText"> </text:p>
      <text:p text:style-name="PDFText"> <text:s text:c="208"/>No aporta de la empresa subcontratada: Declaración</text:p>
      <text:p text:style-name="PDFText"> <text:s text:c="208"/>responsable de quien ostente la representación legal de</text:p>
      <text:p text:style-name="PDFText"> <text:s text:c="208"/>la entidad con la que se ha contratado o se vaya a</text:p>
      <text:p text:style-name="PDFText"> <text:s text:c="208"/>contratar la realización de la actividad.</text:p>
      <text:p text:style-name="PDFText"> </text:p>
      <text:p text:style-name="PDFText"> <text:s text:c="208"/>No coincide importe del proyecto en el plan de</text:p>
      <text:p text:style-name="PDFText"> <text:s text:c="208"/>financiación que presentan.</text:p>
      <text:p text:style-name="PDFText"> </text:p>
      <text:p text:style-name="PDFText"> <text:s text:c="208"/>Aportan Memoria que no se corresponde con el proyecto.</text:p>
      <text:p text:style-name="PDFText"> <text:s text:c="208"/>DESISTIDA:Según la base decimotercera punto dos de la</text:p>
      <text:p text:style-name="PDFText"> <text:s text:c="208"/>convocatoria, se le tiene por desistida su solicitud al no</text:p>
      <text:p text:style-name="PDFText">ASOCIACION PARA LA ATENCION A LA <text:s text:c="38"/>FORMACIÓN Y APOYO A FAMILIAS CENTRO <text:s text:c="102"/>dar</text:p>
      <text:p text:style-name="PDFText"> <text:s text:c="35"/>G76612464 <text:s text:c="2"/>SDD2022TF00054 <text:s text:c="51"/>Discapacidad <text:s text:c="5"/>2.3 <text:s text:c="5"/>25.000,00 € <text:s text:c="3"/>20.000,00 € <text:s text:c="3"/>0,00 € <text:s text:c="6"/>0,00% <text:s text:c="9"/>24</text:p>
      <text:p text:style-name="PDFText">DIVERSIDAD CENTRO AGORA <text:s text:c="47"/>AGORA <text:s text:c="132"/>respuesta al requerimiento efectuado por el órgano</text:p>
      <text:p text:style-name="PDFText"> <text:s text:c="208"/>instructor</text:p>
      <text:p text:style-name="PDFText"> <text:s text:c="208"/>en relación a este expediente.</text:p>
      <text:p text:style-name="PDFText"> <text:s text:c="208"/>DESISTIDA: Según la base decimotercera punto dos de</text:p>
      <text:p text:style-name="PDFText"> <text:s text:c="208"/>la convocatoria, se le tiene por desistida su solicitud al no</text:p>
      <text:p text:style-name="PDFText"> <text:s text:c="208"/>dar respuesta al requerimiento efectuado por el órgano</text:p>
      <text:p text:style-name="PDFText"> <text:s text:c="208"/>instructor en relación a este expediente. No aporta</text:p>
      <text:p text:style-name="PDFText"> <text:s text:c="208"/>documento en el que desglosen todos los gastos de</text:p>
      <text:p text:style-name="PDFText"> <text:s text:c="208"/>actividad.</text:p>
      <text:p text:style-name="PDFText"> <text:s text:c="208"/>No aporta de la empresa subcontratada: Documentación</text:p>
      <text:p text:style-name="PDFText"> <text:s text:c="208"/>acreditativa de la especialización de la entidad con la que</text:p>
      <text:p text:style-name="PDFText"> <text:s text:c="208"/>se contrata la realización de las actividades, en la materia</text:p>
      <text:p text:style-name="PDFText"> <text:s text:c="208"/>de dicha contratación.</text:p>
      <text:p text:style-name="PDFText">ASOCIACION PARA LA ATENCION A LA <text:s text:c="176"/>No aporta de la empresa subcontratada: Documentacion</text:p>
      <text:p text:style-name="PDFText"> <text:s text:c="35"/>G76612464 <text:s text:c="2"/>SDD2022TF00055 <text:s text:c="8"/>COMUNICACIÓN CENTRO AGORA <text:s text:c="17"/>Discapacidad <text:s text:c="5"/>3.1 <text:s text:c="5"/>71.989,00 € <text:s text:c="3"/>58.000,00 € <text:s text:c="3"/>0,00 € <text:s text:c="6"/>0,00% <text:s text:c="9"/>12</text:p>
      <text:p text:style-name="PDFText">DIVERSIDAD CENTRO AGORA <text:s text:c="185"/>acreditativa de la entidad con la que se contrata la</text:p>
      <text:p text:style-name="PDFText"> <text:s text:c="208"/>realización de las actividad, de estar al corriente con sus</text:p>
      <text:p text:style-name="PDFText"> <text:s text:c="208"/>obligaciones tributarias y de Seguridad Social.</text:p>
      <text:p text:style-name="PDFText"> <text:s text:c="208"/>No aporta de la empresa subcontratada: Declaración</text:p>
      <text:p text:style-name="PDFText"> <text:s text:c="208"/>responsable de quien ostente la representación legal de</text:p>
      <text:p text:style-name="PDFText"> <text:s text:c="208"/>la entidad con la que se ha contratado o se vaya a</text:p>
      <text:p text:style-name="PDFText"> <text:s text:c="208"/>contratar la realización de la actividad.</text:p>
      <text:p text:style-name="PDFText"> <text:s text:c="208"/>Se modifica el plan de financiación de tal forma que altera</text:p>
      <text:p text:style-name="PDFText"> <text:s text:c="208"/>el proyecto inicial, añade costes de subcontratación por</text:p>
      <text:p text:style-name="PDFText"> <text:s text:c="208"/>un importe de 60.498€ y aumenta el coste total del</text:p>
      <text:p text:style-name="PDFText"> <text:s text:c="208"/>proyecto.</text:p>
      <text:p text:style-name="PDFText"> <text:s text:c="70"/>MEJORA DE LA ACCESIBILIDAD DE LA PISCINA <text:s text:c="97"/>DESISTIDA POR EXPEDIENTE DUPLICADO CON</text:p>
      <text:p text:style-name="PDFText">AYUNTAMIENTO BUENAVISTA DEL NORTE <text:s text:c="2"/>P3801000E <text:s text:c="2"/>SDD2022TF00115</text:p>
      <text:p text:style-name="PDFText"> <text:s text:c="70"/>MUNICIPAL</text:p>
      <text:p text:style-name="PDFText"> <text:s text:c="113"/>Discapacidad <text:s text:c="5"/>4.2 <text:s text:c="5"/>8.923,98 € <text:s text:c="4"/>8.923,98 € <text:s text:c="4"/>0,00 € <text:s text:c="6"/>0,00% <text:s text:c="10"/>- <text:s text:c="7"/>SDD2022TF00076</text:p>
      <text:p text:style-name="PDFText"> <text:s text:c="70"/>MEJORA DE LA ACCESIBILIDAD DE LA PISCINA <text:s text:c="97"/>DESISTIDA POR EXPEDIENTE DUPLICADO CON</text:p>
      <text:p text:style-name="PDFText">AYUNTAMIENTO BUENAVISTA DEL NORTE <text:s text:c="2"/>P3801000E <text:s text:c="2"/>SDD2022TF00116</text:p>
      <text:p text:style-name="PDFText"> <text:s text:c="70"/>MUNICIPAL</text:p>
      <text:p text:style-name="PDFText"> <text:s text:c="113"/>Discapacidad <text:s text:c="5"/>4.2 <text:s text:c="5"/>8.923,98 € <text:s text:c="4"/>8.923,98 € <text:s text:c="4"/>0,00 € <text:s text:c="6"/>0,00% <text:s text:c="10"/>- <text:s text:c="7"/>SDD2022TF00078</text:p>
      <text:p text:style-name="PDFText"> <text:s text:c="208"/>DESISTIDA: Según la base decimotercera punto dos de</text:p>
      <text:p text:style-name="PDFText">AYUNTAMIENTO DE LA VICTORIA DE <text:s text:c="40"/>SEÑALIZACIÓN ACCESIBLE EN EDIFICIOS <text:s text:c="102"/>la convocatoria, se le tiene por desistida su solicitud al no</text:p>
      <text:p text:style-name="PDFText"> <text:s text:c="35"/>P3805100I <text:s text:c="2"/>SDD2022TF00103 <text:s text:c="51"/>Discapacidad <text:s text:c="5"/>4.2 <text:s text:c="5"/>60.000,00 € <text:s text:c="3"/>60.000,00 € <text:s text:c="3"/>0,00 € <text:s text:c="6"/>0,00% <text:s text:c="9"/>10</text:p>
      <text:p text:style-name="PDFText">ACENTEJO <text:s text:c="62"/>MUNICIPALES. <text:s text:c="125"/>dar respuesta al requerimiento efectuado por el órgano</text:p>
      <text:p text:style-name="PDFText"> <text:s text:c="208"/>instructor en relación a este expediente.</text:p>
      <text:p text:style-name="PDFText">CASA DE LAS HERMANAS HOSPITALARIAS <text:s text:c="36"/>OBRAS CASITA-HOGAR-REQUISITOS DE <text:s text:c="105"/>DESISTIDA POR EXPEDIENTE DUPLICADO CON</text:p>
      <text:p text:style-name="PDFText">DEL SAGRADO CORAZON DE JESUS</text:p>
      <text:p text:style-name="PDFText"> <text:s text:c="34"/>R3800021B <text:s text:c="3"/>SDD2022TF00081</text:p>
      <text:p text:style-name="PDFText"> <text:s text:c="70"/>ACCESIBILIDAD</text:p>
      <text:p text:style-name="PDFText"> <text:s text:c="113"/>Discapacidad <text:s text:c="5"/>4.2 <text:s text:c="5"/>16.504,90 € <text:s text:c="3"/>16.504,90 € <text:s text:c="3"/>0,00 € <text:s text:c="6"/>0,00% <text:s text:c="10"/>- <text:s text:c="7"/>SDD2022TF00092</text:p>
      <text:p text:style-name="PDFText"> <text:s text:c="208"/>DESISTIDA: Según la base decimotercera punto dos de</text:p>
      <text:p text:style-name="PDFText"> <text:s text:c="208"/>la convocatoria, se le tiene por desistida su solicitud al no</text:p>
      <text:p text:style-name="PDFText"> <text:s text:c="208"/>dar respuesta al requerimiento efectuado por el órgano</text:p>
      <text:p text:style-name="PDFText">CASA DE LAS HERMANAS HOSPITALARIAS</text:p>
      <text:p text:style-name="PDFText"> <text:s text:c="34"/>R3800021B <text:s text:c="3"/>SDD2022TF00092 <text:s text:c="8"/>OBRAS CASITA-HOGAR <text:s text:c="24"/>Discapacidad <text:s text:c="5"/>4.2 <text:s text:c="5"/>15.714,90 € <text:s text:c="3"/>11.504,00 € <text:s text:c="3"/>0,00 € <text:s text:c="6"/>0,00% <text:s text:c="10"/>8 <text:s text:c="7"/>instructor en relación a este expediente.</text:p>
      <text:p text:style-name="PDFText">DEL SAGRADO CORAZON DE JESUS</text:p>
      <text:p text:style-name="PDFText"> <text:s text:c="208"/>No aporta Proyecto visado de obra, que incluya los</text:p>
      <text:p text:style-name="PDFText"> <text:s text:c="208"/>planos y presupuesto.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32/48</text:p>
      <text:p text:style-name="PDFText"> </text:p>
      <text:p text:style-name="PDFText"> </text:p>
      <text:p text:style-name="PDFText"> <text:s text:c="58"/>7PHKJAhKi/47A5VTqHMhYYAv9QvdhupI</text:p>
      <text:p text:style-name="PDFText"> <text:s text:c="65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98"/>ANEXO II. SUBVENCIONES DESISTIDAS</text:p>
      <text:p text:style-name="PDFText"> </text:p>
      <text:p text:style-name="PDFText"> </text:p>
      <text:p text:style-name="PDFText"> <text:s text:c="134"/>COSTE TOTAL <text:s text:c="4"/>SUBVENCIÓN <text:s text:c="29"/>TOTAL</text:p>
      <text:p text:style-name="PDFText"> <text:s text:c="12"/>ENTIDAD <text:s text:c="19"/>CIF <text:s text:c="3"/>EXPEDIENTE SOLICITUD <text:s text:c="18"/>ACTIVIDAD/PROYECTO <text:s text:c="8"/>ÁREA <text:s text:c="4"/>ACTIVIDAD <text:s text:c="33"/>CONCEDIDO <text:s text:c="10"/>% <text:s text:c="24"/>OBSERVACIONES RESOLUCIÓN DEFINITIVA</text:p>
      <text:p text:style-name="PDFText"> <text:s text:c="135"/>PROYECTO <text:s text:c="7"/>SOLICTADA <text:s text:c="27"/>VALORACIÓN</text:p>
      <text:p text:style-name="PDFText"> </text:p>
      <text:p text:style-name="PDFText"> </text:p>
      <text:p text:style-name="PDFText"> <text:s text:c="201"/>DESISTIDA: Según la base decimotercera punto dos de</text:p>
      <text:p text:style-name="PDFText"> <text:s text:c="201"/>la convocatoria, se le tiene por desistida su solicitud al no</text:p>
      <text:p text:style-name="PDFText"> <text:s text:c="201"/>dar respuesta al requerimiento efectuado por el órgano</text:p>
      <text:p text:style-name="PDFText">ASOCIACIÓN MUJERES PROFESIONALES <text:s text:c="169"/>instructor en relación a este expediente.</text:p>
      <text:p text:style-name="PDFText"> <text:s text:c="34"/>G76344381 <text:s text:c="2"/>SDD2022TF00117 <text:s text:c="8"/>RESPIRA (BIS) <text:s text:c="24"/>Dependencia <text:s text:c="5"/>2.1 <text:s text:c="5"/>31.083,43 € <text:s text:c="3"/>31.083,43 € <text:s text:c="3"/>0,00 € <text:s text:c="6"/>0,00% <text:s text:c="9"/>16</text:p>
      <text:p text:style-name="PDFText">MAGUADA</text:p>
      <text:p text:style-name="PDFText"> <text:s text:c="201"/>No aporta Declaración Responsable póliza de seguro de</text:p>
      <text:p text:style-name="PDFText"> <text:s text:c="201"/>accidentes y enfermedad y de responsabilidad civil a</text:p>
      <text:p text:style-name="PDFText"> <text:s text:c="201"/>favor del personal voluntario.</text:p>
      <text:p text:style-name="PDFText">TOTAL PROYECTOS: <text:s text:c="23"/>45</text:p>
      <text:p text:style-name="PDFText"> </text:p>
      <text:p text:style-name="PDFText"> </text:p>
      <text:p text:style-name="PDFText"> </text:p>
      <text:p text:style-name="PDFText"> </text:p>
      <text:p text:style-name="PDFText"> <text:s text:c="11"/>Este documento incorpora firma electrónica reconocida de acuerdo a la Ley 6/2020, de 11 de noviembre de los servicios electrónicos de confianza</text:p>
      <text:p text:style-name="PDFText"> <text:s text:c="11"/>Permite la verificación de la integridad de esta copia del documento electrónico en la dirección:</text:p>
      <text:p text:style-name="PDFText"> <text:s text:c="11"/>https://sede.gobiernodecanarias.org/sede/verifica_doc</text:p>
      <text:p text:style-name="PDFText"> <text:s text:c="11"/>Este documento es una copia electrónica auténtica</text:p>
      <text:p text:style-name="PDFText"> <text:s text:c="11"/>Firmado por: Marta Arocha Correa <text:s text:c="83"/>Fecha: 09/12/2022 13:39:51</text:p>
      <text:p text:style-name="PDFText"> <text:s text:c="11"/>En calidad de: D.Gral.de Dependencia y Discapacidad</text:p>
      <text:p text:style-name="PDFText"> <text:s text:c="141"/>Pagina: 33/48</text:p>
      <text:p text:style-name="PDFText"> </text:p>
      <text:p text:style-name="PDFText"> </text:p>
      <text:p text:style-name="PDFText"> <text:s text:c="57"/>7PHKJAhKi/47A5VTqHMhYYAv9QvdhupI</text:p>
      <text:p text:style-name="PDFText"> <text:s text:c="64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95"/>ANEXO III. SUBVENCIONES DESESTIMADAS</text:p>
      <text:p text:style-name="PDFText"> </text:p>
      <text:p text:style-name="PDFText"> </text:p>
      <text:p text:style-name="PDFText"> <text:s text:c="150"/>COSTE TOTAL <text:s text:c="4"/>SUBVENCIÓN <text:s text:c="30"/>TOTAL</text:p>
      <text:p text:style-name="PDFText"> <text:s text:c="15"/>ENTIDAD <text:s text:c="18"/>CIF <text:s text:c="3"/>EXPEDIENTE SOLICITUD <text:s text:c="16"/>ACTIVIDAD/PROYECTO <text:s text:c="24"/>ÁREA <text:s text:c="4"/>ACTIVIDAD <text:s text:c="33"/>CONCEDIDO <text:s text:c="11"/>% <text:s text:c="24"/>OBSERVACIONES RESOLUCIÓN DEFINITIVA</text:p>
      <text:p text:style-name="PDFText"> <text:s text:c="151"/>PROYECTO <text:s text:c="7"/>SOLICTADA <text:s text:c="28"/>VALORACIÓN</text:p>
      <text:p text:style-name="PDFText"> </text:p>
      <text:p text:style-name="PDFText"> </text:p>
      <text:p text:style-name="PDFText">ASOCIACION DE EMPLEADOS DE IBERIA <text:s text:c="38"/>AMPLIACION DEL CENTRO OCUPACIONAL</text:p>
      <text:p text:style-name="PDFText"> <text:s text:c="36"/>G28641116 <text:s text:c="2"/>SDD2022GC00035 <text:s text:c="59"/>Discapacidad <text:s text:c="5"/>4.1 <text:s text:c="5"/>340.913,71 € <text:s text:c="2"/>100.000,00 € <text:s text:c="2"/>0,00 € <text:s text:c="6"/>0,00% <text:s text:c="11"/>2 <text:s text:c="7"/>DESESTIMADA. Falta de dotación presupuestaria.</text:p>
      <text:p text:style-name="PDFText">PADRES DE MINUSVALIDOS <text:s text:c="49"/>ENVERA GRAN CANARIA</text:p>
      <text:p text:style-name="PDFText">ASOCIACION ADEPSI <text:s text:c="19"/>G35068824 <text:s text:c="2"/>SDD2022GC00005 <text:s text:c="8"/>CONECTA2 CON LA TECNOLOGÍA <text:s text:c="24"/>Discapacidad <text:s text:c="5"/>4.1 <text:s text:c="5"/>9.911,00 € <text:s text:c="4"/>7.929,00 € <text:s text:c="4"/>0,00 € <text:s text:c="6"/>0,00% <text:s text:c="11"/>0 <text:s text:c="7"/>DESESTIMADA. Falta de dotación presupuestaria.</text:p>
      <text:p text:style-name="PDFText"> <text:s text:c="71"/>TERAPIAS DOMICILIARIAS A PERSONAS CON</text:p>
      <text:p text:style-name="PDFText">ASOC ALZHEIMER CANARIAS <text:s text:c="13"/>G35395730 <text:s text:c="2"/>SDD2022GC00014 <text:s text:c="8"/>ENFERMEDAD DE ALZHEIMER U OTRA <text:s text:c="20"/>Dependencia <text:s text:c="6"/>3.2 <text:s text:c="5"/>137.047,00 € <text:s text:c="2"/>60.000,00 € <text:s text:c="3"/>0,00 € <text:s text:c="6"/>0,00% <text:s text:c="10"/>25 <text:s text:c="7"/>DESESTIMADA. Falta de dotación presupuestaria.</text:p>
      <text:p text:style-name="PDFText"> <text:s text:c="71"/>DEMENCIA Y SUS FAMILIAS CUIDADORAS</text:p>
      <text:p text:style-name="PDFText">COORDINADORA DE PERSONAS CON</text:p>
      <text:p text:style-name="PDFText"> <text:s text:c="36"/>G38027264 <text:s text:c="2"/>SDD2022TF00020 <text:s text:c="8"/>PROYECTO EQUIPAD@S <text:s text:c="32"/>Discapacidad <text:s text:c="5"/>4.1 <text:s text:c="5"/>10.280,25 € <text:s text:c="3"/>9.881,73 € <text:s text:c="4"/>0,00 € <text:s text:c="6"/>0,00% <text:s text:c="11"/>2 <text:s text:c="7"/>DESESTIMADA. Falta de dotación presupuestaria.</text:p>
      <text:p text:style-name="PDFText">DISCAPACIDAD FISICA</text:p>
      <text:p text:style-name="PDFText"> <text:s text:c="218"/>DESESTIMADA: Según la base tercera punto tres de la</text:p>
      <text:p text:style-name="PDFText"> <text:s text:c="218"/>convocatoria no podrán acceder a las subvenciones</text:p>
      <text:p text:style-name="PDFText"> <text:s text:c="218"/>quienes no se encuentran al corriente en el pago de</text:p>
      <text:p text:style-name="PDFText"> <text:s text:c="218"/>obligaciones por reintegro de subvenciones, de</text:p>
      <text:p text:style-name="PDFText"> <text:s text:c="218"/>conformidad con lo previsto en el artículo 13.2.g) de la</text:p>
      <text:p text:style-name="PDFText">ASOC DE REINSERCION SOCIAL DE</text:p>
      <text:p text:style-name="PDFText"> <text:s text:c="36"/>G38032918 <text:s text:c="2"/>SDD2022TF00049 <text:s text:c="8"/>PROYECTO AIDI DOMICILIO <text:s text:c="27"/>Discapacidad <text:s text:c="5"/>3.2 <text:s text:c="5"/>30.286,00 € <text:s text:c="3"/>22.412,00 € <text:s text:c="3"/>0,00 € <text:s text:c="6"/>0,00 € <text:s text:c="9"/>26 <text:s text:c="7"/>Ley 38/2003, de 17 de noviembre, en relación con lo</text:p>
      <text:p text:style-name="PDFText">MENORES ANCHIETA</text:p>
      <text:p text:style-name="PDFText"> <text:s text:c="218"/>establecido en el artículo 21 del Real Decreto 887/2006,</text:p>
      <text:p text:style-name="PDFText"> <text:s text:c="218"/>de 21 de julio, por el que se aprueba el Reglamento de la</text:p>
      <text:p text:style-name="PDFText"> <text:s text:c="218"/>citada Ley. Se le tiene desestimada de su solicitud al no</text:p>
      <text:p text:style-name="PDFText"> <text:s text:c="218"/>encontrarse al corriente en el pago de obligaciones por</text:p>
      <text:p text:style-name="PDFText"> <text:s text:c="218"/>reintegro de subvenciones</text:p>
      <text:p text:style-name="PDFText"> <text:s text:c="71"/>COMUNICACIÓN PARA TOD@S EQUIPAMIENTO</text:p>
      <text:p text:style-name="PDFText">ASOCIACIÓN DE PADRES OROBAL <text:s text:c="9"/>G38239497 <text:s text:c="2"/>SDD2022TF00060 <text:s text:c="59"/>Discapacidad <text:s text:c="5"/>4.1 <text:s text:c="5"/>20.350,11 € <text:s text:c="3"/>20.350,11 € <text:s text:c="3"/>0,00 € <text:s text:c="6"/>0,00% <text:s text:c="11"/>2 <text:s text:c="7"/>DESESTIMADA. Falta de dotación presupuestaria.</text:p>
      <text:p text:style-name="PDFText"> <text:s text:c="71"/>TICS</text:p>
      <text:p text:style-name="PDFText"> <text:s text:c="71"/>ATENCIÓN INTEGRAL A PERSONAS CON</text:p>
      <text:p text:style-name="PDFText">ASOC DE FAMILIARES Y CUIDADORES DE</text:p>
      <text:p text:style-name="PDFText"> <text:s text:c="36"/>G38392973 <text:s text:c="2"/>SDD2022TF00033 <text:s text:c="8"/>DIAGNÓSTICO DE CUALQUIER TIPO DE <text:s text:c="18"/>Dependencia <text:s text:c="6"/>3.2 <text:s text:c="5"/>182.457,00 € <text:s text:c="2"/>60.000,00 € <text:s text:c="3"/>0,00 € <text:s text:c="6"/>0,00% <text:s text:c="10"/>25 <text:s text:c="7"/>DESESTIMADA. Falta de dotación presupuestaria.</text:p>
      <text:p text:style-name="PDFText">ENFERMOS DE ALZHEIMER Y</text:p>
      <text:p text:style-name="PDFText"> <text:s text:c="71"/>DEMENCIA O DETERIORO COGNITIVO LEVE</text:p>
      <text:p text:style-name="PDFText">ASOC DE FUERTEVENTURA DE FAMILIAS</text:p>
      <text:p text:style-name="PDFText">DE PERSONAS CON ALZHEIMER Y OTRAS <text:s text:c="3"/>G76365618 <text:s text:c="2"/>SDD2022GC00003 <text:s text:c="8"/>PROYECTO AMAZONAS <text:s text:c="33"/>Dependencia <text:s text:c="6"/>2.2 <text:s text:c="5"/>39.000,15 € <text:s text:c="3"/>38.500,00 € <text:s text:c="3"/>0,00 € <text:s text:c="6"/>0,00% <text:s text:c="10"/>14 <text:s text:c="7"/>DESESTIMADA. Falta de dotación presupuestaria.</text:p>
      <text:p text:style-name="PDFText">DEMENCIAS</text:p>
      <text:p text:style-name="PDFText"> <text:s text:c="71"/>Renovación y adecuación de mobiliario en Hogares</text:p>
      <text:p text:style-name="PDFText">FUNDACION SER <text:s text:c="23"/>G82725516 <text:s text:c="2"/>SDD2022GC00038 <text:s text:c="59"/>Discapacidad <text:s text:c="5"/>4.1 <text:s text:c="5"/>8.144,00 € <text:s text:c="4"/>7.344,00 € <text:s text:c="4"/>0,00 € <text:s text:c="6"/>0,00% <text:s text:c="11"/>0 <text:s text:c="7"/>DESESTIMADA. Falta de dotación presupuestaria.</text:p>
      <text:p text:style-name="PDFText"> <text:s text:c="71"/>Funcionales</text:p>
      <text:p text:style-name="PDFText">ASOCIACION SOCIAL-LAB. POR LA</text:p>
      <text:p text:style-name="PDFText"> <text:s text:c="36"/>G04997839 <text:s text:c="2"/>SDD2022TF00072 <text:s text:c="8"/>INTEGRAS ASISTE <text:s text:c="35"/>Dependencia <text:s text:c="6"/>3.2 <text:s text:c="5"/>57.768,24 € <text:s text:c="3"/>57.768,24 € <text:s text:c="3"/>0,00 € <text:s text:c="6"/>0,00% <text:s text:c="10"/>20 <text:s text:c="7"/>DESESTIMADA. Falta de dotación presupuestaria.</text:p>
      <text:p text:style-name="PDFText">INTEGRACION DE LAS PERSONAS</text:p>
      <text:p text:style-name="PDFText">ASOC FAM ALZHEIMER DE LZTE Y FUERT <text:s text:c="2"/>G35439785 <text:s text:c="2"/>SDD2022GC00054 <text:s text:c="8"/>PROMOCIÓN DE AUTONOMÍA PERSONAL <text:s text:c="19"/>Dependencia <text:s text:c="6"/>3.2 <text:s text:c="5"/>57.128,91 € <text:s text:c="3"/>57.128,91 € <text:s text:c="3"/>0,00 € <text:s text:c="6"/>0,00% <text:s text:c="10"/>26 <text:s text:c="7"/>DESESTIMADA. Falta de dotación presupuestaria</text:p>
      <text:p text:style-name="PDFText">ASOCIACION SALUD MENTAL ATELSAM <text:s text:c="5"/>G38344784 <text:s text:c="2"/>SDD2022TF00070 <text:s text:c="8"/>ADAPTANDO LOS RECURSOS DE ATELSAM <text:s text:c="17"/>Discapacidad <text:s text:c="5"/>4.1 <text:s text:c="5"/>37.039,27 € <text:s text:c="3"/>33.335,34 € <text:s text:c="3"/>0,00 € <text:s text:c="6"/>0,00% <text:s text:c="11"/>6 <text:s text:c="7"/>DESTESTIMADA. Falta de dotación presupuestaria.</text:p>
      <text:p text:style-name="PDFText">FEDERACION DE ASOC DE SORDOS DE</text:p>
      <text:p text:style-name="PDFText"> <text:s text:c="36"/>G38438750 <text:s text:c="2"/>SDD2022TF00102 <text:s text:c="8"/>FASICAN AVANZA <text:s text:c="36"/>Discapacidad <text:s text:c="5"/>4.1 <text:s text:c="5"/>29.008,91 € <text:s text:c="3"/>32.820,00 € <text:s text:c="3"/>0,00 € <text:s text:c="6"/>0,00% <text:s text:c="11"/>2 <text:s text:c="7"/>DESESTIMADA. Falta de dotación presupuestaria.</text:p>
      <text:p text:style-name="PDFText">LAS ISLAS CANARIAS</text:p>
      <text:p text:style-name="PDFText">FUNDACION PARA LA FORMACION</text:p>
      <text:p text:style-name="PDFText">INTEGRAL Y PROMOCION SACIO LABORAL G38490785 <text:s text:c="4"/>SDD2022TF00090 <text:s text:c="8"/>HOGAR FUNCIONAL LA TRAVIESA <text:s text:c="23"/>Discapacidad <text:s text:c="5"/>4.1 <text:s text:c="5"/>100.887,00 € <text:s text:c="2"/>100.000,00 € <text:s text:c="2"/>0,00 € <text:s text:c="6"/>0,00% <text:s text:c="11"/>6 <text:s text:c="7"/>DESESTIMADA. Falta de dotación presupuestaria.</text:p>
      <text:p text:style-name="PDFText">Y COOP PARA EL DESARROLLO ISONORTE</text:p>
      <text:p text:style-name="PDFText">ASOC DE CUIDADORAS FAMILIARES Y</text:p>
      <text:p text:style-name="PDFText">AMIG@S DE PERSONAS CON <text:s text:c="14"/>G38877312 <text:s text:c="2"/>SDD2022TF00069 <text:s text:c="8"/>ALIVIA <text:s text:c="44"/>Dependencia <text:s text:c="6"/>2.2 <text:s text:c="5"/>47.062,78 € <text:s text:c="3"/>60.000,00 € <text:s text:c="3"/>0,00 € <text:s text:c="6"/>0,00% <text:s text:c="10"/>23 <text:s text:c="7"/>DESTESTIMADA. Falta de dotación presupuestaria.</text:p>
      <text:p text:style-name="PDFText">DEPENDENCIA</text:p>
      <text:p text:style-name="PDFText"> <text:s text:c="218"/>DESESTIMADA. Conforme a la Base decimotercera,</text:p>
      <text:p text:style-name="PDFText">ASOCIACION PARA LA PROMOCION DEL</text:p>
      <text:p text:style-name="PDFText"> <text:s text:c="218"/>apartado seis, al carecer notoriamente de la calidad</text:p>
      <text:p text:style-name="PDFText">EMPLEO Y LA COHESION SOCIAL <text:s text:c="9"/>G38960209 <text:s text:c="2"/>SDD2022TF00099 <text:s text:c="8"/>PROYECTO TEJAS <text:s text:c="36"/>Discapacidad <text:s text:c="5"/>1.3 <text:s text:c="5"/>60.000,00 € <text:s text:c="3"/>60.000,00 € <text:s text:c="3"/>0,00 € <text:s text:c="6"/>0,00% <text:s text:c="11"/>11</text:p>
      <text:p text:style-name="PDFText"> <text:s text:c="218"/>necesaria para garantizar la consecución de los objetivos</text:p>
      <text:p text:style-name="PDFText">CREATIVA</text:p>
      <text:p text:style-name="PDFText"> <text:s text:c="218"/>previstos (Ver anexo V).</text:p>
      <text:p text:style-name="PDFText"> <text:s text:c="218"/>DESESTIMADA. Conforme a la Base decimotercera,</text:p>
      <text:p text:style-name="PDFText">ASOCIACION PARA LA PROMOCION DEL</text:p>
      <text:p text:style-name="PDFText"> <text:s text:c="218"/>apartado seis, al carecer notoriamente de la calidad</text:p>
      <text:p text:style-name="PDFText">EMPLEO Y LA COHESION SOCIAL <text:s text:c="9"/>G38960209 <text:s text:c="2"/>SDD2022TF00087 <text:s text:c="8"/>PROYECTO MANGATA II <text:s text:c="31"/>Discapacidad <text:s text:c="5"/>2.2 <text:s text:c="5"/>60.000,00 € <text:s text:c="3"/>60.000,00 € <text:s text:c="3"/>0,00 € <text:s text:c="6"/>0,00% <text:s text:c="10"/>10</text:p>
      <text:p text:style-name="PDFText"> <text:s text:c="218"/>necesaria para garantizar la consecución de los objetivos</text:p>
      <text:p text:style-name="PDFText">CREATIVA</text:p>
      <text:p text:style-name="PDFText"> <text:s text:c="218"/>previstos (Ver anexo V).</text:p>
      <text:p text:style-name="PDFText"> <text:s text:c="218"/>DESESTIMADA. Conforme a la Base decimotercera,</text:p>
      <text:p text:style-name="PDFText">ASOCIACION PARA LA PROMOCION DEL</text:p>
      <text:p text:style-name="PDFText"> <text:s text:c="218"/>apartado seis, al carecer notoriamente de la calidad</text:p>
      <text:p text:style-name="PDFText">EMPLEO Y LA COHESION SOCIAL <text:s text:c="9"/>G38960209 <text:s text:c="2"/>SDD2022TF00096 <text:s text:c="8"/>PROYECTO AISIA <text:s text:c="36"/>Discapacidad <text:s text:c="5"/>1.3 <text:s text:c="5"/>60.000,00 € <text:s text:c="3"/>60.000,00 € <text:s text:c="3"/>0,00 € <text:s text:c="6"/>0,00% <text:s text:c="11"/>9</text:p>
      <text:p text:style-name="PDFText"> <text:s text:c="218"/>necesaria para garantizar la consecución de los objetivos</text:p>
      <text:p text:style-name="PDFText">CREATIVA</text:p>
      <text:p text:style-name="PDFText"> <text:s text:c="218"/>previstos (Ver anexo V).</text:p>
      <text:p text:style-name="PDFText"> <text:s text:c="218"/>DESESTIMADA. Conforme a la Base decimotercera,</text:p>
      <text:p text:style-name="PDFText">ASOCIACION PARA LA PROMOCION DEL</text:p>
      <text:p text:style-name="PDFText"> <text:s text:c="218"/>apartado seis, al carecer notoriamente de la calidad</text:p>
      <text:p text:style-name="PDFText">EMPLEO Y LA COHESION SOCIAL <text:s text:c="9"/>G38960209 <text:s text:c="2"/>SDD2022TF00083 <text:s text:c="8"/>PROYECTO AURORA II <text:s text:c="32"/>Discapacidad <text:s text:c="5"/>2.2 <text:s text:c="5"/>60.000,00 € <text:s text:c="3"/>60.000,00 € <text:s text:c="3"/>0,00 € <text:s text:c="6"/>0,00% <text:s text:c="11"/>9</text:p>
      <text:p text:style-name="PDFText"> <text:s text:c="218"/>necesaria para garantizar la consecución de los objetivos</text:p>
      <text:p text:style-name="PDFText">CREATIVA</text:p>
      <text:p text:style-name="PDFText"> <text:s text:c="218"/>previstos (Ver anexo V).</text:p>
      <text:p text:style-name="PDFText"> <text:s text:c="218"/>DESESTIMADA: Según la base tercera apartado uno de</text:p>
      <text:p text:style-name="PDFText"> <text:s text:c="218"/>la convocatoria no cumple en el momento de la solicitud,</text:p>
      <text:p text:style-name="PDFText"> <text:s text:c="218"/>con los requisitos exigibles para poder acogerse a las</text:p>
      <text:p text:style-name="PDFText"> <text:s text:c="218"/>subvenciones destinadas a la ejecución de proyectos que</text:p>
      <text:p text:style-name="PDFText"> <text:s text:c="71"/>PROYECTO ATENCION JURIDICA PARA <text:s text:c="115"/>fomenten los derechos de las personas con discapacidad</text:p>
      <text:p text:style-name="PDFText">ASOCIACION AFECTADOS HIPOTECA</text:p>
      <text:p text:style-name="PDFText"> <text:s text:c="36"/>G76306315 <text:s text:c="2"/>SDD2022GC00048 <text:s text:c="8"/>PERSONAS DISCAPACITADAS O <text:s text:c="25"/>Dependencia <text:s text:c="6"/>1.3 <text:s text:c="5"/>60.000,00 € <text:s text:c="3"/>59.997,92 € <text:s text:c="3"/>0,00 € <text:s text:c="6"/>0,00 € <text:s text:c="9"/>22 <text:s text:c="7"/>y personas en situación de dependencia. Se le tiene</text:p>
      <text:p text:style-name="PDFText">NORTE GRAN CANARIA</text:p>
      <text:p text:style-name="PDFText"> <text:s text:c="71"/>DEPENDIENTES <text:s text:c="134"/>desestimada de su solicitud al no recoger en sus</text:p>
      <text:p text:style-name="PDFText"> <text:s text:c="218"/>estatutos, como objeto o fin de su actividad,</text:p>
      <text:p text:style-name="PDFText"> <text:s text:c="218"/>intervenciones en el ámbito de las discapacidades, la</text:p>
      <text:p text:style-name="PDFText"> <text:s text:c="218"/>atención a la dependencia, la atención temprana o la</text:p>
      <text:p text:style-name="PDFText"> <text:s text:c="218"/>accesibilidad universal.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34/48</text:p>
      <text:p text:style-name="PDFText"> </text:p>
      <text:p text:style-name="PDFText"> </text:p>
      <text:p text:style-name="PDFText"> <text:s text:c="59"/>7PHKJAhKi/47A5VTqHMhYYAv9QvdhupI</text:p>
      <text:p text:style-name="PDFText"> <text:s text:c="66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94"/>ANEXO III. SUBVENCIONES DESESTIMADAS</text:p>
      <text:p text:style-name="PDFText"> </text:p>
      <text:p text:style-name="PDFText"> </text:p>
      <text:p text:style-name="PDFText"> <text:s text:c="143"/>COSTE TOTAL <text:s text:c="4"/>SUBVENCIÓN <text:s text:c="30"/>TOTAL</text:p>
      <text:p text:style-name="PDFText"> <text:s text:c="13"/>ENTIDAD <text:s text:c="19"/>CIF <text:s text:c="3"/>EXPEDIENTE SOLICITUD <text:s text:c="16"/>ACTIVIDAD/PROYECTO <text:s text:c="18"/>ÁREA <text:s text:c="4"/>ACTIVIDAD <text:s text:c="33"/>CONCEDIDO <text:s text:c="11"/>% <text:s text:c="24"/>OBSERVACIONES RESOLUCIÓN DEFINITIVA</text:p>
      <text:p text:style-name="PDFText"> <text:s text:c="144"/>PROYECTO <text:s text:c="7"/>SOLICTADA <text:s text:c="28"/>VALORACIÓN</text:p>
      <text:p text:style-name="PDFText"> </text:p>
      <text:p text:style-name="PDFText"> </text:p>
      <text:p text:style-name="PDFText"> <text:s text:c="211"/>DESESTIMADA: Según la base tercera apartado uno de</text:p>
      <text:p text:style-name="PDFText"> <text:s text:c="211"/>la convocatoria no cumple en el momento de la solicitud,</text:p>
      <text:p text:style-name="PDFText"> <text:s text:c="211"/>con los requisitos exigibles para poder acogerse a las</text:p>
      <text:p text:style-name="PDFText"> <text:s text:c="211"/>subvenciones destinadas a la ejecución de proyectos que</text:p>
      <text:p text:style-name="PDFText"> <text:s text:c="70"/>SUMINISTRO DE AGUA Y MEJORA DE LOS</text:p>
      <text:p text:style-name="PDFText">LANZANIMAL <text:s text:c="25"/>G76368083 <text:s text:c="2"/>SDD2022GC00072 <text:s text:c="53"/>Discapacidad <text:s text:c="5"/>4.1 <text:s text:c="5"/>35.724,25 € <text:s text:c="3"/>35.724,25 € <text:s text:c="3"/>0,00 € <text:s text:c="6"/>0,00 € <text:s text:c="10"/>0 <text:s text:c="7"/>fomenten los derechos de las personas con discapacidad</text:p>
      <text:p text:style-name="PDFText"> <text:s text:c="70"/>VALLADOS</text:p>
      <text:p text:style-name="PDFText"> <text:s text:c="211"/>y personas en situación de dependencia. Se le tiene</text:p>
      <text:p text:style-name="PDFText"> <text:s text:c="211"/>desestimada de su solicitud el estar la Entidad inscrita en</text:p>
      <text:p text:style-name="PDFText"> <text:s text:c="211"/>el registro regional de entidades colaboradoras en la</text:p>
      <text:p text:style-name="PDFText"> <text:s text:c="211"/>prestación de servicios sociales de Canarias</text:p>
      <text:p text:style-name="PDFText">ASOCIACION ONG ABRIGOS Y SONRISAS <text:s text:c="2"/>G76673862 <text:s text:c="2"/>SDD2022TF00084 <text:s text:c="8"/>ANAGA TE ACOMPAÑA <text:s text:c="27"/>Dependencia <text:s text:c="6"/>3.2 <text:s text:c="5"/>54.809,28 € <text:s text:c="3"/>42.277,44 € <text:s text:c="3"/>0,00 € <text:s text:c="6"/>0,00% <text:s text:c="10"/>18 <text:s text:c="7"/>DESESTIMADA. Falta de dotación presupuestaria.</text:p>
      <text:p text:style-name="PDFText"> <text:s text:c="211"/>DESESTIMADA: Según la base tercera apartado uno de</text:p>
      <text:p text:style-name="PDFText"> <text:s text:c="211"/>la convocatoria no cumple en el momento de la solicitud,</text:p>
      <text:p text:style-name="PDFText"> <text:s text:c="211"/>con los requisitos exigibles para poder acogerse a las</text:p>
      <text:p text:style-name="PDFText"> <text:s text:c="211"/>subvenciones destinadas a la ejecución de proyectos que</text:p>
      <text:p text:style-name="PDFText"> <text:s text:c="70"/>ZOOM SOCIAL: CREATIVIDAD Y EXPRESIÓN <text:s text:c="104"/>fomenten los derechos de las personas con discapacidad</text:p>
      <text:p text:style-name="PDFText">ASOCIACION CULTURAL KARMALA</text:p>
      <text:p text:style-name="PDFText"> <text:s text:c="35"/>G76697515 <text:s text:c="2"/>SDD2022TF00104 <text:s text:c="8"/>CULTURAL COMO PUENTES PARA LA <text:s text:c="15"/>Discapacidad <text:s text:c="5"/>1.3 <text:s text:c="5"/>12.544,00 € <text:s text:c="3"/>9.444,00 € <text:s text:c="4"/>0,00 € <text:s text:c="6"/>0,00 € <text:s text:c="9"/>18 <text:s text:c="7"/>y personas en situación de dependencia. Se le tiene</text:p>
      <text:p text:style-name="PDFText">CULTURA</text:p>
      <text:p text:style-name="PDFText"> <text:s text:c="70"/>INTEGRACIÓN SOCIAL <text:s text:c="122"/>desestimada de su solicitud al no recoger en sus</text:p>
      <text:p text:style-name="PDFText"> <text:s text:c="211"/>estatutos, como objeto o fin de su actividad,</text:p>
      <text:p text:style-name="PDFText"> <text:s text:c="211"/>intervenciones en el ámbito de las discapacidades, la</text:p>
      <text:p text:style-name="PDFText"> <text:s text:c="211"/>atención a la dependencia, la atención temprana o la</text:p>
      <text:p text:style-name="PDFText"> <text:s text:c="211"/>accesibilidad universal.</text:p>
      <text:p text:style-name="PDFText"> <text:s text:c="211"/>DESESTIMADA. Según la base novena apartado uno la</text:p>
      <text:p text:style-name="PDFText"> <text:s text:c="211"/>cuantía solicitada no podrá ser inferior a los 6.000 euros</text:p>
      <text:p text:style-name="PDFText"> <text:s text:c="70"/>PROYECTO Formación y apoyo a familiares y</text:p>
      <text:p text:style-name="PDFText">ASOC DE DAÑO CEREBRAL ADQUIRIDO- <text:s text:c="179"/>[...], siendo desestimadas las solicitudes que incumplan</text:p>
      <text:p text:style-name="PDFText"> <text:s text:c="35"/>G76743459 <text:s text:c="2"/>SDD2022TF00088 <text:s text:c="8"/>cuidadores/as no profesionales de personas <text:s text:c="2"/>Dependencia <text:s text:c="6"/>2.3 <text:s text:c="5"/>7.854,48 € <text:s text:c="4"/>5.999,73 € <text:s text:c="4"/>0,00 € <text:s text:c="6"/>0,00 € <text:s text:c="10"/>0</text:p>
      <text:p text:style-name="PDFText">TENERIFE <text:s text:c="203"/>los límites establecidos en la convocatoria. Por tanto y</text:p>
      <text:p text:style-name="PDFText"> <text:s text:c="70"/>afectadas por un daño cerebral adquirido.</text:p>
      <text:p text:style-name="PDFText"> <text:s text:c="211"/>visto que la cuantía solicitada por la Entidad asciende a</text:p>
      <text:p text:style-name="PDFText"> <text:s text:c="211"/>5.999,73 se le tiene por desestima de su solicitud.</text:p>
      <text:p text:style-name="PDFText"> <text:s text:c="70"/>SUPRESIÓN DE BARRERAS ARQUITECTÓNICAS</text:p>
      <text:p text:style-name="PDFText">AYUNTAMIENTO DE GÁLDAR <text:s text:c="13"/>P3500900J <text:s text:c="2"/>SDD2022GC00087 <text:s text:c="8"/>GRADA ESTE DEL CAMPO DE FÚTBOL DE LA <text:s text:c="1"/>Discapacidad <text:s text:c="12"/>4.2 <text:s text:c="5"/>59.845,10 € <text:s text:c="3"/>59.845,10 € <text:s text:c="3"/>0,00 € <text:s text:c="6"/>0,00% <text:s text:c="11"/>0 <text:s text:c="7"/>DESESTIMADA. Falta de dotación presupuestaria.</text:p>
      <text:p text:style-name="PDFText"> <text:s text:c="70"/>CIUDAD DEPORTIVA VENANCIO MONZON</text:p>
      <text:p text:style-name="PDFText"> <text:s text:c="70"/>INSTALACIÓN DE UN ASCENSOR PARA LA</text:p>
      <text:p text:style-name="PDFText"> <text:s text:c="211"/>DESESTIMADA. El proyecto presentado no se adecúa a</text:p>
      <text:p text:style-name="PDFText"> <text:s text:c="70"/>MEJORA DE LA ACCESIBILIDAD DEL EDIFICIO</text:p>
      <text:p text:style-name="PDFText">AYUNTAMIENTO DE LA VICTORIA DE <text:s text:c="181"/>los requisitos establecidos en la actividad (4.2) recogidos</text:p>
      <text:p text:style-name="PDFText"> <text:s text:c="35"/>P3805100I <text:s text:c="2"/>SDD2022TF00105 <text:s text:c="8"/>DEL APARCAMIENTO DISUASORIO EN LA <text:s text:c="11"/>Discapacidad <text:s text:c="5"/>4.2 <text:s text:c="5"/>60.000,00 € <text:s text:c="3"/>60.000,00 € <text:s text:c="3"/>0,00 € <text:s text:c="6"/>0,00 € <text:s text:c="9"/>10</text:p>
      <text:p text:style-name="PDFText">ACENTEJO <text:s text:c="203"/>en la Base cuarta de la convocatoria (Proyectos</text:p>
      <text:p text:style-name="PDFText"> <text:s text:c="70"/>CALLE PÉREZ DÍAZ DEL MUNICIPIO DE LA</text:p>
      <text:p text:style-name="PDFText"> <text:s text:c="211"/>subvencionables).</text:p>
      <text:p text:style-name="PDFText"> <text:s text:c="70"/>VICTORIA DE ACENTEJO.</text:p>
      <text:p text:style-name="PDFText">TOTAL PROYECTOS: <text:s text:c="24"/>26</text:p>
      <text:p text:style-name="PDFText"> </text:p>
      <text:p text:style-name="PDFText"> </text:p>
      <text:p text:style-name="PDFText"> </text:p>
      <text:p text:style-name="PDFText"> </text:p>
      <text:p text:style-name="PDFText"> <text:s text:c="12"/>Este documento incorpora firma electrónica reconocida de acuerdo a la Ley 6/2020, de 11 de noviembre de los servicios electrónicos de confianza</text:p>
      <text:p text:style-name="PDFText"> <text:s text:c="12"/>Permite la verificación de la integridad de esta copia del documento electrónico en la dirección:</text:p>
      <text:p text:style-name="PDFText"> <text:s text:c="12"/>https://sede.gobiernodecanarias.org/sede/verifica_doc</text:p>
      <text:p text:style-name="PDFText"> <text:s text:c="12"/>Este documento es una copia electrónica auténtica</text:p>
      <text:p text:style-name="PDFText"> <text:s text:c="12"/>Firmado por: Marta Arocha Correa <text:s text:c="83"/>Fecha: 09/12/2022 13:39:51</text:p>
      <text:p text:style-name="PDFText"> <text:s text:c="12"/>En calidad de: D.Gral.de Dependencia y Discapacidad</text:p>
      <text:p text:style-name="PDFText"> <text:s text:c="142"/>Pagina: 35/48</text:p>
      <text:p text:style-name="PDFText"> </text:p>
      <text:p text:style-name="PDFText"> </text:p>
      <text:p text:style-name="PDFText"> <text:s text:c="58"/>7PHKJAhKi/47A5VTqHMhYYAv9QvdhupI</text:p>
      <text:p text:style-name="PDFText"> <text:s text:c="65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2"/>RP012-73fxsbaipYOpP2SAU98iUKuMNThPyWmo</text:p>
      <text:p text:style-name="PageBreak"/>
      <text:p text:style-name="PDFText"> <text:s text:c="89"/>ANEXO IV. DESGLOSE PUNTUACIÓN PROYECTOS</text:p>
      <text:p text:style-name="PDFText"> </text:p>
      <text:p text:style-name="PDFText"> </text:p>
      <text:p text:style-name="PDFText"> <text:s text:c="86"/>4. Coordinación con la <text:s text:c="3"/>5. La adecuación y <text:s text:c="75"/>10. Actividad 4.2</text:p>
      <text:p text:style-name="PDFText"> <text:s text:c="41"/>2. Inserción laboral de <text:s text:c="119"/>9. Actividad 4.1</text:p>
      <text:p text:style-name="PDFText"> <text:s text:c="22"/>1. Importe de la <text:s text:c="29"/>3. Colaboración <text:s text:c="3"/>Dirección General de <text:s text:c="6"/>precisión en el <text:s text:c="23"/>7. Ámbito <text:s text:c="44"/>Adecuación de <text:s text:c="8"/>11. Actividad 4.3 <text:s text:c="5"/>TOTAL</text:p>
      <text:p text:style-name="PDFText">EXPEDIENTE SOLICITUD <text:s text:c="26"/>personas con <text:s text:c="76"/>6. Acreditación <text:s text:c="16"/>8. Experiencia <text:s text:c="2"/>Adecuación de</text:p>
      <text:p text:style-name="PDFText"> <text:s text:c="25"/>subvención <text:s text:c="32"/>entre entidades <text:s text:c="6"/>Dependencia y <text:s text:c="7"/>contenido técnico del <text:s text:c="20"/>territorial <text:s text:c="38"/>Edificicos Públcios No <text:s text:c="2"/>Apoyos Tecnológicos <text:s text:c="2"/>VALORACIÓN</text:p>
      <text:p text:style-name="PDFText"> <text:s text:c="47"/>discapacidad <text:s text:c="128"/>Servicios</text:p>
      <text:p text:style-name="PDFText"> <text:s text:c="91"/>Discapacidad <text:s text:c="13"/>programa <text:s text:c="80"/>Administrativos</text:p>
      <text:p text:style-name="PDFText"> </text:p>
      <text:p text:style-name="PDFText"> SDD2022TF00001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002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GC00001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003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004 <text:s text:c="14"/>4 <text:s text:c="21"/>3 <text:s text:c="20"/>6 <text:s text:c="20"/>6 <text:s text:c="22"/>7,5 <text:s text:c="17"/>0 <text:s text:c="14"/>2 <text:s text:c="14"/>2 <text:s text:c="16"/>- <text:s text:c="20"/>- <text:s text:c="22"/>- <text:s text:c="14"/>30,5</text:p>
      <text:p text:style-name="PDFText"> SDD2022TF00006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005 <text:s text:c="14"/>4 <text:s text:c="21"/>0 <text:s text:c="20"/>6 <text:s text:c="20"/>6 <text:s text:c="22"/>7 <text:s text:c="19"/>0 <text:s text:c="14"/>2 <text:s text:c="14"/>2 <text:s text:c="16"/>- <text:s text:c="20"/>- <text:s text:c="22"/>- <text:s text:c="14"/>27</text:p>
      <text:p text:style-name="PDFText"> SDD2022GC00002 <text:s text:c="14"/>0 <text:s text:c="21"/>0 <text:s text:c="20"/>6 <text:s text:c="20"/>0 <text:s text:c="22"/>7 <text:s text:c="19"/>0 <text:s text:c="14"/>2 <text:s text:c="14"/>2 <text:s text:c="16"/>- <text:s text:c="20"/>- <text:s text:c="22"/>- <text:s text:c="14"/>17</text:p>
      <text:p text:style-name="PDFText"> SDD2022TF00007 <text:s text:c="14"/>4 <text:s text:c="21"/>0 <text:s text:c="20"/>6 <text:s text:c="20"/>6 <text:s text:c="22"/>7 <text:s text:c="19"/>0 <text:s text:c="14"/>2 <text:s text:c="14"/>2 <text:s text:c="16"/>- <text:s text:c="20"/>- <text:s text:c="22"/>- <text:s text:c="14"/>27</text:p>
      <text:p text:style-name="PDFText"> SDD2022TF00008 <text:s text:c="14"/>0 <text:s text:c="21"/>0 <text:s text:c="20"/>0 <text:s text:c="20"/>6 <text:s text:c="22"/>6 <text:s text:c="19"/>0 <text:s text:c="14"/>0 <text:s text:c="14"/>2 <text:s text:c="16"/>- <text:s text:c="20"/>- <text:s text:c="22"/>- <text:s text:c="14"/>14</text:p>
      <text:p text:style-name="PDFText"> SDD2022TF00009 <text:s text:c="14"/>0 <text:s text:c="21"/>6 <text:s text:c="20"/>6 <text:s text:c="20"/>6 <text:s text:c="22"/>7 <text:s text:c="19"/>0 <text:s text:c="14"/>7 <text:s text:c="14"/>2 <text:s text:c="16"/>- <text:s text:c="20"/>- <text:s text:c="22"/>- <text:s text:c="14"/>34</text:p>
      <text:p text:style-name="PDFText"> SDD2022TF00010 <text:s text:c="14"/>0 <text:s text:c="21"/>0 <text:s text:c="20"/>6 <text:s text:c="20"/>6 <text:s text:c="22"/>8 <text:s text:c="19"/>0 <text:s text:c="14"/>2 <text:s text:c="14"/>2 <text:s text:c="16"/>- <text:s text:c="20"/>- <text:s text:c="22"/>- <text:s text:c="14"/>24</text:p>
      <text:p text:style-name="PDFText"> SDD2022GC00003 <text:s text:c="14"/>0 <text:s text:c="21"/>0 <text:s text:c="20"/>0 <text:s text:c="20"/>0 <text:s text:c="22"/>8 <text:s text:c="19"/>4 <text:s text:c="14"/>2 <text:s text:c="14"/>0 <text:s text:c="16"/>- <text:s text:c="20"/>- <text:s text:c="22"/>- <text:s text:c="14"/>14</text:p>
      <text:p text:style-name="PDFText"> SDD2022GC00004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GC00005 <text:s text:c="14"/>- <text:s text:c="21"/>- <text:s text:c="21"/>- <text:s text:c="19"/>- <text:s text:c="23"/>- <text:s text:c="18"/>- <text:s text:c="15"/>- <text:s text:c="13"/>- <text:s text:c="16"/>0 <text:s text:c="20"/>- <text:s text:c="22"/>- <text:s text:c="15"/>0</text:p>
      <text:p text:style-name="PDFText"> SDD2022TF00011 <text:s text:c="14"/>4 <text:s text:c="21"/>0 <text:s text:c="20"/>0 <text:s text:c="20"/>6 <text:s text:c="22"/>7 <text:s text:c="19"/>0 <text:s text:c="14"/>0 <text:s text:c="14"/>2 <text:s text:c="16"/>- <text:s text:c="20"/>- <text:s text:c="22"/>- <text:s text:c="14"/>19</text:p>
      <text:p text:style-name="PDFText"> SDD2022TF00012 <text:s text:c="14"/>4 <text:s text:c="21"/>0 <text:s text:c="20"/>6 <text:s text:c="20"/>6 <text:s text:c="22"/>6 <text:s text:c="19"/>4 <text:s text:c="14"/>0 <text:s text:c="14"/>2 <text:s text:c="16"/>- <text:s text:c="20"/>- <text:s text:c="22"/>- <text:s text:c="14"/>28</text:p>
      <text:p text:style-name="PDFText"> SDD2022TF00013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014 <text:s text:c="14"/>4 <text:s text:c="21"/>0 <text:s text:c="20"/>0 <text:s text:c="20"/>6 <text:s text:c="22"/>4 <text:s text:c="19"/>4 <text:s text:c="14"/>2 <text:s text:c="14"/>0 <text:s text:c="16"/>- <text:s text:c="20"/>- <text:s text:c="22"/>- <text:s text:c="14"/>20</text:p>
      <text:p text:style-name="PDFText"> SDD2022TF00015 <text:s text:c="14"/>- <text:s text:c="21"/>- <text:s text:c="21"/>- <text:s text:c="19"/>- <text:s text:c="23"/>- <text:s text:c="19"/>- <text:s text:c="14"/>- <text:s text:c="13"/>- <text:s text:c="16"/>- <text:s text:c="20"/>- <text:s text:c="21"/>5 <text:s text:c="16"/>5</text:p>
      <text:p text:style-name="PDFText"> SDD2022GC00006 <text:s text:c="14"/>4 <text:s text:c="21"/>6 <text:s text:c="20"/>0 <text:s text:c="20"/>6 <text:s text:c="22"/>7 <text:s text:c="19"/>4 <text:s text:c="14"/>3 <text:s text:c="14"/>2 <text:s text:c="16"/>- <text:s text:c="20"/>- <text:s text:c="22"/>- <text:s text:c="14"/>32</text:p>
      <text:p text:style-name="PDFText"> SDD2022TF00016 <text:s text:c="14"/>0 <text:s text:c="21"/>3 <text:s text:c="20"/>0 <text:s text:c="20"/>6 <text:s text:c="22"/>7 <text:s text:c="19"/>0 <text:s text:c="14"/>0 <text:s text:c="14"/>2 <text:s text:c="16"/>- <text:s text:c="20"/>- <text:s text:c="22"/>- <text:s text:c="14"/>18</text:p>
      <text:p text:style-name="PDFText"> SDD2022TF00017 <text:s text:c="14"/>- <text:s text:c="21"/>- <text:s text:c="21"/>- <text:s text:c="19"/>- <text:s text:c="23"/>- <text:s text:c="18"/>- <text:s text:c="15"/>- <text:s text:c="13"/>- <text:s text:c="16"/>- <text:s text:c="20"/>- <text:s text:c="21"/>5 <text:s text:c="16"/>5</text:p>
      <text:p text:style-name="PDFText"> SDD2022TF00018 <text:s text:c="14"/>0 <text:s text:c="21"/>0 <text:s text:c="20"/>6 <text:s text:c="20"/>6 <text:s text:c="22"/>10 <text:s text:c="18"/>0 <text:s text:c="14"/>2 <text:s text:c="14"/>2 <text:s text:c="16"/>- <text:s text:c="20"/>- <text:s text:c="22"/>- <text:s text:c="14"/>26</text:p>
      <text:p text:style-name="PDFText"> SDD2022GC00007 <text:s text:c="14"/>0 <text:s text:c="21"/>6 <text:s text:c="20"/>6 <text:s text:c="20"/>6 <text:s text:c="22"/>8 <text:s text:c="19"/>0 <text:s text:c="14"/>2 <text:s text:c="14"/>2 <text:s text:c="16"/>- <text:s text:c="20"/>- <text:s text:c="22"/>- <text:s text:c="14"/>30</text:p>
      <text:p text:style-name="PDFText"> SDD2022GC00008 <text:s text:c="14"/>4 <text:s text:c="21"/>0 <text:s text:c="20"/>0 <text:s text:c="20"/>0 <text:s text:c="22"/>9 <text:s text:c="19"/>0 <text:s text:c="14"/>0 <text:s text:c="14"/>2 <text:s text:c="16"/>- <text:s text:c="20"/>- <text:s text:c="22"/>- <text:s text:c="14"/>15</text:p>
      <text:p text:style-name="PDFText"> SDD2022TF00019 <text:s text:c="14"/>4 <text:s text:c="21"/>0 <text:s text:c="20"/>6 <text:s text:c="20"/>6 <text:s text:c="22"/>8 <text:s text:c="19"/>4 <text:s text:c="14"/>3 <text:s text:c="14"/>2 <text:s text:c="16"/>- <text:s text:c="20"/>- <text:s text:c="22"/>- <text:s text:c="14"/>33</text:p>
      <text:p text:style-name="PDFText"> SDD2022GC00009 <text:s text:c="14"/>0 <text:s text:c="21"/>3 <text:s text:c="20"/>6 <text:s text:c="20"/>6 <text:s text:c="22"/>8 <text:s text:c="19"/>4 <text:s text:c="14"/>2 <text:s text:c="14"/>0 <text:s text:c="16"/>- <text:s text:c="20"/>- <text:s text:c="22"/>- <text:s text:c="14"/>29</text:p>
      <text:p text:style-name="PDFText"> SDD2022GC00010 <text:s text:c="14"/>4 <text:s text:c="21"/>6 <text:s text:c="20"/>0 <text:s text:c="20"/>6 <text:s text:c="22"/>8 <text:s text:c="19"/>0 <text:s text:c="14"/>0 <text:s text:c="14"/>2 <text:s text:c="16"/>- <text:s text:c="20"/>- <text:s text:c="22"/>- <text:s text:c="14"/>26</text:p>
      <text:p text:style-name="PDFText"> SDD2022TF00020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TF00021 <text:s text:c="14"/>- <text:s text:c="21"/>- <text:s text:c="21"/>- <text:s text:c="19"/>- <text:s text:c="23"/>- <text:s text:c="18"/>- <text:s text:c="15"/>- <text:s text:c="13"/>- <text:s text:c="16"/>8 <text:s text:c="20"/>- <text:s text:c="22"/>- <text:s text:c="15"/>8</text:p>
      <text:p text:style-name="PDFText"> SDD2022TF00022 <text:s text:c="14"/>4 <text:s text:c="21"/>6 <text:s text:c="20"/>0 <text:s text:c="20"/>6 <text:s text:c="22"/>7 <text:s text:c="19"/>4 <text:s text:c="14"/>7 <text:s text:c="14"/>2 <text:s text:c="16"/>- <text:s text:c="20"/>- <text:s text:c="22"/>- <text:s text:c="14"/>36</text:p>
      <text:p text:style-name="PDFText"> SDD2022TF00023 <text:s text:c="14"/>0 <text:s text:c="21"/>6 <text:s text:c="20"/>0 <text:s text:c="20"/>0 <text:s text:c="22"/>7 <text:s text:c="19"/>0 <text:s text:c="14"/>2 <text:s text:c="14"/>2 <text:s text:c="16"/>- <text:s text:c="20"/>- <text:s text:c="22"/>- <text:s text:c="14"/>17</text:p>
      <text:p text:style-name="PDFText"> SDD2022GC00011 <text:s text:c="14"/>- <text:s text:c="21"/>- <text:s text:c="21"/>- <text:s text:c="19"/>- <text:s text:c="23"/>- <text:s text:c="18"/>- <text:s text:c="15"/>- <text:s text:c="13"/>- <text:s text:c="16"/>6 <text:s text:c="20"/>- <text:s text:c="22"/>- <text:s text:c="15"/>6</text:p>
      <text:p text:style-name="PDFText"> SDD2022GC00012 <text:s text:c="14"/>0 <text:s text:c="21"/>6 <text:s text:c="20"/>0 <text:s text:c="20"/>6 <text:s text:c="22"/>7 <text:s text:c="19"/>4 <text:s text:c="14"/>0 <text:s text:c="14"/>0 <text:s text:c="16"/>- <text:s text:c="20"/>- <text:s text:c="22"/>- <text:s text:c="14"/>23</text:p>
      <text:p text:style-name="PDFText"> SDD2022TF00024 <text:s text:c="14"/>0 <text:s text:c="21"/>3 <text:s text:c="20"/>6 <text:s text:c="20"/>0 <text:s text:c="22"/>9 <text:s text:c="19"/>0 <text:s text:c="14"/>0 <text:s text:c="14"/>2 <text:s text:c="16"/>- <text:s text:c="20"/>- <text:s text:c="22"/>- <text:s text:c="14"/>20</text:p>
      <text:p text:style-name="PDFText"> SDD2022GC00013 <text:s text:c="14"/>4 <text:s text:c="21"/>0 <text:s text:c="20"/>6 <text:s text:c="20"/>0 <text:s text:c="22"/>10 <text:s text:c="18"/>0 <text:s text:c="14"/>3 <text:s text:c="14"/>2 <text:s text:c="16"/>- <text:s text:c="20"/>- <text:s text:c="22"/>- <text:s text:c="14"/>25</text:p>
      <text:p text:style-name="PDFText"> SDD2022GC00014 <text:s text:c="14"/>0 <text:s text:c="21"/>3 <text:s text:c="20"/>0 <text:s text:c="20"/>6 <text:s text:c="22"/>8 <text:s text:c="19"/>4 <text:s text:c="14"/>2 <text:s text:c="14"/>2 <text:s text:c="16"/>- <text:s text:c="20"/>- <text:s text:c="22"/>- <text:s text:c="14"/>25</text:p>
      <text:p text:style-name="PDFText"> SDD2022GC00015 <text:s text:c="14"/>4 <text:s text:c="21"/>0 <text:s text:c="20"/>6 <text:s text:c="20"/>0 <text:s text:c="22"/>8 <text:s text:c="19"/>0 <text:s text:c="14"/>0 <text:s text:c="14"/>2 <text:s text:c="16"/>- <text:s text:c="20"/>- <text:s text:c="22"/>- <text:s text:c="14"/>20</text:p>
      <text:p text:style-name="PDFText"> SDD2022TF00025 <text:s text:c="14"/>0 <text:s text:c="21"/>6 <text:s text:c="20"/>6 <text:s text:c="20"/>0 <text:s text:c="22"/>10 <text:s text:c="18"/>0 <text:s text:c="14"/>2 <text:s text:c="14"/>2 <text:s text:c="16"/>- <text:s text:c="20"/>- <text:s text:c="22"/>- <text:s text:c="14"/>26</text:p>
      <text:p text:style-name="PDFText"> SDD2022GC00016 <text:s text:c="14"/>0 <text:s text:c="21"/>0 <text:s text:c="20"/>6 <text:s text:c="20"/>6 <text:s text:c="22"/>9 <text:s text:c="19"/>0 <text:s text:c="14"/>3 <text:s text:c="14"/>2 <text:s text:c="16"/>- <text:s text:c="20"/>- <text:s text:c="22"/>- <text:s text:c="14"/>26</text:p>
      <text:p text:style-name="PDFText"> </text:p>
      <text:p text:style-name="PDFText"> </text:p>
      <text:p text:style-name="PDFText"> </text:p>
      <text:p text:style-name="PDFText"> </text:p>
      <text:p text:style-name="PDFText"> <text:s text:c="11"/>Este documento incorpora firma electrónica reconocida de acuerdo a la Ley 6/2020, de 11 de noviembre de los servicios electrónicos de confianza</text:p>
      <text:p text:style-name="PDFText"> <text:s text:c="11"/>Permite la verificación de la integridad de esta copia del documento electrónico en la dirección:</text:p>
      <text:p text:style-name="PDFText"> <text:s text:c="11"/>https://sede.gobiernodecanarias.org/sede/verifica_doc</text:p>
      <text:p text:style-name="PDFText"> <text:s text:c="11"/>Este documento es una copia electrónica auténtica</text:p>
      <text:p text:style-name="PDFText"> <text:s text:c="11"/>Firmado por: Marta Arocha Correa <text:s text:c="83"/>Fecha: 09/12/2022 13:39:51</text:p>
      <text:p text:style-name="PDFText"> <text:s text:c="11"/>En calidad de: D.Gral.de Dependencia y Discapacidad</text:p>
      <text:p text:style-name="PDFText"> <text:s text:c="141"/>Pagina: 36/48</text:p>
      <text:p text:style-name="PDFText"> </text:p>
      <text:p text:style-name="PDFText"> </text:p>
      <text:p text:style-name="PDFText"> <text:s text:c="67"/>7PHKJAhKi/47A5VTqHMhYYAv9QvdhupI</text:p>
      <text:p text:style-name="PDFText"> <text:s text:c="7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89"/>ANEXO IV. DESGLOSE PUNTUACIÓN PROYECTOS</text:p>
      <text:p text:style-name="PDFText"> </text:p>
      <text:p text:style-name="PDFText"> </text:p>
      <text:p text:style-name="PDFText"> <text:s text:c="86"/>4. Coordinación con la <text:s text:c="3"/>5. La adecuación y <text:s text:c="75"/>10. Actividad 4.2</text:p>
      <text:p text:style-name="PDFText"> <text:s text:c="41"/>2. Inserción laboral de <text:s text:c="119"/>9. Actividad 4.1</text:p>
      <text:p text:style-name="PDFText"> <text:s text:c="22"/>1. Importe de la <text:s text:c="29"/>3. Colaboración <text:s text:c="3"/>Dirección General de <text:s text:c="6"/>precisión en el <text:s text:c="23"/>7. Ámbito <text:s text:c="44"/>Adecuación de <text:s text:c="8"/>11. Actividad 4.3 <text:s text:c="5"/>TOTAL</text:p>
      <text:p text:style-name="PDFText">EXPEDIENTE SOLICITUD <text:s text:c="26"/>personas con <text:s text:c="76"/>6. Acreditación <text:s text:c="16"/>8. Experiencia <text:s text:c="2"/>Adecuación de</text:p>
      <text:p text:style-name="PDFText"> <text:s text:c="25"/>subvención <text:s text:c="32"/>entre entidades <text:s text:c="6"/>Dependencia y <text:s text:c="7"/>contenido técnico del <text:s text:c="20"/>territorial <text:s text:c="38"/>Edificicos Públcios No <text:s text:c="2"/>Apoyos Tecnológicos <text:s text:c="2"/>VALORACIÓN</text:p>
      <text:p text:style-name="PDFText"> <text:s text:c="47"/>discapacidad <text:s text:c="128"/>Servicios</text:p>
      <text:p text:style-name="PDFText"> <text:s text:c="91"/>Discapacidad <text:s text:c="13"/>programa <text:s text:c="80"/>Administrativos</text:p>
      <text:p text:style-name="PDFText"> </text:p>
      <text:p text:style-name="PDFText"> SDD2022GC00017 <text:s text:c="14"/>0 <text:s text:c="21"/>0 <text:s text:c="20"/>6 <text:s text:c="20"/>0 <text:s text:c="22"/>8 <text:s text:c="19"/>0 <text:s text:c="14"/>2 <text:s text:c="14"/>2 <text:s text:c="16"/>- <text:s text:c="20"/>- <text:s text:c="22"/>- <text:s text:c="14"/>18</text:p>
      <text:p text:style-name="PDFText"> SDD2022GC00018 <text:s text:c="14"/>4 <text:s text:c="21"/>3 <text:s text:c="20"/>6 <text:s text:c="20"/>3 <text:s text:c="22"/>8 <text:s text:c="19"/>0 <text:s text:c="14"/>2 <text:s text:c="14"/>2 <text:s text:c="16"/>- <text:s text:c="20"/>- <text:s text:c="22"/>- <text:s text:c="14"/>28</text:p>
      <text:p text:style-name="PDFText"> SDD2022GC00019 <text:s text:c="14"/>0 <text:s text:c="21"/>0 <text:s text:c="20"/>0 <text:s text:c="20"/>6 <text:s text:c="22"/>9 <text:s text:c="19"/>0 <text:s text:c="14"/>0 <text:s text:c="14"/>2 <text:s text:c="16"/>- <text:s text:c="20"/>- <text:s text:c="22"/>- <text:s text:c="14"/>17</text:p>
      <text:p text:style-name="PDFText"> SDD2022GC00020 <text:s text:c="14"/>4 <text:s text:c="21"/>6 <text:s text:c="20"/>0 <text:s text:c="20"/>6 <text:s text:c="22"/>7 <text:s text:c="19"/>0 <text:s text:c="14"/>2 <text:s text:c="14"/>2 <text:s text:c="16"/>- <text:s text:c="20"/>- <text:s text:c="22"/>- <text:s text:c="14"/>27</text:p>
      <text:p text:style-name="PDFText"> SDD2022TF00026 <text:s text:c="14"/>0 <text:s text:c="21"/>3 <text:s text:c="20"/>0 <text:s text:c="20"/>0 <text:s text:c="22"/>9 <text:s text:c="19"/>0 <text:s text:c="14"/>2 <text:s text:c="14"/>2 <text:s text:c="16"/>- <text:s text:c="20"/>- <text:s text:c="22"/>- <text:s text:c="14"/>16</text:p>
      <text:p text:style-name="PDFText"> SDD2022GC00021 <text:s text:c="14"/>4 <text:s text:c="21"/>6 <text:s text:c="20"/>6 <text:s text:c="20"/>6 <text:s text:c="22"/>7 <text:s text:c="19"/>0 <text:s text:c="14"/>3 <text:s text:c="14"/>2 <text:s text:c="16"/>- <text:s text:c="20"/>- <text:s text:c="22"/>- <text:s text:c="14"/>34</text:p>
      <text:p text:style-name="PDFText"> SDD2022GC00022 <text:s text:c="14"/>0 <text:s text:c="21"/>6 <text:s text:c="20"/>0 <text:s text:c="20"/>6 <text:s text:c="22"/>7 <text:s text:c="19"/>0 <text:s text:c="14"/>2 <text:s text:c="14"/>2 <text:s text:c="16"/>- <text:s text:c="20"/>- <text:s text:c="22"/>- <text:s text:c="14"/>23</text:p>
      <text:p text:style-name="PDFText"> SDD2022TF00027 <text:s text:c="14"/>4 <text:s text:c="21"/>0 <text:s text:c="20"/>6 <text:s text:c="20"/>6 <text:s text:c="22"/>9 <text:s text:c="19"/>4 <text:s text:c="14"/>3 <text:s text:c="14"/>2 <text:s text:c="16"/>- <text:s text:c="20"/>- <text:s text:c="22"/>- <text:s text:c="14"/>34</text:p>
      <text:p text:style-name="PDFText"> SDD2022GC00023 <text:s text:c="14"/>0 <text:s text:c="21"/>6 <text:s text:c="20"/>6 <text:s text:c="20"/>6 <text:s text:c="22"/>8 <text:s text:c="19"/>0 <text:s text:c="14"/>3 <text:s text:c="14"/>2 <text:s text:c="16"/>- <text:s text:c="20"/>- <text:s text:c="22"/>- <text:s text:c="14"/>31</text:p>
      <text:p text:style-name="PDFText"> SDD2022GC00024 <text:s text:c="14"/>0 <text:s text:c="21"/>0 <text:s text:c="20"/>6 <text:s text:c="20"/>6 <text:s text:c="22"/>9 <text:s text:c="19"/>0 <text:s text:c="14"/>7 <text:s text:c="14"/>2 <text:s text:c="16"/>- <text:s text:c="20"/>- <text:s text:c="22"/>- <text:s text:c="14"/>30</text:p>
      <text:p text:style-name="PDFText"> SDD2022GC00025 <text:s text:c="14"/>0 <text:s text:c="21"/>0 <text:s text:c="20"/>0 <text:s text:c="20"/>6 <text:s text:c="22"/>5 <text:s text:c="19"/>0 <text:s text:c="14"/>2 <text:s text:c="14"/>2 <text:s text:c="16"/>- <text:s text:c="20"/>- <text:s text:c="22"/>- <text:s text:c="14"/>15</text:p>
      <text:p text:style-name="PDFText"> SDD2022GC00026 <text:s text:c="14"/>0 <text:s text:c="21"/>0 <text:s text:c="20"/>0 <text:s text:c="20"/>6 <text:s text:c="22"/>7 <text:s text:c="19"/>0 <text:s text:c="14"/>2 <text:s text:c="14"/>0 <text:s text:c="16"/>- <text:s text:c="20"/>- <text:s text:c="22"/>- <text:s text:c="14"/>15</text:p>
      <text:p text:style-name="PDFText"> SDD2022TF00028 <text:s text:c="14"/>0 <text:s text:c="21"/>6 <text:s text:c="20"/>6 <text:s text:c="20"/>6 <text:s text:c="22"/>8 <text:s text:c="19"/>0 <text:s text:c="14"/>3 <text:s text:c="14"/>2 <text:s text:c="16"/>- <text:s text:c="20"/>- <text:s text:c="22"/>- <text:s text:c="14"/>31</text:p>
      <text:p text:style-name="PDFText"> SDD2022TF00029 <text:s text:c="14"/>0 <text:s text:c="21"/>0 <text:s text:c="20"/>0 <text:s text:c="20"/>6 <text:s text:c="22"/>8 <text:s text:c="19"/>0 <text:s text:c="14"/>0 <text:s text:c="14"/>2 <text:s text:c="16"/>- <text:s text:c="20"/>- <text:s text:c="22"/>- <text:s text:c="14"/>16</text:p>
      <text:p text:style-name="PDFText"> SDD2022GC00027 <text:s text:c="14"/>0 <text:s text:c="21"/>0 <text:s text:c="20"/>6 <text:s text:c="20"/>0 <text:s text:c="22"/>8 <text:s text:c="19"/>0 <text:s text:c="14"/>3 <text:s text:c="14"/>2 <text:s text:c="16"/>- <text:s text:c="20"/>- <text:s text:c="22"/>- <text:s text:c="14"/>19</text:p>
      <text:p text:style-name="PDFText"> SDD2022TF00030 <text:s text:c="14"/>0 <text:s text:c="21"/>6 <text:s text:c="20"/>6 <text:s text:c="20"/>6 <text:s text:c="22"/>8 <text:s text:c="19"/>0 <text:s text:c="14"/>2 <text:s text:c="14"/>2 <text:s text:c="16"/>- <text:s text:c="20"/>- <text:s text:c="22"/>- <text:s text:c="14"/>30</text:p>
      <text:p text:style-name="PDFText"> SDD2022GC00028 <text:s text:c="14"/>0 <text:s text:c="21"/>0 <text:s text:c="20"/>0 <text:s text:c="20"/>6 <text:s text:c="22"/>7 <text:s text:c="19"/>0 <text:s text:c="14"/>2 <text:s text:c="14"/>2 <text:s text:c="16"/>- <text:s text:c="20"/>- <text:s text:c="22"/>- <text:s text:c="14"/>17</text:p>
      <text:p text:style-name="PDFText"> SDD2022TF00031 <text:s text:c="14"/>4 <text:s text:c="21"/>3 <text:s text:c="20"/>0 <text:s text:c="20"/>0 <text:s text:c="22"/>8 <text:s text:c="19"/>0 <text:s text:c="14"/>2 <text:s text:c="14"/>2 <text:s text:c="16"/>- <text:s text:c="20"/>- <text:s text:c="22"/>- <text:s text:c="14"/>19</text:p>
      <text:p text:style-name="PDFText"> SDD2022GC00029 <text:s text:c="14"/>0 <text:s text:c="21"/>6 <text:s text:c="20"/>6 <text:s text:c="20"/>6 <text:s text:c="22"/>8 <text:s text:c="19"/>4 <text:s text:c="14"/>0 <text:s text:c="14"/>0 <text:s text:c="16"/>- <text:s text:c="20"/>- <text:s text:c="22"/>- <text:s text:c="14"/>30</text:p>
      <text:p text:style-name="PDFText"> SDD2022TF00032 <text:s text:c="14"/>0 <text:s text:c="21"/>6 <text:s text:c="20"/>6 <text:s text:c="20"/>6 <text:s text:c="22"/>8 <text:s text:c="19"/>0 <text:s text:c="14"/>2 <text:s text:c="14"/>2 <text:s text:c="16"/>- <text:s text:c="20"/>- <text:s text:c="22"/>- <text:s text:c="14"/>30</text:p>
      <text:p text:style-name="PDFText"> SDD2022TF00033 <text:s text:c="14"/>0 <text:s text:c="21"/>3 <text:s text:c="20"/>0 <text:s text:c="20"/>6 <text:s text:c="22"/>8 <text:s text:c="19"/>4 <text:s text:c="14"/>2 <text:s text:c="14"/>2 <text:s text:c="16"/>- <text:s text:c="20"/>- <text:s text:c="22"/>- <text:s text:c="14"/>25</text:p>
      <text:p text:style-name="PDFText"> SDD2022GC00030 <text:s text:c="14"/>0 <text:s text:c="21"/>0 <text:s text:c="20"/>6 <text:s text:c="20"/>6 <text:s text:c="22"/>9 <text:s text:c="19"/>0 <text:s text:c="14"/>2 <text:s text:c="14"/>2 <text:s text:c="16"/>- <text:s text:c="20"/>- <text:s text:c="22"/>- <text:s text:c="14"/>25</text:p>
      <text:p text:style-name="PDFText"> SDD2022GC00031 <text:s text:c="14"/>- <text:s text:c="21"/>- <text:s text:c="21"/>- <text:s text:c="19"/>- <text:s text:c="23"/>- <text:s text:c="18"/>- <text:s text:c="15"/>- <text:s text:c="13"/>- <text:s text:c="16"/>8 <text:s text:c="20"/>- <text:s text:c="22"/>- <text:s text:c="15"/>8</text:p>
      <text:p text:style-name="PDFText"> SDD2022GC00032 <text:s text:c="14"/>0 <text:s text:c="21"/>0 <text:s text:c="20"/>6 <text:s text:c="20"/>0 <text:s text:c="22"/>8 <text:s text:c="19"/>0 <text:s text:c="14"/>7 <text:s text:c="14"/>2 <text:s text:c="16"/>- <text:s text:c="20"/>- <text:s text:c="22"/>- <text:s text:c="14"/>23</text:p>
      <text:p text:style-name="PDFText"> SDD2022GC00033 <text:s text:c="14"/>0 <text:s text:c="21"/>0 <text:s text:c="20"/>0 <text:s text:c="20"/>0 <text:s text:c="22"/>7 <text:s text:c="19"/>0 <text:s text:c="14"/>2 <text:s text:c="14"/>0 <text:s text:c="16"/>- <text:s text:c="20"/>- <text:s text:c="22"/>- <text:s text:c="15"/>9</text:p>
      <text:p text:style-name="PDFText"> SDD2022GC00034 <text:s text:c="14"/>0 <text:s text:c="21"/>6 <text:s text:c="20"/>6 <text:s text:c="20"/>6 <text:s text:c="22"/>9 <text:s text:c="19"/>0 <text:s text:c="14"/>3 <text:s text:c="14"/>2 <text:s text:c="16"/>- <text:s text:c="20"/>- <text:s text:c="22"/>- <text:s text:c="14"/>32</text:p>
      <text:p text:style-name="PDFText"> SDD2022TF00034 <text:s text:c="14"/>0 <text:s text:c="21"/>0 <text:s text:c="20"/>0 <text:s text:c="20"/>6 <text:s text:c="22"/>9 <text:s text:c="19"/>0 <text:s text:c="14"/>2 <text:s text:c="14"/>2 <text:s text:c="16"/>- <text:s text:c="20"/>- <text:s text:c="22"/>- <text:s text:c="14"/>19</text:p>
      <text:p text:style-name="PDFText"> SDD2022TF00035 <text:s text:c="14"/>0 <text:s text:c="21"/>6 <text:s text:c="20"/>0 <text:s text:c="20"/>0 <text:s text:c="22"/>4 <text:s text:c="19"/>0 <text:s text:c="14"/>0 <text:s text:c="14"/>2 <text:s text:c="16"/>- <text:s text:c="20"/>- <text:s text:c="22"/>- <text:s text:c="14"/>12</text:p>
      <text:p text:style-name="PDFText"> SDD2022TF00036 <text:s text:c="14"/>0 <text:s text:c="21"/>0 <text:s text:c="20"/>0 <text:s text:c="20"/>6 <text:s text:c="22"/>9 <text:s text:c="19"/>0 <text:s text:c="14"/>0 <text:s text:c="14"/>2 <text:s text:c="16"/>- <text:s text:c="20"/>- <text:s text:c="22"/>- <text:s text:c="14"/>17</text:p>
      <text:p text:style-name="PDFText"> SDD2022TF00037 <text:s text:c="14"/>0 <text:s text:c="21"/>6 <text:s text:c="20"/>6 <text:s text:c="20"/>6 <text:s text:c="22"/>10 <text:s text:c="18"/>0 <text:s text:c="14"/>3 <text:s text:c="14"/>2 <text:s text:c="16"/>- <text:s text:c="20"/>- <text:s text:c="22"/>- <text:s text:c="14"/>33</text:p>
      <text:p text:style-name="PDFText"> SDD2022TF00038 <text:s text:c="14"/>0 <text:s text:c="21"/>0 <text:s text:c="20"/>0 <text:s text:c="20"/>6 <text:s text:c="22"/>10 <text:s text:c="18"/>4 <text:s text:c="14"/>2 <text:s text:c="14"/>2 <text:s text:c="16"/>- <text:s text:c="20"/>- <text:s text:c="22"/>- <text:s text:c="14"/>24</text:p>
      <text:p text:style-name="PDFText"> SDD2022TF00039 <text:s text:c="14"/>0 <text:s text:c="21"/>0 <text:s text:c="20"/>0 <text:s text:c="20"/>6 <text:s text:c="22"/>7 <text:s text:c="19"/>0 <text:s text:c="14"/>0 <text:s text:c="14"/>2 <text:s text:c="16"/>- <text:s text:c="20"/>- <text:s text:c="22"/>- <text:s text:c="14"/>15</text:p>
      <text:p text:style-name="PDFText"> SDD2022TF00040 <text:s text:c="14"/>4 <text:s text:c="21"/>6 <text:s text:c="20"/>6 <text:s text:c="20"/>6 <text:s text:c="22"/>8,5 <text:s text:c="17"/>0 <text:s text:c="14"/>3 <text:s text:c="14"/>2 <text:s text:c="16"/>- <text:s text:c="20"/>- <text:s text:c="22"/>- <text:s text:c="14"/>35,5</text:p>
      <text:p text:style-name="PDFText"> SDD2022TF00041 <text:s text:c="14"/>4 <text:s text:c="21"/>3 <text:s text:c="20"/>0 <text:s text:c="20"/>6 <text:s text:c="22"/>9 <text:s text:c="19"/>4 <text:s text:c="14"/>0 <text:s text:c="14"/>1 <text:s text:c="16"/>- <text:s text:c="20"/>- <text:s text:c="22"/>- <text:s text:c="14"/>27</text:p>
      <text:p text:style-name="PDFText"> SDD2022TF00042 <text:s text:c="14"/>4 <text:s text:c="21"/>3 <text:s text:c="20"/>6 <text:s text:c="20"/>6 <text:s text:c="22"/>10 <text:s text:c="18"/>4 <text:s text:c="14"/>2 <text:s text:c="14"/>2 <text:s text:c="16"/>- <text:s text:c="20"/>- <text:s text:c="22"/>- <text:s text:c="14"/>37</text:p>
      <text:p text:style-name="PDFText">SDD2022TF00043 <text:s text:c="15"/>0 <text:s text:c="21"/>3 <text:s text:c="20"/>6 <text:s text:c="20"/>6 <text:s text:c="22"/>8 <text:s text:c="19"/>0 <text:s text:c="14"/>2 <text:s text:c="14"/>2 <text:s text:c="16"/>- <text:s text:c="20"/>- <text:s text:c="22"/>- <text:s text:c="14"/>27</text:p>
      <text:p text:style-name="PDFText"> SDD2022TF00044 <text:s text:c="14"/>0 <text:s text:c="21"/>0 <text:s text:c="20"/>6 <text:s text:c="20"/>6 <text:s text:c="22"/>9 <text:s text:c="19"/>0 <text:s text:c="14"/>2 <text:s text:c="14"/>2 <text:s text:c="16"/>- <text:s text:c="20"/>- <text:s text:c="22"/>- <text:s text:c="14"/>25</text:p>
      <text:p text:style-name="PDFText"> SDD2022GC00035 <text:s text:c="14"/>- <text:s text:c="21"/>- <text:s text:c="21"/>- <text:s text:c="19"/>- <text:s text:c="23"/>- <text:s text:c="19"/>- <text:s text:c="14"/>- <text:s text:c="13"/>- <text:s text:c="16"/>2 <text:s text:c="20"/>- <text:s text:c="22"/>- <text:s text:c="15"/>2</text:p>
      <text:p text:style-name="PDFText"> SDD2022GC00036 <text:s text:c="14"/>0 <text:s text:c="21"/>0 <text:s text:c="20"/>6 <text:s text:c="20"/>6 <text:s text:c="22"/>7 <text:s text:c="19"/>0 <text:s text:c="14"/>2 <text:s text:c="14"/>2 <text:s text:c="16"/>- <text:s text:c="20"/>- <text:s text:c="22"/>- <text:s text:c="14"/>23</text:p>
      <text:p text:style-name="PDFText"> SDD2022TF00045 <text:s text:c="14"/>- <text:s text:c="21"/>- <text:s text:c="21"/>- <text:s text:c="19"/>- <text:s text:c="23"/>- <text:s text:c="19"/>- <text:s text:c="14"/>- <text:s text:c="13"/>- <text:s text:c="16"/>- <text:s text:c="20"/>- <text:s text:c="22"/>- <text:s text:c="15"/>0</text:p>
      <text:p text:style-name="PDFText"> SDD2022GC00037 <text:s text:c="14"/>0 <text:s text:c="21"/>3 <text:s text:c="20"/>0 <text:s text:c="20"/>0 <text:s text:c="22"/>9 <text:s text:c="19"/>4 <text:s text:c="14"/>0 <text:s text:c="14"/>0 <text:s text:c="16"/>- <text:s text:c="20"/>- <text:s text:c="22"/>- <text:s text:c="14"/>16</text:p>
      <text:p text:style-name="PDFText"> </text:p>
      <text:p text:style-name="PDFText"> </text:p>
      <text:p text:style-name="PDFText"> </text:p>
      <text:p text:style-name="PDFText"> </text:p>
      <text:p text:style-name="PDFText"> <text:s text:c="11"/>Este documento incorpora firma electrónica reconocida de acuerdo a la Ley 6/2020, de 11 de noviembre de los servicios electrónicos de confianza</text:p>
      <text:p text:style-name="PDFText"> <text:s text:c="11"/>Permite la verificación de la integridad de esta copia del documento electrónico en la dirección:</text:p>
      <text:p text:style-name="PDFText"> <text:s text:c="11"/>https://sede.gobiernodecanarias.org/sede/verifica_doc</text:p>
      <text:p text:style-name="PDFText"> <text:s text:c="11"/>Este documento es una copia electrónica auténtica</text:p>
      <text:p text:style-name="PDFText"> <text:s text:c="11"/>Firmado por: Marta Arocha Correa <text:s text:c="83"/>Fecha: 09/12/2022 13:39:51</text:p>
      <text:p text:style-name="PDFText"> <text:s text:c="11"/>En calidad de: D.Gral.de Dependencia y Discapacidad</text:p>
      <text:p text:style-name="PDFText"> <text:s text:c="141"/>Pagina: 37/48</text:p>
      <text:p text:style-name="PDFText"> </text:p>
      <text:p text:style-name="PDFText"> </text:p>
      <text:p text:style-name="PDFText"> <text:s text:c="67"/>7PHKJAhKi/47A5VTqHMhYYAv9QvdhupI</text:p>
      <text:p text:style-name="PDFText"> <text:s text:c="7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89"/>ANEXO IV. DESGLOSE PUNTUACIÓN PROYECTOS</text:p>
      <text:p text:style-name="PDFText"> </text:p>
      <text:p text:style-name="PDFText"> </text:p>
      <text:p text:style-name="PDFText"> <text:s text:c="86"/>4. Coordinación con la <text:s text:c="3"/>5. La adecuación y <text:s text:c="75"/>10. Actividad 4.2</text:p>
      <text:p text:style-name="PDFText"> <text:s text:c="41"/>2. Inserción laboral de <text:s text:c="119"/>9. Actividad 4.1</text:p>
      <text:p text:style-name="PDFText"> <text:s text:c="22"/>1. Importe de la <text:s text:c="29"/>3. Colaboración <text:s text:c="3"/>Dirección General de <text:s text:c="6"/>precisión en el <text:s text:c="23"/>7. Ámbito <text:s text:c="44"/>Adecuación de <text:s text:c="8"/>11. Actividad 4.3 <text:s text:c="5"/>TOTAL</text:p>
      <text:p text:style-name="PDFText">EXPEDIENTE SOLICITUD <text:s text:c="26"/>personas con <text:s text:c="76"/>6. Acreditación <text:s text:c="16"/>8. Experiencia <text:s text:c="2"/>Adecuación de</text:p>
      <text:p text:style-name="PDFText"> <text:s text:c="25"/>subvención <text:s text:c="32"/>entre entidades <text:s text:c="6"/>Dependencia y <text:s text:c="7"/>contenido técnico del <text:s text:c="20"/>territorial <text:s text:c="38"/>Edificicos Públcios No <text:s text:c="2"/>Apoyos Tecnológicos <text:s text:c="2"/>VALORACIÓN</text:p>
      <text:p text:style-name="PDFText"> <text:s text:c="47"/>discapacidad <text:s text:c="128"/>Servicios</text:p>
      <text:p text:style-name="PDFText"> <text:s text:c="91"/>Discapacidad <text:s text:c="13"/>programa <text:s text:c="80"/>Administrativos</text:p>
      <text:p text:style-name="PDFText"> </text:p>
      <text:p text:style-name="PDFText"> SDD2022TF00046 <text:s text:c="14"/>0 <text:s text:c="21"/>0 <text:s text:c="20"/>6 <text:s text:c="20"/>6 <text:s text:c="22"/>6 <text:s text:c="19"/>0 <text:s text:c="14"/>2 <text:s text:c="14"/>2 <text:s text:c="16"/>- <text:s text:c="20"/>- <text:s text:c="22"/>- <text:s text:c="14"/>22</text:p>
      <text:p text:style-name="PDFText"> SDD2022GC00038 <text:s text:c="14"/>- <text:s text:c="21"/>- <text:s text:c="21"/>- <text:s text:c="19"/>- <text:s text:c="23"/>- <text:s text:c="19"/>- <text:s text:c="14"/>- <text:s text:c="13"/>- <text:s text:c="16"/>0 <text:s text:c="21"/>- <text:s text:c="21"/>- <text:s text:c="15"/>0</text:p>
      <text:p text:style-name="PDFText"> SDD2022GC00039 <text:s text:c="14"/>0 <text:s text:c="21"/>3 <text:s text:c="20"/>0 <text:s text:c="20"/>0 <text:s text:c="22"/>8 <text:s text:c="19"/>4 <text:s text:c="14"/>0 <text:s text:c="14"/>2 <text:s text:c="16"/>- <text:s text:c="20"/>- <text:s text:c="22"/>- <text:s text:c="14"/>17</text:p>
      <text:p text:style-name="PDFText"> SDD2022GC00040 <text:s text:c="14"/>0 <text:s text:c="21"/>0 <text:s text:c="20"/>6 <text:s text:c="20"/>6 <text:s text:c="22"/>8 <text:s text:c="19"/>0 <text:s text:c="14"/>2 <text:s text:c="14"/>2 <text:s text:c="16"/>- <text:s text:c="20"/>- <text:s text:c="22"/>- <text:s text:c="14"/>24</text:p>
      <text:p text:style-name="PDFText"> SDD2022TF00047 <text:s text:c="14"/>0 <text:s text:c="21"/>0 <text:s text:c="20"/>6 <text:s text:c="20"/>6 <text:s text:c="22"/>6 <text:s text:c="19"/>4 <text:s text:c="14"/>2 <text:s text:c="14"/>0 <text:s text:c="16"/>- <text:s text:c="20"/>- <text:s text:c="22"/>- <text:s text:c="14"/>24</text:p>
      <text:p text:style-name="PDFText"> SDD2022GC00041 <text:s text:c="14"/>0 <text:s text:c="21"/>0 <text:s text:c="20"/>0 <text:s text:c="20"/>6 <text:s text:c="22"/>7 <text:s text:c="19"/>0 <text:s text:c="14"/>2 <text:s text:c="14"/>2 <text:s text:c="16"/>- <text:s text:c="21"/>- <text:s text:c="21"/>- <text:s text:c="14"/>17</text:p>
      <text:p text:style-name="PDFText"> SDD2022TF00048 <text:s text:c="14"/>0 <text:s text:c="21"/>0 <text:s text:c="20"/>0 <text:s text:c="20"/>6 <text:s text:c="22"/>7 <text:s text:c="19"/>0 <text:s text:c="14"/>2 <text:s text:c="14"/>2 <text:s text:c="16"/>- <text:s text:c="20"/>- <text:s text:c="22"/>- <text:s text:c="14"/>17</text:p>
      <text:p text:style-name="PDFText"> SDD2022TF00049 <text:s text:c="14"/>4 <text:s text:c="21"/>0 <text:s text:c="20"/>6 <text:s text:c="20"/>6 <text:s text:c="22"/>6 <text:s text:c="19"/>0 <text:s text:c="14"/>2 <text:s text:c="14"/>2 <text:s text:c="16"/>- <text:s text:c="20"/>- <text:s text:c="22"/>- <text:s text:c="14"/>26</text:p>
      <text:p text:style-name="PDFText"> SDD2022GC00042 <text:s text:c="14"/>- <text:s text:c="21"/>- <text:s text:c="21"/>- <text:s text:c="19"/>- <text:s text:c="23"/>- <text:s text:c="19"/>- <text:s text:c="14"/>- <text:s text:c="13"/>- <text:s text:c="16"/>8 <text:s text:c="20"/>- <text:s text:c="22"/>- <text:s text:c="15"/>8</text:p>
      <text:p text:style-name="PDFText"> SDD2022TF00050 <text:s text:c="14"/>0 <text:s text:c="21"/>6 <text:s text:c="20"/>6 <text:s text:c="20"/>6 <text:s text:c="22"/>9 <text:s text:c="19"/>0 <text:s text:c="14"/>7 <text:s text:c="14"/>2 <text:s text:c="16"/>- <text:s text:c="20"/>- <text:s text:c="22"/>- <text:s text:c="14"/>36</text:p>
      <text:p text:style-name="PDFText"> SDD2022GC00043 <text:s text:c="14"/>4 <text:s text:c="21"/>6 <text:s text:c="20"/>0 <text:s text:c="20"/>6 <text:s text:c="22"/>7 <text:s text:c="19"/>4 <text:s text:c="14"/>3 <text:s text:c="14"/>2 <text:s text:c="16"/>- <text:s text:c="20"/>- <text:s text:c="22"/>- <text:s text:c="14"/>32</text:p>
      <text:p text:style-name="PDFText"> SDD2022GC00044 <text:s text:c="14"/>4 <text:s text:c="21"/>0 <text:s text:c="20"/>6 <text:s text:c="20"/>6 <text:s text:c="22"/>6 <text:s text:c="19"/>0 <text:s text:c="14"/>2 <text:s text:c="14"/>2 <text:s text:c="16"/>- <text:s text:c="20"/>- <text:s text:c="22"/>- <text:s text:c="14"/>26</text:p>
      <text:p text:style-name="PDFText"> SDD2022GC00045 <text:s text:c="14"/>0 <text:s text:c="21"/>6 <text:s text:c="20"/>0 <text:s text:c="20"/>6 <text:s text:c="22"/>6 <text:s text:c="19"/>4 <text:s text:c="14"/>2 <text:s text:c="14"/>0 <text:s text:c="16"/>- <text:s text:c="20"/>- <text:s text:c="22"/>- <text:s text:c="14"/>24</text:p>
      <text:p text:style-name="PDFText"> SDD2022GC00046 <text:s text:c="14"/>4 <text:s text:c="21"/>6 <text:s text:c="20"/>0 <text:s text:c="20"/>6 <text:s text:c="22"/>6 <text:s text:c="19"/>4 <text:s text:c="14"/>2 <text:s text:c="14"/>2 <text:s text:c="16"/>- <text:s text:c="20"/>- <text:s text:c="22"/>- <text:s text:c="14"/>30</text:p>
      <text:p text:style-name="PDFText"> SDD2022TF00051 <text:s text:c="14"/>- <text:s text:c="21"/>- <text:s text:c="21"/>- <text:s text:c="19"/>- <text:s text:c="23"/>- <text:s text:c="19"/>- <text:s text:c="14"/>- <text:s text:c="13"/>- <text:s text:c="16"/>2 <text:s text:c="20"/>- <text:s text:c="22"/>- <text:s text:c="15"/>2</text:p>
      <text:p text:style-name="PDFText"> SDD2022GC00047 <text:s text:c="14"/>4 <text:s text:c="21"/>6 <text:s text:c="20"/>6 <text:s text:c="20"/>6 <text:s text:c="22"/>8 <text:s text:c="19"/>0 <text:s text:c="14"/>2 <text:s text:c="14"/>2 <text:s text:c="16"/>- <text:s text:c="20"/>- <text:s text:c="22"/>- <text:s text:c="14"/>34</text:p>
      <text:p text:style-name="PDFText"> SDD2022GC00048 <text:s text:c="14"/>0 <text:s text:c="21"/>0 <text:s text:c="20"/>0 <text:s text:c="20"/>6 <text:s text:c="22"/>7 <text:s text:c="19"/>0 <text:s text:c="14"/>7 <text:s text:c="14"/>2 <text:s text:c="16"/>- <text:s text:c="20"/>- <text:s text:c="22"/>- <text:s text:c="14"/>22</text:p>
      <text:p text:style-name="PDFText"> SDD2022TF00052 <text:s text:c="14"/>0 <text:s text:c="21"/>6 <text:s text:c="20"/>6 <text:s text:c="20"/>6 <text:s text:c="22"/>0 <text:s text:c="19"/>0 <text:s text:c="14"/>2 <text:s text:c="14"/>2 <text:s text:c="16"/>- <text:s text:c="20"/>- <text:s text:c="22"/>- <text:s text:c="14"/>22</text:p>
      <text:p text:style-name="PDFText"> SDD2022GC00049 <text:s text:c="14"/>0 <text:s text:c="21"/>6 <text:s text:c="20"/>0 <text:s text:c="20"/>6 <text:s text:c="22"/>9 <text:s text:c="19"/>0 <text:s text:c="14"/>2 <text:s text:c="14"/>2 <text:s text:c="16"/>- <text:s text:c="20"/>- <text:s text:c="22"/>- <text:s text:c="14"/>25</text:p>
      <text:p text:style-name="PDFText"> SDD2022GC00050 <text:s text:c="14"/>0 <text:s text:c="21"/>6 <text:s text:c="20"/>0 <text:s text:c="20"/>6 <text:s text:c="22"/>8,5 <text:s text:c="17"/>0 <text:s text:c="14"/>3 <text:s text:c="14"/>2 <text:s text:c="16"/>- <text:s text:c="20"/>- <text:s text:c="22"/>- <text:s text:c="14"/>25,5</text:p>
      <text:p text:style-name="PDFText"> SDD2022TF00053 <text:s text:c="14"/>4 <text:s text:c="21"/>6 <text:s text:c="20"/>0 <text:s text:c="20"/>6 <text:s text:c="22"/>0 <text:s text:c="19"/>0 <text:s text:c="14"/>2 <text:s text:c="14"/>0 <text:s text:c="16"/>- <text:s text:c="20"/>- <text:s text:c="22"/>- <text:s text:c="14"/>18</text:p>
      <text:p text:style-name="PDFText"> SDD2022TF00054 <text:s text:c="14"/>4 <text:s text:c="21"/>6 <text:s text:c="20"/>0 <text:s text:c="20"/>6 <text:s text:c="22"/>2 <text:s text:c="19"/>4 <text:s text:c="14"/>2 <text:s text:c="14"/>0 <text:s text:c="16"/>- <text:s text:c="20"/>- <text:s text:c="22"/>- <text:s text:c="14"/>24</text:p>
      <text:p text:style-name="PDFText"> SDD2022TF00055 <text:s text:c="14"/>0 <text:s text:c="21"/>0 <text:s text:c="20"/>0 <text:s text:c="20"/>6 <text:s text:c="22"/>0 <text:s text:c="19"/>4 <text:s text:c="14"/>2 <text:s text:c="14"/>0 <text:s text:c="16"/>- <text:s text:c="20"/>- <text:s text:c="22"/>- <text:s text:c="14"/>12</text:p>
      <text:p text:style-name="PDFText"> SDD2022GC00051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GC00052 <text:s text:c="14"/>- <text:s text:c="21"/>- <text:s text:c="21"/>- <text:s text:c="19"/>- <text:s text:c="23"/>- <text:s text:c="19"/>- <text:s text:c="14"/>- <text:s text:c="13"/>- <text:s text:c="16"/>2 <text:s text:c="20"/>- <text:s text:c="22"/>- <text:s text:c="15"/>2</text:p>
      <text:p text:style-name="PDFText"> SDD2022GC00053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TF00056 <text:s text:c="14"/>0 <text:s text:c="21"/>0 <text:s text:c="20"/>6 <text:s text:c="20"/>0 <text:s text:c="22"/>10 <text:s text:c="18"/>0 <text:s text:c="14"/>7 <text:s text:c="14"/>2 <text:s text:c="16"/>- <text:s text:c="20"/>- <text:s text:c="22"/>- <text:s text:c="14"/>25</text:p>
      <text:p text:style-name="PDFText"> SDD2022TF00057 <text:s text:c="14"/>4 <text:s text:c="21"/>3 <text:s text:c="20"/>0 <text:s text:c="20"/>0 <text:s text:c="22"/>7 <text:s text:c="19"/>0 <text:s text:c="14"/>2 <text:s text:c="14"/>2 <text:s text:c="16"/>- <text:s text:c="20"/>- <text:s text:c="22"/>- <text:s text:c="14"/>18</text:p>
      <text:p text:style-name="PDFText"> SDD2022GC00054 <text:s text:c="14"/>0 <text:s text:c="21"/>6 <text:s text:c="20"/>0 <text:s text:c="20"/>6 <text:s text:c="22"/>6 <text:s text:c="19"/>4 <text:s text:c="14"/>2 <text:s text:c="14"/>2 <text:s text:c="16"/>- <text:s text:c="20"/>- <text:s text:c="22"/>- <text:s text:c="14"/>26</text:p>
      <text:p text:style-name="PDFText"> SDD2022TF00058 <text:s text:c="14"/>0 <text:s text:c="21"/>6 <text:s text:c="20"/>6 <text:s text:c="20"/>6 <text:s text:c="22"/>10 <text:s text:c="18"/>0 <text:s text:c="14"/>2 <text:s text:c="14"/>2 <text:s text:c="16"/>- <text:s text:c="20"/>- <text:s text:c="22"/>- <text:s text:c="14"/>32</text:p>
      <text:p text:style-name="PDFText"> SDD2022TF00059 <text:s text:c="14"/>- <text:s text:c="21"/>- <text:s text:c="21"/>- <text:s text:c="19"/>- <text:s text:c="23"/>- <text:s text:c="18"/>- <text:s text:c="15"/>- <text:s text:c="13"/>- <text:s text:c="16"/>8 <text:s text:c="20"/>- <text:s text:c="22"/>- <text:s text:c="15"/>8</text:p>
      <text:p text:style-name="PDFText"> SDD2022GC00055 <text:s text:c="14"/>- <text:s text:c="21"/>- <text:s text:c="21"/>- <text:s text:c="19"/>- <text:s text:c="23"/>- <text:s text:c="18"/>- <text:s text:c="15"/>- <text:s text:c="13"/>- <text:s text:c="16"/>0 <text:s text:c="20"/>- <text:s text:c="22"/>- <text:s text:c="15"/>0</text:p>
      <text:p text:style-name="PDFText"> SDD2022GC00056 <text:s text:c="14"/>4 <text:s text:c="21"/>3 <text:s text:c="20"/>6 <text:s text:c="20"/>6 <text:s text:c="22"/>8 <text:s text:c="19"/>4 <text:s text:c="14"/>2 <text:s text:c="14"/>2 <text:s text:c="16"/>- <text:s text:c="20"/>- <text:s text:c="22"/>- <text:s text:c="14"/>35</text:p>
      <text:p text:style-name="PDFText"> SDD2022GC00057 <text:s text:c="14"/>4 <text:s text:c="21"/>3 <text:s text:c="20"/>6 <text:s text:c="20"/>0 <text:s text:c="22"/>9 <text:s text:c="19"/>0 <text:s text:c="14"/>2 <text:s text:c="14"/>0 <text:s text:c="16"/>- <text:s text:c="20"/>- <text:s text:c="22"/>- <text:s text:c="14"/>24</text:p>
      <text:p text:style-name="PDFText"> SDD2022TF00060 <text:s text:c="14"/>- <text:s text:c="21"/>- <text:s text:c="21"/>- <text:s text:c="19"/>- <text:s text:c="23"/>- <text:s text:c="19"/>- <text:s text:c="14"/>- <text:s text:c="13"/>- <text:s text:c="16"/>2 <text:s text:c="20"/>- <text:s text:c="22"/>- <text:s text:c="15"/>2</text:p>
      <text:p text:style-name="PDFText"> SDD2022GC00058 <text:s text:c="14"/>0 <text:s text:c="21"/>0 <text:s text:c="20"/>6 <text:s text:c="20"/>6 <text:s text:c="22"/>7 <text:s text:c="19"/>0 <text:s text:c="14"/>2 <text:s text:c="14"/>2 <text:s text:c="16"/>- <text:s text:c="20"/>- <text:s text:c="22"/>- <text:s text:c="14"/>23</text:p>
      <text:p text:style-name="PDFText"> SDD2022GC00059 <text:s text:c="14"/>4 <text:s text:c="21"/>0 <text:s text:c="20"/>6 <text:s text:c="20"/>6 <text:s text:c="22"/>8 <text:s text:c="19"/>0 <text:s text:c="14"/>7 <text:s text:c="14"/>2 <text:s text:c="16"/>- <text:s text:c="20"/>- <text:s text:c="22"/>- <text:s text:c="14"/>33</text:p>
      <text:p text:style-name="PDFText"> SDD2022TF00061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GC00060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TF00062 <text:s text:c="14"/>4 <text:s text:c="21"/>3 <text:s text:c="20"/>6 <text:s text:c="20"/>0 <text:s text:c="22"/>7 <text:s text:c="19"/>0 <text:s text:c="14"/>3 <text:s text:c="14"/>2 <text:s text:c="16"/>- <text:s text:c="20"/>- <text:s text:c="22"/>- <text:s text:c="14"/>25</text:p>
      <text:p text:style-name="PDFText"> SDD2022TF00063 <text:s text:c="14"/>0 <text:s text:c="21"/>0 <text:s text:c="20"/>6 <text:s text:c="20"/>6 <text:s text:c="22"/>7 <text:s text:c="19"/>4 <text:s text:c="14"/>2 <text:s text:c="14"/>2 <text:s text:c="16"/>- <text:s text:c="20"/>- <text:s text:c="22"/>- <text:s text:c="14"/>27</text:p>
      <text:p text:style-name="PDFText"> </text:p>
      <text:p text:style-name="PDFText"> </text:p>
      <text:p text:style-name="PDFText"> </text:p>
      <text:p text:style-name="PDFText"> </text:p>
      <text:p text:style-name="PDFText"> <text:s text:c="11"/>Este documento incorpora firma electrónica reconocida de acuerdo a la Ley 6/2020, de 11 de noviembre de los servicios electrónicos de confianza</text:p>
      <text:p text:style-name="PDFText"> <text:s text:c="11"/>Permite la verificación de la integridad de esta copia del documento electrónico en la dirección:</text:p>
      <text:p text:style-name="PDFText"> <text:s text:c="11"/>https://sede.gobiernodecanarias.org/sede/verifica_doc</text:p>
      <text:p text:style-name="PDFText"> <text:s text:c="11"/>Este documento es una copia electrónica auténtica</text:p>
      <text:p text:style-name="PDFText"> <text:s text:c="11"/>Firmado por: Marta Arocha Correa <text:s text:c="83"/>Fecha: 09/12/2022 13:39:51</text:p>
      <text:p text:style-name="PDFText"> <text:s text:c="11"/>En calidad de: D.Gral.de Dependencia y Discapacidad</text:p>
      <text:p text:style-name="PDFText"> <text:s text:c="141"/>Pagina: 38/48</text:p>
      <text:p text:style-name="PDFText"> </text:p>
      <text:p text:style-name="PDFText"> </text:p>
      <text:p text:style-name="PDFText"> <text:s text:c="67"/>7PHKJAhKi/47A5VTqHMhYYAv9QvdhupI</text:p>
      <text:p text:style-name="PDFText"> <text:s text:c="7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89"/>ANEXO IV. DESGLOSE PUNTUACIÓN PROYECTOS</text:p>
      <text:p text:style-name="PDFText"> </text:p>
      <text:p text:style-name="PDFText"> </text:p>
      <text:p text:style-name="PDFText"> <text:s text:c="86"/>4. Coordinación con la <text:s text:c="3"/>5. La adecuación y <text:s text:c="75"/>10. Actividad 4.2</text:p>
      <text:p text:style-name="PDFText"> <text:s text:c="41"/>2. Inserción laboral de <text:s text:c="119"/>9. Actividad 4.1</text:p>
      <text:p text:style-name="PDFText"> <text:s text:c="22"/>1. Importe de la <text:s text:c="29"/>3. Colaboración <text:s text:c="3"/>Dirección General de <text:s text:c="6"/>precisión en el <text:s text:c="23"/>7. Ámbito <text:s text:c="44"/>Adecuación de <text:s text:c="8"/>11. Actividad 4.3 <text:s text:c="5"/>TOTAL</text:p>
      <text:p text:style-name="PDFText">EXPEDIENTE SOLICITUD <text:s text:c="26"/>personas con <text:s text:c="76"/>6. Acreditación <text:s text:c="16"/>8. Experiencia <text:s text:c="2"/>Adecuación de</text:p>
      <text:p text:style-name="PDFText"> <text:s text:c="25"/>subvención <text:s text:c="32"/>entre entidades <text:s text:c="6"/>Dependencia y <text:s text:c="7"/>contenido técnico del <text:s text:c="20"/>territorial <text:s text:c="38"/>Edificicos Públcios No <text:s text:c="2"/>Apoyos Tecnológicos <text:s text:c="2"/>VALORACIÓN</text:p>
      <text:p text:style-name="PDFText"> <text:s text:c="47"/>discapacidad <text:s text:c="128"/>Servicios</text:p>
      <text:p text:style-name="PDFText"> <text:s text:c="91"/>Discapacidad <text:s text:c="13"/>programa <text:s text:c="80"/>Administrativos</text:p>
      <text:p text:style-name="PDFText"> </text:p>
      <text:p text:style-name="PDFText"> SDD2022TF00064 <text:s text:c="14"/>- <text:s text:c="21"/>- <text:s text:c="21"/>- <text:s text:c="19"/>- <text:s text:c="23"/>- <text:s text:c="18"/>- <text:s text:c="15"/>- <text:s text:c="13"/>- <text:s text:c="16"/>8 <text:s text:c="20"/>- <text:s text:c="22"/>- <text:s text:c="15"/>8</text:p>
      <text:p text:style-name="PDFText"> SDD2022TF00065 <text:s text:c="14"/>0 <text:s text:c="21"/>0 <text:s text:c="20"/>6 <text:s text:c="20"/>6 <text:s text:c="22"/>5 <text:s text:c="19"/>0 <text:s text:c="14"/>2 <text:s text:c="14"/>2 <text:s text:c="16"/>- <text:s text:c="20"/>- <text:s text:c="22"/>- <text:s text:c="14"/>21</text:p>
      <text:p text:style-name="PDFText"> SDD2022GC00061 <text:s text:c="14"/>4 <text:s text:c="21"/>3 <text:s text:c="20"/>6 <text:s text:c="20"/>6 <text:s text:c="22"/>8 <text:s text:c="19"/>4 <text:s text:c="14"/>2 <text:s text:c="14"/>2 <text:s text:c="16"/>- <text:s text:c="20"/>- <text:s text:c="22"/>- <text:s text:c="14"/>35</text:p>
      <text:p text:style-name="PDFText"> SDD2022GC00062 <text:s text:c="14"/>- <text:s text:c="21"/>- <text:s text:c="21"/>- <text:s text:c="19"/>- <text:s text:c="23"/>- <text:s text:c="19"/>- <text:s text:c="14"/>- <text:s text:c="13"/>- <text:s text:c="16"/>- <text:s text:c="20"/>0 <text:s text:c="22"/>- <text:s text:c="15"/>0</text:p>
      <text:p text:style-name="PDFText"> SDD2022GC00063 <text:s text:c="14"/>0 <text:s text:c="21"/>0 <text:s text:c="20"/>6 <text:s text:c="20"/>6 <text:s text:c="22"/>8 <text:s text:c="19"/>0 <text:s text:c="14"/>2 <text:s text:c="14"/>2 <text:s text:c="16"/>- <text:s text:c="20"/>- <text:s text:c="22"/>- <text:s text:c="14"/>24</text:p>
      <text:p text:style-name="PDFText"> SDD2022GC00064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TF00066 <text:s text:c="14"/>4 <text:s text:c="21"/>6 <text:s text:c="20"/>6 <text:s text:c="20"/>6 <text:s text:c="22"/>9 <text:s text:c="19"/>0 <text:s text:c="14"/>0 <text:s text:c="14"/>2 <text:s text:c="16"/>- <text:s text:c="20"/>- <text:s text:c="22"/>- <text:s text:c="14"/>33</text:p>
      <text:p text:style-name="PDFText"> SDD2022TF00067 <text:s text:c="14"/>4 <text:s text:c="21"/>3 <text:s text:c="20"/>6 <text:s text:c="20"/>6 <text:s text:c="22"/>8 <text:s text:c="19"/>4 <text:s text:c="14"/>3 <text:s text:c="14"/>2 <text:s text:c="16"/>- <text:s text:c="20"/>- <text:s text:c="22"/>- <text:s text:c="14"/>36</text:p>
      <text:p text:style-name="PDFText"> SDD2022TF00068 <text:s text:c="14"/>4 <text:s text:c="21"/>6 <text:s text:c="20"/>0 <text:s text:c="20"/>6 <text:s text:c="22"/>6 <text:s text:c="19"/>0 <text:s text:c="14"/>2 <text:s text:c="14"/>0 <text:s text:c="16"/>- <text:s text:c="20"/>- <text:s text:c="22"/>- <text:s text:c="14"/>24</text:p>
      <text:p text:style-name="PDFText"> SDD2022GC00065 <text:s text:c="14"/>4 <text:s text:c="21"/>3 <text:s text:c="20"/>0 <text:s text:c="20"/>0 <text:s text:c="22"/>9 <text:s text:c="19"/>0 <text:s text:c="14"/>2 <text:s text:c="14"/>0 <text:s text:c="16"/>- <text:s text:c="20"/>- <text:s text:c="22"/>- <text:s text:c="14"/>18</text:p>
      <text:p text:style-name="PDFText"> SDD2022GC00066 <text:s text:c="14"/>- <text:s text:c="21"/>- <text:s text:c="21"/>- <text:s text:c="19"/>- <text:s text:c="23"/>- <text:s text:c="19"/>- <text:s text:c="14"/>- <text:s text:c="13"/>- <text:s text:c="16"/>2 <text:s text:c="20"/>- <text:s text:c="22"/>- <text:s text:c="15"/>2</text:p>
      <text:p text:style-name="PDFText"> SDD2022GC00067 <text:s text:c="14"/>0 <text:s text:c="21"/>0 <text:s text:c="20"/>0 <text:s text:c="20"/>6 <text:s text:c="22"/>8 <text:s text:c="19"/>0 <text:s text:c="14"/>2 <text:s text:c="14"/>0 <text:s text:c="16"/>- <text:s text:c="20"/>- <text:s text:c="22"/>- <text:s text:c="14"/>16</text:p>
      <text:p text:style-name="PDFText"> SDD2022TF00069 <text:s text:c="14"/>4 <text:s text:c="21"/>3 <text:s text:c="20"/>0 <text:s text:c="20"/>6 <text:s text:c="22"/>4 <text:s text:c="19"/>4 <text:s text:c="14"/>2 <text:s text:c="14"/>0 <text:s text:c="16"/>- <text:s text:c="21"/>- <text:s text:c="21"/>- <text:s text:c="14"/>23</text:p>
      <text:p text:style-name="PDFText"> SDD2022TF00070 <text:s text:c="14"/>- <text:s text:c="21"/>- <text:s text:c="21"/>- <text:s text:c="19"/>- <text:s text:c="23"/>- <text:s text:c="18"/>- <text:s text:c="15"/>- <text:s text:c="13"/>- <text:s text:c="16"/>6 <text:s text:c="20"/>- <text:s text:c="22"/>- <text:s text:c="15"/>6</text:p>
      <text:p text:style-name="PDFText"> SDD2022GC00068 <text:s text:c="14"/>0 <text:s text:c="21"/>0 <text:s text:c="20"/>0 <text:s text:c="20"/>6 <text:s text:c="22"/>8 <text:s text:c="19"/>0 <text:s text:c="14"/>2 <text:s text:c="14"/>0 <text:s text:c="16"/>- <text:s text:c="20"/>- <text:s text:c="22"/>- <text:s text:c="14"/>16</text:p>
      <text:p text:style-name="PDFText"> SDD2022GC00069 <text:s text:c="14"/>0 <text:s text:c="21"/>6 <text:s text:c="20"/>0 <text:s text:c="20"/>6 <text:s text:c="22"/>7 <text:s text:c="19"/>0 <text:s text:c="14"/>2 <text:s text:c="14"/>2 <text:s text:c="16"/>- <text:s text:c="20"/>- <text:s text:c="22"/>- <text:s text:c="14"/>23</text:p>
      <text:p text:style-name="PDFText"> SDD2022TF00071 <text:s text:c="14"/>4 <text:s text:c="21"/>3 <text:s text:c="20"/>0 <text:s text:c="20"/>6 <text:s text:c="22"/>8 <text:s text:c="19"/>4 <text:s text:c="14"/>2 <text:s text:c="14"/>0 <text:s text:c="16"/>- <text:s text:c="20"/>- <text:s text:c="22"/>- <text:s text:c="14"/>27</text:p>
      <text:p text:style-name="PDFText"> SDD2022TF00072 <text:s text:c="14"/>0 <text:s text:c="21"/>0 <text:s text:c="20"/>6 <text:s text:c="20"/>6 <text:s text:c="22"/>6 <text:s text:c="19"/>0 <text:s text:c="14"/>2 <text:s text:c="14"/>0 <text:s text:c="16"/>- <text:s text:c="20"/>- <text:s text:c="22"/>- <text:s text:c="14"/>20</text:p>
      <text:p text:style-name="PDFText"> SDD2022GC00070 <text:s text:c="14"/>0 <text:s text:c="21"/>0 <text:s text:c="20"/>0 <text:s text:c="20"/>6 <text:s text:c="22"/>7 <text:s text:c="19"/>0 <text:s text:c="14"/>2 <text:s text:c="14"/>0 <text:s text:c="16"/>- <text:s text:c="20"/>- <text:s text:c="22"/>- <text:s text:c="14"/>15</text:p>
      <text:p text:style-name="PDFText"> SDD2022GC00071 <text:s text:c="14"/>- <text:s text:c="21"/>- <text:s text:c="21"/>- <text:s text:c="19"/>- <text:s text:c="23"/>- <text:s text:c="18"/>- <text:s text:c="15"/>- <text:s text:c="13"/>- <text:s text:c="16"/>8 <text:s text:c="20"/>0 <text:s text:c="21"/>0 <text:s text:c="16"/>8</text:p>
      <text:p text:style-name="PDFText"> SDD2022GC00072 <text:s text:c="14"/>- <text:s text:c="21"/>- <text:s text:c="21"/>- <text:s text:c="19"/>- <text:s text:c="23"/>- <text:s text:c="18"/>- <text:s text:c="15"/>- <text:s text:c="13"/>- <text:s text:c="16"/>0 <text:s text:c="20"/>- <text:s text:c="22"/>- <text:s text:c="15"/>0</text:p>
      <text:p text:style-name="PDFText"> SDD2022TF00073 <text:s text:c="14"/>0 <text:s text:c="21"/>0 <text:s text:c="20"/>0 <text:s text:c="20"/>6 <text:s text:c="22"/>7 <text:s text:c="19"/>0 <text:s text:c="14"/>2 <text:s text:c="14"/>2 <text:s text:c="16"/>- <text:s text:c="20"/>- <text:s text:c="22"/>- <text:s text:c="14"/>17</text:p>
      <text:p text:style-name="PDFText"> SDD2022GC00073 <text:s text:c="14"/>0 <text:s text:c="21"/>0 <text:s text:c="20"/>6 <text:s text:c="20"/>0 <text:s text:c="22"/>8 <text:s text:c="19"/>0 <text:s text:c="14"/>2 <text:s text:c="14"/>2 <text:s text:c="16"/>- <text:s text:c="20"/>- <text:s text:c="22"/>- <text:s text:c="14"/>18</text:p>
      <text:p text:style-name="PDFText"> SDD2022GC00074 <text:s text:c="14"/>0 <text:s text:c="21"/>0 <text:s text:c="20"/>6 <text:s text:c="20"/>0 <text:s text:c="22"/>7 <text:s text:c="19"/>0 <text:s text:c="14"/>7 <text:s text:c="14"/>2 <text:s text:c="16"/>- <text:s text:c="20"/>- <text:s text:c="22"/>- <text:s text:c="14"/>22</text:p>
      <text:p text:style-name="PDFText"> SDD2022GC00075 <text:s text:c="14"/>0 <text:s text:c="21"/>6 <text:s text:c="20"/>6 <text:s text:c="20"/>6 <text:s text:c="22"/>8 <text:s text:c="19"/>0 <text:s text:c="14"/>3 <text:s text:c="14"/>2 <text:s text:c="16"/>- <text:s text:c="20"/>- <text:s text:c="22"/>- <text:s text:c="14"/>31</text:p>
      <text:p text:style-name="PDFText"> SDD2022TF00074 <text:s text:c="14"/>0 <text:s text:c="21"/>0 <text:s text:c="20"/>0 <text:s text:c="20"/>0 <text:s text:c="22"/>6 <text:s text:c="19"/>5 <text:s text:c="14"/>0 <text:s text:c="14"/>0 <text:s text:c="16"/>- <text:s text:c="20"/>- <text:s text:c="22"/>- <text:s text:c="15"/>11</text:p>
      <text:p text:style-name="PDFText"> SDD2022TF00075 <text:s text:c="14"/>0 <text:s text:c="21"/>6 <text:s text:c="20"/>0 <text:s text:c="20"/>6 <text:s text:c="22"/>7 <text:s text:c="19"/>0 <text:s text:c="14"/>3 <text:s text:c="14"/>2 <text:s text:c="16"/>- <text:s text:c="20"/>- <text:s text:c="22"/>- <text:s text:c="14"/>24</text:p>
      <text:p text:style-name="PDFText"> SDD2022GC00076 <text:s text:c="14"/>0 <text:s text:c="21"/>0 <text:s text:c="20"/>6 <text:s text:c="20"/>6 <text:s text:c="22"/>7 <text:s text:c="19"/>0 <text:s text:c="14"/>3 <text:s text:c="14"/>2 <text:s text:c="16"/>- <text:s text:c="20"/>- <text:s text:c="22"/>- <text:s text:c="14"/>24</text:p>
      <text:p text:style-name="PDFText"> SDD2022TF00076 <text:s text:c="14"/>- <text:s text:c="21"/>- <text:s text:c="21"/>- <text:s text:c="19"/>- <text:s text:c="23"/>- <text:s text:c="18"/>- <text:s text:c="15"/>- <text:s text:c="13"/>- <text:s text:c="16"/>- <text:s text:c="20"/>10 <text:s text:c="21"/>- <text:s text:c="14"/>10</text:p>
      <text:p text:style-name="PDFText"> SDD2022TF00077 <text:s text:c="14"/>0 <text:s text:c="21"/>0 <text:s text:c="20"/>6 <text:s text:c="20"/>6 <text:s text:c="22"/>7 <text:s text:c="19"/>0 <text:s text:c="14"/>2 <text:s text:c="14"/>0 <text:s text:c="16"/>- <text:s text:c="21"/>- <text:s text:c="21"/>- <text:s text:c="14"/>21</text:p>
      <text:p text:style-name="PDFText"> SDD2022TF00078 <text:s text:c="14"/>- <text:s text:c="21"/>- <text:s text:c="21"/>- <text:s text:c="19"/>- <text:s text:c="23"/>- <text:s text:c="18"/>- <text:s text:c="15"/>- <text:s text:c="13"/>- <text:s text:c="16"/>- <text:s text:c="20"/>10 <text:s text:c="21"/>- <text:s text:c="14"/>10</text:p>
      <text:p text:style-name="PDFText"> SDD2022TF00079 <text:s text:c="14"/>4 <text:s text:c="21"/>0 <text:s text:c="20"/>6 <text:s text:c="20"/>6 <text:s text:c="22"/>9 <text:s text:c="19"/>0 <text:s text:c="14"/>2 <text:s text:c="14"/>2 <text:s text:c="16"/>- <text:s text:c="20"/>- <text:s text:c="22"/>- <text:s text:c="14"/>29</text:p>
      <text:p text:style-name="PDFText"> SDD2022TF00080 <text:s text:c="14"/>0 <text:s text:c="21"/>6 <text:s text:c="20"/>6 <text:s text:c="20"/>6 <text:s text:c="22"/>7 <text:s text:c="19"/>0 <text:s text:c="14"/>3 <text:s text:c="14"/>2 <text:s text:c="16"/>- <text:s text:c="20"/>- <text:s text:c="22"/>- <text:s text:c="14"/>30</text:p>
      <text:p text:style-name="PDFText"> SDD2022TF00081 <text:s text:c="14"/>- <text:s text:c="21"/>- <text:s text:c="21"/>- <text:s text:c="19"/>- <text:s text:c="23"/>- <text:s text:c="19"/>- <text:s text:c="14"/>- <text:s text:c="13"/>- <text:s text:c="16"/>- <text:s text:c="21"/>- <text:s text:c="21"/>- <text:s text:c="15"/>-</text:p>
      <text:p text:style-name="PDFText"> SDD2022GC00077 <text:s text:c="14"/>0 <text:s text:c="21"/>6 <text:s text:c="20"/>5 <text:s text:c="20"/>6 <text:s text:c="22"/>5 <text:s text:c="19"/>0 <text:s text:c="14"/>3 <text:s text:c="14"/>0 <text:s text:c="16"/>- <text:s text:c="20"/>- <text:s text:c="22"/>- <text:s text:c="14"/>25</text:p>
      <text:p text:style-name="PDFText"> SDD2022GC00078 <text:s text:c="14"/>4 <text:s text:c="21"/>0 <text:s text:c="20"/>0 <text:s text:c="20"/>6 <text:s text:c="22"/>8 <text:s text:c="19"/>0 <text:s text:c="14"/>2 <text:s text:c="14"/>2 <text:s text:c="16"/>- <text:s text:c="20"/>- <text:s text:c="22"/>- <text:s text:c="14"/>22</text:p>
      <text:p text:style-name="PDFText"> SDD2022GC00079 <text:s text:c="14"/>0 <text:s text:c="21"/>0 <text:s text:c="20"/>0 <text:s text:c="20"/>6 <text:s text:c="22"/>8 <text:s text:c="19"/>0 <text:s text:c="14"/>2 <text:s text:c="14"/>2 <text:s text:c="16"/>- <text:s text:c="20"/>- <text:s text:c="22"/>- <text:s text:c="14"/>18</text:p>
      <text:p text:style-name="PDFText"> SDD2022TF00082 <text:s text:c="14"/>4 <text:s text:c="21"/>3 <text:s text:c="20"/>0 <text:s text:c="20"/>6 <text:s text:c="22"/>8 <text:s text:c="19"/>4 <text:s text:c="14"/>2 <text:s text:c="14"/>0 <text:s text:c="16"/>- <text:s text:c="20"/>- <text:s text:c="22"/>- <text:s text:c="14"/>27</text:p>
      <text:p text:style-name="PDFText"> SDD2022TF00083 <text:s text:c="14"/>0 <text:s text:c="21"/>0 <text:s text:c="20"/>0 <text:s text:c="20"/>6 <text:s text:c="22"/>0 <text:s text:c="19"/>0 <text:s text:c="14"/>3 <text:s text:c="14"/>0 <text:s text:c="16"/>- <text:s text:c="20"/>- <text:s text:c="22"/>- <text:s text:c="15"/>9</text:p>
      <text:p text:style-name="PDFText"> SDD2022TF00084 <text:s text:c="14"/>4 <text:s text:c="21"/>0 <text:s text:c="20"/>0 <text:s text:c="20"/>6 <text:s text:c="22"/>8 <text:s text:c="19"/>0 <text:s text:c="14"/>0 <text:s text:c="14"/>0 <text:s text:c="16"/>- <text:s text:c="20"/>- <text:s text:c="22"/>- <text:s text:c="14"/>18</text:p>
      <text:p text:style-name="PDFText"> SDD2022GC00080 <text:s text:c="14"/>4 <text:s text:c="21"/>3 <text:s text:c="20"/>0 <text:s text:c="20"/>0 <text:s text:c="22"/>7 <text:s text:c="19"/>0 <text:s text:c="14"/>2 <text:s text:c="14"/>2 <text:s text:c="16"/>- <text:s text:c="20"/>- <text:s text:c="22"/>- <text:s text:c="14"/>18</text:p>
      <text:p text:style-name="PDFText"> </text:p>
      <text:p text:style-name="PDFText"> </text:p>
      <text:p text:style-name="PDFText"> </text:p>
      <text:p text:style-name="PDFText"> </text:p>
      <text:p text:style-name="PDFText"> <text:s text:c="11"/>Este documento incorpora firma electrónica reconocida de acuerdo a la Ley 6/2020, de 11 de noviembre de los servicios electrónicos de confianza</text:p>
      <text:p text:style-name="PDFText"> <text:s text:c="11"/>Permite la verificación de la integridad de esta copia del documento electrónico en la dirección:</text:p>
      <text:p text:style-name="PDFText"> <text:s text:c="11"/>https://sede.gobiernodecanarias.org/sede/verifica_doc</text:p>
      <text:p text:style-name="PDFText"> <text:s text:c="11"/>Este documento es una copia electrónica auténtica</text:p>
      <text:p text:style-name="PDFText"> <text:s text:c="11"/>Firmado por: Marta Arocha Correa <text:s text:c="83"/>Fecha: 09/12/2022 13:39:51</text:p>
      <text:p text:style-name="PDFText"> <text:s text:c="11"/>En calidad de: D.Gral.de Dependencia y Discapacidad</text:p>
      <text:p text:style-name="PDFText"> <text:s text:c="141"/>Pagina: 39/48</text:p>
      <text:p text:style-name="PDFText"> </text:p>
      <text:p text:style-name="PDFText"> </text:p>
      <text:p text:style-name="PDFText"> <text:s text:c="67"/>7PHKJAhKi/47A5VTqHMhYYAv9QvdhupI</text:p>
      <text:p text:style-name="PDFText"> <text:s text:c="7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89"/>ANEXO IV. DESGLOSE PUNTUACIÓN PROYECTOS</text:p>
      <text:p text:style-name="PDFText"> </text:p>
      <text:p text:style-name="PDFText"> </text:p>
      <text:p text:style-name="PDFText"> <text:s text:c="86"/>4. Coordinación con la <text:s text:c="3"/>5. La adecuación y <text:s text:c="75"/>10. Actividad 4.2</text:p>
      <text:p text:style-name="PDFText"> <text:s text:c="41"/>2. Inserción laboral de <text:s text:c="119"/>9. Actividad 4.1</text:p>
      <text:p text:style-name="PDFText"> <text:s text:c="22"/>1. Importe de la <text:s text:c="29"/>3. Colaboración <text:s text:c="3"/>Dirección General de <text:s text:c="6"/>precisión en el <text:s text:c="23"/>7. Ámbito <text:s text:c="44"/>Adecuación de <text:s text:c="8"/>11. Actividad 4.3 <text:s text:c="5"/>TOTAL</text:p>
      <text:p text:style-name="PDFText">EXPEDIENTE SOLICITUD <text:s text:c="26"/>personas con <text:s text:c="76"/>6. Acreditación <text:s text:c="16"/>8. Experiencia <text:s text:c="2"/>Adecuación de</text:p>
      <text:p text:style-name="PDFText"> <text:s text:c="25"/>subvención <text:s text:c="32"/>entre entidades <text:s text:c="6"/>Dependencia y <text:s text:c="7"/>contenido técnico del <text:s text:c="20"/>territorial <text:s text:c="38"/>Edificicos Públcios No <text:s text:c="2"/>Apoyos Tecnológicos <text:s text:c="2"/>VALORACIÓN</text:p>
      <text:p text:style-name="PDFText"> <text:s text:c="47"/>discapacidad <text:s text:c="128"/>Servicios</text:p>
      <text:p text:style-name="PDFText"> <text:s text:c="91"/>Discapacidad <text:s text:c="13"/>programa <text:s text:c="80"/>Administrativos</text:p>
      <text:p text:style-name="PDFText"> </text:p>
      <text:p text:style-name="PDFText"> SDD2022TF00085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TF00086 <text:s text:c="14"/>0 <text:s text:c="21"/>0 <text:s text:c="20"/>6 <text:s text:c="20"/>0 <text:s text:c="22"/>8 <text:s text:c="19"/>4 <text:s text:c="14"/>2 <text:s text:c="14"/>2 <text:s text:c="16"/>- <text:s text:c="20"/>- <text:s text:c="22"/>- <text:s text:c="14"/>22</text:p>
      <text:p text:style-name="PDFText"> SDD2022TF00087 <text:s text:c="14"/>0 <text:s text:c="21"/>0 <text:s text:c="20"/>0 <text:s text:c="20"/>6 <text:s text:c="22"/>1 <text:s text:c="19"/>0 <text:s text:c="14"/>3 <text:s text:c="14"/>0 <text:s text:c="16"/>- <text:s text:c="20"/>- <text:s text:c="22"/>- <text:s text:c="14"/>10</text:p>
      <text:p text:style-name="PDFText"> SDD2022TF00088 <text:s text:c="14"/>- <text:s text:c="21"/>- <text:s text:c="21"/>- <text:s text:c="19"/>- <text:s text:c="23"/>- <text:s text:c="19"/>- <text:s text:c="14"/>- <text:s text:c="13"/>- <text:s text:c="16"/>- <text:s text:c="20"/>- <text:s text:c="22"/>- <text:s text:c="15"/>0</text:p>
      <text:p text:style-name="PDFText"> SDD2022GC00081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TF00089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090 <text:s text:c="14"/>- <text:s text:c="21"/>- <text:s text:c="21"/>- <text:s text:c="19"/>- <text:s text:c="23"/>- <text:s text:c="19"/>- <text:s text:c="14"/>- <text:s text:c="13"/>- <text:s text:c="16"/>6 <text:s text:c="21"/>- <text:s text:c="21"/>- <text:s text:c="15"/>6</text:p>
      <text:p text:style-name="PDFText"> SDD2022TF00091 <text:s text:c="14"/>4 <text:s text:c="21"/>3 <text:s text:c="20"/>0 <text:s text:c="20"/>0 <text:s text:c="22"/>7 <text:s text:c="19"/>0 <text:s text:c="14"/>2 <text:s text:c="14"/>2 <text:s text:c="16"/>- <text:s text:c="20"/>- <text:s text:c="22"/>- <text:s text:c="14"/>18</text:p>
      <text:p text:style-name="PDFText"> SDD2022GC00082 <text:s text:c="14"/>- <text:s text:c="21"/>- <text:s text:c="21"/>- <text:s text:c="19"/>- <text:s text:c="23"/>- <text:s text:c="18"/>- <text:s text:c="15"/>- <text:s text:c="13"/>- <text:s text:c="16"/>8 <text:s text:c="20"/>- <text:s text:c="22"/>- <text:s text:c="15"/>8</text:p>
      <text:p text:style-name="PDFText"> SDD2022GC00083 <text:s text:c="14"/>- <text:s text:c="21"/>- <text:s text:c="21"/>- <text:s text:c="19"/>- <text:s text:c="23"/>- <text:s text:c="18"/>- <text:s text:c="15"/>- <text:s text:c="13"/>- <text:s text:c="16"/>- <text:s text:c="20"/>- <text:s text:c="21"/>5 <text:s text:c="16"/>5</text:p>
      <text:p text:style-name="PDFText"> SDD2022TF00092 <text:s text:c="14"/>- <text:s text:c="21"/>- <text:s text:c="21"/>- <text:s text:c="19"/>- <text:s text:c="23"/>- <text:s text:c="18"/>- <text:s text:c="15"/>- <text:s text:c="13"/>- <text:s text:c="16"/>8 <text:s text:c="20"/>- <text:s text:c="22"/>- <text:s text:c="15"/>8</text:p>
      <text:p text:style-name="PDFText"> SDD2022TF00093 <text:s text:c="14"/>0 <text:s text:c="21"/>6 <text:s text:c="20"/>6 <text:s text:c="20"/>6 <text:s text:c="22"/>9 <text:s text:c="19"/>0 <text:s text:c="14"/>3 <text:s text:c="14"/>2 <text:s text:c="16"/>- <text:s text:c="20"/>- <text:s text:c="22"/>- <text:s text:c="14"/>32</text:p>
      <text:p text:style-name="PDFText"> SDD2022TF00094 <text:s text:c="14"/>0 <text:s text:c="21"/>0 <text:s text:c="20"/>0 <text:s text:c="20"/>6 <text:s text:c="22"/>10 <text:s text:c="18"/>0 <text:s text:c="14"/>0 <text:s text:c="14"/>2 <text:s text:c="16"/>- <text:s text:c="20"/>- <text:s text:c="22"/>- <text:s text:c="14"/>18</text:p>
      <text:p text:style-name="PDFText"> SDD2022GC00084 <text:s text:c="14"/>0 <text:s text:c="21"/>0 <text:s text:c="20"/>0 <text:s text:c="20"/>0 <text:s text:c="22"/>5 <text:s text:c="19"/>0 <text:s text:c="14"/>2 <text:s text:c="14"/>0 <text:s text:c="16"/>- <text:s text:c="20"/>- <text:s text:c="22"/>- <text:s text:c="15"/>7</text:p>
      <text:p text:style-name="PDFText"> SDD2022TF00095 <text:s text:c="14"/>0 <text:s text:c="21"/>0 <text:s text:c="20"/>6 <text:s text:c="20"/>6 <text:s text:c="22"/>9 <text:s text:c="19"/>0 <text:s text:c="14"/>3 <text:s text:c="14"/>2 <text:s text:c="16"/>- <text:s text:c="20"/>- <text:s text:c="22"/>- <text:s text:c="14"/>26</text:p>
      <text:p text:style-name="PDFText"> SDD2022TF00096 <text:s text:c="14"/>0 <text:s text:c="21"/>0 <text:s text:c="20"/>0 <text:s text:c="20"/>6 <text:s text:c="22"/>1 <text:s text:c="19"/>0 <text:s text:c="14"/>2 <text:s text:c="14"/>0 <text:s text:c="16"/>- <text:s text:c="20"/>- <text:s text:c="22"/>- <text:s text:c="15"/>9</text:p>
      <text:p text:style-name="PDFText"> SDD2022TF00097 <text:s text:c="14"/>0 <text:s text:c="21"/>0 <text:s text:c="20"/>0 <text:s text:c="20"/>6 <text:s text:c="22"/>5 <text:s text:c="19"/>0 <text:s text:c="14"/>2 <text:s text:c="14"/>2 <text:s text:c="16"/>- <text:s text:c="20"/>- <text:s text:c="22"/>- <text:s text:c="14"/>15</text:p>
      <text:p text:style-name="PDFText"> SDD2022TF00098 <text:s text:c="14"/>0 <text:s text:c="21"/>6 <text:s text:c="20"/>6 <text:s text:c="20"/>6 <text:s text:c="22"/>10 <text:s text:c="18"/>0 <text:s text:c="14"/>0 <text:s text:c="14"/>0 <text:s text:c="16"/>- <text:s text:c="20"/>- <text:s text:c="22"/>- <text:s text:c="14"/>28</text:p>
      <text:p text:style-name="PDFText"> SDD2022GC00085 <text:s text:c="14"/>0 <text:s text:c="21"/>0 <text:s text:c="20"/>0 <text:s text:c="20"/>0 <text:s text:c="22"/>8 <text:s text:c="19"/>0 <text:s text:c="14"/>2 <text:s text:c="14"/>2 <text:s text:c="16"/>- <text:s text:c="20"/>- <text:s text:c="22"/>- <text:s text:c="14"/>12</text:p>
      <text:p text:style-name="PDFText"> SDD2022TF00099 <text:s text:c="14"/>0 <text:s text:c="21"/>0 <text:s text:c="20"/>0 <text:s text:c="20"/>6 <text:s text:c="22"/>2 <text:s text:c="19"/>0 <text:s text:c="14"/>3 <text:s text:c="14"/>0 <text:s text:c="16"/>- <text:s text:c="20"/>- <text:s text:c="22"/>- <text:s text:c="15"/>11</text:p>
      <text:p text:style-name="PDFText"> SDD2022GC00086 <text:s text:c="14"/>- <text:s text:c="21"/>- <text:s text:c="21"/>- <text:s text:c="19"/>- <text:s text:c="23"/>- <text:s text:c="19"/>- <text:s text:c="14"/>- <text:s text:c="13"/>- <text:s text:c="16"/>- <text:s text:c="20"/>0 <text:s text:c="22"/>- <text:s text:c="15"/>0</text:p>
      <text:p text:style-name="PDFText"> SDD2022TF00100 <text:s text:c="14"/>0 <text:s text:c="21"/>0 <text:s text:c="20"/>6 <text:s text:c="20"/>6 <text:s text:c="22"/>7 <text:s text:c="19"/>0 <text:s text:c="14"/>2 <text:s text:c="14"/>2 <text:s text:c="16"/>- <text:s text:c="20"/>- <text:s text:c="22"/>- <text:s text:c="14"/>23</text:p>
      <text:p text:style-name="PDFText"> SDD2022TF00101 <text:s text:c="14"/>4 <text:s text:c="21"/>0 <text:s text:c="20"/>6 <text:s text:c="20"/>6 <text:s text:c="22"/>6 <text:s text:c="19"/>4 <text:s text:c="14"/>2 <text:s text:c="14"/>2 <text:s text:c="16"/>- <text:s text:c="20"/>- <text:s text:c="22"/>- <text:s text:c="14"/>30</text:p>
      <text:p text:style-name="PDFText"> SDD2022GC00087 <text:s text:c="14"/>- <text:s text:c="21"/>- <text:s text:c="21"/>- <text:s text:c="19"/>- <text:s text:c="23"/>- <text:s text:c="19"/>- <text:s text:c="14"/>- <text:s text:c="13"/>- <text:s text:c="16"/>- <text:s text:c="20"/>0 <text:s text:c="22"/>- <text:s text:c="15"/>0</text:p>
      <text:p text:style-name="PDFText"> SDD2022GC00088 <text:s text:c="14"/>4 <text:s text:c="21"/>0 <text:s text:c="20"/>0 <text:s text:c="20"/>6 <text:s text:c="22"/>7 <text:s text:c="19"/>0 <text:s text:c="14"/>2 <text:s text:c="14"/>2 <text:s text:c="16"/>- <text:s text:c="20"/>- <text:s text:c="22"/>- <text:s text:c="14"/>21</text:p>
      <text:p text:style-name="PDFText"> SDD2022TF00102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TF00103 <text:s text:c="14"/>- <text:s text:c="21"/>- <text:s text:c="21"/>- <text:s text:c="19"/>- <text:s text:c="23"/>- <text:s text:c="18"/>- <text:s text:c="15"/>- <text:s text:c="13"/>- <text:s text:c="16"/>- <text:s text:c="20"/>10 <text:s text:c="21"/>- <text:s text:c="14"/>10</text:p>
      <text:p text:style-name="PDFText"> SDD2022GC00089 <text:s text:c="14"/>4 <text:s text:c="21"/>6 <text:s text:c="20"/>6 <text:s text:c="20"/>6 <text:s text:c="22"/>6 <text:s text:c="19"/>0 <text:s text:c="14"/>2 <text:s text:c="14"/>0 <text:s text:c="16"/>- <text:s text:c="20"/>- <text:s text:c="22"/>- <text:s text:c="14"/>30</text:p>
      <text:p text:style-name="PDFText"> SDD2022GC00090 <text:s text:c="14"/>0 <text:s text:c="21"/>0 <text:s text:c="20"/>0 <text:s text:c="20"/>6 <text:s text:c="22"/>2 <text:s text:c="19"/>0 <text:s text:c="14"/>2 <text:s text:c="14"/>0 <text:s text:c="16"/>- <text:s text:c="21"/>- <text:s text:c="21"/>- <text:s text:c="14"/>10</text:p>
      <text:p text:style-name="PDFText"> SDD2022TF00104 <text:s text:c="14"/>4 <text:s text:c="21"/>0 <text:s text:c="20"/>0 <text:s text:c="20"/>6 <text:s text:c="22"/>3 <text:s text:c="19"/>0 <text:s text:c="14"/>3 <text:s text:c="14"/>2 <text:s text:c="16"/>- <text:s text:c="20"/>- <text:s text:c="22"/>- <text:s text:c="14"/>18</text:p>
      <text:p text:style-name="PDFText"> SDD2022GC00091 <text:s text:c="14"/>4 <text:s text:c="21"/>6 <text:s text:c="20"/>6 <text:s text:c="20"/>6 <text:s text:c="22"/>9 <text:s text:c="19"/>0 <text:s text:c="14"/>7 <text:s text:c="14"/>0 <text:s text:c="16"/>- <text:s text:c="20"/>- <text:s text:c="22"/>- <text:s text:c="14"/>38</text:p>
      <text:p text:style-name="PDFText"> SDD2022TF00105 <text:s text:c="14"/>- <text:s text:c="21"/>- <text:s text:c="21"/>- <text:s text:c="19"/>- <text:s text:c="23"/>- <text:s text:c="18"/>- <text:s text:c="15"/>- <text:s text:c="13"/>- <text:s text:c="16"/>- <text:s text:c="20"/>10 <text:s text:c="21"/>- <text:s text:c="14"/>10</text:p>
      <text:p text:style-name="PDFText"> SDD2022GC00092 <text:s text:c="14"/>0 <text:s text:c="21"/>6 <text:s text:c="20"/>6 <text:s text:c="20"/>6 <text:s text:c="22"/>7 <text:s text:c="19"/>0 <text:s text:c="14"/>2 <text:s text:c="14"/>2 <text:s text:c="16"/>- <text:s text:c="20"/>- <text:s text:c="22"/>- <text:s text:c="14"/>29</text:p>
      <text:p text:style-name="PDFText"> SDD2022GC00093 <text:s text:c="14"/>4 <text:s text:c="21"/>3 <text:s text:c="20"/>0 <text:s text:c="20"/>0 <text:s text:c="22"/>8 <text:s text:c="19"/>0 <text:s text:c="14"/>2 <text:s text:c="14"/>2 <text:s text:c="16"/>- <text:s text:c="20"/>- <text:s text:c="22"/>- <text:s text:c="14"/>19</text:p>
      <text:p text:style-name="PDFText"> SDD2022TF00106 <text:s text:c="14"/>4 <text:s text:c="21"/>6 <text:s text:c="20"/>0 <text:s text:c="20"/>6 <text:s text:c="22"/>7 <text:s text:c="19"/>4 <text:s text:c="14"/>2 <text:s text:c="14"/>2 <text:s text:c="16"/>- <text:s text:c="20"/>- <text:s text:c="22"/>- <text:s text:c="14"/>31</text:p>
      <text:p text:style-name="PDFText"> SDD2022TF00107 <text:s text:c="14"/>0 <text:s text:c="21"/>6 <text:s text:c="20"/>6 <text:s text:c="20"/>6 <text:s text:c="22"/>8,5 <text:s text:c="17"/>0 <text:s text:c="14"/>2 <text:s text:c="14"/>2 <text:s text:c="16"/>- <text:s text:c="20"/>- <text:s text:c="22"/>- <text:s text:c="14"/>30,5</text:p>
      <text:p text:style-name="PDFText"> SDD2022TF00108 <text:s text:c="14"/>0 <text:s text:c="21"/>0 <text:s text:c="20"/>0 <text:s text:c="20"/>6 <text:s text:c="22"/>8 <text:s text:c="19"/>0 <text:s text:c="14"/>2 <text:s text:c="14"/>2 <text:s text:c="16"/>- <text:s text:c="20"/>- <text:s text:c="22"/>- <text:s text:c="14"/>18</text:p>
      <text:p text:style-name="PDFText"> SDD2022GC00094 <text:s text:c="14"/>0 <text:s text:c="21"/>6 <text:s text:c="20"/>6 <text:s text:c="20"/>6 <text:s text:c="22"/>5 <text:s text:c="19"/>0 <text:s text:c="14"/>7 <text:s text:c="14"/>0 <text:s text:c="16"/>- <text:s text:c="20"/>- <text:s text:c="22"/>- <text:s text:c="14"/>30</text:p>
      <text:p text:style-name="PDFText"> SDD2022TF00109 <text:s text:c="14"/>4 <text:s text:c="21"/>0 <text:s text:c="20"/>0 <text:s text:c="20"/>6 <text:s text:c="22"/>7 <text:s text:c="19"/>0 <text:s text:c="14"/>7 <text:s text:c="14"/>2 <text:s text:c="16"/>- <text:s text:c="20"/>- <text:s text:c="22"/>- <text:s text:c="14"/>26</text:p>
      <text:p text:style-name="PDFText"> SDD2022TF00110 <text:s text:c="14"/>4 <text:s text:c="21"/>6 <text:s text:c="20"/>6 <text:s text:c="20"/>6 <text:s text:c="22"/>8 <text:s text:c="19"/>4 <text:s text:c="14"/>0 <text:s text:c="14"/>0 <text:s text:c="16"/>- <text:s text:c="20"/>- <text:s text:c="22"/>- <text:s text:c="14"/>34</text:p>
      <text:p text:style-name="PDFText"> SDD2022GC00095 <text:s text:c="14"/>4 <text:s text:c="21"/>0 <text:s text:c="20"/>0 <text:s text:c="20"/>6 <text:s text:c="22"/>8 <text:s text:c="19"/>0 <text:s text:c="14"/>2 <text:s text:c="14"/>2 <text:s text:c="16"/>- <text:s text:c="20"/>- <text:s text:c="22"/>- <text:s text:c="14"/>22</text:p>
      <text:p text:style-name="PDFText"> </text:p>
      <text:p text:style-name="PDFText"> </text:p>
      <text:p text:style-name="PDFText"> </text:p>
      <text:p text:style-name="PDFText"> </text:p>
      <text:p text:style-name="PDFText"> <text:s text:c="11"/>Este documento incorpora firma electrónica reconocida de acuerdo a la Ley 6/2020, de 11 de noviembre de los servicios electrónicos de confianza</text:p>
      <text:p text:style-name="PDFText"> <text:s text:c="11"/>Permite la verificación de la integridad de esta copia del documento electrónico en la dirección:</text:p>
      <text:p text:style-name="PDFText"> <text:s text:c="11"/>https://sede.gobiernodecanarias.org/sede/verifica_doc</text:p>
      <text:p text:style-name="PDFText"> <text:s text:c="11"/>Este documento es una copia electrónica auténtica</text:p>
      <text:p text:style-name="PDFText"> <text:s text:c="11"/>Firmado por: Marta Arocha Correa <text:s text:c="83"/>Fecha: 09/12/2022 13:39:51</text:p>
      <text:p text:style-name="PDFText"> <text:s text:c="11"/>En calidad de: D.Gral.de Dependencia y Discapacidad</text:p>
      <text:p text:style-name="PDFText"> <text:s text:c="141"/>Pagina: 40/48</text:p>
      <text:p text:style-name="PDFText"> </text:p>
      <text:p text:style-name="PDFText"> </text:p>
      <text:p text:style-name="PDFText"> <text:s text:c="67"/>7PHKJAhKi/47A5VTqHMhYYAv9QvdhupI</text:p>
      <text:p text:style-name="PDFText"> <text:s text:c="7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89"/>ANEXO IV. DESGLOSE PUNTUACIÓN PROYECTOS</text:p>
      <text:p text:style-name="PDFText"> </text:p>
      <text:p text:style-name="PDFText"> </text:p>
      <text:p text:style-name="PDFText"> <text:s text:c="86"/>4. Coordinación con la <text:s text:c="3"/>5. La adecuación y <text:s text:c="75"/>10. Actividad 4.2</text:p>
      <text:p text:style-name="PDFText"> <text:s text:c="41"/>2. Inserción laboral de <text:s text:c="119"/>9. Actividad 4.1</text:p>
      <text:p text:style-name="PDFText"> <text:s text:c="22"/>1. Importe de la <text:s text:c="29"/>3. Colaboración <text:s text:c="3"/>Dirección General de <text:s text:c="6"/>precisión en el <text:s text:c="23"/>7. Ámbito <text:s text:c="44"/>Adecuación de <text:s text:c="8"/>11. Actividad 4.3 <text:s text:c="5"/>TOTAL</text:p>
      <text:p text:style-name="PDFText">EXPEDIENTE SOLICITUD <text:s text:c="26"/>personas con <text:s text:c="76"/>6. Acreditación <text:s text:c="16"/>8. Experiencia <text:s text:c="2"/>Adecuación de</text:p>
      <text:p text:style-name="PDFText"> <text:s text:c="25"/>subvención <text:s text:c="32"/>entre entidades <text:s text:c="6"/>Dependencia y <text:s text:c="7"/>contenido técnico del <text:s text:c="20"/>territorial <text:s text:c="38"/>Edificicos Públcios No <text:s text:c="2"/>Apoyos Tecnológicos <text:s text:c="2"/>VALORACIÓN</text:p>
      <text:p text:style-name="PDFText"> <text:s text:c="47"/>discapacidad <text:s text:c="128"/>Servicios</text:p>
      <text:p text:style-name="PDFText"> <text:s text:c="91"/>Discapacidad <text:s text:c="13"/>programa <text:s text:c="80"/>Administrativos</text:p>
      <text:p text:style-name="PDFText"> </text:p>
      <text:p text:style-name="PDFText"> SDD2022TF00111 <text:s text:c="14"/>0 <text:s text:c="21"/>0 <text:s text:c="20"/>6 <text:s text:c="20"/>6 <text:s text:c="22"/>10 <text:s text:c="18"/>4 <text:s text:c="14"/>3 <text:s text:c="14"/>0 <text:s text:c="16"/>- <text:s text:c="20"/>- <text:s text:c="22"/>- <text:s text:c="14"/>29</text:p>
      <text:p text:style-name="PDFText"> SDD2022GC00096 <text:s text:c="14"/>0 <text:s text:c="21"/>6 <text:s text:c="20"/>0 <text:s text:c="20"/>6 <text:s text:c="22"/>5 <text:s text:c="19"/>4 <text:s text:c="14"/>2 <text:s text:c="14"/>0 <text:s text:c="16"/>- <text:s text:c="20"/>- <text:s text:c="22"/>- <text:s text:c="14"/>23</text:p>
      <text:p text:style-name="PDFText"> SDD2022GC00097 <text:s text:c="14"/>- <text:s text:c="21"/>- <text:s text:c="21"/>- <text:s text:c="19"/>- <text:s text:c="23"/>- <text:s text:c="18"/>- <text:s text:c="15"/>- <text:s text:c="13"/>- <text:s text:c="16"/>2 <text:s text:c="20"/>- <text:s text:c="22"/>- <text:s text:c="15"/>2</text:p>
      <text:p text:style-name="PDFText"> SDD2022GC00098 <text:s text:c="14"/>4 <text:s text:c="21"/>0 <text:s text:c="20"/>0 <text:s text:c="20"/>6 <text:s text:c="22"/>8 <text:s text:c="19"/>4 <text:s text:c="14"/>2 <text:s text:c="14"/>2 <text:s text:c="16"/>- <text:s text:c="20"/>- <text:s text:c="22"/>- <text:s text:c="14"/>26</text:p>
      <text:p text:style-name="PDFText"> SDD2022TF00112 <text:s text:c="14"/>4 <text:s text:c="21"/>0 <text:s text:c="20"/>0 <text:s text:c="20"/>6 <text:s text:c="22"/>6 <text:s text:c="19"/>0 <text:s text:c="14"/>2 <text:s text:c="14"/>2 <text:s text:c="16"/>- <text:s text:c="20"/>- <text:s text:c="22"/>- <text:s text:c="14"/>20</text:p>
      <text:p text:style-name="PDFText"> SDD2022TF00113 <text:s text:c="14"/>0 <text:s text:c="21"/>0 <text:s text:c="20"/>6 <text:s text:c="20"/>6 <text:s text:c="22"/>10 <text:s text:c="18"/>0 <text:s text:c="14"/>3 <text:s text:c="14"/>2 <text:s text:c="16"/>- <text:s text:c="20"/>- <text:s text:c="22"/>- <text:s text:c="14"/>27</text:p>
      <text:p text:style-name="PDFText"> SDD2022GC00099 <text:s text:c="14"/>0 <text:s text:c="21"/>6 <text:s text:c="20"/>6 <text:s text:c="20"/>0 <text:s text:c="22"/>6 <text:s text:c="19"/>0 <text:s text:c="14"/>7 <text:s text:c="14"/>2 <text:s text:c="16"/>- <text:s text:c="20"/>- <text:s text:c="22"/>- <text:s text:c="14"/>27</text:p>
      <text:p text:style-name="PDFText"> SDD2022TF00114 <text:s text:c="14"/>0 <text:s text:c="21"/>0 <text:s text:c="20"/>6 <text:s text:c="20"/>6 <text:s text:c="22"/>7 <text:s text:c="19"/>0 <text:s text:c="14"/>2 <text:s text:c="14"/>2 <text:s text:c="16"/>- <text:s text:c="20"/>- <text:s text:c="22"/>- <text:s text:c="14"/>23</text:p>
      <text:p text:style-name="PDFText"> SDD2022TF00115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116 <text:s text:c="14"/>- <text:s text:c="21"/>- <text:s text:c="21"/>- <text:s text:c="19"/>- <text:s text:c="23"/>- <text:s text:c="18"/>- <text:s text:c="15"/>- <text:s text:c="13"/>- <text:s text:c="16"/>- <text:s text:c="20"/>- <text:s text:c="22"/>- <text:s text:c="15"/>-</text:p>
      <text:p text:style-name="PDFText"> SDD2022TF00117 <text:s text:c="14"/>0 <text:s text:c="21"/>0 <text:s text:c="20"/>0 <text:s text:c="20"/>6 <text:s text:c="22"/>8 <text:s text:c="19"/>0 <text:s text:c="14"/>2 <text:s text:c="14"/>0 <text:s text:c="16"/>- <text:s text:c="20"/>- <text:s text:c="22"/>- <text:s text:c="14"/>16</text:p>
      <text:p text:style-name="PDFText"> SDD2022TF00118 <text:s text:c="14"/>4 <text:s text:c="21"/>0 <text:s text:c="20"/>6 <text:s text:c="20"/>6 <text:s text:c="22"/>8 <text:s text:c="19"/>4 <text:s text:c="14"/>7 <text:s text:c="14"/>2 <text:s text:c="16"/>- <text:s text:c="20"/>- <text:s text:c="22"/>- <text:s text:c="14"/>37</text:p>
      <text:p text:style-name="PDFText"> SDD2022TF00119 <text:s text:c="14"/>4 <text:s text:c="21"/>0 <text:s text:c="20"/>0 <text:s text:c="20"/>6 <text:s text:c="22"/>8 <text:s text:c="19"/>4 <text:s text:c="14"/>7 <text:s text:c="14"/>2 <text:s text:c="16"/>- <text:s text:c="20"/>- <text:s text:c="22"/>- <text:s text:c="14"/>31</text:p>
      <text:p text:style-name="PDFText"> SDD2022TF00120 <text:s text:c="14"/>0 <text:s text:c="21"/>6 <text:s text:c="20"/>0 <text:s text:c="20"/>6 <text:s text:c="22"/>9 <text:s text:c="19"/>0 <text:s text:c="14"/>0 <text:s text:c="14"/>2 <text:s text:c="16"/>- <text:s text:c="20"/>- <text:s text:c="22"/>- <text:s text:c="14"/>23</text:p>
      <text:p text:style-name="PDFText"> SDD2022TF00121 <text:s text:c="14"/>0 <text:s text:c="21"/>6 <text:s text:c="20"/>6 <text:s text:c="20"/>6 <text:s text:c="22"/>9 <text:s text:c="19"/>0 <text:s text:c="14"/>0 <text:s text:c="14"/>2 <text:s text:c="16"/>- <text:s text:c="20"/>- <text:s text:c="22"/>- <text:s text:c="14"/>29</text:p>
      <text:p text:style-name="PDFText"> </text:p>
      <text:p text:style-name="PDFText"> </text:p>
      <text:p text:style-name="PDFText"> </text:p>
      <text:p text:style-name="PDFText"> </text:p>
      <text:p text:style-name="PDFText"> <text:s text:c="11"/>Este documento incorpora firma electrónica reconocida de acuerdo a la Ley 6/2020, de 11 de noviembre de los servicios electrónicos de confianza</text:p>
      <text:p text:style-name="PDFText"> <text:s text:c="11"/>Permite la verificación de la integridad de esta copia del documento electrónico en la dirección:</text:p>
      <text:p text:style-name="PDFText"> <text:s text:c="11"/>https://sede.gobiernodecanarias.org/sede/verifica_doc</text:p>
      <text:p text:style-name="PDFText"> <text:s text:c="11"/>Este documento es una copia electrónica auténtica</text:p>
      <text:p text:style-name="PDFText"> <text:s text:c="11"/>Firmado por: Marta Arocha Correa <text:s text:c="83"/>Fecha: 09/12/2022 13:39:51</text:p>
      <text:p text:style-name="PDFText"> <text:s text:c="11"/>En calidad de: D.Gral.de Dependencia y Discapacidad</text:p>
      <text:p text:style-name="PDFText"> <text:s text:c="141"/>Pagina: 41/48</text:p>
      <text:p text:style-name="PDFText"> </text:p>
      <text:p text:style-name="PDFText"> </text:p>
      <text:p text:style-name="PDFText"> <text:s text:c="67"/>7PHKJAhKi/47A5VTqHMhYYAv9QvdhupI</text:p>
      <text:p text:style-name="PDFText"> <text:s text:c="7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<text:s text:c="1"/>RP012-73fxsbaipYOpP2SAU98iUKuMNThPyWmo</text:p>
      <text:p text:style-name="PageBreak"/>
      <text:p text:style-name="PDFText"> <text:s text:c="102"/>ANEXO V</text:p>
      <text:p text:style-name="PDFText"> </text:p>
      <text:p text:style-name="PDFText"> <text:s text:c="47"/>MOTIVACIÓN DE EXCLUSIÓN DE PROYECTOS A ACUERDO A LO PREVISTO EN LA BASE</text:p>
      <text:p text:style-name="PDFText"> <text:s text:c="47"/>DECIMOTERCERA APARTADO SEIS DE LA CONVOCATORIA DE LA CONCESIÓN DE</text:p>
      <text:p text:style-name="PDFText"> <text:s text:c="47"/>SUBVENCIONES PARA EL AÑO 2022, MEDIANTE EL PROCEDIMIENTO DE CONCURRENCIA</text:p>
      <text:p text:style-name="PDFText"> <text:s text:c="47"/>COMPETITIVA, DESTINADAS A LA EJECUCIÓN DE PROYECTOS QUE FOMENTEN LOS</text:p>
      <text:p text:style-name="PDFText"> <text:s text:c="47"/>DERECHOS DE LAS PERSONAS CON DISCAPACIDAD Y PERSONAS EN SITUACIÓN DE</text:p>
      <text:p text:style-name="PDFText"> <text:s text:c="47"/>DEPENDENCIA</text:p>
      <text:p text:style-name="PDFText"> </text:p>
      <text:p text:style-name="PDFText"> <text:s text:c="47"/>La exclusión de forma motivada de los siguientes proyectos al carecer notoriamente de la calidad</text:p>
      <text:p text:style-name="PDFText"> <text:s text:c="47"/>necesaria para garantizar la consecución de los objetivos previstos</text:p>
      <text:p text:style-name="PDFText"> <text:s text:c="47"/>SDD2022TF00083: Proyecto Aurora II,</text:p>
      <text:p text:style-name="PDFText"> <text:s text:c="47"/>DD2022TF00087: Proyecto Mangata II,</text:p>
      <text:p text:style-name="PDFText"> <text:s text:c="47"/>SDD2022TF00096: Proyecto Aisia,</text:p>
      <text:p text:style-name="PDFText"> <text:s text:c="47"/>SDD2022TF00099: Proyecto Tejas</text:p>
      <text:p text:style-name="PDFText"> </text:p>
      <text:p text:style-name="PDFText"> <text:s text:c="47"/>Esta afirmación se basa en los siguientes hechos:</text:p>
      <text:p text:style-name="PDFText"> </text:p>
      <text:p text:style-name="PDFText"> </text:p>
      <text:p text:style-name="PDFText"> <text:s text:c="47"/>Los Planes de Financiación aportados en los cuatro proyectos son idénticos (mismo número de</text:p>
      <text:p text:style-name="PDFText"> <text:s text:c="47"/>personal, mismo perfil profesional, idénticos gastos generales) aunque todos tienen objetivos y acciones</text:p>
      <text:p text:style-name="PDFText"> <text:s text:c="47"/>diferentes</text:p>
      <text:p text:style-name="PDFText"> <text:s text:c="53"/>• <text:s text:c="4"/>El alquiler del local asciende a 500 € mensuales. Al ser cuatro proyectos, el alquiler real es de</text:p>
      <text:p text:style-name="PDFText"> <text:s text:c="59"/>2.000€ mensuales. No especifican si van a alquilar cuatro locales o van a utilizar el que</text:p>
      <text:p text:style-name="PDFText"> <text:s text:c="59"/>disponen, pero de la memoria se desprende que van a utilizar el mismo, por lo que el coste no se</text:p>
      <text:p text:style-name="PDFText"> <text:s text:c="59"/>estima razonable.</text:p>
      <text:p text:style-name="PDFText"> <text:s text:c="53"/>• <text:s text:c="4"/>Con la limpieza del local ocurre algo similar. Prevn un coste de 250 € al mes, en todos los</text:p>
      <text:p text:style-name="PDFText"> <text:s text:c="59"/>proyectos, lo que supondría 1.000 € mensuales si se tratase del mismo local.</text:p>
      <text:p text:style-name="PDFText"> <text:s text:c="53"/>• <text:s text:c="4"/>Con el material para las personas beneficiarias, misma situación: 2.700 € en cada proyecto.</text:p>
      <text:p text:style-name="PDFText"> <text:s text:c="59"/>Tanto si se trata de acciones de acompañamiento como si se trata de actividades deportivas,</text:p>
      <text:p text:style-name="PDFText"> <text:s text:c="59"/>donde supuestamente el material a utilizar tiene un coste muy superior, en ninguno de los</text:p>
      <text:p text:style-name="PDFText"> <text:s text:c="59"/>proyectos se informa del tipo de material que se va a adquirir, ni se justifica su necesidad.</text:p>
      <text:p text:style-name="PDFText"> </text:p>
      <text:p text:style-name="PDFText"> </text:p>
      <text:p text:style-name="PDFText"> <text:s text:c="47"/>En cuanto a la subcontratación, se presenta una declaración responsable el 7 de noviembre de 2022, en</text:p>
      <text:p text:style-name="PDFText"> <text:s text:c="47"/>el expediente SDD2002TF00087 (Proyecto Mangata II) en la que la entidad hace constar “Que, en el</text:p>
      <text:p text:style-name="PDFText"> <text:s text:c="47"/>plan de financiación de los proyectos Mangata II (SDD2022TF00087) y Aurora II (SDD2022TF00083) se</text:p>
      <text:p text:style-name="PDFText"> <text:s text:c="47"/>contemplan 10.000€ de subcontratación para las siguientes acciones:</text:p>
      <text:p text:style-name="PDFText"> </text:p>
      <text:p text:style-name="PDFText"> </text:p>
      <text:p text:style-name="PDFText"> </text:p>
      <text:p text:style-name="PDFText"> </text:p>
      <text:p text:style-name="PDFText"> <text:s text:c="18"/>Este documento ha sido firmado electrónicamente por:</text:p>
      <text:p text:style-name="PDFText"> <text:s text:c="18"/>RUTH CASTELLANO RODRIGUEZ - JEFE/A DE SECCION GESTIÓN ECONÓMICA <text:s text:c="66"/>Fecha: 09/12/2022 - 12:25:44</text:p>
      <text:p text:style-name="PDFText"> <text:s text:c="18"/>MIGUEL FERNANDEZ MURIAS - JEFE/A DE SERVICIO DISCAPACIDAD <text:s text:c="72"/>Fecha: 09/12/2022 - 12:22:25</text:p>
      <text:p text:style-name="PDFText"> </text:p>
      <text:p text:style-name="PDFText"> <text:s text:c="18"/>En la dirección https://sede.gobiernodecanarias.org/sede/verifica_doc?codigo_nde=</text:p>
      <text:p text:style-name="PDFText"> <text:s text:c="18"/>puede ser comprobada la autenticidad de esta copia, mediante el número de</text:p>
      <text:p text:style-name="PDFText"> <text:s text:c="18"/>documento electrónico siguiente:</text:p>
      <text:p text:style-name="PDFText"> <text:s text:c="20"/>0jQgDyQMwmyh8KfDnYYBGfM1INQPQ__6i</text:p>
      <text:p text:style-name="PDFText"> <text:s text:c="18"/>El presente documento ha sido descargado el 09/12/2022 - 12:25:56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3"/>Fecha: 09/12/2022 13:39:51</text:p>
      <text:p text:style-name="PDFText"> <text:s text:c="6"/>En calidad de: D.Gral.de Dependencia y Discapacidad</text:p>
      <text:p text:style-name="PDFText"> <text:s text:c="136"/>Pagina: 42/48</text:p>
      <text:p text:style-name="PDFText"> </text:p>
      <text:p text:style-name="PDFText"> <text:s text:c="49"/>7PHKJAhKi/47A5VTqHMhYYAv9QvdhupI</text:p>
      <text:p text:style-name="PDFText"> <text:s text:c="57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186"/>1. Proyecto Mangata II (SDD2022TF00087): realización e impartición de talleres grupales y</text:p>
      <text:p text:style-name="PDFText"> <text:s text:c="176"/>sesiones de MultiTerapias: musicoterapia, risoterapia, arteterapia, etc.</text:p>
      <text:p text:style-name="PDFText"> <text:s text:c="186"/>2. Proyecto Aurora II (SDD2022TF00083): sesiones de terapias individualizadas y gestión de</text:p>
      <text:p text:style-name="PDFText"> <text:s text:c="176"/>grupos de apoyo”.</text:p>
      <text:p text:style-name="PDFText"> <text:s text:c="23"/>C/ Prof. Agustín Millares Carló , nº 18 , Edf. Usos Mú ltiples II, Plantas 2ª y 3ª , 35071 Las Palmas de Gran Canaria, 928 306 200 / 928 306 288 (FAX)</text:p>
      <text:p text:style-name="PDFText"> </text:p>
      <text:p text:style-name="PDFText"> </text:p>
      <text:p text:style-name="PDFText"> </text:p>
      <text:p text:style-name="PDFText"> </text:p>
      <text:p text:style-name="PDFText"> <text:s text:c="186"/>Sin embargo, tras la valoración del órgano instructor en los proyectos SDD2022TF00099</text:p>
      <text:p text:style-name="PDFText"> <text:s text:c="176"/>(PROYECTO TEJAS) <text:s text:c="10"/>y <text:s text:c="4"/>SDD2022TF00096 (PROYECTO AISIA) también consta un gasto de</text:p>
      <text:p text:style-name="PDFText"> <text:s text:c="34"/>C/ San Sebastiá n, nº 53 , Edf. Príncipe Felipe, Planta 1ª y 2ª , 38071 Santa Cruz de Tenerife, 922 474 522 / 922 474 152 (FAX)</text:p>
      <text:p text:style-name="PDFText"> </text:p>
      <text:p text:style-name="PDFText"> </text:p>
      <text:p text:style-name="PDFText"> </text:p>
      <text:p text:style-name="PDFText"> </text:p>
      <text:p text:style-name="PDFText"> <text:s text:c="176"/>subcontratación de acciones por importe de 10.000 €, por lo que en todos ellos se subcontratan las</text:p>
      <text:p text:style-name="PDFText"> <text:s text:c="176"/>actividades por un mismo coste, <text:s text:c="8"/>pese a que los proyectos contemplan actividades que difieren</text:p>
      <text:p text:style-name="PDFText"> <text:s text:c="176"/>notablemente entre sí sin justificarse la necesidad de la subcontratación y sin detallarse las actividades</text:p>
      <text:p text:style-name="PDFText"> <text:s text:c="176"/>a subcontratar.</text:p>
      <text:p text:style-name="PDFText"> </text:p>
      <text:p text:style-name="PDFText"> </text:p>
      <text:p text:style-name="PDFText"> <text:s text:c="176"/>Todo ello es señal de una falta de planificación y desajuste entre los proyectos y su coste lo que</text:p>
      <text:p text:style-name="PDFText"> <text:s text:c="176"/>se hace evidente en la calidad del proyecto.</text:p>
      <text:p text:style-name="PDFText"> </text:p>
      <text:p text:style-name="PDFText"> </text:p>
      <text:p text:style-name="PDFText"> <text:s text:c="176"/>En cuanto al número de personas beneficiarias del proyecto es claramente bajo, especialmente teniendo</text:p>
      <text:p text:style-name="PDFText"> <text:s text:c="176"/>en cuenta que:</text:p>
      <text:p text:style-name="PDFText"> <text:s text:c="176"/>- La mayoría de las acciones son grupales.</text:p>
      <text:p text:style-name="PDFText"> <text:s text:c="176"/>- Que se va a contratar a dos personas con categoría de técnico.</text:p>
      <text:p text:style-name="PDFText"> <text:s text:c="176"/>- Que se va a llevar a cabo una subcontratación por importe de 10.000 € en cada proyecto para el</text:p>
      <text:p text:style-name="PDFText"> <text:s text:c="176"/>desarrollo de las actividades.</text:p>
      <text:p text:style-name="PDFText"> <text:s text:c="176"/>Como los proyectos tienen una duración de 6 meses, el ratio de atención resulta de 5/7 personas por</text:p>
      <text:p text:style-name="PDFText"> <text:s text:c="176"/>mes.</text:p>
      <text:p text:style-name="PDFText"> <text:s text:c="180"/>• <text:s text:c="4"/>Proyecto Aurora: 40 personas. Coste 60.000 €</text:p>
      <text:p text:style-name="PDFText"> <text:s text:c="180"/>• <text:s text:c="4"/>Proyecto Texas: 30 personas. Coste 60.000 €</text:p>
      <text:p text:style-name="PDFText"> <text:s text:c="180"/>• <text:s text:c="4"/>Proyecto Mangata: 40 personas. Coste 60.000 €</text:p>
      <text:p text:style-name="PDFText"> <text:s text:c="180"/>• <text:s text:c="4"/>Proyecto Aisia: 30 personas. Coste 60.000 €</text:p>
      <text:p text:style-name="PDFText"> </text:p>
      <text:p text:style-name="PDFText"> </text:p>
      <text:p text:style-name="PDFText"> <text:s text:c="176"/>En cuanto al personal, <text:s text:c="4"/>no se define el perfil profesional <text:s text:c="3"/>a contratar. Podrá sertrabajador social/</text:p>
      <text:p text:style-name="PDFText"> <text:s text:c="176"/>psicólogo/ educador social como si cualquiera de estos perfiles pudiese llevar a cabo, indistintamente,</text:p>
      <text:p text:style-name="PDFText"> <text:s text:c="176"/>las actividades propias del proyecto.</text:p>
      <text:p text:style-name="PDFText"> </text:p>
      <text:p text:style-name="PDFText"> </text:p>
      <text:p text:style-name="PDFText"> <text:s text:c="176"/>En cuanto a las funciones que va a desarrollar el personal técnico, idénticas en los 4 proyectos, son:</text:p>
      <text:p text:style-name="PDFText"> </text:p>
      <text:p text:style-name="PDFText"> </text:p>
      <text:p text:style-name="PDFText"> </text:p>
      <text:p text:style-name="PDFText"> </text:p>
      <text:p text:style-name="PDFText"> <text:s text:c="284"/>2</text:p>
      <text:p text:style-name="PDFText"> </text:p>
      <text:p text:style-name="PDFText"> </text:p>
      <text:p text:style-name="PDFText"> </text:p>
      <text:p text:style-name="PDFText"> </text:p>
      <text:p text:style-name="PDFText"> <text:s text:c="18"/>Este documento ha sido firmado electrónicamente por:</text:p>
      <text:p text:style-name="PDFText"> <text:s text:c="18"/>RUTH CASTELLANO RODRIGUEZ - JEFE/A DE SECCION GESTIÓN ECONÓMICA <text:s text:c="189"/>Fecha: 09/12/2022 - 12:25:44</text:p>
      <text:p text:style-name="PDFText"> <text:s text:c="18"/>MIGUEL FERNANDEZ MURIAS - JEFE/A DE SERVICIO DISCAPACIDAD <text:s text:c="195"/>Fecha: 09/12/2022 - 12:22:25</text:p>
      <text:p text:style-name="PDFText"> </text:p>
      <text:p text:style-name="PDFText"> <text:s text:c="18"/>En la dirección https://sede.gobiernodecanarias.org/sede/verifica_doc?codigo_nde=</text:p>
      <text:p text:style-name="PDFText"> <text:s text:c="18"/>puede ser comprobada la autenticidad de esta copia, mediante el número de</text:p>
      <text:p text:style-name="PDFText"> <text:s text:c="18"/>documento electrónico siguiente:</text:p>
      <text:p text:style-name="PDFText"> <text:s text:c="20"/>0jQgDyQMwmyh8KfDnYYBGfM1INQPQ__6i</text:p>
      <text:p text:style-name="PDFText"> <text:s text:c="18"/>El presente documento ha sido descargado el 09/12/2022 - 12:25:56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3"/>Fecha: 09/12/2022 13:39:51</text:p>
      <text:p text:style-name="PDFText"> <text:s text:c="6"/>En calidad de: D.Gral.de Dependencia y Discapacidad</text:p>
      <text:p text:style-name="PDFText"> <text:s text:c="136"/>Pagina: 43/48</text:p>
      <text:p text:style-name="PDFText"> </text:p>
      <text:p text:style-name="PDFText"> <text:s text:c="177"/>7PHKJAhKi/47A5VTqHMhYYAv9QvdhupI</text:p>
      <text:p text:style-name="PDFText"> <text:s text:c="184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176"/>Las funciones descritas para los dos profesionales del sector social.</text:p>
      <text:p text:style-name="PDFText"> <text:s text:c="176"/>1 -Propiciar la resolución de situaciones de riesgo o vulnerabilidad: resulta poco comprensible por</text:p>
      <text:p text:style-name="PDFText"> <text:s text:c="176"/>generalista. No tiene sentido en los proyectos pues no es su objetivo solucionar situaciones de riesgo o</text:p>
      <text:p text:style-name="PDFText"> <text:s text:c="23"/>C/ Prof. Agustín Millares Carló , nº 18 , Edf. Usos Mú ltiples II, Plantas 2ª y 3ª , 35071 Las Palmas de Gran Canaria, 928 306 200 / 928 306 288 (FAX)</text:p>
      <text:p text:style-name="PDFText"> </text:p>
      <text:p text:style-name="PDFText"> </text:p>
      <text:p text:style-name="PDFText"> </text:p>
      <text:p text:style-name="PDFText"> </text:p>
      <text:p text:style-name="PDFText"> <text:s text:c="176"/>vulnerabilidad, ni se prevé que se den.</text:p>
      <text:p text:style-name="PDFText"> <text:s text:c="176"/>2.- Captación de personas beneficiarias al proyecto, Elaborar los materiales relacionados con las</text:p>
      <text:p text:style-name="PDFText"> <text:s text:c="34"/>C/ San Sebastiá n, nº 53 , Edf. Príncipe Felipe, Planta 1ª y 2ª , 38071 Santa Cruz de Tenerife, 922 474 522 / 922 474 152 (FAX)</text:p>
      <text:p text:style-name="PDFText"> </text:p>
      <text:p text:style-name="PDFText"> </text:p>
      <text:p text:style-name="PDFText"> </text:p>
      <text:p text:style-name="PDFText"> </text:p>
      <text:p text:style-name="PDFText"> <text:s text:c="176"/>acciones que se vayan a ejecutar, Dinamizar y hacer participar a los/as beneficiarios/as en pro de su</text:p>
      <text:p text:style-name="PDFText"> <text:s text:c="176"/>mejora personal y en la comunidad: son inherentes al desarrollo de la propia actividad, por lo que se</text:p>
      <text:p text:style-name="PDFText"> <text:s text:c="176"/>desprende que no es necesaria la Subcontratación de las Actividades grupales propuestas.</text:p>
      <text:p text:style-name="PDFText"> <text:s text:c="176"/>3.- Recoger la documentación aportada por los/as beneficiarios/as y archivarla para cumplir con las</text:p>
      <text:p text:style-name="PDFText"> <text:s text:c="176"/>normas de la Ley de Protección de Datos: no es tarea técnica, sino administrativa. Por otra parte,</text:p>
      <text:p text:style-name="PDFText"> <text:s text:c="176"/>demuestra un notoria incomprensión de la normativa de protección de datos la afirmación de que con el</text:p>
      <text:p text:style-name="PDFText"> <text:s text:c="176"/>archivo de la documentación personal se cumple con la Ley de protección de datos.</text:p>
      <text:p text:style-name="PDFText"> </text:p>
      <text:p text:style-name="PDFText"> </text:p>
      <text:p text:style-name="PDFText"> <text:s text:c="176"/>En conclusión, no se acredita la necesidad de contratar dos técnicos durante seis meses para</text:p>
      <text:p text:style-name="PDFText"> <text:s text:c="176"/>realizar funciones tan poco definidas y que afectan a un número muy reducido de participantes</text:p>
      <text:p text:style-name="PDFText"> <text:s text:c="176"/>en los proyectos como se detalló más arriba.</text:p>
      <text:p text:style-name="PDFText"> </text:p>
      <text:p text:style-name="PDFText"> </text:p>
      <text:p text:style-name="PDFText"> <text:s text:c="176"/>Además de lo expuesto, a continuación se lleva a cabo un breve análisis de cada uno de los proyectos</text:p>
      <text:p text:style-name="PDFText"> </text:p>
      <text:p text:style-name="PDFText"> </text:p>
      <text:p text:style-name="PDFText"> <text:s text:c="176"/>SDD2022TF00083: Proyecto Aurora II</text:p>
      <text:p text:style-name="PDFText"> <text:s text:c="180"/>1. En la metodología del proyecto se explica la metodología del Proyecto Tejas pero no la del</text:p>
      <text:p text:style-name="PDFText"> <text:s text:c="184"/>Proyecto Aurora II.</text:p>
      <text:p text:style-name="PDFText"> <text:s text:c="180"/>2. En la Memoria Descriptiva refleja que la duración del proyecto es <text:s text:c="8"/>9 meses, desde el 1 de</text:p>
      <text:p text:style-name="PDFText"> <text:s text:c="184"/>octubre de 2022 al 30 de junio de 2023, pero tanto el personal contratado, como los gastos</text:p>
      <text:p text:style-name="PDFText"> <text:s text:c="184"/>generales y de actividades están planteados para 6 meses.</text:p>
      <text:p text:style-name="PDFText"> <text:s text:c="180"/>3. No queda suficientemente acreditada que a través de las actividades propuestas se pueda</text:p>
      <text:p text:style-name="PDFText"> <text:s text:c="184"/>alcanzar la consecución del Objetivo General, en concreto:</text:p>
      <text:p text:style-name="PDFText"> <text:s text:c="184"/>◦ <text:s text:c="2"/>Terapia individualizada: No se concreta a quién va dirigida, ni en qué va a consistir , qué</text:p>
      <text:p text:style-name="PDFText"> <text:s text:c="188"/>metodología se va a desarrollar, la finalidad de la actividad, ni dónde se desarrollará.</text:p>
      <text:p text:style-name="PDFText"> </text:p>
      <text:p text:style-name="PDFText"> </text:p>
      <text:p text:style-name="PDFText"> </text:p>
      <text:p text:style-name="PDFText"> </text:p>
      <text:p text:style-name="PDFText"> <text:s text:c="285"/>3</text:p>
      <text:p text:style-name="PDFText"> </text:p>
      <text:p text:style-name="PDFText"> </text:p>
      <text:p text:style-name="PDFText"> </text:p>
      <text:p text:style-name="PDFText"> </text:p>
      <text:p text:style-name="PDFText"> <text:s text:c="18"/>Este documento ha sido firmado electrónicamente por:</text:p>
      <text:p text:style-name="PDFText"> <text:s text:c="18"/>RUTH CASTELLANO RODRIGUEZ - JEFE/A DE SECCION GESTIÓN ECONÓMICA <text:s text:c="190"/>Fecha: 09/12/2022 - 12:25:44</text:p>
      <text:p text:style-name="PDFText"> <text:s text:c="18"/>MIGUEL FERNANDEZ MURIAS - JEFE/A DE SERVICIO DISCAPACIDAD <text:s text:c="196"/>Fecha: 09/12/2022 - 12:22:25</text:p>
      <text:p text:style-name="PDFText"> </text:p>
      <text:p text:style-name="PDFText"> <text:s text:c="18"/>En la dirección https://sede.gobiernodecanarias.org/sede/verifica_doc?codigo_nde=</text:p>
      <text:p text:style-name="PDFText"> <text:s text:c="18"/>puede ser comprobada la autenticidad de esta copia, mediante el número de</text:p>
      <text:p text:style-name="PDFText"> <text:s text:c="18"/>documento electrónico siguiente:</text:p>
      <text:p text:style-name="PDFText"> <text:s text:c="20"/>0jQgDyQMwmyh8KfDnYYBGfM1INQPQ__6i</text:p>
      <text:p text:style-name="PDFText"> <text:s text:c="18"/>El presente documento ha sido descargado el 09/12/2022 - 12:25:56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3"/>Fecha: 09/12/2022 13:39:51</text:p>
      <text:p text:style-name="PDFText"> <text:s text:c="6"/>En calidad de: D.Gral.de Dependencia y Discapacidad</text:p>
      <text:p text:style-name="PDFText"> <text:s text:c="136"/>Pagina: 44/48</text:p>
      <text:p text:style-name="PDFText"> </text:p>
      <text:p text:style-name="PDFText"> <text:s text:c="177"/>7PHKJAhKi/47A5VTqHMhYYAv9QvdhupI</text:p>
      <text:p text:style-name="PDFText"> <text:s text:c="18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182"/>◦ <text:s text:c="2"/>Forums Café : No se describe en qué va a consistir dicha actividad, las personas usuarias a</text:p>
      <text:p text:style-name="PDFText"> <text:s text:c="186"/>quién va dirigida, qué metodología se va a desarrollar, finalidad de la actividad, ni dónde se</text:p>
      <text:p text:style-name="PDFText"> <text:s text:c="186"/>desarrollará.</text:p>
      <text:p text:style-name="PDFText"> <text:s text:c="182"/>◦ <text:s text:c="2"/>Webinar “la figura invisible de la mujer cuidadora”: No se concreta cómo promocionarán la</text:p>
      <text:p text:style-name="PDFText"> <text:s text:c="23"/>C/ Prof. Agustín Millares Carló , nº 18 , Edf. Usos Mú ltiples II, Plantas 2ª y 3ª , 35071 Las Palmas de Gran Canaria, 928 306 200 / 928 306 288 (FAX)</text:p>
      <text:p text:style-name="PDFText"> </text:p>
      <text:p text:style-name="PDFText"> </text:p>
      <text:p text:style-name="PDFText"> </text:p>
      <text:p text:style-name="PDFText"> </text:p>
      <text:p text:style-name="PDFText"> <text:s text:c="186"/>Webinar ni alternativas para aquellas personas que no tengan acceso a esta tecnología.</text:p>
      <text:p text:style-name="PDFText"> <text:s text:c="186"/>Además, no se describe en qué va a consistir dicha actividad, las personas usuarias a quién</text:p>
      <text:p text:style-name="PDFText"> <text:s text:c="34"/>C/ San Sebastiá n, nº 53 , Edf. Príncipe Felipe, Planta 1ª y 2ª , 38071 Santa Cruz de Tenerife, 922 474 522 / 922 474 152 (FAX)</text:p>
      <text:p text:style-name="PDFText"> </text:p>
      <text:p text:style-name="PDFText"> </text:p>
      <text:p text:style-name="PDFText"> </text:p>
      <text:p text:style-name="PDFText"> </text:p>
      <text:p text:style-name="PDFText"> <text:s text:c="186"/>va dirigida, qué metodología se va a desarrollar así como la finalidad de la actividad.</text:p>
      <text:p text:style-name="PDFText"> <text:s text:c="182"/>◦ <text:s text:c="2"/>Grupos de apoyos para personas cuidadoras “EnREDad@s”: No se concreta la metodología</text:p>
      <text:p text:style-name="PDFText"> <text:s text:c="186"/>a desarrollar, finalidad de la actividad, ni dónde se llevará a cabo.</text:p>
      <text:p text:style-name="PDFText"> <text:s text:c="178"/>4. No justifican el criterio de admisión de las personas beneficiarias del proyecto, otorgando</text:p>
      <text:p text:style-name="PDFText"> <text:s text:c="182"/>preferencia a aquellas personas que prestan cuidados a personas dependientes y/o con</text:p>
      <text:p text:style-name="PDFText"> <text:s text:c="182"/>discapacidad a las que se les haya notificado la Resolución de Programa Individual de Atención</text:p>
      <text:p text:style-name="PDFText"> <text:s text:c="182"/>(PIA), que le reconoce la prestación económica para cuidados en el entorno y apoyo a la</text:p>
      <text:p text:style-name="PDFText"> <text:s text:c="182"/>persona cuidadora no profesional (PECEF), entendiéndose desde este Centro Directivo, que</text:p>
      <text:p text:style-name="PDFText"> <text:s text:c="182"/>este criterio es perjudicial y discriminatorio en el acceso a las personas cuidadora que no</text:p>
      <text:p text:style-name="PDFText"> <text:s text:c="182"/>cumplan este criterio.</text:p>
      <text:p text:style-name="PDFText"> <text:s text:c="178"/>5. Hay discrepancias a lo largo de la memoria descriptiva de las personas beneficiarias del</text:p>
      <text:p text:style-name="PDFText"> <text:s text:c="182"/>proyecto.</text:p>
      <text:p text:style-name="PDFText"> <text:s text:c="178"/>6. El cronograma de acciones no refleja de manera realista el período de ejecución en la que se</text:p>
      <text:p text:style-name="PDFText"> <text:s text:c="182"/>realizarán.</text:p>
      <text:p text:style-name="PDFText"> <text:s text:c="178"/>7. Las funciones descritas para los dos profesionales del sector social en el apartado de personal y</text:p>
      <text:p text:style-name="PDFText"> <text:s text:c="182"/>recursos de la memoria descriptiva (captación de personas beneficiarias al proyecto, elaborar los</text:p>
      <text:p text:style-name="PDFText"> <text:s text:c="182"/>materiales relacionados con las acciones que se vayan a ejecutar, dinamizar y hacer participar a</text:p>
      <text:p text:style-name="PDFText"> <text:s text:c="182"/>los/as beneficiarios/as en pro de su mejora personal y en la comunidad, recoger la</text:p>
      <text:p text:style-name="PDFText"> <text:s text:c="182"/>documentación aportada por los/as beneficiarios/as y archivarla para cumplir con las normas de</text:p>
      <text:p text:style-name="PDFText"> <text:s text:c="182"/>la Ley de Protección de Datos) son inherentes al desarrollo de la propia actividad, por lo que se</text:p>
      <text:p text:style-name="PDFText"> <text:s text:c="182"/>desprende que no es necesaria la subcontratación de las actividades grupales propuestas.</text:p>
      <text:p text:style-name="PDFText"> <text:s text:c="178"/>8. En el sistema de evaluación se plantea la recogida de datos cuantitativos y cualitativos, lo cual</text:p>
      <text:p text:style-name="PDFText"> <text:s text:c="182"/>no se corresponde con los indicadores de evaluación en los que sólo se contempla un indicador</text:p>
      <text:p text:style-name="PDFText"> <text:s text:c="182"/>cuantitativo y el resto están formulados como objetivos sin precisar qué indicador o indicadores</text:p>
      <text:p text:style-name="PDFText"> <text:s text:c="182"/>se van a utilizar para valorar el grado de consecución de los objetivos propuestos.</text:p>
      <text:p text:style-name="PDFText"> </text:p>
      <text:p text:style-name="PDFText"> </text:p>
      <text:p text:style-name="PDFText"> </text:p>
      <text:p text:style-name="PDFText"> </text:p>
      <text:p text:style-name="PDFText"> <text:s text:c="283"/>4</text:p>
      <text:p text:style-name="PDFText"> </text:p>
      <text:p text:style-name="PDFText"> </text:p>
      <text:p text:style-name="PDFText"> </text:p>
      <text:p text:style-name="PDFText"> </text:p>
      <text:p text:style-name="PDFText"> <text:s text:c="18"/>Este documento ha sido firmado electrónicamente por:</text:p>
      <text:p text:style-name="PDFText"> <text:s text:c="18"/>RUTH CASTELLANO RODRIGUEZ - JEFE/A DE SECCION GESTIÓN ECONÓMICA <text:s text:c="188"/>Fecha: 09/12/2022 - 12:25:44</text:p>
      <text:p text:style-name="PDFText"> <text:s text:c="18"/>MIGUEL FERNANDEZ MURIAS - JEFE/A DE SERVICIO DISCAPACIDAD <text:s text:c="194"/>Fecha: 09/12/2022 - 12:22:25</text:p>
      <text:p text:style-name="PDFText"> </text:p>
      <text:p text:style-name="PDFText"> <text:s text:c="18"/>En la dirección https://sede.gobiernodecanarias.org/sede/verifica_doc?codigo_nde=</text:p>
      <text:p text:style-name="PDFText"> <text:s text:c="18"/>puede ser comprobada la autenticidad de esta copia, mediante el número de</text:p>
      <text:p text:style-name="PDFText"> <text:s text:c="18"/>documento electrónico siguiente:</text:p>
      <text:p text:style-name="PDFText"> <text:s text:c="20"/>0jQgDyQMwmyh8KfDnYYBGfM1INQPQ__6i</text:p>
      <text:p text:style-name="PDFText"> <text:s text:c="18"/>El presente documento ha sido descargado el 09/12/2022 - 12:25:56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3"/>Fecha: 09/12/2022 13:39:51</text:p>
      <text:p text:style-name="PDFText"> <text:s text:c="6"/>En calidad de: D.Gral.de Dependencia y Discapacidad</text:p>
      <text:p text:style-name="PDFText"> <text:s text:c="136"/>Pagina: 45/48</text:p>
      <text:p text:style-name="PDFText"> </text:p>
      <text:p text:style-name="PDFText"> <text:s text:c="176"/>7PHKJAhKi/47A5VTqHMhYYAv9QvdhupI</text:p>
      <text:p text:style-name="PDFText"> <text:s text:c="17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176"/>SD2022TF00087: Proyecto Mangata II</text:p>
      <text:p text:style-name="PDFText"> <text:s text:c="23"/>C/ Prof. Agustín Millares Carló , nº 18 , Edf. Usos Mú ltiples II, Plantas 2ª y 3ª , 35071 Las Palmas de Gran Canaria, 928 306 200 / 928 306 288 (FAX)</text:p>
      <text:p text:style-name="PDFText"> </text:p>
      <text:p text:style-name="PDFText"> </text:p>
      <text:p text:style-name="PDFText"> </text:p>
      <text:p text:style-name="PDFText"> </text:p>
      <text:p text:style-name="PDFText"> <text:s text:c="176"/>No queda suficientemente acreditado que el objetivo general, los objetivos específicos y las actividades</text:p>
      <text:p text:style-name="PDFText"> <text:s text:c="176"/>propuestas en la memoria descriptiva aportada por la entidad sean acciones encaminadas a</text:p>
      <text:p text:style-name="PDFText"> <text:s text:c="34"/>C/ San Sebastiá n, nº 53 , Edf. Príncipe Felipe, Planta 1ª y 2ª , 38071 Santa Cruz de Tenerife, 922 474 522 / 922 474 152 (FAX)</text:p>
      <text:p text:style-name="PDFText"> </text:p>
      <text:p text:style-name="PDFText"> </text:p>
      <text:p text:style-name="PDFText"> </text:p>
      <text:p text:style-name="PDFText"> </text:p>
      <text:p text:style-name="PDFText"> <text:s text:c="176"/>proporcionar apoyo para combatir el cansancio, y el aislamiento de las personas cuidadoras, siendo éste,</text:p>
      <text:p text:style-name="PDFText"> <text:s text:c="176"/>y según consta en las bases, el objetivo principal de los proyectos que podrán ser subvencionables por</text:p>
      <text:p text:style-name="PDFText"> <text:s text:c="176"/>la actividad 2.2.</text:p>
      <text:p text:style-name="PDFText"> <text:s text:c="180"/>1. Las funciones descritas para los dos profesionales del sector social en el apartado 5 (Personal)</text:p>
      <text:p text:style-name="PDFText"> <text:s text:c="184"/>de la memoria descriptiva (captación de personas beneficiarias al proyecto, elaborar los</text:p>
      <text:p text:style-name="PDFText"> <text:s text:c="184"/>materiales relacionados con las acciones que se vayan a ejecutar, dinamizar y hacer participar a</text:p>
      <text:p text:style-name="PDFText"> <text:s text:c="184"/>los/as beneficiarios/as en pro de su mejora personal y en la comunidad, recoger la</text:p>
      <text:p text:style-name="PDFText"> <text:s text:c="184"/>documentación aportada por los/as beneficiarios/as y archivarla para cumplir con las normas de</text:p>
      <text:p text:style-name="PDFText"> <text:s text:c="184"/>la Ley de Protección de Datos) son inherentes al desarrollo de la propia actividad, por lo que se</text:p>
      <text:p text:style-name="PDFText"> <text:s text:c="184"/>desprende que no es necesaria la subcontratación de las actividades grupales propuestas.</text:p>
      <text:p text:style-name="PDFText"> <text:s text:c="180"/>2. Los indicadores descritos en el sistema de evaluación resultan insuficientes para la valoración</text:p>
      <text:p text:style-name="PDFText"> <text:s text:c="184"/>cuantitativa de los resultados esperados tras la consecución de los objetivos y actividades</text:p>
      <text:p text:style-name="PDFText"> <text:s text:c="184"/>propuestas en el proyecto, careciendo además de indicadores cualitativos, indispensables para</text:p>
      <text:p text:style-name="PDFText"> <text:s text:c="184"/>la valoración y evaluación de la consecución del grado de satisfacción de las personas</text:p>
      <text:p text:style-name="PDFText"> <text:s text:c="184"/>beneficiarias, la calidad de las acciones realizadas, etc.</text:p>
      <text:p text:style-name="PDFText"> <text:s text:c="180"/>3. En la memoria descriptiva refleja que la duración del proyecto es de 8 meses, desde el 1 de</text:p>
      <text:p text:style-name="PDFText"> <text:s text:c="184"/>noviembre de 2022 al 30 de junio de 2023, no correspondiendo con lo expresado en la memoria</text:p>
      <text:p text:style-name="PDFText"> <text:s text:c="184"/>resumen, donde se refleja que las actividades se desarrollarán del 01 de octubre al 30 de junio,</text:p>
      <text:p text:style-name="PDFText"> <text:s text:c="184"/>ni en la fecha prevista de inicio expresada en la solicitud (01/10/2022). Asimismo, tanto el</text:p>
      <text:p text:style-name="PDFText"> <text:s text:c="184"/>personal contratado como los gastos generales y de actividades están planteados para 6 meses.</text:p>
      <text:p text:style-name="PDFText"> </text:p>
      <text:p text:style-name="PDFText"> </text:p>
      <text:p text:style-name="PDFText"> <text:s text:c="176"/>SDD2022TF00096: Proyecto Aisia</text:p>
      <text:p text:style-name="PDFText"> <text:s text:c="180"/>1. No queda suficientemente acreditado que algunas de las actividades propuestas sean acciones</text:p>
      <text:p text:style-name="PDFText"> <text:s text:c="184"/>encaminadas a proyectos que contemplen acciones integradas de información, orientación y</text:p>
      <text:p text:style-name="PDFText"> <text:s text:c="184"/>asesoramiento ( incluido el asesoramiento jurídico), el apoyo puntual a las personas con</text:p>
      <text:p text:style-name="PDFText"> <text:s text:c="184"/>discapacidad y sus familias, así como proyectos de sensibilización dirigidos a la población en</text:p>
      <text:p text:style-name="PDFText"> </text:p>
      <text:p text:style-name="PDFText"> </text:p>
      <text:p text:style-name="PDFText"> </text:p>
      <text:p text:style-name="PDFText"> </text:p>
      <text:p text:style-name="PDFText"> <text:s text:c="282"/>5</text:p>
      <text:p text:style-name="PDFText"> </text:p>
      <text:p text:style-name="PDFText"> </text:p>
      <text:p text:style-name="PDFText"> </text:p>
      <text:p text:style-name="PDFText"> </text:p>
      <text:p text:style-name="PDFText"> <text:s text:c="18"/>Este documento ha sido firmado electrónicamente por:</text:p>
      <text:p text:style-name="PDFText"> <text:s text:c="18"/>RUTH CASTELLANO RODRIGUEZ - JEFE/A DE SECCION GESTIÓN ECONÓMICA <text:s text:c="187"/>Fecha: 09/12/2022 - 12:25:44</text:p>
      <text:p text:style-name="PDFText"> <text:s text:c="18"/>MIGUEL FERNANDEZ MURIAS - JEFE/A DE SERVICIO DISCAPACIDAD <text:s text:c="193"/>Fecha: 09/12/2022 - 12:22:25</text:p>
      <text:p text:style-name="PDFText"> </text:p>
      <text:p text:style-name="PDFText"> <text:s text:c="18"/>En la dirección https://sede.gobiernodecanarias.org/sede/verifica_doc?codigo_nde=</text:p>
      <text:p text:style-name="PDFText"> <text:s text:c="18"/>puede ser comprobada la autenticidad de esta copia, mediante el número de</text:p>
      <text:p text:style-name="PDFText"> <text:s text:c="18"/>documento electrónico siguiente:</text:p>
      <text:p text:style-name="PDFText"> <text:s text:c="20"/>0jQgDyQMwmyh8KfDnYYBGfM1INQPQ__6i</text:p>
      <text:p text:style-name="PDFText"> <text:s text:c="18"/>El presente documento ha sido descargado el 09/12/2022 - 12:25:56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3"/>Fecha: 09/12/2022 13:39:51</text:p>
      <text:p text:style-name="PDFText"> <text:s text:c="6"/>En calidad de: D.Gral.de Dependencia y Discapacidad</text:p>
      <text:p text:style-name="PDFText"> <text:s text:c="136"/>Pagina: 46/48</text:p>
      <text:p text:style-name="PDFText"> </text:p>
      <text:p text:style-name="PDFText"> <text:s text:c="177"/>7PHKJAhKi/47A5VTqHMhYYAv9QvdhupI</text:p>
      <text:p text:style-name="PDFText"> <text:s text:c="181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181"/>general ( en concreto actividad de concienciación y lucha contra los estereotipos de género</text:p>
      <text:p text:style-name="PDFText"> <text:s text:c="181"/>dirigido a la población en general) y según consta en las bases, el objetivo principal de los</text:p>
      <text:p text:style-name="PDFText"> <text:s text:c="181"/>proyectos que podrán ser subvencionables por la actividad 1.3</text:p>
      <text:p text:style-name="PDFText"> <text:s text:c="178"/>2. No se detallan con precisión, ni se concreta la duración y contenido de las intervenciones. Toda</text:p>
      <text:p text:style-name="PDFText"> <text:s text:c="23"/>C/ Prof. Agustín Millares Carló , nº 18 , Edf. Usos Mú ltiples II, Plantas 2ª y 3ª , 35071 Las Palmas de Gran Canaria, 928 306 200 / 928 306 288 (FAX)</text:p>
      <text:p text:style-name="PDFText"> </text:p>
      <text:p text:style-name="PDFText"> </text:p>
      <text:p text:style-name="PDFText"> </text:p>
      <text:p text:style-name="PDFText"> </text:p>
      <text:p text:style-name="PDFText"> <text:s text:c="181"/>la información que se aporta es difusa y sin concreción alguna.</text:p>
      <text:p text:style-name="PDFText"> <text:s text:c="181"/>• <text:s text:c="2"/>Actividades físico deportivas individuales a demanda de las personas beneficiarias.</text:p>
      <text:p text:style-name="PDFText"> <text:s text:c="34"/>C/ San Sebastiá n, nº 53 , Edf. Príncipe Felipe, Planta 1ª y 2ª , 38071 Santa Cruz de Tenerife, 922 474 522 / 922 474 152 (FAX)</text:p>
      <text:p text:style-name="PDFText"> </text:p>
      <text:p text:style-name="PDFText"> </text:p>
      <text:p text:style-name="PDFText"> </text:p>
      <text:p text:style-name="PDFText"> </text:p>
      <text:p text:style-name="PDFText"> <text:s text:c="181"/>• <text:s text:c="2"/>Actividades físico deportivas de equipo a demanda de las personas beneficiarias.</text:p>
      <text:p text:style-name="PDFText"> <text:s text:c="181"/>• <text:s text:c="2"/>Excursiones y convivencias en espacios naturales como fomento de relaciones</text:p>
      <text:p text:style-name="PDFText"> <text:s text:c="185"/>interpersonales.</text:p>
      <text:p text:style-name="PDFText"> <text:s text:c="181"/>• <text:s text:c="2"/>Acciones artístico-culturales a demanda de las personas beneficiarias.</text:p>
      <text:p text:style-name="PDFText"> <text:s text:c="181"/>• <text:s text:c="2"/>Sesiones de multi-terapias a demanda de las personas beneficiarias.</text:p>
      <text:p text:style-name="PDFText"> <text:s text:c="177"/>Si no se conocen las actividades concretas que se van a realizar, ¿cómo se han podido</text:p>
      <text:p text:style-name="PDFText"> <text:s text:c="177"/>presupuestar?</text:p>
      <text:p text:style-name="PDFText"> <text:s text:c="178"/>3. Existe contradicción en el cronograma de acciones y el período de ejecución presentado por la</text:p>
      <text:p text:style-name="PDFText"> <text:s text:c="181"/>Entidad. En la memoria descriptiva hay un inicio escalonado de las actividades, mientras que en</text:p>
      <text:p text:style-name="PDFText"> <text:s text:c="181"/>la Memoria resumen todas la actividades tienen inicio el 1 de octubre de 2022.</text:p>
      <text:p text:style-name="PDFText"> <text:s text:c="178"/>4. En el apartado de perspectiva de género se explica la perspectiva de género del Proyecto Tejas</text:p>
      <text:p text:style-name="PDFText"> <text:s text:c="181"/>(SDD2022TF00099)</text:p>
      <text:p text:style-name="PDFText"> <text:s text:c="178"/>5. No queda suficientemente acreditada que las funciones a realizar por los profesionales del</text:p>
      <text:p text:style-name="PDFText"> <text:s text:c="181"/>ámbito social “ejecutar los objetivos planteados en el proyecto” sean los más adecuados a su</text:p>
      <text:p text:style-name="PDFText"> <text:s text:c="181"/>categoría profesional.</text:p>
      <text:p text:style-name="PDFText"> <text:s text:c="178"/>6. Al no quedar suficientemente acreditadas y desglosadas las funciones a realizar por los</text:p>
      <text:p text:style-name="PDFText"> <text:s text:c="181"/>profesionales del ámbito social “ejecutar acciones” así como del técnico auxiliar “apoyo</text:p>
      <text:p text:style-name="PDFText"> <text:s text:c="181"/>administrativo” no es posible determinar si es necesaria la subcontratación de las actividades</text:p>
      <text:p text:style-name="PDFText"> <text:s text:c="181"/>grupales propuestas.</text:p>
      <text:p text:style-name="PDFText"> <text:s text:c="178"/>7. Al igual que ocurría en el Mangata II (SDD2022TF00087) los indicadores descritos en el sistema</text:p>
      <text:p text:style-name="PDFText"> <text:s text:c="181"/>de evaluación resultan insuficientes para la valoración cuantitativa de los resultados esperados</text:p>
      <text:p text:style-name="PDFText"> <text:s text:c="181"/>tras la consecución de los objetivos y actividades propuestas en el proyecto, careciendo además</text:p>
      <text:p text:style-name="PDFText"> <text:s text:c="181"/>de indicadores cualitativos indispensables para la valoración y evaluación.</text:p>
      <text:p text:style-name="PDFText"> <text:s text:c="178"/>8. En la memoria descriptiva refleja que la duración del proyecto es de 9 meses, desde el 1 de</text:p>
      <text:p text:style-name="PDFText"> <text:s text:c="181"/>octubre de 2022 al 30 de junio de 2023, no correspondiendo con lo expresado en la contratación</text:p>
      <text:p text:style-name="PDFText"> <text:s text:c="181"/>de personal como los gastos generales y de actividades que están planteados para 6 meses.</text:p>
      <text:p text:style-name="PDFText"> </text:p>
      <text:p text:style-name="PDFText"> </text:p>
      <text:p text:style-name="PDFText"> </text:p>
      <text:p text:style-name="PDFText"> </text:p>
      <text:p text:style-name="PDFText"> <text:s text:c="281"/>6</text:p>
      <text:p text:style-name="PDFText"> </text:p>
      <text:p text:style-name="PDFText"> </text:p>
      <text:p text:style-name="PDFText"> </text:p>
      <text:p text:style-name="PDFText"> </text:p>
      <text:p text:style-name="PDFText"> <text:s text:c="18"/>Este documento ha sido firmado electrónicamente por:</text:p>
      <text:p text:style-name="PDFText"> <text:s text:c="18"/>RUTH CASTELLANO RODRIGUEZ - JEFE/A DE SECCION GESTIÓN ECONÓMICA <text:s text:c="186"/>Fecha: 09/12/2022 - 12:25:44</text:p>
      <text:p text:style-name="PDFText"> <text:s text:c="18"/>MIGUEL FERNANDEZ MURIAS - JEFE/A DE SERVICIO DISCAPACIDAD <text:s text:c="192"/>Fecha: 09/12/2022 - 12:22:25</text:p>
      <text:p text:style-name="PDFText"> </text:p>
      <text:p text:style-name="PDFText"> <text:s text:c="18"/>En la dirección https://sede.gobiernodecanarias.org/sede/verifica_doc?codigo_nde=</text:p>
      <text:p text:style-name="PDFText"> <text:s text:c="18"/>puede ser comprobada la autenticidad de esta copia, mediante el número de</text:p>
      <text:p text:style-name="PDFText"> <text:s text:c="18"/>documento electrónico siguiente:</text:p>
      <text:p text:style-name="PDFText"> <text:s text:c="20"/>0jQgDyQMwmyh8KfDnYYBGfM1INQPQ__6i</text:p>
      <text:p text:style-name="PDFText"> <text:s text:c="18"/>El presente documento ha sido descargado el 09/12/2022 - 12:25:56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3"/>Fecha: 09/12/2022 13:39:51</text:p>
      <text:p text:style-name="PDFText"> <text:s text:c="6"/>En calidad de: D.Gral.de Dependencia y Discapacidad</text:p>
      <text:p text:style-name="PDFText"> <text:s text:c="136"/>Pagina: 47/48</text:p>
      <text:p text:style-name="PDFText"> </text:p>
      <text:p text:style-name="PDFText"> <text:s text:c="176"/>7PHKJAhKi/47A5VTqHMhYYAv9QvdhupI</text:p>
      <text:p text:style-name="PDFText"> <text:s text:c="178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176"/>SDD2022TF00099: Proyecto Tejas</text:p>
      <text:p text:style-name="PDFText"> <text:s text:c="23"/>C/ Prof. Agustín Millares Carló , nº 18 , Edf. Usos Mú ltiples II, Plantas 2ª y 3ª , 35071 Las Palmas de Gran Canaria, 928 306 200 / 928 306 288 (FAX)</text:p>
      <text:p text:style-name="PDFText"> </text:p>
      <text:p text:style-name="PDFText"> </text:p>
      <text:p text:style-name="PDFText"> </text:p>
      <text:p text:style-name="PDFText"> </text:p>
      <text:p text:style-name="PDFText"> <text:s text:c="179"/>1. En la memoria descriptiva se refleja que la duración del proyecto es de 9 meses, desde el 1 de</text:p>
      <text:p text:style-name="PDFText"> <text:s text:c="182"/>octubre de 2022 al 30 de junio de 2023, no correspondiendo con lo expresado en la contratación</text:p>
      <text:p text:style-name="PDFText"> <text:s text:c="34"/>C/ San Sebastiá n, nº 53 , Edf. Príncipe Felipe, Planta 1ª y 2ª , 38071 Santa Cruz de Tenerife, 922 474 522 / 922 474 152 (FAX)</text:p>
      <text:p text:style-name="PDFText"> </text:p>
      <text:p text:style-name="PDFText"> </text:p>
      <text:p text:style-name="PDFText"> </text:p>
      <text:p text:style-name="PDFText"> </text:p>
      <text:p text:style-name="PDFText"> <text:s text:c="182"/>de personal como los gastos generales y de actividades que están planteados para 6 meses.</text:p>
      <text:p text:style-name="PDFText"> <text:s text:c="179"/>2. Existe contradicción en el cronograma de acciones y el período de ejecución presentado por la</text:p>
      <text:p text:style-name="PDFText"> <text:s text:c="182"/>Entidad. En la memoria descriptiva, en el apartado “Cronograma del Proyecto Teja” se muestra</text:p>
      <text:p text:style-name="PDFText"> <text:s text:c="182"/>un inicio escalonado de las actividades. En la memoria resumen en el apartado “Definir</text:p>
      <text:p text:style-name="PDFText"> <text:s text:c="182"/>cronograma de desarrollo de la actividad” todas la actividades tienen inicio el 1 de octubre de</text:p>
      <text:p text:style-name="PDFText"> <text:s text:c="182"/>2022.</text:p>
      <text:p text:style-name="PDFText"> <text:s text:c="179"/>3. Al igual que ocurría en el Proyecto Mangata II (SDD2022TF00087) y Proyecto Aisa</text:p>
      <text:p text:style-name="PDFText"> <text:s text:c="182"/>(SDD2022TF00096) , los indicadores descritos en el sistema de evaluación resultan insuficientes</text:p>
      <text:p text:style-name="PDFText"> <text:s text:c="182"/>para la valoración cuantitativa de los resultados esperados tras la consecución de los objetivos y</text:p>
      <text:p text:style-name="PDFText"> <text:s text:c="182"/>actividades propuestas en el proyecto, careciendo además de indicadores cualitativos</text:p>
      <text:p text:style-name="PDFText"> <text:s text:c="182"/>indispensables para la valoración y evaluación del proyecto presentado por la Entidad.</text:p>
      <text:p text:style-name="PDFText"> <text:s text:c="179"/>4. Al no quedar suficientemente acreditadas y desglosadas las funciones a realizar por los</text:p>
      <text:p text:style-name="PDFText"> <text:s text:c="182"/>profesionales del ámbito social “ejecutar acciones” así como del técnico auxiliar “apoyo</text:p>
      <text:p text:style-name="PDFText"> <text:s text:c="182"/>administrativo” no es posible determinar si es necesaria la subcontratación de las actividades</text:p>
      <text:p text:style-name="PDFText"> <text:s text:c="182"/>grupales propuestas, ya que son actividades que se podrían realizar con el personal contratado</text:p>
      <text:p text:style-name="PDFText"> <text:s text:c="182"/>a cargo de la Entidad</text:p>
      <text:p text:style-name="PDFText"> </text:p>
      <text:p text:style-name="PDFText"> </text:p>
      <text:p text:style-name="PDFText"> </text:p>
      <text:p text:style-name="PDFText"> </text:p>
      <text:p text:style-name="PDFText"> <text:s text:c="281"/>7</text:p>
      <text:p text:style-name="PDFText"> </text:p>
      <text:p text:style-name="PDFText"> </text:p>
      <text:p text:style-name="PDFText"> </text:p>
      <text:p text:style-name="PDFText"> </text:p>
      <text:p text:style-name="PDFText"> <text:s text:c="18"/>Este documento ha sido firmado electrónicamente por:</text:p>
      <text:p text:style-name="PDFText"> <text:s text:c="18"/>RUTH CASTELLANO RODRIGUEZ - JEFE/A DE SECCION GESTIÓN ECONÓMICA <text:s text:c="186"/>Fecha: 09/12/2022 - 12:25:44</text:p>
      <text:p text:style-name="PDFText"> <text:s text:c="18"/>MIGUEL FERNANDEZ MURIAS - JEFE/A DE SERVICIO DISCAPACIDAD <text:s text:c="192"/>Fecha: 09/12/2022 - 12:22:25</text:p>
      <text:p text:style-name="PDFText"> </text:p>
      <text:p text:style-name="PDFText"> <text:s text:c="18"/>En la dirección https://sede.gobiernodecanarias.org/sede/verifica_doc?codigo_nde=</text:p>
      <text:p text:style-name="PDFText"> <text:s text:c="18"/>puede ser comprobada la autenticidad de esta copia, mediante el número de</text:p>
      <text:p text:style-name="PDFText"> <text:s text:c="18"/>documento electrónico siguiente:</text:p>
      <text:p text:style-name="PDFText"> <text:s text:c="20"/>0jQgDyQMwmyh8KfDnYYBGfM1INQPQ__6i</text:p>
      <text:p text:style-name="PDFText"> <text:s text:c="18"/>El presente documento ha sido descargado el 09/12/2022 - 12:25:56</text:p>
      <text:p text:style-name="PDFText"> </text:p>
      <text:p text:style-name="PDFText"> </text:p>
      <text:p text:style-name="PDFText"> </text:p>
      <text:p text:style-name="PDFText"> </text:p>
      <text:p text:style-name="PDFText"> <text:s text:c="6"/>Este documento incorpora firma electrónica reconocida de acuerdo a la Ley 6/2020, de 11 de noviembre de los servicios electrónicos de confianza</text:p>
      <text:p text:style-name="PDFText"> <text:s text:c="6"/>Permite la verificación de la integridad de esta copia del documento electrónico en la dirección:</text:p>
      <text:p text:style-name="PDFText"> <text:s text:c="6"/>https://sede.gobiernodecanarias.org/sede/verifica_doc</text:p>
      <text:p text:style-name="PDFText"> <text:s text:c="6"/>Este documento es una copia electrónica auténtica</text:p>
      <text:p text:style-name="PDFText"> <text:s text:c="6"/>Firmado por: Marta Arocha Correa <text:s text:c="83"/>Fecha: 09/12/2022 13:39:51</text:p>
      <text:p text:style-name="PDFText"> <text:s text:c="6"/>En calidad de: D.Gral.de Dependencia y Discapacidad</text:p>
      <text:p text:style-name="PDFText"> <text:s text:c="136"/>Pagina: 48/48</text:p>
      <text:p text:style-name="PDFText"> </text:p>
      <text:p text:style-name="PDFText"> <text:s text:c="176"/>7PHKJAhKi/47A5VTqHMhYYAv9QvdhupI</text:p>
      <text:p text:style-name="PDFText"> <text:s text:c="180"/>RESOLUCIÓN - Nº: 51138 / 2022 - Libro: 2508 - Fecha: 09/12/2022 13:39:51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ageBreak"/>
      <text:p text:style-name="PDFText"> <text:s text:c="9"/>INFORMACIÓN SOBRE LA/S FIRMA/S Y REGISTRO/S DEL PRESENTE DOCUMENTO:</text:p>
      <text:p text:style-name="PDFText">Este documento ha sido firmado electrónicamente por:</text:p>
      <text:p text:style-name="PDFText">Firmado por DIRECCION GENERAL DE DEPENDENCIA Y DISCAPACIDAD - <text:s text:c="20"/>Fecha: 09/12/2022 - 13:44:13</text:p>
      <text:p text:style-name="PDFText">Este documento ha sido registrado electrónicamente:</text:p>
      <text:p text:style-name="PDFText">SALIDA - N. General: 811372 / 2022 - N. Registro: DIDJ / 212980 / 2022 <text:s text:c="11"/>Fecha: 09/12/2022 - 13:53:15</text:p>
      <text:p text:style-name="PDFText">SALIDA - N. General: 811369 / 2022 - N. Registro: DIDJ / 212979 / 2022 <text:s text:c="11"/>Fecha: 09/12/2022 - 13:53:09</text:p>
      <text:p text:style-name="PDFText">SALIDA - N. General: 811367 / 2022 - N. Registro: DIDJ / 212978 / 2022 <text:s text:c="11"/>Fecha: 09/12/2022 - 13:53:03</text:p>
      <text:p text:style-name="PDFText">SALIDA - N. General: 811366 / 2022 - N. Registro: DIDJ / 212977 / 2022 <text:s text:c="11"/>Fecha: 09/12/2022 - 13:52:56</text:p>
      <text:p text:style-name="PDFText">SALIDA - N. General: 811363 / 2022 - N. Registro: DIDJ / 212975 / 2022 <text:s text:c="11"/>Fecha: 09/12/2022 - 13:52:50</text:p>
      <text:p text:style-name="PDFText">SALIDA - N. General: 811360 / 2022 - N. Registro: DIDJ / 212973 / 2022 <text:s text:c="11"/>Fecha: 09/12/2022 - 13:52:44</text:p>
      <text:p text:style-name="PDFText">SALIDA - N. General: 811358 / 2022 - N. Registro: DIDJ / 212972 / 2022 <text:s text:c="11"/>Fecha: 09/12/2022 - 13:52:38</text:p>
      <text:p text:style-name="PDFText">SALIDA - N. General: 811356 / 2022 - N. Registro: DIDJ / 212970 / 2022 <text:s text:c="11"/>Fecha: 09/12/2022 - 13:52:32</text:p>
      <text:p text:style-name="PDFText">SALIDA - N. General: 811355 / 2022 - N. Registro: DIDJ / 212969 / 2022 <text:s text:c="11"/>Fecha: 09/12/2022 - 13:52:26</text:p>
      <text:p text:style-name="PDFText">SALIDA - N. General: 811353 / 2022 - N. Registro: DIDJ / 212968 / 2022 <text:s text:c="11"/>Fecha: 09/12/2022 - 13:52:21</text:p>
      <text:p text:style-name="PDFText">SALIDA - N. General: 811352 / 2022 - N. Registro: DIDJ / 212967 / 2022 <text:s text:c="11"/>Fecha: 09/12/2022 - 13:52:15</text:p>
      <text:p text:style-name="PDFText">SALIDA - N. General: 811351 / 2022 - N. Registro: DIDJ / 212966 / 2022 <text:s text:c="11"/>Fecha: 09/12/2022 - 13:52:10</text:p>
      <text:p text:style-name="PDFText">SALIDA - N. General: 811349 / 2022 - N. Registro: DIDJ / 212965 / 2022 <text:s text:c="11"/>Fecha: 09/12/2022 - 13:52:04</text:p>
      <text:p text:style-name="PDFText">SALIDA - N. General: 811347 / 2022 - N. Registro: DIDJ / 212964 / 2022 <text:s text:c="11"/>Fecha: 09/12/2022 - 13:51:59</text:p>
      <text:p text:style-name="PDFText">SALIDA - N. General: 811344 / 2022 - N. Registro: DIDJ / 212962 / 2022 <text:s text:c="11"/>Fecha: 09/12/2022 - 13:51:53</text:p>
      <text:p text:style-name="PDFText">SALIDA - N. General: 811342 / 2022 - N. Registro: DIDJ / 212960 / 2022 <text:s text:c="11"/>Fecha: 09/12/2022 - 13:51:48</text:p>
      <text:p text:style-name="PDFText">SALIDA - N. General: 811341 / 2022 - N. Registro: DIDJ / 212959 / 2022 <text:s text:c="11"/>Fecha: 09/12/2022 - 13:51:42</text:p>
      <text:p text:style-name="PDFText">SALIDA - N. General: 811340 / 2022 - N. Registro: DIDJ / 212958 / 2022 <text:s text:c="11"/>Fecha: 09/12/2022 - 13:51:36</text:p>
      <text:p text:style-name="PDFText">SALIDA - N. General: 811337 / 2022 - N. Registro: DIDJ / 212957 / 2022 <text:s text:c="11"/>Fecha: 09/12/2022 - 13:51:29</text:p>
      <text:p text:style-name="PDFText">SALIDA - N. General: 811335 / 2022 - N. Registro: DIDJ / 212956 / 2022 <text:s text:c="11"/>Fecha: 09/12/2022 - 13:51:23</text:p>
      <text:p text:style-name="PDFText">SALIDA - N. General: 811333 / 2022 - N. Registro: DIDJ / 212955 / 2022 <text:s text:c="11"/>Fecha: 09/12/2022 - 13:51:17</text:p>
      <text:p text:style-name="PDFText">SALIDA - N. General: 811332 / 2022 - N. Registro: DIDJ / 212954 / 2022 <text:s text:c="11"/>Fecha: 09/12/2022 - 13:51:11</text:p>
      <text:p text:style-name="PDFText">SALIDA - N. General: 811331 / 2022 - N. Registro: DIDJ / 212953 / 2022 <text:s text:c="11"/>Fecha: 09/12/2022 - 13:51:05</text:p>
      <text:p text:style-name="PDFText">SALIDA - N. General: 811329 / 2022 - N. Registro: DIDJ / 212952 / 2022 <text:s text:c="11"/>Fecha: 09/12/2022 - 13:50:57</text:p>
      <text:p text:style-name="PDFText">SALIDA - N. General: 811327 / 2022 - N. Registro: DIDJ / 212951 / 2022 <text:s text:c="11"/>Fecha: 09/12/2022 - 13:50:50</text:p>
      <text:p text:style-name="PDFText">SALIDA - N. General: 811326 / 2022 - N. Registro: DIDJ / 212950 / 2022 <text:s text:c="11"/>Fecha: 09/12/2022 - 13:50:43</text:p>
      <text:p text:style-name="PDFText">SALIDA - N. General: 811325 / 2022 - N. Registro: DIDJ / 212949 / 2022 <text:s text:c="11"/>Fecha: 09/12/2022 - 13:50:37</text:p>
      <text:p text:style-name="PDFText">SALIDA - N. General: 811321 / 2022 - N. Registro: DIDJ / 212948 / 2022 <text:s text:c="11"/>Fecha: 09/12/2022 - 13:50:23</text:p>
      <text:p text:style-name="PDFText">SALIDA - N. General: 811320 / 2022 - N. Registro: DIDJ / 212947 / 2022 <text:s text:c="11"/>Fecha: 09/12/2022 - 13:50:16</text:p>
      <text:p text:style-name="PDFText">SALIDA - N. General: 811318 / 2022 - N. Registro: DIDJ / 212946 / 2022 <text:s text:c="11"/>Fecha: 09/12/2022 - 13:50:11</text:p>
      <text:p text:style-name="PDFText">SALIDA - N. General: 811316 / 2022 - N. Registro: DIDJ / 212945 / 2022 <text:s text:c="11"/>Fecha: 09/12/2022 - 13:50:05</text:p>
      <text:p text:style-name="PDFText">SALIDA - N. General: 811314 / 2022 - N. Registro: DIDJ / 212944 / 2022 <text:s text:c="11"/>Fecha: 09/12/2022 - 13:49:58</text:p>
      <text:p text:style-name="PDFText">SALIDA - N. General: 811311 / 2022 - N. Registro: DIDJ / 212942 / 2022 <text:s text:c="11"/>Fecha: 09/12/2022 - 13:49:52</text:p>
      <text:p text:style-name="PDFText">SALIDA - N. General: 811309 / 2022 - N. Registro: DIDJ / 212941 / 2022 <text:s text:c="11"/>Fecha: 09/12/2022 - 13:49:46</text:p>
      <text:p text:style-name="PDFText">SALIDA - N. General: 811306 / 2022 - N. Registro: DIDJ / 212939 / 2022 <text:s text:c="11"/>Fecha: 09/12/2022 - 13:49:40</text:p>
      <text:p text:style-name="PDFText">SALIDA - N. General: 811304 / 2022 - N. Registro: DIDJ / 212938 / 2022 <text:s text:c="11"/>Fecha: 09/12/2022 - 13:49:35</text:p>
      <text:p text:style-name="PDFText">SALIDA - N. General: 811303 / 2022 - N. Registro: DIDJ / 212937 / 2022 <text:s text:c="11"/>Fecha: 09/12/2022 - 13:49:30</text:p>
      <text:p text:style-name="PDFText">SALIDA - N. General: 811302 / 2022 - N. Registro: DIDJ / 212936 / 2022 <text:s text:c="11"/>Fecha: 09/12/2022 - 13:49:24</text:p>
      <text:p text:style-name="PDFText">SALIDA - N. General: 811300 / 2022 - N. Registro: DIDJ / 212935 / 2022 <text:s text:c="11"/>Fecha: 09/12/2022 - 13:49:18</text:p>
      <text:p text:style-name="PDFText">SALIDA - N. General: 811297 / 2022 - N. Registro: DIDJ / 212934 / 2022 <text:s text:c="11"/>Fecha: 09/12/2022 - 13:49:12</text:p>
      <text:p text:style-name="PDFText">SALIDA - N. General: 811294 / 2022 - N. Registro: DIDJ / 212933 / 2022 <text:s text:c="11"/>Fecha: 09/12/2022 - 13:49:06</text:p>
      <text:p text:style-name="PDFText">SALIDA - N. General: 811293 / 2022 - N. Registro: DIDJ / 212932 / 2022 <text:s text:c="11"/>Fecha: 09/12/2022 - 13:48:59</text:p>
      <text:p text:style-name="PDFText">SALIDA - N. General: 811292 / 2022 - N. Registro: DIDJ / 212931 / 2022 <text:s text:c="11"/>Fecha: 09/12/2022 - 13:48:54</text:p>
      <text:p text:style-name="PDFText">SALIDA - N. General: 811290 / 2022 - N. Registro: DIDJ / 212930 / 2022 <text:s text:c="11"/>Fecha: 09/12/2022 - 13:48:48</text:p>
      <text:p text:style-name="PDFText">SALIDA - N. General: 811288 / 2022 - N. Registro: DIDJ / 212929 / 2022 <text:s text:c="11"/>Fecha: 09/12/2022 - 13:48:42</text:p>
      <text:p text:style-name="PDFText">SALIDA - N. General: 811286 / 2022 - N. Registro: DIDJ / 212927 / 2022 <text:s text:c="11"/>Fecha: 09/12/2022 - 13:48:36</text:p>
      <text:p text:style-name="PDFText">SALIDA - N. General: 811285 / 2022 - N. Registro: DIDJ / 212926 / 2022 <text:s text:c="11"/>Fecha: 09/12/2022 - 13:48:30</text:p>
      <text:p text:style-name="PDFText">SALIDA - N. General: 811282 / 2022 - N. Registro: DIDJ / 212925 / 2022 <text:s text:c="11"/>Fecha: 09/12/2022 - 13:48:25</text:p>
      <text:p text:style-name="PDFText">SALIDA - N. General: 811279 / 2022 - N. Registro: DIDJ / 212924 / 2022 <text:s text:c="11"/>Fecha: 09/12/2022 - 13:48:18</text:p>
      <text:p text:style-name="PDFText">SALIDA - N. General: 811276 / 2022 - N. Registro: DIDJ / 212922 / 2022 <text:s text:c="11"/>Fecha: 09/12/2022 - 13:48:12</text:p>
      <text:p text:style-name="PDFText">SALIDA - N. General: 811275 / 2022 - N. Registro: DIDJ / 212921 / 2022 <text:s text:c="11"/>Fecha: 09/12/2022 - 13:48:07</text:p>
      <text:p text:style-name="PDFText">SALIDA - N. General: 811274 / 2022 - N. Registro: DIDJ / 212920 / 2022 <text:s text:c="11"/>Fecha: 09/12/2022 - 13:48:01</text:p>
      <text:p text:style-name="PDFText">SALIDA - N. General: 811272 / 2022 - N. Registro: DIDJ / 212919 / 2022 <text:s text:c="11"/>Fecha: 09/12/2022 - 13:47:54</text:p>
      <text:p text:style-name="PDFText">SALIDA - N. General: 811270 / 2022 - N. Registro: DIDJ / 212918 / 2022 <text:s text:c="11"/>Fecha: 09/12/2022 - 13:47:47</text:p>
      <text:p text:style-name="PDFText">SALIDA - N. General: 811269 / 2022 - N. Registro: DIDJ / 212917 / 2022 <text:s text:c="11"/>Fecha: 09/12/2022 - 13:47:41</text:p>
      <text:p text:style-name="PDFText">SALIDA - N. General: 811268 / 2022 - N. Registro: DIDJ / 212916 / 2022 <text:s text:c="11"/>Fecha: 09/12/2022 - 13:47:36</text:p>
      <text:p text:style-name="PDFText">SALIDA - N. General: 811266 / 2022 - N. Registro: DIDJ / 212915 / 2022 <text:s text:c="11"/>Fecha: 09/12/2022 - 13:47:30</text:p>
      <text:p text:style-name="PDFText">SALIDA - N. General: 811265 / 2022 - N. Registro: DIDJ / 212914 / 2022 <text:s text:c="11"/>Fecha: 09/12/2022 - 13:47:24</text:p>
      <text:p text:style-name="PDFText">SALIDA - N. General: 811262 / 2022 - N. Registro: DIDJ / 212913 / 2022 <text:s text:c="11"/>Fecha: 09/12/2022 - 13:47:18</text:p>
      <text:p text:style-name="PDFText">SALIDA - N. General: 811260 / 2022 - N. Registro: DIDJ / 212911 / 2022 <text:s text:c="11"/>Fecha: 09/12/2022 - 13:47:12</text:p>
      <text:p text:style-name="PDFText">SALIDA - N. General: 811259 / 2022 - N. Registro: DIDJ / 212910 / 2022 <text:s text:c="11"/>Fecha: 09/12/2022 - 13:47:06</text:p>
      <text:p text:style-name="PDFText">SALIDA - N. General: 811258 / 2022 - N. Registro: DIDJ / 212909 / 2022 <text:s text:c="11"/>Fecha: 09/12/2022 - 13:47:01</text:p>
      <text:p text:style-name="PDFText">SALIDA - N. General: 811256 / 2022 - N. Registro: DIDJ / 212908 / 2022 <text:s text:c="11"/>Fecha: 09/12/2022 - 13:46:55</text:p>
      <text:p text:style-name="PDFText">SALIDA - N. General: 811254 / 2022 - N. Registro: DIDJ / 212907 / 2022 <text:s text:c="11"/>Fecha: 09/12/2022 - 13:46:50</text:p>
      <text:p text:style-name="PDFText">SALIDA - N. General: 811253 / 2022 - N. Registro: DIDJ / 212906 / 2022 <text:s text:c="11"/>Fecha: 09/12/2022 - 13:46:44</text:p>
      <text:p text:style-name="PDFText">SALIDA - N. General: 811250 / 2022 - N. Registro: DIDJ / 212905 / 2022 <text:s text:c="11"/>Fecha: 09/12/2022 - 13:46:38</text:p>
      <text:p text:style-name="PDFText">SALIDA - N. General: 811248 / 2022 - N. Registro: DIDJ / 212904 / 2022 <text:s text:c="11"/>Fecha: 09/12/2022 - 13:46:32</text:p>
      <text:p text:style-name="PDFText">SALIDA - N. General: 811247 / 2022 - N. Registro: DIDJ / 212903 / 2022 <text:s text:c="11"/>Fecha: 09/12/2022 - 13:46:21</text:p>
      <text:p text:style-name="PDFText">SALIDA - N. General: 811244 / 2022 - N. Registro: DIDJ / 212902 / 2022 <text:s text:c="11"/>Fecha: 09/12/2022 - 13:46:15</text:p>
      <text:p text:style-name="PDFText">SALIDA - N. General: 811243 / 2022 - N. Registro: DIDJ / 212901 / 2022 <text:s text:c="11"/>Fecha: 09/12/2022 - 13:46:10</text:p>
      <text:p text:style-name="PDFText">SALIDA - N. General: 811242 / 2022 - N. Registro: DIDJ / 212900 / 2022 <text:s text:c="11"/>Fecha: 09/12/2022 - 13:46:04</text:p>
      <text:p text:style-name="PDFText">SALIDA - N. General: 811240 / 2022 - N. Registro: DIDJ / 212899 / 2022 <text:s text:c="11"/>Fecha: 09/12/2022 - 13:45:59</text:p>
      <text:p text:style-name="PDFText">SALIDA - N. General: 811238 / 2022 - N. Registro: DIDJ / 212897 / 2022 <text:s text:c="11"/>Fecha: 09/12/2022 - 13:45:52</text:p>
      <text:p text:style-name="PDFText">SALIDA - N. General: 811237 / 2022 - N. Registro: DIDJ / 212896 / 2022 <text:s text:c="11"/>Fecha: 09/12/2022 - 13:45:46</text:p>
      <text:p text:style-name="PDFText">SALIDA - N. General: 811236 / 2022 - N. Registro: DIDJ / 212895 / 2022 <text:s text:c="11"/>Fecha: 09/12/2022 - 13:45:41</text:p>
      <text:p text:style-name="PDFText">SALIDA - N. General: 811235 / 2022 - N. Registro: DIDJ / 212894 / 2022 <text:s text:c="11"/>Fecha: 09/12/2022 - 13:45:35</text:p>
      <text:p text:style-name="PDFText">SALIDA - N. General: 811234 / 2022 - N. Registro: DIDJ / 212893 / 2022 <text:s text:c="11"/>Fecha: 09/12/2022 - 13:45:29</text:p>
      <text:p text:style-name="PDFText">SALIDA - N. General: 811232 / 2022 - N. Registro: DIDJ / 212892 / 2022 <text:s text:c="11"/>Fecha: 09/12/2022 - 13:45:23</text:p>
      <text:p text:style-name="PDFText">SALIDA - N. General: 811230 / 2022 - N. Registro: DIDJ / 212891 / 2022 <text:s text:c="11"/>Fecha: 09/12/2022 - 13:45:17</text:p>
      <text:p text:style-name="PDFText">SALIDA - N. General: 811229 / 2022 - N. Registro: DIDJ / 212890 / 2022 <text:s text:c="11"/>Fecha: 09/12/2022 - 13:45:12</text:p>
      <text:p text:style-name="PDFText">SALIDA - N. General: 811226 / 2022 - N. Registro: DIDJ / 212889 / 2022 <text:s text:c="11"/>Fecha: 09/12/2022 - 13:45:06</text:p>
      <text:p text:style-name="PDFText">SALIDA - N. General: 811225 / 2022 - N. Registro: DIDJ / 212888 / 2022 <text:s text:c="11"/>Fecha: 09/12/2022 - 13:45:00</text:p>
      <text:p text:style-name="PDFText">SALIDA - N. General: 811223 / 2022 - N. Registro: DIDJ / 212887 / 2022 <text:s text:c="11"/>Fecha: 09/12/2022 - 13:44:54</text:p>
      <text:p text:style-name="PDFText">SALIDA - N. General: 811221 / 2022 - N. Registro: DIDJ / 212886 / 2022 <text:s text:c="11"/>Fecha: 09/12/2022 - 13:44:47</text:p>
      <text:p text:style-name="PDFText">SALIDA - N. General: 811220 / 2022 - N. Registro: DIDJ / 212885 / 2022 <text:s text:c="11"/>Fecha: 09/12/2022 - 13:44:41</text:p>
      <text:p text:style-name="PDFText">SALIDA - N. General: 811218 / 2022 - N. Registro: DIDJ / 212884 / 2022 <text:s text:c="11"/>Fecha: 09/12/2022 - 13:44:35</text:p>
      <text:p text:style-name="PDFText">SALIDA - N. General: 811217 / 2022 - N. Registro: DIDJ / 212883 / 2022 <text:s text:c="11"/>Fecha: 09/12/2022 - 13:44:28</text:p>
      <text:p text:style-name="PDFText">SALIDA - N. General: 811214 / 2022 - N. Registro: DIDJ / 212882 / 2022 <text:s text:c="11"/>Fecha: 09/12/2022 - 13:44:22</text:p>
      <text:p text:style-name="PDFText">SALIDA - N. General: 811213 / 2022 - N. Registro: DIDJ / 212881 / 2022 <text:s text:c="11"/>Fecha: 09/12/2022 - 13:44:16</text:p>
      <text:p text:style-name="PDFText"> </text:p>
      <text:p text:style-name="PDFText"> </text:p>
      <text:p text:style-name="PDFText"> </text:p>
      <text:p text:style-name="PDFText"> </text:p>
      <text:p text:style-name="PDFText">En la dirección https://sede.gobiernodecanarias.org/sede/verifica_doc puede ser</text:p>
      <text:p text:style-name="PDFText">comprobada la autenticidad de esta copia, mediante el número de documento</text:p>
      <text:p text:style-name="PDFText">electrónico siguiente:</text:p>
      <text:p text:style-name="PDFText"> RP012-73fxsbaipYOpP2SAU98iUKuMNThPyWmo</text:p>
      <text:p text:style-name="PDFText">El presente documento ha sido descargado el 09/12/2022 - 13:53:21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