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3F8BDC1EBB5940EA93A0C50886B79C8D.jpg" manifest:media-type="image/jpeg"/>
  <manifest:file-entry manifest:full-path="Pictures/A1B685932B6841449C49E7ABA9019D97.jpg" manifest:media-type="image/jpeg"/>
  <manifest:file-entry manifest:full-path="Pictures/5A0D395485534DC1BBC2D13042E18969.jpg" manifest:media-type="image/jpeg"/>
  <manifest:file-entry manifest:full-path="Pictures/8DFE3C41BF284EE7B30A7A5B962E76AD.jpg" manifest:media-type="image/jpeg"/>
  <manifest:file-entry manifest:full-path="Pictures/02F238DF46224DDD86D8D760D278A259.jpg" manifest:media-type="image/jpeg"/>
  <manifest:file-entry manifest:full-path="Pictures/06F51140A48A4B3493C7DCF2026D2422.jpg" manifest:media-type="image/jpeg"/>
  <manifest:file-entry manifest:full-path="Pictures/58616E93DE774D8B814705D62306AAA2.jpg" manifest:media-type="image/jpeg"/>
  <manifest:file-entry manifest:full-path="Pictures/B9FFF12FDBD547C7925B295142E990F9.jpg" manifest:media-type="image/jpeg"/>
  <manifest:file-entry manifest:full-path="Pictures/AE18191198C745D4AC99DD2A1EFE2FBF.jpg" manifest:media-type="image/jpeg"/>
  <manifest:file-entry manifest:full-path="Pictures/1248786B8952450ABE4F692086D4AD02.jpg" manifest:media-type="image/jpeg"/>
  <manifest:file-entry manifest:full-path="Pictures/570D8454CFE2458183BEDE54B4F7EA23.jpg" manifest:media-type="image/jpeg"/>
  <manifest:file-entry manifest:full-path="Pictures/E3DC673E11C0474DB3080CB09BE23709.jpg" manifest:media-type="image/jpeg"/>
  <manifest:file-entry manifest:full-path="Pictures/922A9FFD021247ADBDA2FCDC09A35DB1.jpg" manifest:media-type="image/jpeg"/>
  <manifest:file-entry manifest:full-path="Pictures/4A819CB058C1464AA89AE7EFBB4B362B.jpg" manifest:media-type="image/jpeg"/>
  <manifest:file-entry manifest:full-path="Pictures/F3D4073B1C2341B3A74A48CE71468056.jpg" manifest:media-type="image/jpeg"/>
  <manifest:file-entry manifest:full-path="Pictures/4ADF5CD90EA94073808AA1CB963B1907.jpg" manifest:media-type="image/jpeg"/>
  <manifest:file-entry manifest:full-path="Pictures/94F91506DC6F4010ABD162D2B970737B.jpg" manifest:media-type="image/jpeg"/>
  <manifest:file-entry manifest:full-path="Pictures/A8A224B4168741C2AE5601963255E319.jpg" manifest:media-type="image/jpeg"/>
  <manifest:file-entry manifest:full-path="Pictures/850C0D233DCB4F90BE115B9D245EF695.jpg" manifest:media-type="image/jpeg"/>
  <manifest:file-entry manifest:full-path="Pictures/BD61F3BE8FC5419C84B43AEC039E888C.jpg" manifest:media-type="image/jpeg"/>
  <manifest:file-entry manifest:full-path="Pictures/C4E1F69A00014B308CBFE4ECAF5C94C5.jpg" manifest:media-type="image/jpeg"/>
  <manifest:file-entry manifest:full-path="Pictures/4EB69A94D14A47CCBEF3D6E20CC27138.jpg" manifest:media-type="image/jpeg"/>
  <manifest:file-entry manifest:full-path="Pictures/189D0062DF964449A70A2427DE13C042.jpg" manifest:media-type="image/jpeg"/>
  <manifest:file-entry manifest:full-path="Pictures/A8062F7F76B348B98DE1F5EE2F3A4541.jpg" manifest:media-type="image/jpeg"/>
  <manifest:file-entry manifest:full-path="Pictures/9D4202859C404BC195D42E93B5D28FEF.jpg" manifest:media-type="image/jpeg"/>
  <manifest:file-entry manifest:full-path="Pictures/6AAA2AADD58B44B28F40A111D0B8D0B9.jpg" manifest:media-type="image/jpeg"/>
  <manifest:file-entry manifest:full-path="Pictures/13FB6C4475F84386B95DF50DEA80C295.jpg" manifest:media-type="image/jpeg"/>
  <manifest:file-entry manifest:full-path="Pictures/E590D8932225471A906832907E46255F.jpg" manifest:media-type="image/jpeg"/>
  <manifest:file-entry manifest:full-path="Pictures/3B5F2092F0054AD2B4A44CA926AFAF05.jpg" manifest:media-type="image/jpeg"/>
  <manifest:file-entry manifest:full-path="Pictures/62B752F8C4804097A0F3C60E38E93682.jpg" manifest:media-type="image/jpeg"/>
  <manifest:file-entry manifest:full-path="Pictures/B5CD1FBB2E2E4CA1BB9D4A9D668A8C7B.jpg" manifest:media-type="image/jpeg"/>
  <manifest:file-entry manifest:full-path="Pictures/CB2D8FC3F9864E9696C6B426EF37910D.jpg" manifest:media-type="image/jpeg"/>
  <manifest:file-entry manifest:full-path="Pictures/F31D44BD04CC4AACA65C5D374E3632A9.jpg" manifest:media-type="image/jpeg"/>
  <manifest:file-entry manifest:full-path="Pictures/12116ED9741F49FCAF8BB9B2B6FEE5AC.jpg" manifest:media-type="image/jpeg"/>
  <manifest:file-entry manifest:full-path="Pictures/6E9BA72E70CE476D88820C79206A8942.jpg" manifest:media-type="image/jpeg"/>
  <manifest:file-entry manifest:full-path="Pictures/27CE87E9256A4CED9DB11AF4D68DF1ED.jpg" manifest:media-type="image/jpeg"/>
  <manifest:file-entry manifest:full-path="Pictures/92BAA0BC6F294D2E93BAC6424E8AF0F8.jpg" manifest:media-type="image/jpeg"/>
  <manifest:file-entry manifest:full-path="Pictures/39DB60EE94D24509BD5FE30E3E8CF11C.jpg" manifest:media-type="image/jpeg"/>
  <manifest:file-entry manifest:full-path="Pictures/F032944785C94DF98D6F97D19BC7BCDB.jpg" manifest:media-type="image/jpeg"/>
  <manifest:file-entry manifest:full-path="Pictures/520DB89DDBFB4D168B37EDF6659610B4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5cm" svg:height="26.1cm" text:anchor-type="paragraph"><draw:image xlink:href="Pictures/3F8BDC1EBB5940EA93A0C50886B79C8D.jpg" xlink:type="simple" xlink:show="embed" xlink:actuate="onLoad"/></draw:frame></text:p>
      <text:p text:style-name="PageBreak"/>
      <text:p><draw:frame svg:width="18.5cm" svg:height="26.1cm" text:anchor-type="paragraph"><draw:image xlink:href="Pictures/A1B685932B6841449C49E7ABA9019D97.jpg" xlink:type="simple" xlink:show="embed" xlink:actuate="onLoad"/></draw:frame></text:p>
      <text:p text:style-name="PageBreak"/>
      <text:p><draw:frame svg:width="18.5cm" svg:height="26.1cm" text:anchor-type="paragraph"><draw:image xlink:href="Pictures/5A0D395485534DC1BBC2D13042E18969.jpg" xlink:type="simple" xlink:show="embed" xlink:actuate="onLoad"/></draw:frame></text:p>
      <text:p text:style-name="PageBreak"/>
      <text:p><draw:frame svg:width="18.5cm" svg:height="26.1cm" text:anchor-type="paragraph"><draw:image xlink:href="Pictures/8DFE3C41BF284EE7B30A7A5B962E76AD.jpg" xlink:type="simple" xlink:show="embed" xlink:actuate="onLoad"/></draw:frame></text:p>
      <text:p text:style-name="PageBreak"/>
      <text:p><draw:frame svg:width="18.5cm" svg:height="26.1cm" text:anchor-type="paragraph"><draw:image xlink:href="Pictures/02F238DF46224DDD86D8D760D278A259.jpg" xlink:type="simple" xlink:show="embed" xlink:actuate="onLoad"/></draw:frame></text:p>
      <text:p text:style-name="PageBreak"/>
      <text:p><draw:frame svg:width="18.5cm" svg:height="26.1cm" text:anchor-type="paragraph"><draw:image xlink:href="Pictures/06F51140A48A4B3493C7DCF2026D2422.jpg" xlink:type="simple" xlink:show="embed" xlink:actuate="onLoad"/></draw:frame></text:p>
      <text:p text:style-name="PageBreak"/>
      <text:p><draw:frame svg:width="18.5cm" svg:height="26.1cm" text:anchor-type="paragraph"><draw:image xlink:href="Pictures/58616E93DE774D8B814705D62306AAA2.jpg" xlink:type="simple" xlink:show="embed" xlink:actuate="onLoad"/></draw:frame></text:p>
      <text:p text:style-name="PageBreak"/>
      <text:p><draw:frame svg:width="18.5cm" svg:height="26.1cm" text:anchor-type="paragraph"><draw:image xlink:href="Pictures/B9FFF12FDBD547C7925B295142E990F9.jpg" xlink:type="simple" xlink:show="embed" xlink:actuate="onLoad"/></draw:frame></text:p>
      <text:p text:style-name="PageBreak"/>
      <text:p><draw:frame svg:width="18.5cm" svg:height="26.1cm" text:anchor-type="paragraph"><draw:image xlink:href="Pictures/AE18191198C745D4AC99DD2A1EFE2FBF.jpg" xlink:type="simple" xlink:show="embed" xlink:actuate="onLoad"/></draw:frame></text:p>
      <text:p text:style-name="PageBreak"/>
      <text:p><draw:frame svg:width="18.5cm" svg:height="26.1cm" text:anchor-type="paragraph"><draw:image xlink:href="Pictures/1248786B8952450ABE4F692086D4AD02.jpg" xlink:type="simple" xlink:show="embed" xlink:actuate="onLoad"/></draw:frame></text:p>
      <text:p text:style-name="PageBreak"/>
      <text:p><draw:frame svg:width="18.5cm" svg:height="26.1cm" text:anchor-type="paragraph"><draw:image xlink:href="Pictures/570D8454CFE2458183BEDE54B4F7EA23.jpg" xlink:type="simple" xlink:show="embed" xlink:actuate="onLoad"/></draw:frame></text:p>
      <text:p text:style-name="PageBreak"/>
      <text:p><draw:frame svg:width="18.5cm" svg:height="26.1cm" text:anchor-type="paragraph"><draw:image xlink:href="Pictures/E3DC673E11C0474DB3080CB09BE23709.jpg" xlink:type="simple" xlink:show="embed" xlink:actuate="onLoad"/></draw:frame></text:p>
      <text:p text:style-name="PageBreak"/>
      <text:p><draw:frame svg:width="18.5cm" svg:height="26.1cm" text:anchor-type="paragraph"><draw:image xlink:href="Pictures/922A9FFD021247ADBDA2FCDC09A35DB1.jpg" xlink:type="simple" xlink:show="embed" xlink:actuate="onLoad"/></draw:frame></text:p>
      <text:p text:style-name="PageBreak"/>
      <text:p><draw:frame svg:width="18.5cm" svg:height="26.1cm" text:anchor-type="paragraph"><draw:image xlink:href="Pictures/4A819CB058C1464AA89AE7EFBB4B362B.jpg" xlink:type="simple" xlink:show="embed" xlink:actuate="onLoad"/></draw:frame></text:p>
      <text:p text:style-name="PageBreak"/>
      <text:p><draw:frame svg:width="18.5cm" svg:height="26.1cm" text:anchor-type="paragraph"><draw:image xlink:href="Pictures/F3D4073B1C2341B3A74A48CE71468056.jpg" xlink:type="simple" xlink:show="embed" xlink:actuate="onLoad"/></draw:frame></text:p>
      <text:p text:style-name="PageBreak"/>
      <text:p><draw:frame svg:width="18.5cm" svg:height="26.1cm" text:anchor-type="paragraph"><draw:image xlink:href="Pictures/4ADF5CD90EA94073808AA1CB963B1907.jpg" xlink:type="simple" xlink:show="embed" xlink:actuate="onLoad"/></draw:frame></text:p>
      <text:p text:style-name="PageBreak"/>
      <text:p><draw:frame svg:width="18.5cm" svg:height="26.1cm" text:anchor-type="paragraph"><draw:image xlink:href="Pictures/94F91506DC6F4010ABD162D2B970737B.jpg" xlink:type="simple" xlink:show="embed" xlink:actuate="onLoad"/></draw:frame></text:p>
      <text:p text:style-name="PageBreak"/>
      <text:p><draw:frame svg:width="18.5cm" svg:height="26.1cm" text:anchor-type="paragraph"><draw:image xlink:href="Pictures/A8A224B4168741C2AE5601963255E319.jpg" xlink:type="simple" xlink:show="embed" xlink:actuate="onLoad"/></draw:frame></text:p>
      <text:p text:style-name="PageBreak"/>
      <text:p><draw:frame svg:width="18.5cm" svg:height="26.1cm" text:anchor-type="paragraph"><draw:image xlink:href="Pictures/850C0D233DCB4F90BE115B9D245EF695.jpg" xlink:type="simple" xlink:show="embed" xlink:actuate="onLoad"/></draw:frame></text:p>
      <text:p text:style-name="PageBreak"/>
      <text:p><draw:frame svg:width="18.5cm" svg:height="26.1cm" text:anchor-type="paragraph"><draw:image xlink:href="Pictures/BD61F3BE8FC5419C84B43AEC039E888C.jpg" xlink:type="simple" xlink:show="embed" xlink:actuate="onLoad"/></draw:frame></text:p>
      <text:p text:style-name="PageBreak"/>
      <text:p><draw:frame svg:width="18.5cm" svg:height="26.1cm" text:anchor-type="paragraph"><draw:image xlink:href="Pictures/C4E1F69A00014B308CBFE4ECAF5C94C5.jpg" xlink:type="simple" xlink:show="embed" xlink:actuate="onLoad"/></draw:frame></text:p>
      <text:p text:style-name="PageBreak"/>
      <text:p><draw:frame svg:width="18.5cm" svg:height="26.1cm" text:anchor-type="paragraph"><draw:image xlink:href="Pictures/4EB69A94D14A47CCBEF3D6E20CC27138.jpg" xlink:type="simple" xlink:show="embed" xlink:actuate="onLoad"/></draw:frame></text:p>
      <text:p text:style-name="PageBreak"/>
      <text:p><draw:frame svg:width="18.5cm" svg:height="26.1cm" text:anchor-type="paragraph"><draw:image xlink:href="Pictures/189D0062DF964449A70A2427DE13C042.jpg" xlink:type="simple" xlink:show="embed" xlink:actuate="onLoad"/></draw:frame></text:p>
      <text:p text:style-name="PageBreak"/>
      <text:p><draw:frame svg:width="18.5cm" svg:height="26.1cm" text:anchor-type="paragraph"><draw:image xlink:href="Pictures/A8062F7F76B348B98DE1F5EE2F3A4541.jpg" xlink:type="simple" xlink:show="embed" xlink:actuate="onLoad"/></draw:frame></text:p>
      <text:p text:style-name="PageBreak"/>
      <text:p><draw:frame svg:width="18.5cm" svg:height="26.1cm" text:anchor-type="paragraph"><draw:image xlink:href="Pictures/9D4202859C404BC195D42E93B5D28FEF.jpg" xlink:type="simple" xlink:show="embed" xlink:actuate="onLoad"/></draw:frame></text:p>
      <text:p text:style-name="PageBreak"/>
      <text:p><draw:frame svg:width="18.5cm" svg:height="26.1cm" text:anchor-type="paragraph"><draw:image xlink:href="Pictures/6AAA2AADD58B44B28F40A111D0B8D0B9.jpg" xlink:type="simple" xlink:show="embed" xlink:actuate="onLoad"/></draw:frame></text:p>
      <text:p text:style-name="PageBreak"/>
      <text:p><draw:frame svg:width="18.5cm" svg:height="26.1cm" text:anchor-type="paragraph"><draw:image xlink:href="Pictures/13FB6C4475F84386B95DF50DEA80C295.jpg" xlink:type="simple" xlink:show="embed" xlink:actuate="onLoad"/></draw:frame></text:p>
      <text:p text:style-name="PageBreak"/>
      <text:p><draw:frame svg:width="18.5cm" svg:height="26.1cm" text:anchor-type="paragraph"><draw:image xlink:href="Pictures/E590D8932225471A906832907E46255F.jpg" xlink:type="simple" xlink:show="embed" xlink:actuate="onLoad"/></draw:frame></text:p>
      <text:p text:style-name="PageBreak"/>
      <text:p><draw:frame svg:width="18.5cm" svg:height="26.1cm" text:anchor-type="paragraph"><draw:image xlink:href="Pictures/3B5F2092F0054AD2B4A44CA926AFAF05.jpg" xlink:type="simple" xlink:show="embed" xlink:actuate="onLoad"/></draw:frame></text:p>
      <text:p text:style-name="PageBreak"/>
      <text:p><draw:frame svg:width="18.5cm" svg:height="26.1cm" text:anchor-type="paragraph"><draw:image xlink:href="Pictures/62B752F8C4804097A0F3C60E38E93682.jpg" xlink:type="simple" xlink:show="embed" xlink:actuate="onLoad"/></draw:frame></text:p>
      <text:p text:style-name="PageBreak"/>
      <text:p><draw:frame svg:width="18.5cm" svg:height="26.1cm" text:anchor-type="paragraph"><draw:image xlink:href="Pictures/B5CD1FBB2E2E4CA1BB9D4A9D668A8C7B.jpg" xlink:type="simple" xlink:show="embed" xlink:actuate="onLoad"/></draw:frame></text:p>
      <text:p text:style-name="PageBreak"/>
      <text:p><draw:frame svg:width="18.5cm" svg:height="26.1cm" text:anchor-type="paragraph"><draw:image xlink:href="Pictures/CB2D8FC3F9864E9696C6B426EF37910D.jpg" xlink:type="simple" xlink:show="embed" xlink:actuate="onLoad"/></draw:frame></text:p>
      <text:p text:style-name="PageBreak"/>
      <text:p><draw:frame svg:width="18.5cm" svg:height="26.1cm" text:anchor-type="paragraph"><draw:image xlink:href="Pictures/F31D44BD04CC4AACA65C5D374E3632A9.jpg" xlink:type="simple" xlink:show="embed" xlink:actuate="onLoad"/></draw:frame></text:p>
      <text:p text:style-name="PageBreak"/>
      <text:p><draw:frame svg:width="18.5cm" svg:height="26.1cm" text:anchor-type="paragraph"><draw:image xlink:href="Pictures/12116ED9741F49FCAF8BB9B2B6FEE5AC.jpg" xlink:type="simple" xlink:show="embed" xlink:actuate="onLoad"/></draw:frame></text:p>
      <text:p text:style-name="PageBreak"/>
      <text:p><draw:frame svg:width="18.5cm" svg:height="26.1cm" text:anchor-type="paragraph"><draw:image xlink:href="Pictures/6E9BA72E70CE476D88820C79206A8942.jpg" xlink:type="simple" xlink:show="embed" xlink:actuate="onLoad"/></draw:frame></text:p>
      <text:p text:style-name="PageBreak"/>
      <text:p><draw:frame svg:width="18.5cm" svg:height="26.1cm" text:anchor-type="paragraph"><draw:image xlink:href="Pictures/27CE87E9256A4CED9DB11AF4D68DF1ED.jpg" xlink:type="simple" xlink:show="embed" xlink:actuate="onLoad"/></draw:frame></text:p>
      <text:p text:style-name="PageBreak"/>
      <text:p><draw:frame svg:width="18.5cm" svg:height="26.1cm" text:anchor-type="paragraph"><draw:image xlink:href="Pictures/92BAA0BC6F294D2E93BAC6424E8AF0F8.jpg" xlink:type="simple" xlink:show="embed" xlink:actuate="onLoad"/></draw:frame></text:p>
      <text:p text:style-name="PageBreak"/>
      <text:p><draw:frame svg:width="18.5cm" svg:height="26.1cm" text:anchor-type="paragraph"><draw:image xlink:href="Pictures/39DB60EE94D24509BD5FE30E3E8CF11C.jpg" xlink:type="simple" xlink:show="embed" xlink:actuate="onLoad"/></draw:frame></text:p>
      <text:p text:style-name="PageBreak"/>
      <text:p><draw:frame svg:width="18.5cm" svg:height="26.1cm" text:anchor-type="paragraph"><draw:image xlink:href="Pictures/F032944785C94DF98D6F97D19BC7BCDB.jpg" xlink:type="simple" xlink:show="embed" xlink:actuate="onLoad"/></draw:frame></text:p>
      <text:p text:style-name="PageBreak"/>
      <text:p><draw:frame svg:width="18.5cm" svg:height="26.1cm" text:anchor-type="paragraph"><draw:image xlink:href="Pictures/520DB89DDBFB4D168B37EDF6659610B4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