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PDFText"> <text:s text:c="20"/>ORDEN DE LA CONSEJERA DE DERECHOS SOCIALES, IGUALDAD, DIVERSIDAD, Y JU-</text:p>
      <text:p text:style-name="PDFText"> <text:s text:c="20"/>VENTUD DEL GOBIERNO DE CANARIAS PARA LA CONCESIÓN, DE FORMA DIRECTA,</text:p>
      <text:p text:style-name="PDFText"> <text:s text:c="20"/>DE UNA SUBVENCIÓN NOMINADA A FAVOR DE LA ASOCIACIÓN DE FAMILIAS DE PER-</text:p>
      <text:p text:style-name="PDFText"> <text:s text:c="20"/>SONAS CON AUTISMO DE LAS PALMAS (APNALP), PARA LA EJECUCIÓN DEL PRO-</text:p>
      <text:p text:style-name="PDFText"> <text:s text:c="20"/>YECTO DENOMINADO “CONSTRUCCIÓN DE VIVIENDAS Y CENTRO DE ATENCIÓN IN-</text:p>
      <text:p text:style-name="PDFText"> <text:s text:c="20"/>TEGRAL PARA PERSONAS CON TRASTORNO DEL ESPECTRO DEL AUTISMO (TEA)”,</text:p>
      <text:p text:style-name="PDFText"> <text:s text:c="20"/>POR IMPORTE DE 505.000,00 EUROS DEL PRESUPUESTO DE 2022</text:p>
      <text:p text:style-name="PDFText"> </text:p>
      <text:p text:style-name="PDFText"> <text:s text:c="20"/>Vista la Propuesta formulada por la Directora General de Dependencia y Discapacidad se despren-</text:p>
      <text:p text:style-name="PDFText"> <text:s text:c="20"/>den los siguientes:</text:p>
      <text:p text:style-name="PDFText"> </text:p>
      <text:p text:style-name="PDFText"> <text:s text:c="60"/>ANTECEDENTES DE HECHO</text:p>
      <text:p text:style-name="PDFText"> </text:p>
      <text:p text:style-name="PDFText"> <text:s text:c="20"/>Primero.- Con fecha 18 de mayo de 2022 y número de Registro General: 887928 / 2022 tuvo</text:p>
      <text:p text:style-name="PDFText"> <text:s text:c="20"/>entrada en este Departamento solicitud de subvención directa con las siguientes característi-</text:p>
      <text:p text:style-name="PDFText"> <text:s text:c="20"/>cas:</text:p>
      <text:p text:style-name="PDFText"> <text:s text:c="24"/>– Entidad solicitante: Asociación de Familias de Personas con Autismo de Las Palmas</text:p>
      <text:p text:style-name="PDFText"> <text:s text:c="27"/>( APNALP)</text:p>
      <text:p text:style-name="PDFText"> <text:s text:c="24"/>– CIF: G35042977</text:p>
      <text:p text:style-name="PDFText"> </text:p>
      <text:p text:style-name="PDFText"> </text:p>
      <text:p text:style-name="PDFText"> </text:p>
      <text:p text:style-name="PDFText"> </text:p>
      <text:p text:style-name="PDFText"> <text:s text:c="145"/>Identificador: 20220713075842</text:p>
      <text:p text:style-name="PDFText"> <text:s text:c="24"/>– Nombre de la persona representante: Alicia Santana Baez</text:p>
      <text:p text:style-name="PDFText"> <text:s text:c="24"/>– NIF: 42820721B</text:p>
      <text:p text:style-name="PDFText"> <text:s text:c="24"/>– Denominación del proyecto para el que se solicita subvención: Construcción de vivien-</text:p>
      <text:p text:style-name="PDFText"> <text:s text:c="27"/>das y centro de atención integral para personas con Trastorno del Espectro del Autismo</text:p>
      <text:p text:style-name="PDFText"> <text:s text:c="27"/>(TEA)</text:p>
      <text:p text:style-name="PDFText"> <text:s text:c="24"/>– Fecha de inicio y finalización previstas: 01/01/2022 a 31/12/2022</text:p>
      <text:p text:style-name="PDFText"> <text:s text:c="24"/>– Coste total del proyectos: 506.010,00 €</text:p>
      <text:p text:style-name="PDFText"> <text:s text:c="24"/>– Importe de la subvención solicitada: 505.000,00 €</text:p>
      <text:p text:style-name="PDFText"> <text:s text:c="24"/>– Importe Aportación Propia: 1.010,00 €</text:p>
      <text:p text:style-name="PDFText"> <text:s text:c="24"/>– Porcentaje de subvención solicitada sobre el coste total del proyectos: 99,80%</text:p>
      <text:p text:style-name="PDFText"> </text:p>
      <text:p text:style-name="PDFText"> <text:s text:c="20"/>Segundo.- Al haber aportado en el momento de la solicitud, certificado negativo de la Agencia</text:p>
      <text:p text:style-name="PDFText"> <text:s text:c="20"/>Tributaria Canaria vencido, se requiere a la entidad para que subsane dicha documentación</text:p>
      <text:p text:style-name="PDFText"> <text:s text:c="20"/>La entidad aporta, con n.º de Registro General: 1027514 / 2022 de 13 de junio, un nuevo certi-</text:p>
      <text:p text:style-name="PDFText"> <text:s text:c="20"/>ficado negativo de la Agencia Tributaria Canaria.</text:p>
      <text:p text:style-name="PDFText"> </text:p>
      <text:p text:style-name="PDFText"> <text:s text:c="20"/>Tercero.- La entidad Asociación de Familias de Personas con Autismo de Las Palmas ( AP-</text:p>
      <text:p text:style-name="PDFText"> <text:s text:c="20"/>NALP) goza de personalidad jurídica propia y plena capacidad de obrar, rigiéndose por sus pro-</text:p>
      <text:p text:style-name="PDFText"> <text:s text:c="20"/>pios Estatutos, teniendo entre sus fines fundacionales (art. 2), los siguientes:</text:p>
      <text:p text:style-name="PDFText"> </text:p>
      <text:p text:style-name="PDFText"> </text:p>
      <text:p text:style-name="PDFText"> </text:p>
      <text:p text:style-name="PDFText"> </text:p>
      <text:p text:style-name="PDFText">Este documento incorpora firma electrónica reconocida de acuerdo a la Ley 6/2020, de 11 de noviembre de los servicios electrónicos de confianza</text:p>
      <text:p text:style-name="PDFText">Permite la verificación de la integridad de esta copia del documento electrónico en la dirección:</text:p>
      <text:p text:style-name="PDFText">https://sede.gobiernodecanarias.org/sede/verifica_doc</text:p>
      <text:p text:style-name="PDFText">Este documento es una copia electrónica auténtica</text:p>
      <text:p text:style-name="PDFText">Firmado por: NOEMI SANTANA PERERA <text:s text:c="82"/>Fecha: 24/08/2022 12:09:04</text:p>
      <text:p text:style-name="PDFText">En calidad de: CONSEJERA</text:p>
      <text:p text:style-name="PDFText"> <text:s text:c="130"/>Pagina: 1/31</text:p>
      <text:p text:style-name="PDFText"> </text:p>
      <text:p text:style-name="PDFText"> </text:p>
      <text:p text:style-name="PDFText"> <text:s text:c="29"/>6ODLs8VmKAT2zKiNvxZCiKoz/zEXBSBV</text:p>
      <text:p text:style-name="PDFText"> <text:s text:c="37"/>ORDEN - Nº: 1141 / 2022 - Libro: 657 - Fecha: 24/08/2022 12:09:04</text:p>
      <text:p text:style-name="PageBreak"/>
      <text:p text:style-name="PDFText"> <text:s text:c="21"/>RESUMEN: <text:s text:c="10"/>ORDEN DE LA CONSEJERA DE DERECHOS SOCIALES, IGUALDAD,</text:p>
      <text:p text:style-name="PDFText"> <text:s text:c="40"/>DIVERSIDAD, Y JUVENTUD DEL GOBIERNO DE CANARIAS PARA LA</text:p>
      <text:p text:style-name="PDFText"> <text:s text:c="40"/>CONCESIÓN, DE FORMA DIRECTA, DE UNA SUBVENCIÓN NOMINA-</text:p>
      <text:p text:style-name="PDFText"> <text:s text:c="40"/>DA A FAVOR DE LA ASOCIACIÓN DE FAMILIAS DE PERSONAS CON</text:p>
      <text:p text:style-name="PDFText"> <text:s text:c="40"/>AUTISMO DE LAS PALMAS (APNALP), PARA LA EJECUCIÓN DEL</text:p>
      <text:p text:style-name="PDFText"> <text:s text:c="40"/>PROYECTO DENOMINADO “CONSTRUCCIÓN DE VIVIENDAS Y CEN-</text:p>
      <text:p text:style-name="PDFText"> <text:s text:c="40"/>TRO DE ATENCIÓN INTEGRAL PARA PERSONAS CON TRASTORNO</text:p>
      <text:p text:style-name="PDFText"> <text:s text:c="40"/>DEL ESPECTRO DEL AUTISMO (TEA)”, POR IMPORTE DE 505.000,00</text:p>
      <text:p text:style-name="PDFText"> <text:s text:c="40"/>EUROS DEL PRESUPUESTO DE 2022</text:p>
      <text:p text:style-name="PDFText"> </text:p>
      <text:p text:style-name="PDFText"> </text:p>
      <text:p text:style-name="PDFText"> <text:s text:c="20"/>“2.- Formar, perfeccionar y promocionar a sus socios, profesionales y personas voluntarias</text:p>
      <text:p text:style-name="PDFText"> <text:s text:c="20"/>para facultarlos en el ejercicio de actividades, especialmente,las relacionadas, con los TEA, y la</text:p>
      <text:p text:style-name="PDFText"> <text:s text:c="20"/>discapacidad.</text:p>
      <text:p text:style-name="PDFText"> <text:s text:c="20"/>8.- Organizar la participación de los jóvenes en actividades de inclusión y discapacidad.</text:p>
      <text:p text:style-name="PDFText"> <text:s text:c="20"/>9.- Favorecer la inclusión de personas con discapacidad y TEA</text:p>
      <text:p text:style-name="PDFText"> <text:s text:c="20"/>23.- Desarrollar la ampliación y mejora de la información sobre la discapacidad y los TEA”</text:p>
      <text:p text:style-name="PDFText"> </text:p>
      <text:p text:style-name="PDFText"> <text:s text:c="20"/>Cuarto.- Existe crédito adecuado y suficiente para financiar la presente solicitud consignado en</text:p>
      <text:p text:style-name="PDFText"> <text:s text:c="20"/>el anexo correspondiente de la Ley 6/2021, de 28 de diciembre de Presupuestos Generales de</text:p>
      <text:p text:style-name="PDFText"> <text:s text:c="20"/>la Comunidad Autónoma de Canarias para 2022 en la aplicación presupuestaria:</text:p>
      <text:p text:style-name="PDFText"> <text:s text:c="27"/>-23.08 231N 780.02 P.I. 227G0043 ASOCIACIÓN DE FAMILIAS DE PERSONAS CON</text:p>
      <text:p text:style-name="PDFText"> <text:s text:c="20"/>AUTISMO LAS PALMAS. ENTRO DE ATENCIÓN TEMPRANA Y VIVIENDAS</text:p>
      <text:p text:style-name="PDFText"> </text:p>
      <text:p text:style-name="PDFText"> <text:s text:c="20"/>Quinto.- El gasto que conlleva la realización de la actividad para la que se pide la subvención,</text:p>
      <text:p text:style-name="PDFText"> <text:s text:c="20"/>lleva aparejado un coste que la citada entidad no puede sufragar, según declara, por lo que so-</text:p>
      <text:p text:style-name="PDFText"> <text:s text:c="20"/>licita el abono anticipado total de dicha subvención.</text:p>
      <text:p text:style-name="PDFText"> </text:p>
      <text:p text:style-name="PDFText"> <text:s text:c="20"/>Sexto.- Consta en el expediente, informe de la Oficina Técnica de la Secretaría General Técni-</text:p>
      <text:p text:style-name="PDFText"> <text:s text:c="20"/>ca de la Consejería de Derechos Sociales, Igualdad, Diversidad y Juventud que se pronuncia,</text:p>
      <text:p text:style-name="PDFText"> <text:s text:c="20"/>de forma favorable, sobre la viabilidad de la obra presentada.</text:p>
      <text:p text:style-name="PDFText"> </text:p>
      <text:p text:style-name="PDFText"> <text:s text:c="20"/>Séptimo.- Con fecha 14 de julio de 2022, la Directora General de Dependencia y Discapacidad</text:p>
      <text:p text:style-name="PDFText"> <text:s text:c="20"/>emite Propuesta favorable a la concesión de la subvención, en los términos recogidos en la</text:p>
      <text:p text:style-name="PDFText"> <text:s text:c="20"/>presente Orden.</text:p>
      <text:p text:style-name="PDFText"> </text:p>
      <text:p text:style-name="PDFText"> <text:s text:c="59"/>FUNDAMENTOS DE DERECHO</text:p>
      <text:p text:style-name="PDFText"> </text:p>
      <text:p text:style-name="PDFText"> <text:s text:c="20"/>Primero.- La Consejera de Derechos Sociales, Igualdad, Diversidad y Juventud es competente</text:p>
      <text:p text:style-name="PDFText"> <text:s text:c="20"/>para la concesión de forma directa de la presente subvención, en razón de su cuantía, de con-</text:p>
      <text:p text:style-name="PDFText"> <text:s text:c="20"/>formidad con lo establecido en artículo 5.4 del Decreto 43/2020, de 16 de abril, por el que se</text:p>
      <text:p text:style-name="PDFText"> <text:s text:c="20"/>aprueba el Reglamento Orgánico de la Consejería de Derechos Sociales, Igualdad, Diversidad</text:p>
      <text:p text:style-name="PDFText"> <text:s text:c="20"/>y Juventud.(BOC número 81 de 24 de abril de 2020), en relación con lo dispuesto en el artículo</text:p>
      <text:p text:style-name="PDFText"> <text:s text:c="20"/>3 del Decreto 36/2009, de 31 de marzo, modificado por el Decreto 151/2022, de 23 de junio</text:p>
      <text:p text:style-name="PDFText"> <text:s text:c="20"/>( B.O.C. nº 132, de 5/7/2022), por el que se regula el régimen general de subvenciones de la</text:p>
      <text:p text:style-name="PDFText"> <text:s text:c="20"/>Comunidad Autónoma de Canarias</text:p>
      <text:p text:style-name="PDFText"> </text:p>
      <text:p text:style-name="PDFText"> </text:p>
      <text:p text:style-name="PDFText"> </text:p>
      <text:p text:style-name="PDFText"> </text:p>
      <text:p text:style-name="PDFText"> <text:s text:c="128"/>2</text:p>
      <text:p text:style-name="PDFText"> </text:p>
      <text:p text:style-name="PDFText"> </text:p>
      <text:p text:style-name="PDFText"> </text:p>
      <text:p text:style-name="PDFText"> </text:p>
      <text:p text:style-name="PDFText">Este documento incorpora firma electrónica reconocida de acuerdo a la Ley 6/2020, de 11 de noviembre de los servicios electrónicos de confianza</text:p>
      <text:p text:style-name="PDFText">Permite la verificación de la integridad de esta copia del documento electrónico en la dirección:</text:p>
      <text:p text:style-name="PDFText">https://sede.gobiernodecanarias.org/sede/verifica_doc</text:p>
      <text:p text:style-name="PDFText">Este documento es una copia electrónica auténtica</text:p>
      <text:p text:style-name="PDFText">Firmado por: NOEMI SANTANA PERERA <text:s text:c="82"/>Fecha: 24/08/2022 12:09:04</text:p>
      <text:p text:style-name="PDFText">En calidad de: CONSEJERA</text:p>
      <text:p text:style-name="PDFText"> <text:s text:c="130"/>Pagina: 2/31</text:p>
      <text:p text:style-name="PDFText"> </text:p>
      <text:p text:style-name="PDFText"> </text:p>
      <text:p text:style-name="PDFText"> <text:s text:c="29"/>6ODLs8VmKAT2zKiNvxZCiKoz/zEXBSBV</text:p>
      <text:p text:style-name="PDFText"> <text:s text:c="37"/>ORDEN - Nº: 1141 / 2022 - Libro: 657 - Fecha: 24/08/2022 12:09:04</text:p>
      <text:p text:style-name="PageBreak"/>
      <text:p text:style-name="PDFText"> <text:s text:c="21"/>RESUMEN: <text:s text:c="10"/>ORDEN DE LA CONSEJERA DE DERECHOS SOCIALES, IGUALDAD,</text:p>
      <text:p text:style-name="PDFText"> <text:s text:c="40"/>DIVERSIDAD, Y JUVENTUD DEL GOBIERNO DE CANARIAS PARA LA</text:p>
      <text:p text:style-name="PDFText"> <text:s text:c="40"/>CONCESIÓN, DE FORMA DIRECTA, DE UNA SUBVENCIÓN NOMINA-</text:p>
      <text:p text:style-name="PDFText"> <text:s text:c="40"/>DA A FAVOR DE LA ASOCIACIÓN DE FAMILIAS DE PERSONAS CON</text:p>
      <text:p text:style-name="PDFText"> <text:s text:c="40"/>AUTISMO DE LAS PALMAS (APNALP), PARA LA EJECUCIÓN DEL</text:p>
      <text:p text:style-name="PDFText"> <text:s text:c="40"/>PROYECTO DENOMINADO “CONSTRUCCIÓN DE VIVIENDAS Y CEN-</text:p>
      <text:p text:style-name="PDFText"> <text:s text:c="40"/>TRO DE ATENCIÓN INTEGRAL PARA PERSONAS CON TRASTORNO</text:p>
      <text:p text:style-name="PDFText"> <text:s text:c="40"/>DEL ESPECTRO DEL AUTISMO (TEA)”, POR IMPORTE DE 505.000,00</text:p>
      <text:p text:style-name="PDFText"> <text:s text:c="40"/>EUROS DEL PRESUPUESTO DE 2022</text:p>
      <text:p text:style-name="PDFText"> </text:p>
      <text:p text:style-name="PDFText"> </text:p>
      <text:p text:style-name="PDFText"> <text:s text:c="20"/>Segundo.- La solicitud presentada cumple los extremos establecidos en el artículo 15 del De-</text:p>
      <text:p text:style-name="PDFText"> <text:s text:c="20"/>creto 36/2009, de 31 de marzo, modificado por el Decreto 151/2022, de 23 de junio ( B.O.C. nº</text:p>
      <text:p text:style-name="PDFText"> <text:s text:c="20"/>132, de 5/7/2022), por el que se establece el régimen general de subvenciones de la Comuni-</text:p>
      <text:p text:style-name="PDFText"> <text:s text:c="20"/>dad Autónoma de Canarias.</text:p>
      <text:p text:style-name="PDFText"> </text:p>
      <text:p text:style-name="PDFText"> <text:s text:c="20"/>Tercero.- La subvención objeto de la presente resolución se enmarca dentro del Plan Estratégi-</text:p>
      <text:p text:style-name="PDFText"> <text:s text:c="20"/>co de Subvenciones de la Consejería de Derechos Sociales, Igualdad, Diversidad y Juventud,</text:p>
      <text:p text:style-name="PDFText"> <text:s text:c="20"/>aprobado mediante Orden de 15 de marzo de 2022, por la que se aprueba el Plan Estratégico</text:p>
      <text:p text:style-name="PDFText"> <text:s text:c="20"/>de Subvenciones del Departamento para los años 2022/2024 (BOC número 61 de 28 de marzo</text:p>
      <text:p text:style-name="PDFText"> <text:s text:c="20"/>de 2022), modificada por Orden de 12 de mayo de 2022 (BOC n.º 101, de 24 de mayo de 2022)</text:p>
      <text:p text:style-name="PDFText"> <text:s text:c="20"/>y la Orden de 23 de junio de 2022 (BOC n.º 133, de 6 de julio de 2022).</text:p>
      <text:p text:style-name="PDFText"> </text:p>
      <text:p text:style-name="PDFText"> <text:s text:c="20"/>Cuarto.- La tramitación de esta subvención se realiza de acuerdo con los requisitos y el</text:p>
      <text:p text:style-name="PDFText"> <text:s text:c="20"/>procedimiento previstos en el Decreto 36/2009, de 31 de marzo, modificado por el Decreto</text:p>
      <text:p text:style-name="PDFText"> <text:s text:c="20"/>151/2022, de 23 de junio ( B.O.C. nº 132, de 5/7/2022), por el que se establece el régimen</text:p>
      <text:p text:style-name="PDFText"> <text:s text:c="20"/>general de subvenciones de la Comunidad Autónoma de Canarias, resultando de aplicación</text:p>
      <text:p text:style-name="PDFText"> <text:s text:c="20"/>directa lo dispuesto con carácter de legislación básica en la Ley 38/2003, de 17 de noviembre,</text:p>
      <text:p text:style-name="PDFText"> <text:s text:c="20"/>General de Subvenciones y en el Real Decreto 887/2006, de 21 de julio, por el que se aprueba</text:p>
      <text:p text:style-name="PDFText"> <text:s text:c="20"/>el Reglamento de la citada Ley, de conformidad con lo dispuesto en la Disposición Final</text:p>
      <text:p text:style-name="PDFText"> <text:s text:c="20"/>Primera de ambos textos normativos.</text:p>
      <text:p text:style-name="PDFText"> </text:p>
      <text:p text:style-name="PDFText"> <text:s text:c="20"/>Quinto.- Establece el artículo 22.2 a) de la citada Ley 38/2003 que, podrán concederse</text:p>
      <text:p text:style-name="PDFText"> <text:s text:c="20"/>subvenciones de forma directa, las previstas nominativamente en los Presupuestos Generales</text:p>
      <text:p text:style-name="PDFText"> <text:s text:c="20"/>del Estado, de las Comunidades Autónomas o de las Entidades Locales, en los términos</text:p>
      <text:p text:style-name="PDFText"> <text:s text:c="20"/>recogidos en los convenios y en la normativa reguladora de estas subvenciones. En este</text:p>
      <text:p text:style-name="PDFText"> <text:s text:c="20"/>mismo sentido se pronuncia, en su artículo 21.1a), el Decreto 36/2009, de 31 de marzo,</text:p>
      <text:p text:style-name="PDFText"> <text:s text:c="20"/>modificado por el Decreto 151/2022, de 23 de junio ( B.O.C. nº 132, de 5/7/2022), por el que se</text:p>
      <text:p text:style-name="PDFText"> <text:s text:c="20"/>establece el régimen general de subvenciones de la Comunidad Autónoma de Canarias.</text:p>
      <text:p text:style-name="PDFText"> </text:p>
      <text:p text:style-name="PDFText"> <text:s text:c="20"/>Sexto.- El Acuerdo de modificación cuarta, de 16 de diciembre de 2021, del acuerdo de Go-</text:p>
      <text:p text:style-name="PDFText"> <text:s text:c="20"/>bierno de Canarias de 26 de marzo de 2020, por el que se autorizan las condiciones de los</text:p>
      <text:p text:style-name="PDFText"> <text:s text:c="20"/>abonos anticipados de subvenciones, aportaciones dinerarias, encargos y encomiendas de</text:p>
      <text:p text:style-name="PDFText"> <text:s text:c="20"/>gestión, establece en el punto 1.1 de su Anexo que:</text:p>
      <text:p text:style-name="PDFText"> </text:p>
      <text:p text:style-name="PDFText"> <text:s text:c="20"/>1.1.- Con carácter general, las bases reguladoras de subvenciones, las subvenciones</text:p>
      <text:p text:style-name="PDFText"> <text:s text:c="20"/>directas, las aportaciones dinerarias, encargos a medios propios personificados y</text:p>
      <text:p text:style-name="PDFText"> <text:s text:c="20"/>encomiendas de gestión podrán establecer su abono anticipado hasta el 100% de su cuantía</text:p>
      <text:p text:style-name="PDFText"> <text:s text:c="20"/>cuando concurran las siguientes circunstancias:</text:p>
      <text:p text:style-name="PDFText"> </text:p>
      <text:p text:style-name="PDFText"> </text:p>
      <text:p text:style-name="PDFText"> </text:p>
      <text:p text:style-name="PDFText"> <text:s text:c="128"/>3</text:p>
      <text:p text:style-name="PDFText"> </text:p>
      <text:p text:style-name="PDFText"> </text:p>
      <text:p text:style-name="PDFText"> </text:p>
      <text:p text:style-name="PDFText"> </text:p>
      <text:p text:style-name="PDFText">Este documento incorpora firma electrónica reconocida de acuerdo a la Ley 6/2020, de 11 de noviembre de los servicios electrónicos de confianza</text:p>
      <text:p text:style-name="PDFText">Permite la verificación de la integridad de esta copia del documento electrónico en la dirección:</text:p>
      <text:p text:style-name="PDFText">https://sede.gobiernodecanarias.org/sede/verifica_doc</text:p>
      <text:p text:style-name="PDFText">Este documento es una copia electrónica auténtica</text:p>
      <text:p text:style-name="PDFText">Firmado por: NOEMI SANTANA PERERA <text:s text:c="82"/>Fecha: 24/08/2022 12:09:04</text:p>
      <text:p text:style-name="PDFText">En calidad de: CONSEJERA</text:p>
      <text:p text:style-name="PDFText"> <text:s text:c="130"/>Pagina: 3/31</text:p>
      <text:p text:style-name="PDFText"> </text:p>
      <text:p text:style-name="PDFText"> </text:p>
      <text:p text:style-name="PDFText"> <text:s text:c="29"/>6ODLs8VmKAT2zKiNvxZCiKoz/zEXBSBV</text:p>
      <text:p text:style-name="PDFText"> <text:s text:c="37"/>ORDEN - Nº: 1141 / 2022 - Libro: 657 - Fecha: 24/08/2022 12:09:04</text:p>
      <text:p text:style-name="PageBreak"/>
      <text:p text:style-name="PDFText"> <text:s text:c="21"/>RESUMEN: <text:s text:c="10"/>ORDEN DE LA CONSEJERA DE DERECHOS SOCIALES, IGUALDAD,</text:p>
      <text:p text:style-name="PDFText"> <text:s text:c="40"/>DIVERSIDAD, Y JUVENTUD DEL GOBIERNO DE CANARIAS PARA LA</text:p>
      <text:p text:style-name="PDFText"> <text:s text:c="40"/>CONCESIÓN, DE FORMA DIRECTA, DE UNA SUBVENCIÓN NOMINA-</text:p>
      <text:p text:style-name="PDFText"> <text:s text:c="40"/>DA A FAVOR DE LA ASOCIACIÓN DE FAMILIAS DE PERSONAS CON</text:p>
      <text:p text:style-name="PDFText"> <text:s text:c="40"/>AUTISMO DE LAS PALMAS (APNALP), PARA LA EJECUCIÓN DEL</text:p>
      <text:p text:style-name="PDFText"> <text:s text:c="40"/>PROYECTO DENOMINADO “CONSTRUCCIÓN DE VIVIENDAS Y CEN-</text:p>
      <text:p text:style-name="PDFText"> <text:s text:c="40"/>TRO DE ATENCIÓN INTEGRAL PARA PERSONAS CON TRASTORNO</text:p>
      <text:p text:style-name="PDFText"> <text:s text:c="40"/>DEL ESPECTRO DEL AUTISMO (TEA)”, POR IMPORTE DE 505.000,00</text:p>
      <text:p text:style-name="PDFText"> <text:s text:c="40"/>EUROS DEL PRESUPUESTO DE 2022</text:p>
      <text:p text:style-name="PDFText"> </text:p>
      <text:p text:style-name="PDFText"> </text:p>
      <text:p text:style-name="PDFText"> <text:s text:c="24"/>– <text:s text:c="3"/>Que la ejecución de la actividad, así como su justificación se produzcan antes de la</text:p>
      <text:p text:style-name="PDFText"> <text:s text:c="29"/>finalización del siguiente ejercicio presupuestario a aquel en que fueron concedidas.</text:p>
      <text:p text:style-name="PDFText"> <text:s text:c="24"/>– <text:s text:c="3"/>Que el beneficiario no tenga otras subvenciones, aportaciones dinerarias, encargos</text:p>
      <text:p text:style-name="PDFText"> <text:s text:c="29"/>o encomiendas con abono anticipado pendientes de justificación en los dos ejercicios</text:p>
      <text:p text:style-name="PDFText"> <text:s text:c="29"/>inmediatos anteriores al que ahora se concede.</text:p>
      <text:p text:style-name="PDFText"> <text:s text:c="24"/>– <text:s text:c="3"/>Esta última circunstancia se hará constar en el expediente mediante certificación</text:p>
      <text:p text:style-name="PDFText"> <text:s text:c="29"/>acreditativa expedida por el órgano concedente, comprensiva de aquellas concedidas</text:p>
      <text:p text:style-name="PDFText"> <text:s text:c="29"/>por el mismo Departamento y al mismo beneficiario.</text:p>
      <text:p text:style-name="PDFText"> </text:p>
      <text:p text:style-name="PDFText"> <text:s text:c="29"/>Tratándose de abonos anticipados de subvenciones, en dicha certificación además</text:p>
      <text:p text:style-name="PDFText"> <text:s text:c="29"/>habrá de acreditarse que las concedidas en los dos ejercicios anteriores a que se refie-</text:p>
      <text:p text:style-name="PDFText"> <text:s text:c="29"/>ren lospárrafos anteriores estén justificadas y dicha justificación figure registrada en el</text:p>
      <text:p text:style-name="PDFText"> <text:s text:c="29"/>módulo desubvenciones del Sistema Económico Financiero y Logístico de la Comuni-</text:p>
      <text:p text:style-name="PDFText"> <text:s text:c="29"/>dad Autónomade Canarias (SEFLogiC).</text:p>
      <text:p text:style-name="PDFText"> </text:p>
      <text:p text:style-name="PDFText"> <text:s text:c="29"/>1.2.- La acreditación de la existencia de un Plan de Acción comprensivo de las</text:p>
      <text:p text:style-name="PDFText"> <text:s text:c="29"/>actuaciones y plazos para llevar a cabo la comprobación de las justificaciones de</text:p>
      <text:p text:style-name="PDFText"> <text:s text:c="29"/>subvenciones, aportaciones dinerarias, encargos y encomiendas pendientes podrá sus-</text:p>
      <text:p text:style-name="PDFText"> <text:s text:c="29"/>tituir a la certificación acreditativa señalada en el apartado anterior</text:p>
      <text:p text:style-name="PDFText"> </text:p>
      <text:p text:style-name="PDFText"> <text:s text:c="20"/>La Consejería de Derechos Sociales, Igualdad, Diversidad y Juventud mediante Orden LO-</text:p>
      <text:p text:style-name="PDFText"> <text:s text:c="20"/>R2019CA00652 de 17 de octubre de 2019, aprobó el plan de acción del departamento para el</text:p>
      <text:p text:style-name="PDFText"> <text:s text:c="20"/>seguimiento de las subvenciones y aportaciones dinerarias pendiente de justificar con plazo</text:p>
      <text:p text:style-name="PDFText"> <text:s text:c="20"/>vencido, para el inicio y finalización de los procedimientos de reintegro, asi como también para</text:p>
      <text:p text:style-name="PDFText"> <text:s text:c="20"/>declarar al prescripción del derecho a favor de la hacienda pública de reonococer y liquidad</text:p>
      <text:p text:style-name="PDFText"> <text:s text:c="20"/>cantidades a reintegrar. Este plan, cuyo plazo de ejecución se ha prorrogado hasta el 31 de</text:p>
      <text:p text:style-name="PDFText"> <text:s text:c="20"/>agosto de 2022 mediante Orden 744, de 23 de agosto de 2021, se ajusta a los términos pre-</text:p>
      <text:p text:style-name="PDFText"> <text:s text:c="20"/>vistos en el acuerdo de Gobierno, por lo que no es preciso aportar la certificación acreditativa</text:p>
      <text:p text:style-name="PDFText"> <text:s text:c="20"/>prevista en el mismo.</text:p>
      <text:p text:style-name="PDFText"> </text:p>
      <text:p text:style-name="PDFText"> <text:s text:c="20"/>Séptimo.- La entidad solicitante está exenta de la prestación de garantías para asegurar el</text:p>
      <text:p text:style-name="PDFText"> <text:s text:c="20"/>cumplimiento de las obligaciones generadas por la concesión de subvenciones, en atención a</text:p>
      <text:p text:style-name="PDFText"> <text:s text:c="20"/>lo previsto en el artículo 38.8 d) del citado Decreto 36/2009, de 31 de marzo, modificado por el</text:p>
      <text:p text:style-name="PDFText"> <text:s text:c="20"/>Decreto 151/2022, de 23 de junio ( B.O.C. nº 132, de 5/7/2022).</text:p>
      <text:p text:style-name="PDFText"> </text:p>
      <text:p text:style-name="PDFText"> <text:s text:c="20"/>Octavo.- Consta en el expediente la documentación acreditativa de que la entidad solicitante</text:p>
      <text:p text:style-name="PDFText"> <text:s text:c="20"/>cumple con los requisitos previos exigidos en el artículo 4, letra g) del Decreto 36/2009, de 31</text:p>
      <text:p text:style-name="PDFText"> <text:s text:c="20"/>de marzo, modificado por el Decreto 151/2022, de 23 de junio ( B.O.C. nº 132, de 5/7/2022).</text:p>
      <text:p text:style-name="PDFText"> </text:p>
      <text:p text:style-name="PDFText"> </text:p>
      <text:p text:style-name="PDFText"> </text:p>
      <text:p text:style-name="PDFText"> <text:s text:c="128"/>4</text:p>
      <text:p text:style-name="PDFText"> </text:p>
      <text:p text:style-name="PDFText"> </text:p>
      <text:p text:style-name="PDFText"> </text:p>
      <text:p text:style-name="PDFText"> </text:p>
      <text:p text:style-name="PDFText">Este documento incorpora firma electrónica reconocida de acuerdo a la Ley 6/2020, de 11 de noviembre de los servicios electrónicos de confianza</text:p>
      <text:p text:style-name="PDFText">Permite la verificación de la integridad de esta copia del documento electrónico en la dirección:</text:p>
      <text:p text:style-name="PDFText">https://sede.gobiernodecanarias.org/sede/verifica_doc</text:p>
      <text:p text:style-name="PDFText">Este documento es una copia electrónica auténtica</text:p>
      <text:p text:style-name="PDFText">Firmado por: NOEMI SANTANA PERERA <text:s text:c="82"/>Fecha: 24/08/2022 12:09:04</text:p>
      <text:p text:style-name="PDFText">En calidad de: CONSEJERA</text:p>
      <text:p text:style-name="PDFText"> <text:s text:c="130"/>Pagina: 4/31</text:p>
      <text:p text:style-name="PDFText"> </text:p>
      <text:p text:style-name="PDFText"> </text:p>
      <text:p text:style-name="PDFText"> <text:s text:c="29"/>6ODLs8VmKAT2zKiNvxZCiKoz/zEXBSBV</text:p>
      <text:p text:style-name="PDFText"> <text:s text:c="37"/>ORDEN - Nº: 1141 / 2022 - Libro: 657 - Fecha: 24/08/2022 12:09:04</text:p>
      <text:p text:style-name="PageBreak"/>
      <text:p text:style-name="PDFText"> <text:s text:c="21"/>RESUMEN: <text:s text:c="10"/>ORDEN DE LA CONSEJERA DE DERECHOS SOCIALES, IGUALDAD,</text:p>
      <text:p text:style-name="PDFText"> <text:s text:c="40"/>DIVERSIDAD, Y JUVENTUD DEL GOBIERNO DE CANARIAS PARA LA</text:p>
      <text:p text:style-name="PDFText"> <text:s text:c="40"/>CONCESIÓN, DE FORMA DIRECTA, DE UNA SUBVENCIÓN NOMINA-</text:p>
      <text:p text:style-name="PDFText"> <text:s text:c="40"/>DA A FAVOR DE LA ASOCIACIÓN DE FAMILIAS DE PERSONAS CON</text:p>
      <text:p text:style-name="PDFText"> <text:s text:c="40"/>AUTISMO DE LAS PALMAS (APNALP), PARA LA EJECUCIÓN DEL</text:p>
      <text:p text:style-name="PDFText"> <text:s text:c="40"/>PROYECTO DENOMINADO “CONSTRUCCIÓN DE VIVIENDAS Y CEN-</text:p>
      <text:p text:style-name="PDFText"> <text:s text:c="40"/>TRO DE ATENCIÓN INTEGRAL PARA PERSONAS CON TRASTORNO</text:p>
      <text:p text:style-name="PDFText"> <text:s text:c="40"/>DEL ESPECTRO DEL AUTISMO (TEA)”, POR IMPORTE DE 505.000,00</text:p>
      <text:p text:style-name="PDFText"> <text:s text:c="40"/>EUROS DEL PRESUPUESTO DE 2022</text:p>
      <text:p text:style-name="PDFText"> </text:p>
      <text:p text:style-name="PDFText"> </text:p>
      <text:p text:style-name="PDFText"> <text:s text:c="20"/>Noveno.- Este expediente no esta sometido a fiscalización previa por parte de la Intervención,</text:p>
      <text:p text:style-name="PDFText"> <text:s text:c="20"/>a tenor de lo dispuesto en el Decreto 36/2009, de 31 de marzo, modificado por el Decreto</text:p>
      <text:p text:style-name="PDFText"> <text:s text:c="20"/>151/2022, de 23 de junio ( B.O.C. nº 132, de 5/7/2022), por el que se establece el régimen ge-</text:p>
      <text:p text:style-name="PDFText"> <text:s text:c="20"/>neral de subvenciones de la Comunidad Autónoma de Canarias, artículo 3.2, en relación con la</text:p>
      <text:p text:style-name="PDFText"> <text:s text:c="20"/>Ley 6/2021, de Presupuestos de la Comunidad Autónoma de Canarias para 2022, artículo 27, al</text:p>
      <text:p text:style-name="PDFText"> <text:s text:c="20"/>tratarse de una subvención directa nominada, a tenor de lo establecido en el artículo 10 en su</text:p>
      <text:p text:style-name="PDFText"> <text:s text:c="20"/>apartado 2 y consignada como tal en P.E.S., no encontrándose dentro del supuesto contempla-</text:p>
      <text:p text:style-name="PDFText"> <text:s text:c="20"/>do en el artículo 22.2 c) de la Ley 38/2003, de 17 de noviembre, General de Subvenciones.</text:p>
      <text:p text:style-name="PDFText"> </text:p>
      <text:p text:style-name="PDFText"> <text:s text:c="20"/>Visto los antecedentes expuestos y, conforme a la normativa citada y demás normas de general</text:p>
      <text:p text:style-name="PDFText"> <text:s text:c="20"/>y pertinente aplicación,</text:p>
      <text:p text:style-name="PDFText"> </text:p>
      <text:p text:style-name="PDFText"> <text:s text:c="68"/>RESUELVO</text:p>
      <text:p text:style-name="PDFText"> </text:p>
      <text:p text:style-name="PDFText"> <text:s text:c="20"/>Primero.- Aprobar el gasto y conceder de forma directa, una subvención a favor de Asociación</text:p>
      <text:p text:style-name="PDFText"> <text:s text:c="20"/>de Familias de Personas con Autismo de Las Palmas (APNALP) , con CIF G35042977 por im-</text:p>
      <text:p text:style-name="PDFText"> <text:s text:c="20"/>porte de quinientos cinco mil euros (505.000,00 €), que supone el 99,80% del coste total de la</text:p>
      <text:p text:style-name="PDFText"> <text:s text:c="20"/>actividad, destinada a financiar la realización del proyecto “Construcción de viviendas y centro</text:p>
      <text:p text:style-name="PDFText"> <text:s text:c="20"/>de atención integral para personas con Trastorno del Espectro del Autismo (TEA)” con cargo a</text:p>
      <text:p text:style-name="PDFText"> <text:s text:c="20"/>la aplicación presupuestaria:</text:p>
      <text:p text:style-name="PDFText"> </text:p>
      <text:p text:style-name="PDFText"> <text:s text:c="24"/>– <text:s text:c="3"/>23.08 231N 780.02 P.I. 227G0043 ASOCIACIÓN DE FAMILIAS DE PERSONAS CON</text:p>
      <text:p text:style-name="PDFText"> <text:s text:c="29"/>AUTISMO LAS PALMAS. ENTRO DE ATENCIÓN TEMPRANA Y VIVIENDAS</text:p>
      <text:p text:style-name="PDFText"> </text:p>
      <text:p text:style-name="PDFText"> <text:s text:c="20"/>Segundo.- La subvención se concede de acuerdo al siguiente plan de financiación que consta</text:p>
      <text:p text:style-name="PDFText"> <text:s text:c="20"/>en la solicitud.</text:p>
      <text:p text:style-name="PDFText"> </text:p>
      <text:p text:style-name="PDFText"> </text:p>
      <text:p text:style-name="PDFText"> </text:p>
      <text:p text:style-name="PDFText"> </text:p>
      <text:p text:style-name="PDFText"> <text:s text:c="128"/>5</text:p>
      <text:p text:style-name="PDFText"> </text:p>
      <text:p text:style-name="PDFText"> </text:p>
      <text:p text:style-name="PDFText"> </text:p>
      <text:p text:style-name="PDFText"> </text:p>
      <text:p text:style-name="PDFText">Este documento incorpora firma electrónica reconocida de acuerdo a la Ley 6/2020, de 11 de noviembre de los servicios electrónicos de confianza</text:p>
      <text:p text:style-name="PDFText">Permite la verificación de la integridad de esta copia del documento electrónico en la dirección:</text:p>
      <text:p text:style-name="PDFText">https://sede.gobiernodecanarias.org/sede/verifica_doc</text:p>
      <text:p text:style-name="PDFText">Este documento es una copia electrónica auténtica</text:p>
      <text:p text:style-name="PDFText">Firmado por: NOEMI SANTANA PERERA <text:s text:c="82"/>Fecha: 24/08/2022 12:09:04</text:p>
      <text:p text:style-name="PDFText">En calidad de: CONSEJERA</text:p>
      <text:p text:style-name="PDFText"> <text:s text:c="130"/>Pagina: 5/31</text:p>
      <text:p text:style-name="PDFText"> </text:p>
      <text:p text:style-name="PDFText"> </text:p>
      <text:p text:style-name="PDFText"> <text:s text:c="29"/>6ODLs8VmKAT2zKiNvxZCiKoz/zEXBSBV</text:p>
      <text:p text:style-name="PDFText"> <text:s text:c="37"/>ORDEN - Nº: 1141 / 2022 - Libro: 657 - Fecha: 24/08/2022 12:09:04</text:p>
      <text:p text:style-name="PageBreak"/>
      <text:p text:style-name="PDFText"> <text:s text:c="21"/>RESUMEN: <text:s text:c="10"/>ORDEN DE LA CONSEJERA DE DERECHOS SOCIALES, IGUALDAD,</text:p>
      <text:p text:style-name="PDFText"> <text:s text:c="40"/>DIVERSIDAD, Y JUVENTUD DEL GOBIERNO DE CANARIAS PARA LA</text:p>
      <text:p text:style-name="PDFText"> <text:s text:c="40"/>CONCESIÓN, DE FORMA DIRECTA, DE UNA SUBVENCIÓN NOMINA-</text:p>
      <text:p text:style-name="PDFText"> <text:s text:c="40"/>DA A FAVOR DE LA ASOCIACIÓN DE FAMILIAS DE PERSONAS CON</text:p>
      <text:p text:style-name="PDFText"> <text:s text:c="40"/>AUTISMO DE LAS PALMAS (APNALP), PARA LA EJECUCIÓN DEL</text:p>
      <text:p text:style-name="PDFText"> <text:s text:c="40"/>PROYECTO DENOMINADO “CONSTRUCCIÓN DE VIVIENDAS Y CEN-</text:p>
      <text:p text:style-name="PDFText"> <text:s text:c="40"/>TRO DE ATENCIÓN INTEGRAL PARA PERSONAS CON TRASTORNO</text:p>
      <text:p text:style-name="PDFText"> <text:s text:c="40"/>DEL ESPECTRO DEL AUTISMO (TEA)”, POR IMPORTE DE 505.000,00</text:p>
      <text:p text:style-name="PDFText"> <text:s text:c="40"/>EUROS DEL PRESUPUESTO DE 2022</text:p>
      <text:p text:style-name="PDFText"> </text:p>
      <text:p text:style-name="PDFText"> </text:p>
      <text:p text:style-name="PDFText"> </text:p>
      <text:p text:style-name="PDFText"> </text:p>
      <text:p text:style-name="PDFText"> <text:s text:c="128"/>6</text:p>
      <text:p text:style-name="PDFText"> </text:p>
      <text:p text:style-name="PDFText"> </text:p>
      <text:p text:style-name="PDFText"> </text:p>
      <text:p text:style-name="PDFText"> </text:p>
      <text:p text:style-name="PDFText">Este documento incorpora firma electrónica reconocida de acuerdo a la Ley 6/2020, de 11 de noviembre de los servicios electrónicos de confianza</text:p>
      <text:p text:style-name="PDFText">Permite la verificación de la integridad de esta copia del documento electrónico en la dirección:</text:p>
      <text:p text:style-name="PDFText">https://sede.gobiernodecanarias.org/sede/verifica_doc</text:p>
      <text:p text:style-name="PDFText">Este documento es una copia electrónica auténtica</text:p>
      <text:p text:style-name="PDFText">Firmado por: NOEMI SANTANA PERERA <text:s text:c="82"/>Fecha: 24/08/2022 12:09:04</text:p>
      <text:p text:style-name="PDFText">En calidad de: CONSEJERA</text:p>
      <text:p text:style-name="PDFText"> <text:s text:c="130"/>Pagina: 6/31</text:p>
      <text:p text:style-name="PDFText"> </text:p>
      <text:p text:style-name="PDFText"> </text:p>
      <text:p text:style-name="PDFText"> <text:s text:c="29"/>6ODLs8VmKAT2zKiNvxZCiKoz/zEXBSBV</text:p>
      <text:p text:style-name="PDFText"> <text:s text:c="37"/>ORDEN - Nº: 1141 / 2022 - Libro: 657 - Fecha: 24/08/2022 12:09:04</text:p>
      <text:p text:style-name="PageBreak"/>
      <text:p text:style-name="PDFText"> <text:s text:c="21"/>RESUMEN: <text:s text:c="10"/>ORDEN DE LA CONSEJERA DE DERECHOS SOCIALES, IGUALDAD,</text:p>
      <text:p text:style-name="PDFText"> <text:s text:c="40"/>DIVERSIDAD, Y JUVENTUD DEL GOBIERNO DE CANARIAS PARA LA</text:p>
      <text:p text:style-name="PDFText"> <text:s text:c="40"/>CONCESIÓN, DE FORMA DIRECTA, DE UNA SUBVENCIÓN NOMINA-</text:p>
      <text:p text:style-name="PDFText"> <text:s text:c="40"/>DA A FAVOR DE LA ASOCIACIÓN DE FAMILIAS DE PERSONAS CON</text:p>
      <text:p text:style-name="PDFText"> <text:s text:c="40"/>AUTISMO DE LAS PALMAS (APNALP), PARA LA EJECUCIÓN DEL</text:p>
      <text:p text:style-name="PDFText"> <text:s text:c="40"/>PROYECTO DENOMINADO “CONSTRUCCIÓN DE VIVIENDAS Y CEN-</text:p>
      <text:p text:style-name="PDFText"> <text:s text:c="40"/>TRO DE ATENCIÓN INTEGRAL PARA PERSONAS CON TRASTORNO</text:p>
      <text:p text:style-name="PDFText"> <text:s text:c="40"/>DEL ESPECTRO DEL AUTISMO (TEA)”, POR IMPORTE DE 505.000,00</text:p>
      <text:p text:style-name="PDFText"> <text:s text:c="40"/>EUROS DEL PRESUPUESTO DE 2022</text:p>
      <text:p text:style-name="PDFText"> </text:p>
      <text:p text:style-name="PDFText"> </text:p>
      <text:p text:style-name="PDFText"> </text:p>
      <text:p text:style-name="PDFText"> </text:p>
      <text:p text:style-name="PDFText"> <text:s text:c="128"/>7</text:p>
      <text:p text:style-name="PDFText"> </text:p>
      <text:p text:style-name="PDFText"> </text:p>
      <text:p text:style-name="PDFText"> </text:p>
      <text:p text:style-name="PDFText"> </text:p>
      <text:p text:style-name="PDFText">Este documento incorpora firma electrónica reconocida de acuerdo a la Ley 6/2020, de 11 de noviembre de los servicios electrónicos de confianza</text:p>
      <text:p text:style-name="PDFText">Permite la verificación de la integridad de esta copia del documento electrónico en la dirección:</text:p>
      <text:p text:style-name="PDFText">https://sede.gobiernodecanarias.org/sede/verifica_doc</text:p>
      <text:p text:style-name="PDFText">Este documento es una copia electrónica auténtica</text:p>
      <text:p text:style-name="PDFText">Firmado por: NOEMI SANTANA PERERA <text:s text:c="82"/>Fecha: 24/08/2022 12:09:04</text:p>
      <text:p text:style-name="PDFText">En calidad de: CONSEJERA</text:p>
      <text:p text:style-name="PDFText"> <text:s text:c="130"/>Pagina: 7/31</text:p>
      <text:p text:style-name="PDFText"> </text:p>
      <text:p text:style-name="PDFText"> </text:p>
      <text:p text:style-name="PDFText"> <text:s text:c="29"/>6ODLs8VmKAT2zKiNvxZCiKoz/zEXBSBV</text:p>
      <text:p text:style-name="PDFText"> <text:s text:c="37"/>ORDEN - Nº: 1141 / 2022 - Libro: 657 - Fecha: 24/08/2022 12:09:04</text:p>
      <text:p text:style-name="PageBreak"/>
      <text:p text:style-name="PDFText"> <text:s text:c="21"/>RESUMEN: <text:s text:c="10"/>ORDEN DE LA CONSEJERA DE DERECHOS SOCIALES, IGUALDAD,</text:p>
      <text:p text:style-name="PDFText"> <text:s text:c="40"/>DIVERSIDAD, Y JUVENTUD DEL GOBIERNO DE CANARIAS PARA LA</text:p>
      <text:p text:style-name="PDFText"> <text:s text:c="40"/>CONCESIÓN, DE FORMA DIRECTA, DE UNA SUBVENCIÓN NOMINA-</text:p>
      <text:p text:style-name="PDFText"> <text:s text:c="40"/>DA A FAVOR DE LA ASOCIACIÓN DE FAMILIAS DE PERSONAS CON</text:p>
      <text:p text:style-name="PDFText"> <text:s text:c="40"/>AUTISMO DE LAS PALMAS (APNALP), PARA LA EJECUCIÓN DEL</text:p>
      <text:p text:style-name="PDFText"> <text:s text:c="40"/>PROYECTO DENOMINADO “CONSTRUCCIÓN DE VIVIENDAS Y CEN-</text:p>
      <text:p text:style-name="PDFText"> <text:s text:c="40"/>TRO DE ATENCIÓN INTEGRAL PARA PERSONAS CON TRASTORNO</text:p>
      <text:p text:style-name="PDFText"> <text:s text:c="40"/>DEL ESPECTRO DEL AUTISMO (TEA)”, POR IMPORTE DE 505.000,00</text:p>
      <text:p text:style-name="PDFText"> <text:s text:c="40"/>EUROS DEL PRESUPUESTO DE 2022</text:p>
      <text:p text:style-name="PDFText"> </text:p>
      <text:p text:style-name="PDFText"> </text:p>
      <text:p text:style-name="PDFText"> </text:p>
      <text:p text:style-name="PDFText"> </text:p>
      <text:p text:style-name="PDFText"> <text:s text:c="20"/>Tercero.- Se autoriza el abono anticipado del 100% de la subvención, sin que sea preciso</text:p>
      <text:p text:style-name="PDFText"> <text:s text:c="20"/>constituir garantía alguna, al estar la entidad exonerada de dicho deber.</text:p>
      <text:p text:style-name="PDFText"> </text:p>
      <text:p text:style-name="PDFText"> <text:s text:c="20"/>Cuarto.- No se podrá realizar el pago de la subvención en tanto el beneficiario no se halle al</text:p>
      <text:p text:style-name="PDFText"> <text:s text:c="20"/>corriente en el cumplimiento de sus obligaciones tributarias y frente a la Seguridad Social o sea</text:p>
      <text:p text:style-name="PDFText"> <text:s text:c="20"/>deudor por resolución firme de procedencia de reintegro. La valoración de estos extremos se</text:p>
      <text:p text:style-name="PDFText"> <text:s text:c="20"/>efectuará en los mismos términos que para obtener la condición de beneficiario o entidad cola-</text:p>
      <text:p text:style-name="PDFText"> <text:s text:c="20"/>boradora de acuerdo con la normativa básica y considerando que el beneficiario o la entidad</text:p>
      <text:p text:style-name="PDFText"> <text:s text:c="20"/>colaboradora se encuentra al corriente en el pago de obligaciones por reintegro de subvencio-</text:p>
      <text:p text:style-name="PDFText"> <text:s text:c="20"/>nes cuando las deudas estén aplazadas, fraccionadas o se hubiera acordado la suspensión</text:p>
      <text:p text:style-name="PDFText"> <text:s text:c="20"/>con ocasión de la impugnación de la correspondiente resolución de reintegro.</text:p>
      <text:p text:style-name="PDFText"> </text:p>
      <text:p text:style-name="PDFText"> </text:p>
      <text:p text:style-name="PDFText"> <text:s text:c="128"/>8</text:p>
      <text:p text:style-name="PDFText"> </text:p>
      <text:p text:style-name="PDFText"> </text:p>
      <text:p text:style-name="PDFText"> </text:p>
      <text:p text:style-name="PDFText"> </text:p>
      <text:p text:style-name="PDFText">Este documento incorpora firma electrónica reconocida de acuerdo a la Ley 6/2020, de 11 de noviembre de los servicios electrónicos de confianza</text:p>
      <text:p text:style-name="PDFText">Permite la verificación de la integridad de esta copia del documento electrónico en la dirección:</text:p>
      <text:p text:style-name="PDFText">https://sede.gobiernodecanarias.org/sede/verifica_doc</text:p>
      <text:p text:style-name="PDFText">Este documento es una copia electrónica auténtica</text:p>
      <text:p text:style-name="PDFText">Firmado por: NOEMI SANTANA PERERA <text:s text:c="82"/>Fecha: 24/08/2022 12:09:04</text:p>
      <text:p text:style-name="PDFText">En calidad de: CONSEJERA</text:p>
      <text:p text:style-name="PDFText"> <text:s text:c="130"/>Pagina: 8/31</text:p>
      <text:p text:style-name="PDFText"> </text:p>
      <text:p text:style-name="PDFText"> </text:p>
      <text:p text:style-name="PDFText"> <text:s text:c="29"/>6ODLs8VmKAT2zKiNvxZCiKoz/zEXBSBV</text:p>
      <text:p text:style-name="PDFText"> <text:s text:c="37"/>ORDEN - Nº: 1141 / 2022 - Libro: 657 - Fecha: 24/08/2022 12:09:04</text:p>
      <text:p text:style-name="PageBreak"/>
      <text:p text:style-name="PDFText"> <text:s text:c="21"/>RESUMEN: <text:s text:c="10"/>ORDEN DE LA CONSEJERA DE DERECHOS SOCIALES, IGUALDAD,</text:p>
      <text:p text:style-name="PDFText"> <text:s text:c="40"/>DIVERSIDAD, Y JUVENTUD DEL GOBIERNO DE CANARIAS PARA LA</text:p>
      <text:p text:style-name="PDFText"> <text:s text:c="40"/>CONCESIÓN, DE FORMA DIRECTA, DE UNA SUBVENCIÓN NOMINA-</text:p>
      <text:p text:style-name="PDFText"> <text:s text:c="40"/>DA A FAVOR DE LA ASOCIACIÓN DE FAMILIAS DE PERSONAS CON</text:p>
      <text:p text:style-name="PDFText"> <text:s text:c="40"/>AUTISMO DE LAS PALMAS (APNALP), PARA LA EJECUCIÓN DEL</text:p>
      <text:p text:style-name="PDFText"> <text:s text:c="40"/>PROYECTO DENOMINADO “CONSTRUCCIÓN DE VIVIENDAS Y CEN-</text:p>
      <text:p text:style-name="PDFText"> <text:s text:c="40"/>TRO DE ATENCIÓN INTEGRAL PARA PERSONAS CON TRASTORNO</text:p>
      <text:p text:style-name="PDFText"> <text:s text:c="40"/>DEL ESPECTRO DEL AUTISMO (TEA)”, POR IMPORTE DE 505.000,00</text:p>
      <text:p text:style-name="PDFText"> <text:s text:c="40"/>EUROS DEL PRESUPUESTO DE 2022</text:p>
      <text:p text:style-name="PDFText"> </text:p>
      <text:p text:style-name="PDFText"> </text:p>
      <text:p text:style-name="PDFText"> </text:p>
      <text:p text:style-name="PDFText"> </text:p>
      <text:p text:style-name="PDFText"> <text:s text:c="20"/>No será necesario aportar nuevas certificaciones respecto del cumplimiento de las obligaciones</text:p>
      <text:p text:style-name="PDFText"> <text:s text:c="20"/>tributarias y frente a la Seguridad Social cuando las incorporadas con la solicitud o durante la</text:p>
      <text:p text:style-name="PDFText"> <text:s text:c="20"/>tramitación del procedimiento no hayan sobrepasado su plazo de validez.</text:p>
      <text:p text:style-name="PDFText"> </text:p>
      <text:p text:style-name="PDFText"> <text:s text:c="20"/>Quinto.- Deberá incorporarse al expediente que se tramite para el pago total de la subvención,</text:p>
      <text:p text:style-name="PDFText"> <text:s text:c="20"/>certificación expedida por el órgano encargado del seguimiento de aquella, en la que quede de</text:p>
      <text:p text:style-name="PDFText"> <text:s text:c="20"/>manifiesto:</text:p>
      <text:p text:style-name="PDFText"> <text:s text:c="20"/>a) Que no ha sido dictada resolución firme de la procedencia del reintegro de la subvención o</text:p>
      <text:p text:style-name="PDFText"> <text:s text:c="20"/>de la pérdida del derecho al cobro de la misma por alguna de las causas previstas en el artículo</text:p>
      <text:p text:style-name="PDFText"> <text:s text:c="20"/>37 de la Ley General de Subvenciones.</text:p>
      <text:p text:style-name="PDFText"> <text:s text:c="20"/>b) Que no ha sido acordada por el órgano concedente de la subvención, como medida cautelar,</text:p>
      <text:p text:style-name="PDFText"> <text:s text:c="20"/>la retención de los libramientos de pago o de las cantidades pendientes de abonar al beneficia-</text:p>
      <text:p text:style-name="PDFText"> <text:s text:c="20"/>rio o entidad colaboradora, referidos a la misma subvención.</text:p>
      <text:p text:style-name="PDFText"> </text:p>
      <text:p text:style-name="PDFText"> <text:s text:c="20"/>Sexto .- Establecer como plazo máximo de ejecución de los fondos concedidos el 31 de di-</text:p>
      <text:p text:style-name="PDFText"> <text:s text:c="20"/>ciembre de 2022 pudiéndose iniciar a partir del 1 de enero de 2022.</text:p>
      <text:p text:style-name="PDFText"> </text:p>
      <text:p text:style-name="PDFText"> <text:s text:c="20"/>Séptimo .- Estas ayudas serán compatibles con cualesquiera otras que con el mismo objeto</text:p>
      <text:p text:style-name="PDFText"> <text:s text:c="20"/>puedan ser otorgadas por cualquier otra Institución Pública o privada. Debiendo cumplir en todo</text:p>
      <text:p text:style-name="PDFText"> <text:s text:c="20"/>caso los siguientes extremos:</text:p>
      <text:p text:style-name="PDFText"> <text:s text:c="20"/>a) El importe de las subvenciones en ningún caso podrá ser de tal cuantía que, aisladamente o</text:p>
      <text:p text:style-name="PDFText"> <text:s text:c="20"/>en concurrencia con otras subvenciones, ayudas, ingresos o recursos, supere el coste de la ac-</text:p>
      <text:p text:style-name="PDFText"> <text:s text:c="20"/>tividad subvencionada.</text:p>
      <text:p text:style-name="PDFText"> <text:s text:c="20"/>b) En todo caso, estará obligada a comunicar a la Dirección General de Dependencia y Disca-</text:p>
      <text:p text:style-name="PDFText"> <text:s text:c="20"/>pacidad, tan pronto como tenga conocimiento de ello, la obtención de otros ingresos, recursos</text:p>
      <text:p text:style-name="PDFText"> <text:s text:c="20"/>o subvenciones que tengan la misma finalidad.</text:p>
      <text:p text:style-name="PDFText"> </text:p>
      <text:p text:style-name="PDFText"> <text:s text:c="20"/>Octavo.- Se podrá autorizar la modificación de la resolución de concesión, a petición de los in-</text:p>
      <text:p text:style-name="PDFText"> <text:s text:c="20"/>teresados, cuando concurran los requisitos establecidos en el artículo 20.1 del Decreto</text:p>
      <text:p text:style-name="PDFText"> <text:s text:c="20"/>36/2009, de 31 de marzo, modificado por el Decreto 151/2022, de 23 de junio ( B.O.C. nº 132,</text:p>
      <text:p text:style-name="PDFText"> <text:s text:c="20"/>de 5/7/2022), que se detallan a continuación, siempre que no dañe derechos de terceros:</text:p>
      <text:p text:style-name="PDFText"> </text:p>
      <text:p text:style-name="PDFText"> <text:s text:c="20"/>a) Que la actividad o conducta a realizar, conforme a la modificación solicitada, esté compren-</text:p>
      <text:p text:style-name="PDFText"> <text:s text:c="20"/>dida dentro de la finalidad prevista en la línea de actuación o proyecto de inversión contempla-</text:p>
      <text:p text:style-name="PDFText"> <text:s text:c="20"/>do en la Ley de Presupuestos, y de las actividades o conductas establecidas en las bases re-</text:p>
      <text:p text:style-name="PDFText"> <text:s text:c="20"/>guladoras o en su defecto, en la resolución de concesión.</text:p>
      <text:p text:style-name="PDFText"> </text:p>
      <text:p text:style-name="PDFText"> </text:p>
      <text:p text:style-name="PDFText"> </text:p>
      <text:p text:style-name="PDFText"> <text:s text:c="128"/>9</text:p>
      <text:p text:style-name="PDFText"> </text:p>
      <text:p text:style-name="PDFText"> </text:p>
      <text:p text:style-name="PDFText"> </text:p>
      <text:p text:style-name="PDFText"> </text:p>
      <text:p text:style-name="PDFText">Este documento incorpora firma electrónica reconocida de acuerdo a la Ley 6/2020, de 11 de noviembre de los servicios electrónicos de confianza</text:p>
      <text:p text:style-name="PDFText">Permite la verificación de la integridad de esta copia del documento electrónico en la dirección:</text:p>
      <text:p text:style-name="PDFText">https://sede.gobiernodecanarias.org/sede/verifica_doc</text:p>
      <text:p text:style-name="PDFText">Este documento es una copia electrónica auténtica</text:p>
      <text:p text:style-name="PDFText">Firmado por: NOEMI SANTANA PERERA <text:s text:c="82"/>Fecha: 24/08/2022 12:09:04</text:p>
      <text:p text:style-name="PDFText">En calidad de: CONSEJERA</text:p>
      <text:p text:style-name="PDFText"> <text:s text:c="130"/>Pagina: 9/31</text:p>
      <text:p text:style-name="PDFText"> </text:p>
      <text:p text:style-name="PDFText"> </text:p>
      <text:p text:style-name="PDFText"> <text:s text:c="29"/>6ODLs8VmKAT2zKiNvxZCiKoz/zEXBSBV</text:p>
      <text:p text:style-name="PDFText"> <text:s text:c="37"/>ORDEN - Nº: 1141 / 2022 - Libro: 657 - Fecha: 24/08/2022 12:09:04</text:p>
      <text:p text:style-name="PageBreak"/>
      <text:p text:style-name="PDFText"> <text:s text:c="21"/>RESUMEN: <text:s text:c="10"/>ORDEN DE LA CONSEJERA DE DERECHOS SOCIALES, IGUALDAD,</text:p>
      <text:p text:style-name="PDFText"> <text:s text:c="40"/>DIVERSIDAD, Y JUVENTUD DEL GOBIERNO DE CANARIAS PARA LA</text:p>
      <text:p text:style-name="PDFText"> <text:s text:c="40"/>CONCESIÓN, DE FORMA DIRECTA, DE UNA SUBVENCIÓN NOMINA-</text:p>
      <text:p text:style-name="PDFText"> <text:s text:c="40"/>DA A FAVOR DE LA ASOCIACIÓN DE FAMILIAS DE PERSONAS CON</text:p>
      <text:p text:style-name="PDFText"> <text:s text:c="40"/>AUTISMO DE LAS PALMAS (APNALP), PARA LA EJECUCIÓN DEL</text:p>
      <text:p text:style-name="PDFText"> <text:s text:c="40"/>PROYECTO DENOMINADO “CONSTRUCCIÓN DE VIVIENDAS Y CEN-</text:p>
      <text:p text:style-name="PDFText"> <text:s text:c="40"/>TRO DE ATENCIÓN INTEGRAL PARA PERSONAS CON TRASTORNO</text:p>
      <text:p text:style-name="PDFText"> <text:s text:c="40"/>DEL ESPECTRO DEL AUTISMO (TEA)”, POR IMPORTE DE 505.000,00</text:p>
      <text:p text:style-name="PDFText"> <text:s text:c="40"/>EUROS DEL PRESUPUESTO DE 2022</text:p>
      <text:p text:style-name="PDFText"> </text:p>
      <text:p text:style-name="PDFText"> </text:p>
      <text:p text:style-name="PDFText"> <text:s text:c="20"/>b) Que las circunstancias que justifiquen la modificación no hayan dependido de la voluntad del</text:p>
      <text:p text:style-name="PDFText"> <text:s text:c="20"/>beneficiario inicial.</text:p>
      <text:p text:style-name="PDFText"> </text:p>
      <text:p text:style-name="PDFText"> <text:s text:c="20"/>c) Que los nuevos elementos o circunstancias que motivan la modificación, de haber concurrido</text:p>
      <text:p text:style-name="PDFText"> <text:s text:c="20"/>en la concesión inicial, no hubiesen determinado la denegación o disminuido la cuantía de la</text:p>
      <text:p text:style-name="PDFText"> <text:s text:c="20"/>subvención concedida.</text:p>
      <text:p text:style-name="PDFText"> </text:p>
      <text:p text:style-name="PDFText"> <text:s text:c="20"/>2. Dará lugar a la modificación de la resolución de concesión por el órgano que la haya dictado,</text:p>
      <text:p text:style-name="PDFText"> <text:s text:c="20"/>sin que en ningún caso pueda variarse el destino o finalidad de la subvención, la concurrencia</text:p>
      <text:p text:style-name="PDFText"> <text:s text:c="20"/>de alguna de las siguientes circunstancias, previstas en el artículo 20.2 del Decreto 36/2009, de</text:p>
      <text:p text:style-name="PDFText"> <text:s text:c="20"/>31 de marzo, modificado por el Decreto 151/2022, de 23 de junio ( B.O.C. nº 132, de 5/7/2022):</text:p>
      <text:p text:style-name="PDFText"> <text:s text:c="20"/>a) La alteración de las circunstancias o de los requisitos subjetivos y objetivos tenidos en cuen-</text:p>
      <text:p text:style-name="PDFText"> <text:s text:c="20"/>ta para la concesión de una subvención.</text:p>
      <text:p text:style-name="PDFText"> <text:s text:c="20"/>b) La obtención por los beneficiarios de subvenciones concedidas por otros órganos de la Ad-</text:p>
      <text:p text:style-name="PDFText"> <text:s text:c="20"/>ministración Pública de la Comunidad Autónoma y por otras Administraciones o Entes Públicos</text:p>
      <text:p text:style-name="PDFText"> <text:s text:c="20"/>para el mismo destino o finalidad.</text:p>
      <text:p text:style-name="PDFText"> <text:s text:c="20"/>c) La obtención de ayudas u otras atribuciones patrimoniales gratuitas de entidades privadas o</text:p>
      <text:p text:style-name="PDFText"> <text:s text:c="20"/>particulares para el mismo destino o finalidad.</text:p>
      <text:p text:style-name="PDFText"> <text:s text:c="20"/>d) La superación de los topes previstos por la normativa comunitaria como consecuencia de la</text:p>
      <text:p text:style-name="PDFText"> <text:s text:c="20"/>acumulación de subvenciones en los períodos establecidos en la misma.</text:p>
      <text:p text:style-name="PDFText"> </text:p>
      <text:p text:style-name="PDFText"> <text:s text:c="20"/>3. Tanto la solicitud de modificación prevista en el apartado 1 del presente artículo como la co-</text:p>
      <text:p text:style-name="PDFText"> <text:s text:c="20"/>municación de las circunstancias a que hace referencia el apartado 2 deberán presentarse an-</text:p>
      <text:p text:style-name="PDFText"> <text:s text:c="20"/>tes de que concluya el plazo para la realización de la actividad.</text:p>
      <text:p text:style-name="PDFText"> </text:p>
      <text:p text:style-name="PDFText"> <text:s text:c="20"/>Noveno .- Se consideran gastos subvencionables los contemplados en el artículo 31 de</text:p>
      <text:p text:style-name="PDFText"> <text:s text:c="20"/>la Ley General de Subvenciones, y a los efectos previstos en la orden, aquellos que respondan</text:p>
      <text:p text:style-name="PDFText"> <text:s text:c="20"/>a la naturaleza de la actividad subvencionada y en todo caso, se imputarán en los mismos tér-</text:p>
      <text:p text:style-name="PDFText"> <text:s text:c="20"/>minos que se han consignado en el plan de financiación aprobado, según descripción realizada</text:p>
      <text:p text:style-name="PDFText"> <text:s text:c="20"/>en el resuelvo segundo.</text:p>
      <text:p text:style-name="PDFText"> <text:s text:c="20"/>1.- Se considerará gasto subvencionable el realizado dentro del plazo para realizar la actividad,</text:p>
      <text:p text:style-name="PDFText"> <text:s text:c="20"/>siempre que haya sido efectivamente pagado con anterioridad a la finalidad del plazo de</text:p>
      <text:p text:style-name="PDFText"> <text:s text:c="20"/>justificación.</text:p>
      <text:p text:style-name="PDFText"> <text:s text:c="20"/>El gasto derivado de la revisión de la cuenta justificativa o auditoría, tiene la condición de gasto</text:p>
      <text:p text:style-name="PDFText"> <text:s text:c="20"/>subvencionable y hasta el límite de 1.010€.</text:p>
      <text:p text:style-name="PDFText"> </text:p>
      <text:p text:style-name="PDFText"> <text:s text:c="20"/>2.- No se consideran gastos subvencionables los siguientes:</text:p>
      <text:p text:style-name="PDFText"> <text:s text:c="20"/>a) Los intereses deudores de las cuentas bancarias.</text:p>
      <text:p text:style-name="PDFText"> </text:p>
      <text:p text:style-name="PDFText"> <text:s text:c="127"/>10</text:p>
      <text:p text:style-name="PDFText"> </text:p>
      <text:p text:style-name="PDFText"> </text:p>
      <text:p text:style-name="PDFText"> </text:p>
      <text:p text:style-name="PDFText"> </text:p>
      <text:p text:style-name="PDFText">Este documento incorpora firma electrónica reconocida de acuerdo a la Ley 6/2020, de 11 de noviembre de los servicios electrónicos de confianza</text:p>
      <text:p text:style-name="PDFText">Permite la verificación de la integridad de esta copia del documento electrónico en la dirección:</text:p>
      <text:p text:style-name="PDFText">https://sede.gobiernodecanarias.org/sede/verifica_doc</text:p>
      <text:p text:style-name="PDFText">Este documento es una copia electrónica auténtica</text:p>
      <text:p text:style-name="PDFText">Firmado por: NOEMI SANTANA PERERA <text:s text:c="82"/>Fecha: 24/08/2022 12:09:04</text:p>
      <text:p text:style-name="PDFText">En calidad de: CONSEJERA</text:p>
      <text:p text:style-name="PDFText"> <text:s text:c="129"/>Pagina: 10/31</text:p>
      <text:p text:style-name="PDFText"> </text:p>
      <text:p text:style-name="PDFText"> </text:p>
      <text:p text:style-name="PDFText"> <text:s text:c="29"/>6ODLs8VmKAT2zKiNvxZCiKoz/zEXBSBV</text:p>
      <text:p text:style-name="PDFText"> <text:s text:c="37"/>ORDEN - Nº: 1141 / 2022 - Libro: 657 - Fecha: 24/08/2022 12:09:04</text:p>
      <text:p text:style-name="PageBreak"/>
      <text:p text:style-name="PDFText"> <text:s text:c="21"/>RESUMEN: <text:s text:c="10"/>ORDEN DE LA CONSEJERA DE DERECHOS SOCIALES, IGUALDAD,</text:p>
      <text:p text:style-name="PDFText"> <text:s text:c="40"/>DIVERSIDAD, Y JUVENTUD DEL GOBIERNO DE CANARIAS PARA LA</text:p>
      <text:p text:style-name="PDFText"> <text:s text:c="40"/>CONCESIÓN, DE FORMA DIRECTA, DE UNA SUBVENCIÓN NOMINA-</text:p>
      <text:p text:style-name="PDFText"> <text:s text:c="40"/>DA A FAVOR DE LA ASOCIACIÓN DE FAMILIAS DE PERSONAS CON</text:p>
      <text:p text:style-name="PDFText"> <text:s text:c="40"/>AUTISMO DE LAS PALMAS (APNALP), PARA LA EJECUCIÓN DEL</text:p>
      <text:p text:style-name="PDFText"> <text:s text:c="40"/>PROYECTO DENOMINADO “CONSTRUCCIÓN DE VIVIENDAS Y CEN-</text:p>
      <text:p text:style-name="PDFText"> <text:s text:c="40"/>TRO DE ATENCIÓN INTEGRAL PARA PERSONAS CON TRASTORNO</text:p>
      <text:p text:style-name="PDFText"> <text:s text:c="40"/>DEL ESPECTRO DEL AUTISMO (TEA)”, POR IMPORTE DE 505.000,00</text:p>
      <text:p text:style-name="PDFText"> <text:s text:c="40"/>EUROS DEL PRESUPUESTO DE 2022</text:p>
      <text:p text:style-name="PDFText"> </text:p>
      <text:p text:style-name="PDFText"> </text:p>
      <text:p text:style-name="PDFText"> <text:s text:c="20"/>b) Intereses, recargos y sanciones administrativas y penales.</text:p>
      <text:p text:style-name="PDFText"> <text:s text:c="20"/>c) Los gastos de procedimientos judiciales.</text:p>
      <text:p text:style-name="PDFText"> <text:s text:c="20"/>d) Las gratificaciones personales de carácter extraordinario.</text:p>
      <text:p text:style-name="PDFText"> </text:p>
      <text:p text:style-name="PDFText"> <text:s text:c="20"/>3.- El límite para el pago en efectivo de facturas o de documentos justificativos del gasto se fija</text:p>
      <text:p text:style-name="PDFText"> <text:s text:c="20"/>en 3.000 € por expediente, acompañándose el correspondiente recibí del acreedor/proveedor.</text:p>
      <text:p text:style-name="PDFText"> <text:s text:c="20"/>No podrá exisitir ninguna operación que supere los 1.000,00 €</text:p>
      <text:p text:style-name="PDFText"> </text:p>
      <text:p text:style-name="PDFText"> <text:s text:c="20"/>4 .- El órgano concedente de la subvención y la Intervención General podrán comprobar el</text:p>
      <text:p text:style-name="PDFText"> <text:s text:c="20"/>valor de mercado de los gastos subvencionables. Se entenderá como valor de mercado el que</text:p>
      <text:p text:style-name="PDFText"> <text:s text:c="20"/>hubiera sido acordado en condiciones normales de mercado entre partes independientes. Para</text:p>
      <text:p text:style-name="PDFText"> <text:s text:c="20"/>determinar dicho valor se podrán utilizar los siguientes métodos:</text:p>
      <text:p text:style-name="PDFText"> </text:p>
      <text:p text:style-name="PDFText"> <text:s text:c="20"/>a) Precio de mercado del bien o servicio de que se trate o de otros de características similares,</text:p>
      <text:p text:style-name="PDFText"> <text:s text:c="20"/>efectuando en este caso, las correcciones necesarias para obtener la equivalencia, así como</text:p>
      <text:p text:style-name="PDFText"> <text:s text:c="20"/>para considerar las particularidades de la operación.</text:p>
      <text:p text:style-name="PDFText"> </text:p>
      <text:p text:style-name="PDFText"> <text:s text:c="20"/>b) Supletoriamente resultarán aplicables:</text:p>
      <text:p text:style-name="PDFText"> <text:s text:c="20"/>a’) Precio de venta de bienes y servicios, calculado mediante el incremento del valor de adqui-</text:p>
      <text:p text:style-name="PDFText"> <text:s text:c="20"/>sición o coste de producción de los mismos, en el margen que habitualmente se obtiene en</text:p>
      <text:p text:style-name="PDFText"> <text:s text:c="20"/>operaciones equiparables concertadas con personas o entidades independientes, o en el mar-</text:p>
      <text:p text:style-name="PDFText"> <text:s text:c="20"/>gen que habitualmente obtienen las empresas que operan en el mismo sector, en operaciones</text:p>
      <text:p text:style-name="PDFText"> <text:s text:c="20"/>equiparables concertadas con personas o entidades independientes.</text:p>
      <text:p text:style-name="PDFText"> <text:s text:c="20"/>b’) Precio de reventa de bienes y servicios, establecido por el comprador de los mismos, mino-</text:p>
      <text:p text:style-name="PDFText"> <text:s text:c="20"/>rado en el margen que habitualmente obtiene el citado comprador en operaciones equipara-</text:p>
      <text:p text:style-name="PDFText"> <text:s text:c="20"/>bles, concertadas con personas o entidades independientes, o en el margen que habitualmente</text:p>
      <text:p text:style-name="PDFText"> <text:s text:c="20"/>obtienen las empresas que operan en el mismo sector, en operaciones equiparables concerta-</text:p>
      <text:p text:style-name="PDFText"> <text:s text:c="20"/>das con personas o entidades independientes, considerando en su caso, los costes en que hu-</text:p>
      <text:p text:style-name="PDFText"> <text:s text:c="20"/>biera incurrido el citado comprador para transformar los mencionados bienes y servicios.</text:p>
      <text:p text:style-name="PDFText"> <text:s text:c="20"/>c’) Cuando no resulte aplicable ninguno de los métodos anteriores, se aplicará el precio deriva-</text:p>
      <text:p text:style-name="PDFText"> <text:s text:c="20"/>do de la distribución del resultado conjunto de la operación de que se trate, teniendo en cuenta</text:p>
      <text:p text:style-name="PDFText"> <text:s text:c="20"/>los riesgos asumidos, los activos implicados y las funciones desempeñadas por las partes rela-</text:p>
      <text:p text:style-name="PDFText"> <text:s text:c="20"/>cionadas.</text:p>
      <text:p text:style-name="PDFText"> </text:p>
      <text:p text:style-name="PDFText"> <text:s text:c="20"/>Décimo.- El plazo para presentar la documentación justificativa de la realización de las activi-</text:p>
      <text:p text:style-name="PDFText"> <text:s text:c="20"/>dades objeto de subvención será el 30 de abril de 2023 (cuatro meses a partir de la finalización</text:p>
      <text:p text:style-name="PDFText"> <text:s text:c="20"/>del proyecto)</text:p>
      <text:p text:style-name="PDFText"> </text:p>
      <text:p text:style-name="PDFText"> </text:p>
      <text:p text:style-name="PDFText"> </text:p>
      <text:p text:style-name="PDFText"> <text:s text:c="127"/>11</text:p>
      <text:p text:style-name="PDFText"> </text:p>
      <text:p text:style-name="PDFText"> </text:p>
      <text:p text:style-name="PDFText"> </text:p>
      <text:p text:style-name="PDFText"> </text:p>
      <text:p text:style-name="PDFText">Este documento incorpora firma electrónica reconocida de acuerdo a la Ley 6/2020, de 11 de noviembre de los servicios electrónicos de confianza</text:p>
      <text:p text:style-name="PDFText">Permite la verificación de la integridad de esta copia del documento electrónico en la dirección:</text:p>
      <text:p text:style-name="PDFText">https://sede.gobiernodecanarias.org/sede/verifica_doc</text:p>
      <text:p text:style-name="PDFText">Este documento es una copia electrónica auténtica</text:p>
      <text:p text:style-name="PDFText">Firmado por: NOEMI SANTANA PERERA <text:s text:c="82"/>Fecha: 24/08/2022 12:09:04</text:p>
      <text:p text:style-name="PDFText">En calidad de: CONSEJERA</text:p>
      <text:p text:style-name="PDFText"> <text:s text:c="129"/>Pagina: 11/31</text:p>
      <text:p text:style-name="PDFText"> </text:p>
      <text:p text:style-name="PDFText"> </text:p>
      <text:p text:style-name="PDFText"> <text:s text:c="29"/>6ODLs8VmKAT2zKiNvxZCiKoz/zEXBSBV</text:p>
      <text:p text:style-name="PDFText"> <text:s text:c="37"/>ORDEN - Nº: 1141 / 2022 - Libro: 657 - Fecha: 24/08/2022 12:09:04</text:p>
      <text:p text:style-name="PageBreak"/>
      <text:p text:style-name="PDFText"> <text:s text:c="21"/>RESUMEN: <text:s text:c="10"/>ORDEN DE LA CONSEJERA DE DERECHOS SOCIALES, IGUALDAD,</text:p>
      <text:p text:style-name="PDFText"> <text:s text:c="40"/>DIVERSIDAD, Y JUVENTUD DEL GOBIERNO DE CANARIAS PARA LA</text:p>
      <text:p text:style-name="PDFText"> <text:s text:c="40"/>CONCESIÓN, DE FORMA DIRECTA, DE UNA SUBVENCIÓN NOMINA-</text:p>
      <text:p text:style-name="PDFText"> <text:s text:c="40"/>DA A FAVOR DE LA ASOCIACIÓN DE FAMILIAS DE PERSONAS CON</text:p>
      <text:p text:style-name="PDFText"> <text:s text:c="40"/>AUTISMO DE LAS PALMAS (APNALP), PARA LA EJECUCIÓN DEL</text:p>
      <text:p text:style-name="PDFText"> <text:s text:c="40"/>PROYECTO DENOMINADO “CONSTRUCCIÓN DE VIVIENDAS Y CEN-</text:p>
      <text:p text:style-name="PDFText"> <text:s text:c="40"/>TRO DE ATENCIÓN INTEGRAL PARA PERSONAS CON TRASTORNO</text:p>
      <text:p text:style-name="PDFText"> <text:s text:c="40"/>DEL ESPECTRO DEL AUTISMO (TEA)”, POR IMPORTE DE 505.000,00</text:p>
      <text:p text:style-name="PDFText"> <text:s text:c="40"/>EUROS DEL PRESUPUESTO DE 2022</text:p>
      <text:p text:style-name="PDFText"> </text:p>
      <text:p text:style-name="PDFText"> </text:p>
      <text:p text:style-name="PDFText"> <text:s text:c="20"/>2.- Transcurrido el plazo establecido de justificación sin haberse presentado la misma, el ór-</text:p>
      <text:p text:style-name="PDFText"> <text:s text:c="20"/>gano concedente le requerirá para que sea presentada en el improrrogable plazo de quince</text:p>
      <text:p text:style-name="PDFText"> <text:s text:c="20"/>días. La falta de presentación de la justificación en el plazo establecido llevará consigo la no</text:p>
      <text:p text:style-name="PDFText"> <text:s text:c="20"/>exigibilidad de la subvención y la exigencia, en su caso, del reintegro y demás responsabilida-</text:p>
      <text:p text:style-name="PDFText"> <text:s text:c="20"/>des establecidas en la Ley 38/2003, de 17 de noviembre, General de Subvenciones, y el Regla-</text:p>
      <text:p text:style-name="PDFText"> <text:s text:c="20"/>mento que la desarrolla. La presentación de la justificación en el citado plazo adicional no exi-</text:p>
      <text:p text:style-name="PDFText"> <text:s text:c="20"/>mirá al beneficiario de las sanciones que correspondan.</text:p>
      <text:p text:style-name="PDFText"> </text:p>
      <text:p text:style-name="PDFText"> <text:s text:c="20"/>3.- Conforme a lo dispuesto en el artículo 27 del Decreto 36/2009, de 31 de marzo, modificado</text:p>
      <text:p text:style-name="PDFText"> <text:s text:c="20"/>por el Decreto 151/2022, de 23 de junio ( B.O.C. nº 132, de 5/7/2022), la entidad beneficiaria</text:p>
      <text:p text:style-name="PDFText"> <text:s text:c="20"/>deberá justificar documentalmente el empleo de los fondos públicos en la actividad subvencio-</text:p>
      <text:p text:style-name="PDFText"> <text:s text:c="20"/>nada, su efectiva realización y el coste total de la misma, mediante cuenta justificativa con</text:p>
      <text:p text:style-name="PDFText"> <text:s text:c="20"/>aportación de informe de auditor.</text:p>
      <text:p text:style-name="PDFText"> </text:p>
      <text:p text:style-name="PDFText"> <text:s text:c="20"/>La cuenta justificativa irá acompañada de un informe de un auditor de cuentas inscrito como</text:p>
      <text:p text:style-name="PDFText"> <text:s text:c="20"/>ejerciente en el Registro Oficial de Auditores de Cuentas dependiente del Instituto de Contabili-</text:p>
      <text:p text:style-name="PDFText"> <text:s text:c="20"/>dad y Auditoría de Cuentas. En el caso que la entidad esté obligada auditar sus cuentas anua-</text:p>
      <text:p text:style-name="PDFText"> <text:s text:c="20"/>les por un auditor sometido a la Ley de Auditorías de Cuentas, la revisión de la cuenta justifica-</text:p>
      <text:p text:style-name="PDFText"> <text:s text:c="20"/>tiva se llevará a cabo por el mismo auditor.</text:p>
      <text:p text:style-name="PDFText"> </text:p>
      <text:p text:style-name="PDFText"> <text:s text:c="20"/>Esta justificación abarcará la totalidad del periodo subvencionado y se deberá presentar en el</text:p>
      <text:p text:style-name="PDFText"> <text:s text:c="20"/>plazo de los cuatro meses siguientes a la finalización del plazo concedido para realizar la</text:p>
      <text:p text:style-name="PDFText"> <text:s text:c="20"/>actividad, aportando la documentación que se relaciona a continuación:</text:p>
      <text:p text:style-name="PDFText"> </text:p>
      <text:p text:style-name="PDFText"> <text:s text:c="20"/>1.- Memoria de actuación justificativa del cumplimiento de las condiciones impuestas en la pre-</text:p>
      <text:p text:style-name="PDFText"> <text:s text:c="20"/>sente Orden, indicando las actividades realizadas, los resultados obtenidos, y la documenta-</text:p>
      <text:p text:style-name="PDFText"> <text:s text:c="20"/>ción que acredite la difusión y publicidad realizada en la ejecución del programa previstas entre</text:p>
      <text:p text:style-name="PDFText"> <text:s text:c="20"/>las obligaciones de la entidad beneficiaria.</text:p>
      <text:p text:style-name="PDFText"> </text:p>
      <text:p text:style-name="PDFText"> <text:s text:c="20"/>2.- Memoria económica abreviada que justifique el coste de las actividades realizadas que con-</text:p>
      <text:p text:style-name="PDFText"> <text:s text:c="20"/>tendrá lo siguiente:</text:p>
      <text:p text:style-name="PDFText"> <text:s text:c="20"/>- Relación de los gastos incurridos en la realización de las actividades subvencionadas, agru-</text:p>
      <text:p text:style-name="PDFText"> <text:s text:c="20"/>pados por conceptos, según el plan de financiación aprobado, efectivamente gastadas y las</text:p>
      <text:p text:style-name="PDFText"> <text:s text:c="20"/>desviaciones producidas, todo ello según el modelo “Memoria económica abreviada” disponible</text:p>
      <text:p text:style-name="PDFText"> <text:s text:c="20"/>en la sede electrónica del Gobierno de Canarias.</text:p>
      <text:p text:style-name="PDFText"> </text:p>
      <text:p text:style-name="PDFText"> <text:s text:c="20"/>3.- Informe del auditor de cuentas, inscrito como ejerciente en el Registro Oficial de Auditores</text:p>
      <text:p text:style-name="PDFText"> <text:s text:c="20"/>de Cuentas dependiente del Instituto de Contabilidad y Auditorias de Cuentas.</text:p>
      <text:p text:style-name="PDFText"> </text:p>
      <text:p text:style-name="PDFText"> </text:p>
      <text:p text:style-name="PDFText"> </text:p>
      <text:p text:style-name="PDFText"> <text:s text:c="127"/>12</text:p>
      <text:p text:style-name="PDFText"> </text:p>
      <text:p text:style-name="PDFText"> </text:p>
      <text:p text:style-name="PDFText"> </text:p>
      <text:p text:style-name="PDFText"> </text:p>
      <text:p text:style-name="PDFText">Este documento incorpora firma electrónica reconocida de acuerdo a la Ley 6/2020, de 11 de noviembre de los servicios electrónicos de confianza</text:p>
      <text:p text:style-name="PDFText">Permite la verificación de la integridad de esta copia del documento electrónico en la dirección:</text:p>
      <text:p text:style-name="PDFText">https://sede.gobiernodecanarias.org/sede/verifica_doc</text:p>
      <text:p text:style-name="PDFText">Este documento es una copia electrónica auténtica</text:p>
      <text:p text:style-name="PDFText">Firmado por: NOEMI SANTANA PERERA <text:s text:c="82"/>Fecha: 24/08/2022 12:09:04</text:p>
      <text:p text:style-name="PDFText">En calidad de: CONSEJERA</text:p>
      <text:p text:style-name="PDFText"> <text:s text:c="129"/>Pagina: 12/31</text:p>
      <text:p text:style-name="PDFText"> </text:p>
      <text:p text:style-name="PDFText"> </text:p>
      <text:p text:style-name="PDFText"> <text:s text:c="29"/>6ODLs8VmKAT2zKiNvxZCiKoz/zEXBSBV</text:p>
      <text:p text:style-name="PDFText"> <text:s text:c="37"/>ORDEN - Nº: 1141 / 2022 - Libro: 657 - Fecha: 24/08/2022 12:09:04</text:p>
      <text:p text:style-name="PageBreak"/>
      <text:p text:style-name="PDFText"> <text:s text:c="21"/>RESUMEN: <text:s text:c="10"/>ORDEN DE LA CONSEJERA DE DERECHOS SOCIALES, IGUALDAD,</text:p>
      <text:p text:style-name="PDFText"> <text:s text:c="40"/>DIVERSIDAD, Y JUVENTUD DEL GOBIERNO DE CANARIAS PARA LA</text:p>
      <text:p text:style-name="PDFText"> <text:s text:c="40"/>CONCESIÓN, DE FORMA DIRECTA, DE UNA SUBVENCIÓN NOMINA-</text:p>
      <text:p text:style-name="PDFText"> <text:s text:c="40"/>DA A FAVOR DE LA ASOCIACIÓN DE FAMILIAS DE PERSONAS CON</text:p>
      <text:p text:style-name="PDFText"> <text:s text:c="40"/>AUTISMO DE LAS PALMAS (APNALP), PARA LA EJECUCIÓN DEL</text:p>
      <text:p text:style-name="PDFText"> <text:s text:c="40"/>PROYECTO DENOMINADO “CONSTRUCCIÓN DE VIVIENDAS Y CEN-</text:p>
      <text:p text:style-name="PDFText"> <text:s text:c="40"/>TRO DE ATENCIÓN INTEGRAL PARA PERSONAS CON TRASTORNO</text:p>
      <text:p text:style-name="PDFText"> <text:s text:c="40"/>DEL ESPECTRO DEL AUTISMO (TEA)”, POR IMPORTE DE 505.000,00</text:p>
      <text:p text:style-name="PDFText"> <text:s text:c="40"/>EUROS DEL PRESUPUESTO DE 2022</text:p>
      <text:p text:style-name="PDFText"> </text:p>
      <text:p text:style-name="PDFText"> </text:p>
      <text:p text:style-name="PDFText"> <text:s text:c="20"/>Para la emisión de dicho informe, el auditor deberá comprobar la adecuación de la cuenta justi-</text:p>
      <text:p text:style-name="PDFText"> <text:s text:c="20"/>ficativa de la subvención, presentada por el beneficiario, mediante la realización de los proce-</text:p>
      <text:p text:style-name="PDFText"> <text:s text:c="20"/>dimientos establecidos en la Orden del entonces Ministerio de Economía y Hacienda</text:p>
      <text:p text:style-name="PDFText"> <text:s text:c="20"/>1434/2007, de 17 de mayo, por la que se aprueba la norma de actuación de los auditores de</text:p>
      <text:p text:style-name="PDFText"> <text:s text:c="20"/>cuentas, en la realización de los trabajos de revisión de cuentas justificativas de subvenciones.</text:p>
      <text:p text:style-name="PDFText"> </text:p>
      <text:p text:style-name="PDFText"> <text:s text:c="20"/>Dicho informe de auditoría incluirá:</text:p>
      <text:p text:style-name="PDFText"> </text:p>
      <text:p text:style-name="PDFText"> <text:s text:c="20"/>1. Identificación de la entidad beneficiaria y del órgano que haya procedido a la designación del</text:p>
      <text:p text:style-name="PDFText"> <text:s text:c="20"/>auditor</text:p>
      <text:p text:style-name="PDFText"> <text:s text:c="20"/>2. Identificación del órgano gestor de la subvención.</text:p>
      <text:p text:style-name="PDFText"> <text:s text:c="20"/>3. Identificación de la subvención percibida, mediante la indicación de la resolución de la con-</text:p>
      <text:p text:style-name="PDFText"> <text:s text:c="20"/>cesión y demás resoluciones posteriores que modifiquen la anterior así cómo la cuantía total</text:p>
      <text:p text:style-name="PDFText"> <text:s text:c="20"/>concedida.</text:p>
      <text:p text:style-name="PDFText"> <text:s text:c="20"/>4. Identificación de la cuenta justificativa objeto de la revisión, que se acompañará como anexo</text:p>
      <text:p text:style-name="PDFText"> <text:s text:c="20"/>al informe, informando de la responsabilidad del beneficiario de la subvención en su prepara-</text:p>
      <text:p text:style-name="PDFText"> <text:s text:c="20"/>ción y presentación</text:p>
      <text:p text:style-name="PDFText"> <text:s text:c="20"/>5. Referencia a la aplicación de la presente norma y del resto de la normativa que regula la</text:p>
      <text:p text:style-name="PDFText"> <text:s text:c="20"/>subvención</text:p>
      <text:p text:style-name="PDFText"> <text:s text:c="20"/>6. Resultado de las comprobaciones realizadas, mencionando los hechos observados que pu-</text:p>
      <text:p text:style-name="PDFText"> <text:s text:c="20"/>dieran suponer un incumplimiento por parte del beneficiario de la normativa aplicable o de las</text:p>
      <text:p text:style-name="PDFText"> <text:s text:c="20"/>condiciones impuestas para la percepción de la subvención, pronunciándose sobre los siguien-</text:p>
      <text:p text:style-name="PDFText"> <text:s text:c="20"/>tes extremos:</text:p>
      <text:p text:style-name="PDFText"> <text:s text:c="24"/>− Si la entidad beneficiaria ha cumplido las obligaciones previstas en el artículo 14 de la</text:p>
      <text:p text:style-name="PDFText"> <text:s text:c="28"/>Ley 38/2003, General de Subvenciones y aquellas otras impuestas en la Resolución de</text:p>
      <text:p text:style-name="PDFText"> <text:s text:c="28"/>Concesión.</text:p>
      <text:p text:style-name="PDFText"> <text:s text:c="24"/>− Si la entidad dispone de la relación clasificada de los gastos e inversiones de la activi-</text:p>
      <text:p text:style-name="PDFText"> <text:s text:c="28"/>dad, y por cada uno de ellos, los datos siguientes de las facturas o documentos de valor</text:p>
      <text:p text:style-name="PDFText"> <text:s text:c="28"/>probatorio: acreedor, número de factura, breve descripción del objeto, importe, fecha de</text:p>
      <text:p text:style-name="PDFText"> <text:s text:c="28"/>emisión, fecha y medio de pago, identificación de la anotación contable e impuesto so-</text:p>
      <text:p text:style-name="PDFText"> <text:s text:c="28"/>portado.</text:p>
      <text:p text:style-name="PDFText"> <text:s text:c="24"/>− Constancia de las facturas o documentos de valor probatorio equivalente en el tráfico ju-</text:p>
      <text:p text:style-name="PDFText"> <text:s text:c="28"/>rídico mercantil, o con eficacia administrativa, incorporados en la relación a la que se</text:p>
      <text:p text:style-name="PDFText"> <text:s text:c="28"/>hace referencia en la letra anterior y, en su caso, la documentación acreditativa del</text:p>
      <text:p text:style-name="PDFText"> <text:s text:c="28"/>pago, que incluirá, como regla general, los justificantes bancarios de la salida de fondos.</text:p>
      <text:p text:style-name="PDFText"> <text:s text:c="28"/>Si, por causa justificada, no fuera posible disponer de dichos justificantes, manifestación</text:p>
      <text:p text:style-name="PDFText"> <text:s text:c="28"/>sobre la existencia del recibí de la empresa proveedora firmado, sellado y con fecha.</text:p>
      <text:p text:style-name="PDFText"> <text:s text:c="24"/>− Si los gastos realizados cumplen los requisitos para tener la consideración de gasto</text:p>
      <text:p text:style-name="PDFText"> <text:s text:c="28"/>subvencionable, conforme a lo establecido en el artículo 31 de la Ley General de Sub-</text:p>
      <text:p text:style-name="PDFText"> </text:p>
      <text:p text:style-name="PDFText"> <text:s text:c="127"/>13</text:p>
      <text:p text:style-name="PDFText"> </text:p>
      <text:p text:style-name="PDFText"> </text:p>
      <text:p text:style-name="PDFText"> </text:p>
      <text:p text:style-name="PDFText"> </text:p>
      <text:p text:style-name="PDFText">Este documento incorpora firma electrónica reconocida de acuerdo a la Ley 6/2020, de 11 de noviembre de los servicios electrónicos de confianza</text:p>
      <text:p text:style-name="PDFText">Permite la verificación de la integridad de esta copia del documento electrónico en la dirección:</text:p>
      <text:p text:style-name="PDFText">https://sede.gobiernodecanarias.org/sede/verifica_doc</text:p>
      <text:p text:style-name="PDFText">Este documento es una copia electrónica auténtica</text:p>
      <text:p text:style-name="PDFText">Firmado por: NOEMI SANTANA PERERA <text:s text:c="82"/>Fecha: 24/08/2022 12:09:04</text:p>
      <text:p text:style-name="PDFText">En calidad de: CONSEJERA</text:p>
      <text:p text:style-name="PDFText"> <text:s text:c="129"/>Pagina: 13/31</text:p>
      <text:p text:style-name="PDFText"> </text:p>
      <text:p text:style-name="PDFText"> </text:p>
      <text:p text:style-name="PDFText"> <text:s text:c="29"/>6ODLs8VmKAT2zKiNvxZCiKoz/zEXBSBV</text:p>
      <text:p text:style-name="PDFText"> <text:s text:c="37"/>ORDEN - Nº: 1141 / 2022 - Libro: 657 - Fecha: 24/08/2022 12:09:04</text:p>
      <text:p text:style-name="PageBreak"/>
      <text:p text:style-name="PDFText"> <text:s text:c="21"/>RESUMEN: <text:s text:c="10"/>ORDEN DE LA CONSEJERA DE DERECHOS SOCIALES, IGUALDAD,</text:p>
      <text:p text:style-name="PDFText"> <text:s text:c="40"/>DIVERSIDAD, Y JUVENTUD DEL GOBIERNO DE CANARIAS PARA LA</text:p>
      <text:p text:style-name="PDFText"> <text:s text:c="40"/>CONCESIÓN, DE FORMA DIRECTA, DE UNA SUBVENCIÓN NOMINA-</text:p>
      <text:p text:style-name="PDFText"> <text:s text:c="40"/>DA A FAVOR DE LA ASOCIACIÓN DE FAMILIAS DE PERSONAS CON</text:p>
      <text:p text:style-name="PDFText"> <text:s text:c="40"/>AUTISMO DE LAS PALMAS (APNALP), PARA LA EJECUCIÓN DEL</text:p>
      <text:p text:style-name="PDFText"> <text:s text:c="40"/>PROYECTO DENOMINADO “CONSTRUCCIÓN DE VIVIENDAS Y CEN-</text:p>
      <text:p text:style-name="PDFText"> <text:s text:c="40"/>TRO DE ATENCIÓN INTEGRAL PARA PERSONAS CON TRASTORNO</text:p>
      <text:p text:style-name="PDFText"> <text:s text:c="40"/>DEL ESPECTRO DEL AUTISMO (TEA)”, POR IMPORTE DE 505.000,00</text:p>
      <text:p text:style-name="PDFText"> <text:s text:c="40"/>EUROS DEL PRESUPUESTO DE 2022</text:p>
      <text:p text:style-name="PDFText"> </text:p>
      <text:p text:style-name="PDFText"> </text:p>
      <text:p text:style-name="PDFText"> <text:s text:c="29"/>venciones y si se ajustan al plan de financiación aprobado, con indicación de las des-</text:p>
      <text:p text:style-name="PDFText"> <text:s text:c="29"/>viaciones producidas entre conceptos aprobados y si dichas desviaciones incumplen los</text:p>
      <text:p text:style-name="PDFText"> <text:s text:c="29"/>límites previstos en las bases reguladoras de la convocatorio o de lo previsto en la reso-</text:p>
      <text:p text:style-name="PDFText"> <text:s text:c="29"/>lución de concesión.</text:p>
      <text:p text:style-name="PDFText"> <text:s text:c="24"/>− <text:s text:c="3"/>Si la memoria de actuación justifica la actuación realizada en los términos de la solici-</text:p>
      <text:p text:style-name="PDFText"> <text:s text:c="29"/>tud, para lo cual se analizará su contenido y la coherencia entre la información conteni-</text:p>
      <text:p text:style-name="PDFText"> <text:s text:c="29"/>da en esta memoria y los documentos que hayan servido de base para realizar la revi-</text:p>
      <text:p text:style-name="PDFText"> <text:s text:c="29"/>sión de la justificación económica.</text:p>
      <text:p text:style-name="PDFText"> <text:s text:c="24"/>− <text:s text:c="3"/>Comprobación de que la entidad dispone de ofertas de diferentes proveedores, en los</text:p>
      <text:p text:style-name="PDFText"> <text:s text:c="29"/>supuestos previstos en el artículo 31.3 de la Ley General de Subvenciones, y de una</text:p>
      <text:p text:style-name="PDFText"> <text:s text:c="29"/>memoria que justifique razonablemente la elección del proveedor, en aquellos casos en</text:p>
      <text:p text:style-name="PDFText"> <text:s text:c="29"/>que no haya recaído en la propuesta económica más ventajosa.</text:p>
      <text:p text:style-name="PDFText"> <text:s text:c="24"/>− <text:s text:c="3"/>Si se ha subcontratado todo o parte de la actividad subvencionada y, en caso afirmati-</text:p>
      <text:p text:style-name="PDFText"> <text:s text:c="29"/>vo, si se cumplen las previsiones contenidas en el artículo 29 de la citada Ley 38/2003</text:p>
      <text:p text:style-name="PDFText"> <text:s text:c="29"/>Ley General de Subvenciones.</text:p>
      <text:p text:style-name="PDFText"> <text:s text:c="24"/>− <text:s text:c="3"/>Existencia de certificado de tasador independiente debidamente acreditado e inscrito en</text:p>
      <text:p text:style-name="PDFText"> <text:s text:c="29"/>el correspondiente registro oficial, en el caso de adquisición de bienes inmuebles, y que</text:p>
      <text:p text:style-name="PDFText"> <text:s text:c="29"/>dicha tasación se corresponde con el gasto justificado.</text:p>
      <text:p text:style-name="PDFText"> <text:s text:c="24"/>− <text:s text:c="3"/>Si se han recibido otros ingresos o subvenciones que hayan financiado la actividad sub-</text:p>
      <text:p text:style-name="PDFText"> <text:s text:c="29"/>vencionada, con indicación del importe, su procedencia, y el pronunciamiento de que la</text:p>
      <text:p text:style-name="PDFText"> <text:s text:c="29"/>suma de las subvenciones y ayudas recibidas no superan el coste del proyecto objeto</text:p>
      <text:p text:style-name="PDFText"> <text:s text:c="29"/>de subvención.</text:p>
      <text:p text:style-name="PDFText"> <text:s text:c="24"/>− <text:s text:c="3"/>En el supuesto de que exista remanente de subvención no aplicada, pronunciamiento</text:p>
      <text:p text:style-name="PDFText"> <text:s text:c="29"/>sobre el importe a devolver, desglosado en principal e intereses de demora, así como</text:p>
      <text:p text:style-name="PDFText"> <text:s text:c="29"/>sobre la correspondiente anotación contable. Se adjuntará al informe de auditoría, copia</text:p>
      <text:p text:style-name="PDFText"> <text:s text:c="29"/>de la carta de pago.</text:p>
      <text:p text:style-name="PDFText"> <text:s text:c="24"/>− <text:s text:c="3"/>Reflejar si se han producido alteraciones de las condiciones tenidas en cuenta para la</text:p>
      <text:p text:style-name="PDFText"> <text:s text:c="29"/>concesión de la subvención y, en su caso, confirmación de la autorización oportuna por</text:p>
      <text:p text:style-name="PDFText"> <text:s text:c="29"/>parte de la Dirección General de Dependencia y Discapacidad.</text:p>
      <text:p text:style-name="PDFText"> <text:s text:c="24"/>− <text:s text:c="3"/>Detalle de los procedimientos de revisión llevados a cabo por el auditor y el alcance de</text:p>
      <text:p text:style-name="PDFText"> <text:s text:c="29"/>los mismos. Si por cualquier circunstancia, el auditor no hubiese podido realizar en su</text:p>
      <text:p text:style-name="PDFText"> <text:s text:c="29"/>totalidad los procedimientos previstos en la norma, se mencionarán los procedimientos</text:p>
      <text:p text:style-name="PDFText"> <text:s text:c="29"/>omitidos con indicación de su causa.</text:p>
      <text:p text:style-name="PDFText"> <text:s text:c="24"/>− <text:s text:c="3"/>El informe deberá ser firmado por quien o quienes lo hubieran realizado, con indicación</text:p>
      <text:p text:style-name="PDFText"> <text:s text:c="29"/>de la fecha de emisión.</text:p>
      <text:p text:style-name="PDFText"> <text:s text:c="24"/>− <text:s text:c="3"/>Indicación de que este trabajo de revisión no tiene la naturaleza de auditoría de cuentas</text:p>
      <text:p text:style-name="PDFText"> <text:s text:c="29"/>ni se encuentra sometido a la Ley 19/19988 de Auditoría de Cuentas y que no se ex-</text:p>
      <text:p text:style-name="PDFText"> <text:s text:c="29"/>presa opinión de auditoría sobre la cuenta justificativa</text:p>
      <text:p text:style-name="PDFText"> </text:p>
      <text:p text:style-name="PDFText"> </text:p>
      <text:p text:style-name="PDFText"> </text:p>
      <text:p text:style-name="PDFText"> <text:s text:c="127"/>14</text:p>
      <text:p text:style-name="PDFText"> </text:p>
      <text:p text:style-name="PDFText"> </text:p>
      <text:p text:style-name="PDFText"> </text:p>
      <text:p text:style-name="PDFText"> </text:p>
      <text:p text:style-name="PDFText">Este documento incorpora firma electrónica reconocida de acuerdo a la Ley 6/2020, de 11 de noviembre de los servicios electrónicos de confianza</text:p>
      <text:p text:style-name="PDFText">Permite la verificación de la integridad de esta copia del documento electrónico en la dirección:</text:p>
      <text:p text:style-name="PDFText">https://sede.gobiernodecanarias.org/sede/verifica_doc</text:p>
      <text:p text:style-name="PDFText">Este documento es una copia electrónica auténtica</text:p>
      <text:p text:style-name="PDFText">Firmado por: NOEMI SANTANA PERERA <text:s text:c="82"/>Fecha: 24/08/2022 12:09:04</text:p>
      <text:p text:style-name="PDFText">En calidad de: CONSEJERA</text:p>
      <text:p text:style-name="PDFText"> <text:s text:c="129"/>Pagina: 14/31</text:p>
      <text:p text:style-name="PDFText"> </text:p>
      <text:p text:style-name="PDFText"> </text:p>
      <text:p text:style-name="PDFText"> <text:s text:c="29"/>6ODLs8VmKAT2zKiNvxZCiKoz/zEXBSBV</text:p>
      <text:p text:style-name="PDFText"> <text:s text:c="37"/>ORDEN - Nº: 1141 / 2022 - Libro: 657 - Fecha: 24/08/2022 12:09:04</text:p>
      <text:p text:style-name="PageBreak"/>
      <text:p text:style-name="PDFText"> <text:s text:c="21"/>RESUMEN: <text:s text:c="10"/>ORDEN DE LA CONSEJERA DE DERECHOS SOCIALES, IGUALDAD,</text:p>
      <text:p text:style-name="PDFText"> <text:s text:c="40"/>DIVERSIDAD, Y JUVENTUD DEL GOBIERNO DE CANARIAS PARA LA</text:p>
      <text:p text:style-name="PDFText"> <text:s text:c="40"/>CONCESIÓN, DE FORMA DIRECTA, DE UNA SUBVENCIÓN NOMINA-</text:p>
      <text:p text:style-name="PDFText"> <text:s text:c="40"/>DA A FAVOR DE LA ASOCIACIÓN DE FAMILIAS DE PERSONAS CON</text:p>
      <text:p text:style-name="PDFText"> <text:s text:c="40"/>AUTISMO DE LAS PALMAS (APNALP), PARA LA EJECUCIÓN DEL</text:p>
      <text:p text:style-name="PDFText"> <text:s text:c="40"/>PROYECTO DENOMINADO “CONSTRUCCIÓN DE VIVIENDAS Y CEN-</text:p>
      <text:p text:style-name="PDFText"> <text:s text:c="40"/>TRO DE ATENCIÓN INTEGRAL PARA PERSONAS CON TRASTORNO</text:p>
      <text:p text:style-name="PDFText"> <text:s text:c="40"/>DEL ESPECTRO DEL AUTISMO (TEA)”, POR IMPORTE DE 505.000,00</text:p>
      <text:p text:style-name="PDFText"> <text:s text:c="40"/>EUROS DEL PRESUPUESTO DE 2022</text:p>
      <text:p text:style-name="PDFText"> </text:p>
      <text:p text:style-name="PDFText"> </text:p>
      <text:p text:style-name="PDFText"> <text:s text:c="20"/>En el caso de que el proyecto objeto de subvención consista en la elaboración de estudios, ma-</text:p>
      <text:p text:style-name="PDFText"> <text:s text:c="20"/>nuales de atención, definición de protocolos, diseño de actuaciones, y cualquier otro tipo de do-</text:p>
      <text:p text:style-name="PDFText"> <text:s text:c="20"/>cumentos o actuaciones susceptibles de aprovechamiento por la comunidad, deberá entregar-</text:p>
      <text:p text:style-name="PDFText"> <text:s text:c="20"/>se una copia de los mismos, en formato texto y pdf. Esta documentación deberá estar anonimi-</text:p>
      <text:p text:style-name="PDFText"> <text:s text:c="20"/>zada y será de libre uso por parte del ente subvencionador.</text:p>
      <text:p text:style-name="PDFText"> </text:p>
      <text:p text:style-name="PDFText"> <text:s text:c="20"/>Décimoprimero.- Subcontratación.</text:p>
      <text:p text:style-name="PDFText"> <text:s text:c="20"/>1.- Se autoriza la subcontratación hasta el 100% de la ejecución del proyecto, en los términos y</text:p>
      <text:p text:style-name="PDFText"> <text:s text:c="20"/>con los límites que se recogen en la solicitud, y conforme a lo establecido en el Ley 38/2003, de</text:p>
      <text:p text:style-name="PDFText"> <text:s text:c="20"/>17 de noviembre, General de Subvenciones en los términos y con los límites siguientes:</text:p>
      <text:p text:style-name="PDFText"> </text:p>
      <text:p text:style-name="PDFText"> <text:s text:c="20"/>Cuando la actividad concertada con terceros exceda del 20 por ciento del importe de la subven-</text:p>
      <text:p text:style-name="PDFText"> <text:s text:c="20"/>ción y dicho importe sea superior a 60.000 euros, la subcontratación estará sometida al cumpli-</text:p>
      <text:p text:style-name="PDFText"> <text:s text:c="20"/>miento de los siguientes requisitos:</text:p>
      <text:p text:style-name="PDFText"> <text:s text:c="20"/>a) Que el contrato se celebre por escrito.</text:p>
      <text:p text:style-name="PDFText"> <text:s text:c="20"/>b) Que la celebración del mismo se autorice previamente por la entidad concedente de la sub-</text:p>
      <text:p text:style-name="PDFText"> <text:s text:c="20"/>vención</text:p>
      <text:p text:style-name="PDFText"> </text:p>
      <text:p text:style-name="PDFText"> <text:s text:c="20"/>2.- En ningún caso podrá concertarse por el beneficiario la ejecución parcial de las actividades</text:p>
      <text:p text:style-name="PDFText"> <text:s text:c="20"/>subvencionadas con:</text:p>
      <text:p text:style-name="PDFText"> </text:p>
      <text:p text:style-name="PDFText"> <text:s text:c="20"/>a) Personas o entidades incursas en alguna de las prohibiciones para ser beneficiarias de una</text:p>
      <text:p text:style-name="PDFText"> <text:s text:c="20"/>subvención.</text:p>
      <text:p text:style-name="PDFText"> </text:p>
      <text:p text:style-name="PDFText"> <text:s text:c="20"/>b) Personas o entidades que hayan percibido otras subvenciones para la realización de la acti-</text:p>
      <text:p text:style-name="PDFText"> <text:s text:c="20"/>vidad objeto de contratación.</text:p>
      <text:p text:style-name="PDFText"> </text:p>
      <text:p text:style-name="PDFText"> <text:s text:c="20"/>c) Intermediarios o asesores en los que los pagos se definan como un porcentaje de coste total</text:p>
      <text:p text:style-name="PDFText"> <text:s text:c="20"/>de la operación, a menos que dicho pago esté justificado con referencia al valor de mercado</text:p>
      <text:p text:style-name="PDFText"> <text:s text:c="20"/>del trabajo realizado o los servicios prestados.</text:p>
      <text:p text:style-name="PDFText"> </text:p>
      <text:p text:style-name="PDFText"> <text:s text:c="20"/>d) Personas o entidades vinculadas con el beneficiario, salvo que concurran las siguientes cir-</text:p>
      <text:p text:style-name="PDFText"> <text:s text:c="20"/>cunstancias:</text:p>
      <text:p text:style-name="PDFText"> </text:p>
      <text:p text:style-name="PDFText"> <text:s text:c="29"/>1.ª Que se obtenga la previa autorización expresa del órgano concedente.</text:p>
      <text:p text:style-name="PDFText"> </text:p>
      <text:p text:style-name="PDFText"> </text:p>
      <text:p text:style-name="PDFText"> </text:p>
      <text:p text:style-name="PDFText"> </text:p>
      <text:p text:style-name="PDFText"> <text:s text:c="127"/>15</text:p>
      <text:p text:style-name="PDFText"> </text:p>
      <text:p text:style-name="PDFText"> </text:p>
      <text:p text:style-name="PDFText"> </text:p>
      <text:p text:style-name="PDFText"> </text:p>
      <text:p text:style-name="PDFText">Este documento incorpora firma electrónica reconocida de acuerdo a la Ley 6/2020, de 11 de noviembre de los servicios electrónicos de confianza</text:p>
      <text:p text:style-name="PDFText">Permite la verificación de la integridad de esta copia del documento electrónico en la dirección:</text:p>
      <text:p text:style-name="PDFText">https://sede.gobiernodecanarias.org/sede/verifica_doc</text:p>
      <text:p text:style-name="PDFText">Este documento es una copia electrónica auténtica</text:p>
      <text:p text:style-name="PDFText">Firmado por: NOEMI SANTANA PERERA <text:s text:c="82"/>Fecha: 24/08/2022 12:09:04</text:p>
      <text:p text:style-name="PDFText">En calidad de: CONSEJERA</text:p>
      <text:p text:style-name="PDFText"> <text:s text:c="129"/>Pagina: 15/31</text:p>
      <text:p text:style-name="PDFText"> </text:p>
      <text:p text:style-name="PDFText"> </text:p>
      <text:p text:style-name="PDFText"> <text:s text:c="29"/>6ODLs8VmKAT2zKiNvxZCiKoz/zEXBSBV</text:p>
      <text:p text:style-name="PDFText"> <text:s text:c="37"/>ORDEN - Nº: 1141 / 2022 - Libro: 657 - Fecha: 24/08/2022 12:09:04</text:p>
      <text:p text:style-name="PageBreak"/>
      <text:p text:style-name="PDFText"> <text:s text:c="21"/>RESUMEN: <text:s text:c="10"/>ORDEN DE LA CONSEJERA DE DERECHOS SOCIALES, IGUALDAD,</text:p>
      <text:p text:style-name="PDFText"> <text:s text:c="40"/>DIVERSIDAD, Y JUVENTUD DEL GOBIERNO DE CANARIAS PARA LA</text:p>
      <text:p text:style-name="PDFText"> <text:s text:c="40"/>CONCESIÓN, DE FORMA DIRECTA, DE UNA SUBVENCIÓN NOMINA-</text:p>
      <text:p text:style-name="PDFText"> <text:s text:c="40"/>DA A FAVOR DE LA ASOCIACIÓN DE FAMILIAS DE PERSONAS CON</text:p>
      <text:p text:style-name="PDFText"> <text:s text:c="40"/>AUTISMO DE LAS PALMAS (APNALP), PARA LA EJECUCIÓN DEL</text:p>
      <text:p text:style-name="PDFText"> <text:s text:c="40"/>PROYECTO DENOMINADO “CONSTRUCCIÓN DE VIVIENDAS Y CEN-</text:p>
      <text:p text:style-name="PDFText"> <text:s text:c="40"/>TRO DE ATENCIÓN INTEGRAL PARA PERSONAS CON TRASTORNO</text:p>
      <text:p text:style-name="PDFText"> <text:s text:c="40"/>DEL ESPECTRO DEL AUTISMO (TEA)”, POR IMPORTE DE 505.000,00</text:p>
      <text:p text:style-name="PDFText"> <text:s text:c="40"/>EUROS DEL PRESUPUESTO DE 2022</text:p>
      <text:p text:style-name="PDFText"> </text:p>
      <text:p text:style-name="PDFText"> </text:p>
      <text:p text:style-name="PDFText"> <text:s text:c="27"/>2.ª Que el importe subvencionable no exceda del coste incurrido por la entidad vincula-</text:p>
      <text:p text:style-name="PDFText"> <text:s text:c="20"/>da. La acreditación del coste se realizará en la justificación en los mismos términos estableci-</text:p>
      <text:p text:style-name="PDFText"> <text:s text:c="20"/>dos para la acreditación de los gastos del beneficiario.</text:p>
      <text:p text:style-name="PDFText"> </text:p>
      <text:p text:style-name="PDFText"> <text:s text:c="20"/>3.- Se considerará que existe vinculación con aquellas personas físicas o jurídicas o agrupacio-</text:p>
      <text:p text:style-name="PDFText"> <text:s text:c="20"/>nes sin personalidad en las que concurra alguna de las siguientes circunstancias:</text:p>
      <text:p text:style-name="PDFText"> </text:p>
      <text:p text:style-name="PDFText"> <text:s text:c="20"/>a) Personas físicas unidas por relación conyugal o personas ligadas con análoga relación de</text:p>
      <text:p text:style-name="PDFText"> <text:s text:c="20"/>afectividad, parentesco de consanguinidad hasta el cuarto grado o de afinidad hasta el segun-</text:p>
      <text:p text:style-name="PDFText"> <text:s text:c="20"/>do.</text:p>
      <text:p text:style-name="PDFText"> </text:p>
      <text:p text:style-name="PDFText"> <text:s text:c="20"/>b) Las personas físicas y jurídicas que tengan una relación laboral retribuida mediante pagos</text:p>
      <text:p text:style-name="PDFText"> <text:s text:c="20"/>periódicos.</text:p>
      <text:p text:style-name="PDFText"> </text:p>
      <text:p text:style-name="PDFText"> <text:s text:c="20"/>c) Ser miembros asociados del beneficiario a que se refiere el apartado 2, y miembros o partíci-</text:p>
      <text:p text:style-name="PDFText"> <text:s text:c="20"/>pes de las entidades sin personalidad jurídica, a que se refiere el apartado 3 del artículo 11 de</text:p>
      <text:p text:style-name="PDFText"> <text:s text:c="20"/>la Ley General de Subvenciones.</text:p>
      <text:p text:style-name="PDFText"> </text:p>
      <text:p text:style-name="PDFText"> <text:s text:c="20"/>d) Una sociedad y sus socios mayoritarios, o sus consejeros o administradores, así como los</text:p>
      <text:p text:style-name="PDFText"> <text:s text:c="20"/>cónyuges o personas ligadas con análoga relación de afectividad y familiares hasta el cuarto</text:p>
      <text:p text:style-name="PDFText"> <text:s text:c="20"/>grado de consanguinidad, o de afinidad hasta el segundo.</text:p>
      <text:p text:style-name="PDFText"> </text:p>
      <text:p text:style-name="PDFText"> <text:s text:c="20"/>e) Las sociedades que, de acuerdo con el artículo 5 del Real Decreto Legislativo 4/2015 de 23</text:p>
      <text:p text:style-name="PDFText"> <text:s text:c="20"/>de octubre, del Texto Refundido de la Ley de Mercado de Valores, reúnan las circunstancias</text:p>
      <text:p text:style-name="PDFText"> <text:s text:c="20"/>requeridas para formar parte del mismo grupo.</text:p>
      <text:p text:style-name="PDFText"> </text:p>
      <text:p text:style-name="PDFText"> <text:s text:c="20"/>f) Las personas jurídicas o agrupaciones sin personalidad y sus representantes legales, patro-</text:p>
      <text:p text:style-name="PDFText"> <text:s text:c="20"/>nos o quienes ejerzan su administración, así como los cónyuges o personas ligadas con análo-</text:p>
      <text:p text:style-name="PDFText"> <text:s text:c="20"/>ga relación de afectividad y familiares hasta el cuarto grado de consanguinidad o de afinidad</text:p>
      <text:p text:style-name="PDFText"> <text:s text:c="20"/>hasta el segundo.</text:p>
      <text:p text:style-name="PDFText"> </text:p>
      <text:p text:style-name="PDFText"> <text:s text:c="20"/>g) Las personas jurídicas o agrupaciones sin personalidad y las personas físicas, jurídicas o</text:p>
      <text:p text:style-name="PDFText"> <text:s text:c="20"/>agrupaciones sin personalidad que conforme a normas legales, estatutarias o acuerdos con-</text:p>
      <text:p text:style-name="PDFText"> <text:s text:c="20"/>tractuales tengan derecho a participar en más de un 50 por 100 en el beneficio de las primeras.</text:p>
      <text:p text:style-name="PDFText"> </text:p>
      <text:p text:style-name="PDFText"> <text:s text:c="20"/>La prohibición establecida en el apartado anterior, será acreditada por el beneficiario en el</text:p>
      <text:p text:style-name="PDFText"> <text:s text:c="20"/>procedimiento de justificación de la subvención, mediante una declaración responsable en la</text:p>
      <text:p text:style-name="PDFText"> </text:p>
      <text:p text:style-name="PDFText"> </text:p>
      <text:p text:style-name="PDFText"> <text:s text:c="127"/>16</text:p>
      <text:p text:style-name="PDFText"> </text:p>
      <text:p text:style-name="PDFText"> </text:p>
      <text:p text:style-name="PDFText"> </text:p>
      <text:p text:style-name="PDFText"> </text:p>
      <text:p text:style-name="PDFText">Este documento incorpora firma electrónica reconocida de acuerdo a la Ley 6/2020, de 11 de noviembre de los servicios electrónicos de confianza</text:p>
      <text:p text:style-name="PDFText">Permite la verificación de la integridad de esta copia del documento electrónico en la dirección:</text:p>
      <text:p text:style-name="PDFText">https://sede.gobiernodecanarias.org/sede/verifica_doc</text:p>
      <text:p text:style-name="PDFText">Este documento es una copia electrónica auténtica</text:p>
      <text:p text:style-name="PDFText">Firmado por: NOEMI SANTANA PERERA <text:s text:c="82"/>Fecha: 24/08/2022 12:09:04</text:p>
      <text:p text:style-name="PDFText">En calidad de: CONSEJERA</text:p>
      <text:p text:style-name="PDFText"> <text:s text:c="129"/>Pagina: 16/31</text:p>
      <text:p text:style-name="PDFText"> </text:p>
      <text:p text:style-name="PDFText"> </text:p>
      <text:p text:style-name="PDFText"> <text:s text:c="29"/>6ODLs8VmKAT2zKiNvxZCiKoz/zEXBSBV</text:p>
      <text:p text:style-name="PDFText"> <text:s text:c="37"/>ORDEN - Nº: 1141 / 2022 - Libro: 657 - Fecha: 24/08/2022 12:09:04</text:p>
      <text:p text:style-name="PageBreak"/>
      <text:p text:style-name="PDFText"> <text:s text:c="21"/>RESUMEN: <text:s text:c="10"/>ORDEN DE LA CONSEJERA DE DERECHOS SOCIALES, IGUALDAD,</text:p>
      <text:p text:style-name="PDFText"> <text:s text:c="40"/>DIVERSIDAD, Y JUVENTUD DEL GOBIERNO DE CANARIAS PARA LA</text:p>
      <text:p text:style-name="PDFText"> <text:s text:c="40"/>CONCESIÓN, DE FORMA DIRECTA, DE UNA SUBVENCIÓN NOMINA-</text:p>
      <text:p text:style-name="PDFText"> <text:s text:c="40"/>DA A FAVOR DE LA ASOCIACIÓN DE FAMILIAS DE PERSONAS CON</text:p>
      <text:p text:style-name="PDFText"> <text:s text:c="40"/>AUTISMO DE LAS PALMAS (APNALP), PARA LA EJECUCIÓN DEL</text:p>
      <text:p text:style-name="PDFText"> <text:s text:c="40"/>PROYECTO DENOMINADO “CONSTRUCCIÓN DE VIVIENDAS Y CEN-</text:p>
      <text:p text:style-name="PDFText"> <text:s text:c="40"/>TRO DE ATENCIÓN INTEGRAL PARA PERSONAS CON TRASTORNO</text:p>
      <text:p text:style-name="PDFText"> <text:s text:c="40"/>DEL ESPECTRO DEL AUTISMO (TEA)”, POR IMPORTE DE 505.000,00</text:p>
      <text:p text:style-name="PDFText"> <text:s text:c="40"/>EUROS DEL PRESUPUESTO DE 2022</text:p>
      <text:p text:style-name="PDFText"> </text:p>
      <text:p text:style-name="PDFText"> </text:p>
      <text:p text:style-name="PDFText"> <text:s text:c="20"/>que se haga constar que no se ha concertado la ejecución total o parcial de las actividades</text:p>
      <text:p text:style-name="PDFText"> <text:s text:c="20"/>subvencionadas con ninguna de las personas o entidades referidas en el mismo, sin perjuicio</text:p>
      <text:p text:style-name="PDFText"> <text:s text:c="20"/>de las actuaciones de comprobación que pueda realizar el órgano concedente, la Intervención</text:p>
      <text:p text:style-name="PDFText"> <text:s text:c="20"/>General o cualquier otro órgano.</text:p>
      <text:p text:style-name="PDFText"> </text:p>
      <text:p text:style-name="PDFText"> <text:s text:c="20"/>Décimosegundo.- La entidad beneficiaria de la subvención quedará obligada, además, a:</text:p>
      <text:p text:style-name="PDFText"> </text:p>
      <text:p text:style-name="PDFText"> <text:s text:c="20"/>a) Cumplir el objetivo, ejecutar el proyecto, realizar la actividad o adoptar el comportamiento</text:p>
      <text:p text:style-name="PDFText"> <text:s text:c="20"/>que fundamenta la concesión de la subvención.</text:p>
      <text:p text:style-name="PDFText"> </text:p>
      <text:p text:style-name="PDFText"> <text:s text:c="20"/>b) Justificar, ante el órgano concedente, el cumplimiento de los requisitos y condiciones, así</text:p>
      <text:p text:style-name="PDFText"> <text:s text:c="20"/>como la realización de la actividad y el cumplimento de la finalidad que determine la concesión</text:p>
      <text:p text:style-name="PDFText"> <text:s text:c="20"/>o disfrute de la subvención.</text:p>
      <text:p text:style-name="PDFText"> </text:p>
      <text:p text:style-name="PDFText"> <text:s text:c="20"/>c) Someterse a las actuaciones de comprobación, a efectuar por el órgano concedente, la</text:p>
      <text:p text:style-name="PDFText"> <text:s text:c="20"/>Intervención General, la Audiencia de Cuentas de Canarias o el Tribunal de Cuentas, así como</text:p>
      <text:p text:style-name="PDFText"> <text:s text:c="20"/>cualesquiera otras de comprobación y control financiero que puedan realizar los órganos</text:p>
      <text:p text:style-name="PDFText"> <text:s text:c="20"/>de control competente, tanto nacionales como comunitario, aportando cuanta información le</text:p>
      <text:p text:style-name="PDFText"> <text:s text:c="20"/>sea requerida en el ejercicio de la actuaciones anteriores.</text:p>
      <text:p text:style-name="PDFText"> </text:p>
      <text:p text:style-name="PDFText"> <text:s text:c="20"/>d) Comunicar al órgano concedente la obtención de otras subvenciones, ayudas, ingresos o</text:p>
      <text:p text:style-name="PDFText"> <text:s text:c="20"/>recursos que financien las actividades subvencionadas. Esta comunicación deberá efectuarse</text:p>
      <text:p text:style-name="PDFText"> <text:s text:c="20"/>tan pronto como se conozca y, en todo caso, con anterioridad a la justificación de la aplicación</text:p>
      <text:p text:style-name="PDFText"> <text:s text:c="20"/>dada a los fondos recibidos.</text:p>
      <text:p text:style-name="PDFText"> </text:p>
      <text:p text:style-name="PDFText"> <text:s text:c="20"/>e) Acreditar, con anterioridad a dictarse la propuesta de resolución de concesión, que se halla</text:p>
      <text:p text:style-name="PDFText"> <text:s text:c="20"/>al corriente de sus obligaciones tributarias y frente a la Seguridad Social.</text:p>
      <text:p text:style-name="PDFText"> </text:p>
      <text:p text:style-name="PDFText"> <text:s text:c="20"/>f) Disponer de los libros contables, registros diligenciados y demás documentos debidamente</text:p>
      <text:p text:style-name="PDFText"> <text:s text:c="20"/>auditados en los términos exigidos por la legislación mercantil y sectorial aplicable al</text:p>
      <text:p text:style-name="PDFText"> <text:s text:c="20"/>beneficiario en cada caso, así como llevar una contabilidad separada de la actividad</text:p>
      <text:p text:style-name="PDFText"> <text:s text:c="20"/>subvencionada, bien mediante cuentas específicas dentro de su contabilidad oficial, bien</text:p>
      <text:p text:style-name="PDFText"> <text:s text:c="20"/>mediante libros de registro abiertos al efecto, con la finalidad de garantizar el adecuado</text:p>
      <text:p text:style-name="PDFText"> <text:s text:c="20"/>ejercicio de las facultades de comprobación y control.</text:p>
      <text:p text:style-name="PDFText"> </text:p>
      <text:p text:style-name="PDFText"> <text:s text:c="20"/>En dichas cuentas o registros se han de reflejar una por una las facturas y demás justificantes</text:p>
      <text:p text:style-name="PDFText"> <text:s text:c="20"/>de gasto con identificación del acreedor y del documento, su importe con separación del</text:p>
      <text:p text:style-name="PDFText"> <text:s text:c="20"/>I.G.I.C. e impuestos indirectos que no sean subvencionables, la fecha de emisión, la fecha de</text:p>
      <text:p text:style-name="PDFText"> </text:p>
      <text:p text:style-name="PDFText"> <text:s text:c="127"/>17</text:p>
      <text:p text:style-name="PDFText"> </text:p>
      <text:p text:style-name="PDFText"> </text:p>
      <text:p text:style-name="PDFText"> </text:p>
      <text:p text:style-name="PDFText"> </text:p>
      <text:p text:style-name="PDFText">Este documento incorpora firma electrónica reconocida de acuerdo a la Ley 6/2020, de 11 de noviembre de los servicios electrónicos de confianza</text:p>
      <text:p text:style-name="PDFText">Permite la verificación de la integridad de esta copia del documento electrónico en la dirección:</text:p>
      <text:p text:style-name="PDFText">https://sede.gobiernodecanarias.org/sede/verifica_doc</text:p>
      <text:p text:style-name="PDFText">Este documento es una copia electrónica auténtica</text:p>
      <text:p text:style-name="PDFText">Firmado por: NOEMI SANTANA PERERA <text:s text:c="82"/>Fecha: 24/08/2022 12:09:04</text:p>
      <text:p text:style-name="PDFText">En calidad de: CONSEJERA</text:p>
      <text:p text:style-name="PDFText"> <text:s text:c="129"/>Pagina: 17/31</text:p>
      <text:p text:style-name="PDFText"> </text:p>
      <text:p text:style-name="PDFText"> </text:p>
      <text:p text:style-name="PDFText"> <text:s text:c="29"/>6ODLs8VmKAT2zKiNvxZCiKoz/zEXBSBV</text:p>
      <text:p text:style-name="PDFText"> <text:s text:c="37"/>ORDEN - Nº: 1141 / 2022 - Libro: 657 - Fecha: 24/08/2022 12:09:04</text:p>
      <text:p text:style-name="PageBreak"/>
      <text:p text:style-name="PDFText"> <text:s text:c="21"/>RESUMEN: <text:s text:c="10"/>ORDEN DE LA CONSEJERA DE DERECHOS SOCIALES, IGUALDAD,</text:p>
      <text:p text:style-name="PDFText"> <text:s text:c="40"/>DIVERSIDAD, Y JUVENTUD DEL GOBIERNO DE CANARIAS PARA LA</text:p>
      <text:p text:style-name="PDFText"> <text:s text:c="40"/>CONCESIÓN, DE FORMA DIRECTA, DE UNA SUBVENCIÓN NOMINA-</text:p>
      <text:p text:style-name="PDFText"> <text:s text:c="40"/>DA A FAVOR DE LA ASOCIACIÓN DE FAMILIAS DE PERSONAS CON</text:p>
      <text:p text:style-name="PDFText"> <text:s text:c="40"/>AUTISMO DE LAS PALMAS (APNALP), PARA LA EJECUCIÓN DEL</text:p>
      <text:p text:style-name="PDFText"> <text:s text:c="40"/>PROYECTO DENOMINADO “CONSTRUCCIÓN DE VIVIENDAS Y CEN-</text:p>
      <text:p text:style-name="PDFText"> <text:s text:c="40"/>TRO DE ATENCIÓN INTEGRAL PARA PERSONAS CON TRASTORNO</text:p>
      <text:p text:style-name="PDFText"> <text:s text:c="40"/>DEL ESPECTRO DEL AUTISMO (TEA)”, POR IMPORTE DE 505.000,00</text:p>
      <text:p text:style-name="PDFText"> <text:s text:c="40"/>EUROS DEL PRESUPUESTO DE 2022</text:p>
      <text:p text:style-name="PDFText"> </text:p>
      <text:p text:style-name="PDFText"> </text:p>
      <text:p text:style-name="PDFText"> <text:s text:c="20"/>pago, así como todos los recursos aplicados a la realización de la actividad. También se</text:p>
      <text:p text:style-name="PDFText"> <text:s text:c="20"/>reflejarán todos los gastos e ingresos de la actividad aunque sólo una parte del coste estuviera</text:p>
      <text:p text:style-name="PDFText"> <text:s text:c="20"/>subvencionada.</text:p>
      <text:p text:style-name="PDFText"> </text:p>
      <text:p text:style-name="PDFText"> <text:s text:c="20"/>g) Conservar los documentos justificativos de la aplicación de los fondos recibidos, incluidos los</text:p>
      <text:p text:style-name="PDFText"> <text:s text:c="20"/>documentos electrónicos, en tanto puedan ser objeto de las actuaciones de comprobación y</text:p>
      <text:p text:style-name="PDFText"> <text:s text:c="20"/>control, por un periodo no inferior a cuatro años.</text:p>
      <text:p text:style-name="PDFText"> </text:p>
      <text:p text:style-name="PDFText"> <text:s text:c="20"/>h) Adoptar las medidas de difusión contenidas en el artículo 18 de la mencionada Ley 38/2003,</text:p>
      <text:p text:style-name="PDFText"> <text:s text:c="20"/>de 17 de noviembre, General de Subvenciones, Reglamento que la desarrolla, así como el</text:p>
      <text:p text:style-name="PDFText"> <text:s text:c="20"/>artículo 12 del repetido Decreto 36/2009, de 31 de marzo, modificado por el Decreto 151/2022,</text:p>
      <text:p text:style-name="PDFText"> <text:s text:c="20"/>de 23 de junio ( B.O.C. nº 132, de 5/7/2022). Así pues, en cualquiera de la medidas de difusión</text:p>
      <text:p text:style-name="PDFText"> <text:s text:c="20"/>que sean elegidas por el beneficiario con el fin de dar a conocer el carácter subvencionable del</text:p>
      <text:p text:style-name="PDFText"> <text:s text:c="20"/>programa, durante el tiempo de su ejecución, se deberá incluir la identidad corporativa gráfica</text:p>
      <text:p text:style-name="PDFText"> <text:s text:c="20"/>del Gobierno de Canarias, con leyendas relativas a la financiación pública, utilizados en</text:p>
      <text:p text:style-name="PDFText"> <text:s text:c="20"/>carteles, placas conmemorativas, materiales impresos, medios electrónicos o audiovisuales o</text:p>
      <text:p text:style-name="PDFText"> <text:s text:c="20"/>bien en menciones realizadas en medios de comunicación.</text:p>
      <text:p text:style-name="PDFText"> </text:p>
      <text:p text:style-name="PDFText"> <text:s text:c="20"/>A tal fin y, atendiendo a las previsiones contenidas en el Decreto 184/2004, de 21 de diciembre,</text:p>
      <text:p text:style-name="PDFText"> <text:s text:c="20"/>por el que se aprueba la Identidad Corporativa del Gobierno de Canarias y se establecen las</text:p>
      <text:p text:style-name="PDFText"> <text:s text:c="20"/>Normas para su mantenimiento y utilización, actualizado mediante la Orden de 8 de marzo de</text:p>
      <text:p text:style-name="PDFText"> <text:s text:c="20"/>2010 (BOC 58, de 23.3.2010) y Orden de 26 de diciembre de 2012, por el que se aprueba la</text:p>
      <text:p text:style-name="PDFText"> <text:s text:c="20"/>revisión de los epígrafes 4.8.18 y 4.8.19 del Manual de Identidad Corporativa Gráfica del</text:p>
      <text:p text:style-name="PDFText"> <text:s text:c="20"/>Gobierno de Canarias (BOC 253, de 28.12.2012), la identidad corporativa que deberá tener en</text:p>
      <text:p text:style-name="PDFText"> <text:s text:c="20"/>cuenta el beneficiario, será la siguiente:</text:p>
      <text:p text:style-name="PDFText"> </text:p>
      <text:p text:style-name="PDFText"> <text:s text:c="38"/>Modelo 1 color <text:s text:c="29"/>Modelo 1 color para fondo negro</text:p>
      <text:p text:style-name="PDFText"> </text:p>
      <text:p text:style-name="PDFText"> </text:p>
      <text:p text:style-name="PDFText"> </text:p>
      <text:p text:style-name="PDFText"> </text:p>
      <text:p text:style-name="PDFText"> <text:s text:c="127"/>18</text:p>
      <text:p text:style-name="PDFText"> </text:p>
      <text:p text:style-name="PDFText"> </text:p>
      <text:p text:style-name="PDFText"> </text:p>
      <text:p text:style-name="PDFText"> </text:p>
      <text:p text:style-name="PDFText">Este documento incorpora firma electrónica reconocida de acuerdo a la Ley 6/2020, de 11 de noviembre de los servicios electrónicos de confianza</text:p>
      <text:p text:style-name="PDFText">Permite la verificación de la integridad de esta copia del documento electrónico en la dirección:</text:p>
      <text:p text:style-name="PDFText">https://sede.gobiernodecanarias.org/sede/verifica_doc</text:p>
      <text:p text:style-name="PDFText">Este documento es una copia electrónica auténtica</text:p>
      <text:p text:style-name="PDFText">Firmado por: NOEMI SANTANA PERERA <text:s text:c="82"/>Fecha: 24/08/2022 12:09:04</text:p>
      <text:p text:style-name="PDFText">En calidad de: CONSEJERA</text:p>
      <text:p text:style-name="PDFText"> <text:s text:c="129"/>Pagina: 18/31</text:p>
      <text:p text:style-name="PDFText"> </text:p>
      <text:p text:style-name="PDFText"> </text:p>
      <text:p text:style-name="PDFText"> <text:s text:c="29"/>6ODLs8VmKAT2zKiNvxZCiKoz/zEXBSBV</text:p>
      <text:p text:style-name="PDFText"> <text:s text:c="37"/>ORDEN - Nº: 1141 / 2022 - Libro: 657 - Fecha: 24/08/2022 12:09:04</text:p>
      <text:p text:style-name="PageBreak"/>
      <text:p text:style-name="PDFText"> <text:s text:c="21"/>RESUMEN: <text:s text:c="10"/>ORDEN DE LA CONSEJERA DE DERECHOS SOCIALES, IGUALDAD,</text:p>
      <text:p text:style-name="PDFText"> <text:s text:c="40"/>DIVERSIDAD, Y JUVENTUD DEL GOBIERNO DE CANARIAS PARA LA</text:p>
      <text:p text:style-name="PDFText"> <text:s text:c="40"/>CONCESIÓN, DE FORMA DIRECTA, DE UNA SUBVENCIÓN NOMINA-</text:p>
      <text:p text:style-name="PDFText"> <text:s text:c="40"/>DA A FAVOR DE LA ASOCIACIÓN DE FAMILIAS DE PERSONAS CON</text:p>
      <text:p text:style-name="PDFText"> <text:s text:c="40"/>AUTISMO DE LAS PALMAS (APNALP), PARA LA EJECUCIÓN DEL</text:p>
      <text:p text:style-name="PDFText"> <text:s text:c="40"/>PROYECTO DENOMINADO “CONSTRUCCIÓN DE VIVIENDAS Y CEN-</text:p>
      <text:p text:style-name="PDFText"> <text:s text:c="40"/>TRO DE ATENCIÓN INTEGRAL PARA PERSONAS CON TRASTORNO</text:p>
      <text:p text:style-name="PDFText"> <text:s text:c="40"/>DEL ESPECTRO DEL AUTISMO (TEA)”, POR IMPORTE DE 505.000,00</text:p>
      <text:p text:style-name="PDFText"> <text:s text:c="40"/>EUROS DEL PRESUPUESTO DE 2022</text:p>
      <text:p text:style-name="PDFText"> </text:p>
      <text:p text:style-name="PDFText"> </text:p>
      <text:p text:style-name="PDFText"> <text:s text:c="36"/>Modelo 1 positivo <text:s text:c="36"/>Modelo 1 negativo</text:p>
      <text:p text:style-name="PDFText"> </text:p>
      <text:p text:style-name="PDFText"> </text:p>
      <text:p text:style-name="PDFText"> </text:p>
      <text:p text:style-name="PDFText"> </text:p>
      <text:p text:style-name="PDFText"> <text:s text:c="20"/>El beneficiario podrá descargarse éste modelo de logotipos en el Manual de la Identidad Gráfi-</text:p>
      <text:p text:style-name="PDFText"> <text:s text:c="20"/>ca del Gobierno de Canarias, en la siguiente dirección:</text:p>
      <text:p text:style-name="PDFText"> <text:s text:c="20"/>https://www.gobiernodecanarias.org/cmsgobcan/export/sites/identidadgrafica/manual_identi-</text:p>
      <text:p text:style-name="PDFText"> <text:s text:c="20"/>dad_grafica/manual_desglosado/manual_identidad_corporativa_grafica_gobierno_de_canaria-</text:p>
      <text:p text:style-name="PDFText"> <text:s text:c="20"/>s.pdf</text:p>
      <text:p text:style-name="PDFText"> </text:p>
      <text:p text:style-name="PDFText"> <text:s text:c="20"/>i) Proceder al reintegro de los fondos percibidos en los supuestos contemplados en el art. 37 de</text:p>
      <text:p text:style-name="PDFText"> <text:s text:c="20"/>dicha Ley.</text:p>
      <text:p text:style-name="PDFText"> </text:p>
      <text:p text:style-name="PDFText"> <text:s text:c="20"/>j) Realizar y acreditar la realización de la actividad que fundamenta la concesión de la misma,</text:p>
      <text:p text:style-name="PDFText"> <text:s text:c="20"/>en el plazo y con los medios establecidos en la Orden.</text:p>
      <text:p text:style-name="PDFText"> </text:p>
      <text:p text:style-name="PDFText"> <text:s text:c="20"/>k) Acreditar el coste total de la actividad o conducta subvencionada así como el importe de las</text:p>
      <text:p text:style-name="PDFText"> <text:s text:c="20"/>ayudas, subvenciones u otros auxilios económicos recibidos de cualesquiera Administraciones,</text:p>
      <text:p text:style-name="PDFText"> <text:s text:c="20"/>Entes públicos, entidades privadas o particulares.</text:p>
      <text:p text:style-name="PDFText"> </text:p>
      <text:p text:style-name="PDFText"> <text:s text:c="20"/>l) Comunicar al órgano concedente las alteraciones que se produzcan en las circunstancias y</text:p>
      <text:p text:style-name="PDFText"> <text:s text:c="20"/>requisitos subjetivos y objetivos tenidos en cuenta para la concesión de la subvención.</text:p>
      <text:p text:style-name="PDFText"> </text:p>
      <text:p text:style-name="PDFText"> <text:s text:c="20"/>m) Respetar las prohibiciones establecidas en el artículo 29,7 de la citada Ley 38/2003, en rela-</text:p>
      <text:p text:style-name="PDFText"> <text:s text:c="20"/>ción al artículo 68.2 del Real Decreto 887/2006, de 21 de julio por el que se aprueba el Regla-</text:p>
      <text:p text:style-name="PDFText"> <text:s text:c="20"/>mento que la desarrolla, en lo relativo a las personas o entidades vinculadas con el beneficia-</text:p>
      <text:p text:style-name="PDFText"> <text:s text:c="20"/>rio.</text:p>
      <text:p text:style-name="PDFText"> </text:p>
      <text:p text:style-name="PDFText"> </text:p>
      <text:p text:style-name="PDFText"> </text:p>
      <text:p text:style-name="PDFText"> </text:p>
      <text:p text:style-name="PDFText"> <text:s text:c="127"/>19</text:p>
      <text:p text:style-name="PDFText"> </text:p>
      <text:p text:style-name="PDFText"> </text:p>
      <text:p text:style-name="PDFText"> </text:p>
      <text:p text:style-name="PDFText"> </text:p>
      <text:p text:style-name="PDFText">Este documento incorpora firma electrónica reconocida de acuerdo a la Ley 6/2020, de 11 de noviembre de los servicios electrónicos de confianza</text:p>
      <text:p text:style-name="PDFText">Permite la verificación de la integridad de esta copia del documento electrónico en la dirección:</text:p>
      <text:p text:style-name="PDFText">https://sede.gobiernodecanarias.org/sede/verifica_doc</text:p>
      <text:p text:style-name="PDFText">Este documento es una copia electrónica auténtica</text:p>
      <text:p text:style-name="PDFText">Firmado por: NOEMI SANTANA PERERA <text:s text:c="82"/>Fecha: 24/08/2022 12:09:04</text:p>
      <text:p text:style-name="PDFText">En calidad de: CONSEJERA</text:p>
      <text:p text:style-name="PDFText"> <text:s text:c="129"/>Pagina: 19/31</text:p>
      <text:p text:style-name="PDFText"> </text:p>
      <text:p text:style-name="PDFText"> </text:p>
      <text:p text:style-name="PDFText"> <text:s text:c="29"/>6ODLs8VmKAT2zKiNvxZCiKoz/zEXBSBV</text:p>
      <text:p text:style-name="PDFText"> <text:s text:c="37"/>ORDEN - Nº: 1141 / 2022 - Libro: 657 - Fecha: 24/08/2022 12:09:04</text:p>
      <text:p text:style-name="PageBreak"/>
      <text:p text:style-name="PDFText"> <text:s text:c="21"/>RESUMEN: <text:s text:c="10"/>ORDEN DE LA CONSEJERA DE DERECHOS SOCIALES, IGUALDAD,</text:p>
      <text:p text:style-name="PDFText"> <text:s text:c="40"/>DIVERSIDAD, Y JUVENTUD DEL GOBIERNO DE CANARIAS PARA LA</text:p>
      <text:p text:style-name="PDFText"> <text:s text:c="40"/>CONCESIÓN, DE FORMA DIRECTA, DE UNA SUBVENCIÓN NOMINA-</text:p>
      <text:p text:style-name="PDFText"> <text:s text:c="40"/>DA A FAVOR DE LA ASOCIACIÓN DE FAMILIAS DE PERSONAS CON</text:p>
      <text:p text:style-name="PDFText"> <text:s text:c="40"/>AUTISMO DE LAS PALMAS (APNALP), PARA LA EJECUCIÓN DEL</text:p>
      <text:p text:style-name="PDFText"> <text:s text:c="40"/>PROYECTO DENOMINADO “CONSTRUCCIÓN DE VIVIENDAS Y CEN-</text:p>
      <text:p text:style-name="PDFText"> <text:s text:c="40"/>TRO DE ATENCIÓN INTEGRAL PARA PERSONAS CON TRASTORNO</text:p>
      <text:p text:style-name="PDFText"> <text:s text:c="40"/>DEL ESPECTRO DEL AUTISMO (TEA)”, POR IMPORTE DE 505.000,00</text:p>
      <text:p text:style-name="PDFText"> <text:s text:c="40"/>EUROS DEL PRESUPUESTO DE 2022</text:p>
      <text:p text:style-name="PDFText"> </text:p>
      <text:p text:style-name="PDFText"> </text:p>
      <text:p text:style-name="PDFText"> <text:s text:c="20"/>n) Cumplir, en su caso, con el compromiso de asumir el coste que resulte de la diferencia entre</text:p>
      <text:p text:style-name="PDFText"> <text:s text:c="20"/>el importe total del proyecto y la subvención que le sea concedida.</text:p>
      <text:p text:style-name="PDFText"> </text:p>
      <text:p text:style-name="PDFText"> <text:s text:c="20"/>ñ) Cumplir, en todo momento, lo dispuesto por la Ley Orgánica 3/2018, de 5 de diciembre, de</text:p>
      <text:p text:style-name="PDFText"> <text:s text:c="20"/>Protección de Datos Personales y garantía de los derechos digitales, y demás normativa de</text:p>
      <text:p text:style-name="PDFText"> <text:s text:c="20"/>aplicación. No obstante lo anterior, se significa lo dispuesto en la disposición adicional 14 de la</text:p>
      <text:p text:style-name="PDFText"> <text:s text:c="20"/>citada ley que establece que “las normas dictadas en aplicación del artículo 13 de la Directiva</text:p>
      <text:p text:style-name="PDFText"> <text:s text:c="20"/>95/46/CE del Parlamento Europeo y del Consejo, de 24 de octubre de 1995, relativa a la pro-</text:p>
      <text:p text:style-name="PDFText"> <text:s text:c="20"/>tección de las personas físicas en lo que respecta al tratamiento de datos personales y a la li-</text:p>
      <text:p text:style-name="PDFText"> <text:s text:c="20"/>bre circulación de estos datos, que hubiesen entrado en vigor con anterioridad a 25 de mayo de</text:p>
      <text:p text:style-name="PDFText"> <text:s text:c="20"/>2018, y en particular los artículos 23 y 24 de la Ley Orgánica 15/1999, de 13 de diciembre, de</text:p>
      <text:p text:style-name="PDFText"> <text:s text:c="20"/>Protección de Datos de Carácter Personal, siguen vigentes en tanto no sean expresamente</text:p>
      <text:p text:style-name="PDFText"> <text:s text:c="20"/>modificadas, sustituidas o derogadas”, y asimismo en la disposición transitoria 4 que dispone</text:p>
      <text:p text:style-name="PDFText"> <text:s text:c="20"/>que “los tratamientos sometidos a la Directiva (UE) 2016/680 del Parlamento Europeo y del</text:p>
      <text:p text:style-name="PDFText"> <text:s text:c="20"/>Consejo, de 27 de abril de 2016, relativa a la protección de las personas físicas en lo que res-</text:p>
      <text:p text:style-name="PDFText"> <text:s text:c="20"/>pecta al tratamiento de datos personales por parte de las autoridades competentes para fines</text:p>
      <text:p text:style-name="PDFText"> <text:s text:c="20"/>de prevención, investigación, detección o enjuiciamiento de infracciones penales o de ejecución</text:p>
      <text:p text:style-name="PDFText"> <text:s text:c="20"/>de sanciones penales, y a la libre circulación de dichos datos y por la que se deroga la Decisión</text:p>
      <text:p text:style-name="PDFText"> <text:s text:c="20"/>Marco 2008/977/JAI del Consejo, continuarán rigiéndose por la Ley Orgánica 15/1999, de 13</text:p>
      <text:p text:style-name="PDFText"> <text:s text:c="20"/>de diciembre, y en particular el artículo 22, y sus disposiciones de desarrollo, en tanto no entre</text:p>
      <text:p text:style-name="PDFText"> <text:s text:c="20"/>en vigor la norma que trasponga al Derecho español lo dispuesto en la citada directiva”.</text:p>
      <text:p text:style-name="PDFText"> </text:p>
      <text:p text:style-name="PDFText"> <text:s text:c="20"/>o) Cumplir, en todo momento, lo dispuesto por la Ley 19/2013, de 9 de diciembre, de transpa-</text:p>
      <text:p text:style-name="PDFText"> <text:s text:c="20"/>rencia, acceso a la información pública y buen gobierno que establece en su título II, según el</text:p>
      <text:p text:style-name="PDFText"> <text:s text:c="20"/>cual “los sujetos enumerados en el artículo 2.1 publicarán de forma periódica y actualizada la</text:p>
      <text:p text:style-name="PDFText"> <text:s text:c="20"/>información cuyo conocimiento sea relevante para garantizar la transparencia de su actividad</text:p>
      <text:p text:style-name="PDFText"> <text:s text:c="20"/>relacionada con el funcionamiento y control de la actuación pública”, al ser el beneficiario un</text:p>
      <text:p text:style-name="PDFText"> <text:s text:c="20"/>sujeto obligado según el artículo 3.1b) de la misma Ley que incluye como otros sujetos obliga-</text:p>
      <text:p text:style-name="PDFText"> <text:s text:c="20"/>dos a las entidades privadas que perciban durante el período de un año ayudas o subvencio-</text:p>
      <text:p text:style-name="PDFText"> <text:s text:c="20"/>nes públicas en una cuantía superior a 100.000 euros o cuando al menos el 40 % del total de</text:p>
      <text:p text:style-name="PDFText"> <text:s text:c="20"/>sus ingresos anuales tengan carácter de ayuda o subvención pública, siempre que alcancen</text:p>
      <text:p text:style-name="PDFText"> <text:s text:c="20"/>como mínimo la cantidad de 5.000 euros.</text:p>
      <text:p text:style-name="PDFText"> </text:p>
      <text:p text:style-name="PDFText"> <text:s text:c="20"/>Asimismo de acuerdo con el artículo 3.2 de la Ley 12/2014, de 26 de diciembre, de transparen-</text:p>
      <text:p text:style-name="PDFText"> <text:s text:c="20"/>cia y de acceso a la información pública, las normas reguladoras de los conciertos y otras for-</text:p>
      <text:p text:style-name="PDFText"> <text:s text:c="20"/>mas de participación de entidades privadas en los sistemas públicos de educación, sanidad y</text:p>
      <text:p text:style-name="PDFText"> <text:s text:c="20"/>servicios sociales establecerán la información que deben publicar, de entre la prevista en el tí-</text:p>
      <text:p text:style-name="PDFText"> <text:s text:c="20"/>tulo II de esta ley, estas entidades para colaborar en la prestación de los mencionados servi-</text:p>
      <text:p text:style-name="PDFText"> <text:s text:c="20"/>cios financiados con fondos públicos. La relación de la información que deben publicar estas</text:p>
      <text:p text:style-name="PDFText"> </text:p>
      <text:p text:style-name="PDFText"> </text:p>
      <text:p text:style-name="PDFText"> </text:p>
      <text:p text:style-name="PDFText"> <text:s text:c="127"/>20</text:p>
      <text:p text:style-name="PDFText"> </text:p>
      <text:p text:style-name="PDFText"> </text:p>
      <text:p text:style-name="PDFText"> </text:p>
      <text:p text:style-name="PDFText"> </text:p>
      <text:p text:style-name="PDFText">Este documento incorpora firma electrónica reconocida de acuerdo a la Ley 6/2020, de 11 de noviembre de los servicios electrónicos de confianza</text:p>
      <text:p text:style-name="PDFText">Permite la verificación de la integridad de esta copia del documento electrónico en la dirección:</text:p>
      <text:p text:style-name="PDFText">https://sede.gobiernodecanarias.org/sede/verifica_doc</text:p>
      <text:p text:style-name="PDFText">Este documento es una copia electrónica auténtica</text:p>
      <text:p text:style-name="PDFText">Firmado por: NOEMI SANTANA PERERA <text:s text:c="82"/>Fecha: 24/08/2022 12:09:04</text:p>
      <text:p text:style-name="PDFText">En calidad de: CONSEJERA</text:p>
      <text:p text:style-name="PDFText"> <text:s text:c="129"/>Pagina: 20/31</text:p>
      <text:p text:style-name="PDFText"> </text:p>
      <text:p text:style-name="PDFText"> </text:p>
      <text:p text:style-name="PDFText"> <text:s text:c="29"/>6ODLs8VmKAT2zKiNvxZCiKoz/zEXBSBV</text:p>
      <text:p text:style-name="PDFText"> <text:s text:c="37"/>ORDEN - Nº: 1141 / 2022 - Libro: 657 - Fecha: 24/08/2022 12:09:04</text:p>
      <text:p text:style-name="PageBreak"/>
      <text:p text:style-name="PDFText"> <text:s text:c="21"/>RESUMEN: <text:s text:c="10"/>ORDEN DE LA CONSEJERA DE DERECHOS SOCIALES, IGUALDAD,</text:p>
      <text:p text:style-name="PDFText"> <text:s text:c="40"/>DIVERSIDAD, Y JUVENTUD DEL GOBIERNO DE CANARIAS PARA LA</text:p>
      <text:p text:style-name="PDFText"> <text:s text:c="40"/>CONCESIÓN, DE FORMA DIRECTA, DE UNA SUBVENCIÓN NOMINA-</text:p>
      <text:p text:style-name="PDFText"> <text:s text:c="40"/>DA A FAVOR DE LA ASOCIACIÓN DE FAMILIAS DE PERSONAS CON</text:p>
      <text:p text:style-name="PDFText"> <text:s text:c="40"/>AUTISMO DE LAS PALMAS (APNALP), PARA LA EJECUCIÓN DEL</text:p>
      <text:p text:style-name="PDFText"> <text:s text:c="40"/>PROYECTO DENOMINADO “CONSTRUCCIÓN DE VIVIENDAS Y CEN-</text:p>
      <text:p text:style-name="PDFText"> <text:s text:c="40"/>TRO DE ATENCIÓN INTEGRAL PARA PERSONAS CON TRASTORNO</text:p>
      <text:p text:style-name="PDFText"> <text:s text:c="40"/>DEL ESPECTRO DEL AUTISMO (TEA)”, POR IMPORTE DE 505.000,00</text:p>
      <text:p text:style-name="PDFText"> <text:s text:c="40"/>EUROS DEL PRESUPUESTO DE 2022</text:p>
      <text:p text:style-name="PDFText"> </text:p>
      <text:p text:style-name="PDFText"> </text:p>
      <text:p text:style-name="PDFText"> <text:s text:c="20"/>entidades se incluirá en los pliegos o documentos contractuales equivalentes que correspon-</text:p>
      <text:p text:style-name="PDFText"> <text:s text:c="20"/>dan.</text:p>
      <text:p text:style-name="PDFText"> </text:p>
      <text:p text:style-name="PDFText"> <text:s text:c="20"/>p) Cumplir con las reglas establecidas en el artículo 31.4 a) de la Ley 38/2003, de 17 de no-</text:p>
      <text:p text:style-name="PDFText"> <text:s text:c="20"/>viembre, General de Subvenciones, relativo a los supuestos de adquisición, construcción, reha-</text:p>
      <text:p text:style-name="PDFText"> <text:s text:c="20"/>bilitación y mejora de bienes inventariables, que dispone que “las bases reguladoras fijarán el</text:p>
      <text:p text:style-name="PDFText"> <text:s text:c="20"/>período durante el cual el beneficiario deberá destinar los bienes al fin concreto para el que se</text:p>
      <text:p text:style-name="PDFText"> <text:s text:c="20"/>concedió la subvención, que no podrá ser inferior a cinco años en caso de bienes inscribibles</text:p>
      <text:p text:style-name="PDFText"> <text:s text:c="20"/>en un registro público, ni a dos años para el resto de bienes. En el caso de bienes inscribibles</text:p>
      <text:p text:style-name="PDFText"> <text:s text:c="20"/>en un registro público, deberá hacerse constar en la escritura esta circunstancia, así como el</text:p>
      <text:p text:style-name="PDFText"> <text:s text:c="20"/>importe de la subvención concedida, debiendo ser objeto estos extremos de inscripción en el</text:p>
      <text:p text:style-name="PDFText"> <text:s text:c="20"/>registro público correspondiente”.</text:p>
      <text:p text:style-name="PDFText"> </text:p>
      <text:p text:style-name="PDFText"> <text:s text:c="20"/>Décimotercero.- Conforme a lo establecido en el artículo 37 de la Ley 38/2003, de 17 de no-</text:p>
      <text:p text:style-name="PDFText"> <text:s text:c="20"/>viembre, General de Subvenciones, procederá el reintegro de las cantidades percibidas y la</text:p>
      <text:p text:style-name="PDFText"> <text:s text:c="20"/>exigencia del interés de demora correspondiente desde el momento del pago de la subvención</text:p>
      <text:p text:style-name="PDFText"> <text:s text:c="20"/>hasta la fecha en que se acuerde la procedencia del reintegro, en los supuestos que se indican</text:p>
      <text:p text:style-name="PDFText"> <text:s text:c="20"/>a continuación, a los que les serán de aplicación los criterios de graduación siguientes:</text:p>
      <text:p text:style-name="PDFText"> </text:p>
      <text:p text:style-name="PDFText"> <text:s text:c="20"/>a) Obtención de la subvención falseando las condiciones requeridas para ello u ocultando</text:p>
      <text:p text:style-name="PDFText"> <text:s text:c="20"/>aquéllas que lo hubieran impedido. En este caso, procederá el reintegro de la totalidad de la</text:p>
      <text:p text:style-name="PDFText"> <text:s text:c="20"/>cantidad percibida.</text:p>
      <text:p text:style-name="PDFText"> </text:p>
      <text:p text:style-name="PDFText"> <text:s text:c="20"/>b) Incumplimiento total o parcial del objetivo, de la actividad, del proyecto o la no adopción del</text:p>
      <text:p text:style-name="PDFText"> <text:s text:c="20"/>comportamiento que fundamentan la concesión de la subvención. En caso de incumplimiento</text:p>
      <text:p text:style-name="PDFText"> <text:s text:c="20"/>parcial, la cantidad a reintegrar será un porcentaje de lo percibido equivalente al porcentaje de</text:p>
      <text:p text:style-name="PDFText"> <text:s text:c="20"/>incumplimiento, previa valoración y motivación de la justificación presentada por el beneficiario.</text:p>
      <text:p text:style-name="PDFText"> </text:p>
      <text:p text:style-name="PDFText"> <text:s text:c="20"/>c) Incumplimiento de la obligación de justificación o la justificación insuficiente, en los términos</text:p>
      <text:p text:style-name="PDFText"> <text:s text:c="20"/>establecidos en las normas reguladoras de la subvención. Deberán devolverse las cantidades</text:p>
      <text:p text:style-name="PDFText"> <text:s text:c="20"/>no justificadas debidamente.</text:p>
      <text:p text:style-name="PDFText"> </text:p>
      <text:p text:style-name="PDFText"> <text:s text:c="20"/>d) Incumplimiento de la obligación de adoptar las medidas de difusión contenidas en el</text:p>
      <text:p text:style-name="PDFText"> <text:s text:c="20"/>apartado 4, del artículo 18, de la Ley 38/2003 y 31.3, del Reglamento que la desarrolla,</text:p>
      <text:p text:style-name="PDFText"> <text:s text:c="20"/>aprobado por Real Decreto 887/2006, de 21 de julio. En este caso, la cantidad a reintegrar será</text:p>
      <text:p text:style-name="PDFText"> <text:s text:c="20"/>un 25 % de lo percibido.</text:p>
      <text:p text:style-name="PDFText"> </text:p>
      <text:p text:style-name="PDFText"> </text:p>
      <text:p text:style-name="PDFText"> </text:p>
      <text:p text:style-name="PDFText"> </text:p>
      <text:p text:style-name="PDFText"> <text:s text:c="127"/>21</text:p>
      <text:p text:style-name="PDFText"> </text:p>
      <text:p text:style-name="PDFText"> </text:p>
      <text:p text:style-name="PDFText"> </text:p>
      <text:p text:style-name="PDFText"> </text:p>
      <text:p text:style-name="PDFText">Este documento incorpora firma electrónica reconocida de acuerdo a la Ley 6/2020, de 11 de noviembre de los servicios electrónicos de confianza</text:p>
      <text:p text:style-name="PDFText">Permite la verificación de la integridad de esta copia del documento electrónico en la dirección:</text:p>
      <text:p text:style-name="PDFText">https://sede.gobiernodecanarias.org/sede/verifica_doc</text:p>
      <text:p text:style-name="PDFText">Este documento es una copia electrónica auténtica</text:p>
      <text:p text:style-name="PDFText">Firmado por: NOEMI SANTANA PERERA <text:s text:c="82"/>Fecha: 24/08/2022 12:09:04</text:p>
      <text:p text:style-name="PDFText">En calidad de: CONSEJERA</text:p>
      <text:p text:style-name="PDFText"> <text:s text:c="129"/>Pagina: 21/31</text:p>
      <text:p text:style-name="PDFText"> </text:p>
      <text:p text:style-name="PDFText"> </text:p>
      <text:p text:style-name="PDFText"> <text:s text:c="29"/>6ODLs8VmKAT2zKiNvxZCiKoz/zEXBSBV</text:p>
      <text:p text:style-name="PDFText"> <text:s text:c="37"/>ORDEN - Nº: 1141 / 2022 - Libro: 657 - Fecha: 24/08/2022 12:09:04</text:p>
      <text:p text:style-name="PageBreak"/>
      <text:p text:style-name="PDFText"> <text:s text:c="21"/>RESUMEN: <text:s text:c="10"/>ORDEN DE LA CONSEJERA DE DERECHOS SOCIALES, IGUALDAD,</text:p>
      <text:p text:style-name="PDFText"> <text:s text:c="40"/>DIVERSIDAD, Y JUVENTUD DEL GOBIERNO DE CANARIAS PARA LA</text:p>
      <text:p text:style-name="PDFText"> <text:s text:c="40"/>CONCESIÓN, DE FORMA DIRECTA, DE UNA SUBVENCIÓN NOMINA-</text:p>
      <text:p text:style-name="PDFText"> <text:s text:c="40"/>DA A FAVOR DE LA ASOCIACIÓN DE FAMILIAS DE PERSONAS CON</text:p>
      <text:p text:style-name="PDFText"> <text:s text:c="40"/>AUTISMO DE LAS PALMAS (APNALP), PARA LA EJECUCIÓN DEL</text:p>
      <text:p text:style-name="PDFText"> <text:s text:c="40"/>PROYECTO DENOMINADO “CONSTRUCCIÓN DE VIVIENDAS Y CEN-</text:p>
      <text:p text:style-name="PDFText"> <text:s text:c="40"/>TRO DE ATENCIÓN INTEGRAL PARA PERSONAS CON TRASTORNO</text:p>
      <text:p text:style-name="PDFText"> <text:s text:c="40"/>DEL ESPECTRO DEL AUTISMO (TEA)”, POR IMPORTE DE 505.000,00</text:p>
      <text:p text:style-name="PDFText"> <text:s text:c="40"/>EUROS DEL PRESUPUESTO DE 2022</text:p>
      <text:p text:style-name="PDFText"> </text:p>
      <text:p text:style-name="PDFText"> </text:p>
      <text:p text:style-name="PDFText"> <text:s text:c="20"/>e) Resistencia, excusa, obstrucción o negativa a las actuaciones de comprobación y control</text:p>
      <text:p text:style-name="PDFText"> <text:s text:c="20"/>financiero previstas en los artículos 14 y 15 de la citada Ley 38/2003, así como el</text:p>
      <text:p text:style-name="PDFText"> <text:s text:c="20"/>incumplimiento de las obligaciones contables, registrales o de conservación de documentos</text:p>
      <text:p text:style-name="PDFText"> <text:s text:c="20"/>cuando de ello se derive la imposibilidad de verificar el empleo dado a los fondos percibidos, el</text:p>
      <text:p text:style-name="PDFText"> <text:s text:c="20"/>cumplimiento del objetivo, la realidad y regularidad de las actividades subvencionadas, o la</text:p>
      <text:p text:style-name="PDFText"> <text:s text:c="20"/>concurrencia de subvenciones, ayudas, ingresos o recursos para la misma finalidad,</text:p>
      <text:p text:style-name="PDFText"> <text:s text:c="20"/>procedentes de cualesquiera Administraciones o entes públicos o privados, nacionales, de la</text:p>
      <text:p text:style-name="PDFText"> <text:s text:c="20"/>Unión Europea o de organismos internacionales. En este caso, procederá el reintegro de la</text:p>
      <text:p text:style-name="PDFText"> <text:s text:c="20"/>totalidad de la cantidad percibida.</text:p>
      <text:p text:style-name="PDFText"> </text:p>
      <text:p text:style-name="PDFText"> <text:s text:c="20"/>f) Incumplimiento de las obligaciones impuestas por la Administración a los beneficiarios, así</text:p>
      <text:p text:style-name="PDFText"> <text:s text:c="20"/>como de los compromisos por éstos asumidos, con motivo de la concesión de la subvención,</text:p>
      <text:p text:style-name="PDFText"> <text:s text:c="20"/>siempre que afecten o se refieran al modo en que se han de conseguir los objetivos, realizar la</text:p>
      <text:p text:style-name="PDFText"> <text:s text:c="20"/>actividad, ejecutar el proyecto o adoptar el comportamiento que fundamenta la concesión de la</text:p>
      <text:p text:style-name="PDFText"> <text:s text:c="20"/>subvención. En caso de incumplimiento parcial, la cantidad a reintegrar será un porcentaje de</text:p>
      <text:p text:style-name="PDFText"> <text:s text:c="20"/>lo percibido equivalente al porcentaje de incumplimiento, previa valoración y motivación de la</text:p>
      <text:p text:style-name="PDFText"> <text:s text:c="20"/>justificación presentada por el beneficiario.</text:p>
      <text:p text:style-name="PDFText"> </text:p>
      <text:p text:style-name="PDFText"> <text:s text:c="20"/>g) Incumplimiento de las obligaciones impuestas por la Administración, así como de los com-</text:p>
      <text:p text:style-name="PDFText"> <text:s text:c="20"/>promisos por éstos asumidos, con motivo de la concesión de la subvención, distintos de los an-</text:p>
      <text:p text:style-name="PDFText"> <text:s text:c="20"/>teriores cuando de ello se derive la imposibilidad de verificar el empleo dado a los fondos perci-</text:p>
      <text:p text:style-name="PDFText"> <text:s text:c="20"/>bidos, el cumplimento del objetivo, la realidad y regularidad de las actividades subvencionadas,</text:p>
      <text:p text:style-name="PDFText"> <text:s text:c="20"/>o la concurrencia de subvenciones, ayudas, ingresos o recursos para la misma finalidad, proce-</text:p>
      <text:p text:style-name="PDFText"> <text:s text:c="20"/>dentes de cualesquiera Administraciones o entes públicos o privado, nacionales de la Unión</text:p>
      <text:p text:style-name="PDFText"> <text:s text:c="20"/>Europea o de organismos internacionales. En caso de incumplimiento parcial, la cantidad a</text:p>
      <text:p text:style-name="PDFText"> <text:s text:c="20"/>reintegrar será un porcentaje de lo percibido equivalente al porcentaje de incumplimiento, pre-</text:p>
      <text:p text:style-name="PDFText"> <text:s text:c="20"/>via valoración y motivación de la justificación presentada por el beneficiario.</text:p>
      <text:p text:style-name="PDFText"> </text:p>
      <text:p text:style-name="PDFText"> <text:s text:c="20"/>Los criterios de graduación indicados serán de aplicación, cuando el cumplimiento por el bene-</text:p>
      <text:p text:style-name="PDFText"> <text:s text:c="20"/>ficiario se aproxime, de modo significativo, al cumplimiento total y se acredite por éste una ac-</text:p>
      <text:p text:style-name="PDFText"> <text:s text:c="20"/>tuación inequívocamente tendente a la satisfacción de sus compromisos.</text:p>
      <text:p text:style-name="PDFText"> </text:p>
      <text:p text:style-name="PDFText"> <text:s text:c="20"/>En el supuesto contemplado en el apartado 3 del artículo 19 del referido texto legal, procederá</text:p>
      <text:p text:style-name="PDFText"> <text:s text:c="20"/>el reintegro del exceso obtenido sobre el coste de la actividad subvencionada, así como la</text:p>
      <text:p text:style-name="PDFText"> <text:s text:c="20"/>exigencia del interés de demora correspondiente.</text:p>
      <text:p text:style-name="PDFText"> </text:p>
      <text:p text:style-name="PDFText"> <text:s text:c="20"/>Asimismo, no será exigible el abono o procederá el reintegro del exceso en cualquiera de los</text:p>
      <text:p text:style-name="PDFText"> <text:s text:c="20"/>supuestos siguientes:</text:p>
      <text:p text:style-name="PDFText"> </text:p>
      <text:p text:style-name="PDFText"> </text:p>
      <text:p text:style-name="PDFText"> </text:p>
      <text:p text:style-name="PDFText"> <text:s text:c="127"/>22</text:p>
      <text:p text:style-name="PDFText"> </text:p>
      <text:p text:style-name="PDFText"> </text:p>
      <text:p text:style-name="PDFText"> </text:p>
      <text:p text:style-name="PDFText"> </text:p>
      <text:p text:style-name="PDFText">Este documento incorpora firma electrónica reconocida de acuerdo a la Ley 6/2020, de 11 de noviembre de los servicios electrónicos de confianza</text:p>
      <text:p text:style-name="PDFText">Permite la verificación de la integridad de esta copia del documento electrónico en la dirección:</text:p>
      <text:p text:style-name="PDFText">https://sede.gobiernodecanarias.org/sede/verifica_doc</text:p>
      <text:p text:style-name="PDFText">Este documento es una copia electrónica auténtica</text:p>
      <text:p text:style-name="PDFText">Firmado por: NOEMI SANTANA PERERA <text:s text:c="82"/>Fecha: 24/08/2022 12:09:04</text:p>
      <text:p text:style-name="PDFText">En calidad de: CONSEJERA</text:p>
      <text:p text:style-name="PDFText"> <text:s text:c="129"/>Pagina: 22/31</text:p>
      <text:p text:style-name="PDFText"> </text:p>
      <text:p text:style-name="PDFText"> </text:p>
      <text:p text:style-name="PDFText"> <text:s text:c="29"/>6ODLs8VmKAT2zKiNvxZCiKoz/zEXBSBV</text:p>
      <text:p text:style-name="PDFText"> <text:s text:c="37"/>ORDEN - Nº: 1141 / 2022 - Libro: 657 - Fecha: 24/08/2022 12:09:04</text:p>
      <text:p text:style-name="PageBreak"/>
      <text:p text:style-name="PDFText"> <text:s text:c="21"/>RESUMEN: <text:s text:c="10"/>ORDEN DE LA CONSEJERA DE DERECHOS SOCIALES, IGUALDAD,</text:p>
      <text:p text:style-name="PDFText"> <text:s text:c="40"/>DIVERSIDAD, Y JUVENTUD DEL GOBIERNO DE CANARIAS PARA LA</text:p>
      <text:p text:style-name="PDFText"> <text:s text:c="40"/>CONCESIÓN, DE FORMA DIRECTA, DE UNA SUBVENCIÓN NOMINA-</text:p>
      <text:p text:style-name="PDFText"> <text:s text:c="40"/>DA A FAVOR DE LA ASOCIACIÓN DE FAMILIAS DE PERSONAS CON</text:p>
      <text:p text:style-name="PDFText"> <text:s text:c="40"/>AUTISMO DE LAS PALMAS (APNALP), PARA LA EJECUCIÓN DEL</text:p>
      <text:p text:style-name="PDFText"> <text:s text:c="40"/>PROYECTO DENOMINADO “CONSTRUCCIÓN DE VIVIENDAS Y CEN-</text:p>
      <text:p text:style-name="PDFText"> <text:s text:c="40"/>TRO DE ATENCIÓN INTEGRAL PARA PERSONAS CON TRASTORNO</text:p>
      <text:p text:style-name="PDFText"> <text:s text:c="40"/>DEL ESPECTRO DEL AUTISMO (TEA)”, POR IMPORTE DE 505.000,00</text:p>
      <text:p text:style-name="PDFText"> <text:s text:c="40"/>EUROS DEL PRESUPUESTO DE 2022</text:p>
      <text:p text:style-name="PDFText"> </text:p>
      <text:p text:style-name="PDFText"> </text:p>
      <text:p text:style-name="PDFText"> <text:s text:c="20"/>a) Cuando la cantidad recibida exceda del porcentaje del coste total de la actividad o conducta</text:p>
      <text:p text:style-name="PDFText"> <text:s text:c="20"/>fijado en las bases de la convocatoria o en la resolución de concesión.</text:p>
      <text:p text:style-name="PDFText"> </text:p>
      <text:p text:style-name="PDFText"> <text:s text:c="20"/>b) Cuando, por concesión de ayudas y subvenciones de otros Departamentos de la</text:p>
      <text:p text:style-name="PDFText"> <text:s text:c="20"/>Administración Pública de la Comunidad Autónoma, de otras Administraciones o Entes</text:p>
      <text:p text:style-name="PDFText"> <text:s text:c="20"/>públicos, la cuantía de las ayudas y subvenciones concedidas o recibidas supere el coste del</text:p>
      <text:p text:style-name="PDFText"> <text:s text:c="20"/>objeto de la ayuda o subvención.</text:p>
      <text:p text:style-name="PDFText"> </text:p>
      <text:p text:style-name="PDFText"> <text:s text:c="20"/>c) Cuando por haber recibido cualquier ayuda o auxilio económico de entidades privadas o</text:p>
      <text:p text:style-name="PDFText"> <text:s text:c="20"/>particulares para el mismo destino, la cuantía de las ayudas o subvenciones concedidas supere</text:p>
      <text:p text:style-name="PDFText"> <text:s text:c="20"/>el coste del objeto de las mismas.</text:p>
      <text:p text:style-name="PDFText"> </text:p>
      <text:p text:style-name="PDFText"> <text:s text:c="20"/>d) Cuando por obtención de otros ingresos propios de la actividad o conducta subvencionada o</text:p>
      <text:p text:style-name="PDFText"> <text:s text:c="20"/>afectos a las mismas o a la situación, estado o hecho en que se encuentre o soporte el</text:p>
      <text:p text:style-name="PDFText"> <text:s text:c="20"/>beneficiario, la cuantía de las ayudas o subvenciones concedidas supere el coste del objeto de</text:p>
      <text:p text:style-name="PDFText"> <text:s text:c="20"/>las mismas.</text:p>
      <text:p text:style-name="PDFText"> </text:p>
      <text:p text:style-name="PDFText"> <text:s text:c="20"/>e) Cuando por acumulación de ayudas o subvenciones la cantidad recibida supere la cuantía</text:p>
      <text:p text:style-name="PDFText"> <text:s text:c="20"/>compatible con la normativa comunitaria.</text:p>
      <text:p text:style-name="PDFText"> </text:p>
      <text:p text:style-name="PDFText"> <text:s text:c="20"/>En todos los supuestos de reintegro indicados anteriormente, además de la devolución, total o</text:p>
      <text:p text:style-name="PDFText"> <text:s text:c="20"/>parcial, de los fondos públicos percibidos indebidamente, se exigirá el interés legal de demora</text:p>
      <text:p text:style-name="PDFText"> <text:s text:c="20"/>devengado desde el momento de abono de los mismos, que de conformidad con la previsto en</text:p>
      <text:p text:style-name="PDFText"> <text:s text:c="20"/>la Disposición adicional cuadragésima sexta de la Ley 22/2021, de 28 de diciembre, de Presu-</text:p>
      <text:p text:style-name="PDFText"> <text:s text:c="20"/>puestos Generales del Estado para 2022, se fija en el 3,75%.</text:p>
      <text:p text:style-name="PDFText"> </text:p>
      <text:p text:style-name="PDFText"> <text:s text:c="20"/>El interés de demora se calculará sobre el importe a reintegrar de la subvención concedida o,</text:p>
      <text:p text:style-name="PDFText"> <text:s text:c="20"/>en su caso, sobre la cuantía del exceso del coste que deba reintegrarse.</text:p>
      <text:p text:style-name="PDFText"> </text:p>
      <text:p text:style-name="PDFText"> <text:s text:c="20"/>Décimocuarto.- En caso de abono anticipado de la subvención, la persona beneficiaria podrá de-</text:p>
      <text:p text:style-name="PDFText"> <text:s text:c="20"/>volver la parte no gastada, más los intereses de demora correspondientes, mediante ingreso en</text:p>
      <text:p text:style-name="PDFText"> <text:s text:c="20"/>cualquiera de las cuentas que el Gobierno de Canarias tiene abiertas en las entidades de depósito</text:p>
      <text:p text:style-name="PDFText"> <text:s text:c="20"/>que actúan como colaboradoras en la gestión recaudatoria, como son Bankia, Caixa, Banca Saba-</text:p>
      <text:p text:style-name="PDFText"> <text:s text:c="20"/>dell, Banca March, Popular, Bankinter, BBVA, Santander, Barclays, Novagalicia, Canarias Cajarural,</text:p>
      <text:p text:style-name="PDFText"> <text:s text:c="20"/>Deutsche Bank, Cajasiete, Arquia o CatalunyaCaixa, cumplimentando el modelo 800 de la Adminis-</text:p>
      <text:p text:style-name="PDFText"> <text:s text:c="20"/>tración Tributaria Canaria, aprobado por Orden de 15 de octubre de 2014 de la Consejería de Eco-</text:p>
      <text:p text:style-name="PDFText"> <text:s text:c="20"/>nomía, Hacienda y Seguridad (B.O.C. número 25, de 22 de octubre de 2014).</text:p>
      <text:p text:style-name="PDFText"> </text:p>
      <text:p text:style-name="PDFText"> </text:p>
      <text:p text:style-name="PDFText"> </text:p>
      <text:p text:style-name="PDFText"> </text:p>
      <text:p text:style-name="PDFText"> <text:s text:c="127"/>23</text:p>
      <text:p text:style-name="PDFText"> </text:p>
      <text:p text:style-name="PDFText"> </text:p>
      <text:p text:style-name="PDFText"> </text:p>
      <text:p text:style-name="PDFText"> </text:p>
      <text:p text:style-name="PDFText">Este documento incorpora firma electrónica reconocida de acuerdo a la Ley 6/2020, de 11 de noviembre de los servicios electrónicos de confianza</text:p>
      <text:p text:style-name="PDFText">Permite la verificación de la integridad de esta copia del documento electrónico en la dirección:</text:p>
      <text:p text:style-name="PDFText">https://sede.gobiernodecanarias.org/sede/verifica_doc</text:p>
      <text:p text:style-name="PDFText">Este documento es una copia electrónica auténtica</text:p>
      <text:p text:style-name="PDFText">Firmado por: NOEMI SANTANA PERERA <text:s text:c="82"/>Fecha: 24/08/2022 12:09:04</text:p>
      <text:p text:style-name="PDFText">En calidad de: CONSEJERA</text:p>
      <text:p text:style-name="PDFText"> <text:s text:c="129"/>Pagina: 23/31</text:p>
      <text:p text:style-name="PDFText"> </text:p>
      <text:p text:style-name="PDFText"> </text:p>
      <text:p text:style-name="PDFText"> <text:s text:c="29"/>6ODLs8VmKAT2zKiNvxZCiKoz/zEXBSBV</text:p>
      <text:p text:style-name="PDFText"> <text:s text:c="37"/>ORDEN - Nº: 1141 / 2022 - Libro: 657 - Fecha: 24/08/2022 12:09:04</text:p>
      <text:p text:style-name="PageBreak"/>
      <text:p text:style-name="PDFText"> <text:s text:c="21"/>RESUMEN: <text:s text:c="10"/>ORDEN DE LA CONSEJERA DE DERECHOS SOCIALES, IGUALDAD,</text:p>
      <text:p text:style-name="PDFText"> <text:s text:c="40"/>DIVERSIDAD, Y JUVENTUD DEL GOBIERNO DE CANARIAS PARA LA</text:p>
      <text:p text:style-name="PDFText"> <text:s text:c="40"/>CONCESIÓN, DE FORMA DIRECTA, DE UNA SUBVENCIÓN NOMINA-</text:p>
      <text:p text:style-name="PDFText"> <text:s text:c="40"/>DA A FAVOR DE LA ASOCIACIÓN DE FAMILIAS DE PERSONAS CON</text:p>
      <text:p text:style-name="PDFText"> <text:s text:c="40"/>AUTISMO DE LAS PALMAS (APNALP), PARA LA EJECUCIÓN DEL</text:p>
      <text:p text:style-name="PDFText"> <text:s text:c="40"/>PROYECTO DENOMINADO “CONSTRUCCIÓN DE VIVIENDAS Y CEN-</text:p>
      <text:p text:style-name="PDFText"> <text:s text:c="40"/>TRO DE ATENCIÓN INTEGRAL PARA PERSONAS CON TRASTORNO</text:p>
      <text:p text:style-name="PDFText"> <text:s text:c="40"/>DEL ESPECTRO DEL AUTISMO (TEA)”, POR IMPORTE DE 505.000,00</text:p>
      <text:p text:style-name="PDFText"> <text:s text:c="40"/>EUROS DEL PRESUPUESTO DE 2022</text:p>
      <text:p text:style-name="PDFText"> </text:p>
      <text:p text:style-name="PDFText"> </text:p>
      <text:p text:style-name="PDFText"> <text:s text:c="20"/>Asimismo, se podrá realizar el pago a través de la pasarela de pago de la sede electrónica de</text:p>
      <text:p text:style-name="PDFText"> <text:s text:c="20"/>la Agencia Tributaria Canaria que al efecto tiene habilitada con Bankia, la Caixa y Banca</text:p>
      <text:p text:style-name="PDFText"> <text:s text:c="20"/>March. Para calcular los intereses de demora se aplicará al principal el porcentaje previsto</text:p>
      <text:p text:style-name="PDFText"> <text:s text:c="20"/>como interés legal del dinero en la Ley de Presupuestos Generales del Estado que fuese de</text:p>
      <text:p text:style-name="PDFText"> <text:s text:c="20"/>aplicación. En caso de devolución, a la documentación justificativa prevista en el apartado</text:p>
      <text:p text:style-name="PDFText"> <text:s text:c="20"/>décimo, se deberá adjuntar el justificante del ingreso “Ejemplar para la Administración” del</text:p>
      <text:p text:style-name="PDFText"> <text:s text:c="20"/>citado modelo 800, debidamente diligenciado.</text:p>
      <text:p text:style-name="PDFText"> </text:p>
      <text:p text:style-name="PDFText"> <text:s text:c="20"/>Décimoquinto.- Se prevé, siguiendo lo establecido en el artículo 90 del Reglamento de la Ley</text:p>
      <text:p text:style-name="PDFText"> <text:s text:c="20"/>General de Subvenciones, aprobado por Real Decreto 887/2006, de 21 de julio, que el benefi-</text:p>
      <text:p text:style-name="PDFText"> <text:s text:c="20"/>ciario podrá realizar, por su propia iniciativa la devolución de la cantidad correspondiente o de</text:p>
      <text:p text:style-name="PDFText"> <text:s text:c="20"/>la totalidad del importe concedido por renuncia, sin el previo requerimiento de la Administra-</text:p>
      <text:p text:style-name="PDFText"> <text:s text:c="20"/>ción.</text:p>
      <text:p text:style-name="PDFText"> </text:p>
      <text:p text:style-name="PDFText"> <text:s text:c="20"/>Cuando se produzca la devolución voluntaria, el beneficiario habrá de hacer el ingreso a través</text:p>
      <text:p text:style-name="PDFText"> <text:s text:c="20"/>del modelo tributario correspondiente.</text:p>
      <text:p text:style-name="PDFText"> </text:p>
      <text:p text:style-name="PDFText"> <text:s text:c="20"/>A la fecha de firma de la presente Orden el modelo tributario establecido es el modelo 800,</text:p>
      <text:p text:style-name="PDFText"> <text:s text:c="20"/>aprobado por Orden de 15 de octubre de 2014 de la entonces Consejería de Economía, Ha-</text:p>
      <text:p text:style-name="PDFText"> <text:s text:c="20"/>cienda y Seguridad (B.O.C. número 205, de 22.10.2014).</text:p>
      <text:p text:style-name="PDFText"> </text:p>
      <text:p text:style-name="PDFText"> <text:s text:c="20"/>El beneficiario tiene la obligación de remitir el ejemplar para la Administración del citado docu-</text:p>
      <text:p text:style-name="PDFText"> <text:s text:c="20"/>mento a la Dirección General de Dependencia y Discapacidad, quedando en este momento</text:p>
      <text:p text:style-name="PDFText"> <text:s text:c="20"/>acreditada la devolución.</text:p>
      <text:p text:style-name="PDFText"> </text:p>
      <text:p text:style-name="PDFText"> <text:s text:c="20"/>A la vista del mismo, la Administración calculará los intereses de demora hasta el momento en</text:p>
      <text:p text:style-name="PDFText"> <text:s text:c="20"/>que se produjo la devolución efectiva por parte del beneficiario.</text:p>
      <text:p text:style-name="PDFText"> </text:p>
      <text:p text:style-name="PDFText"> <text:s text:c="20"/>Décimosexto.- En cuanto a las infracciones y sanciones, se regirán por lo dispuesto en la Ley</text:p>
      <text:p text:style-name="PDFText"> <text:s text:c="20"/>38/2003, de 17 de noviembre, General de Subvenciones, en su artículo 65 se establece el régi-</text:p>
      <text:p text:style-name="PDFText"> <text:s text:c="20"/>men de prescripción de infracciones y sanciones: 1. Las infracciones prescribirán en el plazo de</text:p>
      <text:p text:style-name="PDFText"> <text:s text:c="20"/>cuatro años a contar desde el día en que la infracción se hubiera cometido. 2. Las sanciones</text:p>
      <text:p text:style-name="PDFText"> <text:s text:c="20"/>prescribirán en el plazo de cuatro años a contar desde el día siguiente a aquel en que hubiera</text:p>
      <text:p text:style-name="PDFText"> <text:s text:c="20"/>adquirido firmeza la resolución por la que se impuso la sanción.</text:p>
      <text:p text:style-name="PDFText"> </text:p>
      <text:p text:style-name="PDFText"> <text:s text:c="20"/>Asimismo se regirán por lo establecido en el Título IV del Reglamento de la citada Ley, en el</text:p>
      <text:p text:style-name="PDFText"> <text:s text:c="20"/>artículo 154 de la Ley 11/2006, de 11 de diciembre, de la Hacienda Pública Canaria, y en el</text:p>
      <text:p text:style-name="PDFText"> <text:s text:c="20"/>Decreto 36/2009, de 31 de marzo, modificado por el Decreto 5/2015 de 30 de enero y el</text:p>
      <text:p text:style-name="PDFText"> </text:p>
      <text:p text:style-name="PDFText"> </text:p>
      <text:p text:style-name="PDFText"> <text:s text:c="127"/>24</text:p>
      <text:p text:style-name="PDFText"> </text:p>
      <text:p text:style-name="PDFText"> </text:p>
      <text:p text:style-name="PDFText"> </text:p>
      <text:p text:style-name="PDFText"> </text:p>
      <text:p text:style-name="PDFText">Este documento incorpora firma electrónica reconocida de acuerdo a la Ley 6/2020, de 11 de noviembre de los servicios electrónicos de confianza</text:p>
      <text:p text:style-name="PDFText">Permite la verificación de la integridad de esta copia del documento electrónico en la dirección:</text:p>
      <text:p text:style-name="PDFText">https://sede.gobiernodecanarias.org/sede/verifica_doc</text:p>
      <text:p text:style-name="PDFText">Este documento es una copia electrónica auténtica</text:p>
      <text:p text:style-name="PDFText">Firmado por: NOEMI SANTANA PERERA <text:s text:c="82"/>Fecha: 24/08/2022 12:09:04</text:p>
      <text:p text:style-name="PDFText">En calidad de: CONSEJERA</text:p>
      <text:p text:style-name="PDFText"> <text:s text:c="129"/>Pagina: 24/31</text:p>
      <text:p text:style-name="PDFText"> </text:p>
      <text:p text:style-name="PDFText"> </text:p>
      <text:p text:style-name="PDFText"> <text:s text:c="29"/>6ODLs8VmKAT2zKiNvxZCiKoz/zEXBSBV</text:p>
      <text:p text:style-name="PDFText"> <text:s text:c="37"/>ORDEN - Nº: 1141 / 2022 - Libro: 657 - Fecha: 24/08/2022 12:09:04</text:p>
      <text:p text:style-name="PageBreak"/>
      <text:p text:style-name="PDFText"> <text:s text:c="21"/>RESUMEN: <text:s text:c="10"/>ORDEN DE LA CONSEJERA DE DERECHOS SOCIALES, IGUALDAD,</text:p>
      <text:p text:style-name="PDFText"> <text:s text:c="40"/>DIVERSIDAD, Y JUVENTUD DEL GOBIERNO DE CANARIAS PARA LA</text:p>
      <text:p text:style-name="PDFText"> <text:s text:c="40"/>CONCESIÓN, DE FORMA DIRECTA, DE UNA SUBVENCIÓN NOMINA-</text:p>
      <text:p text:style-name="PDFText"> <text:s text:c="40"/>DA A FAVOR DE LA ASOCIACIÓN DE FAMILIAS DE PERSONAS CON</text:p>
      <text:p text:style-name="PDFText"> <text:s text:c="40"/>AUTISMO DE LAS PALMAS (APNALP), PARA LA EJECUCIÓN DEL</text:p>
      <text:p text:style-name="PDFText"> <text:s text:c="40"/>PROYECTO DENOMINADO “CONSTRUCCIÓN DE VIVIENDAS Y CEN-</text:p>
      <text:p text:style-name="PDFText"> <text:s text:c="40"/>TRO DE ATENCIÓN INTEGRAL PARA PERSONAS CON TRASTORNO</text:p>
      <text:p text:style-name="PDFText"> <text:s text:c="40"/>DEL ESPECTRO DEL AUTISMO (TEA)”, POR IMPORTE DE 505.000,00</text:p>
      <text:p text:style-name="PDFText"> <text:s text:c="40"/>EUROS DEL PRESUPUESTO DE 2022</text:p>
      <text:p text:style-name="PDFText"> </text:p>
      <text:p text:style-name="PDFText"> </text:p>
      <text:p text:style-name="PDFText"> <text:s text:c="20"/>Decreto 151/2022, de 23 de junio, por el que se establece el régimen general de</text:p>
      <text:p text:style-name="PDFText"> <text:s text:c="20"/>subvenciones de la Comunidad Autónoma de Canarias, en todo aquello que no se oponga a</text:p>
      <text:p text:style-name="PDFText"> <text:s text:c="20"/>los preceptos, de carácter básico, que se recogen en la citada Ley General de Subvenciones y</text:p>
      <text:p text:style-name="PDFText"> <text:s text:c="20"/>Reglamento.</text:p>
      <text:p text:style-name="PDFText"> </text:p>
      <text:p text:style-name="PDFText"> <text:s text:c="20"/>Décimoséptimo .- La presente Orden se notifica en los términos previstos en los artículos 40 a</text:p>
      <text:p text:style-name="PDFText"> <text:s text:c="20"/>44 de la Ley 39/2015, de 01 de octubre, del Procedimiento Administrativo Común de las</text:p>
      <text:p text:style-name="PDFText"> <text:s text:c="20"/>Administraciones Públicas, comunicándole que dicha notificación supone que acepta todas y</text:p>
      <text:p text:style-name="PDFText"> <text:s text:c="20"/>cada una de las condiciones, requisitos y obligaciones que se contienen en la misma.</text:p>
      <text:p text:style-name="PDFText"> </text:p>
      <text:p text:style-name="PDFText"> <text:s text:c="20"/>Contra la presente Orden, que agota la vía administrativa, cabe interponer recurso potestativo</text:p>
      <text:p text:style-name="PDFText"> <text:s text:c="20"/>de reposición ante la Excma. Sra. Consejera de Derechos Sociales, Igualdad, Diversidad y</text:p>
      <text:p text:style-name="PDFText"> <text:s text:c="20"/>Juventud en el plazo de un mes contado a partir del día siguiente al de la notificación de la</text:p>
      <text:p text:style-name="PDFText"> <text:s text:c="20"/>presente Orden o bien, recurso contencioso administrativo, ante la sala de lo Contencioso</text:p>
      <text:p text:style-name="PDFText"> <text:s text:c="20"/>Administrativo del Tribunal Superior de Justicia de Canarias, en el plazo de dos meses. No se</text:p>
      <text:p text:style-name="PDFText"> <text:s text:c="20"/>podrá interponer recurso contencioso-administrativo hasta que sea resuelto expresamente o se</text:p>
      <text:p text:style-name="PDFText"> <text:s text:c="20"/>haya producido la desestimación presunta del recurso de reposición interpuesto. Todo ello, sin</text:p>
      <text:p text:style-name="PDFText"> <text:s text:c="20"/>perjuicio de que el interesado pueda ejercitar, en su caso, cualquier otro que estime</text:p>
      <text:p text:style-name="PDFText"> <text:s text:c="20"/>procedente, de conformidad con lo dispuesto en la Ley 39/2015, de 1 de octubre, del</text:p>
      <text:p text:style-name="PDFText"> <text:s text:c="20"/>Procedimiento Administrativo Común de las Administraciones Públicas.</text:p>
      <text:p text:style-name="PDFText"> </text:p>
      <text:p text:style-name="PDFText"> </text:p>
      <text:p text:style-name="PDFText"> </text:p>
      <text:p text:style-name="PDFText"> <text:s text:c="26"/>CONSEJERA DE DERECHOS SOCIALES, IGUALDAD, DIVERSIDAD Y JUVENTUD</text:p>
      <text:p text:style-name="PDFText"> </text:p>
      <text:p text:style-name="PDFText"> </text:p>
      <text:p text:style-name="PDFText"> </text:p>
      <text:p text:style-name="PDFText"> </text:p>
      <text:p text:style-name="PDFText"> <text:s text:c="127"/>25</text:p>
      <text:p text:style-name="PDFText"> </text:p>
      <text:p text:style-name="PDFText"> </text:p>
      <text:p text:style-name="PDFText"> </text:p>
      <text:p text:style-name="PDFText"> </text:p>
      <text:p text:style-name="PDFText">Este documento incorpora firma electrónica reconocida de acuerdo a la Ley 6/2020, de 11 de noviembre de los servicios electrónicos de confianza</text:p>
      <text:p text:style-name="PDFText">Permite la verificación de la integridad de esta copia del documento electrónico en la dirección:</text:p>
      <text:p text:style-name="PDFText">https://sede.gobiernodecanarias.org/sede/verifica_doc</text:p>
      <text:p text:style-name="PDFText">Este documento es una copia electrónica auténtica</text:p>
      <text:p text:style-name="PDFText">Firmado por: NOEMI SANTANA PERERA <text:s text:c="82"/>Fecha: 24/08/2022 12:09:04</text:p>
      <text:p text:style-name="PDFText">En calidad de: CONSEJERA</text:p>
      <text:p text:style-name="PDFText"> <text:s text:c="129"/>Pagina: 25/31</text:p>
      <text:p text:style-name="PDFText"> </text:p>
      <text:p text:style-name="PDFText"> </text:p>
      <text:p text:style-name="PDFText"> <text:s text:c="29"/>6ODLs8VmKAT2zKiNvxZCiKoz/zEXBSBV</text:p>
      <text:p text:style-name="PDFText"> <text:s text:c="37"/>ORDEN - Nº: 1141 / 2022 - Libro: 657 - Fecha: 24/08/2022 12:09:04</text:p>
      <text:p text:style-name="PageBreak"/>
      <text:p text:style-name="PDFText"> <text:s text:c="56"/>CONCESIÓN DE FORMA DIRECTA DE</text:p>
      <text:p text:style-name="PDFText"> <text:s text:c="50"/>SUBVENCIONES A PERSONAS FÍSICAS O JURÍDICAS,</text:p>
      <text:p text:style-name="PDFText"> <text:s text:c="28"/>1989 <text:s text:c="22"/>Y ENTIDADES PÚBLICAS O PRIVADAS.</text:p>
      <text:p text:style-name="PDFText"> <text:s text:c="62"/>MEMORIA DEL PROGRAMA Y PLAN DE FINANCIACIÓN</text:p>
      <text:p text:style-name="PDFText"> </text:p>
      <text:p text:style-name="PDFText"> <text:s text:c="164"/>(*) Campos obligatorios</text:p>
      <text:p text:style-name="PDFText"> </text:p>
      <text:p text:style-name="PDFText"> </text:p>
      <text:p text:style-name="PDFText"> </text:p>
      <text:p text:style-name="PDFText"> </text:p>
      <text:p text:style-name="PDFText"> <text:s text:c="19"/>IDENTIFICACIÓN DEL PROYECTO</text:p>
      <text:p text:style-name="PDFText"> </text:p>
      <text:p text:style-name="PDFText"> <text:s text:c="19"/>PERSONA JURÍDICA</text:p>
      <text:p text:style-name="PDFText"> </text:p>
      <text:p text:style-name="PDFText"> <text:s text:c="18"/>NIF (*) <text:s text:c="20"/>Razón social (debería coincidir exactamente con la denominación de los Estatutos o Escritura Pública) (*)</text:p>
      <text:p text:style-name="PDFText"> </text:p>
      <text:p text:style-name="PDFText"> <text:s text:c="18"/>G35042977 <text:s text:c="19"/>Asociación de Familias de Personas con Autismo de Las Palmas (APNALP)</text:p>
      <text:p text:style-name="PDFText"> </text:p>
      <text:p text:style-name="PDFText"> <text:s text:c="18"/>Teléfono fijo <text:s text:c="14"/>Teléfono móvil <text:s text:c="14"/>Fax <text:s text:c="24"/>Correo electrónico</text:p>
      <text:p text:style-name="PDFText"> </text:p>
      <text:p text:style-name="PDFText"> <text:s text:c="18"/>928248955 <text:s text:c="19"/>685744984 <text:s text:c="46"/>apnalp@hotmail.es</text:p>
      <text:p text:style-name="PDFText"> </text:p>
      <text:p text:style-name="PDFText"> <text:s text:c="17"/>Nombre del proyecto (*)</text:p>
      <text:p text:style-name="PDFText"> </text:p>
      <text:p text:style-name="PDFText"> <text:s text:c="18"/>Construcción de viviendas y centro de atención integral para personas con Trastorno del Espectro del Autismo (TEA)</text:p>
      <text:p text:style-name="PDFText"> </text:p>
      <text:p text:style-name="PDFText"> <text:s text:c="17"/>Descripción / Objeto</text:p>
      <text:p text:style-name="PDFText"> </text:p>
      <text:p text:style-name="PDFText"> <text:s text:c="19"/>Financiar gastos de la construcción de 12 plazas de viviendas y edificio para la creación de un centro de atención integral para niños y jóvenes con autismo.</text:p>
      <text:p text:style-name="PDFText"> </text:p>
      <text:p text:style-name="PDFText"> </text:p>
      <text:p text:style-name="PDFText"> </text:p>
      <text:p text:style-name="PDFText"> </text:p>
      <text:p text:style-name="PDFText"> <text:s text:c="18"/>Periodo de ejecución previsto <text:s text:c="27"/>Fecha de inicio (*) <text:s text:c="8"/>Fecha de finalización (*)</text:p>
      <text:p text:style-name="PDFText"> </text:p>
      <text:p text:style-name="PDFText"> <text:s text:c="18"/>12 meses <text:s text:c="49"/>01/01/2022 <text:s text:c="16"/>31/12/2022</text:p>
      <text:p text:style-name="PDFText"> </text:p>
      <text:p text:style-name="PDFText"> </text:p>
      <text:p text:style-name="PDFText"> </text:p>
      <text:p text:style-name="PDFText"> <text:s text:c="19"/>LOCALIZACIÓN GEOGRÁFICA</text:p>
      <text:p text:style-name="PDFText"> <text:s text:c="18"/>Nombre de vía (*) <text:s text:c="96"/>Número (*)</text:p>
      <text:p text:style-name="PDFText"> </text:p>
      <text:p text:style-name="PDFText"> <text:s text:c="18"/>c/ Antonio Manchado Viglietti <text:s text:c="84"/>1</text:p>
      <text:p text:style-name="PDFText"> </text:p>
      <text:p text:style-name="PDFText"> <text:s text:c="18"/>Bloque <text:s text:c="21"/>Portal <text:s text:c="22"/>Piso <text:s text:c="23"/>Puerta <text:s text:c="21"/>Complemento a la dirección</text:p>
      <text:p text:style-name="PDFText"> </text:p>
      <text:p text:style-name="PDFText"> </text:p>
      <text:p text:style-name="PDFText"> </text:p>
      <text:p text:style-name="PDFText"> <text:s text:c="18"/>Localidad <text:s text:c="75"/>País (*)</text:p>
      <text:p text:style-name="PDFText"> </text:p>
      <text:p text:style-name="PDFText"> <text:s text:c="18"/>Las Palmas de Gran Canaria <text:s text:c="58"/>España</text:p>
      <text:p text:style-name="PDFText"> </text:p>
      <text:p text:style-name="PDFText"> <text:s text:c="18"/>Código Postal (*) <text:s text:c="10"/>Provincia (*)</text:p>
      <text:p text:style-name="PDFText"> </text:p>
      <text:p text:style-name="PDFText"> <text:s text:c="18"/>35005 <text:s text:c="23"/>Las Palmas</text:p>
      <text:p text:style-name="PDFText"> </text:p>
      <text:p text:style-name="PDFText"> <text:s text:c="17"/>Municipio (*)</text:p>
      <text:p text:style-name="PDFText"> </text:p>
      <text:p text:style-name="PDFText"> <text:s text:c="18"/>Las Palmas de Gran Canaria</text:p>
      <text:p text:style-name="PDFText"> </text:p>
      <text:p text:style-name="PDFText"> </text:p>
      <text:p text:style-name="PDFText"> </text:p>
      <text:p text:style-name="PDFText"> </text:p>
      <text:p text:style-name="PDFText"> <text:s text:c="17"/>Concesión de forma directa de subvenciones a personas físicas o jurídicas, y <text:s text:c="79"/>Página 1 de 6</text:p>
      <text:p text:style-name="PDFText"> <text:s text:c="17"/>entidades públicas o privadas.</text:p>
      <text:p text:style-name="PDFText"> </text:p>
      <text:p text:style-name="PDFText"> </text:p>
      <text:p text:style-name="PDFText"> </text:p>
      <text:p text:style-name="PDFText"> </text:p>
      <text:p text:style-name="PDFText"> <text:s text:c="9"/>En la dirección https://sede.gobiernodecanarias.org/sede/verifica_doc?codigo_nde=</text:p>
      <text:p text:style-name="PDFText"> <text:s text:c="9"/>puede ser comprobada la autenticidad de esta copia, mediante el número de</text:p>
      <text:p text:style-name="PDFText"> <text:s text:c="9"/>documento electrónico siguiente:</text:p>
      <text:p text:style-name="PDFText"> <text:s text:c="10"/>0rxOfa4ix7qDVgmKdO5E41VdqwbvGnwA0</text:p>
      <text:p text:style-name="PDFText"> </text:p>
      <text:p text:style-name="PDFText"> </text:p>
      <text:p text:style-name="PDFText"> </text:p>
      <text:p text:style-name="PDFText">Este documento incorpora firma electrónica reconocida de acuerdo a la Ley 6/2020, de 11 de noviembre de los servicios electrónicos de confianza</text:p>
      <text:p text:style-name="PDFText">Permite la verificación de la integridad de esta copia del documento electrónico en la dirección:</text:p>
      <text:p text:style-name="PDFText">https://sede.gobiernodecanarias.org/sede/verifica_doc</text:p>
      <text:p text:style-name="PDFText">Este documento es una copia electrónica auténtica</text:p>
      <text:p text:style-name="PDFText">Firmado por: NOEMI SANTANA PERERA <text:s text:c="82"/>Fecha: 24/08/2022 12:09:04</text:p>
      <text:p text:style-name="PDFText">En calidad de: CONSEJERA</text:p>
      <text:p text:style-name="PDFText"> <text:s text:c="129"/>Pagina: 26/31</text:p>
      <text:p text:style-name="PDFText"> </text:p>
      <text:p text:style-name="PDFText"> </text:p>
      <text:p text:style-name="PDFText"> <text:s text:c="40"/>6ODLs8VmKAT2zKiNvxZCiKoz/zEXBSBV</text:p>
      <text:p text:style-name="PDFText"> <text:s text:c="52"/>ORDEN - Nº: 1141 / 2022 - Libro: 657 - Fecha: 24/08/2022 12:09:04</text:p>
      <text:p text:style-name="PageBreak"/>
      <text:p text:style-name="PDFText"> <text:s text:c="17"/>Justificación de la necesidad (descripción de la realidad social o económica sobre la que se quiere actuar y justificación de la necesidad de recurrir a financiación pública)</text:p>
      <text:p text:style-name="PDFText"> </text:p>
      <text:p text:style-name="PDFText"> <text:s text:c="19"/>El TEA es un trastorno de origen neurobiológico que afecta a la configuración del sistema nervioso y al funcionamiento cerebral, dando lugar a dificultades en dos</text:p>
      <text:p text:style-name="PDFText"> <text:s text:c="19"/>áreas principalmente: la comunicación e interacción social, y la flexibilidad del pensamiento y de la conducta. Los rasgos que caracterizan a las personas con TEA son</text:p>
      <text:p text:style-name="PDFText"> <text:s text:c="19"/>los siguientes:</text:p>
      <text:p text:style-name="PDFText"> <text:s text:c="19"/>a) Déficits persistentes en comunicación social e interacción social a lo largo de múltiples contextos (déficits en reciprocidad socio-emocional; déficits en conductas</text:p>
      <text:p text:style-name="PDFText"> <text:s text:c="19"/>comunicativas no verbales usadas en la interacción social; déficits para desarrollar, mantener y comprender relaciones).</text:p>
      <text:p text:style-name="PDFText"> <text:s text:c="19"/>b) Patrones repetitivos y restringidos de conductas, actividades e intereses (movimientos motores, uso de objetos o habla estereotipados o repetitivos; insistencia en la</text:p>
      <text:p text:style-name="PDFText"> <text:s text:c="19"/>igualdad, adherencia inflexible a rutinas; intereses altamente restringidos, obsesivos que son anormales por su intensidad o foco; hiper o hipo reactividad sensorial o</text:p>
      <text:p text:style-name="PDFText"> <text:s text:c="19"/>interés inusual en aspectos sensoriales del entorno).</text:p>
      <text:p text:style-name="PDFText"> <text:s text:c="19"/>Como podemos imaginar, estos síntomas causan alteraciones clínicamente significativas a nivel social, ocupacional o en otras áreas importantes del funcionamiento</text:p>
      <text:p text:style-name="PDFText"> <text:s text:c="19"/>actual. Además, no debemos olvidar que todas estas características suelen ir asociadas a una discapacidad intelectual que hace mucho más complejo el cuadro y que</text:p>
      <text:p text:style-name="PDFText"> <text:s text:c="19"/>limita, altera e incapacita en gran medida el funcionamiento diario de las personas afectadas y sus familias.</text:p>
      <text:p text:style-name="PDFText"> <text:s text:c="19"/>Las cifras que manejamos son de estudios epidemiológicos realizados en Europa y apuntan una prevalencia de aproximadamente 1 caso de TEA por cada 100</text:p>
      <text:p text:style-name="PDFText"> <text:s text:c="19"/>nacimientos (Autism-Europe aisbl 2015). En estudios realizados en EEUU- CDC, 2012- los datos son de 1 por cada 88.</text:p>
      <text:p text:style-name="PDFText"> <text:s text:c="19"/>Este trastorno se caracteriza por mostrarse de manera muy diversa en cada una de las personas con TEA, presentando así una amplia variedad de expresiones</text:p>
      <text:p text:style-name="PDFText"> <text:s text:c="19"/>clínicas y una heterogeneidad infinita. Esto obliga a profesionales y entidades que trabajamos con este colectivo a desarrollar una labor muy concreta con cada una</text:p>
      <text:p text:style-name="PDFText"> <text:s text:c="19"/>de las personas con TEA y sus familias.</text:p>
      <text:p text:style-name="PDFText"> <text:s text:c="19"/>Con los datos de prevalencia expuestos anteriormente, se hace imprescindible contar con servicios de calidad que mejoren la calidad de vida de las personas con TEA</text:p>
      <text:p text:style-name="PDFText"> <text:s text:c="19"/>a lo largo de todo el ciclo vital (infancia, adolescencia, edad adulta y vejez).</text:p>
      <text:p text:style-name="PDFText"> <text:s text:c="19"/>La especificidad de estos recursos debe venir de la mano de entidades con experiencia y cuyos servicios cumplan con criterios de calidad como la cualificación de sus</text:p>
      <text:p text:style-name="PDFText"> <text:s text:c="19"/>profesionales, la atención individualizada, el empoderamiento de las familias,…</text:p>
      <text:p text:style-name="PDFText"> <text:s text:c="19"/>Actualmente, en la provincia de Las Palmas hay una escasez de atención especializada en atención temprana para niños con posible autismo, y las que hay tienen un</text:p>
      <text:p text:style-name="PDFText"> <text:s text:c="19"/>carácter privado y, por lo tanto, conllevan un gasto económico muy alto para las familias.</text:p>
      <text:p text:style-name="PDFText"> <text:s text:c="19"/>De igual manera, tampoco existen servicios residenciales para personas adultas con TEA donde se fomente su calidad de vida y se dé cobertura a las necesidades de</text:p>
      <text:p text:style-name="PDFText"> <text:s text:c="19"/>la vida adulta.</text:p>
      <text:p text:style-name="PDFText"> <text:s text:c="19"/>A lo largo de todo el territorio nacional (Madrid, Cataluña, País Vasco, Andalucía,…) existen servicios específicos y especializados para las personas con TEA porque</text:p>
      <text:p text:style-name="PDFText"> <text:s text:c="19"/>se entiende que la atención desde la primera infancia a la vejez es vital para que estas personas desarrollen sus habilidades y capacidades, siendo personas de pleno</text:p>
      <text:p text:style-name="PDFText"> <text:s text:c="19"/>derecho.</text:p>
      <text:p text:style-name="PDFText"> <text:s text:c="19"/>Sin embargo, en nuestra comunidad autónoma continuamos con serias carencias en la atención directa a estas personas, careciendo de servicios esenciales y básicos</text:p>
      <text:p text:style-name="PDFText"> <text:s text:c="19"/>como los ya mencionados.</text:p>
      <text:p text:style-name="PDFText"> <text:s text:c="19"/>El elevado coste de los proyectos que APNALP quiere emprender nos obliga a contar con la colaboración de la financiación pública para poder ejecutarlos con las</text:p>
      <text:p text:style-name="PDFText"> <text:s text:c="19"/>máximas garantías.</text:p>
      <text:p text:style-name="PDFText"> </text:p>
      <text:p text:style-name="PDFText"> </text:p>
      <text:p text:style-name="PDFText"> </text:p>
      <text:p text:style-name="PDFText"> </text:p>
      <text:p text:style-name="PDFText"> <text:s text:c="19"/>RESPONSABLE DEL PROGRAMA / PROYECTO</text:p>
      <text:p text:style-name="PDFText"> </text:p>
      <text:p text:style-name="PDFText"> <text:s text:c="19"/>PERSONA FÍSICA</text:p>
      <text:p text:style-name="PDFText"> <text:s text:c="18"/>Tipo de documento (*) <text:s text:c="6"/>Documento (*)</text:p>
      <text:p text:style-name="PDFText"> </text:p>
      <text:p text:style-name="PDFText"> <text:s text:c="18"/>NIF <text:s text:c="26"/>42820721B</text:p>
      <text:p text:style-name="PDFText"> </text:p>
      <text:p text:style-name="PDFText"> </text:p>
      <text:p text:style-name="PDFText"> <text:s text:c="18"/>Nombre / Nombre sentido (*) <text:s text:c="30"/>Primer apellido (*) <text:s text:c="38"/>Segundo apellido</text:p>
      <text:p text:style-name="PDFText"> </text:p>
      <text:p text:style-name="PDFText"> <text:s text:c="18"/>Alicia <text:s text:c="51"/>Santana <text:s text:c="51"/>Báez</text:p>
      <text:p text:style-name="PDFText"> </text:p>
      <text:p text:style-name="PDFText"> <text:s text:c="18"/>Teléfono fijo <text:s text:c="14"/>Teléfono móvil <text:s text:c="14"/>Correo electrónico</text:p>
      <text:p text:style-name="PDFText"> </text:p>
      <text:p text:style-name="PDFText"> <text:s text:c="18"/>928248955 <text:s text:c="20"/>685744984 <text:s text:c="18"/>presidencia@apnalp.org</text:p>
      <text:p text:style-name="PDFText"> </text:p>
      <text:p text:style-name="PDFText"> </text:p>
      <text:p text:style-name="PDFText"> </text:p>
      <text:p text:style-name="PDFText"> <text:s text:c="19"/>OBJETIVOS</text:p>
      <text:p text:style-name="PDFText"> <text:s text:c="17"/>Objetivos que se pretenden alcanzar</text:p>
      <text:p text:style-name="PDFText"> </text:p>
      <text:p text:style-name="PDFText"> <text:s text:c="19"/>- Cubrir gastos iniciales (arquitecta, proyecto de instalaciones, gastos de registro de la propiedad, visados, tasas de electricidad, abogado, aparejador).</text:p>
      <text:p text:style-name="PDFText"> <text:s text:c="19"/>- Iniciar obra según proyecto de ejecución.</text:p>
      <text:p text:style-name="PDFText"> </text:p>
      <text:p text:style-name="PDFText"> </text:p>
      <text:p text:style-name="PDFText"> </text:p>
      <text:p text:style-name="PDFText"> </text:p>
      <text:p text:style-name="PDFText"> <text:s text:c="17"/>Población afectada (personas beneficiarias)</text:p>
      <text:p text:style-name="PDFText"> </text:p>
      <text:p text:style-name="PDFText"> <text:s text:c="18"/>Con los datos recogidos durante los últimos 5 años, atenderemos a más de 300 familias de personas con TEA al año, y a más de 100 profesionales.</text:p>
      <text:p text:style-name="PDFText"> </text:p>
      <text:p text:style-name="PDFText"> </text:p>
      <text:p text:style-name="PDFText"> </text:p>
      <text:p text:style-name="PDFText"> </text:p>
      <text:p text:style-name="PDFText"> <text:s text:c="17"/>Concesión de forma directa de subvenciones a personas físicas o jurídicas, y <text:s text:c="83"/>Página 2 de 6</text:p>
      <text:p text:style-name="PDFText"> <text:s text:c="17"/>entidades públicas o privadas.</text:p>
      <text:p text:style-name="PDFText"> </text:p>
      <text:p text:style-name="PDFText"> </text:p>
      <text:p text:style-name="PDFText"> </text:p>
      <text:p text:style-name="PDFText"> </text:p>
      <text:p text:style-name="PDFText"> <text:s text:c="9"/>En la dirección https://sede.gobiernodecanarias.org/sede/verifica_doc?codigo_nde=</text:p>
      <text:p text:style-name="PDFText"> <text:s text:c="9"/>puede ser comprobada la autenticidad de esta copia, mediante el número de</text:p>
      <text:p text:style-name="PDFText"> <text:s text:c="9"/>documento electrónico siguiente:</text:p>
      <text:p text:style-name="PDFText"> <text:s text:c="10"/>0rxOfa4ix7qDVgmKdO5E41VdqwbvGnwA0</text:p>
      <text:p text:style-name="PDFText"> </text:p>
      <text:p text:style-name="PDFText"> </text:p>
      <text:p text:style-name="PDFText"> </text:p>
      <text:p text:style-name="PDFText">Este documento incorpora firma electrónica reconocida de acuerdo a la Ley 6/2020, de 11 de noviembre de los servicios electrónicos de confianza</text:p>
      <text:p text:style-name="PDFText">Permite la verificación de la integridad de esta copia del documento electrónico en la dirección:</text:p>
      <text:p text:style-name="PDFText">https://sede.gobiernodecanarias.org/sede/verifica_doc</text:p>
      <text:p text:style-name="PDFText">Este documento es una copia electrónica auténtica</text:p>
      <text:p text:style-name="PDFText">Firmado por: NOEMI SANTANA PERERA <text:s text:c="82"/>Fecha: 24/08/2022 12:09:04</text:p>
      <text:p text:style-name="PDFText">En calidad de: CONSEJERA</text:p>
      <text:p text:style-name="PDFText"> <text:s text:c="129"/>Pagina: 27/31</text:p>
      <text:p text:style-name="PDFText"> </text:p>
      <text:p text:style-name="PDFText"> </text:p>
      <text:p text:style-name="PDFText"> <text:s text:c="39"/>6ODLs8VmKAT2zKiNvxZCiKoz/zEXBSBV</text:p>
      <text:p text:style-name="PDFText"> <text:s text:c="52"/>ORDEN - Nº: 1141 / 2022 - Libro: 657 - Fecha: 24/08/2022 12:09:04</text:p>
      <text:p text:style-name="PageBreak"/>
      <text:p text:style-name="PDFText"> <text:s text:c="17"/>Resultados esperados</text:p>
      <text:p text:style-name="PDFText"> </text:p>
      <text:p text:style-name="PDFText"> <text:s text:c="19"/>- Construcción de 12 plazas de viviendas para personas con TEA.</text:p>
      <text:p text:style-name="PDFText"> <text:s text:c="19"/>- Construcción de edificio que integre un centro de atención a niños y jóvenes con TEA.</text:p>
      <text:p text:style-name="PDFText"> </text:p>
      <text:p text:style-name="PDFText"> </text:p>
      <text:p text:style-name="PDFText"> </text:p>
      <text:p text:style-name="PDFText"> </text:p>
      <text:p text:style-name="PDFText"> <text:s text:c="19"/>ACTIVIDADES A DESARROLLAR</text:p>
      <text:p text:style-name="PDFText"> </text:p>
      <text:p text:style-name="PDFText"> <text:s text:c="38"/>Descripción de la actividad <text:s text:c="27"/>Fecha inicio <text:s text:c="4"/>Fecha finalización <text:s text:c="6"/>Nº de personas beneficiarias (si aplica)</text:p>
      <text:p text:style-name="PDFText"> </text:p>
      <text:p text:style-name="PDFText"> </text:p>
      <text:p text:style-name="PDFText"> <text:s text:c="39"/>Contratación de arquitecta <text:s text:c="27"/>01/01/2022 <text:s text:c="10"/>31/12/2022</text:p>
      <text:p text:style-name="PDFText"> </text:p>
      <text:p text:style-name="PDFText"> </text:p>
      <text:p text:style-name="PDFText"> <text:s text:c="40"/>Proyecto de instalaciones <text:s text:c="27"/>01/01/2022 <text:s text:c="10"/>31/12/2022</text:p>
      <text:p text:style-name="PDFText"> </text:p>
      <text:p text:style-name="PDFText"> </text:p>
      <text:p text:style-name="PDFText"> <text:s text:c="36"/>Visado de proyecto de ejecución <text:s text:c="25"/>01/05/2022 <text:s text:c="10"/>31/05/2022</text:p>
      <text:p text:style-name="PDFText"> </text:p>
      <text:p text:style-name="PDFText"> </text:p>
      <text:p text:style-name="PDFText"> <text:s text:c="40"/>Registro de la propiedad <text:s text:c="28"/>01/01/2022 <text:s text:c="10"/>31/01/2022</text:p>
      <text:p text:style-name="PDFText"> </text:p>
      <text:p text:style-name="PDFText"> </text:p>
      <text:p text:style-name="PDFText"> <text:s text:c="40"/>Contratación electricidad <text:s text:c="27"/>01/04/2022 <text:s text:c="10"/>31/12/2022</text:p>
      <text:p text:style-name="PDFText"> </text:p>
      <text:p text:style-name="PDFText"> </text:p>
      <text:p text:style-name="PDFText"> <text:s text:c="47"/>Aparejador <text:s text:c="35"/>01/01/2022 <text:s text:c="10"/>31/12/2022</text:p>
      <text:p text:style-name="PDFText"> </text:p>
      <text:p text:style-name="PDFText"> </text:p>
      <text:p text:style-name="PDFText"> <text:s text:c="24"/>Gastos despacho abogados (contrato con constructora) <text:s text:c="16"/>01/05/2022 <text:s text:c="10"/>31/12/2022</text:p>
      <text:p text:style-name="PDFText"> </text:p>
      <text:p text:style-name="PDFText"> </text:p>
      <text:p text:style-name="PDFText"> </text:p>
      <text:p text:style-name="PDFText"> </text:p>
      <text:p text:style-name="PDFText"> <text:s text:c="19"/>RECURSOS</text:p>
      <text:p text:style-name="PDFText"> </text:p>
      <text:p text:style-name="PDFText"> <text:s text:c="17"/>(Descripción de los recursos que se emplearán en la ejecución del proyecto)</text:p>
      <text:p text:style-name="PDFText"> </text:p>
      <text:p text:style-name="PDFText"> </text:p>
      <text:p text:style-name="PDFText"> </text:p>
      <text:p text:style-name="PDFText"> <text:s text:c="19"/>RECURSOS HUMANOS</text:p>
      <text:p text:style-name="PDFText"> </text:p>
      <text:p text:style-name="PDFText"> <text:s text:c="21"/>Nº de personas <text:s text:c="8"/>Funciones <text:s text:c="9"/>Horas / semana por persona <text:s text:c="13"/>Persona ya contratada <text:s text:c="6"/>Trabajo remunerado <text:s text:c="7"/>Persona voluntaria</text:p>
      <text:p text:style-name="PDFText"> </text:p>
      <text:p text:style-name="PDFText"> </text:p>
      <text:p text:style-name="PDFText"> </text:p>
      <text:p text:style-name="PDFText"> </text:p>
      <text:p text:style-name="PDFText"> <text:s text:c="19"/>INVENTARIO DE EQUIPAMIENTO E INSTALACIONES EMPLEADO EN LA EJECUCIÓN</text:p>
      <text:p text:style-name="PDFText"> <text:s text:c="19"/>DEL PROYECTO</text:p>
      <text:p text:style-name="PDFText"> </text:p>
      <text:p text:style-name="PDFText"> <text:s text:c="60"/>Concepto <text:s text:c="71"/>Estado</text:p>
      <text:p text:style-name="PDFText"> </text:p>
      <text:p text:style-name="PDFText"> </text:p>
      <text:p text:style-name="PDFText"> </text:p>
      <text:p text:style-name="PDFText"> </text:p>
      <text:p text:style-name="PDFText"> <text:s text:c="19"/>PLAN DE FINANCIACIÓN</text:p>
      <text:p text:style-name="PDFText"> </text:p>
      <text:p text:style-name="PDFText"> <text:s text:c="19"/>FINANCIACIÓN DE GASTOS CORRIENTES</text:p>
      <text:p text:style-name="PDFText"> </text:p>
      <text:p text:style-name="PDFText"> <text:s text:c="17"/>Capítulo IV del presupuesto anual</text:p>
      <text:p text:style-name="PDFText"> </text:p>
      <text:p text:style-name="PDFText"> </text:p>
      <text:p text:style-name="PDFText"> </text:p>
      <text:p text:style-name="PDFText"> <text:s text:c="17"/>GASTOS DE PERSONAL</text:p>
      <text:p text:style-name="PDFText"> </text:p>
      <text:p text:style-name="PDFText"> </text:p>
      <text:p text:style-name="PDFText"> </text:p>
      <text:p text:style-name="PDFText"> </text:p>
      <text:p text:style-name="PDFText"> <text:s text:c="17"/>Concesión de forma directa de subvenciones a personas físicas o jurídicas, y <text:s text:c="71"/>Página 3 de 6</text:p>
      <text:p text:style-name="PDFText"> <text:s text:c="17"/>entidades públicas o privadas.</text:p>
      <text:p text:style-name="PDFText"> </text:p>
      <text:p text:style-name="PDFText"> </text:p>
      <text:p text:style-name="PDFText"> </text:p>
      <text:p text:style-name="PDFText"> </text:p>
      <text:p text:style-name="PDFText"> <text:s text:c="9"/>En la dirección https://sede.gobiernodecanarias.org/sede/verifica_doc?codigo_nde=</text:p>
      <text:p text:style-name="PDFText"> <text:s text:c="9"/>puede ser comprobada la autenticidad de esta copia, mediante el número de</text:p>
      <text:p text:style-name="PDFText"> <text:s text:c="9"/>documento electrónico siguiente:</text:p>
      <text:p text:style-name="PDFText"> <text:s text:c="10"/>0rxOfa4ix7qDVgmKdO5E41VdqwbvGnwA0</text:p>
      <text:p text:style-name="PDFText"> </text:p>
      <text:p text:style-name="PDFText"> </text:p>
      <text:p text:style-name="PDFText"> </text:p>
      <text:p text:style-name="PDFText">Este documento incorpora firma electrónica reconocida de acuerdo a la Ley 6/2020, de 11 de noviembre de los servicios electrónicos de confianza</text:p>
      <text:p text:style-name="PDFText">Permite la verificación de la integridad de esta copia del documento electrónico en la dirección:</text:p>
      <text:p text:style-name="PDFText">https://sede.gobiernodecanarias.org/sede/verifica_doc</text:p>
      <text:p text:style-name="PDFText">Este documento es una copia electrónica auténtica</text:p>
      <text:p text:style-name="PDFText">Firmado por: NOEMI SANTANA PERERA <text:s text:c="82"/>Fecha: 24/08/2022 12:09:04</text:p>
      <text:p text:style-name="PDFText">En calidad de: CONSEJERA</text:p>
      <text:p text:style-name="PDFText"> <text:s text:c="129"/>Pagina: 28/31</text:p>
      <text:p text:style-name="PDFText"> </text:p>
      <text:p text:style-name="PDFText"> </text:p>
      <text:p text:style-name="PDFText"> <text:s text:c="39"/>6ODLs8VmKAT2zKiNvxZCiKoz/zEXBSBV</text:p>
      <text:p text:style-name="PDFText"> <text:s text:c="53"/>ORDEN - Nº: 1141 / 2022 - Libro: 657 - Fecha: 24/08/2022 12:09:04</text:p>
      <text:p text:style-name="PageBreak"/>
      <text:p text:style-name="PDFText"> <text:s text:c="20"/>Nº de personas <text:s text:c="19"/>Categoría / Funciones <text:s text:c="10"/>Remuneración bruta anual <text:s text:c="21"/>Seguridad Social <text:s text:c="9"/>SubTotalRBASS</text:p>
      <text:p text:style-name="PDFText"> </text:p>
      <text:p text:style-name="PDFText"> </text:p>
      <text:p text:style-name="PDFText"> </text:p>
      <text:p text:style-name="PDFText"> <text:s text:c="18"/>Financiación propia: <text:s text:c="9"/>Subvención: <text:s text:c="15"/>Otras financiaciones: <text:s text:c="7"/>Total gastos de personal:</text:p>
      <text:p text:style-name="PDFText"> </text:p>
      <text:p text:style-name="PDFText"> <text:s text:c="43"/>€ <text:s text:c="26"/>€ <text:s text:c="27"/>€ <text:s text:c="51"/>€</text:p>
      <text:p text:style-name="PDFText"> </text:p>
      <text:p text:style-name="PDFText"> </text:p>
      <text:p text:style-name="PDFText"> <text:s text:c="17"/>GASTOS CORRIENTES</text:p>
      <text:p text:style-name="PDFText"> </text:p>
      <text:p text:style-name="PDFText"> <text:s text:c="17"/>(Costes de mantenimiento, alquiler, agua, luz, etc)</text:p>
      <text:p text:style-name="PDFText"> </text:p>
      <text:p text:style-name="PDFText"> </text:p>
      <text:p text:style-name="PDFText"> </text:p>
      <text:p text:style-name="PDFText"> <text:s text:c="20"/>Concepto <text:s text:c="75"/>Importe</text:p>
      <text:p text:style-name="PDFText"> </text:p>
      <text:p text:style-name="PDFText"> </text:p>
      <text:p text:style-name="PDFText"> <text:s text:c="20"/>Auditoría <text:s text:c="74"/>1.010,00 €</text:p>
      <text:p text:style-name="PDFText"> </text:p>
      <text:p text:style-name="PDFText"> </text:p>
      <text:p text:style-name="PDFText"> <text:s text:c="20"/>Total <text:s text:c="78"/>1010</text:p>
      <text:p text:style-name="PDFText"> </text:p>
      <text:p text:style-name="PDFText"> </text:p>
      <text:p text:style-name="PDFText"> </text:p>
      <text:p text:style-name="PDFText"> <text:s text:c="18"/>Financiación propia: <text:s text:c="9"/>Subvención: <text:s text:c="15"/>Otras financiaciones: <text:s text:c="7"/>Total gastos corrientes:</text:p>
      <text:p text:style-name="PDFText"> </text:p>
      <text:p text:style-name="PDFText"> <text:s text:c="32"/>1.010,00 € <text:s text:c="28"/>€ <text:s text:c="27"/>€ <text:s text:c="43"/>1.010,00 €</text:p>
      <text:p text:style-name="PDFText"> </text:p>
      <text:p text:style-name="PDFText"> </text:p>
      <text:p text:style-name="PDFText"> <text:s text:c="17"/>GASTOS DE ACTIVIDADES</text:p>
      <text:p text:style-name="PDFText"> </text:p>
      <text:p text:style-name="PDFText"> <text:s text:c="20"/>Concepto <text:s text:c="83"/>Importe</text:p>
      <text:p text:style-name="PDFText"> </text:p>
      <text:p text:style-name="PDFText"> </text:p>
      <text:p text:style-name="PDFText"> </text:p>
      <text:p text:style-name="PDFText"> <text:s text:c="18"/>Financiación propia: <text:s text:c="9"/>Subvención: <text:s text:c="15"/>Otras financiaciones: <text:s text:c="7"/>Total gastos actividades:</text:p>
      <text:p text:style-name="PDFText"> </text:p>
      <text:p text:style-name="PDFText"> <text:s text:c="43"/>€ <text:s text:c="26"/>€ <text:s text:c="27"/>€ <text:s text:c="51"/>€</text:p>
      <text:p text:style-name="PDFText"> </text:p>
      <text:p text:style-name="PDFText"> </text:p>
      <text:p text:style-name="PDFText"> </text:p>
      <text:p text:style-name="PDFText"> <text:s text:c="19"/>FINANCIACIÓN DE INVERSIONES EN CAPITAL</text:p>
      <text:p text:style-name="PDFText"> </text:p>
      <text:p text:style-name="PDFText"> <text:s text:c="17"/>Capítulo VII del presupuesto anual. Obras, reformas, inversiones en infraestructuras, etc.</text:p>
      <text:p text:style-name="PDFText"> </text:p>
      <text:p text:style-name="PDFText"> </text:p>
      <text:p text:style-name="PDFText"> </text:p>
      <text:p text:style-name="PDFText"> <text:s text:c="20"/>Concepto <text:s text:c="129"/>Importe</text:p>
      <text:p text:style-name="PDFText"> </text:p>
      <text:p text:style-name="PDFText"> </text:p>
      <text:p text:style-name="PDFText"> <text:s text:c="20"/>Visado de proyecto de ejecución <text:s text:c="106"/>2.947,34 €</text:p>
      <text:p text:style-name="PDFText"> </text:p>
      <text:p text:style-name="PDFText"> </text:p>
      <text:p text:style-name="PDFText"> <text:s text:c="20"/>Registro de la propiedad <text:s text:c="113"/>1.020,11 €</text:p>
      <text:p text:style-name="PDFText"> </text:p>
      <text:p text:style-name="PDFText"> </text:p>
      <text:p text:style-name="PDFText"> <text:s text:c="20"/>Proyecto de instalaciones <text:s text:c="112"/>8.067,80 €</text:p>
      <text:p text:style-name="PDFText"> </text:p>
      <text:p text:style-name="PDFText"> </text:p>
      <text:p text:style-name="PDFText"> <text:s text:c="20"/>Tasas de contratación de electricidad <text:s text:c="100"/>1.596,03 €</text:p>
      <text:p text:style-name="PDFText"> </text:p>
      <text:p text:style-name="PDFText"> </text:p>
      <text:p text:style-name="PDFText"> <text:s text:c="20"/>Despacho abogados: supervisión contrato constructora <text:s text:c="85"/>5.000,00 €</text:p>
      <text:p text:style-name="PDFText"> </text:p>
      <text:p text:style-name="PDFText"> </text:p>
      <text:p text:style-name="PDFText"> <text:s text:c="20"/>Arquitecta: proyecto de ejecución <text:s text:c="104"/>44.298,00 €</text:p>
      <text:p text:style-name="PDFText"> </text:p>
      <text:p text:style-name="PDFText"> </text:p>
      <text:p text:style-name="PDFText"> <text:s text:c="20"/>Aparejador: dirección obra, coordinación seguridad y salud, gastos colegio, libro <text:s text:c="56"/>20.000,00 €</text:p>
      <text:p text:style-name="PDFText"> </text:p>
      <text:p text:style-name="PDFText"> </text:p>
      <text:p text:style-name="PDFText"> <text:s text:c="20"/>Obra: desmonte de parcelas, cimentación, contención <text:s text:c="86"/>422.070,72 €</text:p>
      <text:p text:style-name="PDFText"> </text:p>
      <text:p text:style-name="PDFText"> </text:p>
      <text:p text:style-name="PDFText"> <text:s text:c="20"/>Total <text:s text:c="132"/>505000</text:p>
      <text:p text:style-name="PDFText"> </text:p>
      <text:p text:style-name="PDFText"> </text:p>
      <text:p text:style-name="PDFText"> </text:p>
      <text:p text:style-name="PDFText"> <text:s text:c="18"/>Financiación propia: <text:s text:c="9"/>Subvención: <text:s text:c="15"/>Otras financiaciones: <text:s text:c="7"/>Total gastos corrientes:</text:p>
      <text:p text:style-name="PDFText"> </text:p>
      <text:p text:style-name="PDFText"> <text:s text:c="43"/>€ <text:s text:c="15"/>505.000,00 € <text:s text:c="27"/>€ <text:s text:c="41"/>505.000,00 €</text:p>
      <text:p text:style-name="PDFText"> </text:p>
      <text:p text:style-name="PDFText"> </text:p>
      <text:p text:style-name="PDFText"> </text:p>
      <text:p text:style-name="PDFText"> </text:p>
      <text:p text:style-name="PDFText"> <text:s text:c="17"/>Concesión de forma directa de subvenciones a personas físicas o jurídicas, y <text:s text:c="77"/>Página 4 de 6</text:p>
      <text:p text:style-name="PDFText"> <text:s text:c="17"/>entidades públicas o privadas.</text:p>
      <text:p text:style-name="PDFText"> </text:p>
      <text:p text:style-name="PDFText"> </text:p>
      <text:p text:style-name="PDFText"> </text:p>
      <text:p text:style-name="PDFText"> </text:p>
      <text:p text:style-name="PDFText"> <text:s text:c="9"/>En la dirección https://sede.gobiernodecanarias.org/sede/verifica_doc?codigo_nde=</text:p>
      <text:p text:style-name="PDFText"> <text:s text:c="9"/>puede ser comprobada la autenticidad de esta copia, mediante el número de</text:p>
      <text:p text:style-name="PDFText"> <text:s text:c="9"/>documento electrónico siguiente:</text:p>
      <text:p text:style-name="PDFText"> <text:s text:c="10"/>0rxOfa4ix7qDVgmKdO5E41VdqwbvGnwA0</text:p>
      <text:p text:style-name="PDFText"> </text:p>
      <text:p text:style-name="PDFText"> </text:p>
      <text:p text:style-name="PDFText"> </text:p>
      <text:p text:style-name="PDFText">Este documento incorpora firma electrónica reconocida de acuerdo a la Ley 6/2020, de 11 de noviembre de los servicios electrónicos de confianza</text:p>
      <text:p text:style-name="PDFText">Permite la verificación de la integridad de esta copia del documento electrónico en la dirección:</text:p>
      <text:p text:style-name="PDFText">https://sede.gobiernodecanarias.org/sede/verifica_doc</text:p>
      <text:p text:style-name="PDFText">Este documento es una copia electrónica auténtica</text:p>
      <text:p text:style-name="PDFText">Firmado por: NOEMI SANTANA PERERA <text:s text:c="82"/>Fecha: 24/08/2022 12:09:04</text:p>
      <text:p text:style-name="PDFText">En calidad de: CONSEJERA</text:p>
      <text:p text:style-name="PDFText"> <text:s text:c="129"/>Pagina: 29/31</text:p>
      <text:p text:style-name="PDFText"> </text:p>
      <text:p text:style-name="PDFText"> </text:p>
      <text:p text:style-name="PDFText"> <text:s text:c="41"/>6ODLs8VmKAT2zKiNvxZCiKoz/zEXBSBV</text:p>
      <text:p text:style-name="PDFText"> <text:s text:c="53"/>ORDEN - Nº: 1141 / 2022 - Libro: 657 - Fecha: 24/08/2022 12:09:04</text:p>
      <text:p text:style-name="PageBreak"/>
      <text:p text:style-name="PDFText"> <text:s text:c="19"/>TOTAL DE GASTOS DEL PROGRAMA</text:p>
      <text:p text:style-name="PDFText"> <text:s text:c="18"/>Financiación propia <text:s text:c="9"/>de Subvención de gastos de Otras financiaciones <text:s text:c="12"/>de</text:p>
      <text:p text:style-name="PDFText"> <text:s text:c="18"/>gastos de personal <text:s text:c="13"/>personal <text:s text:c="15"/>gastos de personal <text:s text:c="19"/>Total de gastos personal</text:p>
      <text:p text:style-name="PDFText"> </text:p>
      <text:p text:style-name="PDFText"> <text:s text:c="46"/>€ <text:s text:c="26"/>€ <text:s text:c="27"/>€ <text:s text:c="34"/>€</text:p>
      <text:p text:style-name="PDFText"> </text:p>
      <text:p text:style-name="PDFText"> <text:s text:c="18"/>Financiación propia de Subvención <text:s text:c="9"/>de <text:s text:c="3"/>gastos Otras financiaciones de <text:s text:c="14"/>Total de gastos corrientes</text:p>
      <text:p text:style-name="PDFText"> <text:s text:c="18"/>gastos corrientes generales corrientes generales <text:s text:c="7"/>gastos corrientes generales <text:s text:c="10"/>generales</text:p>
      <text:p text:style-name="PDFText"> </text:p>
      <text:p text:style-name="PDFText"> <text:s text:c="32"/>1.010,00 € <text:s text:c="26"/>0,00 € <text:s text:c="27"/>€ <text:s text:c="23"/>1.010,00 €</text:p>
      <text:p text:style-name="PDFText"> </text:p>
      <text:p text:style-name="PDFText"> <text:s text:c="18"/>Financiación propia <text:s text:c="9"/>de Subvención de gastos de Otras financiaciones <text:s text:c="12"/>de <text:s text:c="2"/>Total <text:s text:c="3"/>de <text:s text:c="4"/>gastos <text:s text:c="4"/>de</text:p>
      <text:p text:style-name="PDFText"> <text:s text:c="18"/>gastos de actividades <text:s text:c="10"/>actividades <text:s text:c="12"/>gastos de actividades <text:s text:c="16"/>actividades</text:p>
      <text:p text:style-name="PDFText"> </text:p>
      <text:p text:style-name="PDFText"> <text:s text:c="46"/>€ <text:s text:c="26"/>€ <text:s text:c="27"/>€ <text:s text:c="34"/>€</text:p>
      <text:p text:style-name="PDFText"> </text:p>
      <text:p text:style-name="PDFText"> <text:s text:c="18"/>Financiación propia <text:s text:c="9"/>de Subvención de inversiones Otras financiaciones <text:s text:c="10"/>de <text:s text:c="2"/>Total de inversiones en</text:p>
      <text:p text:style-name="PDFText"> <text:s text:c="18"/>inversiones en capital <text:s text:c="9"/>en capital <text:s text:c="15"/>inversiones en capital <text:s text:c="13"/>capital</text:p>
      <text:p text:style-name="PDFText"> </text:p>
      <text:p text:style-name="PDFText"> <text:s text:c="36"/>0,00 € <text:s text:c="18"/>505.000,00 € <text:s text:c="29"/>€ <text:s text:c="21"/>505.000,00 €</text:p>
      <text:p text:style-name="PDFText"> </text:p>
      <text:p text:style-name="PDFText"> <text:s text:c="18"/>Financiación propia total <text:s text:c="6"/>Subvención total <text:s text:c="11"/>Otras financiaciones total <text:s text:c="7"/>Total</text:p>
      <text:p text:style-name="PDFText"> </text:p>
      <text:p text:style-name="PDFText"> <text:s text:c="32"/>1.010,00 € <text:s text:c="18"/>505.000,00 € <text:s text:c="29"/>€ <text:s text:c="21"/>506.010,00 €</text:p>
      <text:p text:style-name="PDFText"> </text:p>
      <text:p text:style-name="PDFText"> </text:p>
      <text:p text:style-name="PDFText"> </text:p>
      <text:p text:style-name="PDFText"> <text:s text:c="19"/>RESUMEN DEL PRESUPUESTO DE INGRESOS</text:p>
      <text:p text:style-name="PDFText"> <text:s text:c="18"/>Subvención solicitada: (*)</text:p>
      <text:p text:style-name="PDFText"> </text:p>
      <text:p text:style-name="PDFText"> <text:s text:c="61"/>505.000,00 €</text:p>
      <text:p text:style-name="PDFText"> </text:p>
      <text:p text:style-name="PDFText"> <text:s text:c="18"/>Financiación propia. Aportación de la entidad:</text:p>
      <text:p text:style-name="PDFText"> </text:p>
      <text:p text:style-name="PDFText"> <text:s text:c="63"/>1.010,00 €</text:p>
      <text:p text:style-name="PDFText"> </text:p>
      <text:p text:style-name="PDFText"> <text:s text:c="18"/>Financiación propia. Aportación de personas usuarias:</text:p>
      <text:p text:style-name="PDFText"> </text:p>
      <text:p text:style-name="PDFText"> <text:s text:c="74"/>€</text:p>
      <text:p text:style-name="PDFText"> </text:p>
      <text:p text:style-name="PDFText"> <text:s text:c="18"/>Otras subvenciones / ayudas / prestaciones públicas:</text:p>
      <text:p text:style-name="PDFText"> </text:p>
      <text:p text:style-name="PDFText"> <text:s text:c="74"/>€</text:p>
      <text:p text:style-name="PDFText"> </text:p>
      <text:p text:style-name="PDFText"> <text:s text:c="18"/>Otras subvenciones / ayudas / prestaciones privadas:</text:p>
      <text:p text:style-name="PDFText"> </text:p>
      <text:p text:style-name="PDFText"> <text:s text:c="74"/>€</text:p>
      <text:p text:style-name="PDFText"> </text:p>
      <text:p text:style-name="PDFText"> <text:s text:c="17"/>Coste Total del Proyecto:</text:p>
      <text:p text:style-name="PDFText"> </text:p>
      <text:p text:style-name="PDFText"> <text:s text:c="61"/>506.010,00 €</text:p>
      <text:p text:style-name="PDFText"> </text:p>
      <text:p text:style-name="PDFText"> </text:p>
      <text:p text:style-name="PDFText"> </text:p>
      <text:p text:style-name="PDFText"> <text:s text:c="19"/>DISEÑO DE LA EVALUACIÓN DEL PROYECTO</text:p>
      <text:p text:style-name="PDFText"> </text:p>
      <text:p text:style-name="PDFText"> <text:s text:c="19"/>SISTEMA DE EVALUACIÓN</text:p>
      <text:p text:style-name="PDFText"> </text:p>
      <text:p text:style-name="PDFText"> </text:p>
      <text:p text:style-name="PDFText"> </text:p>
      <text:p text:style-name="PDFText"> </text:p>
      <text:p text:style-name="PDFText"> <text:s text:c="17"/>Concesión de forma directa de subvenciones a personas físicas o jurídicas, y <text:s text:c="50"/>Página 5 de 6</text:p>
      <text:p text:style-name="PDFText"> <text:s text:c="17"/>entidades públicas o privadas.</text:p>
      <text:p text:style-name="PDFText"> </text:p>
      <text:p text:style-name="PDFText"> </text:p>
      <text:p text:style-name="PDFText"> </text:p>
      <text:p text:style-name="PDFText"> </text:p>
      <text:p text:style-name="PDFText"> <text:s text:c="9"/>En la dirección https://sede.gobiernodecanarias.org/sede/verifica_doc?codigo_nde=</text:p>
      <text:p text:style-name="PDFText"> <text:s text:c="9"/>puede ser comprobada la autenticidad de esta copia, mediante el número de</text:p>
      <text:p text:style-name="PDFText"> <text:s text:c="9"/>documento electrónico siguiente:</text:p>
      <text:p text:style-name="PDFText"> <text:s text:c="10"/>0rxOfa4ix7qDVgmKdO5E41VdqwbvGnwA0</text:p>
      <text:p text:style-name="PDFText"> </text:p>
      <text:p text:style-name="PDFText"> </text:p>
      <text:p text:style-name="PDFText"> </text:p>
      <text:p text:style-name="PDFText">Este documento incorpora firma electrónica reconocida de acuerdo a la Ley 6/2020, de 11 de noviembre de los servicios electrónicos de confianza</text:p>
      <text:p text:style-name="PDFText">Permite la verificación de la integridad de esta copia del documento electrónico en la dirección:</text:p>
      <text:p text:style-name="PDFText">https://sede.gobiernodecanarias.org/sede/verifica_doc</text:p>
      <text:p text:style-name="PDFText">Este documento es una copia electrónica auténtica</text:p>
      <text:p text:style-name="PDFText">Firmado por: NOEMI SANTANA PERERA <text:s text:c="82"/>Fecha: 24/08/2022 12:09:04</text:p>
      <text:p text:style-name="PDFText">En calidad de: CONSEJERA</text:p>
      <text:p text:style-name="PDFText"> <text:s text:c="129"/>Pagina: 30/31</text:p>
      <text:p text:style-name="PDFText"> </text:p>
      <text:p text:style-name="PDFText"> </text:p>
      <text:p text:style-name="PDFText"> <text:s text:c="40"/>6ODLs8VmKAT2zKiNvxZCiKoz/zEXBSBV</text:p>
      <text:p text:style-name="PDFText"> <text:s text:c="55"/>ORDEN - Nº: 1141 / 2022 - Libro: 657 - Fecha: 24/08/2022 12:09:04</text:p>
      <text:p text:style-name="PageBreak"/>
      <text:p text:style-name="PDFText"> <text:s text:c="25"/>Tipos de evaluación, técnicas e instrumentos, momentos de su aplicación, etc</text:p>
      <text:p text:style-name="PDFText"> </text:p>
      <text:p text:style-name="PDFText"> <text:s text:c="27"/>Los criterios de evaluación se basarán en el desarrollo de las siguientes acciones:</text:p>
      <text:p text:style-name="PDFText"> <text:s text:c="27"/>- Diseño y entrega de proyecto de ejecución: mayo de 2022</text:p>
      <text:p text:style-name="PDFText"> <text:s text:c="27"/>- Registro de la propiedad: enero de 2022</text:p>
      <text:p text:style-name="PDFText"> <text:s text:c="27"/>- Proyecto de instalaciones: mayo de 2022</text:p>
      <text:p text:style-name="PDFText"> <text:s text:c="27"/>- Contratación de instalación eléctrica: abril de 2022</text:p>
      <text:p text:style-name="PDFText"> <text:s text:c="27"/>- Visado de proyecto de ejecución: mayo de 2022</text:p>
      <text:p text:style-name="PDFText"> <text:s text:c="27"/>- Contratación de constructora: junio de 2022</text:p>
      <text:p text:style-name="PDFText"> <text:s text:c="27"/>- Contratación despacho de abogados: junio 2022</text:p>
      <text:p text:style-name="PDFText"> <text:s text:c="27"/>- Comienzo de obras: julio de 2022</text:p>
      <text:p text:style-name="PDFText"> </text:p>
      <text:p text:style-name="PDFText"> </text:p>
      <text:p text:style-name="PDFText"> </text:p>
      <text:p text:style-name="PDFText"> </text:p>
      <text:p text:style-name="PDFText"> <text:s text:c="27"/>INDICADORES DE EVALUACIÓN</text:p>
      <text:p text:style-name="PDFText"> </text:p>
      <text:p text:style-name="PDFText"> <text:s text:c="28"/>Aspectos a evaluar <text:s text:c="81"/>Indicadores</text:p>
      <text:p text:style-name="PDFText"> </text:p>
      <text:p text:style-name="PDFText"> </text:p>
      <text:p text:style-name="PDFText"> <text:s text:c="28"/>Diseño y entrega de proyecto de ejecución <text:s text:c="58"/>Entrega en mayo de 2022</text:p>
      <text:p text:style-name="PDFText"> </text:p>
      <text:p text:style-name="PDFText"> </text:p>
      <text:p text:style-name="PDFText"> <text:s text:c="28"/>Registro de la propiedad <text:s text:c="75"/>Realizado en enero de 2022</text:p>
      <text:p text:style-name="PDFText"> </text:p>
      <text:p text:style-name="PDFText"> </text:p>
      <text:p text:style-name="PDFText"> <text:s text:c="28"/>Proyecto de instalaciones <text:s text:c="74"/>Entregado en mayo de 2022</text:p>
      <text:p text:style-name="PDFText"> </text:p>
      <text:p text:style-name="PDFText"> </text:p>
      <text:p text:style-name="PDFText"> <text:s text:c="28"/>Contratación de instalación eléctrica <text:s text:c="62"/>Realizado en abril de 2022</text:p>
      <text:p text:style-name="PDFText"> </text:p>
      <text:p text:style-name="PDFText"> </text:p>
      <text:p text:style-name="PDFText"> <text:s text:c="28"/>Visado de proyecto de ejecución <text:s text:c="68"/>Realizado en mayo de 2022</text:p>
      <text:p text:style-name="PDFText"> </text:p>
      <text:p text:style-name="PDFText"> </text:p>
      <text:p text:style-name="PDFText"> <text:s text:c="28"/>Contratación de constructora <text:s text:c="71"/>A realizar en junio de 2022</text:p>
      <text:p text:style-name="PDFText"> </text:p>
      <text:p text:style-name="PDFText"> </text:p>
      <text:p text:style-name="PDFText"> <text:s text:c="28"/>Contratación de despacho de abogado <text:s text:c="64"/>A realizar en junio de 2022</text:p>
      <text:p text:style-name="PDFText"> </text:p>
      <text:p text:style-name="PDFText"> </text:p>
      <text:p text:style-name="PDFText"> <text:s text:c="28"/>Comienzo de obras <text:s text:c="82"/>A partir de julio de 2022</text:p>
      <text:p text:style-name="PDFText"> </text:p>
      <text:p text:style-name="PDFText"> </text:p>
      <text:p text:style-name="PDFText"> </text:p>
      <text:p text:style-name="PDFText"> </text:p>
      <text:p text:style-name="PDFText"> <text:s text:c="25"/>Las personas abajo firmantes declaran ser ciertos los datos contenidos en el presente programa y/o proyecto</text:p>
      <text:p text:style-name="PDFText"> </text:p>
      <text:p text:style-name="PDFText"> </text:p>
      <text:p text:style-name="PDFText"> <text:s text:c="26"/>Lugar <text:s text:c="81"/>Fecha</text:p>
      <text:p text:style-name="PDFText"> </text:p>
      <text:p text:style-name="PDFText"> <text:s text:c="26"/>Las Palmas de Gran Canaria <text:s text:c="60"/>18/05/2022</text:p>
      <text:p text:style-name="PDFText"> </text:p>
      <text:p text:style-name="PDFText"> </text:p>
      <text:p text:style-name="PDFText"> <text:s text:c="26"/>Firma de quien representante legalmente a la entidad <text:s text:c="36"/>Firma de la personas responsable del programa/proyecto</text:p>
      <text:p text:style-name="PDFText"> </text:p>
      <text:p text:style-name="PDFText"> </text:p>
      <text:p text:style-name="PDFText"> </text:p>
      <text:p text:style-name="PDFText"> </text:p>
      <text:p text:style-name="PDFText"> <text:s text:c="25"/>Concesión de forma directa de subvenciones a personas físicas o jurídicas, y <text:s text:c="71"/>Página 6 de 6</text:p>
      <text:p text:style-name="PDFText"> <text:s text:c="25"/>entidades públicas o privadas.</text:p>
      <text:p text:style-name="PDFText"> </text:p>
      <text:p text:style-name="PDFText"> </text:p>
      <text:p text:style-name="PDFText"> </text:p>
      <text:p text:style-name="PDFText"> </text:p>
      <text:p text:style-name="PDFText"> <text:s text:c="9"/>Este documento ha sido firmado electrónicamente por:</text:p>
      <text:p text:style-name="PDFText"> <text:s text:c="9"/>ALICIA SANTANA BAEZ en representación de ASOCIACION DE FAMILIAS DE PERSONAS CON AUTISMO DE LAS PALMAS - <text:s text:c="59"/>Fecha: 18/05/2022 - 22:00:00</text:p>
      <text:p text:style-name="PDFText"> </text:p>
      <text:p text:style-name="PDFText"> <text:s text:c="9"/>En la dirección https://sede.gobiernodecanarias.org/sede/verifica_doc?codigo_nde=</text:p>
      <text:p text:style-name="PDFText"> <text:s text:c="9"/>puede ser comprobada la autenticidad de esta copia, mediante el número de</text:p>
      <text:p text:style-name="PDFText"> <text:s text:c="9"/>documento electrónico siguiente:</text:p>
      <text:p text:style-name="PDFText"> <text:s text:c="10"/>0rxOfa4ix7qDVgmKdO5E41VdqwbvGnwA0</text:p>
      <text:p text:style-name="PDFText"> <text:s text:c="9"/>El presente documento ha sido descargado el 23/05/2022 - 12:00:17</text:p>
      <text:p text:style-name="PDFText"> </text:p>
      <text:p text:style-name="PDFText"> </text:p>
      <text:p text:style-name="PDFText"> </text:p>
      <text:p text:style-name="PDFText"> </text:p>
      <text:p text:style-name="PDFText">Este documento incorpora firma electrónica reconocida de acuerdo a la Ley 6/2020, de 11 de noviembre de los servicios electrónicos de confianza</text:p>
      <text:p text:style-name="PDFText">Permite la verificación de la integridad de esta copia del documento electrónico en la dirección:</text:p>
      <text:p text:style-name="PDFText">https://sede.gobiernodecanarias.org/sede/verifica_doc</text:p>
      <text:p text:style-name="PDFText">Este documento es una copia electrónica auténtica</text:p>
      <text:p text:style-name="PDFText">Firmado por: NOEMI SANTANA PERERA <text:s text:c="82"/>Fecha: 24/08/2022 12:09:04</text:p>
      <text:p text:style-name="PDFText">En calidad de: CONSEJERA</text:p>
      <text:p text:style-name="PDFText"> <text:s text:c="129"/>Pagina: 31/31</text:p>
      <text:p text:style-name="PDFText"> </text:p>
      <text:p text:style-name="PDFText"> </text:p>
      <text:p text:style-name="PDFText"> <text:s text:c="41"/>6ODLs8VmKAT2zKiNvxZCiKoz/zEXBSBV</text:p>
      <text:p text:style-name="PDFText"> <text:s text:c="56"/>ORDEN - Nº: 1141 / 2022 - Libro: 657 - Fecha: 24/08/2022 12:09:04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PDFText" style:family="paragraph" style:display-name="PDFText">
      <style:text-properties fo:font-family="Liberation Mono" fo:font-size="7.5pt"/>
      <style:paragraph-properties fo:margin-bottom="0cm" fo:margin-top="0cm"/>
    </style:style>
    <style:style style:name="PageBreak" style:family="paragraph" style:display-name="PageBreak">
      <style:paragraph-properties fo:break-before="page"/>
    </style:style>
  </office:styles>
  <office:automatic-styles>
    <style:page-layout style:name="A4">
      <style:page-layout-properties fo:page-width="21cm" fo:page-height="29.7cm" style:print-orientation="portrait" fo:margin-top="1.1cm" fo:margin-bottom="1.1cm" fo:margin-left="1.1cm" fo:margin-right="1.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