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/text:p>
      <text:p text:style-name="PDFLayout">02 - BASES DE PRESENTACIÓN DE LAS CUENTAS ANUALES</text:p>
      <text:p text:style-name="PDFLayout"> </text:p>
      <text:p text:style-name="PDFLayout">03 - EXCEDENTE DEL EJERCICIO</text:p>
      <text:p text:style-name="PDFLayout"> </text:p>
      <text:p text:style-name="PDFLayout">04 - NORMAS DE REGISTRO Y VALORACIÓN</text:p>
      <text:p text:style-name="PDFLayout"> </text:p>
      <text:p text:style-name="PDFLayout">05 - INMOVILIZADO MATERIAL, INTANGIBLE E INVERSIONES INMOBILIARIAS</text:p>
      <text:p text:style-name="PDFLayout"> </text:p>
      <text:p text:style-name="PDFLayout">06 - BIENES DEL PATRIMONIO HISTÓRICO</text:p>
      <text:p text:style-name="PDFLayout"> </text:p>
      <text:p text:style-name="PDFLayout">07 - USUARIOS Y OTROS DEUDORES DE LA ACTIVIDAD PROPIA</text:p>
      <text:p text:style-name="PDFLayout"> </text:p>
      <text:p text:style-name="PDFLayout">08 - BENEFICIARIOS – ACREEDORES</text:p>
      <text:p text:style-name="PDFLayout"> </text:p>
      <text:p text:style-name="PDFLayout">09 - ACTIVOS FINANCIEROS</text:p>
      <text:p text:style-name="PDFLayout"> </text:p>
      <text:p text:style-name="PDFLayout">10 - PASIVOS FINANCIEROS</text:p>
      <text:p text:style-name="PDFLayout"> </text:p>
      <text:p text:style-name="PDFLayout">11 - FONDOS PROPIOS</text:p>
      <text:p text:style-name="PDFLayout"> </text:p>
      <text:p text:style-name="PDFLayout">12 - SITUACIÓN FISCAL</text:p>
      <text:p text:style-name="PDFLayout"> </text:p>
      <text:p text:style-name="PDFLayout">13 - INGRESOS Y GASTOS</text:p>
      <text:p text:style-name="PDFLayout"> </text:p>
      <text:p text:style-name="PDFLayout">14 - SUBVENCIONES, DONACIONES Y LEGADOS</text:p>
      <text:p text:style-name="PDFLayout"> </text:p>
      <text:p text:style-name="PDFLayout">15 - ACTIVIDAD DE LA ENTIDAD. APLICACIÓN DE ELEMENTOS PATRIMONIALES A</text:p>
      <text:p text:style-name="PDFLayout">FINES PROPIOS. GASTOS DE ADMINISTRACIÓN</text:p>
      <text:p text:style-name="PDFLayout"> </text:p>
      <text:p text:style-name="PDFLayout">16 - OPERACIONES CON PARTES VINCULADAS</text:p>
      <text:p text:style-name="PDFLayout"> </text:p>
      <text:p text:style-name="PDFLayout">17 - OTRA INFORMACIÓN</text:p>
      <text:p text:style-name="PDFLayout"> </text:p>
      <text:p text:style-name="PDFLayout">18 - INVENTARIO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/text:p>
      <text:p text:style-name="PDFLayout">20 - HECHOS POSTERIORES AL CIERRE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text:s text:c="6"/>La entidad Asociación de Personas con Autismo de Las Palmas, a que se refiere la presente</text:p>
      <text:p text:style-name="PDFLayout">memoria se constituyó el año 1978 y tiene su domicilio social y fiscal en calle Antonio Manchado Viglietii,</text:p>
      <text:p text:style-name="PDFLayout">número 1, de Las Palmas de Gran Canaria.</text:p>
      <text:p text:style-name="PDFLayout"> </text:p>
      <text:p text:style-name="PDFLayout">La Entidad tiene como fines sociales principales el desarrollo de acciones que contribuyan a la mejora de la</text:p>
      <text:p text:style-name="PDFLayout">calidad de vida de las personas con trastornos del espectro autista y promover el bien común de dichas</text:p>
      <text:p text:style-name="PDFLayout">personas que estén bajo la patria potestad a tutela de asociados, desarrollando las actividades necesarias</text:p>
      <text:p text:style-name="PDFLayout">para ello.</text:p>
      <text:p text:style-name="PDFLayout"> </text:p>
      <text:p text:style-name="PDFLayout"> </text:p>
      <text:p text:style-name="PDFLayout"> </text:p>
      <text:p text:style-name="PDFLayout"> </text:p>
      <text:p text:style-name="PDFLayout">02 - BASES DE PRESENTACIÓN DE LAS CUENTAS ANUALES</text:p>
      <text:p text:style-name="PDFLayout">1. Imagen fiel:</text:p>
      <text:p text:style-name="PDFLayout"> </text:p>
      <text:p text:style-name="PDFLayout"> <text:s text:c="8"/>Las cuentas anuales se han preparado a partir de los registros contables, habiéndose aplicado las</text:p>
      <text:p text:style-name="PDFLayout">disposiciones legales vigentes en materia contable con el objeto de mostrar la imagen fiel del patrimonio, de</text:p>
      <text:p text:style-name="PDFLayout">la situación financiera y de los resultados de la Entidad.</text:p>
      <text:p text:style-name="PDFLayout"> </text:p>
      <text:p text:style-name="PDFLayout">2. Principios contables:</text:p>
      <text:p text:style-name="PDFLayout"> </text:p>
      <text:p text:style-name="PDFLayout"> <text:s text:c="7"/>No ha sido necesario, ni se ha creído conveniente por parte de la administración de la entidad, la</text:p>
      <text:p text:style-name="PDFLayout">aplicación de principios contables facultativos distintos de los obligatorios a que se refiere el art. 38 del</text:p>
      <text:p text:style-name="PDFLayout">código de comercio y la parte primera del plan general de contabilidad.</text:p>
      <text:p text:style-name="PDFLayout"> </text:p>
      <text:p text:style-name="PDFLayout">3. Aspectos críticos de la valoración y estimación de la incertidumbre:</text:p>
      <text:p text:style-name="PDFLayout"> </text:p>
      <text:p text:style-name="PDFLayout"> <text:s text:c="7"/>En la elaboración de las cuentas anuales correspondientes al ejercicio 2022 se han determinado</text:p>
      <text:p text:style-name="PDFLayout">estimaciones e hipótesis en función de la mejor información disponible a 31/12/2022 sobre los hechos</text:p>
      <text:p text:style-name="PDFLayout">analizados. Es posible que acontecimientos que puedan tener lugar en el futuro obliguen a modificarlas (al</text:p>
      <text:p text:style-name="PDFLayout">alza o a la baja) en próximos ejercicios lo que se haría de forma prospectiva, reconociendo los efectos del</text:p>
      <text:p text:style-name="PDFLayout">cambio de estimación en las correspondientes cuentas anuales futuras.</text:p>
      <text:p text:style-name="PDFLayout"> </text:p>
      <text:p text:style-name="PDFLayout">4. Comparación de la información:</text:p>
      <text:p text:style-name="PDFLayout"> </text:p>
      <text:p text:style-name="PDFLayout"> <text:s text:c="8"/>No existe ninguna causa que impida la comparación de los estados financieros del ejercicio actual</text:p>
      <text:p text:style-name="PDFLayout">con los del ejercicio anterior, a excepción, únicamente del necesario ajuste en la cuenta (113) de reservas</text:p>
      <text:p text:style-name="PDFLayout">voluntarias, tal como marcan las normas contables, por importe acumulado total de 49.012,55 € a efectos</text:p>
      <text:p text:style-name="PDFLayout">de reflejar correctamente en la cuena (172) de subvenciones reintegrables, la concesión de una subvención</text:p>
      <text:p text:style-name="PDFLayout">el 30 de diciembre de 2021 destinada a la construcción de viviendas tuteladas en terreno cedido por el</text:p>
      <text:p text:style-name="PDFLayout">ayuntamiento de Las Palmas de Gran Canaria, ya que en las cuentas anuales de 2021 no se le dio el</text:p>
      <text:p text:style-name="PDFLayout">carácter de reintegrable por no identificarse adecuadamente como tal, asociada al proyecto de las</text:p>
      <text:p text:style-name="PDFLayout">viviendas, teniendo el carácter reintegrable hasta que se cumpla el requisito de finalización de las viviendas.</text:p>
      <text:p text:style-name="PDFLayout"> </text:p>
      <text:p text:style-name="PDFLayout">Igualmente, en esete sentido, la importante variación del inmovilizado material del activo, respecto al año</text:p>
      <text:p text:style-name="PDFLayout">anterior, se debe a la contabilización, en la cuenta (231) de construcciones en curso, de las citadas</text:p>
      <text:p text:style-name="PDFLayout">viviendas, estando reflejada, la subvención reintegrable, en la partida de otras deudas a largo plazo del</text:p>
      <text:p text:style-name="PDFLayout">pasivo.</text:p>
      <text:p text:style-name="PDFLayout"> </text:p>
      <text:p text:style-name="PDFLayout">5. Elementos recogidos en varias partidas</text:p>
      <text:p text:style-name="PDFLayout"> </text:p>
      <text:p text:style-name="PDFLayout"> <text:s text:c="6"/>No existen elementos patrimoniales del Activo o del Pasivo que figuren en más de una partida del</text:p>
      <text:p text:style-name="PDFLayout">Balance.</text:p>
      <text:p text:style-name="PDFLayout"> </text:p>
      <text:p text:style-name="PDFLayout">6. Cambios en criterios contables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En el presente ejercicio, no se han realizado otros cambios en criterios contables de los marcados</text:p>
      <text:p text:style-name="PDFLayout">por la adaptación de la contabilidad al nuevo Plan General Contable.</text:p>
      <text:p text:style-name="PDFLayout"> </text:p>
      <text:p text:style-name="PDFLayout"> </text:p>
      <text:p text:style-name="PDFLayout">7. Corrección de errores</text:p>
      <text:p text:style-name="PDFLayout"> </text:p>
      <text:p text:style-name="PDFLayout"> <text:s text:c="7"/>No se han detectado errores existentes al cierre del ejercicio que obliguen a reformular las cuentas,</text:p>
      <text:p text:style-name="PDFLayout">los hechos conocidos con posterioridad al cierre, que podrían aconsejar ajustes en las estimaciones en el</text:p>
      <text:p text:style-name="PDFLayout">cierre del ejercicio, han sido comentadas en sus apartados correspondientes.</text:p>
      <text:p text:style-name="PDFLayout"> </text:p>
      <text:p text:style-name="PDFLayout"> </text:p>
      <text:p text:style-name="PDFLayout"> </text:p>
      <text:p text:style-name="PDFLayout"> </text:p>
      <text:p text:style-name="PDFLayout">03 - EXCEDENTE DEL EJERCICIO</text:p>
      <text:p text:style-name="PDFLayout"> </text:p>
      <text:p text:style-name="PDFLayout">BASE DE REPARTO <text:s text:c="67"/>2022 <text:s text:c="15"/>2021</text:p>
      <text:p text:style-name="PDFLayout"> </text:p>
      <text:p text:style-name="PDFLayout">Pérdidas y ganancias <text:s text:c="57"/>82.098,83 <text:s text:c="11"/>34.541,48</text:p>
      <text:p text:style-name="PDFLayout"> </text:p>
      <text:p text:style-name="PDFLayout">Total <text:s text:c="72"/>82.098,83 <text:s text:c="11"/>34.541,48</text:p>
      <text:p text:style-name="PDFLayout"> </text:p>
      <text:p text:style-name="PDFLayout">DISTRIBUCIÓN <text:s text:c="70"/>2022 <text:s text:c="15"/>2021</text:p>
      <text:p text:style-name="PDFLayout"> </text:p>
      <text:p text:style-name="PDFLayout">A reservas voluntarias <text:s text:c="55"/>82.098,83 <text:s text:c="11"/>34.541,48</text:p>
      <text:p text:style-name="PDFLayout"> </text:p>
      <text:p text:style-name="PDFLayout">Total distribuido <text:s text:c="60"/>82.098,83 <text:s text:c="11"/>34.541,48</text:p>
      <text:p text:style-name="PDFLayout"> </text:p>
      <text:p text:style-name="PDFLayout">No existen limitaciones para la aplicación de los excedentes de acuerdo con las disposiciones legales.</text:p>
      <text:p text:style-name="PDFLayout"> </text:p>
      <text:p text:style-name="PDFLayout">04 - NORMAS REGISTRO Y VALORACIÓN</text:p>
      <text:p text:style-name="PDFLayout"> <text:s text:c="7"/>Se han aplicado los siguientes criterios contables:</text:p>
      <text:p text:style-name="PDFLayout"> </text:p>
      <text:p text:style-name="PDFLayout"> <text:s text:c="7"/>1. Inmovilizado intangible:</text:p>
      <text:p text:style-name="PDFLayout"> </text:p>
      <text:p text:style-name="PDFLayout"> <text:s text:c="7"/>Los activos intangibles se registran por su coste de adquisición y o/producción y, posteriormente, se</text:p>
      <text:p text:style-name="PDFLayout">valoran a su coste menos, según proceda, su correspondiente amortización acumulada y o/pérdidas por</text:p>
      <text:p text:style-name="PDFLayout">deterioro que hayan experimentado. Estos activos se amortizan en función de su vida útil.</text:p>
      <text:p text:style-name="PDFLayout"> </text:p>
      <text:p text:style-name="PDFLayout"> <text:s text:c="7"/>La Entidad reconoce cualquier pérdida que haya podido producirse en el valor registrado de estos</text:p>
      <text:p text:style-name="PDFLayout">activos con origen en su deterioro, los criterios para el reconocimiento de las pérdidas por deterioro de</text:p>
      <text:p text:style-name="PDFLayout">estos activos y, si procede, de las recuperaciones de las pérdidas por deterioro registradas en ejercicios</text:p>
      <text:p text:style-name="PDFLayout">anteriores son similares a los aplicados para los activos materiales.</text:p>
      <text:p text:style-name="PDFLayout"> </text:p>
      <text:p text:style-name="PDFLayout"> <text:s text:c="6"/>Los activos intangibles se amortizan linealmente en función de los años de vida útil estimada que se</text:p>
      <text:p text:style-name="PDFLayout">han considerado que son 10 años.</text:p>
      <text:p text:style-name="PDFLayout"> </text:p>
      <text:p text:style-name="PDFLayout"> <text:s text:c="7"/>Analizados todos los factores, no se reconocen inmovilizados intangibles con vida útil indefinida.</text:p>
      <text:p text:style-name="PDFLayout"> </text:p>
      <text:p text:style-name="PDFLayout"> <text:s text:c="7"/>2. Inmovilizado material:</text:p>
      <text:p text:style-name="PDFLayout"> </text:p>
      <text:p text:style-name="PDFLayout"> <text:s text:c="8"/>La partida de inmovilizado material incluye exclusivamente bienes de inmovilizado no generadores de flujos</text:p>
      <text:p text:style-name="PDFLayout">de efectivo debido a que únicamente se destinan a una finalidad distinta a la de generar un rendimiento comercial.</text:p>
      <text:p text:style-name="PDFLayout"> </text:p>
      <text:p text:style-name="PDFLayout"> <text:s text:c="7"/>Los bienes comprendidos en el inmovilizado material se han valorado por el precio de adquisición o coste de</text:p>
      <text:p text:style-name="PDFLayout">producción y minorado por las correspondientes amortizaciones acumuladas y cualquier pérdida por deterioro de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3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valor conocida. El precio de adquisición o coste de producción incluye los gastos adicionales que se producen</text:p>
      <text:p text:style-name="PDFLayout">necesariamente hasta la puesta en condiciones de funcionamiento del bien.</text:p>
      <text:p text:style-name="PDFLayout"> </text:p>
      <text:p text:style-name="PDFLayout"> <text:s text:c="7"/>a) Amortizaciones</text:p>
      <text:p text:style-name="PDFLayout"> </text:p>
      <text:p text:style-name="PDFLayout"> <text:s text:c="8"/>Las amortizaciones se han establecido de manera sistemática y racional en función de la vida útil de los</text:p>
      <text:p text:style-name="PDFLayout">bienes y de su valor residual, atendiendo a la depreciación que normalmente sufren por su funcionamiento, uso y</text:p>
      <text:p text:style-name="PDFLayout">disfrute, sin perjuicio de considerar también la obsolescencia técnica o comercial que pudiera afectarlos. Se ha</text:p>
      <text:p text:style-name="PDFLayout">amortizado de forma independiente cada parte de un elemento del inmovilizado material y de forma línea:</text:p>
      <text:p text:style-name="PDFLayout"> </text:p>
      <text:p text:style-name="PDFLayout"> <text:s text:c="68"/>Años de vida útil estimada</text:p>
      <text:p text:style-name="PDFLayout"> <text:s text:c="16"/>Edificios y construcciones <text:s text:c="39"/>20</text:p>
      <text:p text:style-name="PDFLayout"> <text:s text:c="16"/>Instalaciones técnicas y maquinaria <text:s text:c="30"/>12</text:p>
      <text:p text:style-name="PDFLayout"> <text:s text:c="16"/>Mobiliario y enseres <text:s text:c="45"/>10</text:p>
      <text:p text:style-name="PDFLayout"> <text:s text:c="16"/>Elementos de transporte <text:s text:c="43"/>6</text:p>
      <text:p text:style-name="PDFLayout"> <text:s text:c="16"/>Equipos para procesos de información <text:s text:c="30"/>4</text:p>
      <text:p text:style-name="PDFLayout"> </text:p>
      <text:p text:style-name="PDFLayout"> <text:s text:c="7"/>c) Deterioro de valor de los activos materiales no generadores de flujos de efectivo</text:p>
      <text:p text:style-name="PDFLayout"> </text:p>
      <text:p text:style-name="PDFLayout"> <text:s text:c="8"/>Se produce una pérdida por deterioro del valor de un elemento del inmovilizado material no generador de</text:p>
      <text:p text:style-name="PDFLayout">flujos de efectivo cuando su valor contable supera a su importe recuperable, entendido éste como el mayor importe</text:p>
      <text:p text:style-name="PDFLayout">entre su valor razonable menos los costes de venta y su valor en uso. A tal efecto, el valor en uso se determina por</text:p>
      <text:p text:style-name="PDFLayout">referencia al coste de reposición.</text:p>
      <text:p text:style-name="PDFLayout"> </text:p>
      <text:p text:style-name="PDFLayout"> <text:s text:c="8"/>A la fecha de cierre de cada ejercicio, la entidad evalúa si existen indicios de que algún inmovilizado material</text:p>
      <text:p text:style-name="PDFLayout">o, en su caso, alguna unidad de explotación o servicio puedan estar deteriorados, en cuyo caso, estima sus importes</text:p>
      <text:p text:style-name="PDFLayout">recuperables efectuando las correcciones valorativas que procedan.</text:p>
      <text:p text:style-name="PDFLayout"> </text:p>
      <text:p text:style-name="PDFLayout"> <text:s text:c="7"/>Los cálculos del deterioro de los elementos del inmovilizado material se efectuarán elemento a elemento de</text:p>
      <text:p text:style-name="PDFLayout">forma individualizada.</text:p>
      <text:p text:style-name="PDFLayout"> </text:p>
      <text:p text:style-name="PDFLayout"> <text:s text:c="8"/>Las correcciones valorativas por deterioro de los elementos del inmovilizado material no generadores de</text:p>
      <text:p text:style-name="PDFLayout">flujos de efectivo, así como su reversión cuando las circunstancias que las motivaron hubieran dejado de existir, se</text:p>
      <text:p text:style-name="PDFLayout">reconocen como un gasto o un ingreso, respectivamente, en la cuenta de resultados. La reversión del deterioro tiene</text:p>
      <text:p text:style-name="PDFLayout">como límite el valor contable del inmovilizado que estaría reconocido en la fecha de reversión si no se hubiese</text:p>
      <text:p text:style-name="PDFLayout">registrado el deterioro del valor.</text:p>
      <text:p text:style-name="PDFLayout"> </text:p>
      <text:p text:style-name="PDFLayout"> <text:s text:c="7"/>d) Costes de renovación, ampliación o mejora:</text:p>
      <text:p text:style-name="PDFLayout"> </text:p>
      <text:p text:style-name="PDFLayout"> <text:s text:c="8"/>Durante el ejercicio no se han incurrido costes de renovación, ampliación o mejora de los bienes de</text:p>
      <text:p text:style-name="PDFLayout">inmovilizado no generadores de flujos de efectivo.</text:p>
      <text:p text:style-name="PDFLayout"> </text:p>
      <text:p text:style-name="PDFLayout"> <text:s text:c="7"/>e) Inmovilizado cedido por la entidad sin contraprestación</text:p>
      <text:p text:style-name="PDFLayout"> </text:p>
      <text:p text:style-name="PDFLayout"> <text:s text:c="7"/>En el presente ejercicio no se han cedido bienes del inmovilizado material.</text:p>
      <text:p text:style-name="PDFLayout"> </text:p>
      <text:p text:style-name="PDFLayout"> <text:s text:c="7"/>3. Bienes integrantes del Patrimonio Histórico</text:p>
      <text:p text:style-name="PDFLayout"> </text:p>
      <text:p text:style-name="PDFLayout"> <text:s text:c="7"/>Los mismos criterios de valoración relativos al inmovilizado material, se aplican a los bienes del</text:p>
      <text:p text:style-name="PDFLayout">Patrimonio Histórico teniendo en cuenta que las grandes reparaciones a las que deben someterse estos</text:p>
      <text:p text:style-name="PDFLayout">bienes se contabilizan de acuerdo con el siguiente criterio:</text:p>
      <text:p text:style-name="PDFLayout"> </text:p>
      <text:p text:style-name="PDFLayout"> <text:s text:c="7"/>a) En la determinación del precio de adquisición se tiene en cuenta la incidencia de los costes</text:p>
      <text:p text:style-name="PDFLayout">relacionados con grandes reparaciones. En este sentido, el importe equivalente a estos costes se amortiza</text:p>
      <text:p text:style-name="PDFLayout">de forma distinta a la del resto del elemento, durante el periodo que medie hasta la gran reparación.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4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b) Cuando se realiza la gran reparación, su coste se reconoce en el valor contable del bien como</text:p>
      <text:p text:style-name="PDFLayout">una sustitución, siempre y cuando se cumplan las condiciones para su reconocimiento. Asimismo, se dará</text:p>
      <text:p text:style-name="PDFLayout">de baja cualquier importe asociado a la reparación que pudiera permanecer en el valor contable del citado</text:p>
      <text:p text:style-name="PDFLayout">bien.</text:p>
      <text:p text:style-name="PDFLayout"> </text:p>
      <text:p text:style-name="PDFLayout"> <text:s text:c="7"/>4. Permutas:</text:p>
      <text:p text:style-name="PDFLayout"> </text:p>
      <text:p text:style-name="PDFLayout"> <text:s text:c="7"/>Durante el ejercicio no se ha producido ninguna permuta.</text:p>
      <text:p text:style-name="PDFLayout"> </text:p>
      <text:p text:style-name="PDFLayout"> <text:s text:c="7"/>5. Créditos y débitos por la actividad propia</text:p>
      <text:p text:style-name="PDFLayout"> </text:p>
      <text:p text:style-name="PDFLayout"> <text:s text:c="7"/>Las cuotas, donativos y otras ayudas similares, procedentes de patrocinadores, afiliados u otros</text:p>
      <text:p text:style-name="PDFLayout">deudores, con vencimiento a corto plazo, originan un derecho de cobro que se contabiliza por su valor</text:p>
      <text:p text:style-name="PDFLayout">nominal. Si el vencimiento supera el citado plazo, se reconoce por su valor actual. La diferencia entre el</text:p>
      <text:p text:style-name="PDFLayout">valor actual y el nominal del crédito se registra como un ingreso financiero en la cuenta de resultados de</text:p>
      <text:p text:style-name="PDFLayout">acuerdo con el criterio del coste amortizado.</text:p>
      <text:p text:style-name="PDFLayout"> </text:p>
      <text:p text:style-name="PDFLayout"> <text:s text:c="6"/>No se han concedido préstamos en el ejercicio de la actividad propia a tipo de interés cero o por</text:p>
      <text:p text:style-name="PDFLayout">debajo del interés de mercado.</text:p>
      <text:p text:style-name="PDFLayout"> </text:p>
      <text:p text:style-name="PDFLayout"> <text:s text:c="8"/>Al cierre del ejercicio se efectúan las correcciones valorativas necesarias siempre que exista</text:p>
      <text:p text:style-name="PDFLayout">evidencia objetiva de que se ha producido un deterioro de valor en estos activos. A tal efecto aplica el</text:p>
      <text:p text:style-name="PDFLayout">criterio del coste amortizado.</text:p>
      <text:p text:style-name="PDFLayout"> </text:p>
      <text:p text:style-name="PDFLayout"> <text:s text:c="7"/>Las ayudas y otras asignaciones concedidas por la entidad a sus beneficiarios, con vencimiento a</text:p>
      <text:p text:style-name="PDFLayout">corto plazo, originan el reconocimiento de un pasivo por su valor nominal. Si el vencimiento supera el citado</text:p>
      <text:p text:style-name="PDFLayout">plazo, se reconocen por su valor actual. La diferencia entre el valor actual y el nominal del débito se</text:p>
      <text:p text:style-name="PDFLayout">contabiliza como un gasto financiero en la cuenta de resultados de acuerdo con el criterio del coste</text:p>
      <text:p text:style-name="PDFLayout">amortizado.</text:p>
      <text:p text:style-name="PDFLayout"> </text:p>
      <text:p text:style-name="PDFLayout"> <text:s text:c="6"/>Si la concesión de la ayuda es plurianual, el pasivo se registra por el valor actual del importe</text:p>
      <text:p text:style-name="PDFLayout">comprometido en firme de forma irrevocable e incondicional. Se aplica este mismo criterio en aquellos</text:p>
      <text:p text:style-name="PDFLayout">casos en los que la prolongación de la ayuda no esté sometida a evaluaciones periódicas, sino al mero</text:p>
      <text:p text:style-name="PDFLayout">cumplimiento de trámites formales o administrativos.</text:p>
      <text:p text:style-name="PDFLayout"> </text:p>
      <text:p text:style-name="PDFLayout"> <text:s text:c="7"/>6. Existencias:</text:p>
      <text:p text:style-name="PDFLayout"> </text:p>
      <text:p text:style-name="PDFLayout"> <text:s text:c="8"/>Las existencias que figuran en el balance están destinadas a la entrega a los beneficiarios de la</text:p>
      <text:p text:style-name="PDFLayout">entidad en cumplimiento de los fines propios, sin contraprestación o a cambio de una contraprestación</text:p>
      <text:p text:style-name="PDFLayout">significativamente inferior al valor de mercado.</text:p>
      <text:p text:style-name="PDFLayout"> </text:p>
      <text:p text:style-name="PDFLayout"> <text:s text:c="7"/>A los efectos de calcular el deterioro de valor de estos activos, el importe neto recuperable a</text:p>
      <text:p text:style-name="PDFLayout">considerar será el mayor entre su valor neto realizable y su coste de reposición.</text:p>
      <text:p text:style-name="PDFLayout"> <text:s text:c="7"/>Las entregas realizadas en cumplimiento de los fines de la entidad, se contabilizan como un gasto</text:p>
      <text:p text:style-name="PDFLayout">por el valor contable de los bienes entregados.</text:p>
      <text:p text:style-name="PDFLayout"> </text:p>
      <text:p text:style-name="PDFLayout"> <text:s text:c="7"/>7. Ingresos y gastos:</text:p>
      <text:p text:style-name="PDFLayout"> </text:p>
      <text:p text:style-name="PDFLayout"> <text:s text:c="7"/>Los gastos realizados por la entidad se contabilizan en la cuenta de resultados del ejercicio en el</text:p>
      <text:p text:style-name="PDFLayout">que se incurren, al margen de la fecha en que se produzca la corriente financiera. En particular, las ayudas</text:p>
      <text:p text:style-name="PDFLayout">otorgadas por la entidad se reconocen en el momento en que se aprueba su concesión.</text:p>
      <text:p text:style-name="PDFLayout"> </text:p>
      <text:p text:style-name="PDFLayout"> <text:s text:c="7"/>En ocasiones, el reconocimiento de estos gastos se difiere en espera de que se completen algunas</text:p>
      <text:p text:style-name="PDFLayout">circunstancias necesarias para su devengo, que permitan su consideración definitiva en la cuenta de</text:p>
      <text:p text:style-name="PDFLayout">resultados.</text:p>
      <text:p text:style-name="PDFLayout"> </text:p>
      <text:p text:style-name="PDFLayout"> <text:s text:c="7"/>Dichas reglas son aplicables a los siguientes casos: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5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a) Cuando la corriente financiera se produce antes que la corriente real, la operación en cuestión da</text:p>
      <text:p text:style-name="PDFLayout">lugar a un activo, que es reconocido como un gasto cuando se perfecciona el hecho que determina dicha</text:p>
      <text:p text:style-name="PDFLayout">corriente real.</text:p>
      <text:p text:style-name="PDFLayout"> </text:p>
      <text:p text:style-name="PDFLayout"> <text:s text:c="7"/>b) Cuando la corriente real se extiende por períodos superiores al ejercicio económico, cada uno de</text:p>
      <text:p text:style-name="PDFLayout">los períodos reconoce el gasto correspondiente, calculado con criterios razonables, sin perjuicio de lo</text:p>
      <text:p text:style-name="PDFLayout">indicado para los gastos de carácter plurienal.</text:p>
      <text:p text:style-name="PDFLayout"> </text:p>
      <text:p text:style-name="PDFLayout"> <text:s text:c="7"/>Las ayudas otorgadas en firme por la entidad y otros gastos comprometidos de carácter plurienal se</text:p>
      <text:p text:style-name="PDFLayout">contabilizan en la cuenta de resultados del ejercicio en que se aprueba su concesión con abono a una</text:p>
      <text:p text:style-name="PDFLayout">cuenta de pasivo, por el valor actual del compromiso asumido.</text:p>
      <text:p text:style-name="PDFLayout"> </text:p>
      <text:p text:style-name="PDFLayout"> <text:s text:c="6"/>Los desembolsos relacionados con la organización de eventos futuros (exposiciones, congresos,</text:p>
      <text:p text:style-name="PDFLayout">conferencias, etcétera) se reconocen en la cuenta de resultados de la entidad como un gasto en la fecha en</text:p>
      <text:p text:style-name="PDFLayout">la que se incurren, salvo que estuvieran relacionados con la adquisición de bienes del inmovilizado,</text:p>
      <text:p text:style-name="PDFLayout">derechos para organizar el citado evento o cualquier otro concepto que cumpla la definición de activo.</text:p>
      <text:p text:style-name="PDFLayout"> </text:p>
      <text:p text:style-name="PDFLayout"> <text:s text:c="7"/>En la contabilización de los ingresos se tienen en cuenta las siguientes reglas:</text:p>
      <text:p text:style-name="PDFLayout"> </text:p>
      <text:p text:style-name="PDFLayout"> <text:s text:c="6"/>a) Los ingresos por entregas de bienes o prestación de servicios se valoran por el importe</text:p>
      <text:p text:style-name="PDFLayout">acordado.</text:p>
      <text:p text:style-name="PDFLayout"> </text:p>
      <text:p text:style-name="PDFLayout"> <text:s text:c="6"/>b) Las cuotas de usuarios o afiliados se reconocen como ingresos en el período al que</text:p>
      <text:p text:style-name="PDFLayout">correspondan.</text:p>
      <text:p text:style-name="PDFLayout"> </text:p>
      <text:p text:style-name="PDFLayout"> <text:s text:c="6"/>c) Los ingresos procedentes de promociones para captación de recursos, de patrocinadores y de</text:p>
      <text:p text:style-name="PDFLayout">colaboraciones se reconocen cuando las campañas y actos se producen.</text:p>
      <text:p text:style-name="PDFLayout"> </text:p>
      <text:p text:style-name="PDFLayout"> <text:s text:c="7"/>d) En todo caso, deberán realizarse las periodificaciones necesarias.</text:p>
      <text:p text:style-name="PDFLayout"> </text:p>
      <text:p text:style-name="PDFLayout"> <text:s text:c="7"/>8. Fusiones entre entidades no lucrativas</text:p>
      <text:p text:style-name="PDFLayout"> </text:p>
      <text:p text:style-name="PDFLayout"> <text:s text:c="7"/>Durante el ejercicio no se han realizado fusiones entre entidades no lucrativas.</text:p>
      <text:p text:style-name="PDFLayout"> </text:p>
      <text:p text:style-name="PDFLayout"> <text:s text:c="7"/>9. Instrumentos financieros:</text:p>
      <text:p text:style-name="PDFLayout"> </text:p>
      <text:p text:style-name="PDFLayout"> <text:s text:c="8"/>a) Criterios empleados para la calificación y valoración de las diferentes categorías de activos y pasivos</text:p>
      <text:p text:style-name="PDFLayout">financieros. Criterios aplicados para determinar el deterioro:</text:p>
      <text:p text:style-name="PDFLayout"> </text:p>
      <text:p text:style-name="PDFLayout"> <text:s text:c="7"/>Los activos financieros, a efectos de su valoración, se han clasificado en alguna de las siguientes categorías:</text:p>
      <text:p text:style-name="PDFLayout"> </text:p>
      <text:p text:style-name="PDFLayout">Préstamos y partidas a cobrar</text:p>
      <text:p text:style-name="PDFLayout"> </text:p>
      <text:p text:style-name="PDFLayout"> <text:s text:c="7"/>En esta categoría se han incluido los activos que se han originado en la venta de bienes y</text:p>
      <text:p text:style-name="PDFLayout">prestación de servicios por operaciones de tráfico de la entidad. También se han incluido aquellos activos</text:p>
      <text:p text:style-name="PDFLayout">financieros que no se han originado en las operaciones de tráfico de la entidad y que no siendo</text:p>
      <text:p text:style-name="PDFLayout">instrumentos de patrimonio ni derivados, presentan unos cobros de cuantía determinada o determinable.</text:p>
      <text:p text:style-name="PDFLayout"> </text:p>
      <text:p text:style-name="PDFLayout"> <text:s text:c="8"/>Estos activos financieros se han valorado por su valor razonable que no es otra cosa que el precio</text:p>
      <text:p text:style-name="PDFLayout">de la transacción, es decir, el valor razonable de la contraprestación más todos los costes que le han sido</text:p>
      <text:p text:style-name="PDFLayout">directamente atribuibles.</text:p>
      <text:p text:style-name="PDFLayout"> </text:p>
      <text:p text:style-name="PDFLayout"> <text:s text:c="6"/>Posteriormente, estos activos se han valorado por su coste amortizado, imputando en la cuenta de</text:p>
      <text:p text:style-name="PDFLayout">pérdidas y ganancias los intereses devengados, aplicando el método del interés efectivo.</text:p>
      <text:p text:style-name="PDFLayout"> </text:p>
      <text:p text:style-name="PDFLayout"> <text:s text:c="6"/>Por coste amortizado se entiende el coste de adquisición de un activo o pasivo financiero menos los</text:p>
      <text:p text:style-name="PDFLayout">reembolsos de principal y corregido (en más o menos, según sea el caso) por la parte imputada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6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sistemáticamente a resultados de la diferencia entre el coste inicial y el correspondiente valor de reembolso</text:p>
      <text:p text:style-name="PDFLayout">al vencimiento. En el caso de los activos financieros, el coste amortizado incluye, además las correcciones</text:p>
      <text:p text:style-name="PDFLayout">a su valor motivadas por el deterioro que hayan experimentado.</text:p>
      <text:p text:style-name="PDFLayout"> </text:p>
      <text:p text:style-name="PDFLayout"> <text:s text:c="8"/>El tipo de interés efectivo es el tipo de actualización que iguala exactamente el valor de un</text:p>
      <text:p text:style-name="PDFLayout">instrumento financiero a la totalidad de sus flujos de efectivo queridos por todos los conceptos a lo largo de</text:p>
      <text:p text:style-name="PDFLayout">su vida.</text:p>
      <text:p text:style-name="PDFLayout"> </text:p>
      <text:p text:style-name="PDFLayout"> <text:s text:c="5"/>Los depósitos y fianzas se reconocen por el importe desembolsado por hacer frente a los</text:p>
      <text:p text:style-name="PDFLayout">compromisos contractuales.</text:p>
      <text:p text:style-name="PDFLayout"> </text:p>
      <text:p text:style-name="PDFLayout"> <text:s text:c="8"/>Se reconocen en el resultado del periodo las dotaciones y retrocesiones de provisiones por</text:p>
      <text:p text:style-name="PDFLayout">deterioro del valor de los activos financieros por diferencia entre el valor en libros y el valor actual de los</text:p>
      <text:p text:style-name="PDFLayout">flujos de efectivo recuperables.</text:p>
      <text:p text:style-name="PDFLayout"> </text:p>
      <text:p text:style-name="PDFLayout">Inversiones mantenidas hasta el vencimiento</text:p>
      <text:p text:style-name="PDFLayout"> </text:p>
      <text:p text:style-name="PDFLayout"> <text:s text:c="6"/>Activos financieros no derivados, el cobro de los cuales son fijos o determinables, que se negocian</text:p>
      <text:p text:style-name="PDFLayout">en un mercado activo y con vencimiento fijo en los cuales la entidad tiene la intención y capacidad de</text:p>
      <text:p text:style-name="PDFLayout">conservar hasta su finalización. Tras su reconocimiento inicial por su valor razonable, se han valorado</text:p>
      <text:p text:style-name="PDFLayout">también a su coste amortizado.</text:p>
      <text:p text:style-name="PDFLayout"> </text:p>
      <text:p text:style-name="PDFLayout">Activos financieros registrados a valor razonable con cambios en resultados</text:p>
      <text:p text:style-name="PDFLayout"> </text:p>
      <text:p text:style-name="PDFLayout"> <text:s text:c="6"/>En esta categoría se han incluido los activos financieros híbridos, es decir, aquellos que combinan</text:p>
      <text:p text:style-name="PDFLayout">un contrato principal no derivado y un derivado financiero y otros activos financieros que la entidad ha</text:p>
      <text:p text:style-name="PDFLayout">considerado conveniente incluir en esta categoría en el momento de su reconocimiento inicial.</text:p>
      <text:p text:style-name="PDFLayout"> </text:p>
      <text:p text:style-name="PDFLayout"> <text:s text:c="8"/>Se han valorado inicialmente por su valor razonable. Los costes de transacción que han sido</text:p>
      <text:p text:style-name="PDFLayout">atribuibles directamente, se han registrado en la cuenta de resultados. También se han registrado en la</text:p>
      <text:p text:style-name="PDFLayout">cuenta de resultados las variaciones que se hayan producido en el valor razonable.</text:p>
      <text:p text:style-name="PDFLayout"> </text:p>
      <text:p text:style-name="PDFLayout">Activos financieros disponibles para la venta</text:p>
      <text:p text:style-name="PDFLayout"> </text:p>
      <text:p text:style-name="PDFLayout"> <text:s text:c="6"/>En esta categoría se han incluido los valores representativos de deuda e instrumentos de</text:p>
      <text:p text:style-name="PDFLayout">patrimonio de otras entidades que no se han incluido en otra categoría.</text:p>
      <text:p text:style-name="PDFLayout"> </text:p>
      <text:p text:style-name="PDFLayout"> <text:s text:c="7"/>Se ha valorado inicialmente por su valor razonable y se han incluido en su valoración inicial el</text:p>
      <text:p text:style-name="PDFLayout">importe de los derechos preferentes de suscripción y similares, que se han adquirido.</text:p>
      <text:p text:style-name="PDFLayout"> </text:p>
      <text:p text:style-name="PDFLayout"> <text:s text:c="7"/>Posteriormente estos activos financieros se valoran por su valor razonable, sin deducir los costes</text:p>
      <text:p text:style-name="PDFLayout">de transacción en los cuales han de incurrir para su venta.</text:p>
      <text:p text:style-name="PDFLayout"> </text:p>
      <text:p text:style-name="PDFLayout"> <text:s text:c="7"/>Los cambios que se produzcan en el valor razonable se registran directamente en el patrimonio</text:p>
      <text:p text:style-name="PDFLayout">neto.</text:p>
      <text:p text:style-name="PDFLayout"> </text:p>
      <text:p text:style-name="PDFLayout">Derivados de cobertura</text:p>
      <text:p text:style-name="PDFLayout"> </text:p>
      <text:p text:style-name="PDFLayout"> <text:s text:c="7"/>Dentro de esta categoría se han incluido los activos financieros que han sido designados para</text:p>
      <text:p text:style-name="PDFLayout">cubrir un riesgo específico que puede tener impacto en la cuenta de resultados por las variaciones en el</text:p>
      <text:p text:style-name="PDFLayout">valor razonable o en los flujos de efectivo de las partidas cubiertas.</text:p>
      <text:p text:style-name="PDFLayout"> </text:p>
      <text:p text:style-name="PDFLayout"> <text:s text:c="7"/>Estos activos se han valorado y registrado de acuerdo con su naturaleza.</text:p>
      <text:p text:style-name="PDFLayout"> </text:p>
      <text:p text:style-name="PDFLayout">Correcciones valorativas por deterioro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7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text:s text:c="6"/>Al cierre del ejercicio, se han efectuado las correcciones valorativas necesarias por la existencia de</text:p>
      <text:p text:style-name="PDFLayout">evidencia objetiva que el valor en libros de una inversión no es recuperable.</text:p>
      <text:p text:style-name="PDFLayout"> </text:p>
      <text:p text:style-name="PDFLayout"> <text:s text:c="7"/>El importe de esta corrección es la diferencia entre el valor en libros del activo financiero y el</text:p>
      <text:p text:style-name="PDFLayout">importe recuperable. Se entiende por importe recuperable como el mayor importe entre su valor razonable</text:p>
      <text:p text:style-name="PDFLayout">menos los costes de venta y el valor actual de los flujos de efectivo futuros derivados de la inversión.</text:p>
      <text:p text:style-name="PDFLayout"> </text:p>
      <text:p text:style-name="PDFLayout"> <text:s text:c="7"/>Las correcciones valorativas por deterioro, y si procede, su reversión se ha registrado como un</text:p>
      <text:p text:style-name="PDFLayout">gasto o un ingreso respectivamente en la cuenta de pérdidas y ganancias. La reversión tiene el límite del</text:p>
      <text:p text:style-name="PDFLayout">valor en libros del activo financiero.</text:p>
      <text:p text:style-name="PDFLayout"> </text:p>
      <text:p text:style-name="PDFLayout"> <text:s text:c="8"/>En particular, al final del ejercicio se comprueba la existencia de evidencia objetiva que el valor de</text:p>
      <text:p text:style-name="PDFLayout">un crédito (o de un grupo de créditos con similares características de riesgo valorados colectivamente) se</text:p>
      <text:p text:style-name="PDFLayout">ha deteriorado como consecuencia de uno o más acontecimientos que han ocurrido tras su reconocimiento</text:p>
      <text:p text:style-name="PDFLayout">inicial y que han ocasionado una reducción o un retraso en los flujos de efectivo que se habían estimado</text:p>
      <text:p text:style-name="PDFLayout">recibir en el futuro y que puede estar motivado por insolvencia del deudor.</text:p>
      <text:p text:style-name="PDFLayout"> </text:p>
      <text:p text:style-name="PDFLayout"> <text:s text:c="7"/>La pérdida por deterioro será la diferencia entre su valor en libros y el valor actual de los flujos de</text:p>
      <text:p text:style-name="PDFLayout">efectivo futuros que se han estimado que se recibirán, descontándolos al tipo de interés efectivo calculado</text:p>
      <text:p text:style-name="PDFLayout">en el momento de su reconocimiento inicial.</text:p>
      <text:p text:style-name="PDFLayout"> </text:p>
      <text:p text:style-name="PDFLayout"> <text:s text:c="7"/>Los pasivos financieros, a efectos de su valoración, se han clasificado en alguna de las siguientes categorías:</text:p>
      <text:p text:style-name="PDFLayout"> </text:p>
      <text:p text:style-name="PDFLayout">Débitos y partidas a pagar</text:p>
      <text:p text:style-name="PDFLayout"> </text:p>
      <text:p text:style-name="PDFLayout"> <text:s text:c="7"/>En esta categoría se han incluido los pasivos financieros que se han originado en la compra de</text:p>
      <text:p text:style-name="PDFLayout">bienes y servicios por operaciones de tráfico de la entidad y aquellos que no siendo instrumentos derivados,</text:p>
      <text:p text:style-name="PDFLayout">no tienen un origen comercial.</text:p>
      <text:p text:style-name="PDFLayout"> </text:p>
      <text:p text:style-name="PDFLayout"> <text:s text:c="7"/>Inicialmente, estos pasivos financieros se han registrado por su valor razonable que es el precio de</text:p>
      <text:p text:style-name="PDFLayout">la transacción más todos aquellos costes que han sido directamente atribuibles.</text:p>
      <text:p text:style-name="PDFLayout"> <text:s text:c="7"/>Posteriormente, se han valorado por su coste amortizado. Los intereses devengados se han</text:p>
      <text:p text:style-name="PDFLayout">contabilizado en la cuenta de pérdidas y ganancias, aplicando el método de interés efectivo.</text:p>
      <text:p text:style-name="PDFLayout"> </text:p>
      <text:p text:style-name="PDFLayout"> <text:s text:c="8"/>Los débitos por operaciones comerciales con vencimiento no superior a un año y que no tienen un</text:p>
      <text:p text:style-name="PDFLayout">tipo de interés contractual, así como los desembolsos exigidos por terceros sobre participaciones, el pago</text:p>
      <text:p text:style-name="PDFLayout">de las cuales se espera que sea en el corto plazo, se han valorado por su valor nominal.</text:p>
      <text:p text:style-name="PDFLayout"> </text:p>
      <text:p text:style-name="PDFLayout"> <text:s text:c="7"/>Los préstamos y descubiertos bancarios que devengan intereses se registran por el importe</text:p>
      <text:p text:style-name="PDFLayout">recibido, neto de costes directos de emisión. Los gastos financieros y los costes directos de emisión, se</text:p>
      <text:p text:style-name="PDFLayout">contabilizan según el criterio del devengo en la cuenta de resultados utilizando el método del interés</text:p>
      <text:p text:style-name="PDFLayout">efectivo y se añaden al importe en libros del instrumento en la medida que no se liquidan en el periodo que</text:p>
      <text:p text:style-name="PDFLayout">se devengan.</text:p>
      <text:p text:style-name="PDFLayout"> </text:p>
      <text:p text:style-name="PDFLayout"> <text:s text:c="7"/>Los préstamos se clasifican como corrientes salvo que la Entidad tenga el derecho incondicional</text:p>
      <text:p text:style-name="PDFLayout">para aplazar la cancelación del pasivo durante, al menos, los doce meses siguientes a la fecha del balance.</text:p>
      <text:p text:style-name="PDFLayout"> </text:p>
      <text:p text:style-name="PDFLayout"> <text:s text:c="6"/>Los acreedores comerciales no devengan explícitamente intereses y se registran por su valor</text:p>
      <text:p text:style-name="PDFLayout">nominal.</text:p>
      <text:p text:style-name="PDFLayout"> </text:p>
      <text:p text:style-name="PDFLayout"> </text:p>
      <text:p text:style-name="PDFLayout"> </text:p>
      <text:p text:style-name="PDFLayout"> </text:p>
      <text:p text:style-name="PDFLayout">Pasivos a valor razonable con cambios en la cuenta de pérdidas y ganancias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8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text:s text:c="6"/>En esta categoría se han incluido los pasivos financieros híbridos, es decir, aquellos que combinan</text:p>
      <text:p text:style-name="PDFLayout">un contrato principal no derivado y un derivado financiero y otros pasivos financieros que la entidad ha</text:p>
      <text:p text:style-name="PDFLayout">considerado conveniente incluir dentro de esta categoría en el momento de su reconocimiento inicial.</text:p>
      <text:p text:style-name="PDFLayout"> </text:p>
      <text:p text:style-name="PDFLayout"> <text:s text:c="7"/>Se han valorado inicialmente por su valor razonable que es el precio de la transacción. Los costes</text:p>
      <text:p text:style-name="PDFLayout">de transacción que ha sido directamente atribuibles se han registrados en la cuenta de resultados. También</text:p>
      <text:p text:style-name="PDFLayout">se han imputado a la cuenta de resultados las variaciones que se hayan producido en el valor razonable.</text:p>
      <text:p text:style-name="PDFLayout"> </text:p>
      <text:p text:style-name="PDFLayout"> <text:s text:c="7"/>b) Criterios empleados para el registro de la baja de activos financieros y pasivos financieros:</text:p>
      <text:p text:style-name="PDFLayout"> </text:p>
      <text:p text:style-name="PDFLayout"> <text:s text:c="7"/>Durante el ejercicio, no se ha dado de baja ningún activo ni pasivo financiero.</text:p>
      <text:p text:style-name="PDFLayout"> </text:p>
      <text:p text:style-name="PDFLayout"> <text:s text:c="7"/>c) Instrumentos financieros híbridos:</text:p>
      <text:p text:style-name="PDFLayout"> </text:p>
      <text:p text:style-name="PDFLayout"> <text:s text:c="7"/>La entidad no posee en su balance ningún instrumento financiero híbrido.</text:p>
      <text:p text:style-name="PDFLayout"> </text:p>
      <text:p text:style-name="PDFLayout"> <text:s text:c="7"/>d) Instrumentos financieros compuestos:</text:p>
      <text:p text:style-name="PDFLayout"> </text:p>
      <text:p text:style-name="PDFLayout"> <text:s text:c="7"/>La entidad no posee en su balance ningún instrumento financiero compuesto.</text:p>
      <text:p text:style-name="PDFLayout"> </text:p>
      <text:p text:style-name="PDFLayout"> <text:s text:c="7"/>e) Contratos de garantías financieras:</text:p>
      <text:p text:style-name="PDFLayout"> </text:p>
      <text:p text:style-name="PDFLayout"> <text:s text:c="7"/>No se disponen de contratos de garantías financieras.</text:p>
      <text:p text:style-name="PDFLayout"> </text:p>
      <text:p text:style-name="PDFLayout"> <text:s text:c="7"/>f) Inversiones en entidades de grupo, multigrupo y asociadas:</text:p>
      <text:p text:style-name="PDFLayout"> </text:p>
      <text:p text:style-name="PDFLayout"> <text:s text:c="7"/>No se han realizado inversiones en entidades de grupo, multigrupo y asociadas.</text:p>
      <text:p text:style-name="PDFLayout"> </text:p>
      <text:p text:style-name="PDFLayout"> <text:s text:c="8"/>g) Criterios empleados en la determinación de los ingresos o gastos procedentes de las distintas categorías</text:p>
      <text:p text:style-name="PDFLayout">de instrumentos financieros:</text:p>
      <text:p text:style-name="PDFLayout"> </text:p>
      <text:p text:style-name="PDFLayout"> <text:s text:c="7"/>Los intereses y dividendos de activos financieros devengados con posterioridad al momento de la</text:p>
      <text:p text:style-name="PDFLayout">adquisición se han reconocido como ingresos en la cuenta de pérdidas y ganancias. Para el reconocimiento</text:p>
      <text:p text:style-name="PDFLayout">de los intereses se ha utilizado el método del interés efectivo. Los dividendos se reconocen cuando se</text:p>
      <text:p text:style-name="PDFLayout">declare el derecho del socio a recibirlo.</text:p>
      <text:p text:style-name="PDFLayout"> </text:p>
      <text:p text:style-name="PDFLayout"> <text:s text:c="7"/>h) Determinación de los ingresos o gastos procedentes de las distintas categorías de instrumentos</text:p>
      <text:p text:style-name="PDFLayout">financieros: intereses, primas o descuentos, dividendos, etc.</text:p>
      <text:p text:style-name="PDFLayout"> </text:p>
      <text:p text:style-name="PDFLayout"> <text:s text:c="7"/>Los intereses y dividendos de activos financieros devengados con posterioridad al momento de la adquisición</text:p>
      <text:p text:style-name="PDFLayout">se reconocerán como ingresos en la cuenta de pérdidas y ganancias. Los intereses deben reconocerse utilizando el</text:p>
      <text:p text:style-name="PDFLayout">método del tipo de interés efectivo y los dividendos cuando se declare el derecho del socio a recibirlo.</text:p>
      <text:p text:style-name="PDFLayout"> </text:p>
      <text:p text:style-name="PDFLayout"> <text:s text:c="7"/>i) Instrumentos de patrimonio propio en poder de la entidad:</text:p>
      <text:p text:style-name="PDFLayout"> </text:p>
      <text:p text:style-name="PDFLayout"> <text:s text:c="8"/>Cuando la entidad ha realizado alguna transacción con sus propios instrumentos de patrimonio, se</text:p>
      <text:p text:style-name="PDFLayout">ha registrado el importe de estos instrumentos en el patrimonio neto. Los gastos derivados de estas</text:p>
      <text:p text:style-name="PDFLayout">transacciones, incluidos los gastos de emisión de estos instrumentos, se han registrado directamente contra</text:p>
      <text:p text:style-name="PDFLayout">el patrimonio neto como menores reservas.</text:p>
      <text:p text:style-name="PDFLayout"> </text:p>
      <text:p text:style-name="PDFLayout"> <text:s text:c="6"/>Cuando se ha desistido de una operación de esta naturaleza, los gastos derivados de la misma se</text:p>
      <text:p text:style-name="PDFLayout">han reconocido en la cuenta de pérdidas y ganancia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9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text:s text:c="7"/>10. Transacciones en moneda extranjera:</text:p>
      <text:p text:style-name="PDFLayout"> </text:p>
      <text:p text:style-name="PDFLayout"> <text:s text:c="7"/>No existen transacciones en moneda extranjera.</text:p>
      <text:p text:style-name="PDFLayout"> </text:p>
      <text:p text:style-name="PDFLayout"> <text:s text:c="7"/>11. Impuesto sobre beneficios:</text:p>
      <text:p text:style-name="PDFLayout"> </text:p>
      <text:p text:style-name="PDFLayout"> <text:s text:c="8"/>El gasto por impuesto sobre beneficios representa la suma del gasto por impuesto sobre beneficios</text:p>
      <text:p text:style-name="PDFLayout">del ejercicio así como por el efecto de las variaciones de los activos y pasivos por impuestos anticipados,</text:p>
      <text:p text:style-name="PDFLayout">diferidos y créditos fiscales.</text:p>
      <text:p text:style-name="PDFLayout"> </text:p>
      <text:p text:style-name="PDFLayout"> <text:s text:c="8"/>El gasto por impuesto sobre beneficios del ejercicio se calcula mediante la suma del impuesto</text:p>
      <text:p text:style-name="PDFLayout">corriente (en el resultado contable se ha reducido el importe de los resultados procedentes de las</text:p>
      <text:p text:style-name="PDFLayout">actividades exentas) que resulta de la aplicación del tipo de gravamen sobre la base imponible del ejercicio,</text:p>
      <text:p text:style-name="PDFLayout">tras aplicar las deducciones que fiscalmente son admisibles, más la variación de los activos y pasivos por</text:p>
      <text:p text:style-name="PDFLayout">impuestos anticipados / diferidos y créditos fiscales, tanto por bases imponibles negativas como por</text:p>
      <text:p text:style-name="PDFLayout">deducciones.</text:p>
      <text:p text:style-name="PDFLayout"> </text:p>
      <text:p text:style-name="PDFLayout"> <text:s text:c="7"/>Los activos y pasivos por impuestos diferidos incluyen las diferencias temporales que se identifican</text:p>
      <text:p text:style-name="PDFLayout">como aquellos importes que se prevén pagadores o recuperables por las diferencias entre los importes en</text:p>
      <text:p text:style-name="PDFLayout">libros de los activos y pasivos y su valor fiscal, así como las bases imponibles negativas pendientes de</text:p>
      <text:p text:style-name="PDFLayout">compensación y los créditos por deducciones fiscales no aplicadas fiscalmente. Estos importes se registran</text:p>
      <text:p text:style-name="PDFLayout">aplicando a la diferencia temporal o crédito que corresponda el tipo de gravamen al que se espera</text:p>
      <text:p text:style-name="PDFLayout">recuperarlos o liquidarlos.</text:p>
      <text:p text:style-name="PDFLayout"> </text:p>
      <text:p text:style-name="PDFLayout"> <text:s text:c="7"/>Se reconocen pasivos por impuestos diferidos para todas las diferencias temporales imponibles.</text:p>
      <text:p text:style-name="PDFLayout">Por su parte, los activos por impuestos diferidos, identificados con diferencias temporales, bases imponibles</text:p>
      <text:p text:style-name="PDFLayout">negativas y deducciones pendientes de compensar, sólo se reconocen en el supuesto de que se considere</text:p>
      <text:p text:style-name="PDFLayout">probable que la Entidad tenga en el futuro suficientes ganancias fiscales contra las cuales poder hacerlas</text:p>
      <text:p text:style-name="PDFLayout">efectivas.</text:p>
      <text:p text:style-name="PDFLayout"> </text:p>
      <text:p text:style-name="PDFLayout"> <text:s text:c="7"/>Con ocasión de cada cierre contable, se revisan los impuestos diferidos registrados (tanto activos</text:p>
      <text:p text:style-name="PDFLayout">como pasivos) con objeto de comprobar que se mantienen vigentes, efectuándose las oportunas</text:p>
      <text:p text:style-name="PDFLayout">correcciones a los mismos de acuerdo con los resultados de los análisis realizados.</text:p>
      <text:p text:style-name="PDFLayout"> </text:p>
      <text:p text:style-name="PDFLayout"> <text:s text:c="7"/>12. Provisiones y contingencias:</text:p>
      <text:p text:style-name="PDFLayout"> </text:p>
      <text:p text:style-name="PDFLayout"> <text:s text:c="7"/>Las cuentas anuales de la Entidad recogen todas las provisiones significativas en las cuales es</text:p>
      <text:p text:style-name="PDFLayout">mayor la probabilidad que se haya de atender la obligación. Las provisiones se reconocen únicamente en</text:p>
      <text:p text:style-name="PDFLayout">base a hechos presentes o pasados que generen obligaciones futuras. Se cuantifican teniendo en</text:p>
      <text:p text:style-name="PDFLayout">consideración la mejor información disponible sobre las consecuencias del suceso que las motivan y son</text:p>
      <text:p text:style-name="PDFLayout">reestimadas con ocasión de cada cierre contable. Se utilizan para afrontar las obligaciones específicas para</text:p>
      <text:p text:style-name="PDFLayout">las cuales fueron originalmente reconocidas. Se procede a su reversión total o parcial, cuando estas</text:p>
      <text:p text:style-name="PDFLayout">obligaciones dejan de existir o disminuyen.</text:p>
      <text:p text:style-name="PDFLayout"> </text:p>
      <text:p text:style-name="PDFLayout"> <text:s text:c="7"/>13. Subvenciones, donaciones y legados:</text:p>
      <text:p text:style-name="PDFLayout"> </text:p>
      <text:p text:style-name="PDFLayout"> <text:s text:c="7"/>Las subvenciones, donaciones y legados no reintegrables se contabilizan como ingresos</text:p>
      <text:p text:style-name="PDFLayout">directamente imputados al patrimonio neto y se reconocen en la cuenta de pérdidas y ganancias como</text:p>
      <text:p text:style-name="PDFLayout">ingresos sobre una base sistemática y racional de forma correlacionada con los gastos derivados del gasto</text:p>
      <text:p text:style-name="PDFLayout">o inversión objeto de la subvención, donación o legado.</text:p>
      <text:p text:style-name="PDFLayout"> </text:p>
      <text:p text:style-name="PDFLayout"> <text:s text:c="7"/>En las subvenciones, donaciones o legados concedidos por los asociados, fundadores o patronos</text:p>
      <text:p text:style-name="PDFLayout">se sigue este mismo criterio, salvo que se otorgasen a título de dotación fundacional o fondo social, en cuyo</text:p>
      <text:p text:style-name="PDFLayout">caso se reconocen directamente en los fondos propios de la entidad. También se reconocen directamente</text:p>
      <text:p text:style-name="PDFLayout">en los fondos propios, las aportaciones efectuadas por un tercero a la dotación fundacional o al fondo</text:p>
      <text:p text:style-name="PDFLayout">social.</text:p>
      <text:p text:style-name="PDFLayout"> <text:s text:c="7"/>Las subvenciones, donaciones y legados que tengan carácter de reintegrables se registran como</text:p>
      <text:p text:style-name="PDFLayout">pasivos de la entidad hasta que adquieren la condición de no reintegrables. A estos efectos, se consideran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0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no reintegrables cuando existe un acuerdo individualizado de concesión de la subvención, donación o</text:p>
      <text:p text:style-name="PDFLayout">legado a favor de la entidad, se han cumplido las condiciones establecidas para su concesión y no existan</text:p>
      <text:p text:style-name="PDFLayout">dudas razonables sobre su recepción.</text:p>
      <text:p text:style-name="PDFLayout"> </text:p>
      <text:p text:style-name="PDFLayout"> <text:s text:c="7"/>Las subvenciones, donaciones y legados de carácter monetario se valoran por el valor razonable</text:p>
      <text:p text:style-name="PDFLayout">del importe concedido. Las de carácter no monetario o en especie se valoran por el valor razonable del bien</text:p>
      <text:p text:style-name="PDFLayout">o servicio recibido, siempre que el valor razonable del citado bien o servicio pueda determinarse de manera</text:p>
      <text:p text:style-name="PDFLayout">fiable.</text:p>
      <text:p text:style-name="PDFLayout"> </text:p>
      <text:p text:style-name="PDFLayout"> <text:s text:c="8"/>14. Combinaciones de negocios:</text:p>
      <text:p text:style-name="PDFLayout"> </text:p>
      <text:p text:style-name="PDFLayout"> <text:s text:c="8"/>Durante el ejercicio no se han realizado operaciones de esta naturaleza.</text:p>
      <text:p text:style-name="PDFLayout"> </text:p>
      <text:p text:style-name="PDFLayout"> <text:s text:c="8"/>15. Negocios conjuntos:</text:p>
      <text:p text:style-name="PDFLayout"> </text:p>
      <text:p text:style-name="PDFLayout"> <text:s text:c="8"/>No existe ninguna actividad económica controlada conjuntamente con otra persona física o jurídica.</text:p>
      <text:p text:style-name="PDFLayout"> </text:p>
      <text:p text:style-name="PDFLayout"> <text:s text:c="8"/>16. Transacciones entre partes vinculadas:</text:p>
      <text:p text:style-name="PDFLayout"> </text:p>
      <text:p text:style-name="PDFLayout"> <text:s text:c="8"/>No existen transacciones entre partes vinculadas.</text:p>
      <text:p text:style-name="PDFLayout"> </text:p>
      <text:p text:style-name="PDFLayout">05 - INMOVILIZADO MATERIAL, INTANGIBLE E INVESIONES INMOBILIARIAS</text:p>
      <text:p text:style-name="PDFLayout"> <text:s text:c="7"/>1.a) Análisis del movimiento comparativo del ejercicio actual y anterior del inmovilizado material e</text:p>
      <text:p text:style-name="PDFLayout">intangible y de sus correspondientes amortizaciones acumuladas y correcciones valorativas por deterioro</text:p>
      <text:p text:style-name="PDFLayout">de valor acumulado:</text:p>
      <text:p text:style-name="PDFLayout"> </text:p>
      <text:p text:style-name="PDFLayout"> </text:p>
      <text:p text:style-name="PDFLayout">Movimientos del inmovilizado material <text:s text:c="34"/>Importe 2022 <text:s text:c="13"/>Importe 2021</text:p>
      <text:p text:style-name="PDFLayout">SALDO INICIAL BRUTO <text:s text:c="54"/>112.203,29 <text:s text:c="16"/>58.438,64</text:p>
      <text:p text:style-name="PDFLayout">(+) Entradas <text:s text:c="61"/>520.222,36 <text:s text:c="16"/>53.764,65</text:p>
      <text:p text:style-name="PDFLayout">(+) Correcciones de valor por actualización</text:p>
      <text:p text:style-name="PDFLayout">(-) Salidas</text:p>
      <text:p text:style-name="PDFLayout">SALDO FINAL BRUTO <text:s text:c="56"/>632.425,65 <text:s text:c="15"/>112.203,29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del inmovilizado material <text:s text:c="21"/>Importe 2022 <text:s text:c="13"/>Importe 2021</text:p>
      <text:p text:style-name="PDFLayout">SALDO INICIAL BRUTO <text:s text:c="55"/>27.417,19 <text:s text:c="16"/>20.807,29</text:p>
      <text:p text:style-name="PDFLayout">(+) Aumento por dotaciones <text:s text:c="49"/>7.120,48 <text:s text:c="17"/>6.609,90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34.537,67 <text:s text:c="16"/>27.417,19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2 <text:s text:c="13"/>Importe 2021</text:p>
      <text:p text:style-name="PDFLayout">material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1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Movimiento del inmovilizado intangible <text:s text:c="33"/>Importe 2022 <text:s text:c="13"/>Importe 2021</text:p>
      <text:p text:style-name="PDFLayout">SALDO INICIAL BRUTO <text:s text:c="54"/>550.949,35 <text:s text:c="16"/>72.200,00</text:p>
      <text:p text:style-name="PDFLayout">(+) Entradas <text:s text:c="87"/>478.749,35</text:p>
      <text:p text:style-name="PDFLayout">(+) Correcciones de valor por actualización</text:p>
      <text:p text:style-name="PDFLayout">(-) Salidas</text:p>
      <text:p text:style-name="PDFLayout">SALDO FINAL BRUTO <text:s text:c="56"/>550.949,35 <text:s text:c="15"/>550.949,35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inmovilizado intangible <text:s text:c="23"/>Importe 2022 <text:s text:c="13"/>Importe 2021</text:p>
      <text:p text:style-name="PDFLayout">SALDO INICIAL BRUTO <text:s text:c="55"/>10.401,56 <text:s text:c="17"/>7.763,36</text:p>
      <text:p text:style-name="PDFLayout">(+) Aumento por dotaciones <text:s text:c="48"/>11.741,00 <text:s text:c="17"/>2.638,20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22.142,56 <text:s text:c="16"/>10.401,56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2 <text:s text:c="13"/>Importe 2021</text:p>
      <text:p text:style-name="PDFLayout">intangible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8"/>2. Información sobre:</text:p>
      <text:p text:style-name="PDFLayout"> </text:p>
      <text:p text:style-name="PDFLayout"> <text:s text:c="9"/>a) No se han producido correcciones valorativas por deterioro de cuantía significativa,</text:p>
      <text:p text:style-name="PDFLayout">reconocida o revertida durante el ejercicio del inmovilizado material no generador de flujos de efectivo.</text:p>
      <text:p text:style-name="PDFLayout"> </text:p>
      <text:p text:style-name="PDFLayout"> <text:s text:c="12"/>b) No se han contabilizado pérdidas ni reversiones por deterioro</text:p>
      <text:p text:style-name="PDFLayout"> </text:p>
      <text:p text:style-name="PDFLayout"> <text:s text:c="12"/>c) No se han cedido inmuebles a la entidad en el presente ejercicio y tampoco ésta ha cedido</text:p>
      <text:p text:style-name="PDFLayout">ninguno.</text:p>
      <text:p text:style-name="PDFLayout"> </text:p>
      <text:p text:style-name="PDFLayout"> <text:s text:c="12"/>d) Los coeficientes de amortización utilizados son:</text:p>
      <text:p text:style-name="PDFLayout"> </text:p>
      <text:p text:style-name="PDFLayout"> </text:p>
      <text:p text:style-name="PDFLayout"> <text:s text:c="71"/>Coeficiente</text:p>
      <text:p text:style-name="PDFLayout"> <text:s text:c="26"/>Terrenos y bienes naturales <text:s text:c="17"/>-</text:p>
      <text:p text:style-name="PDFLayout"> <text:s text:c="26"/>Construcciones <text:s text:c="30"/>5%</text:p>
      <text:p text:style-name="PDFLayout"> <text:s text:c="26"/>Instalaciones técnicas <text:s text:c="22"/>8,33%</text:p>
      <text:p text:style-name="PDFLayout"> <text:s text:c="26"/>Maquinaria <text:s text:c="34"/>8,33%</text:p>
      <text:p text:style-name="PDFLayout"> <text:s text:c="26"/>Utillaje <text:s text:c="36"/>20%</text:p>
      <text:p text:style-name="PDFLayout"> <text:s text:c="26"/>Otras instalaciones <text:s text:c="25"/>8,33%</text:p>
      <text:p text:style-name="PDFLayout"> <text:s text:c="26"/>Mobiliario <text:s text:c="34"/>10%</text:p>
      <text:p text:style-name="PDFLayout"> <text:s text:c="26"/>Equipos para procesos de la información <text:s text:c="5"/>25%</text:p>
      <text:p text:style-name="PDFLayout"> <text:s text:c="26"/>Elementos de transporte <text:s text:c="21"/>16%</text:p>
      <text:p text:style-name="PDFLayout"> <text:s text:c="26"/>Otro inmovilizado material <text:s text:c="18"/>10%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2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06 - BIENES DEL PATRIMONIO HISTÓRICO</text:p>
      <text:p text:style-name="PDFLayout">1. Análisis del movimiento comparativo del ejercicio actual y del ejercicio anterior de cada partida del</text:p>
      <text:p text:style-name="PDFLayout">balance incluida en este epígrafe y de sus correspondientes correcciones valorativas por deterioro de valor</text:p>
      <text:p text:style-name="PDFLayout">acumuladas:</text:p>
      <text:p text:style-name="PDFLayout"> </text:p>
      <text:p text:style-name="PDFLayout"> </text:p>
      <text:p text:style-name="PDFLayout">Movimiento bienes inmuebles <text:s text:c="41"/>Importe 2022 <text:s text:c="13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inmuebles <text:s text:c="20"/>Importe 2022 <text:s text:c="13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archivos <text:s text:c="49"/>Importe 2022 <text:s text:c="13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por deterioro de archivos <text:s text:c="21"/>Importe 2022 <text:s text:c="13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bliotecas <text:s text:c="46"/>Importe 2022 <text:s text:c="13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bliotecas <text:s text:c="25"/>Importe 2022 <text:s text:c="13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3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Movimiento museos <text:s text:c="51"/>Importe 2022 <text:s text:c="14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museos <text:s text:c="30"/>Importe 2022 <text:s text:c="14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enes muebles <text:s text:c="43"/>Importe 2022 <text:s text:c="14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muebles <text:s text:c="22"/>Importe 2022 <text:s text:c="14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6"/>2. Información sobre:</text:p>
      <text:p text:style-name="PDFLayout"> </text:p>
      <text:p text:style-name="PDFLayout"> <text:s text:c="3"/>a) No se han realizado revalorizaciones.</text:p>
      <text:p text:style-name="PDFLayout"> </text:p>
      <text:p text:style-name="PDFLayout"> <text:s text:c="3"/>b) No se han realizado adquisiciones de bienes del Patrimonio Histórico a entidades del grupo y</text:p>
      <text:p text:style-name="PDFLayout">asociadas.</text:p>
      <text:p text:style-name="PDFLayout"> </text:p>
      <text:p text:style-name="PDFLayout"> <text:s text:c="3"/>c) No se poseen inversiones en bienes del Patrimonio Histórico situadas fuera del territorio español.</text:p>
      <text:p text:style-name="PDFLayout"> </text:p>
      <text:p text:style-name="PDFLayout"> <text:s text:c="4"/>d) La entidad no dispone de bienes del Patrimonio Histórico no afectos directamente a la actividad</text:p>
      <text:p text:style-name="PDFLayout">propia.</text:p>
      <text:p text:style-name="PDFLayout"> </text:p>
      <text:p text:style-name="PDFLayout"> <text:s text:c="3"/>e) No se poseen Bienes del Patrimonio Histórico afectos a garantías.</text:p>
      <text:p text:style-name="PDFLayout"> </text:p>
      <text:p text:style-name="PDFLayout"> <text:s text:c="4"/>f) No se han recibido subvenciones, donaciones y legados relacionados con los bienes del Patrimonio</text:p>
      <text:p text:style-name="PDFLayout">Histórico.</text:p>
      <text:p text:style-name="PDFLayout"> </text:p>
      <text:p text:style-name="PDFLayout"> <text:s text:c="3"/>g) No se han adquirido compromisos firmes de compra ni compromisos firmes de venta.</text:p>
      <text:p text:style-name="PDFLayout"> </text:p>
      <text:p text:style-name="PDFLayout"> <text:s text:c="3"/>h) No se han realizado grandes reparaciones sobre los bienes del Patrimonio Histórico.</text:p>
      <text:p text:style-name="PDFLayout"> </text:p>
      <text:p text:style-name="PDFLayout"> <text:s text:c="3"/>i) No se han cedido inmuebles a la entidad en el presente ejercicio ni ésta ha cedido ninguno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4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07 - USUARIOS Y OTROS DEUDORES DE LA ACTIVIDAD PROPIA</text:p>
      <text:p text:style-name="PDFLayout">El movimiento de la partida B.II del activo del balance “Usuarios y otros deudores de la actividad propia” se</text:p>
      <text:p text:style-name="PDFLayout">refleja en las siguientes tablas:</text:p>
      <text:p text:style-name="PDFLayout"> </text:p>
      <text:p text:style-name="PDFLayout"> </text:p>
      <text:p text:style-name="PDFLayout">Movimiento usuarios, deudores <text:s text:c="40"/>Importe 2022 <text:s text:c="13"/>Importe 2021</text:p>
      <text:p text:style-name="PDFLayout">SALDO INICIAL BRUTO <text:s text:c="56"/>120,00 <text:s text:c="17"/>1.015,00</text:p>
      <text:p text:style-name="PDFLayout">(+) Entradas <text:s text:c="60"/>13.447,00 <text:s text:c="16"/>13.387,00</text:p>
      <text:p text:style-name="PDFLayout">(-) Salidas <text:s text:c="61"/>13.382,00 <text:s text:c="16"/>14.282,00</text:p>
      <text:p text:style-name="PDFLayout">SALDO FINAL BRUTO <text:s text:c="58"/>185,00 <text:s text:c="19"/>120,00</text:p>
      <text:p text:style-name="PDFLayout"> </text:p>
      <text:p text:style-name="PDFLayout"> </text:p>
      <text:p text:style-name="PDFLayout"> </text:p>
      <text:p text:style-name="PDFLayout"> </text:p>
      <text:p text:style-name="PDFLayout">Movimiento patrocinadores <text:s text:c="44"/>Importe 2022 <text:s text:c="13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afiliados <text:s text:c="49"/>Importe 2022 <text:s text:c="13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otros deudores <text:s text:c="44"/>Importe 2022 <text:s text:c="13"/>Importe 2021</text:p>
      <text:p text:style-name="PDFLayout">SALDO INICIAL BRUTO</text:p>
      <text:p text:style-name="PDFLayout">(+) Entradas <text:s text:c="61"/>17.196,50</text:p>
      <text:p text:style-name="PDFLayout">(-) Salidas <text:s text:c="62"/>14.213,90</text:p>
      <text:p text:style-name="PDFLayout">SALDO FINAL BRUTO <text:s text:c="57"/>2.982,60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usuarios <text:s text:c="29"/>Importe 2022 <text:s text:c="13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Correcciones valor deterioro patroc. y afiliados <text:s text:c="21"/>Importe 2022 <text:s text:c="13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5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Correcciones de valor deterioro otros deudores <text:s text:c="23"/>Importe 2022 <text:s text:c="13"/>Importe 2021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Los usuarios y otros deudores no proceden de entidades del grupo, multigrupo o asociadas.</text:p>
      <text:p text:style-name="PDFLayout"> </text:p>
      <text:p text:style-name="PDFLayout">08 - BENEFICIARIOS - ACREEDORES</text:p>
      <text:p text:style-name="PDFLayout">El movimiento de la partida C.IV del pasivo del balance “Beneficiarios - Acreedores” se refleja en la</text:p>
      <text:p text:style-name="PDFLayout">siguiente tabla:</text:p>
      <text:p text:style-name="PDFLayout"> </text:p>
      <text:p text:style-name="PDFLayout"> </text:p>
      <text:p text:style-name="PDFLayout">Movimiento beneficiarios - acreedores <text:s text:c="32"/>Importe 2022 <text:s text:c="13"/>Importe 2021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Los beneficiarios y/o acreedores no proceden de entidades del grupo, multigrupo o asociadas.</text:p>
      <text:p text:style-name="PDFLayout"> </text:p>
      <text:p text:style-name="PDFLayout">09 - ACTIVOS FINANCIEROS</text:p>
      <text:p text:style-name="PDFLayout"> <text:s text:c="7"/>1. A continuación se muestra el valor en libros de cada una de las categorías de activos financieros</text:p>
      <text:p text:style-name="PDFLayout">señaladas en la norma de registro y valoración novena, sin incluirse las inversiones en patrimonio de</text:p>
      <text:p text:style-name="PDFLayout">entidad de grupo, multigrupo y asociadas:</text:p>
      <text:p text:style-name="PDFLayout"> </text:p>
      <text:p text:style-name="PDFLayout"> <text:s text:c="8"/>a) Activos financieros a largo plazo:</text:p>
      <text:p text:style-name="PDFLayout"> </text:p>
      <text:p text:style-name="PDFLayout">Instrumentos de patrimonio lp <text:s text:c="40"/>Importe 2022 <text:s text:c="13"/>Importe 2021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48"/>240,00 <text:s text:c="19"/>240,00</text:p>
      <text:p text:style-name="PDFLayout">TOTAL <text:s text:c="70"/>240,00 <text:s text:c="19"/>240,00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lp <text:s text:c="34"/>Importe 2022 <text:s text:c="13"/>Importe 2021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lp <text:s text:c="39"/>Importe 2022 <text:s text:c="13"/>Importe 2021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6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Total activos financieros lp <text:s text:c="43"/>Importe 2022 <text:s text:c="12"/>Importe 2021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51"/>240,00 <text:s text:c="17"/>240,00</text:p>
      <text:p text:style-name="PDFLayout">TOTAL <text:s text:c="73"/>240,00 <text:s text:c="17"/>240,00</text:p>
      <text:p text:style-name="PDFLayout"> </text:p>
      <text:p text:style-name="PDFLayout"> </text:p>
      <text:p text:style-name="PDFLayout"> </text:p>
      <text:p text:style-name="PDFLayout"> <text:s text:c="7"/>b) Activos financieros a corto plazo:</text:p>
      <text:p text:style-name="PDFLayout"> </text:p>
      <text:p text:style-name="PDFLayout">Instrumentos de patrimonio cp <text:s text:c="42"/>Importe 2022 <text:s text:c="12"/>Importe 2021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cp <text:s text:c="36"/>Importe 2022 <text:s text:c="12"/>Importe 2021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cp <text:s text:c="41"/>Importe 2022 <text:s text:c="12"/>Importe 2021</text:p>
      <text:p text:style-name="PDFLayout">Activos financieros mantenidos para negociar</text:p>
      <text:p text:style-name="PDFLayout">Activos financieros a coste amortizado <text:s text:c="35"/>164.438,21 <text:s text:c="14"/>108.433,44</text:p>
      <text:p text:style-name="PDFLayout">Activos financieros a coste</text:p>
      <text:p text:style-name="PDFLayout">TOTAL <text:s text:c="68"/>164.438,21 <text:s text:c="14"/>108.433,44</text:p>
      <text:p text:style-name="PDFLayout"> </text:p>
      <text:p text:style-name="PDFLayout"> </text:p>
      <text:p text:style-name="PDFLayout"> </text:p>
      <text:p text:style-name="PDFLayout"> </text:p>
      <text:p text:style-name="PDFLayout">Total activos financieros cp <text:s text:c="43"/>Importe 2022 <text:s text:c="12"/>Importe 2021</text:p>
      <text:p text:style-name="PDFLayout">Activos financieros mantenidos para negociar</text:p>
      <text:p text:style-name="PDFLayout">Activos financieros a coste amortizado <text:s text:c="35"/>161.270,61 <text:s text:c="14"/>108.313,44</text:p>
      <text:p text:style-name="PDFLayout">Activos financieros a coste</text:p>
      <text:p text:style-name="PDFLayout">TOTAL <text:s text:c="68"/>161.270,61 <text:s text:c="14"/>108.313,44</text:p>
      <text:p text:style-name="PDFLayout"> </text:p>
      <text:p text:style-name="PDFLayout"> </text:p>
      <text:p text:style-name="PDFLayout"> </text:p>
      <text:p text:style-name="PDFLayout"> <text:s text:c="7"/>c) Traspasos o reclasificaciones de activos financieros:</text:p>
      <text:p text:style-name="PDFLayout"> </text:p>
      <text:p text:style-name="PDFLayout"> <text:s text:c="7"/>No existen traspasos o reclasificaciones de los activos financieros.</text:p>
      <text:p text:style-name="PDFLayout"> </text:p>
      <text:p text:style-name="PDFLayout"> <text:s text:c="7"/>2. Correcciones por deterioro del valor originadas por el riesgo de crédito:</text:p>
      <text:p text:style-name="PDFLayout"> </text:p>
      <text:p text:style-name="PDFLayout"> <text:s text:c="7"/>No existen correcciones por deterioro del valor originadas por el riesgo de crédito.</text:p>
      <text:p text:style-name="PDFLayout"> </text:p>
      <text:p text:style-name="PDFLayout"> <text:s text:c="7"/>3. Valor razonable y variaciones en el valor de activos financieros valorados a valor razonable:</text:p>
      <text:p text:style-name="PDFLayout"> </text:p>
      <text:p text:style-name="PDFLayout"> <text:s text:c="6"/>a) El valor razonable de determina en su totalidad tomando como referencia los precios cotizados</text:p>
      <text:p text:style-name="PDFLayout">en mercados activos.</text:p>
      <text:p text:style-name="PDFLayout"> </text:p>
      <text:p text:style-name="PDFLayout"> <text:s text:c="7"/>b) A continuación se informa el valor razonable por categorías de activos financieros así como las</text:p>
      <text:p text:style-name="PDFLayout">variaciones en el valor registradas en la cuenta de pérdidas y ganancias, así como las consignadas</text:p>
      <text:p text:style-name="PDFLayout">directamente a patrimonio neto: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7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Ejercicio 2022 <text:s text:c="45"/>Act. VR con cambios pyg <text:s text:c="5"/>Act. VR con cambios</text:p>
      <text:p text:style-name="PDFLayout"> <text:s text:c="99"/>patr.neto</text:p>
      <text:p text:style-name="PDFLayout"> </text:p>
      <text:p text:style-name="PDFLayout">Ejercicio 2021 <text:s text:c="45"/>Act. VR con cambios pyg <text:s text:c="5"/>Act. VR con cambios</text:p>
      <text:p text:style-name="PDFLayout"> <text:s text:c="99"/>patr.neto</text:p>
      <text:p text:style-name="PDFLayout"> </text:p>
      <text:p text:style-name="PDFLayout"> </text:p>
      <text:p text:style-name="PDFLayout"> </text:p>
      <text:p text:style-name="PDFLayout"> <text:s text:c="6"/>c) No existen instrumentos financieros derivados distintos de los que se califican como instrumentos</text:p>
      <text:p text:style-name="PDFLayout">de cobertura.</text:p>
      <text:p text:style-name="PDFLayout"> </text:p>
      <text:p text:style-name="PDFLayout"> <text:s text:c="7"/>4. Entidades del grupo, multigrupo y asociadas:</text:p>
      <text:p text:style-name="PDFLayout"> </text:p>
      <text:p text:style-name="PDFLayout"> <text:s text:c="7"/>La entidad no tiene vinculación con entidades que puedan ser consideradas como entidades del</text:p>
      <text:p text:style-name="PDFLayout">grupo, multigrupo o asociadas.</text:p>
      <text:p text:style-name="PDFLayout"> </text:p>
      <text:p text:style-name="PDFLayout">10 - PASIVOS FINANCIEROS</text:p>
      <text:p text:style-name="PDFLayout"> <text:s text:c="3"/>1. Información sobre los pasivos financieros de la entidad:</text:p>
      <text:p text:style-name="PDFLayout"> </text:p>
      <text:p text:style-name="PDFLayout"> <text:s text:c="9"/>a) Pasivos financieros a largo plazo:</text:p>
      <text:p text:style-name="PDFLayout"> </text:p>
      <text:p text:style-name="PDFLayout"> <text:s text:c="8"/>A continuación se detallan los pasivos financieros a l/p atendiendo a las categorías establecidas</text:p>
      <text:p text:style-name="PDFLayout">en la norma de registro y valoración novena:</text:p>
      <text:p text:style-name="PDFLayout"> </text:p>
      <text:p text:style-name="PDFLayout">Deudas con entidades de crédito lp <text:s text:c="36"/>Importe 2022 <text:s text:c="12"/>Importe 2021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Obligaciones y otros valores negociables lp <text:s text:c="27"/>Importe 2022 <text:s text:c="12"/>Importe 2021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lp <text:s text:c="50"/>Importe 2022 <text:s text:c="12"/>Importe 2021</text:p>
      <text:p text:style-name="PDFLayout">Pasivos financieros a coste amortizado <text:s text:c="34"/>554.012,55</text:p>
      <text:p text:style-name="PDFLayout">Pasivos financieros mantenidos para negociar</text:p>
      <text:p text:style-name="PDFLayout">TOTAL <text:s text:c="67"/>554.012,55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lp <text:s text:c="40"/>Importe 2022 <text:s text:c="12"/>Importe 2021</text:p>
      <text:p text:style-name="PDFLayout">Pasivos financieros a coste amortizado <text:s text:c="34"/>554.012,55</text:p>
      <text:p text:style-name="PDFLayout">Pasivos financieros mantenidos para negociar</text:p>
      <text:p text:style-name="PDFLayout">TOTAL <text:s text:c="67"/>554.012,55</text:p>
      <text:p text:style-name="PDFLayout"> </text:p>
      <text:p text:style-name="PDFLayout"> </text:p>
      <text:p text:style-name="PDFLayout"> </text:p>
      <text:p text:style-name="PDFLayout"> <text:s text:c="9"/>b) Pasivos financieros a corto plazo:</text:p>
      <text:p text:style-name="PDFLayout"> </text:p>
      <text:p text:style-name="PDFLayout">Deudas con entidades de crédito cp <text:s text:c="36"/>Importe 2022 <text:s text:c="12"/>Importe 2021</text:p>
      <text:p text:style-name="PDFLayout">Pasivos financieros a coste amortizado <text:s text:c="62"/>-412,80</text:p>
      <text:p text:style-name="PDFLayout">Pasivos financieros mantenidos para negociar</text:p>
      <text:p text:style-name="PDFLayout">TOTAL <text:s text:c="96"/>-412,80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8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Obligaciones y otros valores negociables cp <text:s text:c="30"/>Importe 2022 <text:s text:c="14"/>Importe 2021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cp <text:s text:c="53"/>Importe 2022 <text:s text:c="14"/>Importe 2021</text:p>
      <text:p text:style-name="PDFLayout">Pasivos financieros a coste amortizado <text:s text:c="39"/>1.187,33 <text:s text:c="18"/>2.638,64</text:p>
      <text:p text:style-name="PDFLayout">Pasivos financieros mantenidos para negociar</text:p>
      <text:p text:style-name="PDFLayout">TOTAL <text:s text:c="72"/>1.187,33 <text:s text:c="21"/>2.638,64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cp <text:s text:c="43"/>Importe 2022 <text:s text:c="14"/>Importe 2021</text:p>
      <text:p text:style-name="PDFLayout">Pasivos financieros a coste amortizado <text:s text:c="39"/>1.187,33 <text:s text:c="18"/>2.225,84</text:p>
      <text:p text:style-name="PDFLayout">Pasivos financieros mantenidos para negociar</text:p>
      <text:p text:style-name="PDFLayout">TOTAL <text:s text:c="72"/>1.187,33 <text:s text:c="21"/>2.225,84</text:p>
      <text:p text:style-name="PDFLayout"> </text:p>
      <text:p text:style-name="PDFLayout"> </text:p>
      <text:p text:style-name="PDFLayout"> </text:p>
      <text:p text:style-name="PDFLayout"> <text:s text:c="3"/>2. Información sobre:</text:p>
      <text:p text:style-name="PDFLayout"> </text:p>
      <text:p text:style-name="PDFLayout"> <text:s text:c="13"/>a) Vencimiento de las deudas al cierre del ejercicio 2022:</text:p>
      <text:p text:style-name="PDFLayout"> </text:p>
      <text:p text:style-name="PDFLayout"> <text:s text:c="71"/>Vencimiento en años</text:p>
      <text:p text:style-name="PDFLayout"> <text:s text:c="48"/>1 <text:s text:c="7"/>2 <text:s text:c="8"/>3 <text:s text:c="8"/>4 <text:s text:c="9"/>5 <text:s text:c="6"/>Más de 5 <text:s text:c="7"/>TOTAL</text:p>
      <text:p text:style-name="PDFLayout">Deudas con entidades de crédito</text:p>
      <text:p text:style-name="PDFLayout">Acreedores por arrendamiento financiero</text:p>
      <text:p text:style-name="PDFLayout">Otras deudas</text:p>
      <text:p text:style-name="PDFLayout">Deudas con ent. grupo y asociadas</text:p>
      <text:p text:style-name="PDFLayout">Acreedores comerciales no corrientes</text:p>
      <text:p text:style-name="PDFLayout">Acreedores comerciales y otras cuentas a pagar</text:p>
      <text:p text:style-name="PDFLayout"> Proveedores</text:p>
      <text:p text:style-name="PDFLayout"> Otros acreedores</text:p>
      <text:p text:style-name="PDFLayout">Deuda con características especiales</text:p>
      <text:p text:style-name="PDFLayout">TOTAL</text:p>
      <text:p text:style-name="PDFLayout"> </text:p>
      <text:p text:style-name="PDFLayout"> <text:s text:c="13"/>b) No existen deudas con garantía real.</text:p>
      <text:p text:style-name="PDFLayout"> </text:p>
      <text:p text:style-name="PDFLayout"> <text:s text:c="13"/>c) No existen líneas de descuento ni pólizas de crédito al cierre del ejercicio.</text:p>
      <text:p text:style-name="PDFLayout"> </text:p>
      <text:p text:style-name="PDFLayout"> <text:s text:c="3"/>3. Préstamos pendientes de pago al cierre del ejercicio:</text:p>
      <text:p text:style-name="PDFLayout"> </text:p>
      <text:p text:style-name="PDFLayout"> <text:s text:c="12"/>No existen impagos sobre los préstamos pendientes de pago.</text:p>
      <text:p text:style-name="PDFLayout"> </text:p>
      <text:p text:style-name="PDFLayout">11 – FONDOS PROPIOS</text:p>
      <text:p text:style-name="PDFLayout">1. Según los estatutos sociales la Asociación se constituyó sin patrimonio inicial.</text:p>
      <text:p text:style-name="PDFLayout"> </text:p>
      <text:p text:style-name="PDFLayout">2. No existen ninguna circunstancia que limiten la disponibilidad de las reservas.</text:p>
      <text:p text:style-name="PDFLayout"> </text:p>
      <text:p text:style-name="PDFLayout">3. A continuación se detallan las aportaciones al fondo social o dotación fundacional realizadas en el</text:p>
      <text:p text:style-name="PDFLayout">ejercicio, distinguiendo las dinerarias de las no dinerarias e indicando para cada aportación los</text:p>
      <text:p text:style-name="PDFLayout">desembolsos pendientes, así como la fecha de exigibilidad: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9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Aportaciones dinerarias al fondo social <text:s text:c="21"/>Importe 2022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Aportaciones no dinerarias al fondo social <text:s text:c="18"/>Importe 2022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12 - SITUACIÓN FISCAL</text:p>
      <text:p text:style-name="PDFLayout"> <text:s text:c="8"/>Debido al hecho de que determinadas operaciones tienen diferente consideración al efecto de la</text:p>
      <text:p text:style-name="PDFLayout">tributación del impuesto sobre sociedades y la elaboración de estas cuentas anuales, la base imponible del</text:p>
      <text:p text:style-name="PDFLayout">ejercicio difiere del resultado contable.</text:p>
      <text:p text:style-name="PDFLayout"> </text:p>
      <text:p text:style-name="PDFLayout"> <text:s text:c="6"/>a) A continuación se detallan las diferencias temporarias deducibles e imponibles registradas en el</text:p>
      <text:p text:style-name="PDFLayout">balance al cierre del ejercicio:</text:p>
      <text:p text:style-name="PDFLayout"> </text:p>
      <text:p text:style-name="PDFLayout">Dado el carácter de entidad parcialmente exenta de la Asociación y la naturaleza de las rentas percibidas,</text:p>
      <text:p text:style-name="PDFLayout">el resultado económico del ejercicio se ajusta plenamente en sentido negativo a la base imponible del</text:p>
      <text:p text:style-name="PDFLayout">ejercicio, según indica el régimen especial de entidades parcialmente exentas del Impuesto de Sociedades.</text:p>
      <text:p text:style-name="PDFLayout"> </text:p>
      <text:p text:style-name="PDFLayout"> <text:s text:c="7"/>b) La antigüedad y plazo previsto de recuperación fiscal de los créditos por bases imponibles es la</text:p>
      <text:p text:style-name="PDFLayout">siguiente:</text:p>
      <text:p text:style-name="PDFLayout"> </text:p>
      <text:p text:style-name="PDFLayout"> </text:p>
      <text:p text:style-name="PDFLayout">Ejercicio contabilización crédito <text:s text:c="26"/>Antigüedad <text:s text:c="26"/>Importe 2022</text:p>
      <text:p text:style-name="PDFLayout"> </text:p>
      <text:p text:style-name="PDFLayout"> </text:p>
      <text:p text:style-name="PDFLayout"> </text:p>
      <text:p text:style-name="PDFLayout">No existen incentivos fiscales aplicados en el ejercicio, ni se ha adquirido ningún compromiso en relación a</text:p>
      <text:p text:style-name="PDFLayout">Incentivos Fiscales.</text:p>
      <text:p text:style-name="PDFLayout"> </text:p>
      <text:p text:style-name="PDFLayout"> <text:s text:c="8"/>c) A continuación se detalla el beneficio acogido a la deducción por inversión de beneficios y el</text:p>
      <text:p text:style-name="PDFLayout">detalle de las inversiones realizadas:</text:p>
      <text:p text:style-name="PDFLayout"> </text:p>
      <text:p text:style-name="PDFLayout"> </text:p>
      <text:p text:style-name="PDFLayout">·No hay inversión de beneficios</text:p>
      <text:p text:style-name="PDFLayout"> </text:p>
      <text:p text:style-name="PDFLayout"> <text:s text:c="7"/>Según lo estipulado en el artículo 25 de la Ley 14/2013, de 27 de septiembre, se hace constar en la</text:p>
      <text:p text:style-name="PDFLayout"> <text:s text:c="7"/>memoria el detalle de la reserva por inversión de beneficios:</text:p>
      <text:p text:style-name="PDFLayout"> </text:p>
      <text:p text:style-name="PDFLayout"> </text:p>
      <text:p text:style-name="PDFLayout">·No hay reserva indisponible dotada</text:p>
      <text:p text:style-name="PDFLayout"> </text:p>
      <text:p text:style-name="PDFLayout"> <text:s text:c="7"/>d) No existen provisiones derivadas del impuesto sobre beneficios ni acontecimientos posteriores al</text:p>
      <text:p text:style-name="PDFLayout">cierre que supongan una modificación de la normativa fiscal que afecte a los activos y pasivos fiscales</text:p>
      <text:p text:style-name="PDFLayout">registrado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0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13 - INGRESOS Y GASTOS</text:p>
      <text:p text:style-name="PDFLayout"> <text:s text:c="2"/>1. <text:s text:c="3"/>El importe de la partida 2.a) de la cuenta de resultados “Ayudas monetarias” por la actividad del</text:p>
      <text:p text:style-name="PDFLayout"> <text:s text:c="8"/>transporte al centro de día, corresponde a la devolución a los usuarios de dicho servicio del coste</text:p>
      <text:p text:style-name="PDFLayout"> <text:s text:c="8"/>de transporte, una vez recibida la subvención por El Instituto de Atención Socio Sanitaria de Gran</text:p>
      <text:p text:style-name="PDFLayout"> <text:s text:c="8"/>Canaria, por importe de 17.360,00 €.</text:p>
      <text:p text:style-name="PDFLayout"> </text:p>
      <text:p text:style-name="PDFLayout"> <text:s text:c="2"/>2. <text:s text:c="3"/>Se detalla a continuación el desglose de la partida 2.b) de la cuenta de resultados “Ayudas no</text:p>
      <text:p text:style-name="PDFLayout"> <text:s text:c="8"/>monetarias” por actividades:</text:p>
      <text:p text:style-name="PDFLayout"> </text:p>
      <text:p text:style-name="PDFLayout"> <text:s text:c="7"/>No existen operaciones económicas clasificables como “ayudas no monetarias”.</text:p>
      <text:p text:style-name="PDFLayout"> </text:p>
      <text:p text:style-name="PDFLayout"> </text:p>
      <text:p text:style-name="PDFLayout"> <text:s text:c="2"/>3. <text:s text:c="4"/>A continuación se detallan el desglose de la partida de la cuenta de pérdidas y ganancias de:</text:p>
      <text:p text:style-name="PDFLayout"> </text:p>
      <text:p text:style-name="PDFLayout"> <text:s text:c="12"/>• <text:s text:c="3"/>“Aprovisionamientos”:</text:p>
      <text:p text:style-name="PDFLayout"> </text:p>
      <text:p text:style-name="PDFLayout"> </text:p>
      <text:p text:style-name="PDFLayout">Aprovisionamientos <text:s text:c="52"/>Importe 2022 <text:s text:c="14"/>Importe 2021</text:p>
      <text:p text:style-name="PDFLayout">Consumo de mercaderías</text:p>
      <text:p text:style-name="PDFLayout"> a) Compras, netas devol. y dto. de las cuales:</text:p>
      <text:p text:style-name="PDFLayout"> <text:s text:c="1"/>- nacionales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Consumo de mat. primas y otras mat. consumibles <text:s text:c="27"/>10.425,51 <text:s text:c="17"/>7.519,22</text:p>
      <text:p text:style-name="PDFLayout"> a) Compras, netas devol. y dto. de las cuales: <text:s text:c="27"/>10.425,51 <text:s text:c="17"/>7.519,22</text:p>
      <text:p text:style-name="PDFLayout"> <text:s text:c="1"/>- nacionales <text:s text:c="60"/>10.425,51 <text:s text:c="17"/>7.519,22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 </text:p>
      <text:p text:style-name="PDFLayout"> </text:p>
      <text:p text:style-name="PDFLayout"> </text:p>
      <text:p text:style-name="PDFLayout"> <text:s text:c="12"/>• <text:s text:c="3"/>Las cargas sociales de la partida de “Gastos de personal” se desglosan de la siguiente</text:p>
      <text:p text:style-name="PDFLayout"> <text:s text:c="17"/>forma:</text:p>
      <text:p text:style-name="PDFLayout"> </text:p>
      <text:p text:style-name="PDFLayout"> </text:p>
      <text:p text:style-name="PDFLayout">Concepto <text:s text:c="62"/>Importe 2022 <text:s text:c="14"/>Importe 2021</text:p>
      <text:p text:style-name="PDFLayout">Cargas sociales <text:s text:c="58"/>60.990,33 <text:s text:c="17"/>63.736,93</text:p>
      <text:p text:style-name="PDFLayout"> a) Seguridad Social a cargo de la empresa <text:s text:c="31"/>60.440,80 <text:s text:c="17"/>62.913,86</text:p>
      <text:p text:style-name="PDFLayout"> b) Aportaciones y dotaciones para pensiones</text:p>
      <text:p text:style-name="PDFLayout"> c) Otras cargas sociales <text:s text:c="51"/>549,53 <text:s text:c="20"/>823,07</text:p>
      <text:p text:style-name="PDFLayout"> </text:p>
      <text:p text:style-name="PDFLayout"> </text:p>
      <text:p text:style-name="PDFLayout"> </text:p>
      <text:p text:style-name="PDFLayout"> <text:s text:c="12"/>• <text:s text:c="3"/>El desglose de “Otros gastos de la actividad” corresponden a:</text:p>
      <text:p text:style-name="PDFLayout"> </text:p>
      <text:p text:style-name="PDFLayout"> </text:p>
      <text:p text:style-name="PDFLayout">Concepto <text:s text:c="62"/>Importe 2022 <text:s text:c="14"/>Importe 2021</text:p>
      <text:p text:style-name="PDFLayout">Otros gastos de la actividad <text:s text:c="45"/>51.490,21 <text:s text:c="17"/>43.335,95</text:p>
      <text:p text:style-name="PDFLayout"> a) Pérdidas y deterioro operaciones comerciales</text:p>
      <text:p text:style-name="PDFLayout"> b) Resto de gastos de la actividad <text:s text:c="39"/>51.490,21 <text:s text:c="16"/>43.335,95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2"/>4. <text:s text:c="3"/>No existen ventas de bienes ni prestación de servicios producidos por permuta de bienes no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1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text:s text:c="8"/>monetarios.</text:p>
      <text:p text:style-name="PDFLayout"> </text:p>
      <text:p text:style-name="PDFLayout"> <text:s text:c="3"/>5. <text:s text:c="2"/>No existen resultados originados fuera de la actividad normal de la entidad incluidos en la partida</text:p>
      <text:p text:style-name="PDFLayout"> <text:s text:c="8"/>“Otros resultados”</text:p>
      <text:p text:style-name="PDFLayout"> </text:p>
      <text:p text:style-name="PDFLayout">14 - SUBVENCIONES, DONACIONES Y LEGADOS</text:p>
      <text:p text:style-name="PDFLayout"> </text:p>
      <text:p text:style-name="PDFLayout"> </text:p>
      <text:p text:style-name="PDFLayout">El detalle de la partidas de subvenciones, donaciones y legados es la siguiente:</text:p>
      <text:p text:style-name="PDFLayout"> <text:s text:c="79"/>Imputado a</text:p>
      <text:p text:style-name="PDFLayout"> <text:s text:c="9"/>Entidad concedente y elemento <text:s text:c="40"/>Resultados <text:s text:c="5"/>Imputado al <text:s text:c="4"/>Total <text:s text:c="9"/>Pendiente</text:p>
      <text:p text:style-name="PDFLayout"> <text:s text:c="41"/>Año de <text:s text:c="5"/>Período de <text:s text:c="2"/>Importe</text:p>
      <text:p text:style-name="PDFLayout">Cuenta <text:s text:c="3"/>adquirido con la subvención o <text:s text:c="40"/>hasta <text:s text:c="10"/>Resultado del <text:s text:c="2"/>imputado a <text:s text:c="4"/>de imputar a</text:p>
      <text:p text:style-name="PDFLayout"> <text:s text:c="41"/>concesión <text:s text:c="2"/>aplicación <text:s text:c="2"/>concedido</text:p>
      <text:p text:style-name="PDFLayout"> <text:s text:c="9"/>donación <text:s text:c="61"/>comienzo <text:s text:c="7"/>ejercicio <text:s text:c="6"/>Resultados <text:s text:c="4"/>resultados</text:p>
      <text:p text:style-name="PDFLayout"> <text:s text:c="79"/>del ejercicio</text:p>
      <text:p text:style-name="PDFLayout"> <text:s text:c="9"/>INSTITUTO <text:s text:c="3"/>ATENCION</text:p>
      <text:p text:style-name="PDFLayout">740.0 <text:s text:c="36"/>2022 <text:s text:c="7"/>2022 <text:s text:c="8"/>151.810,80 <text:s text:c="2"/>0 <text:s text:c="14"/>151.810,80 <text:s text:c="5"/>151.810,80 <text:s text:c="4"/>0</text:p>
      <text:p text:style-name="PDFLayout"> <text:s text:c="9"/>SOCIO SANITARIA</text:p>
      <text:p text:style-name="PDFLayout"> <text:s text:c="9"/>SUBVENCION</text:p>
      <text:p text:style-name="PDFLayout">740.1 <text:s text:c="36"/>2022 <text:s text:c="7"/>2022 <text:s text:c="8"/>17.360,00 <text:s text:c="3"/>0 <text:s text:c="14"/>17.360,00 <text:s text:c="6"/>17.360,00 <text:s text:c="5"/>0</text:p>
      <text:p text:style-name="PDFLayout"> <text:s text:c="9"/>TRANSPORTE</text:p>
      <text:p text:style-name="PDFLayout">740.3 <text:s text:c="4"/>CABILDO GRAN CANARIA <text:s text:c="11"/>2022 <text:s text:c="7"/>2022 <text:s text:c="8"/>74.642,15 <text:s text:c="3"/>0 <text:s text:c="14"/>74.642,15 <text:s text:c="6"/>74.642,15 <text:s text:c="5"/>0</text:p>
      <text:p text:style-name="PDFLayout">740.4 <text:s text:c="4"/>AYTO. LAS PALMAS GC <text:s text:c="12"/>2022 <text:s text:c="7"/>2022 <text:s text:c="8"/>53.644,76 <text:s text:c="3"/>0 <text:s text:c="14"/>53.644,76 <text:s text:c="6"/>53.644,76 <text:s text:c="5"/>0</text:p>
      <text:p text:style-name="PDFLayout">740.5 <text:s text:c="4"/>GOBIERNO DE CANARIAS <text:s text:c="11"/>2022 <text:s text:c="7"/>2022 <text:s text:c="8"/>45.207,69 <text:s text:c="3"/>0 <text:s text:c="14"/>45.207,69 <text:s text:c="6"/>45.207,69 <text:s text:c="5"/>0</text:p>
      <text:p text:style-name="PDFLayout"> <text:s text:c="9"/>GOBIERNO <text:s text:c="10"/>DE</text:p>
      <text:p text:style-name="PDFLayout">746.1 <text:s text:c="36"/>2018 <text:s text:c="7"/>2021 <text:s text:c="8"/>22.475,00 <text:s text:c="3"/>0 <text:s text:c="14"/>3.596,00 <text:s text:c="7"/>3.596,00 <text:s text:c="6"/>4.495,00</text:p>
      <text:p text:style-name="PDFLayout"> <text:s text:c="9"/>CANARIAS, FURGONETA</text:p>
      <text:p text:style-name="PDFLayout">746.2 <text:s text:c="4"/>SUBV.OBRA CENTRO DIA <text:s text:c="11"/>2020 <text:s text:c="7"/>2021 <text:s text:c="8"/>18.896,21 <text:s text:c="3"/>0 <text:s text:c="14"/>1.889,62 <text:s text:c="7"/>1.889,62 <text:s text:c="6"/>15.055,02</text:p>
      <text:p text:style-name="PDFLayout"> </text:p>
      <text:p text:style-name="PDFLayout">El detalle de las cesiones de usos de locales traspasadas al resultado del ejercicio, así como los importes</text:p>
      <text:p text:style-name="PDFLayout">pendientes de imputacción son los siguientes:</text:p>
      <text:p text:style-name="PDFLayout"> </text:p>
      <text:p text:style-name="PDFLayout"> <text:s text:c="71"/>Imputado</text:p>
      <text:p text:style-name="PDFLayout"> <text:s text:c="78"/>al</text:p>
      <text:p text:style-name="PDFLayout"> <text:s text:c="1"/>Cuenta <text:s text:c="5"/>Descripción <text:s text:c="32"/>Saldo inicial ejercicio <text:s text:c="10"/>Saldo final</text:p>
      <text:p text:style-name="PDFLayout"> 13210001 CESON USO SALA INTEGRACION <text:s text:c="23"/>-2.668,93 <text:s text:c="2"/>660,00 <text:s text:c="13"/>2.008,93</text:p>
      <text:p text:style-name="PDFLayout"> 13210002 CESION USO SEDE <text:s text:c="34"/>-4.767,67 <text:s text:c="2"/>700,00 <text:s text:c="13"/>4.067,67</text:p>
      <text:p text:style-name="PDFLayout"> 13210003 CESION USO CENTRO DE DIA <text:s text:c="25"/>-1.892,48 1.892,48 <text:s text:c="20"/>0</text:p>
      <text:p text:style-name="PDFLayout"> 13210006 DCHO.SUPERF.SAN FCO PAULA <text:s text:c="22"/>-449.086,54 8.990,60 <text:s text:c="11"/>440.095,94</text:p>
      <text:p text:style-name="PDFLayout"> </text:p>
      <text:p text:style-name="PDFLayout"> </text:p>
      <text:p text:style-name="PDFLayout">Análisis del movimiento del contenido de la partida correspondiente del balance:</text:p>
      <text:p text:style-name="PDFLayout"> </text:p>
      <text:p text:style-name="PDFLayout"> </text:p>
      <text:p text:style-name="PDFLayout">Movimiento <text:s text:c="73"/>Importe 2022 <text:s text:c="15"/>Importe 2021</text:p>
      <text:p text:style-name="PDFLayout">Saldo al inicio del ejercicio <text:s text:c="56"/>486.034,84 <text:s text:c="18"/>43.460,36</text:p>
      <text:p text:style-name="PDFLayout">(+) Recibidas en el ejercicio <text:s text:c="84"/>477.991,69</text:p>
      <text:p text:style-name="PDFLayout">(+) Conversión deudas lp en subvenciones</text:p>
      <text:p text:style-name="PDFLayout">(+) Otros movimientos</text:p>
      <text:p text:style-name="PDFLayout">(-) Subvenciones traspasadas resultado ejercicio <text:s text:c="38"/>20.669,82 <text:s text:c="19"/>9.539,01</text:p>
      <text:p text:style-name="PDFLayout">(-) Importes devueltos</text:p>
      <text:p text:style-name="PDFLayout">(-) Otros movimientos</text:p>
      <text:p text:style-name="PDFLayout">Saldo al cierre del ejercicio <text:s text:c="56"/>465.365,02 <text:s text:c="17"/>511.913,04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2</text:p>
      <text:p text:style-name="PageBreak"/>
      <text:p text:style-name="PDFLayout"> <text:s text:c="28"/>MEMORIA 2022(PYMES)</text:p>
      <text:p text:style-name="PDFLayout"> <text:s text:c="11"/>ASOCIACIÓN DE PERSONAS CON AUTISMO DE LAS PALMAS</text:p>
      <text:p text:style-name="PDFLayout"> <text:s text:c="11"/>G35042977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1"/>15 - ACTIVIDAD DE LA ENTIDAD. APLICACIÓN DE ELEMENTOS PATRIMONIALES A</text:p>
      <text:p text:style-name="PDFLayout"> <text:s text:c="11"/>FINES PROPIOS. GASTOS DE ADMINISTRACIÓN</text:p>
      <text:p text:style-name="PDFLayout"> <text:s text:c="11"/>15.1. Actividad de la entidad</text:p>
      <text:p text:style-name="PDFLayout"> </text:p>
      <text:p text:style-name="PDFLayout"> <text:s text:c="11"/>El detalle de las actividades desarrolladas por la entidad para la consecución de sus fines sociales, con</text:p>
      <text:p text:style-name="PDFLayout"> <text:s text:c="11"/>desglose de ingresos y gastos, queda reflejado en la cuenta de resultados analítica que, dada la dificultad</text:p>
      <text:p text:style-name="PDFLayout"> <text:s text:c="11"/>de insertar los datos en el texto de la presente memoria, quedan anexas a la presente en hojas</text:p>
      <text:p text:style-name="PDFLayout"> <text:s text:c="11"/>independientes.</text:p>
      <text:p text:style-name="PDFLayout"> </text:p>
      <text:p text:style-name="PDFLayout"> </text:p>
      <text:p text:style-name="PDFLayout"> </text:p>
      <text:p text:style-name="PDFLayout"> <text:s text:c="11"/>El Destino de las rentas e ingresos, según la Ley 50/2002, de 26 de diciembre, de Fundaciones es el</text:p>
      <text:p text:style-name="PDFLayout"> <text:s text:c="11"/>siguiente:</text:p>
      <text:p text:style-name="PDFLayout"> </text:p>
      <text:p text:style-name="PDFLayout"> <text:s text:c="24"/>1) Grado de cumplimiento del destino de rentas e ingresos:</text:p>
      <text:p text:style-name="PDFLayout"> <text:s text:c="99"/>APLICACIÓN DE LOS RECURSOS DESTINADOS EN</text:p>
      <text:p text:style-name="PDFLayout"> <text:s text:c="86"/>RECURSOS <text:s text:c="4"/>CUMPLIMIENTO DE SUS FINES*</text:p>
      <text:p text:style-name="PDFLayout"> <text:s text:c="85"/>DESTINADOS</text:p>
      <text:p text:style-name="PDFLayout"> <text:s text:c="66"/>RENTA A DESTINAR <text:s text:c="6"/>A FINES</text:p>
      <text:p text:style-name="PDFLayout"> <text:s text:c="87"/>(GASTOS + <text:s text:c="2"/>N- <text:s text:c="2"/>N- <text:s text:c="3"/>N- <text:s text:c="4"/>N- <text:s text:c="15"/>IMPORTE</text:p>
      <text:p text:style-name="PDFLayout"> <text:s text:c="11"/>RESULTADO <text:s text:c="3"/>AJUSTES <text:s text:c="5"/>AJUSTES <text:s text:c="8"/>BASE DE <text:s text:c="66"/>N</text:p>
      <text:p text:style-name="PDFLayout">Ejercicio <text:s text:c="76"/>INVERSIONES <text:s text:c="2"/>4 <text:s text:c="3"/>3 <text:s text:c="4"/>2 <text:s text:c="5"/>1 <text:s text:c="16"/>PENDIENTE</text:p>
      <text:p text:style-name="PDFLayout"> <text:s text:c="11"/>CONTABLE <text:s text:c="4"/>NEGATIVOS <text:s text:c="3"/>POSITIVOS <text:s text:c="6"/>CÁLCULO</text:p>
      <text:p text:style-name="PDFLayout"> </text:p>
      <text:p text:style-name="PDFLayout"> </text:p>
      <text:p text:style-name="PDFLayout"> </text:p>
      <text:p text:style-name="PDFLayout"> <text:s text:c="68"/>Importe <text:s text:c="4"/>%</text:p>
      <text:p text:style-name="PDFLayout"> <text:s text:c="1"/>2016 <text:s text:c="5"/>32.379.25 <text:s text:c="3"/>0 <text:s text:c="11"/>297.948,00 <text:s text:c="5"/>330.327,25 <text:s text:c="2"/>231.229,08 <text:s text:c="3"/>70 <text:s text:c="2"/>297.948,00 <text:s text:c="26"/>297.948,00 <text:s text:c="2"/>0</text:p>
      <text:p text:style-name="PDFLayout"> </text:p>
      <text:p text:style-name="PDFLayout"> <text:s text:c="1"/>2017 <text:s text:c="5"/>37.634,16 <text:s text:c="3"/>0 <text:s text:c="11"/>266.767,17 <text:s text:c="5"/>304.401,33 <text:s text:c="2"/>213080,93 <text:s text:c="4"/>70 <text:s text:c="2"/>266.767,17 <text:s text:c="26"/>266.767,17 <text:s text:c="2"/>0</text:p>
      <text:p text:style-name="PDFLayout"> </text:p>
      <text:p text:style-name="PDFLayout"> 2018 <text:s text:c="6"/>-28.879,05 <text:s text:c="2"/>0 <text:s text:c="11"/>271.463,85 <text:s text:c="5"/>242.584,80 <text:s text:c="2"/>169.809,36 <text:s text:c="3"/>70 <text:s text:c="2"/>275.059,85 <text:s text:c="26"/>275.059,85 <text:s text:c="2"/>0</text:p>
      <text:p text:style-name="PDFLayout"> </text:p>
      <text:p text:style-name="PDFLayout"> 2019 <text:s text:c="6"/>41.153,21 <text:s text:c="3"/>0 <text:s text:c="11"/>316.977,96 <text:s text:c="5"/>358.131,17 <text:s text:c="2"/>250.691,82 <text:s text:c="3"/>70 <text:s text:c="2"/>321.231,79 <text:s text:c="26"/>321.231,79 <text:s text:c="2"/>0</text:p>
      <text:p text:style-name="PDFLayout"> </text:p>
      <text:p text:style-name="PDFLayout"> <text:s text:c="1"/>2020 <text:s text:c="5"/>33.375,92 <text:s text:c="3"/>0 <text:s text:c="11"/>323.099,62 <text:s text:c="5"/>356.475,54 <text:s text:c="2"/>249.532,88 <text:s text:c="3"/>70 <text:s text:c="2"/>353.008,12 <text:s text:c="26"/>353.008,12 <text:s text:c="2"/>0</text:p>
      <text:p text:style-name="PDFLayout"> </text:p>
      <text:p text:style-name="PDFLayout"> <text:s text:c="1"/>2021 <text:s text:c="5"/>34.541,48 <text:s text:c="3"/>0 <text:s text:c="11"/>368.120,40 <text:s text:c="5"/>402.661,80 <text:s text:c="2"/>281.863,32 <text:s text:c="3"/>70 <text:s text:c="2"/>359.725,19 <text:s text:c="26"/>359.725,19 <text:s text:c="2"/>0</text:p>
      <text:p text:style-name="PDFLayout"> </text:p>
      <text:p text:style-name="PDFLayout"> <text:s text:c="1"/>2022 <text:s text:c="5"/>82.098,83 <text:s text:c="3"/>0 <text:s text:c="11"/>370.131,35 <text:s text:c="5"/>452.230,18 <text:s text:c="2"/>316.561,13 <text:s text:c="3"/>70 <text:s text:c="2"/>359.070,10 <text:s text:c="26"/>359.070,10 <text:s text:c="2"/>0</text:p>
      <text:p text:style-name="PDFLayout"> </text:p>
      <text:p text:style-name="PDFLayout"> </text:p>
      <text:p text:style-name="PDFLayout"> <text:s text:c="24"/>2) Recursos aplicados en el ejercicio:</text:p>
      <text:p text:style-name="PDFLayout"> </text:p>
      <text:p text:style-name="PDFLayout"> <text:s text:c="88"/>IMPORTE</text:p>
      <text:p text:style-name="PDFLayout"> </text:p>
      <text:p text:style-name="PDFLayout"> <text:s text:c="25"/>1. Gastos en cumplimiento de fines <text:s text:c="12"/>351.269,87</text:p>
      <text:p text:style-name="PDFLayout"> <text:s text:c="86"/>Subvenciones,</text:p>
      <text:p text:style-name="PDFLayout"> <text:s text:c="74"/>Fondos</text:p>
      <text:p text:style-name="PDFLayout"> <text:s text:c="86"/>donaciones y <text:s text:c="10"/>Deuda</text:p>
      <text:p text:style-name="PDFLayout"> <text:s text:c="74"/>propios</text:p>
      <text:p text:style-name="PDFLayout"> <text:s text:c="89"/>legados</text:p>
      <text:p text:style-name="PDFLayout"> <text:s text:c="25"/>2. Inversiones en cumplimiento de fines <text:s text:c="7"/>7.800,23</text:p>
      <text:p text:style-name="PDFLayout"> <text:s text:c="25"/>(2.1 + 2.2)</text:p>
      <text:p text:style-name="PDFLayout"> <text:s text:c="25"/>2.1. Realizadas en el ejercicio</text:p>
      <text:p text:style-name="PDFLayout"> <text:s text:c="25"/>2.2. Procedentes de ejercicios anteriores</text:p>
      <text:p text:style-name="PDFLayout"> <text:s text:c="25"/>a) Deudas canceladas en el ejercicio</text:p>
      <text:p text:style-name="PDFLayout"> <text:s text:c="25"/>incurridas en ejercicios anteriores</text:p>
      <text:p text:style-name="PDFLayout"> <text:s text:c="25"/>b) Imputación de subvenciones, donaciones y</text:p>
      <text:p text:style-name="PDFLayout"> <text:s text:c="25"/>legados de capital procedentes de ejercicios</text:p>
      <text:p text:style-name="PDFLayout"> <text:s text:c="25"/>anteriores</text:p>
      <text:p text:style-name="PDFLayout"> <text:s text:c="41"/>TOTAL (1 + 2) <text:s text:c="17"/>359.070,10 <text:s text:c="3"/>20.669,82</text:p>
      <text:p text:style-name="PDFLayout"> </text:p>
      <text:p text:style-name="PDFLayout"> </text:p>
      <text:p text:style-name="PDFLayout"> </text:p>
      <text:p text:style-name="PDFLayout"> <text:s text:c="11"/>______________________________________________________________________________________</text:p>
      <text:p text:style-name="PDFLayout"> <text:s text:c="18"/>APNALP <text:s text:c="58"/>Página 23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16 - OPERACIONES CON PARTES VINCULADAS</text:p>
      <text:p text:style-name="PDFLayout"> <text:s text:c="3"/>1. Las remuneraciones al personal de alta dirección son las siguientes:</text:p>
      <text:p text:style-name="PDFLayout"> </text:p>
      <text:p text:style-name="PDFLayout">Conceptos <text:s text:c="61"/>Importe 2022 <text:s text:c="13"/>Importe 2021</text:p>
      <text:p text:style-name="PDFLayout"> </text:p>
      <text:p text:style-name="PDFLayout"> </text:p>
      <text:p text:style-name="PDFLayout"> </text:p>
      <text:p text:style-name="PDFLayout"> <text:s text:c="3"/>2. Las remuneraciones a los miembros del órgano de administración se detallan a continuación:</text:p>
      <text:p text:style-name="PDFLayout"> </text:p>
      <text:p text:style-name="PDFLayout">Conceptos <text:s text:c="61"/>Importe 2022 <text:s text:c="13"/>Importe 2021</text:p>
      <text:p text:style-name="PDFLayout"> </text:p>
      <text:p text:style-name="PDFLayout"> </text:p>
      <text:p text:style-name="PDFLayout"> </text:p>
      <text:p text:style-name="PDFLayout"> </text:p>
      <text:p text:style-name="PDFLayout">17 - OTRA INFORMACIÓN</text:p>
      <text:p text:style-name="PDFLayout"> <text:s text:c="12"/>1) No se han producido cambios en el órgano de gobierno, dirección y representación.</text:p>
      <text:p text:style-name="PDFLayout"> </text:p>
      <text:p text:style-name="PDFLayout"> <text:s text:c="12"/>2) A continuación se detalla la plantilla media de trabajadores, agrupados por categorías:</text:p>
      <text:p text:style-name="PDFLayout"> </text:p>
      <text:p text:style-name="PDFLayout">DESGLOSE PERSONAL MEDIO POR CATEGORIAS EJERCICIO 2022</text:p>
      <text:p text:style-name="PDFLayout"> </text:p>
      <text:p text:style-name="PDFLayout">Categoría <text:s text:c="58"/>Personal</text:p>
      <text:p text:style-name="PDFLayout">MONITOR / EDUCADOR <text:s text:c="53"/>8,34</text:p>
      <text:p text:style-name="PDFLayout">TERAPEUTA OCUPACIONAL <text:s text:c="50"/>1,00</text:p>
      <text:p text:style-name="PDFLayout">TRABAJADOR/A SOCIAL <text:s text:c="52"/>1,00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2"/>3) El importe desglosado por conceptos de los honorarios por auditoría de cuentas y otros</text:p>
      <text:p text:style-name="PDFLayout">servicios prestados por los auditores de cuentas se muestra a continuación:</text:p>
      <text:p text:style-name="PDFLayout"> </text:p>
      <text:p text:style-name="PDFLayout"> </text:p>
      <text:p text:style-name="PDFLayout">Honorarios <text:s text:c="60"/>Importe 2022 <text:s text:c="13"/>Importe 2021</text:p>
      <text:p text:style-name="PDFLayout">Honorarios cargados por auditoría de cuentas</text:p>
      <text:p text:style-name="PDFLayout">Honorarios cargados otros servicios verificación</text:p>
      <text:p text:style-name="PDFLayout">Honorarios cargados servicios asesoramiento fiscal</text:p>
      <text:p text:style-name="PDFLayout">Otros honorarios por servicios prestados</text:p>
      <text:p text:style-name="PDFLayout">TOTAL</text:p>
      <text:p text:style-name="PDFLayout"> </text:p>
      <text:p text:style-name="PDFLayout"> </text:p>
      <text:p text:style-name="PDFLayout"> </text:p>
      <text:p text:style-name="PDFLayout"> <text:s text:c="12"/>4) La entidad no ha tiene acuerdos que no figuren en el balance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4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18 - INVENTARIO</text:p>
      <text:p text:style-name="PDFLayout"> <text:s text:c="7"/>Se detalla el inventario donde se detallan los elementos patrimoniales integrantes del balance de la</text:p>
      <text:p text:style-name="PDFLayout">entidad, distinguiendo los distintos bienes, derechos, obligaciones y otras partidas que lo componen:</text:p>
      <text:p text:style-name="PDFLayout"> </text:p>
      <text:p text:style-name="PDFLayout"> </text:p>
      <text:p text:style-name="PDFLayout"> <text:s text:c="52"/>Valor <text:s text:c="9"/>Valor Fecha Ini</text:p>
      <text:p text:style-name="PDFLayout">Código Descripción <text:s text:c="29"/>Adquisición <text:s text:c="5"/>contable Amort.</text:p>
      <text:p text:style-name="PDFLayout">1301 <text:s text:c="5"/>CESION USO SALA INTEGRACION <text:s text:c="12"/>13.200,00 <text:s text:c="4"/>8.551,07 16/12/15</text:p>
      <text:p text:style-name="PDFLayout">1302 <text:s text:c="5"/>CESION USO SEDE ASOCIACION <text:s text:c="13"/>14.000,00 <text:s text:c="4"/>7.132,33 11/03/13</text:p>
      <text:p text:style-name="PDFLayout">1303 <text:s text:c="5"/>CESION USO CENTRO DE DIA <text:s text:c="15"/>45.000,31 <text:s text:c="3"/>36.357,77 28/02/19</text:p>
      <text:p text:style-name="PDFLayout"> </text:p>
      <text:p text:style-name="PDFLayout">1306 <text:s text:c="5"/>CESION DCHO.SUP.SAN FCO PAULA <text:s text:c="20"/>449.529,91 440.095,94 14/12/21</text:p>
      <text:p text:style-name="PDFLayout">3001 <text:s text:c="5"/>LAVADORA CENTRO DE DIA <text:s text:c="20"/>599,00 <text:s text:c="4"/>430,49 28/08/20</text:p>
      <text:p text:style-name="PDFLayout"> </text:p>
      <text:p text:style-name="PDFLayout">3002 <text:s text:c="5"/>LAVAVAJILLAS ELECTROLUX CENTRO <text:s text:c="25"/>399,00 <text:s text:c="5"/>337,74 21/09/21</text:p>
      <text:p text:style-name="PDFLayout">3003 <text:s text:c="5"/>TERMO ELECTRICO 30L TEKA <text:s text:c="18"/>101,00 <text:s text:c="7"/>92,90 <text:s text:c="2"/>02/05/22</text:p>
      <text:p text:style-name="PDFLayout">3004 <text:s text:c="5"/>DYSON V8 ESCOBAS <text:s text:c="26"/>309,00 <text:s text:c="6"/>285,63 <text:s text:c="2"/>16/05/22</text:p>
      <text:p text:style-name="PDFLayout">5001 <text:s text:c="5"/>SUBVENCION FURGONETA <text:s text:c="19"/>18.562,10 <text:s text:c="3"/>13.941,86 <text:s text:c="2"/>06/07/20</text:p>
      <text:p text:style-name="PDFLayout">6013 <text:s text:c="5"/>MOBILIARIO CENTRO DE DIA <text:s text:c="16"/>3.712,31 <text:s text:c="4"/>2.954,64 <text:s text:c="2"/>17/12/20</text:p>
      <text:p text:style-name="PDFLayout">6015 <text:s text:c="5"/>TRAMPOLIN ELASTICO <text:s text:c="24"/>586,64 <text:s text:c="6"/>583,59 <text:s text:c="2"/>13/12/22</text:p>
      <text:p text:style-name="PDFLayout">6016 <text:s text:c="5"/>CINTA DE CORRER DOMYOS <text:s text:c="20"/>499,99 <text:s text:c="6"/>490,74 <text:s text:c="2"/>17/11/22</text:p>
      <text:p text:style-name="PDFLayout">6017 <text:s text:c="5"/>TAQUILLAS CENTRO DE DIA <text:s text:c="17"/>1.945,26 <text:s text:c="4"/>1.533,35 <text:s text:c="2"/>19/11/20</text:p>
      <text:p text:style-name="PDFLayout">7004 <text:s text:c="5"/>PANTALLA DIGITAL <text:s text:c="26"/>357,84 <text:s text:c="7"/>58,82 <text:s text:c="2"/>29/08/19</text:p>
      <text:p text:style-name="PDFLayout">7005 <text:s text:c="5"/>VIDEOCAMARA <text:s text:c="31"/>185,00 <text:s text:c="7"/>79,56 <text:s text:c="2"/>25/02/20</text:p>
      <text:p text:style-name="PDFLayout">7006 <text:s text:c="5"/>BICI ESTATICA <text:s text:c="29"/>299,99 <text:s text:c="6"/>196,84 <text:s text:c="2"/>25/07/19</text:p>
      <text:p text:style-name="PDFLayout"> </text:p>
      <text:p text:style-name="PDFLayout">7007 <text:s text:c="5"/>ORDENADOR CLOUD CANARY SERVICES <text:s text:c="22"/>1.246,88 <text:s text:c="5"/>590,22 23/11/20</text:p>
      <text:p text:style-name="PDFLayout">7008 <text:s text:c="5"/>XIAOMI REDMI NOTE 10PRO <text:s text:c="10"/>324,89 <text:s text:c="15"/>212,07 <text:s text:c="2"/>12/08/21</text:p>
      <text:p text:style-name="PDFLayout">7009 <text:s text:c="5"/>ACER MONITOR 23.6 <text:s text:c="16"/>129,00 <text:s text:c="16"/>89,86 <text:s text:c="2"/>15/10/21</text:p>
      <text:p text:style-name="PDFLayout">7010 <text:s text:c="5"/>IPAD PRO 256GB <text:s text:c="17"/>1.396,04 <text:s text:c="13"/>1.115,88 <text:s text:c="2"/>14/03/22</text:p>
      <text:p text:style-name="PDFLayout">7011 <text:s text:c="5"/>ALTAVOZ BLUETOOTH <text:s text:c="16"/>254,15 <text:s text:c="15"/>250,88 <text:s text:c="2"/>15/11/22</text:p>
      <text:p text:style-name="PDFLayout">7012 <text:s text:c="5"/>MONITOR ASUS 24" <text:s text:c="17"/>127,33 <text:s text:c="15"/>123,32 <text:s text:c="2"/>16/11/22</text:p>
      <text:p text:style-name="PDFLayout"> </text:p>
      <text:p text:style-name="PDFLayout">8001 <text:s text:c="5"/>FURGONETA RENAULT TRAFIC COMBI <text:s text:c="22"/>22.475,00 <text:s text:c="2"/>4.495,00 01/01/18</text:p>
      <text:p text:style-name="PDFLayout">9001 <text:s text:c="5"/>4 PUERTAS DE ALUMINIO <text:s text:c="19"/>4.327,08 <text:s text:c="4"/>4.261,28 25/11/22</text:p>
      <text:p text:style-name="PDFLayout">9002 <text:s text:c="5"/>FREIDORA SIN ACEITE <text:s text:c="23"/>199,00 <text:s text:c="6"/>194,91 12/11/22</text:p>
      <text:p text:style-name="PDFLayout"> </text:p>
      <text:p text:style-name="PDFLayout"> 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text:s text:c="6"/>Hasta el ejercicio 2011, la entidad ha venido formulando sus cuentas anuales de acuerdo con el</text:p>
      <text:p text:style-name="PDFLayout">Real Decreto 776/1998, de 30 de abril. A partir del ejercicio 2012, la entidad formula sus cuentas anuales</text:p>
      <text:p text:style-name="PDFLayout">de acuerdo con el PGC, aprobado mediante Real Decreto 1491/2011, de 24 de octubre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5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20 - HECHOS POSTERIORES AL CIERRE</text:p>
      <text:p text:style-name="PDFLayout"> <text:s text:c="6"/>No se han producido ningún suceso posterior al cierre del ejercicio que deba ser recogido en estas</text:p>
      <text:p text:style-name="PDFLayout">cuentas anuales.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text:s text:c="7"/>1. Información sobre medio ambiente</text:p>
      <text:p text:style-name="PDFLayout"> </text:p>
      <text:p text:style-name="PDFLayout"> <text:s text:c="7"/>En la contabilidad correspondiente a las presentes cuentas anuales no existe ninguna partida de</text:p>
      <text:p text:style-name="PDFLayout">naturaleza medioambiental que deba ser incluida en la Memoria de acuerdo a las indicaciones de la tercera</text:p>
      <text:p text:style-name="PDFLayout">parte del Plan General de Contabilidad (Real Decreto 1514/2007, de 16 de Noviembre).</text:p>
      <text:p text:style-name="PDFLayout"> </text:p>
      <text:p text:style-name="PDFLayout"> <text:s text:c="7"/>2. Derechos de emisión de gases de efecto invernadero</text:p>
      <text:p text:style-name="PDFLayout"> </text:p>
      <text:p text:style-name="PDFLayout"> <text:s text:c="6"/>Durante el ejercicio actual y ejercicio anterior, no se ha producido ningún movimiento en la partida</text:p>
      <text:p text:style-name="PDFLayout">de derechos de emisión de gases de efecto invernadero.</text:p>
      <text:p text:style-name="PDFLayout"> </text:p>
      <text:p text:style-name="PDFLayout"> </text:p>
      <text:p text:style-name="PDFLayout"> </text:p>
      <text:p text:style-name="PDFLayout"> 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text:s text:c="7"/>A continuación se detalla el periodo medio de pago a los proveedores (plazo que transcurre desde</text:p>
      <text:p text:style-name="PDFLayout">la entrega de los bienes o la prestación de los servicios a cargo del proveedor y el pago material de la</text:p>
      <text:p text:style-name="PDFLayout">operación) en el ejercicio:</text:p>
      <text:p text:style-name="PDFLayout"> </text:p>
      <text:p text:style-name="PDFLayout"> </text:p>
      <text:p text:style-name="PDFLayout">Concepto <text:s text:c="59"/>Número días 2022 <text:s text:c="8"/>Número días 2021</text:p>
      <text:p text:style-name="PDFLayout"> </text:p>
      <text:p text:style-name="PDFLayout"> </text:p>
      <text:p text:style-name="PDFLayout"> </text:p>
      <text:p text:style-name="PDFLayout">El período medio de pago es cero puesto que los gastos de la entidad son pagados sin crédito con</text:p>
      <text:p text:style-name="PDFLayout">proveedore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6</text:p>
      <text:p text:style-name="PageBreak"/>
      <text:p text:style-name="PDFLayout"> <text:s text:c="16"/>MEMORIA 2022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En Las Palmas de Gran Canaria, a 31 de Marzo de 2023.</text:p>
      <text:p text:style-name="PDFLayout"> </text:p>
      <text:p text:style-name="PDFLayout"> </text:p>
      <text:p text:style-name="PDFLayout">Firma de la memoria económica por los miembros de la Junta Directiva, en representación de la entidad:</text:p>
      <text:p text:style-name="PDFLayout"> </text:p>
      <text:p text:style-name="PDFLayout"> </text:p>
      <text:p text:style-name="PDFLayout"> <text:s text:c="2"/>NOMBRE Y APELLIDOS <text:s text:c="22"/>CARGO <text:s text:c="34"/>FIRMA</text:p>
      <text:p text:style-name="PDFLayout">SANTANA BAEZ ALICIA <text:s text:c="15"/>PRESIDENTE/A</text:p>
      <text:p text:style-name="PDFLayout"> </text:p>
      <text:p text:style-name="PDFLayout">AGUSTIÍN <text:s text:c="9"/>SÁNCHEZ <text:s text:c="9"/>VICEPRESIDENTE/A</text:p>
      <text:p text:style-name="PDFLayout">ESTUPIÑAN</text:p>
      <text:p text:style-name="PDFLayout">HAFEZ VERA, FARJA MARINA <text:s text:c="10"/>SECRETARIO/A</text:p>
      <text:p text:style-name="PDFLayout"> </text:p>
      <text:p text:style-name="PDFLayout">ARISTOBULO <text:s text:c="7"/>MARTIN <text:s text:c="10"/>TESORERO/A</text:p>
      <text:p text:style-name="PDFLayout">CONCEPCION</text:p>
      <text:p text:style-name="PDFLayout">MUÑOZ ROYA, FERNANDO <text:s text:c="14"/>VOCAL</text:p>
      <text:p text:style-name="PDFLayout"> </text:p>
      <text:p text:style-name="PDFLayout">VEGA GARCIA, JOSE MANUEL <text:s text:c="10"/>VOCAL</text:p>
      <text:p text:style-name="PDFLayout"> </text:p>
      <text:p text:style-name="PDFLayout">REYES OJEDA, SANDRA <text:s text:c="15"/>VOCAL</text:p>
      <text:p text:style-name="PDFLayout"> </text:p>
      <text:p text:style-name="PDFLayout">MACIA CABRERA, MAGDALENA <text:s text:c="10"/>VOCAL</text:p>
      <text:p text:style-name="PDFLayout"> </text:p>
      <text:p text:style-name="PDFLayout"> </text:p>
      <text:p text:style-name="PDFLayout"> </text:p>
      <text:p text:style-name="PDFLayout"> </text:p>
      <text:p text:style-name="PDFLayout">ANEXOS</text:p>
      <text:p text:style-name="PDFLayout"> </text:p>
      <text:p text:style-name="PDFLayout">CUENTA DE RESULTADOS ANALITICA DE 2022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7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