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32"/>RESOLUCIÓN</text:p>
      <text:p text:style-name="PDFText"> </text:p>
      <text:p text:style-name="PDFText"> </text:p>
      <text:p text:style-name="PDFText"> </text:p>
      <text:p text:style-name="PDFText"> </text:p>
      <text:p text:style-name="PDFText">El apartado 9 de las Bases que rigen la IV Convocatoria de Ayudas a Proyectos de Acción</text:p>
      <text:p text:style-name="PDFText">Social de la Sociedad Municipal de Aparcamientos de Las Palmas de Gran Canaria,</text:p>
      <text:p text:style-name="PDFText">SAGULPA, para el año 2022, establece, respecto de la Resolución, que SAGULPA evaluará los</text:p>
      <text:p text:style-name="PDFText">proyectos en base a los criterios de valoración recogidos en el apartado 8 de las mismas y</text:p>
      <text:p text:style-name="PDFText">acordará la aprobación de aquellos que deban ser seleccionados. Asimismo se prevé la</text:p>
      <text:p text:style-name="PDFText">posibilidad de que SAGULPA optase por dar participación a la ciudadanía en la toma de decisión</text:p>
      <text:p text:style-name="PDFText">respecto de los proyectos presentados dando difusión en sus medios sociales. Dicho proceso se</text:p>
      <text:p text:style-name="PDFText">ha realizado a través de la propia Web de la Sociedad y distintos perfiles en redes.</text:p>
      <text:p text:style-name="PDFText"> </text:p>
      <text:p text:style-name="PDFText">La resolución concederá o denegará en parte o en su totalidad, la ayuda solicitada. La Resolución</text:p>
      <text:p text:style-name="PDFText">adoptada, que será inapelable se publicará en la página web: www.sagulpa.com (área:</text:p>
      <text:p text:style-name="PDFText">Responsabilidad Social Corporativa) y se comunicará tambíen a través de correo electrónico a</text:p>
      <text:p text:style-name="PDFText">cada una de las entidades seleccionadas, dicha Resolucíón se producirá no más tarde del 22 de</text:p>
      <text:p text:style-name="PDFText">Julio de 2022.</text:p>
      <text:p text:style-name="PDFText"> </text:p>
      <text:p text:style-name="PDFText">De la totalidad de los 42 proyectos presentados y tras su análisis y valoración conforme a las</text:p>
      <text:p text:style-name="PDFText">bases, en el Anexo 1 se determinan las Asociaciones que han obtenido financiación así como</text:p>
      <text:p text:style-name="PDFText">el importe de la misma. Asimismo, se incorpora Anexo II con gráfico explicativo del resultado</text:p>
      <text:p text:style-name="PDFText">porcentual del proceso de participación ciudadana, el cual conformaba un criterio más para la</text:p>
      <text:p text:style-name="PDFText">toma de decisión.</text:p>
      <text:p text:style-name="PDFText"> </text:p>
      <text:p text:style-name="PDFText">La colaboración se formalizará a través de un convenio de colaboración sujeto a la legislación</text:p>
      <text:p text:style-name="PDFText">vigente, entre SAGULPA y cada una de las entidades cuyos proyectos hayan sido seleccionados.</text:p>
      <text:p text:style-name="PDFText"> </text:p>
      <text:p text:style-name="PDFText">El convenio a suscribir reflejará los derechos y obligaciones que contraen ambas partes.</text:p>
      <text:p text:style-name="PDFText"> </text:p>
      <text:p text:style-name="PDFText"> </text:p>
      <text:p text:style-name="PDFText"> <text:s text:c="39"/>En Las Palmas de Gran Canaria a 15 de Junio de 2022.</text:p>
      <text:p text:style-name="PDFText"> </text:p>
      <text:p text:style-name="PDFText"> <text:s text:c="43"/>Gerente</text:p>
      <text:p text:style-name="PDFText"> </text:p>
      <text:p text:style-name="PDFText"> </text:p>
      <text:p text:style-name="PDFText"> </text:p>
      <text:p text:style-name="PDFText"> </text:p>
      <text:p text:style-name="PDFText"> <text:s text:c="37"/>José Ricart Esteban</text:p>
      <text:p text:style-name="PageBreak"/>
      <text:p text:style-name="PDFText"> <text:s text:c="26"/>ANEXO I</text:p>
      <text:p text:style-name="PDFText"> <text:s text:c="20"/>Asignación económica</text:p>
      <text:p text:style-name="PDFText"> </text:p>
      <text:p text:style-name="PDFText"> </text:p>
      <text:p text:style-name="PDFText"> </text:p>
      <text:p text:style-name="PDFText"> </text:p>
      <text:p text:style-name="PDFText">ASOCIACIÓN <text:s text:c="45"/>ASIGNACIÓN €</text:p>
      <text:p text:style-name="PDFText">ADESCO <text:s text:c="51"/>2.265,20 €</text:p>
      <text:p text:style-name="PDFText">ACES <text:s text:c="55"/>1.380 €</text:p>
      <text:p text:style-name="PDFText">CEIP LA LAGUNA <text:s text:c="45"/>4.590 €</text:p>
      <text:p text:style-name="PDFText">APAELP <text:s text:c="51"/>2.303,95 €</text:p>
      <text:p text:style-name="PDFText">APEM <text:s text:c="55"/>2.400€</text:p>
      <text:p text:style-name="PDFText">APNALP <text:s text:c="51"/>1.956,50 €</text:p>
      <text:p text:style-name="PDFText">ASENECAN <text:s text:c="49"/>1.482,09 €</text:p>
      <text:p text:style-name="PDFText">VIOLENCIA CERO <text:s text:c="45"/>1.600 €</text:p>
      <text:p text:style-name="PDFText">VIRGEN DE COROMOTO <text:s text:c="41"/>1.600 €</text:p>
      <text:p text:style-name="PDFText">AVESAR <text:s text:c="53"/>1.600 €</text:p>
      <text:p text:style-name="PDFText">ROMADE <text:s text:c="54"/>900 €</text:p>
      <text:p text:style-name="PDFText">BANCO DE ALIMENTOS <text:s text:c="41"/>2.040 €</text:p>
      <text:p text:style-name="PDFText">ASOCIACIÓN CANARIA DE CÁNCER DE MAMA Y GINECOLÓGICO <text:s text:c="6"/>3.297,50 €</text:p>
      <text:p text:style-name="PDFText">CANARY MOVING <text:s text:c="46"/>3.600 €</text:p>
      <text:p text:style-name="PDFText">CEAR <text:s text:c="55"/>2.065 €</text:p>
      <text:p text:style-name="PDFText">CIVITAS <text:s text:c="52"/>1.600 €</text:p>
      <text:p text:style-name="PDFText">CRISJOFRAN <text:s text:c="47"/>1.453,94 €</text:p>
      <text:p text:style-name="PDFText">Asociación Síndrome de Down de Las Palmas <text:s text:c="18"/>1.950 €</text:p>
      <text:p text:style-name="PDFText">Empresarios Puerto Naos <text:s text:c="36"/>5.200 €</text:p>
      <text:p text:style-name="PDFText">ASOCIACIÓN ESPAÑOLA CONTRA EL CÁNCER EN LAS PALMAS <text:s text:c="9"/>1.600 €</text:p>
      <text:p text:style-name="PDFText">ASOCIACIÓN FELICES CON NARICES <text:s text:c="29"/>2.100 €</text:p>
      <text:p text:style-name="PDFText">Fundación ANAR, Ayuda a Niños y Adolescentes en Riesgo. <text:s text:c="4"/>1.600 €</text:p>
      <text:p text:style-name="PDFText">Fundación Canaria Main <text:s text:c="37"/>1.480 €</text:p>
      <text:p text:style-name="PDFText">FUNTEAC <text:s text:c="52"/>1.600 €</text:p>
      <text:p text:style-name="PDFText">ASOCIACIÓN HESTIA <text:s text:c="40"/>1.956,52 €</text:p>
      <text:p text:style-name="PDFText">Asociación Canaria de Huntington 2014 <text:s text:c="20"/>1.552,32 €</text:p>
      <text:p text:style-name="PDFText">LOS BARROS Y PEDREGALES <text:s text:c="36"/>4.229 €</text:p>
      <text:p text:style-name="PageBreak"/>
      <text:p text:style-name="PDFText">MAMAS EN ACCIÓN <text:s text:c="52"/>1.600 €</text:p>
      <text:p text:style-name="PDFText">ASOCIACION MESUMARIA <text:s text:c="47"/>1.600 €</text:p>
      <text:p text:style-name="PDFText">ASOCIACIÓN MEJOR EN BICI <text:s text:c="43"/>1.600 €</text:p>
      <text:p text:style-name="PDFText">MOJO DE CAÑA <text:s text:c="55"/>1.475 €</text:p>
      <text:p text:style-name="PDFText">Asociación Social Oportunidades de Vida <text:s text:c="28"/>1.600 €</text:p>
      <text:p text:style-name="PDFText">Asociación Parkinson Gran Canaria <text:s text:c="32"/>1.920,27 €</text:p>
      <text:p text:style-name="PDFText">FUNDACIÓN CANARIA PEQUEÑO VALIENTE <text:s text:c="33"/>3.000 €</text:p>
      <text:p text:style-name="PDFText">RADIO ECCA <text:s text:c="57"/>1.600 €</text:p>
      <text:p text:style-name="PDFText">FUNDACIÓN RANDSTAD <text:s text:c="49"/>1.600 €</text:p>
      <text:p text:style-name="PDFText">Asociación Scouts Exploradores Bentaya <text:s text:c="29"/>1.600 €</text:p>
      <text:p text:style-name="PDFText">Sin Barreras Driving <text:s text:c="47"/>1.900 €</text:p>
      <text:p text:style-name="PDFText">Asociación Cultural Soy Mamut <text:s text:c="38"/>1.600 €</text:p>
      <text:p text:style-name="PDFText">TIERRA BONITA <text:s text:c="52"/>5.488,50 €</text:p>
      <text:p text:style-name="PDFText">REVIVIR EL VALLE <text:s text:c="49"/>5.492,50 €</text:p>
      <text:p text:style-name="PDFText">UD LAS COLORADAS <text:s text:c="52"/>800 €</text:p>
      <text:p text:style-name="PDFText"> </text:p>
      <text:p text:style-name="PDFText"> </text:p>
      <text:p text:style-name="PDFText"> </text:p>
      <text:p text:style-name="PDFText"> </text:p>
      <text:p text:style-name="PDFText"> <text:s text:c="10"/>En Las Palmas de Gran Canaria a 15 de Junio de 2022.</text:p>
      <text:p text:style-name="PDFText"> </text:p>
      <text:p text:style-name="PDFText"> <text:s text:c="33"/>Gerente</text:p>
      <text:p text:style-name="PDFText"> </text:p>
      <text:p text:style-name="PDFText"> </text:p>
      <text:p text:style-name="PDFText"> </text:p>
      <text:p text:style-name="PDFText"> </text:p>
      <text:p text:style-name="PDFText"> <text:s text:c="28"/>José Ricart Esteban</text:p>
      <text:p text:style-name="PageBreak"/>
      <text:p text:style-name="PDFText"> ANEXO II</text:p>
      <text:p text:style-name="PDFText">Participación</text:p>
      <text:p text:style-name="PDFText"> </text:p>
      <text:p text:style-name="PDFText"> </text:p>
      <text:p text:style-name="PDFText"> </text:p>
      <text:p text:style-name="PDFText"> </text:p>
      <text:p text:style-name="PDFText"> En Las Palmas de Gran Canaria a 15 de Junio de 2022.</text:p>
      <text:p text:style-name="PDFText"> </text:p>
      <text:p text:style-name="PDFText"> <text:s text:c="4"/>Gerente</text:p>
      <text:p text:style-name="PDFText"> </text:p>
      <text:p text:style-name="PDFText"> </text:p>
      <text:p text:style-name="PDFText"> </text:p>
      <text:p text:style-name="PDFText"> </text:p>
      <text:p text:style-name="PDFText">José Ricart Esteban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