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/text:p>
      <text:p text:style-name="Text"> </text:p>
      <text:p text:style-name="Text"> </text:p>
      <text:p text:style-name="Text"> <text:s text:c="158"/>TRÁMITE: Notificación <text:s text:c="64"/>DESTINATARIO</text:p>
      <text:p text:style-name="Text"> <text:s text:c="158"/>ASUNTO: por la que se dispone la <text:s text:c="31"/>NOMBRE Y APELLIDOS: ASOCIACION DE</text:p>
      <text:p text:style-name="Text"> <text:s text:c="158"/>concesión de subvenciones a Entidades <text:s text:c="26"/>FAMILIAS DE PERSONAS CON AUTISMO</text:p>
      <text:p text:style-name="Text"> <text:s text:c="158"/>Privadas de Iniciativa Social sin ánimo de <text:s text:c="21"/>DE LAS PALMAS</text:p>
      <text:p text:style-name="Text"> <text:s text:c="158"/>lucro y se dispone el gasto correspondiente a</text:p>
      <text:p text:style-name="Text"> <text:s text:c="158"/>cada una de ellas</text:p>
      <text:p text:style-name="Text"> <text:s text:c="222"/>DIRECCIÓN: <text:s text:c="2"/>CALLE <text:s text:c="6"/>ANTONIO</text:p>
      <text:p text:style-name="Text"> <text:s text:c="222"/>MANCHADO VIGLIETTI N. 1 Las Palmas</text:p>
      <text:p text:style-name="Text"> <text:s text:c="158"/>FECHA: 31/10/2023 <text:s text:c="46"/>de Gran Canaria CP. 35005 LAS</text:p>
      <text:p text:style-name="Text"> <text:s text:c="158"/>NÚM. DE RESOLUCIÓN: 40550/2023 <text:s text:c="33"/>PALMAS</text:p>
      <text:p text:style-name="Text"> <text:s text:c="157"/>La concejala de gobierno del Área de Bienestar Social, Saludable, Deportivo e Igualdad, Diversidad, Participación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Ciudadana y Juventud ha dictado la siguiente Resolución:</text:p>
      <text:p text:style-name="Text"> <text:s text:c="157"/>“Resolución de la concejala de gobierno del Área de Bienestar Social, Saludable, Deportivo e Igualdad,</text:p>
      <text:p text:style-name="Text"> <text:s text:c="157"/>Diversidad, Participación Ciudadana y Juventud por la que se dispone la concesión de subvenciones a</text:p>
      <text:p text:style-name="Text"> <text:s text:c="157"/>Entidades Privadas de Iniciativa Social sin ánimo de lucro y se dispone el gasto correspondiente a cada una de</text:p>
      <text:p text:style-name="Text"> <text:s text:c="157"/>ellas</text:p>
      <text:p text:style-name="Text"> <text:s text:c="157"/>Visto el expediente tramitado en relación con la “convocatoria pública de subvenciones para el año 2023</text:p>
      <text:p text:style-name="Text"> <text:s text:c="157"/>destinadas a la cofinanciación de proyectos sociales que se complementen con las competencias de los</text:p>
      <text:p text:style-name="Text"> <text:s text:c="157"/>Servicios Sociales promovidos por entidades privadas de iniciativa social sin ánimo de lucro que se</text:p>
      <text:p text:style-name="Text"> <text:s text:c="157"/>desarrollen en el municipio de Las Palmas de Gran Canaria”, en el que se acreditan los siguientes:</text:p>
      <text:p text:style-name="Text"> </text:p>
      <text:p text:style-name="Text"> </text:p>
      <text:p text:style-name="Text"> <text:s text:c="209"/>ANTECEDENTES</text:p>
      <text:p text:style-name="Text"> </text:p>
      <text:p text:style-name="Text"> </text:p>
      <text:p text:style-name="Text"> </text:p>
      <text:p text:style-name="Text"> </text:p>
      <text:p text:style-name="Text"> <text:s text:c="157"/>I. El acuerdo adoptado por la Junta de Gobierno de la Ciudad de Las Palmas de Gran Canaria en sesión</text:p>
      <text:p text:style-name="Text"> <text:s text:c="157"/>ordinaria celebrada el día 12 de mayo de 2011 por el que se aprueban las “Bases de vigencia indefinida,</text:p>
      <text:p text:style-name="Text"> <text:s text:c="157"/>que han de regir la concesión de subvenciones destinadas a la cofinanciación de proyectos sociales que</text:p>
      <text:p text:style-name="Text"> <text:s text:c="157"/>se complementen con las competencias de los servicios sociales promovidos por Entidades Privadas de</text:p>
      <text:p text:style-name="Text"> <text:s text:c="157"/>Iniciativa Social sin ánimo de lucro, que se desarrollen en el municipio de Las Palmas de Gran Canaria”,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57"/>y se acuerda su publicación en el Boletín Oficial de la Provincia de Las Palmas; dicha publicación s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7"/>produjo en el boletín número 75, de fecha 10 de junio de 2011.</text:p>
      <text:p text:style-name="Text"> </text:p>
      <text:p text:style-name="Text"> </text:p>
      <text:p text:style-name="Text"> <text:s text:c="157"/>II. La resolución número 9146/2023, de dos de marzo, de la concejala de gobierno del Área de Bienestar</text:p>
      <text:p text:style-name="Text"> <text:s text:c="157"/>Social, Saludable, Deportivo e Igualdad, Diversidad, Participación Ciudadana y Juventud, por la que se</text:p>
      <text:p text:style-name="Text"> <text:s text:c="157"/>dispone aplicar la tramitación de urgencia, por razones de interés público, al procedimiento relativo a la</text:p>
      <text:p text:style-name="Text"> <text:s text:c="157"/>convocatoria pública de subvenciones destinadas a la cofinanciación de proyectos sociales que se</text:p>
      <text:p text:style-name="Text"> <text:s text:c="157"/>complementen con las competencias de los servicios sociales municipales, promovidos por entidades</text:p>
      <text:p text:style-name="Text"> <text:s text:c="157"/>privadas sin ánimo de lucro, para el año 2023.</text:p>
      <text:p text:style-name="Text"> </text:p>
      <text:p text:style-name="Text"> </text:p>
      <text:p text:style-name="Text"> <text:s text:c="157"/>III. Propuesta de resolución de la fase A con fecha 8 de junio de 2023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0"/>Fecha/hora:</text:p>
      <text:p text:style-name="Text"> <text:s text:c="138"/>ADELAIDA PÉREZ LORENZO <text:s text:c="101"/>31/10/2023 13:26</text:p>
      <text:p text:style-name="Text"> <text:s text:c="138"/>Sede electrónica Ayuntamiento de Las Palmas de Gran Canaria <text:s text:c="64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57"/>IV. La fiscalización previa de la Intervención General de la Fase Autorización del gasto de fecha 26 de</text:p>
      <text:p text:style-name="Text"> <text:s text:c="157"/>julio de 2023.</text:p>
      <text:p text:style-name="Text"> </text:p>
      <text:p text:style-name="Text"> </text:p>
      <text:p text:style-name="Text"> <text:s text:c="157"/>V. La Resolución número 30298/2023, de veintiocho de julio, de la Concejala del Área de Gobierno de</text:p>
      <text:p text:style-name="Text"> <text:s text:c="157"/>Bienestar Social, Saludable, Deportivo e Igualdad, Diversidad, Participación Ciudadana y Juventud, por</text:p>
      <text:p text:style-name="Text"> <text:s text:c="157"/>la que se acuerda efectuar la convocatoria pública de subvenciones destinadas a la cofinanciación de</text:p>
      <text:p text:style-name="Text"> <text:s text:c="157"/>proyectos sociales que se complementen con las competencias de los servicios sociales municipales,</text:p>
      <text:p text:style-name="Text"> <text:s text:c="157"/>promovidos por entidades privadas sin ánimo de lucro, para el año 2023, publicada en el Boletín Oficial</text:p>
      <text:p text:style-name="Text"> <text:s text:c="157"/>de la Provincia de Las Palmas número 95, de fecha 7 de agosto de 2023.</text:p>
      <text:p text:style-name="Text"> </text:p>
      <text:p text:style-name="Text"> </text:p>
      <text:p text:style-name="Text"> <text:s text:c="157"/>VI. La financiación de la convocatoria pública para la concesión de subvenciones destinadas a la</text:p>
      <text:p text:style-name="Text"> <text:s text:c="157"/>cofinanciación de proyectos sociales que se complementen con las competencias de los servicios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sociales, se hace con cargo a la siguiente aplicación presupuestaria: 06247/231.00/489.00 “Otras</text:p>
      <text:p text:style-name="Text"> <text:s text:c="157"/>transferencias a familias e instituciones sin fines de lucro” de los Presupuesto Municipales del año 2023,</text:p>
      <text:p text:style-name="Text"> <text:s text:c="157"/>por importe de 1.250.000 €, para los gastos comprendidos entre enero y diciembre de 2023.</text:p>
      <text:p text:style-name="Text"> </text:p>
      <text:p text:style-name="Text"> </text:p>
      <text:p text:style-name="Text"> <text:s text:c="157"/>VII. Una vez valorados los proyectos presentados por las organizaciones concurrentes por las técnicos</text:p>
      <text:p text:style-name="Text"> <text:s text:c="157"/>de la Sección de Servicios Sociales y reunida la comisión de valoración, resulta:</text:p>
      <text:p text:style-name="Text"> </text:p>
      <text:p text:style-name="Text"> </text:p>
      <text:p text:style-name="Text"> <text:s text:c="157"/>PRIMERO: A la Convocatoria publicada en el B.O.P. nº 95, de fecha 7 de agosto de 2023, han concurrido</text:p>
      <text:p text:style-name="Text"> <text:s text:c="157"/>59 organizaciones con 80 proyectos:</text:p>
      <text:p text:style-name="Text"> </text:p>
      <text:p text:style-name="Text"> </text:p>
      <text:p text:style-name="Text"> <text:s text:c="170"/>ORGANIZACIONES <text:s text:c="31"/>CIF <text:s text:c="29"/>PROYECTOS</text:p>
      <text:p text:style-name="Text"> </text:p>
      <text:p text:style-name="Text"> <text:s text:c="238"/>Acciones dirigidas para prevenir la</text:p>
      <text:p text:style-name="Text"> <text:s text:c="233"/>1 <text:s text:c="3"/>Exclusión Social en población mayor</text:p>
      <text:p text:style-name="Text"> <text:s text:c="238"/>con Discapacidad Intelectual.</text:p>
      <text:p text:style-name="Text"> <text:s text:c="165"/>Asociación <text:s text:c="5"/>Civitas <text:s text:c="1"/>centros</text:p>
      <text:p text:style-name="Text"> <text:s text:c="160"/>1 <text:s text:c="3"/>especializados en personas con <text:s text:c="15"/>G35025048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5"/>discapacidad intelectual <text:s text:c="48"/>Estimulación cognitiva en el proceso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38"/>de deterioro por envejecimiento en</text:p>
      <text:p text:style-name="Text"> <text:s text:c="233"/>2</text:p>
      <text:p text:style-name="Text"> <text:s text:c="238"/>población <text:s text:c="5"/>con <text:s text:c="5"/>discapacidad</text:p>
      <text:p text:style-name="Text"> <text:s text:c="238"/>intelectual</text:p>
      <text:p text:style-name="Text"> </text:p>
      <text:p text:style-name="Text"> <text:s text:c="165"/>Asociación de Personas con</text:p>
      <text:p text:style-name="Text"> <text:s text:c="160"/>2 <text:s text:c="3"/>Discapacidad Intelectual de Las <text:s text:c="14"/>G35029065 <text:s text:c="12"/>3 <text:s text:c="3"/>Ocio inclusivo</text:p>
      <text:p text:style-name="Text"> <text:s text:c="165"/>Palmas (APROSU)</text:p>
      <text:p text:style-name="Text"> </text:p>
      <text:p text:style-name="Text"> <text:s text:c="160"/>3 <text:s text:c="3"/>Asociación <text:s text:c="1"/>de <text:s text:c="2"/>Familias de <text:s text:c="17"/>G35042977 <text:s text:c="12"/>4 <text:s text:c="3"/>Atención social y terapéutica para la</text:p>
      <text:p text:style-name="Text"> <text:s text:c="165"/>Personas con Autismo de Las <text:s text:c="45"/>prevención de la exclusión social de</text:p>
      <text:p text:style-name="Text"> <text:s text:c="165"/>Palmas (APNALP) <text:s text:c="57"/>las personas con trastornos del</text:p>
      <text:p text:style-name="Text"> <text:s text:c="238"/>espectro del autismo (TEA)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0"/>Fecha/hora:</text:p>
      <text:p text:style-name="Text"> <text:s text:c="138"/>ADELAIDA PÉREZ LORENZO <text:s text:c="110"/>31/10/2023 13:26</text:p>
      <text:p text:style-name="Text"> <text:s text:c="138"/>Sede electrónica Ayuntamiento de Las Palmas de Gran Canaria <text:s text:c="73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38"/>Servicio integral de actividades como</text:p>
      <text:p text:style-name="Text"> <text:s text:c="238"/>fórmula de evitación de la exclusión</text:p>
      <text:p text:style-name="Text"> <text:s text:c="233"/>5</text:p>
      <text:p text:style-name="Text"> <text:s text:c="238"/>social de las personas con trastornos</text:p>
      <text:p text:style-name="Text"> <text:s text:c="238"/>del espectro del autismo (TEA)</text:p>
      <text:p text:style-name="Text"> </text:p>
      <text:p text:style-name="Text"> <text:s text:c="238"/>Programa de fomento de la</text:p>
      <text:p text:style-name="Text"> <text:s text:c="238"/>accesibilidad a la comunicación e</text:p>
      <text:p text:style-name="Text"> <text:s text:c="233"/>6</text:p>
      <text:p text:style-name="Text"> <text:s text:c="165"/>Asociación de Personas Sordas de <text:s text:c="40"/>información para personas sordas y</text:p>
      <text:p text:style-name="Text"> <text:s text:c="160"/>4 <text:s text:c="49"/>G35049923 <text:s text:c="17"/>con discapacidad auditiva.</text:p>
      <text:p text:style-name="Text"> <text:s text:c="165"/>la provincia de Las Palmas</text:p>
      <text:p text:style-name="Text"> </text:p>
      <text:p text:style-name="Text"> <text:s text:c="233"/>7 <text:s text:c="3"/>Programa de integración social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5"/>Asociación para la lucha contra <text:s text:c="41"/>Atención psicosocial en personas con</text:p>
      <text:p text:style-name="Text"> <text:s text:c="160"/>5 <text:s text:c="3"/>Enfermedades Renales Alcer Las <text:s text:c="15"/>G35052216 <text:s text:c="12"/>8 <text:s text:c="3"/>ERC en riesgo de exclusión social y</text:p>
      <text:p text:style-name="Text"> <text:s text:c="165"/>Palmas <text:s text:c="66"/>sus familiares</text:p>
      <text:p text:style-name="Text"> </text:p>
      <text:p text:style-name="Text"> <text:s text:c="238"/>Servicio de apoyo familiar (S.A.F.):</text:p>
      <text:p text:style-name="Text"> <text:s text:c="160"/>6 <text:s text:c="3"/>Asociación Adepsi <text:s text:c="28"/>G35068824 <text:s text:c="12"/>9 <text:s text:c="3"/>orientado a la atención y prevención</text:p>
      <text:p text:style-name="Text"> <text:s text:c="238"/>de la exclusión social</text:p>
      <text:p text:style-name="Text"> </text:p>
      <text:p text:style-name="Text"> <text:s text:c="232"/>10 Servicio Conciliación Familiar</text:p>
      <text:p text:style-name="Text"> </text:p>
      <text:p text:style-name="Text"> <text:s text:c="165"/>Asociación de Entidades Plena <text:s text:c="43"/>Atención <text:s text:c="5"/>a <text:s text:c="4"/>personas <text:s text:c="4"/>con</text:p>
      <text:p text:style-name="Text"> <text:s text:c="160"/>7 <text:s text:c="50"/>G35083112</text:p>
      <text:p text:style-name="Text"> <text:s text:c="165"/>Inclusión Canarias <text:s text:c="54"/>discapacidad intelectual en situación</text:p>
      <text:p text:style-name="Text"> <text:s text:c="232"/>11</text:p>
      <text:p text:style-name="Text"> <text:s text:c="238"/>de vulnerabilidad o riesgo de</text:p>
      <text:p text:style-name="Text"> <text:s text:c="238"/>exclusión social.</text:p>
      <text:p text:style-name="Text"> </text:p>
      <text:p text:style-name="Text"> <text:s text:c="235"/>Asesoramiento, <text:s text:c="5"/>valoración <text:s text:c="3"/>y</text:p>
      <text:p text:style-name="Text"> <text:s text:c="232"/>12 diagnóstico de familias de personas</text:p>
      <text:p text:style-name="Text"> <text:s text:c="235"/>con síndrome de down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38"/>Sensibilización hacia el síndrome de</text:p>
      <text:p text:style-name="Text"> <text:s text:c="165"/>Asociación Síndrome de Down de <text:s text:c="36"/>13</text:p>
      <text:p text:style-name="Text"> <text:s text:c="160"/>8 <text:s text:c="49"/>G35131515 <text:s text:c="17"/>down</text:p>
      <text:p text:style-name="Text"> <text:s text:c="165"/>Las Palmas</text:p>
      <text:p text:style-name="Text"> </text:p>
      <text:p text:style-name="Text"> <text:s text:c="235"/>Agentes de vigilancia: Prevención del</text:p>
      <text:p text:style-name="Text"> <text:s text:c="235"/>acoso escolar hacia menores y</text:p>
      <text:p text:style-name="Text"> <text:s text:c="232"/>14</text:p>
      <text:p text:style-name="Text"> <text:s text:c="235"/>jóvenes con discapacidad intelectual,</text:p>
      <text:p text:style-name="Text"> <text:s text:c="235"/>desde el grupo de iguales.</text:p>
      <text:p text:style-name="Text"> </text:p>
      <text:p text:style-name="Text"> <text:s text:c="160"/>9 <text:s text:c="3"/>Asociación de Celiacos y sensibles <text:s text:c="11"/>G35149202 <text:s text:c="11"/>15 Inclusión Social del colectivo celiaco:</text:p>
      <text:p text:style-name="Text"> <text:s text:c="165"/>al gluten de la Provincia de Las <text:s text:c="37"/>orientación social y entrega de</text:p>
      <text:p text:style-name="Text"> <text:s text:c="165"/>Palmas (ASOCEPA) <text:s text:c="53"/>alimentos sin gluten para familias en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0"/>Fecha/hora:</text:p>
      <text:p text:style-name="Text"> <text:s text:c="138"/>ADELAIDA PÉREZ LORENZO <text:s text:c="110"/>31/10/2023 13:26</text:p>
      <text:p text:style-name="Text"> <text:s text:c="138"/>Sede electrónica Ayuntamiento de Las Palmas de Gran Canaria <text:s text:c="73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38"/>situación de vulnerabilidad social.</text:p>
      <text:p text:style-name="Text"> </text:p>
      <text:p text:style-name="Text"> </text:p>
      <text:p text:style-name="Text"> <text:s text:c="165"/>Asociación de Integración Social <text:s text:c="40"/>Proyecto de prevención de adicciones</text:p>
      <text:p text:style-name="Text"> <text:s text:c="159"/>10 <text:s text:c="49"/>G35263318 <text:s text:c="11"/>16</text:p>
      <text:p text:style-name="Text"> <text:s text:c="165"/>“Calidad de Vida” <text:s text:c="55"/>evitando la exclusión: “A tu salud”</text:p>
      <text:p text:style-name="Text"> </text:p>
      <text:p text:style-name="Text"> <text:s text:c="165"/>Asociación de Diabeticos de Gran</text:p>
      <text:p text:style-name="Text"> <text:s text:c="159"/>11 <text:s text:c="49"/>G35317049 <text:s text:c="11"/>17 ¡Mantén a raya tu diabetes!</text:p>
      <text:p text:style-name="Text"> <text:s text:c="165"/>Canaria</text:p>
      <text:p text:style-name="Text"> </text:p>
      <text:p text:style-name="Text"> <text:s text:c="162"/>Asociación de Padres y madres de</text:p>
      <text:p text:style-name="Text"> <text:s text:c="159"/>12 personas <text:s text:c="5"/>con <text:s text:c="2"/>discapacidad <text:s text:c="16"/>G35339035 <text:s text:c="11"/>18 Habilidades para la inclusión social</text:p>
      <text:p text:style-name="Text"> <text:s text:c="162"/>intelectual Apadis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2"/>Asociación Gamá-Colectivo de</text:p>
      <text:p text:style-name="Text"> <text:s text:c="238"/>Programa para el fomento del empleo</text:p>
      <text:p text:style-name="Text"> <text:s text:c="159"/>13 Lesbianas Gays Bisexuales y <text:s text:c="21"/>G35364512 <text:s text:c="11"/>19</text:p>
      <text:p text:style-name="Text"> <text:s text:c="238"/>y la inserción en las personas LGTB</text:p>
      <text:p text:style-name="Text"> <text:s text:c="162"/>Transexuales de Canarias</text:p>
      <text:p text:style-name="Text"> </text:p>
      <text:p text:style-name="Text"> <text:s text:c="235"/>Atención integral a personas con VIH</text:p>
      <text:p text:style-name="Text"> <text:s text:c="165"/>Asociación Amigos Contra el Sida</text:p>
      <text:p text:style-name="Text"> <text:s text:c="159"/>14 <text:s text:c="49"/>G35435163 <text:s text:c="11"/>20 como fórmula de prevención de la</text:p>
      <text:p text:style-name="Text"> <text:s text:c="165"/>(A.C.S.)</text:p>
      <text:p text:style-name="Text"> <text:s text:c="235"/>exclusión social</text:p>
      <text:p text:style-name="Text"> </text:p>
      <text:p text:style-name="Text"> <text:s text:c="162"/>Fundación Canaria para el</text:p>
      <text:p text:style-name="Text"> <text:s text:c="159"/>15 Tratamiento Integral de la Parálisis <text:s text:c="12"/>G35521533 <text:s text:c="11"/>21 Aula de adultos : realidades posibles</text:p>
      <text:p text:style-name="Text"> <text:s text:c="162"/>Cerebral Infantil (TIPCI)</text:p>
      <text:p text:style-name="Text"> </text:p>
      <text:p text:style-name="Text"> <text:s text:c="235"/>Servicio de actividades de ocio</text:p>
      <text:p text:style-name="Text"> <text:s text:c="232"/>22 inclusivas para personas en exclusión</text:p>
      <text:p text:style-name="Text"> <text:s text:c="162"/>Asociación <text:s text:c="5"/>de <text:s text:c="3"/>Familias <text:s text:c="3"/>de <text:s text:c="36"/>social (PDIyD)</text:p>
      <text:p text:style-name="Text"> <text:s text:c="159"/>16 personas <text:s text:c="6"/>con <text:s text:c="4"/>Discapacidad <text:s text:c="13"/>G35562578</text:p>
      <text:p text:style-name="Text"> <text:s text:c="162"/>intelectual y del desarrollo Apaelp</text:p>
      <text:p text:style-name="Text"> <text:s text:c="238"/>Todos sumamos contra la exclusión</text:p>
      <text:p text:style-name="Text"> <text:s text:c="232"/>23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38"/>social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2"/>Asociación Gull-Lasègue para el <text:s text:c="41"/>Te cambia la acción: atención para la</text:p>
      <text:p text:style-name="Text"> <text:s text:c="159"/>17 Estudio y Tratamiento de la <text:s text:c="21"/>G35566876 <text:s text:c="11"/>24 inclusión social de personas con</text:p>
      <text:p text:style-name="Text"> <text:s text:c="162"/>Anorexia y la Bulimia en Canarias <text:s text:c="39"/>trastorno de la conducta alimentaria</text:p>
      <text:p text:style-name="Text"> </text:p>
      <text:p text:style-name="Text"> <text:s text:c="162"/>Asociación Canaria de Personas <text:s text:c="42"/>No me excluyas: plan integral de</text:p>
      <text:p text:style-name="Text"> <text:s text:c="159"/>18 con Trastornos Generalizados del <text:s text:c="16"/>G35663897 <text:s text:c="11"/>25 intervención sobre la desigualdad en</text:p>
      <text:p text:style-name="Text"> <text:s text:c="162"/>Desarrollo (ACTRADE) <text:s text:c="52"/>personas autistas y familiares.</text:p>
      <text:p text:style-name="Text"> </text:p>
      <text:p text:style-name="Text"> <text:s text:c="159"/>19 Asociación “Mojo de Caña” <text:s text:c="23"/>G35673342 <text:s text:c="11"/>26 Embárriate 2023 Las Palmas de Gran</text:p>
      <text:p text:style-name="Text"> <text:s text:c="235"/>Canaria: Proyecto de prevención de</text:p>
      <text:p text:style-name="Text"> <text:s text:c="235"/>riesgos de exclusión, integración</text:p>
      <text:p text:style-name="Text"> <text:s text:c="235"/>social y dinamización de los barrio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5"/>Fecha/hora:</text:p>
      <text:p text:style-name="Text"> <text:s text:c="138"/>ADELAIDA PÉREZ LORENZO <text:s text:c="115"/>31/10/2023 13:26</text:p>
      <text:p text:style-name="Text"> <text:s text:c="138"/>Sede electrónica Ayuntamiento de Las Palmas de Gran Canaria <text:s text:c="78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38"/>de Las Palmas de Gran Canaria.</text:p>
      <text:p text:style-name="Text"> </text:p>
      <text:p text:style-name="Text"> <text:s text:c="235"/>De <text:s text:c="5"/>Belingo. <text:s text:c="1"/>Proyecto <text:s text:c="4"/>de</text:p>
      <text:p text:style-name="Text"> <text:s text:c="232"/>27 acompañamiento a personas mayores</text:p>
      <text:p text:style-name="Text"> <text:s text:c="235"/>en soledad</text:p>
      <text:p text:style-name="Text"> </text:p>
      <text:p text:style-name="Text"> <text:s text:c="238"/>Conocer para prevenir, prevenir para</text:p>
      <text:p text:style-name="Text"> <text:s text:c="232"/>28</text:p>
      <text:p text:style-name="Text"> <text:s text:c="238"/>vivir</text:p>
      <text:p text:style-name="Text"> </text:p>
      <text:p text:style-name="Text"> <text:s text:c="235"/>Programa de Atención integral para</text:p>
      <text:p text:style-name="Text"> <text:s text:c="165"/>Asociación Canaria del Cáncer de</text:p>
      <text:p text:style-name="Text"> <text:s text:c="159"/>20 <text:s text:c="49"/>G35695493 <text:s text:c="11"/>29 mujeres afectadas de Cáncer de</text:p>
      <text:p text:style-name="Text"> <text:s text:c="165"/>Mama (ACCM)</text:p>
      <text:p text:style-name="Text"> <text:s text:c="235"/>Mama y ginecológico y sus familiares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38"/>Digitalización de la asociación canaria</text:p>
      <text:p text:style-name="Text"> <text:s text:c="232"/>30</text:p>
      <text:p text:style-name="Text"> <text:s text:c="238"/>Cáncer de mama y ginecológico</text:p>
      <text:p text:style-name="Text"> </text:p>
      <text:p text:style-name="Text"> <text:s text:c="235"/>Servicio de asistencia técnica</text:p>
      <text:p text:style-name="Text"> <text:s text:c="235"/>psicosocial para prevenir la exclusión</text:p>
      <text:p text:style-name="Text"> <text:s text:c="165"/>Fundación Canaria Oliver Mayor</text:p>
      <text:p text:style-name="Text"> <text:s text:c="159"/>21 <text:s text:c="49"/>G35820950 <text:s text:c="11"/>31 social de personas con Fibrosis</text:p>
      <text:p text:style-name="Text"> <text:s text:c="165"/>contra la Fibrosis Quística</text:p>
      <text:p text:style-name="Text"> <text:s text:c="235"/>Quística <text:s text:c="5"/>y <text:s text:c="3"/>otras <text:s text:c="4"/>patologías</text:p>
      <text:p text:style-name="Text"> <text:s text:c="235"/>respiratorias crónicas y sus familiares.</text:p>
      <text:p text:style-name="Text"> </text:p>
      <text:p text:style-name="Text"> <text:s text:c="232"/>32 Decide-T</text:p>
      <text:p text:style-name="Text"> <text:s text:c="159"/>22 Fundación Canaria Main <text:s text:c="26"/>G35863992</text:p>
      <text:p text:style-name="Text"> <text:s text:c="232"/>33 Juan Soñador</text:p>
      <text:p text:style-name="Text"> </text:p>
      <text:p text:style-name="Text"> <text:s text:c="238"/>Programa de sensibilización e</text:p>
      <text:p text:style-name="Text"> <text:s text:c="165"/>Asociación Asperger - TEA Islas <text:s text:c="41"/>inclusión de personas con Síndrome</text:p>
      <text:p text:style-name="Text"> <text:s text:c="159"/>23 <text:s text:c="49"/>G35872472 <text:s text:c="11"/>34</text:p>
      <text:p text:style-name="Text"> <text:s text:c="165"/>Canarias <text:s text:c="64"/>de Asperger o Trastorno del Espectro</text:p>
      <text:p text:style-name="Text"> <text:s text:c="238"/>Autista de alto funcionamiento.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5"/>Fundación <text:s text:c="9"/>Canaria <text:s text:c="8"/>Pequeño <text:s text:c="30"/>Apoyo social y económico a niños con</text:p>
      <text:p text:style-name="Text"> <text:s text:c="159"/>24 <text:s text:c="49"/>G76349273 <text:s text:c="11"/>35</text:p>
      <text:p text:style-name="Text"> <text:s text:c="165"/>Valiente <text:s text:c="64"/>cáncer y sus familias</text:p>
      <text:p text:style-name="Text"> </text:p>
      <text:p text:style-name="Text"> <text:s text:c="159"/>25 Asociación “Rehoyando” <text:s text:c="26"/>G35655414 <text:s text:c="11"/>36 Almogarén 2023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1"/>Fecha/hora:</text:p>
      <text:p text:style-name="Text"> <text:s text:c="138"/>ADELAIDA PÉREZ LORENZO <text:s text:c="112"/>31/10/2023 13:26</text:p>
      <text:p text:style-name="Text"> <text:s text:c="138"/>Sede electrónica Ayuntamiento de Las Palmas de Gran Canaria <text:s text:c="75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35"/>Prevención de la exclusión social</text:p>
      <text:p text:style-name="Text"> <text:s text:c="235"/>mediante acciones de acercamiento y</text:p>
      <text:p text:style-name="Text"> <text:s text:c="235"/>atención socio sanitaria a personas</text:p>
      <text:p text:style-name="Text"> <text:s text:c="159"/>26 Médicos del Mundo <text:s text:c="31"/>G79408852 <text:s text:c="11"/>37 migrantes y personas en situación de</text:p>
      <text:p text:style-name="Text"> <text:s text:c="235"/>prostitución desde una perspectiva de</text:p>
      <text:p text:style-name="Text"> <text:s text:c="235"/>derechos y con enfoque de género e</text:p>
      <text:p text:style-name="Text"> <text:s text:c="235"/>interculturalidad</text:p>
      <text:p text:style-name="Text"> </text:p>
      <text:p text:style-name="Text"> <text:s text:c="165"/>Asociación <text:s text:c="4"/>Internacional <text:s text:c="10"/>del <text:s text:c="30"/>Servicio de orientación y promoción</text:p>
      <text:p text:style-name="Text"> <text:s text:c="159"/>27 <text:s text:c="49"/>G85590685 <text:s text:c="11"/>38</text:p>
      <text:p text:style-name="Text"> <text:s text:c="165"/>Teléfono de la Esperanza <text:s text:c="48"/>de inclusión social</text:p>
      <text:p text:style-name="Text"> </text:p>
      <text:p text:style-name="Text"> <text:s text:c="162"/>Congregación <text:s text:c="4"/>Oblatas <text:s text:c="4"/>del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9"/>28 Santísimo Redentor Cdad. de Las <text:s text:c="18"/>R3500444I <text:s text:c="10"/>39 Casa de acogida Daniela</text:p>
      <text:p text:style-name="Text"> <text:s text:c="162"/>Palmas G.C.</text:p>
      <text:p text:style-name="Text"> </text:p>
      <text:p text:style-name="Text"> <text:s text:c="162"/>Asoc. Fraternidad Cristiana de</text:p>
      <text:p text:style-name="Text"> <text:s text:c="159"/>29 Personas con Discapacidad Frater <text:s text:c="16"/>G35244748 <text:s text:c="11"/>40 Por una sociedad inclusiva.</text:p>
      <text:p text:style-name="Text"> <text:s text:c="162"/>Las Palmas</text:p>
      <text:p text:style-name="Text"> </text:p>
      <text:p text:style-name="Text"> <text:s text:c="159"/>30 Ejército de Salvación <text:s text:c="28"/>R1500021I <text:s text:c="10"/>41 Proyecto Integra</text:p>
      <text:p text:style-name="Text"> </text:p>
      <text:p text:style-name="Text"> <text:s text:c="165"/>Comedor Social N. S. del Carmen</text:p>
      <text:p text:style-name="Text"> <text:s text:c="235"/>Gestión y prestación del servicio de</text:p>
      <text:p text:style-name="Text"> <text:s text:c="165"/>Compañía Hijas de la Caridad de</text:p>
      <text:p text:style-name="Text"> <text:s text:c="159"/>31 <text:s text:c="50"/>R3500458I <text:s text:c="10"/>42 comedor para personas en riesgo o</text:p>
      <text:p text:style-name="Text"> <text:s text:c="165"/>San Vicente de Paul Provincia</text:p>
      <text:p text:style-name="Text"> <text:s text:c="235"/>en situación de exclusión socia</text:p>
      <text:p text:style-name="Text"> <text:s text:c="165"/>España Sur</text:p>
      <text:p text:style-name="Text"> </text:p>
      <text:p text:style-name="Text"> <text:s text:c="238"/>Acompañamiento integral en atención</text:p>
      <text:p text:style-name="Text"> <text:s text:c="238"/>plena para personas adultas</text:p>
      <text:p text:style-name="Text"> <text:s text:c="232"/>43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59"/>32 Fundación Canaria Forja <text:s text:c="25"/>G35928498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35"/>“Afronta” <text:s text:c="4"/>Atención <text:s text:c="4"/>psicológica</text:p>
      <text:p text:style-name="Text"> <text:s text:c="232"/>44 especializada para personas en</text:p>
      <text:p text:style-name="Text"> <text:s text:c="235"/>situación de Exclusión Social.</text:p>
      <text:p text:style-name="Text"> </text:p>
      <text:p text:style-name="Text"> <text:s text:c="232"/>45 Canarias controla con buena vida</text:p>
      <text:p text:style-name="Text"> </text:p>
      <text:p text:style-name="Text"> <text:s text:c="162"/>Asociación <text:s text:c="1"/>de <text:s text:c="14"/>Enfermedades <text:s text:c="31"/>Prevención de la exclusión social en</text:p>
      <text:p text:style-name="Text"> <text:s text:c="159"/>33 Neuromusculares <text:s text:c="13"/>de Canarias <text:s text:c="8"/>G35950500 <text:s text:c="11"/>46 personas <text:s text:c="4"/>con <text:s text:c="5"/>enfermedades</text:p>
      <text:p text:style-name="Text"> <text:s text:c="162"/>(ASENECAN) <text:s text:c="62"/>neuromusculares y raras</text:p>
      <text:p text:style-name="Text"> </text:p>
      <text:p text:style-name="Text"> <text:s text:c="159"/>34 Comunidad Sor Lorenza Hijas de <text:s text:c="19"/>R3500453J <text:s text:c="10"/>47 Atención integral a personas en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9"/>Fecha/hora:</text:p>
      <text:p text:style-name="Text"> <text:s text:c="138"/>ADELAIDA PÉREZ LORENZO <text:s text:c="109"/>31/10/2023 13:26</text:p>
      <text:p text:style-name="Text"> <text:s text:c="138"/>Sede electrónica Ayuntamiento de Las Palmas de Gran Canaria <text:s text:c="72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5"/>la Caridad <text:s text:c="62"/>situación de exclusión social</text:p>
      <text:p text:style-name="Text"> </text:p>
      <text:p text:style-name="Text"> <text:s text:c="232"/>48 Moviéndonos por el bienestar.</text:p>
      <text:p text:style-name="Text"> <text:s text:c="162"/>Asociación <text:s text:c="12"/>Parkinson <text:s text:c="6"/>Gran</text:p>
      <text:p text:style-name="Text"> <text:s text:c="159"/>35 <text:s text:c="49"/>G35414903</text:p>
      <text:p text:style-name="Text"> <text:s text:c="162"/>Canaria <text:s text:c="68"/>Soledad no deseada: el <text:s text:c="11"/>primer</text:p>
      <text:p text:style-name="Text"> <text:s text:c="232"/>49</text:p>
      <text:p text:style-name="Text"> <text:s text:c="238"/>eslabón de la cadena social.</text:p>
      <text:p text:style-name="Text"> </text:p>
      <text:p text:style-name="Text"> <text:s text:c="235"/>Programa <text:s text:c="5"/>de <text:s text:c="4"/>acción <text:s text:c="5"/>social:</text:p>
      <text:p text:style-name="Text"> <text:s text:c="165"/>Asociación <text:s text:c="6"/>Provincial <text:s text:c="11"/>de</text:p>
      <text:p text:style-name="Text"> <text:s text:c="159"/>36 <text:s text:c="49"/>G35302785 <text:s text:c="11"/>50 Prevención de la exclusión social</text:p>
      <text:p text:style-name="Text"> <text:s text:c="165"/>Esclerosis Múltiple</text:p>
      <text:p text:style-name="Text"> <text:s text:c="235"/>asociada a la Esclerosis Múltiple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5"/>Fundación Randstad <text:s text:c="48"/>51 Conociendo mis oportunidades.</text:p>
      <text:p text:style-name="Text"> </text:p>
      <text:p text:style-name="Text"> <text:s text:c="159"/>37 <text:s text:c="49"/>G83844316</text:p>
      <text:p text:style-name="Text"> <text:s text:c="232"/>52 Plan Tú Sumas: Diversidad y familia.</text:p>
      <text:p text:style-name="Text"> </text:p>
      <text:p text:style-name="Text"> </text:p>
      <text:p text:style-name="Text"> </text:p>
      <text:p text:style-name="Text"> <text:s text:c="235"/>Atención integral a personas en</text:p>
      <text:p text:style-name="Text"> <text:s text:c="232"/>53 riesgo de exclusión social en hogares</text:p>
      <text:p text:style-name="Text"> <text:s text:c="235"/>funcionales</text:p>
      <text:p text:style-name="Text"> </text:p>
      <text:p text:style-name="Text"> <text:s text:c="159"/>38 Fundación Ser <text:s text:c="35"/>G82725516 <text:s text:c="17"/>Centro de formación adaptada para la</text:p>
      <text:p text:style-name="Text"> <text:s text:c="232"/>54</text:p>
      <text:p text:style-name="Text"> <text:s text:c="238"/>inclusión social</text:p>
      <text:p text:style-name="Text"> </text:p>
      <text:p text:style-name="Text"> <text:s text:c="238"/>Centro de Habilitación social como</text:p>
      <text:p text:style-name="Text"> <text:s text:c="232"/>55</text:p>
      <text:p text:style-name="Text"> <text:s text:c="238"/>precursor de la Inclusión Social.</text:p>
      <text:p text:style-name="Text"> </text:p>
      <text:p text:style-name="Text"> <text:s text:c="232"/>56 Nuevas oportunidades sociales IV</text:p>
      <text:p text:style-name="Text"> <text:s text:c="162"/>Asociación <text:s text:c="27"/>Social</text:p>
      <text:p text:style-name="Text"> <text:s text:c="159"/>39 <text:s text:c="49"/>G76238013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2"/>Oportunidades de Vida</text:p>
      <text:p text:style-name="Text"> <text:s text:c="232"/>57 Guaguaseo 2023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35"/>Integración social de grupos de</text:p>
      <text:p text:style-name="Text"> <text:s text:c="162"/>Asociación Movimiento Junior de <text:s text:c="41"/>menores en riesgo de exclusión social</text:p>
      <text:p text:style-name="Text"> <text:s text:c="159"/>40 <text:s text:c="49"/>G35432921 <text:s text:c="11"/>58</text:p>
      <text:p text:style-name="Text"> <text:s text:c="162"/>Canarias (JUNIORCAN) <text:s text:c="52"/>en barrios de Las Palmas de Gran</text:p>
      <text:p text:style-name="Text"> <text:s text:c="235"/>Canaria 2023</text:p>
      <text:p text:style-name="Text"> </text:p>
      <text:p text:style-name="Text"> <text:s text:c="165"/>Asociación Sociocultural “Ilusión <text:s text:c="39"/>Ilusión y <text:s text:c="2"/>Bienestar <text:s text:c="3"/>de <text:s text:c="4"/>Nuestros</text:p>
      <text:p text:style-name="Text"> <text:s text:c="159"/>41 <text:s text:c="49"/>G76269349 <text:s text:c="11"/>59</text:p>
      <text:p text:style-name="Text"> <text:s text:c="165"/>de Vida” <text:s text:c="64"/>Mayores.</text:p>
      <text:p text:style-name="Text"> </text:p>
      <text:p text:style-name="Text"> <text:s text:c="159"/>42 Asociación para el apoyo integral a <text:s text:c="13"/>G76204544 <text:s text:c="11"/>60 Intervención <text:s text:c="9"/>con <text:s text:c="9"/>Mujere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3"/>Fecha/hora:</text:p>
      <text:p text:style-name="Text"> <text:s text:c="138"/>ADELAIDA PÉREZ LORENZO <text:s text:c="113"/>31/10/2023 13:26</text:p>
      <text:p text:style-name="Text"> <text:s text:c="138"/>Sede electrónica Ayuntamiento de Las Palmas de Gran Canaria <text:s text:c="76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/text:p>
      <text:p text:style-name="Text"> <text:s text:c="165"/>la mujer “A ti mujer”. <text:s text:c="50"/>especialmente vulnerables.</text:p>
      <text:p text:style-name="Text"> </text:p>
      <text:p text:style-name="Text"> </text:p>
      <text:p text:style-name="Text"> <text:s text:c="235"/>Prevención e Intervención sobre</text:p>
      <text:p text:style-name="Text"> <text:s text:c="235"/>situaciones de vulnerabilidad en la</text:p>
      <text:p text:style-name="Text"> <text:s text:c="165"/>Ciudad de San Juan de Dios en el <text:s text:c="37"/>infancia, <text:s text:c="3"/>especialmente <text:s text:c="5"/>las</text:p>
      <text:p text:style-name="Text"> <text:s text:c="159"/>43 <text:s text:c="51"/>R3500084C <text:s text:c="9"/>61</text:p>
      <text:p text:style-name="Text"> <text:s text:c="165"/>Lasso sn orden hospitalaria <text:s text:c="42"/>relacionadas con discapacidad o</text:p>
      <text:p text:style-name="Text"> <text:s text:c="235"/>riesgo de padecerla. Escuela de</text:p>
      <text:p text:style-name="Text"> <text:s text:c="235"/>familia.</text:p>
      <text:p text:style-name="Text"> </text:p>
      <text:p text:style-name="Text"> <text:s text:c="235"/>CRISÁLIDA: Programa de atención</text:p>
      <text:p text:style-name="Text"> <text:s text:c="159"/>44 Fundación Canaria Lidia García <text:s text:c="20"/>G35669894 <text:s text:c="9"/>62 psicosocial para la integración social</text:p>
      <text:p text:style-name="Text"> <text:s text:c="235"/>de las personas mayores.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38"/>Servicio de Acceso a la Información y</text:p>
      <text:p text:style-name="Text"> <text:s text:c="232"/>63</text:p>
      <text:p text:style-name="Text"> <text:s text:c="238"/>al Entorno.</text:p>
      <text:p text:style-name="Text"> <text:s text:c="165"/>Asociación <text:s text:c="5"/>de <text:s text:c="5"/>personas</text:p>
      <text:p text:style-name="Text"> <text:s text:c="159"/>45 <text:s text:c="51"/>G76715234</text:p>
      <text:p text:style-name="Text"> <text:s text:c="165"/>Sordociegas de Canarias <text:s text:c="46"/>Servicio de atención a personas con</text:p>
      <text:p text:style-name="Text"> <text:s text:c="232"/>64 sordoceguera y familias – SAPSc</text:p>
      <text:p text:style-name="Text"> <text:s text:c="235"/>Gran Canaria.</text:p>
      <text:p text:style-name="Text"> </text:p>
      <text:p text:style-name="Text"> <text:s text:c="232"/>65 Enredando.</text:p>
      <text:p text:style-name="Text"> </text:p>
      <text:p text:style-name="Text"> <text:s text:c="165"/>Asociación Pandora <text:s text:c="16"/>Desarrollo</text:p>
      <text:p text:style-name="Text"> <text:s text:c="159"/>46 <text:s text:c="51"/>G76261742 <text:s text:c="9"/>66 FormArte.</text:p>
      <text:p text:style-name="Text"> <text:s text:c="165"/>Actitud Creadora.</text:p>
      <text:p text:style-name="Text"> </text:p>
      <text:p text:style-name="Text"> <text:s text:c="232"/>67 Isleta-Procomún.</text:p>
      <text:p text:style-name="Text"> </text:p>
      <text:p text:style-name="Text"> <text:s text:c="165"/>Asociación Canaria de Mediadores <text:s text:c="40"/>Servicio de Atención <text:s text:c="5"/>Integral <text:s text:c="4"/>a</text:p>
      <text:p text:style-name="Text"> <text:s text:c="159"/>47 <text:s text:c="51"/>G35883503 <text:s text:c="9"/>68</text:p>
      <text:p text:style-name="Text"> <text:s text:c="165"/>Interculturales (ACAMEI). <text:s text:c="47"/>Personas Inmigrantes.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35"/>Servicio <text:s text:c="3"/>de <text:s text:c="6"/>información <text:s text:c="3"/>y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3"/>G35750470 <text:s text:c="12"/>asesoramiento especializado sobre</text:p>
      <text:p text:style-name="Text"> <text:s text:c="159"/>48 Fundación Tutelar Canaria Adepsi <text:s text:c="37"/>69 medidas de apoyo al ejercicio a la</text:p>
      <text:p text:style-name="Text"> <text:s text:c="235"/>capacidad jurídica: “Estando cerca de</text:p>
      <text:p text:style-name="Text"> <text:s text:c="235"/>las personas”</text:p>
      <text:p text:style-name="Text"> </text:p>
      <text:p text:style-name="Text"> <text:s text:c="159"/>49 Asociación Solidaria Infinity <text:s text:c="21"/>G16880403 <text:s text:c="9"/>70 Lpa Social Música para todos</text:p>
      <text:p text:style-name="Text"> </text:p>
      <text:p text:style-name="Text"> <text:s text:c="159"/>50 Asociación Mejor en Bici <text:s text:c="26"/>G76267038 <text:s text:c="9"/>71 Cambios en cadena</text:p>
      <text:p text:style-name="Text"> </text:p>
      <text:p text:style-name="Text"> <text:s text:c="159"/>51 Asociación El Patio de las Culturas <text:s text:c="15"/>G35824200 <text:s text:c="9"/>72 Culturas en movimiento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0"/>Fecha/hora:</text:p>
      <text:p text:style-name="Text"> <text:s text:c="138"/>ADELAIDA PÉREZ LORENZO <text:s text:c="114"/>31/10/2023 13:26</text:p>
      <text:p text:style-name="Text"> <text:s text:c="138"/>Sede electrónica Ayuntamiento de Las Palmas de Gran Canaria <text:s text:c="77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35"/>Almuerzos familiares Las Palmas</text:p>
      <text:p text:style-name="Text"> <text:s text:c="159"/>52 Asociación Las Palmas Invita <text:s text:c="20"/>G76365410 <text:s text:c="11"/>73 invita para residentes en la ciudad de</text:p>
      <text:p text:style-name="Text"> <text:s text:c="235"/>Las Palmas de Gran Canaria</text:p>
      <text:p text:style-name="Text"> </text:p>
      <text:p text:style-name="Text"> <text:s text:c="235"/>La <text:s text:c="4"/>importancia <text:s text:c="2"/>del <text:s text:c="3"/>animador</text:p>
      <text:p text:style-name="Text"> <text:s text:c="235"/>sociocultural para prevenir fragilidad</text:p>
      <text:p text:style-name="Text"> <text:s text:c="159"/>53 Casa “San Vicente de Paul” <text:s text:c="22"/>R3500314D <text:s text:c="11"/>74</text:p>
      <text:p text:style-name="Text"> <text:s text:c="235"/>social. Evitemos la soledad no</text:p>
      <text:p text:style-name="Text"> <text:s text:c="235"/>deseada</text:p>
      <text:p text:style-name="Text"> </text:p>
      <text:p text:style-name="Text"> <text:s text:c="165"/>Asociación Benefica ONG Ser</text:p>
      <text:p text:style-name="Text"> <text:s text:c="159"/>54 <text:s text:c="49"/>G35954056 <text:s text:c="11"/>75 Voces amigas</text:p>
      <text:p text:style-name="Text"> <text:s text:c="165"/>Humano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5"/>Asoc. De cuidadoras/es de Gran</text:p>
      <text:p text:style-name="Text"> <text:s text:c="159"/>55 <text:s text:c="49"/>G76261940 <text:s text:c="11"/>76 Valentía en el tiempo</text:p>
      <text:p text:style-name="Text"> <text:s text:c="165"/>Canaria (Acuigranca)</text:p>
      <text:p text:style-name="Text"> </text:p>
      <text:p text:style-name="Text"> </text:p>
      <text:p text:style-name="Text"> </text:p>
      <text:p text:style-name="Text"> <text:s text:c="159"/>56 Up2u project depende de ti <text:s text:c="22"/>G76294933 <text:s text:c="11"/>77 Generacciones</text:p>
      <text:p text:style-name="Text"> </text:p>
      <text:p text:style-name="Text"> </text:p>
      <text:p text:style-name="Text"> </text:p>
      <text:p text:style-name="Text"> <text:s text:c="235"/>Centro <text:s text:c="5"/>de atención <text:s text:c="2"/>de <text:s text:c="3"/>las</text:p>
      <text:p text:style-name="Text"> <text:s text:c="162"/>Asoc. <text:s text:c="7"/>Remar <text:s text:c="7"/>Canarias <text:s text:c="38"/>necesidades básicas y participación</text:p>
      <text:p text:style-name="Text"> <text:s text:c="159"/>57 <text:s text:c="49"/>G35245893 <text:s text:c="11"/>78</text:p>
      <text:p text:style-name="Text"> <text:s text:c="162"/>(Rehabilitacion de marginados) <text:s text:c="42"/>social comunitaria en el barrio de</text:p>
      <text:p text:style-name="Text"> <text:s text:c="235"/>Miller Bajo</text:p>
      <text:p text:style-name="Text"> </text:p>
      <text:p text:style-name="Text"> </text:p>
      <text:p text:style-name="Text"> <text:s text:c="165"/>Asociación para la atención de la</text:p>
      <text:p text:style-name="Text"> <text:s text:c="159"/>58 <text:s text:c="49"/>G35058155 <text:s text:c="11"/>79 Gabinete de Orientación</text:p>
      <text:p text:style-name="Text"> <text:s text:c="165"/>Parálisis Cerebral</text:p>
      <text:p text:style-name="Text"> </text:p>
      <text:p text:style-name="Text"> </text:p>
      <text:p text:style-name="Text"> <text:s text:c="235"/>Proyecto de información, prevención,</text:p>
      <text:p text:style-name="Text"> <text:s text:c="235"/>asesoramiento y orientación a las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5"/>Asociación daño cerebral adquirido</text:p>
      <text:p text:style-name="Text"> <text:s text:c="159"/>59 <text:s text:c="49"/>G76301571 <text:s text:c="11"/>80 personas con DCA y sus familias y a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5"/>Gran Canaria</text:p>
      <text:p text:style-name="Text"> <text:s text:c="235"/>la población de la Ciudad de Las</text:p>
      <text:p text:style-name="Text"> <text:s text:c="235"/>Palmas de Gran Canaria en general</text:p>
      <text:p text:style-name="Text"> </text:p>
      <text:p text:style-name="Text"> </text:p>
      <text:p text:style-name="Text"> </text:p>
      <text:p text:style-name="Text"> </text:p>
      <text:p text:style-name="Text"> <text:s text:c="164"/>1. SEGUNDO: Por los técnicos de la Sección de Servicios Sociales y de conformidad con los</text:p>
      <text:p text:style-name="Text"> <text:s text:c="167"/>criterios establecidos en las Bases de concesión y la Ley 39/2015, de 1 de octubre, se propone</text:p>
      <text:p text:style-name="Text"> <text:s text:c="167"/>la exclusión de la Convocatoria Pública de los proyectos que a continuación se relacionan por los</text:p>
      <text:p text:style-name="Text"> <text:s text:c="167"/>motivos que se especifican: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8"/>Fecha/hora:</text:p>
      <text:p text:style-name="Text"> <text:s text:c="138"/>ADELAIDA PÉREZ LORENZO <text:s text:c="108"/>31/10/2023 13:26</text:p>
      <text:p text:style-name="Text"> <text:s text:c="138"/>Sede electrónica Ayuntamiento de Las Palmas de Gran Canaria <text:s text:c="71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75"/>ORGANIZACIONES <text:s text:c="30"/>CIF <text:s text:c="26"/>PROYECTOS</text:p>
      <text:p text:style-name="Text"> </text:p>
      <text:p text:style-name="Text"> </text:p>
      <text:p text:style-name="Text"> <text:s text:c="234"/>La importancia del animador sociocultural</text:p>
      <text:p text:style-name="Text"> <text:s text:c="159"/>1 Casa “San Vicente de Paul” <text:s text:c="27"/>R3500314D <text:s text:c="9"/>para prevenir fragilidad social. Evitemos la</text:p>
      <text:p text:style-name="Text"> <text:s text:c="234"/>soledad no deseada</text:p>
      <text:p text:style-name="Text"> </text:p>
      <text:p text:style-name="Text"> </text:p>
      <text:p text:style-name="Text"> <text:s text:c="234"/>Almuerzos familiares Las Palmas invita para</text:p>
      <text:p text:style-name="Text"> <text:s text:c="159"/>2 Asociación Las Palmas Invita <text:s text:c="25"/>G76365410 <text:s text:c="9"/>residentes en la ciudad de Las Palmas de</text:p>
      <text:p text:style-name="Text"> <text:s text:c="234"/>Gran Canaria</text:p>
      <text:p text:style-name="Text"> </text:p>
      <text:p text:style-name="Text"> </text:p>
      <text:p text:style-name="Text"> <text:s text:c="163"/>Asociación Cáncer de Mama y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34"/>Digitalización de la asociación <text:s text:c="8"/>canaria</text:p>
      <text:p text:style-name="Text"> <text:s text:c="159"/>3 <text:s text:c="54"/>G35695493</text:p>
      <text:p text:style-name="Text"> <text:s text:c="234"/>Cáncer de mama y ginecológico</text:p>
      <text:p text:style-name="Text"> <text:s text:c="163"/>Ginecológico</text:p>
      <text:p text:style-name="Text"> </text:p>
      <text:p text:style-name="Text"> </text:p>
      <text:p text:style-name="Text"> <text:s text:c="159"/>4 Up2u Project depende de ti <text:s text:c="27"/>G76294933 <text:s text:c="9"/>Generacciones</text:p>
      <text:p text:style-name="Text"> </text:p>
      <text:p text:style-name="Text"> </text:p>
      <text:p text:style-name="Text"> <text:s text:c="234"/>Centro de atención de las necesidades</text:p>
      <text:p text:style-name="Text"> <text:s text:c="163"/>Remar Canarias (Rehabilitacion de</text:p>
      <text:p text:style-name="Text"> <text:s text:c="158"/>5 <text:s text:c="55"/>G35245893 <text:s text:c="9"/>básicas y participación social comunitaria en</text:p>
      <text:p text:style-name="Text"> <text:s text:c="163"/>marginados)</text:p>
      <text:p text:style-name="Text"> <text:s text:c="234"/>el barrio de Miller Bajo</text:p>
      <text:p text:style-name="Text"> </text:p>
      <text:p text:style-name="Text"> </text:p>
      <text:p text:style-name="Text"> <text:s text:c="159"/>6 Asociación Solidaria Infinity <text:s text:c="24"/>G16880403 <text:s text:c="9"/>Lpa Social Música para todos</text:p>
      <text:p text:style-name="Text"> </text:p>
      <text:p text:style-name="Text"> </text:p>
      <text:p text:style-name="Text"> <text:s text:c="163"/>Asoc. De cuidadoras/es de Gran</text:p>
      <text:p text:style-name="Text"> <text:s text:c="159"/>7 <text:s text:c="54"/>G76261940 <text:s text:c="9"/>Valentía en el tiempo</text:p>
      <text:p text:style-name="Text"> <text:s text:c="163"/>Canaria (Acuigranca)</text:p>
      <text:p text:style-name="Text"> </text:p>
      <text:p text:style-name="Text"> </text:p>
      <text:p text:style-name="Text"> <text:s text:c="234"/>Conociendo mis oportunidades.</text:p>
      <text:p text:style-name="Text"> <text:s text:c="159"/>8 Fundación Randstad <text:s text:c="35"/>G83844316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34"/>Plan Tú Sumas: Diversidad y familia.</text:p>
      <text:p text:style-name="Text"> </text:p>
      <text:p text:style-name="Text"> </text:p>
      <text:p text:style-name="Text"> <text:s text:c="163"/>Asociación <text:s text:c="8"/>Benefica <text:s text:c="9"/>ONG <text:s text:c="2"/>Ser</text:p>
      <text:p text:style-name="Text"> <text:s text:c="159"/>9 <text:s text:c="54"/>G35954056 <text:s text:c="9"/>Voces amigas</text:p>
      <text:p text:style-name="Text"> <text:s text:c="163"/>Humano</text:p>
      <text:p text:style-name="Text"> </text:p>
      <text:p text:style-name="Text"> </text:p>
      <text:p text:style-name="Text"> </text:p>
      <text:p text:style-name="Text"> <text:s text:c="157"/>a. Declaración de desistimiento por aplicación del artículo 68, apartado 1, de la Ley 39/2015, de 1 de</text:p>
      <text:p text:style-name="Text"> <text:s text:c="157"/>octubre, de Procedimiento Administrativo Común de las Administraciones Públicas: “Si la solicitud de</text:p>
      <text:p text:style-name="Text"> <text:s text:c="157"/>iniciación no reúne los requisitos que señala el artículo 66, y, en su caso, los que señala el artículo 67 u</text:p>
      <text:p text:style-name="Text"> <text:s text:c="157"/>otros exigidos por la legislación específica aplicable, se requerirá al interesado para que, en un plazo de</text:p>
      <text:p text:style-name="Text"> <text:s text:c="157"/>diez días, subsane la falta o acompañe los documentos preceptivos, con indicación de que, si así no lo</text:p>
      <text:p text:style-name="Text"> <text:s text:c="157"/>hiciera, se le tendrá por desistido de su petición, previa resolución que deberá ser dictada en lo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2"/>Fecha/hora:</text:p>
      <text:p text:style-name="Text"> <text:s text:c="138"/>ADELAIDA PÉREZ LORENZO <text:s text:c="112"/>31/10/2023 13:26</text:p>
      <text:p text:style-name="Text"> <text:s text:c="138"/>Sede electrónica Ayuntamiento de Las Palmas de Gran Canaria <text:s text:c="75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57"/>términos previstos en el artículo 21” y el artículo 43:” Práctica de las notificaciones a través de medios</text:p>
      <text:p text:style-name="Text"> <text:s text:c="157"/>electrónicos: […] cuando la notificación por medios electrónicos sea de carácter obligatorio, […] se</text:p>
      <text:p text:style-name="Text"> <text:s text:c="157"/>entenderá rechazada cuando hayan transcurrido diez días naturales desde la puesta a disposición de la</text:p>
      <text:p text:style-name="Text"> <text:s text:c="157"/>notificación sin que se acceda a su contenido”.</text:p>
      <text:p text:style-name="Text"> </text:p>
      <text:p text:style-name="Text"> </text:p>
      <text:p text:style-name="Text"> </text:p>
      <text:p text:style-name="Text"> </text:p>
      <text:p text:style-name="Text"> <text:s text:c="178"/>ORGANIZACIONES <text:s text:c="28"/>CIF <text:s text:c="25"/>PROYECTOS</text:p>
      <text:p text:style-name="Text"> </text:p>
      <text:p text:style-name="Text"> </text:p>
      <text:p text:style-name="Text"> <text:s text:c="235"/>La importancia del animador sociocultural</text:p>
      <text:p text:style-name="Text"> <text:s text:c="161"/>1 <text:s text:c="5"/>Casa “San Vicente de Paul” <text:s text:c="21"/>R3500314D <text:s text:c="9"/>para prevenir fragilidad social. Evitemos la</text:p>
      <text:p text:style-name="Text"> <text:s text:c="235"/>soledad no deseada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35"/>Almuerzos familiares Las Palmas invita para</text:p>
      <text:p text:style-name="Text"> <text:s text:c="161"/>2 <text:s text:c="5"/>Asociación Las Palmas Invita <text:s text:c="19"/>G76365410 <text:s text:c="9"/>residentes en la ciudad de Las Palmas de</text:p>
      <text:p text:style-name="Text"> <text:s text:c="235"/>Gran Canaria</text:p>
      <text:p text:style-name="Text"> </text:p>
      <text:p text:style-name="Text"> </text:p>
      <text:p text:style-name="Text"> </text:p>
      <text:p text:style-name="Text"> </text:p>
      <text:p text:style-name="Text"> <text:s text:c="157"/>b. Excluido porque los proyectos presentados no responden a la aplicación de la Base Primera de las</text:p>
      <text:p text:style-name="Text"> <text:s text:c="157"/>Bases de vigencia indefinida de la convocatoria, sobre el Objeto de la subvención.</text:p>
      <text:p text:style-name="Text"> </text:p>
      <text:p text:style-name="Text"> </text:p>
      <text:p text:style-name="Text"> </text:p>
      <text:p text:style-name="Text"> </text:p>
      <text:p text:style-name="Text"> <text:s text:c="178"/>ORGANIZACIONES <text:s text:c="28"/>CIF <text:s text:c="25"/>PROYECTOS</text:p>
      <text:p text:style-name="Text"> </text:p>
      <text:p text:style-name="Text"> </text:p>
      <text:p text:style-name="Text"> <text:s text:c="216"/>G16880403</text:p>
      <text:p text:style-name="Text"> <text:s text:c="161"/>1 <text:s text:c="5"/>Asociación Solidaria Infinity <text:s text:c="37"/>Lpa Social Música para todos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8"/>Asociación Canaria Cáncer <text:s text:c="14"/>de <text:s text:c="24"/>Digitalización de la asociación <text:s text:c="4"/>canaria</text:p>
      <text:p text:style-name="Text"> <text:s text:c="161"/>2 <text:s text:c="53"/>G35695493</text:p>
      <text:p text:style-name="Text"> <text:s text:c="168"/>Mama y Ginecológico <text:s text:c="47"/>Cáncer de Mama y Ginecológico.</text:p>
      <text:p text:style-name="Text"> </text:p>
      <text:p text:style-name="Text"> </text:p>
      <text:p text:style-name="Text"> </text:p>
      <text:p text:style-name="Text"> </text:p>
      <text:p text:style-name="Text"> <text:s text:c="157"/>c. Excluido por aplicación la base quinta punto 12: “La entidad beneficiaria queda obligada a atender los</text:p>
      <text:p text:style-name="Text"> <text:s text:c="157"/>requerimientos que le pueda hacer el ayuntamiento sobre la presentación, ejecución y justificación del</text:p>
      <text:p text:style-name="Text"> <text:s text:c="157"/>proyecto”. La documentación aportada en la subsanación del requerimiento no da respuesta al</text:p>
      <text:p text:style-name="Text"> <text:s text:c="157"/>requerimiento enviado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9"/>Fecha/hora:</text:p>
      <text:p text:style-name="Text"> <text:s text:c="138"/>ADELAIDA PÉREZ LORENZO <text:s text:c="109"/>31/10/2023 13:26</text:p>
      <text:p text:style-name="Text"> <text:s text:c="138"/>Sede electrónica Ayuntamiento de Las Palmas de Gran Canaria <text:s text:c="72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/text:p>
      <text:p text:style-name="Text"> </text:p>
      <text:p text:style-name="Text"> <text:s text:c="177"/>ORGANIZACIONES <text:s text:c="26"/>CIF <text:s text:c="27"/>PROYECTOS</text:p>
      <text:p text:style-name="Text"> </text:p>
      <text:p text:style-name="Text"> </text:p>
      <text:p text:style-name="Text"> <text:s text:c="213"/>Centro de atención de las necesidades básicas</text:p>
      <text:p text:style-name="Text"> <text:s text:c="169"/>Remar Canarias (Rehabilitacion de</text:p>
      <text:p text:style-name="Text"> <text:s text:c="163"/>1 <text:s text:c="38"/>G35245893 y participación social comunitaria en el barrio de</text:p>
      <text:p text:style-name="Text"> <text:s text:c="169"/>marginados)</text:p>
      <text:p text:style-name="Text"> <text:s text:c="213"/>Miller Bajo</text:p>
      <text:p text:style-name="Text"> </text:p>
      <text:p text:style-name="Text"> </text:p>
      <text:p text:style-name="Text"> </text:p>
      <text:p text:style-name="Text"> <text:s text:c="157"/>d. Excluido por aplicación de la base tercera, punto 2h, “aquellos proyectos que, según criterios técncos,</text:p>
      <text:p text:style-name="Text"> <text:s text:c="157"/>no den garantía para su viabilidad (objetivos, actividades y metodología planteada, eficacia, eficiencia y</text:p>
      <text:p text:style-name="Text"> <text:s text:c="157"/>consistencia del proyecto, etc).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78"/>ORGANIZACIONES <text:s text:c="28"/>CIF <text:s text:c="25"/>PROYECTOS</text:p>
      <text:p text:style-name="Text"> </text:p>
      <text:p text:style-name="Text"> </text:p>
      <text:p text:style-name="Text"> <text:s text:c="163"/>1 <text:s text:c="5"/>Asociación Solidaria Infinity <text:s text:c="16"/>G16880403 <text:s text:c="9"/>Lpa Social Música para todos</text:p>
      <text:p text:style-name="Text"> </text:p>
      <text:p text:style-name="Text"> </text:p>
      <text:p text:style-name="Text"> <text:s text:c="170"/>Asoc. De cuidadoras/es de Gran</text:p>
      <text:p text:style-name="Text"> <text:s text:c="163"/>2 <text:s text:c="51"/>G76261940 <text:s text:c="9"/>Valentía en el tiempo</text:p>
      <text:p text:style-name="Text"> <text:s text:c="170"/>Canaria (Acuigranca)</text:p>
      <text:p text:style-name="Text"> </text:p>
      <text:p text:style-name="Text"> </text:p>
      <text:p text:style-name="Text"> </text:p>
      <text:p text:style-name="Text"> <text:s text:c="157"/>TERCERO: Por las técnicos de la Sección de Servicios Sociales y de conformidad con los criterios</text:p>
      <text:p text:style-name="Text"> <text:s text:c="157"/>establecidos en las Bases de concesión, se propone la denegación de subvenciones a los proyectos que</text:p>
      <text:p text:style-name="Text"> <text:s text:c="157"/>a continuación se relacionan por aplicación de la base undécima, punto 2: …“ No tendrán derecho a</text:p>
      <text:p text:style-name="Text"> <text:s text:c="157"/>subvención los proyectos que no alcancen un mínimo de 40 puntos”.</text:p>
      <text:p text:style-name="Text"> </text:p>
      <text:p text:style-name="Text"> <text:s text:c="167"/>ORGANIZACIONES <text:s text:c="25"/>CIF <text:s text:c="25"/>PROYECTOS <text:s text:c="16"/>PUNTUACIÓN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24"/>Conociendo mis oportunidades. <text:s text:c="12"/>24,75</text:p>
      <text:p text:style-name="Text"> </text:p>
      <text:p text:style-name="Text"> <text:s text:c="159"/>1 <text:s text:c="6"/>Fundación Randstad <text:s text:c="16"/>G83844316</text:p>
      <text:p text:style-name="Text"> <text:s text:c="224"/>Plan Tú Sumas: Diversidad y</text:p>
      <text:p text:style-name="Text"> <text:s text:c="266"/>20,75</text:p>
      <text:p text:style-name="Text"> <text:s text:c="224"/>familia.</text:p>
      <text:p text:style-name="Text"> </text:p>
      <text:p text:style-name="Text"> </text:p>
      <text:p text:style-name="Text"> <text:s text:c="167"/>Asociación <text:s text:c="1"/>Benefica</text:p>
      <text:p text:style-name="Text"> <text:s text:c="159"/>2 <text:s text:c="41"/>G35954056 <text:s text:c="12"/>Voces amigas <text:s text:c="30"/>34</text:p>
      <text:p text:style-name="Text"> <text:s text:c="167"/>ONG Ser Humano</text:p>
      <text:p text:style-name="Text"> </text:p>
      <text:p text:style-name="Text"> </text:p>
      <text:p text:style-name="Text"> <text:s text:c="159"/>3 <text:s text:c="6"/>UP2u Project depende <text:s text:c="14"/>G76294933 <text:s text:c="12"/>Generacciones <text:s text:c="29"/>35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7"/>Fecha/hora:</text:p>
      <text:p text:style-name="Text"> <text:s text:c="138"/>ADELAIDA PÉREZ LORENZO <text:s text:c="108"/>31/10/2023 13:26</text:p>
      <text:p text:style-name="Text"> <text:s text:c="138"/>Sede electrónica Ayuntamiento de Las Palmas de Gran Canaria <text:s text:c="71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4"/>de tí</text:p>
      <text:p text:style-name="Text"> </text:p>
      <text:p text:style-name="Text"> </text:p>
      <text:p text:style-name="Text"> </text:p>
      <text:p text:style-name="Text"> <text:s text:c="157"/>CUARTO: Por los técnicos de la Sección de Servicios Sociales y de conformidad con los criterios</text:p>
      <text:p text:style-name="Text"> <text:s text:c="157"/>establecidos en las Bases de concesión, se ha realizado la siguiente valoración para las solicitudes</text:p>
      <text:p text:style-name="Text"> <text:s text:c="157"/>admitidas a trámite, otorgándose, como propuesta, las siguientes puntuaciones a cada una de ellas:</text:p>
      <text:p text:style-name="Text"> </text:p>
      <text:p text:style-name="Text"> </text:p>
      <text:p text:style-name="Text"> </text:p>
      <text:p text:style-name="Text"> </text:p>
      <text:p text:style-name="Text"> <text:s text:c="201"/>CIF <text:s text:c="50"/>PUNT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3"/>ORGANIZACIONES <text:s text:c="50"/>PROYECTOS</text:p>
      <text:p text:style-name="Text"> </text:p>
      <text:p text:style-name="Text"> <text:s text:c="215"/>Acciones dirigidas para prevenir la</text:p>
      <text:p text:style-name="Text"> <text:s text:c="213"/>1 Exclusión Social en población mayor <text:s text:c="5"/>60</text:p>
      <text:p text:style-name="Text"> <text:s text:c="164"/>Asociación <text:s text:c="8"/>Civitas <text:s text:c="24"/>con Discapacidad Intelectual.</text:p>
      <text:p text:style-name="Text"> <text:s text:c="164"/>centros especializados</text:p>
      <text:p text:style-name="Text"> <text:s text:c="159"/>1 <text:s text:c="30"/>G35025048</text:p>
      <text:p text:style-name="Text"> <text:s text:c="164"/>en <text:s text:c="4"/>personas <text:s text:c="6"/>con <text:s text:c="25"/>Estimulación cognitiva en el proceso</text:p>
      <text:p text:style-name="Text"> <text:s text:c="164"/>discapacidad intelectual <text:s text:c="26"/>de deterioro por envejecimiento en</text:p>
      <text:p text:style-name="Text"> <text:s text:c="213"/>2 <text:s text:c="41"/>60</text:p>
      <text:p text:style-name="Text"> <text:s text:c="215"/>población <text:s text:c="4"/>con <text:s text:c="6"/>discapacidad</text:p>
      <text:p text:style-name="Text"> <text:s text:c="215"/>intelectual</text:p>
      <text:p text:style-name="Text"> </text:p>
      <text:p text:style-name="Text"> <text:s text:c="161"/>Asociación de Personas</text:p>
      <text:p text:style-name="Text"> <text:s text:c="161"/>con <text:s text:c="8"/>Discapacidad</text:p>
      <text:p text:style-name="Text"> <text:s text:c="159"/>2 <text:s text:c="25"/>G35029065 3 Ocio inclusivo <text:s text:c="42"/>45,25</text:p>
      <text:p text:style-name="Text"> <text:s text:c="161"/>Intelectual <text:s text:c="3"/>de <text:s text:c="3"/>Las</text:p>
      <text:p text:style-name="Text"> <text:s text:c="161"/>Palmas (APROSU)</text:p>
      <text:p text:style-name="Text"> </text:p>
      <text:p text:style-name="Text"> <text:s text:c="215"/>Atención social y terapéutica para la</text:p>
      <text:p text:style-name="Text"> <text:s text:c="215"/>prevención de la exclusión social de</text:p>
      <text:p text:style-name="Text"> <text:s text:c="213"/>4 <text:s text:c="41"/>57</text:p>
      <text:p text:style-name="Text"> <text:s text:c="215"/>las personas con trastornos del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1"/>Asociación de Familias <text:s text:c="31"/>espectro del autismo (TEA)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1"/>de <text:s text:c="4"/>Personas <text:s text:c="2"/>con</text:p>
      <text:p text:style-name="Text"> <text:s text:c="159"/>3 <text:s text:c="23"/>G35042977</text:p>
      <text:p text:style-name="Text"> <text:s text:c="161"/>Autismo de Las Palmas <text:s text:c="32"/>Servicio integral de actividades</text:p>
      <text:p text:style-name="Text"> <text:s text:c="161"/>(APNALP) <text:s text:c="45"/>como fórmula de evitación de la</text:p>
      <text:p text:style-name="Text"> <text:s text:c="213"/>5 exclusión social de las personas con <text:s text:c="4"/>52</text:p>
      <text:p text:style-name="Text"> <text:s text:c="215"/>trastornos del espectro del autismo</text:p>
      <text:p text:style-name="Text"> <text:s text:c="215"/>(TEA)</text:p>
      <text:p text:style-name="Text"> </text:p>
      <text:p text:style-name="Text"> <text:s text:c="161"/>Asociación de Personas</text:p>
      <text:p text:style-name="Text"> <text:s text:c="159"/>4 Sordas de la provincia G35049923 6 Programa de integración social <text:s text:c="28"/>74,5</text:p>
      <text:p text:style-name="Text"> <text:s text:c="161"/>de Las Palma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2"/>Fecha/hora:</text:p>
      <text:p text:style-name="Text"> <text:s text:c="138"/>ADELAIDA PÉREZ LORENZO <text:s text:c="102"/>31/10/2023 13:26</text:p>
      <text:p text:style-name="Text"> <text:s text:c="138"/>Sede electrónica Ayuntamiento de Las Palmas de Gran Canaria <text:s text:c="65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1"/>Asociación para la lucha</text:p>
      <text:p text:style-name="Text"> <text:s text:c="198"/>Atención psicosocial en personas</text:p>
      <text:p text:style-name="Text"> <text:s text:c="161"/>contra <text:s text:c="3"/>Enfermedades</text:p>
      <text:p text:style-name="Text"> <text:s text:c="159"/>5 <text:s text:c="25"/>G35052216 7 con ERC en riesgo de exclusión <text:s text:c="28"/>64</text:p>
      <text:p text:style-name="Text"> <text:s text:c="161"/>Renales <text:s text:c="3"/>Alcer <text:s text:c="4"/>Las</text:p>
      <text:p text:style-name="Text"> <text:s text:c="198"/>social y sus familiares</text:p>
      <text:p text:style-name="Text"> <text:s text:c="161"/>Palmas</text:p>
      <text:p text:style-name="Text"> </text:p>
      <text:p text:style-name="Text"> <text:s text:c="212"/>Servicio de apoyo familiar (S.A.F.):</text:p>
      <text:p text:style-name="Text"> <text:s text:c="159"/>6 Asociación Adepsi <text:s text:c="21"/>G35068824 8 orientado a la atención y prevención <text:s text:c="8"/>62</text:p>
      <text:p text:style-name="Text"> <text:s text:c="212"/>de la exclusión social</text:p>
      <text:p text:style-name="Text"> </text:p>
      <text:p text:style-name="Text"> <text:s text:c="213"/>9 Servicio Conciliación Familiar <text:s text:c="10"/>44,75</text:p>
      <text:p text:style-name="Text"> </text:p>
      <text:p text:style-name="Text"> <text:s text:c="164"/>Asociación de Entidades <text:s text:c="27"/>Atención <text:s text:c="4"/>a <text:s text:c="4"/>personas <text:s text:c="5"/>con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9"/>7 <text:s text:c="28"/>G35083112</text:p>
      <text:p text:style-name="Text"> <text:s text:c="164"/>Plena Inclusión Canarias <text:s text:c="26"/>discapacidad intelectual en situación</text:p>
      <text:p text:style-name="Text"> <text:s text:c="212"/>10 <text:s text:c="41"/>49,25</text:p>
      <text:p text:style-name="Text"> <text:s text:c="215"/>de vulnerabilidad o riesgo de</text:p>
      <text:p text:style-name="Text"> <text:s text:c="215"/>exclusión social</text:p>
      <text:p text:style-name="Text"> </text:p>
      <text:p text:style-name="Text"> <text:s text:c="215"/>Asesoramiento, <text:s text:c="5"/>valoración <text:s text:c="3"/>y</text:p>
      <text:p text:style-name="Text"> <text:s text:c="212"/>11 diagnóstico de familias de personas <text:s text:c="5"/>66,5</text:p>
      <text:p text:style-name="Text"> <text:s text:c="215"/>con síndrome de down</text:p>
      <text:p text:style-name="Text"> </text:p>
      <text:p text:style-name="Text"> <text:s text:c="217"/>Sensibilización hacia el síndrome de</text:p>
      <text:p text:style-name="Text"> <text:s text:c="212"/>12 <text:s text:c="42"/>61</text:p>
      <text:p text:style-name="Text"> <text:s text:c="217"/>down</text:p>
      <text:p text:style-name="Text"> <text:s text:c="161"/>Asociación Síndrome de</text:p>
      <text:p text:style-name="Text"> <text:s text:c="159"/>8 <text:s text:c="23"/>G35131515</text:p>
      <text:p text:style-name="Text"> <text:s text:c="161"/>Down de Las Palmas</text:p>
      <text:p text:style-name="Text"> <text:s text:c="215"/>Agentes de vigilancia: Prevención</text:p>
      <text:p text:style-name="Text"> <text:s text:c="215"/>del acoso escolar hacia menores y</text:p>
      <text:p text:style-name="Text"> <text:s text:c="215"/>jóvenes con discapacidad intelectual</text:p>
      <text:p text:style-name="Text"> <text:s text:c="212"/>13 desde el grupo de iguales. <text:s text:c="14"/>64,5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1"/>Asociación de Celiacos y <text:s text:c="14"/>Inclusión Social del colectivo celiaco: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1"/>sensibles al gluten de la <text:s text:c="13"/>orientación social y entrega de</text:p>
      <text:p text:style-name="Text"> <text:s text:c="159"/>9 <text:s text:c="26"/>G35149202 14 <text:s text:c="56"/>75,5</text:p>
      <text:p text:style-name="Text"> <text:s text:c="161"/>Provincia de Las Palmas <text:s text:c="15"/>alimentos sin gluten para familias en</text:p>
      <text:p text:style-name="Text"> <text:s text:c="161"/>(ASOCEPA) <text:s text:c="29"/>situación de vulnerabilidad social</text:p>
      <text:p text:style-name="Text"> </text:p>
      <text:p text:style-name="Text"> <text:s text:c="161"/>Asociación <text:s text:c="10"/>de <text:s text:c="14"/>Proyecto <text:s text:c="3"/>de <text:s text:c="3"/>prevención <text:s text:c="5"/>de</text:p>
      <text:p text:style-name="Text"> <text:s text:c="158"/>10 Integración <text:s text:c="6"/>Social G35263318 15 adicciones evitando la exclusión: “A <text:s text:c="21"/>87</text:p>
      <text:p text:style-name="Text"> <text:s text:c="161"/>“Calidad de Vida” <text:s text:c="20"/>tu salud”</text:p>
      <text:p text:style-name="Text"> </text:p>
      <text:p text:style-name="Text"> <text:s text:c="164"/>Asociación de Diabeticos</text:p>
      <text:p text:style-name="Text"> <text:s text:c="159"/>11 <text:s text:c="27"/>G35317049 16 ¡Mantén a raya tu diabetes! <text:s text:c="27"/>58</text:p>
      <text:p text:style-name="Text"> <text:s text:c="164"/>de Gran Canaria</text:p>
      <text:p text:style-name="Text"> </text:p>
      <text:p text:style-name="Text"> <text:s text:c="158"/>12 Asociación de Padres y G35339035 17 Habilidades para la inclusión social <text:s text:c="23"/>65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3"/>Fecha/hora:</text:p>
      <text:p text:style-name="Text"> <text:s text:c="138"/>ADELAIDA PÉREZ LORENZO <text:s text:c="103"/>31/10/2023 13:26</text:p>
      <text:p text:style-name="Text"> <text:s text:c="138"/>Sede electrónica Ayuntamiento de Las Palmas de Gran Canaria <text:s text:c="66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4"/>madres de personas con</text:p>
      <text:p text:style-name="Text"> <text:s text:c="164"/>discapacidad intelectual</text:p>
      <text:p text:style-name="Text"> <text:s text:c="164"/>Apadis</text:p>
      <text:p text:style-name="Text"> </text:p>
      <text:p text:style-name="Text"> <text:s text:c="161"/>Asociación <text:s text:c="7"/>Gamá-</text:p>
      <text:p text:style-name="Text"> <text:s text:c="161"/>Colectivo de Lesbianas <text:s text:c="14"/>Programa para el fomento del</text:p>
      <text:p text:style-name="Text"> <text:s text:c="158"/>13 Gays <text:s text:c="4"/>Bisexuales <text:s text:c="2"/>y G35364512 18 empleo y la inserción en las <text:s text:c="23"/>94</text:p>
      <text:p text:style-name="Text"> <text:s text:c="161"/>Transexuales <text:s text:c="8"/>de <text:s text:c="13"/>personas LGTB</text:p>
      <text:p text:style-name="Text"> <text:s text:c="161"/>Canarias</text:p>
      <text:p text:style-name="Text"> </text:p>
      <text:p text:style-name="Text"> <text:s text:c="202"/>Atención integral a personas con</text:p>
      <text:p text:style-name="Text"> <text:s text:c="164"/>Asociación <text:s text:c="7"/>Amigos</text:p>
      <text:p text:style-name="Text"> <text:s text:c="158"/>14 <text:s text:c="28"/>G35435163 19 VIH como fórmula de prevención de <text:s text:c="13"/>61,5</text:p>
      <text:p text:style-name="Text"> <text:s text:c="164"/>Contra el Sida (A.C.S.)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02"/>la exclusión social</text:p>
      <text:p text:style-name="Text"> </text:p>
      <text:p text:style-name="Text"> <text:s text:c="161"/>Fundación Canaria para</text:p>
      <text:p text:style-name="Text"> <text:s text:c="161"/>el Tratamiento Integral</text:p>
      <text:p text:style-name="Text"> <text:s text:c="158"/>15 <text:s text:c="25"/>G35521533 20 Aula de adultos: realidades posibles <text:s text:c="14"/>46</text:p>
      <text:p text:style-name="Text"> <text:s text:c="161"/>de la Parálisis Cerebral</text:p>
      <text:p text:style-name="Text"> <text:s text:c="161"/>Infantil (TIPCI)</text:p>
      <text:p text:style-name="Text"> </text:p>
      <text:p text:style-name="Text"> <text:s text:c="200"/>Servicio de actividades de ocio</text:p>
      <text:p text:style-name="Text"> <text:s text:c="161"/>Asociación de Familias <text:s text:c="13"/>21 inclusivas <text:s text:c="2"/>para <text:s text:c="4"/>personas en <text:s text:c="16"/>46</text:p>
      <text:p text:style-name="Text"> <text:s text:c="161"/>de <text:s text:c="5"/>personas <text:s text:c="5"/>con <text:s text:c="13"/>exclusión social (PDIyD)</text:p>
      <text:p text:style-name="Text"> <text:s text:c="158"/>16 <text:s text:c="26"/>G35562578</text:p>
      <text:p text:style-name="Text"> <text:s text:c="161"/>Discapacidad intelectual</text:p>
      <text:p text:style-name="Text"> <text:s text:c="161"/>y del desarrollo Apaelp <text:s text:c="15"/>Todos sumamos contra la exclusión</text:p>
      <text:p text:style-name="Text"> <text:s text:c="197"/>22 <text:s text:c="50"/>57</text:p>
      <text:p text:style-name="Text"> <text:s text:c="200"/>social</text:p>
      <text:p text:style-name="Text"> </text:p>
      <text:p text:style-name="Text"> <text:s text:c="161"/>Asociación Gull-Lasègue</text:p>
      <text:p text:style-name="Text"> <text:s text:c="161"/>para el Estudio y <text:s text:c="21"/>Te cambia la acción: atención para la</text:p>
      <text:p text:style-name="Text"> <text:s text:c="158"/>17 Tratamiento <text:s text:c="4"/>de <text:s text:c="4"/>la G35566876 23 inclusión social de personas con <text:s text:c="17"/>61</text:p>
      <text:p text:style-name="Text"> <text:s text:c="161"/>Anorexia y la Bulimia en <text:s text:c="14"/>trastorno de la conducta alimentaria</text:p>
      <text:p text:style-name="Text"> <text:s text:c="161"/>Canarias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1"/>Asociación Canaria de</text:p>
      <text:p text:style-name="Text"> <text:s text:c="199"/>No me excluyas: plan integral de</text:p>
      <text:p text:style-name="Text"> <text:s text:c="161"/>Personas con Trastornos</text:p>
      <text:p text:style-name="Text"> <text:s text:c="158"/>18 <text:s text:c="25"/>G35663897 24 intervención sobre la desigualdad en <text:s text:c="14"/>54</text:p>
      <text:p text:style-name="Text"> <text:s text:c="161"/>Generalizados <text:s text:c="7"/>del</text:p>
      <text:p text:style-name="Text"> <text:s text:c="199"/>personas autistas y familiares.</text:p>
      <text:p text:style-name="Text"> <text:s text:c="161"/>Desarrollo (ACTRADE)</text:p>
      <text:p text:style-name="Text"> </text:p>
      <text:p text:style-name="Text"> <text:s text:c="209"/>Embárriate 2023 Las Palmas de</text:p>
      <text:p text:style-name="Text"> <text:s text:c="209"/>Gran <text:s text:c="5"/>Canaria: <text:s text:c="3"/>Proyecto <text:s text:c="3"/>de</text:p>
      <text:p text:style-name="Text"> <text:s text:c="164"/>Asociación <text:s text:c="7"/>“Mojo <text:s text:c="5"/>de <text:s text:c="13"/>prevención de riesgos de exclusión,</text:p>
      <text:p text:style-name="Text"> <text:s text:c="158"/>19 <text:s text:c="35"/>G35673342 25 <text:s text:c="40"/>91,75</text:p>
      <text:p text:style-name="Text"> <text:s text:c="164"/>Caña” <text:s text:c="39"/>integración social y dinamización de</text:p>
      <text:p text:style-name="Text"> <text:s text:c="209"/>los barrios de Las Palmas de Gran</text:p>
      <text:p text:style-name="Text"> <text:s text:c="209"/>Canaria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96"/>Fecha/hora:</text:p>
      <text:p text:style-name="Text"> <text:s text:c="138"/>ADELAIDA PÉREZ LORENZO <text:s text:c="96"/>31/10/2023 13:26</text:p>
      <text:p text:style-name="Text"> <text:s text:c="138"/>Sede electrónica Ayuntamiento de Las Palmas de Gran Canaria <text:s text:c="59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15"/>De <text:s text:c="3"/>Belingo. <text:s text:c="4"/>Proyecto <text:s text:c="3"/>de</text:p>
      <text:p text:style-name="Text"> <text:s text:c="215"/>acompañamiento <text:s text:c="5"/>a <text:s text:c="3"/>personas</text:p>
      <text:p text:style-name="Text"> <text:s text:c="212"/>26 mayores en soledad <text:s text:c="22"/>85,5</text:p>
      <text:p text:style-name="Text"> </text:p>
      <text:p text:style-name="Text"> </text:p>
      <text:p text:style-name="Text"> </text:p>
      <text:p text:style-name="Text"> </text:p>
      <text:p text:style-name="Text"> <text:s text:c="217"/>Conocer para prevenir, prevenir para</text:p>
      <text:p text:style-name="Text"> <text:s text:c="212"/>27 <text:s text:c="41"/>53,5</text:p>
      <text:p text:style-name="Text"> <text:s text:c="217"/>vivir</text:p>
      <text:p text:style-name="Text"> </text:p>
      <text:p text:style-name="Text"> <text:s text:c="158"/>20 Asociación Canaria del G35695493 <text:s text:c="3"/>Programa de Atención integral para</text:p>
      <text:p text:style-name="Text"> <text:s text:c="161"/>Cáncer <text:s text:c="4"/>de <text:s text:c="3"/>Mama <text:s text:c="14"/>mujeres afectadas de Cáncer de</text:p>
      <text:p text:style-name="Text"> <text:s text:c="161"/>(ACCM) <text:s text:c="26"/>28 <text:s text:c="59"/>51,5</text:p>
      <text:p text:style-name="Text"> <text:s text:c="197"/>Mama y ginecológico y sus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97"/>familiares</text:p>
      <text:p text:style-name="Text"> </text:p>
      <text:p text:style-name="Text"> <text:s text:c="197"/>Servicio de asistencia técnica</text:p>
      <text:p text:style-name="Text"> <text:s text:c="197"/>psicosocial <text:s text:c="3"/>para <text:s text:c="3"/>prevenir <text:s text:c="3"/>la</text:p>
      <text:p text:style-name="Text"> <text:s text:c="161"/>Fundación <text:s text:c="8"/>Canaria</text:p>
      <text:p text:style-name="Text"> <text:s text:c="197"/>exclusión social de personas con</text:p>
      <text:p text:style-name="Text"> <text:s text:c="158"/>21 Oliver Mayor contra la G35820950 29 <text:s text:c="59"/>54,5</text:p>
      <text:p text:style-name="Text"> <text:s text:c="197"/>Fibrosis Quística y otras patologías</text:p>
      <text:p text:style-name="Text"> <text:s text:c="161"/>Fibrosis Quística</text:p>
      <text:p text:style-name="Text"> <text:s text:c="197"/>respiratorias <text:s text:c="2"/>crónicas <text:s text:c="3"/>y <text:s text:c="3"/>sus</text:p>
      <text:p text:style-name="Text"> <text:s text:c="197"/>familiares.</text:p>
      <text:p text:style-name="Text"> </text:p>
      <text:p text:style-name="Text"> <text:s text:c="212"/>30 Decide-T <text:s text:c="32"/>81,5</text:p>
      <text:p text:style-name="Text"> </text:p>
      <text:p text:style-name="Text"> <text:s text:c="158"/>22 Fundación Canaria Main G35863992 <text:s text:c="23"/>Juan Soñador</text:p>
      <text:p text:style-name="Text"> <text:s text:c="212"/>31 <text:s text:c="41"/>76,5</text:p>
      <text:p text:style-name="Text"> </text:p>
      <text:p text:style-name="Text"> </text:p>
      <text:p text:style-name="Text"> </text:p>
      <text:p text:style-name="Text"> <text:s text:c="196"/>Programa de sensibilización e</text:p>
      <text:p text:style-name="Text"> <text:s text:c="196"/>inclusión de personas con Síndrome</text:p>
      <text:p text:style-name="Text"> <text:s text:c="161"/>Asociación Asperger -</text:p>
      <text:p text:style-name="Text"> <text:s text:c="158"/>23 <text:s text:c="22"/>G35872472 32 de Asperger o Trastorno del <text:s text:c="32"/>68,5</text:p>
      <text:p text:style-name="Text"> <text:s text:c="161"/>TEA Islas Canarias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96"/>Espectro <text:s text:c="5"/>Autista <text:s text:c="2"/>de <text:s text:c="5"/>alto</text:p>
      <text:p text:style-name="Text"> <text:s text:c="196"/>funcionamiento.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4"/>Fundación <text:s text:c="6"/>Canaria <text:s text:c="13"/>Apoyo social y económico a niños</text:p>
      <text:p text:style-name="Text"> <text:s text:c="158"/>24 <text:s text:c="27"/>G76349273 33 <text:s text:c="55"/>67</text:p>
      <text:p text:style-name="Text"> <text:s text:c="164"/>Pequeño Valiente <text:s text:c="20"/>con cáncer y sus familias</text:p>
      <text:p text:style-name="Text"> </text:p>
      <text:p text:style-name="Text"> <text:s text:c="158"/>25 Asociación “Rehoyando” G35655414 34 Almogarén 2023 <text:s text:c="44"/>71</text:p>
      <text:p text:style-name="Text"> </text:p>
      <text:p text:style-name="Text"> <text:s text:c="158"/>26 Médicos del Mundo <text:s text:c="21"/>G79408852 35 Prevención de la exclusión social <text:s text:c="9"/>84</text:p>
      <text:p text:style-name="Text"> <text:s text:c="213"/>mediante acciones de acercamiento</text:p>
      <text:p text:style-name="Text"> <text:s text:c="213"/>y atención socio sanitaria a personas</text:p>
      <text:p text:style-name="Text"> <text:s text:c="213"/>migrantes y personas en situación</text:p>
      <text:p text:style-name="Text"> <text:s text:c="213"/>de <text:s text:c="4"/>prostitución <text:s text:c="3"/>desde <text:s text:c="5"/>una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2"/>Fecha/hora:</text:p>
      <text:p text:style-name="Text"> <text:s text:c="138"/>ADELAIDA PÉREZ LORENZO <text:s text:c="102"/>31/10/2023 13:26</text:p>
      <text:p text:style-name="Text"> <text:s text:c="138"/>Sede electrónica Ayuntamiento de Las Palmas de Gran Canaria <text:s text:c="65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16"/>perspectiva de derechos y con</text:p>
      <text:p text:style-name="Text"> <text:s text:c="216"/>enfoque <text:s text:c="8"/>de género <text:s text:c="2"/>e</text:p>
      <text:p text:style-name="Text"> <text:s text:c="216"/>interculturalidad</text:p>
      <text:p text:style-name="Text"> </text:p>
      <text:p text:style-name="Text"> <text:s text:c="161"/>Asociación Internacional</text:p>
      <text:p text:style-name="Text"> <text:s text:c="193"/>Servicio de orientación y promoción</text:p>
      <text:p text:style-name="Text"> <text:s text:c="158"/>27 del Teléfono de la G85590685 36 <text:s text:c="64"/>86</text:p>
      <text:p text:style-name="Text"> <text:s text:c="193"/>de inclusión social</text:p>
      <text:p text:style-name="Text"> <text:s text:c="161"/>Esperanza</text:p>
      <text:p text:style-name="Text"> </text:p>
      <text:p text:style-name="Text"> <text:s text:c="161"/>Congregación <text:s text:c="2"/>Oblatas</text:p>
      <text:p text:style-name="Text"> <text:s text:c="161"/>del Santísimo Redentor</text:p>
      <text:p text:style-name="Text"> <text:s text:c="158"/>28 <text:s text:c="23"/>R3500444I 37 Casa de acogida Daniela <text:s text:c="36"/>57,5</text:p>
      <text:p text:style-name="Text"> <text:s text:c="161"/>Cdad. de Las Palmas</text:p>
      <text:p text:style-name="Text"> <text:s text:c="161"/>G.C.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4"/>Asoc. <text:s text:c="6"/>Fraternidad</text:p>
      <text:p text:style-name="Text"> <text:s text:c="164"/>Cristiana de Personas</text:p>
      <text:p text:style-name="Text"> <text:s text:c="158"/>29 <text:s text:c="27"/>G35244748 38 Por una sociedad inclusiva <text:s text:c="29"/>56</text:p>
      <text:p text:style-name="Text"> <text:s text:c="164"/>con Discapacidad Frater</text:p>
      <text:p text:style-name="Text"> <text:s text:c="164"/>Las Palmas</text:p>
      <text:p text:style-name="Text"> </text:p>
      <text:p text:style-name="Text"> <text:s text:c="158"/>30 Ejército de Salvación <text:s text:c="17"/>R1500021I 39 Proyecto Integra <text:s text:c="27"/>57,5</text:p>
      <text:p text:style-name="Text"> </text:p>
      <text:p text:style-name="Text"> <text:s text:c="161"/>Comedor Social N. S. del</text:p>
      <text:p text:style-name="Text"> <text:s text:c="161"/>Carmen Compañía Hijas <text:s text:c="12"/>Gestión y prestación del servicio de</text:p>
      <text:p text:style-name="Text"> <text:s text:c="158"/>31 de la Caridad de San R3500458I 40 comedor para personas en riesgo o <text:s text:c="28"/>75,5</text:p>
      <text:p text:style-name="Text"> <text:s text:c="161"/>Vicente <text:s text:c="4"/>de <text:s text:c="4"/>Paul <text:s text:c="10"/>en situación de exclusión social</text:p>
      <text:p text:style-name="Text"> <text:s text:c="161"/>Provincia España Sur</text:p>
      <text:p text:style-name="Text"> </text:p>
      <text:p text:style-name="Text"> <text:s text:c="215"/>Acompañamiento <text:s text:c="13"/>integral en</text:p>
      <text:p text:style-name="Text"> <text:s text:c="215"/>atención plena <text:s text:c="11"/>para personas</text:p>
      <text:p text:style-name="Text"> <text:s text:c="212"/>41 adultas <text:s text:c="34"/>71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64"/>Fundación <text:s text:c="12"/>Canaria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8"/>32 <text:s text:c="39"/>G35928498</text:p>
      <text:p text:style-name="Text"> <text:s text:c="164"/>FORJA</text:p>
      <text:p text:style-name="Text"> <text:s text:c="215"/>“Afronta” <text:s text:c="3"/>Atención <text:s text:c="3"/>psicológica</text:p>
      <text:p text:style-name="Text"> <text:s text:c="212"/>42 especializada para personas en <text:s text:c="11"/>61</text:p>
      <text:p text:style-name="Text"> <text:s text:c="215"/>situación de Exclusión Social.</text:p>
      <text:p text:style-name="Text"> </text:p>
      <text:p text:style-name="Text"> <text:s text:c="212"/>43 Canarias controla con buena vida <text:s text:c="9"/>69,5</text:p>
      <text:p text:style-name="Text"> </text:p>
      <text:p text:style-name="Text"> <text:s text:c="161"/>Asociación <text:s text:c="7"/>de</text:p>
      <text:p text:style-name="Text"> <text:s text:c="195"/>Prevención de la exclusión social en</text:p>
      <text:p text:style-name="Text"> <text:s text:c="161"/>Enfermedades</text:p>
      <text:p text:style-name="Text"> <text:s text:c="158"/>33 <text:s text:c="21"/>G35950500 44 personas <text:s text:c="4"/>con <text:s text:c="5"/>enfermedades <text:s text:c="27"/>61,5</text:p>
      <text:p text:style-name="Text"> <text:s text:c="161"/>Neuromusculares <text:s text:c="2"/>de</text:p>
      <text:p text:style-name="Text"> <text:s text:c="195"/>neuromusculares y raras</text:p>
      <text:p text:style-name="Text"> <text:s text:c="161"/>Canarias (ASENECAN)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3"/>Fecha/hora:</text:p>
      <text:p text:style-name="Text"> <text:s text:c="138"/>ADELAIDA PÉREZ LORENZO <text:s text:c="103"/>31/10/2023 13:26</text:p>
      <text:p text:style-name="Text"> <text:s text:c="138"/>Sede electrónica Ayuntamiento de Las Palmas de Gran Canaria <text:s text:c="66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4"/>Comunidad Sor Lorenza <text:s text:c="13"/>Atención integral a personas en</text:p>
      <text:p text:style-name="Text"> <text:s text:c="158"/>34 <text:s text:c="25"/>R3500453J 45 <text:s text:c="55"/>76</text:p>
      <text:p text:style-name="Text"> <text:s text:c="164"/>Hijas de la Caridad <text:s text:c="15"/>situación de exclusión social</text:p>
      <text:p text:style-name="Text"> </text:p>
      <text:p text:style-name="Text"> <text:s text:c="164"/>Asociación <text:s text:c="2"/>Parkinson <text:s text:c="13"/>Soledad no deseada: el primer</text:p>
      <text:p text:style-name="Text"> <text:s text:c="158"/>35 <text:s text:c="26"/>G35414903 46 <text:s text:c="54"/>68</text:p>
      <text:p text:style-name="Text"> <text:s text:c="164"/>Gran Canaria <text:s text:c="23"/>eslabón de la cadena social.</text:p>
      <text:p text:style-name="Text"> </text:p>
      <text:p text:style-name="Text"> <text:s text:c="158"/>36 <text:s text:c="39"/>G35302785 47 Programa <text:s text:c="5"/>de <text:s text:c="3"/>acción <text:s text:c="4"/>social: <text:s text:c="2"/>49,5</text:p>
      <text:p text:style-name="Text"> <text:s text:c="164"/>Asociación Provincial de</text:p>
      <text:p text:style-name="Text"> <text:s text:c="213"/>Prevención de la exclusión social</text:p>
      <text:p text:style-name="Text"> <text:s text:c="164"/>Esclerosis Múltiple</text:p>
      <text:p text:style-name="Text"> <text:s text:c="213"/>asociada a la Esclerosis Múltiple</text:p>
      <text:p text:style-name="Text"> </text:p>
      <text:p text:style-name="Text"> <text:s text:c="212"/>48 Atención integral a personas en <text:s text:c="7"/>60</text:p>
      <text:p text:style-name="Text"> <text:s text:c="215"/>riesgo de exclusión social en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15"/>hogares funcionales</text:p>
      <text:p text:style-name="Text"> </text:p>
      <text:p text:style-name="Text"> <text:s text:c="217"/>Centro de formación adaptada para</text:p>
      <text:p text:style-name="Text"> <text:s text:c="158"/>37 Fundación Ser <text:s text:c="25"/>G82725516 <text:s text:c="7"/>la inclusión social</text:p>
      <text:p text:style-name="Text"> <text:s text:c="212"/>49 <text:s text:c="39"/>53</text:p>
      <text:p text:style-name="Text"> </text:p>
      <text:p text:style-name="Text"> </text:p>
      <text:p text:style-name="Text"> </text:p>
      <text:p text:style-name="Text"> <text:s text:c="217"/>Centro de Habilitación social como</text:p>
      <text:p text:style-name="Text"> <text:s text:c="212"/>50 <text:s text:c="39"/>54</text:p>
      <text:p text:style-name="Text"> <text:s text:c="217"/>precursor de la Inclusión Social.</text:p>
      <text:p text:style-name="Text"> </text:p>
      <text:p text:style-name="Text"> <text:s text:c="212"/>51 Nuevas oportunidades sociales IV <text:s text:c="6"/>57,5</text:p>
      <text:p text:style-name="Text"> <text:s text:c="164"/>Asociación <text:s text:c="7"/>Social</text:p>
      <text:p text:style-name="Text"> <text:s text:c="158"/>38 <text:s text:c="28"/>G76238013</text:p>
      <text:p text:style-name="Text"> <text:s text:c="164"/>Oportunidades de vida</text:p>
      <text:p text:style-name="Text"> <text:s text:c="212"/>52 Guaguaseo 2023 <text:s text:c="24"/>63,5</text:p>
      <text:p text:style-name="Text"> </text:p>
      <text:p text:style-name="Text"> <text:s text:c="195"/>Integración social de grupos de</text:p>
      <text:p text:style-name="Text"> <text:s text:c="161"/>Asociación Movimiento</text:p>
      <text:p text:style-name="Text"> <text:s text:c="195"/>menores en riesgo de exclusión</text:p>
      <text:p text:style-name="Text"> <text:s text:c="158"/>39 Junior <text:s text:c="2"/>de Canarias G35432921 53 <text:s text:c="59"/>73</text:p>
      <text:p text:style-name="Text"> <text:s text:c="195"/>social en barrios de Las Palmas de</text:p>
      <text:p text:style-name="Text"> <text:s text:c="161"/>(JUNIORCAN)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95"/>Gran Canaria 2023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4"/>Asociación Sociocultural <text:s text:c="13"/>Ilusión y Bienestar de Nuestros</text:p>
      <text:p text:style-name="Text"> <text:s text:c="158"/>40 <text:s text:c="28"/>G76269349 54 <text:s text:c="52"/>66,5</text:p>
      <text:p text:style-name="Text"> <text:s text:c="164"/>Ilusión de Vida <text:s text:c="22"/>Mayores.</text:p>
      <text:p text:style-name="Text"> </text:p>
      <text:p text:style-name="Text"> </text:p>
      <text:p text:style-name="Text"> <text:s text:c="158"/>41 Asociación para el apoyo G76204544 55 <text:s text:c="55"/>47,5</text:p>
      <text:p text:style-name="Text"> <text:s text:c="199"/>Intervención <text:s text:c="5"/>con <text:s text:c="5"/>Mujeres</text:p>
      <text:p text:style-name="Text"> <text:s text:c="161"/>integral a la mujer “A ti</text:p>
      <text:p text:style-name="Text"> <text:s text:c="199"/>especialmente vulnerables.</text:p>
      <text:p text:style-name="Text"> <text:s text:c="161"/>mujer”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0"/>Fecha/hora:</text:p>
      <text:p text:style-name="Text"> <text:s text:c="138"/>ADELAIDA PÉREZ LORENZO <text:s text:c="100"/>31/10/2023 13:26</text:p>
      <text:p text:style-name="Text"> <text:s text:c="138"/>Sede electrónica Ayuntamiento de Las Palmas de Gran Canaria <text:s text:c="63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94"/>Prevención e Intervención sobre</text:p>
      <text:p text:style-name="Text"> <text:s text:c="194"/>situaciones de vulnerabilidad en la</text:p>
      <text:p text:style-name="Text"> <text:s text:c="161"/>Ciudad de San Juan de</text:p>
      <text:p text:style-name="Text"> <text:s text:c="194"/>infancia, <text:s text:c="3"/>especialmente <text:s text:c="5"/>las</text:p>
      <text:p text:style-name="Text"> <text:s text:c="158"/>42 Dios en el Lasso sn R3500084C 56 <text:s text:c="61"/>50,5</text:p>
      <text:p text:style-name="Text"> <text:s text:c="194"/>relacionadas con discapacidad o</text:p>
      <text:p text:style-name="Text"> <text:s text:c="161"/>orden hospitalaria</text:p>
      <text:p text:style-name="Text"> <text:s text:c="194"/>riesgo de padecerla. Escuela de</text:p>
      <text:p text:style-name="Text"> <text:s text:c="194"/>familia.</text:p>
      <text:p text:style-name="Text"> </text:p>
      <text:p text:style-name="Text"> <text:s text:c="201"/>Crisálida: programa de atención</text:p>
      <text:p text:style-name="Text"> <text:s text:c="164"/>Fundación Canaria Lidia</text:p>
      <text:p text:style-name="Text"> <text:s text:c="158"/>43 <text:s text:c="27"/>G35669894 57 psicosocial para la integración social <text:s text:c="15"/>53</text:p>
      <text:p text:style-name="Text"> <text:s text:c="164"/>García</text:p>
      <text:p text:style-name="Text"> <text:s text:c="201"/>de las personas mayores</text:p>
      <text:p text:style-name="Text"> </text:p>
      <text:p text:style-name="Text"> <text:s text:c="217"/>Servicio de Acceso a la Información</text:p>
      <text:p text:style-name="Text"> <text:s text:c="212"/>58 <text:s text:c="40"/>40,5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17"/>y al Entorno.</text:p>
      <text:p text:style-name="Text"> <text:s text:c="164"/>Asociación de personas</text:p>
      <text:p text:style-name="Text"> <text:s text:c="158"/>44 <text:s text:c="27"/>G76715234</text:p>
      <text:p text:style-name="Text"> <text:s text:c="164"/>Sordociegas de Canarias <text:s text:c="27"/>Servicio de atención a personas con</text:p>
      <text:p text:style-name="Text"> <text:s text:c="212"/>59 sordoceguera y familias – SAPSc <text:s text:c="8"/>45</text:p>
      <text:p text:style-name="Text"> <text:s text:c="215"/>Gran Canaria.</text:p>
      <text:p text:style-name="Text"> </text:p>
      <text:p text:style-name="Text"> <text:s text:c="212"/>60 Enredando. <text:s text:c="29"/>54,5</text:p>
      <text:p text:style-name="Text"> <text:s text:c="161"/>Asociación <text:s text:c="13"/>Pandora</text:p>
      <text:p text:style-name="Text"> <text:s text:c="158"/>45 Desarrollo <text:s text:c="14"/>Actitud G76261742 61 FormArte. <text:s text:c="38"/>52</text:p>
      <text:p text:style-name="Text"> <text:s text:c="161"/>Creadora.</text:p>
      <text:p text:style-name="Text"> <text:s text:c="212"/>62 Isleta-Procomún. <text:s text:c="23"/>57</text:p>
      <text:p text:style-name="Text"> </text:p>
      <text:p text:style-name="Text"> <text:s text:c="161"/>Asociación Canaria de</text:p>
      <text:p text:style-name="Text"> <text:s text:c="161"/>Mediadores <text:s text:c="24"/>Servicio de Atención Integral a</text:p>
      <text:p text:style-name="Text"> <text:s text:c="158"/>46 <text:s text:c="22"/>G35883503 63 <text:s text:c="59"/>82,5</text:p>
      <text:p text:style-name="Text"> <text:s text:c="161"/>Interculturales <text:s text:c="19"/>Personas Inmigrantes.</text:p>
      <text:p text:style-name="Text"> <text:s text:c="161"/>(ACAMEI).</text:p>
      <text:p text:style-name="Text"> </text:p>
      <text:p text:style-name="Text"> <text:s text:c="215"/>Servicio <text:s text:c="3"/>de <text:s text:c="4"/>información <text:s text:c="2"/>y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00"/>G35750470 <text:s text:c="5"/>asesoramiento especializado sobr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4"/>Fundación <text:s text:c="13"/>Tutelar</text:p>
      <text:p text:style-name="Text"> <text:s text:c="158"/>47 <text:s text:c="51"/>64 medidas de apoyo al ejercicio a la <text:s text:c="5"/>54</text:p>
      <text:p text:style-name="Text"> <text:s text:c="164"/>Canaria Adepsi</text:p>
      <text:p text:style-name="Text"> <text:s text:c="215"/>capacidad jurídica: “Estando cerca</text:p>
      <text:p text:style-name="Text"> <text:s text:c="215"/>de las personas”</text:p>
      <text:p text:style-name="Text"> </text:p>
      <text:p text:style-name="Text"> </text:p>
      <text:p text:style-name="Text"> </text:p>
      <text:p text:style-name="Text"> <text:s text:c="158"/>48 Asociación Mejor en Bici G76267038 65 Cambios en cadena <text:s text:c="38"/>66,5</text:p>
      <text:p text:style-name="Text"> </text:p>
      <text:p text:style-name="Text"> </text:p>
      <text:p text:style-name="Text"> </text:p>
      <text:p text:style-name="Text"> <text:s text:c="164"/>Asociación El Patio de</text:p>
      <text:p text:style-name="Text"> <text:s text:c="158"/>49 <text:s text:c="26"/>G35824200 66 Culturas en movimiento <text:s text:c="32"/>53,5</text:p>
      <text:p text:style-name="Text"> <text:s text:c="164"/>las Cultura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1"/>Fecha/hora:</text:p>
      <text:p text:style-name="Text"> <text:s text:c="138"/>ADELAIDA PÉREZ LORENZO <text:s text:c="101"/>31/10/2023 13:26</text:p>
      <text:p text:style-name="Text"> <text:s text:c="138"/>Sede electrónica Ayuntamiento de Las Palmas de Gran Canaria <text:s text:c="64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1"/>Asociación <text:s text:c="3"/>para <text:s text:c="3"/>la</text:p>
      <text:p text:style-name="Text"> <text:s text:c="158"/>50 atención de la Parálisis G35058155 67 Gabinete de Orientación <text:s text:c="28"/>40,5</text:p>
      <text:p text:style-name="Text"> <text:s text:c="161"/>Cerebral</text:p>
      <text:p text:style-name="Text"> </text:p>
      <text:p text:style-name="Text"> <text:s text:c="199"/>Proyecto <text:s text:c="7"/>de <text:s text:c="6"/>información,</text:p>
      <text:p text:style-name="Text"> <text:s text:c="199"/>prevención, <text:s text:c="5"/>asesoramiento <text:s text:c="5"/>y</text:p>
      <text:p text:style-name="Text"> <text:s text:c="161"/>Asociación daño cerebral <text:s text:c="13"/>orientación a las personas con DCA</text:p>
      <text:p text:style-name="Text"> <text:s text:c="158"/>51 <text:s text:c="25"/>G76301571 68 <text:s text:c="53"/>48</text:p>
      <text:p text:style-name="Text"> <text:s text:c="161"/>adquirido Gran Canaria <text:s text:c="15"/>y sus familias y a la población de la</text:p>
      <text:p text:style-name="Text"> <text:s text:c="199"/>Ciudad de Las Palmas de Gran</text:p>
      <text:p text:style-name="Text"> <text:s text:c="199"/>Canaria en general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QUINTO: La propuesta de resolución provisional se emite el 3 de octubre de 2023 y es publicada en la</text:p>
      <text:p text:style-name="Text"> <text:s text:c="157"/>página web municipal, y notificada a la entidades concurrentes a través de la sede electrónica,</text:p>
      <text:p text:style-name="Text"> <text:s text:c="157"/>concediéndoles un plazo de 5 días hábiles para la reformulación del proyecto, respetando el objeto,</text:p>
      <text:p text:style-name="Text"> <text:s text:c="157"/>condición y finalidad del proyecto a subvencionar, así como el porcentaje de la aportación que realiza la</text:p>
      <text:p text:style-name="Text"> <text:s text:c="157"/>entidad en el momento de presentar la solicitud.</text:p>
      <text:p text:style-name="Text"> </text:p>
      <text:p text:style-name="Text"> </text:p>
      <text:p text:style-name="Text"> <text:s text:c="157"/>SEXTO: Se emite Resolución de desistimiento con número 37688/2023, de fecha 9 de octubre de 2023,</text:p>
      <text:p text:style-name="Text"> <text:s text:c="157"/>a la entidad “Asociación de Parkinson Gran Canaria”, quien desiste voluntariamente a la subvención</text:p>
      <text:p text:style-name="Text"> <text:s text:c="157"/>solicitada para el proyecto “Moviéndonos por el Bienestar”.</text:p>
      <text:p text:style-name="Text"> </text:p>
      <text:p text:style-name="Text"> </text:p>
      <text:p text:style-name="Text"> <text:s text:c="157"/>SÉPTIMO: Se emite Resolución de desistimiento con número 37689/2023, de fecha 9 de octubre de</text:p>
      <text:p text:style-name="Text"> <text:s text:c="157"/>2023, a la entidad “Asociación de Personas Sordas de la Provincia de Las Palmas (ASOR Las Palmas)”,</text:p>
      <text:p text:style-name="Text"> <text:s text:c="157"/>quien desiste voluntariamente a la subvención solicitada para el “Programa de fomento de la</text:p>
      <text:p text:style-name="Text"> <text:s text:c="157"/>accesibilidad a la comunicación e información para personas sordas y con discapacidad auditiva”.</text:p>
      <text:p text:style-name="Text"> </text:p>
      <text:p text:style-name="Text"> </text:p>
      <text:p text:style-name="Text"> <text:s text:c="157"/>OCTAVO: Se emite Resolución de desistimiento con número 38483/2023, de fecha de 17 de octubre de</text:p>
      <text:p text:style-name="Text"> <text:s text:c="157"/>2023, a la entidad “Las Palmas Invita”, en relación al proyecto “Almuerzos familiares Las Palmas invita</text:p>
      <text:p text:style-name="Text"> <text:s text:c="157"/>para residentes en la ciudad de Las Palmas de Gran Canaria ”, por la aplicación de los artículos 43 y 68,1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57"/>de la Ley 39/2015, de 1 de octubre, de las Administraciones Públicas y del Procedimiento Administrativo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7"/>Común.</text:p>
      <text:p text:style-name="Text"> </text:p>
      <text:p text:style-name="Text"> </text:p>
      <text:p text:style-name="Text"> <text:s text:c="157"/>NOVENO: Se emite Resolución de desistimiento con número 38484/2023, de fecha de 17 de octubre de</text:p>
      <text:p text:style-name="Text"> <text:s text:c="157"/>2023, a la entidad “Casa de San Vicente de Paúl”, en relación con el proyecto presentado “La</text:p>
      <text:p text:style-name="Text"> <text:s text:c="157"/>importancia del animador sociocultural para prevenir fragilidad social. Evitemos la soledad no deseada”,</text:p>
      <text:p text:style-name="Text"> <text:s text:c="157"/>por la aplicación de los artículos 43 y 68,1 de la Ley 39/2015, de 1 de octubre, de las Administraciones</text:p>
      <text:p text:style-name="Text"> <text:s text:c="157"/>Públicas y del Procedimiento Administrativo Común.</text:p>
      <text:p text:style-name="Text"> </text:p>
      <text:p text:style-name="Text"> </text:p>
      <text:p text:style-name="Text"> <text:s text:c="157"/>DÉCIMO: La propuesta de resolución definitiva se emite el día 26 de octubre de 2023</text:p>
      <text:p text:style-name="Text"> </text:p>
      <text:p text:style-name="Text"> </text:p>
      <text:p text:style-name="Text"> <text:s text:c="157"/>UNDÉCIMO: Todas las entidades aceptan la subvención en el plazo establecido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97"/>Fecha/hora:</text:p>
      <text:p text:style-name="Text"> <text:s text:c="138"/>ADELAIDA PÉREZ LORENZO <text:s text:c="98"/>31/10/2023 13:26</text:p>
      <text:p text:style-name="Text"> <text:s text:c="138"/>Sede electrónica Ayuntamiento de Las Palmas de Gran Canaria <text:s text:c="61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/text:p>
      <text:p text:style-name="Text"> </text:p>
      <text:p text:style-name="Text"> <text:s text:c="157"/>VIII. Lo dispuesto en la Ley 38/2003, de 17 de noviembre, General de Subvenciones y demás normas de</text:p>
      <text:p text:style-name="Text"> <text:s text:c="157"/>concordante aplicación en esta materia, y en la Ley 39/2015, de 1 de octubre,del Procedimiento</text:p>
      <text:p text:style-name="Text"> <text:s text:c="157"/>Administrativo Común de las Administraciones Públicas.</text:p>
      <text:p text:style-name="Text"> </text:p>
      <text:p text:style-name="Text"> </text:p>
      <text:p text:style-name="Text"> <text:s text:c="157"/>IX. El artículo 25 de la Ley 7/1985, de 2 de abril, reguladora de las Bases del Régimen Local, en relación</text:p>
      <text:p text:style-name="Text"> <text:s text:c="157"/>con lo establecido en la Ley 7/2015, de 1 de abril, de los municipios de Canarias, publicada en el Boletín</text:p>
      <text:p text:style-name="Text"> <text:s text:c="157"/>Oficial de Canarias n.º 70, de 14 de abril de 2015.</text:p>
      <text:p text:style-name="Text"> </text:p>
      <text:p text:style-name="Text"> </text:p>
      <text:p text:style-name="Text"> <text:s text:c="157"/>X. En virtud de lo establecido en el decreto de la alcaldesa 26777/2023, de 26 de junio, por el que se</text:p>
      <text:p text:style-name="Text"> <text:s text:c="157"/>establece la estructura orgánica superior y directiva de las Áreas de Gobierno, se procede a la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designación y nombramiento de los titulares de las mismas y de las Concejalías Delegadas y marco legal</text:p>
      <text:p text:style-name="Text"> <text:s text:c="157"/>de funciones de estos y en el Decreto de la alcaldesa número 28231/2023, de 12 de julio, por el que se</text:p>
      <text:p text:style-name="Text"> <text:s text:c="157"/>establecen los ámbitos materiales, sectores funcionales y la estructura organizativa del Área de Gobierno</text:p>
      <text:p text:style-name="Text"> <text:s text:c="157"/>de Bienestar Social, Saludable, Deportivo e Igualdad, Diversidad, Participación Ciudadana y Juventud,</text:p>
      <text:p text:style-name="Text"> <text:s text:c="157"/>en relación con el decreto del alcalde número 21615/2015, de 10 de julio, de delegación de</text:p>
      <text:p text:style-name="Text"> <text:s text:c="157"/>competencias en la Junta de Gobierno de la Ciudad, en los concejales de gobierno, concejales</text:p>
      <text:p text:style-name="Text"> <text:s text:c="157"/>delegados, concejales-presidentes de Distrito y personal directivo (coordinadores generales y directores</text:p>
      <text:p text:style-name="Text"> <text:s text:c="157"/>generales).</text:p>
      <text:p text:style-name="Text"> </text:p>
      <text:p text:style-name="Text"> </text:p>
      <text:p text:style-name="Text"> </text:p>
      <text:p text:style-name="Text"> </text:p>
      <text:p text:style-name="Text"> <text:s text:c="213"/>RESUELVE</text:p>
      <text:p text:style-name="Text"> </text:p>
      <text:p text:style-name="Text"> </text:p>
      <text:p text:style-name="Text"> <text:s text:c="157"/>PRIMERO: Conceder a las Entidades relacionadas a continuación la cuantía detallada para el desarrollo</text:p>
      <text:p text:style-name="Text"> <text:s text:c="157"/>de los proyectos que se reseñan y disponer el gasto correspondiente a favor de cada una de ellas en las</text:p>
      <text:p text:style-name="Text"> <text:s text:c="157"/>cantidades indicadas: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01"/>CIF <text:s text:c="48"/>CANTIDAD</text:p>
      <text:p text:style-name="Text"> <text:s text:c="163"/>ORGANIZACIONES <text:s text:c="50"/>PROYECTOS</text:p>
      <text:p text:style-name="Text"> </text:p>
      <text:p text:style-name="Text"> <text:s text:c="159"/>1 Asociación <text:s text:c="7"/>Civitas G35025048 <text:s text:c="18"/>Acciones dirigidas para prevenir la</text:p>
      <text:p text:style-name="Text"> <text:s text:c="161"/>centros especializados <text:s text:c="31"/>Exclusión Social en población</text:p>
      <text:p text:style-name="Text"> <text:s text:c="213"/>1 <text:s text:c="38"/>10.088,89 €</text:p>
      <text:p text:style-name="Text"> <text:s text:c="161"/>en <text:s text:c="4"/>personas <text:s text:c="5"/>con <text:s text:c="29"/>mayor <text:s text:c="7"/>con <text:s text:c="4"/>Discapacidad</text:p>
      <text:p text:style-name="Text"> <text:s text:c="161"/>discapacidad intelectual <text:s text:c="29"/>Intelectual.</text:p>
      <text:p text:style-name="Text"> </text:p>
      <text:p text:style-name="Text"> <text:s text:c="213"/>2 Estimulación cognitiva en el <text:s text:c="9"/>5.884,92 €</text:p>
      <text:p text:style-name="Text"> <text:s text:c="215"/>proceso <text:s text:c="4"/>de <text:s text:c="2"/>deterioro <text:s text:c="1"/>por</text:p>
      <text:p text:style-name="Text"> <text:s text:c="215"/>envejecimiento en población con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5"/>Fecha/hora:</text:p>
      <text:p text:style-name="Text"> <text:s text:c="138"/>ADELAIDA PÉREZ LORENZO <text:s text:c="106"/>31/10/2023 13:26</text:p>
      <text:p text:style-name="Text"> <text:s text:c="138"/>Sede electrónica Ayuntamiento de Las Palmas de Gran Canaria <text:s text:c="69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17"/>discapacidad intelectual</text:p>
      <text:p text:style-name="Text"> </text:p>
      <text:p text:style-name="Text"> <text:s text:c="161"/>Asociación de Personas</text:p>
      <text:p text:style-name="Text"> <text:s text:c="161"/>con <text:s text:c="8"/>Discapacidad</text:p>
      <text:p text:style-name="Text"> <text:s text:c="159"/>2 <text:s text:c="25"/>G35029065 <text:s text:c="17"/>3 Ocio inclusivo <text:s text:c="25"/>8.510,54 €</text:p>
      <text:p text:style-name="Text"> <text:s text:c="161"/>Intelectual <text:s text:c="3"/>de <text:s text:c="3"/>Las</text:p>
      <text:p text:style-name="Text"> <text:s text:c="161"/>Palmas (APROSU)</text:p>
      <text:p text:style-name="Text"> </text:p>
      <text:p text:style-name="Text"> <text:s text:c="215"/>Atención social y terapéutica para</text:p>
      <text:p text:style-name="Text"> <text:s text:c="215"/>la prevención de la exclusión social</text:p>
      <text:p text:style-name="Text"> <text:s text:c="213"/>4 <text:s text:c="40"/>27.252,42 €</text:p>
      <text:p text:style-name="Text"> <text:s text:c="215"/>de las personas con trastornos del</text:p>
      <text:p text:style-name="Text"> <text:s text:c="161"/>Asociación de Familias <text:s text:c="31"/>espectro del autismo (TEA)</text:p>
      <text:p text:style-name="Text"> <text:s text:c="161"/>de <text:s text:c="3"/>Personas <text:s text:c="3"/>con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9"/>3 <text:s text:c="23"/>G35042977</text:p>
      <text:p text:style-name="Text"> <text:s text:c="161"/>Autismo de Las Palmas <text:s text:c="32"/>Servicio integral de actividades</text:p>
      <text:p text:style-name="Text"> <text:s text:c="161"/>(APNALP) <text:s text:c="45"/>como fórmula de evitación de la</text:p>
      <text:p text:style-name="Text"> <text:s text:c="213"/>5 exclusión social de las personas <text:s text:c="7"/>22.233,86 €</text:p>
      <text:p text:style-name="Text"> <text:s text:c="215"/>con trastornos del espectro del</text:p>
      <text:p text:style-name="Text"> <text:s text:c="215"/>autismo (TEA)</text:p>
      <text:p text:style-name="Text"> </text:p>
      <text:p text:style-name="Text"> <text:s text:c="161"/>Asociación de Personas</text:p>
      <text:p text:style-name="Text"> <text:s text:c="159"/>4 Sordas de la provincia G35049923 <text:s text:c="19"/>6 Programa de integración social <text:s text:c="9"/>5.571,05 €</text:p>
      <text:p text:style-name="Text"> <text:s text:c="161"/>de Las Palmas</text:p>
      <text:p text:style-name="Text"> </text:p>
      <text:p text:style-name="Text"> <text:s text:c="161"/>Asociación para la lucha</text:p>
      <text:p text:style-name="Text"> <text:s text:c="215"/>Atención psicosocial en personas</text:p>
      <text:p text:style-name="Text"> <text:s text:c="161"/>contra <text:s text:c="3"/>Enfermedades</text:p>
      <text:p text:style-name="Text"> <text:s text:c="159"/>5 <text:s text:c="25"/>G35052216 <text:s text:c="17"/>7 con ERC en riesgo de exclusión <text:s text:c="9"/>5.780,96 €</text:p>
      <text:p text:style-name="Text"> <text:s text:c="161"/>Renales <text:s text:c="3"/>Alcer <text:s text:c="4"/>Las</text:p>
      <text:p text:style-name="Text"> <text:s text:c="215"/>social y sus familiares</text:p>
      <text:p text:style-name="Text"> <text:s text:c="161"/>Palmas</text:p>
      <text:p text:style-name="Text"> </text:p>
      <text:p text:style-name="Text"> <text:s text:c="215"/>Servicio de apoyo familiar (S.A.F.):</text:p>
      <text:p text:style-name="Text"> <text:s text:c="159"/>6 Asociación Adepsi <text:s text:c="21"/>G35068824 <text:s text:c="3"/>8 orientado a la atención y <text:s text:c="14"/>13.378,11 €</text:p>
      <text:p text:style-name="Text"> <text:s text:c="215"/>prevención de la exclusión social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3"/>9 Servicio Conciliación Familiar <text:s text:c="9"/>16.097,15 €</text:p>
      <text:p text:style-name="Text"> </text:p>
      <text:p text:style-name="Text"> <text:s text:c="164"/>Asociación de Entidades <text:s text:c="28"/>Atención <text:s text:c="4"/>a <text:s text:c="4"/>personas <text:s text:c="5"/>con</text:p>
      <text:p text:style-name="Text"> <text:s text:c="159"/>7 <text:s text:c="28"/>G35083112</text:p>
      <text:p text:style-name="Text"> <text:s text:c="164"/>Plena Inclusión Canarias <text:s text:c="27"/>discapacidad <text:s text:c="5"/>intelectual <text:s text:c="4"/>en</text:p>
      <text:p text:style-name="Text"> <text:s text:c="213"/>10 <text:s text:c="39"/>2.365,25 €</text:p>
      <text:p text:style-name="Text"> <text:s text:c="216"/>situación de vulnerabilidad o riesgo</text:p>
      <text:p text:style-name="Text"> <text:s text:c="216"/>de exclusión social</text:p>
      <text:p text:style-name="Text"> </text:p>
      <text:p text:style-name="Text"> <text:s text:c="159"/>8 Asociación Síndrome de G35131515 <text:s text:c="3"/>Asesoramiento, <text:s text:c="4"/>valoración <text:s text:c="1"/>y</text:p>
      <text:p text:style-name="Text"> <text:s text:c="161"/>Down de Las Palmas <text:s text:c="14"/>11 diagnóstico <text:s text:c="2"/>de <text:s text:c="3"/>familias <text:s text:c="1"/>de <text:s text:c="25"/>27.281,36 €</text:p>
      <text:p text:style-name="Text"> <text:s text:c="197"/>personas con síndrome de down</text:p>
      <text:p text:style-name="Text"> </text:p>
      <text:p text:style-name="Text"> <text:s text:c="213"/>12 Sensibilización hacia el síndrome <text:s text:c="5"/>22.314,34 €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7"/>Fecha/hora:</text:p>
      <text:p text:style-name="Text"> <text:s text:c="138"/>ADELAIDA PÉREZ LORENZO <text:s text:c="108"/>31/10/2023 13:26</text:p>
      <text:p text:style-name="Text"> <text:s text:c="138"/>Sede electrónica Ayuntamiento de Las Palmas de Gran Canaria <text:s text:c="71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17"/>de down</text:p>
      <text:p text:style-name="Text"> </text:p>
      <text:p text:style-name="Text"> <text:s text:c="216"/>Agentes de vigilancia: Prevención</text:p>
      <text:p text:style-name="Text"> <text:s text:c="216"/>del acoso escolar hacia menores y</text:p>
      <text:p text:style-name="Text"> <text:s text:c="216"/>jóvenes <text:s text:c="5"/>con <text:s text:c="4"/>discapacidad</text:p>
      <text:p text:style-name="Text"> <text:s text:c="213"/>13 intelectual desde el grupo de <text:s text:c="6"/>14.974,38 €</text:p>
      <text:p text:style-name="Text"> <text:s text:c="216"/>iguales.</text:p>
      <text:p text:style-name="Text"> </text:p>
      <text:p text:style-name="Text"> </text:p>
      <text:p text:style-name="Text"> </text:p>
      <text:p text:style-name="Text"> </text:p>
      <text:p text:style-name="Text"> <text:s text:c="164"/>Asociación de Celiacos y</text:p>
      <text:p text:style-name="Text"> <text:s text:c="164"/>sensibles al gluten de la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4"/>Provincia de Las Palmas <text:s text:c="25"/>Inclusión Social del colectivo</text:p>
      <text:p text:style-name="Text"> <text:s text:c="164"/>(ASOCEPA) <text:s text:c="39"/>celiaco: orientación social y</text:p>
      <text:p text:style-name="Text"> <text:s text:c="159"/>9 <text:s text:c="39"/>G35149202 14 entrega de alimentos sin gluten <text:s text:c="7"/>13.676,26 €</text:p>
      <text:p text:style-name="Text"> <text:s text:c="213"/>para familias en situación de</text:p>
      <text:p text:style-name="Text"> <text:s text:c="213"/>vulnerabilidad social</text:p>
      <text:p text:style-name="Text"> </text:p>
      <text:p text:style-name="Text"> </text:p>
      <text:p text:style-name="Text"> </text:p>
      <text:p text:style-name="Text"> <text:s text:c="161"/>Asociación <text:s text:c="10"/>de <text:s text:c="14"/>Proyecto <text:s text:c="3"/>de prevención de</text:p>
      <text:p text:style-name="Text"> <text:s text:c="158"/>10 Integración <text:s text:c="6"/>Social G35263318 15 adicciones evitando la exclusión: “A <text:s text:c="16"/>5.440,49 €</text:p>
      <text:p text:style-name="Text"> <text:s text:c="161"/>“Calidad de Vida” <text:s text:c="20"/>tu salud”</text:p>
      <text:p text:style-name="Text"> </text:p>
      <text:p text:style-name="Text"> <text:s text:c="162"/>Asociación <text:s text:c="18"/>de</text:p>
      <text:p text:style-name="Text"> <text:s text:c="159"/>11 Diabeticos <text:s text:c="9"/>de <text:s text:c="4"/>Gran G35317049 16 ¡Mantén a raya tu diabetes! <text:s text:c="17"/>19.089,69 €</text:p>
      <text:p text:style-name="Text"> <text:s text:c="162"/>Canaria</text:p>
      <text:p text:style-name="Text"> </text:p>
      <text:p text:style-name="Text"> <text:s text:c="161"/>Asociación de Padres y</text:p>
      <text:p text:style-name="Text"> <text:s text:c="161"/>madres de personas con</text:p>
      <text:p text:style-name="Text"> <text:s text:c="158"/>12 <text:s text:c="25"/>G35339035 17 Habilidades para la inclusión social <text:s text:c="16"/>9.493,52 €</text:p>
      <text:p text:style-name="Text"> <text:s text:c="161"/>discapacidad intelectual</text:p>
      <text:p text:style-name="Text"> <text:s text:c="161"/>Apadis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1"/>Asociación <text:s text:c="6"/>Gamá-</text:p>
      <text:p text:style-name="Text"> <text:s text:c="161"/>Colectivo de Lesbianas <text:s text:c="13"/>Programa para el fomento del</text:p>
      <text:p text:style-name="Text"> <text:s text:c="158"/>13 Gays <text:s text:c="4"/>Bisexuales <text:s text:c="1"/>y G35364512 18 empleo y la inserción en las <text:s text:c="26"/>48.975,51 €</text:p>
      <text:p text:style-name="Text"> <text:s text:c="161"/>Transexuales <text:s text:c="7"/>de <text:s text:c="13"/>personas LGTB</text:p>
      <text:p text:style-name="Text"> <text:s text:c="161"/>Canarias</text:p>
      <text:p text:style-name="Text"> </text:p>
      <text:p text:style-name="Text"> <text:s text:c="202"/>Atención integral a personas con</text:p>
      <text:p text:style-name="Text"> <text:s text:c="164"/>Asociación <text:s text:c="7"/>Amigos</text:p>
      <text:p text:style-name="Text"> <text:s text:c="158"/>14 <text:s text:c="28"/>G35435163 19 VIH como fórmula de prevención <text:s text:c="19"/>35.152,69 €</text:p>
      <text:p text:style-name="Text"> <text:s text:c="164"/>Contra el Sida (A.C.S.)</text:p>
      <text:p text:style-name="Text"> <text:s text:c="202"/>de la exclusión social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4"/>Fecha/hora:</text:p>
      <text:p text:style-name="Text"> <text:s text:c="138"/>ADELAIDA PÉREZ LORENZO <text:s text:c="105"/>31/10/2023 13:26</text:p>
      <text:p text:style-name="Text"> <text:s text:c="138"/>Sede electrónica Ayuntamiento de Las Palmas de Gran Canaria <text:s text:c="68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1"/>Fundación Canaria para</text:p>
      <text:p text:style-name="Text"> <text:s text:c="161"/>el Tratamiento Integral <text:s text:c="14"/>Aula de <text:s text:c="27"/>adultos: <text:s text:c="6"/>realidades</text:p>
      <text:p text:style-name="Text"> <text:s text:c="158"/>15 <text:s text:c="25"/>G35521533 20 <text:s text:c="63"/>2.900,47 €</text:p>
      <text:p text:style-name="Text"> <text:s text:c="161"/>de la Parálisis Cerebral <text:s text:c="13"/>posibles</text:p>
      <text:p text:style-name="Text"> <text:s text:c="161"/>Infantil (TIPCI)</text:p>
      <text:p text:style-name="Text"> </text:p>
      <text:p text:style-name="Text"> <text:s text:c="216"/>Servicio de actividades de ocio</text:p>
      <text:p text:style-name="Text"> <text:s text:c="161"/>Asociación de Familias <text:s text:c="29"/>21 inclusivas para personas en <text:s text:c="18"/>6.177,00 €</text:p>
      <text:p text:style-name="Text"> <text:s text:c="161"/>de <text:s text:c="5"/>personas <text:s text:c="5"/>con <text:s text:c="29"/>exclusión social (PDIyD)</text:p>
      <text:p text:style-name="Text"> <text:s text:c="158"/>16 <text:s text:c="26"/>G35562578</text:p>
      <text:p text:style-name="Text"> <text:s text:c="161"/>Discapacidad intelectual</text:p>
      <text:p text:style-name="Text"> <text:s text:c="161"/>y del desarrollo Apaelp <text:s text:c="33"/>Todos <text:s text:c="4"/>sumamos <text:s text:c="9"/>contra <text:s text:c="5"/>la</text:p>
      <text:p text:style-name="Text"> <text:s text:c="213"/>22 <text:s text:c="46"/>7.202,07 €</text:p>
      <text:p text:style-name="Text"> <text:s text:c="218"/>exclusión social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61"/>Asociación Gull-Lasègue</text:p>
      <text:p text:style-name="Text"> <text:s text:c="200"/>Te cambia la acción: atención para</text:p>
      <text:p text:style-name="Text"> <text:s text:c="161"/>para el Estudio y</text:p>
      <text:p text:style-name="Text"> <text:s text:c="200"/>la inclusión social de personas con</text:p>
      <text:p text:style-name="Text"> <text:s text:c="158"/>17 Tratamiento <text:s text:c="4"/>de <text:s text:c="4"/>la G35566876 23 <text:s text:c="62"/>7.744,47 €</text:p>
      <text:p text:style-name="Text"> <text:s text:c="200"/>trastorno <text:s text:c="4"/>de <text:s text:c="4"/>la <text:s text:c="3"/>conducta</text:p>
      <text:p text:style-name="Text"> <text:s text:c="161"/>Anorexia y la Bulimia en</text:p>
      <text:p text:style-name="Text"> <text:s text:c="200"/>alimentaria</text:p>
      <text:p text:style-name="Text"> <text:s text:c="161"/>Canarias</text:p>
      <text:p text:style-name="Text"> </text:p>
      <text:p text:style-name="Text"> <text:s text:c="164"/>Asociación Canaria de</text:p>
      <text:p text:style-name="Text"> <text:s text:c="202"/>No me excluyas: plan integral de</text:p>
      <text:p text:style-name="Text"> <text:s text:c="164"/>Personas con Trastornos</text:p>
      <text:p text:style-name="Text"> <text:s text:c="158"/>18 <text:s text:c="28"/>G35663897 24 intervención sobre la desigualdad <text:s text:c="26"/>8.295,22 €</text:p>
      <text:p text:style-name="Text"> <text:s text:c="164"/>Generalizados <text:s text:c="7"/>del</text:p>
      <text:p text:style-name="Text"> <text:s text:c="202"/>en personas autistas y familiares.</text:p>
      <text:p text:style-name="Text"> <text:s text:c="164"/>Desarrollo (ACTRADE)</text:p>
      <text:p text:style-name="Text"> </text:p>
      <text:p text:style-name="Text"> <text:s text:c="216"/>Embárriate 2023 Las Palmas de</text:p>
      <text:p text:style-name="Text"> <text:s text:c="216"/>Gran Canaria: Proyecto de</text:p>
      <text:p text:style-name="Text"> <text:s text:c="216"/>prevención <text:s text:c="3"/>de <text:s text:c="4"/>riesgos <text:s text:c="3"/>de</text:p>
      <text:p text:style-name="Text"> <text:s text:c="213"/>25 <text:s text:c="46"/>93.942,97 €</text:p>
      <text:p text:style-name="Text"> <text:s text:c="216"/>exclusión, integración social y</text:p>
      <text:p text:style-name="Text"> <text:s text:c="216"/>dinamización de los barrios de Las</text:p>
      <text:p text:style-name="Text"> <text:s text:c="164"/>Asociación <text:s text:c="7"/>“Mojo <text:s text:c="5"/>de <text:s text:c="20"/>Palmas de Gran Canaria.</text:p>
      <text:p text:style-name="Text"> <text:s text:c="158"/>19 <text:s text:c="39"/>G35673342</text:p>
      <text:p text:style-name="Text"> <text:s text:c="164"/>Caña”</text:p>
      <text:p text:style-name="Text"> <text:s text:c="216"/>De <text:s text:c="3"/>Belingo. <text:s text:c="3"/>Proyecto <text:s text:c="3"/>de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16"/>acompañamiento <text:s text:c="4"/>a <text:s text:c="3"/>personas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3"/>26 mayores en soledad <text:s text:c="27"/>40.293,50 €</text:p>
      <text:p text:style-name="Text"> </text:p>
      <text:p text:style-name="Text"> </text:p>
      <text:p text:style-name="Text"> </text:p>
      <text:p text:style-name="Text"> </text:p>
      <text:p text:style-name="Text"> <text:s text:c="218"/>Conocer para prevenir, prevenir</text:p>
      <text:p text:style-name="Text"> <text:s text:c="213"/>27 <text:s text:c="46"/>20.504,50 €</text:p>
      <text:p text:style-name="Text"> <text:s text:c="218"/>para vivir</text:p>
      <text:p text:style-name="Text"> </text:p>
      <text:p text:style-name="Text"> <text:s text:c="158"/>20 Asociación Canaria del G35695493 <text:s text:c="3"/>Programa de Atención integral para</text:p>
      <text:p text:style-name="Text"> <text:s text:c="161"/>Cáncer <text:s text:c="4"/>de <text:s text:c="2"/>Mama <text:s text:c="15"/>mujeres afectadas de Cáncer de</text:p>
      <text:p text:style-name="Text"> <text:s text:c="161"/>(ACCM) <text:s text:c="26"/>28 <text:s text:c="65"/>23.258,61 €</text:p>
      <text:p text:style-name="Text"> <text:s text:c="197"/>Mama y ginecológico y sus</text:p>
      <text:p text:style-name="Text"> <text:s text:c="197"/>familiare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4"/>Fecha/hora:</text:p>
      <text:p text:style-name="Text"> <text:s text:c="138"/>ADELAIDA PÉREZ LORENZO <text:s text:c="115"/>31/10/2023 13:26</text:p>
      <text:p text:style-name="Text"> <text:s text:c="138"/>Sede electrónica Ayuntamiento de Las Palmas de Gran Canaria <text:s text:c="78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97"/>Servicio de asistencia técnica</text:p>
      <text:p text:style-name="Text"> <text:s text:c="197"/>psicosocial para prevenir la</text:p>
      <text:p text:style-name="Text"> <text:s text:c="161"/>Fundación <text:s text:c="8"/>Canaria</text:p>
      <text:p text:style-name="Text"> <text:s text:c="197"/>exclusión social de personas con</text:p>
      <text:p text:style-name="Text"> <text:s text:c="158"/>21 Oliver Mayor contra la G35820950 29 <text:s text:c="56"/>9.665,52 €</text:p>
      <text:p text:style-name="Text"> <text:s text:c="197"/>Fibrosis Quística y otras patologías</text:p>
      <text:p text:style-name="Text"> <text:s text:c="161"/>Fibrosis Quística</text:p>
      <text:p text:style-name="Text"> <text:s text:c="197"/>respiratorias crónicas y sus</text:p>
      <text:p text:style-name="Text"> <text:s text:c="197"/>familiares.</text:p>
      <text:p text:style-name="Text"> </text:p>
      <text:p text:style-name="Text"> <text:s text:c="213"/>30 Decide-T <text:s text:c="28"/>26.318,04 €</text:p>
      <text:p text:style-name="Text"> </text:p>
      <text:p text:style-name="Text"> <text:s text:c="158"/>22 Fundación Canaria Main G35863992 <text:s text:c="24"/>Juan Soñador</text:p>
      <text:p text:style-name="Text"> <text:s text:c="213"/>31 <text:s text:c="37"/>17.540,90 €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96"/>Programa de sensibilización e</text:p>
      <text:p text:style-name="Text"> <text:s text:c="196"/>inclusión <text:s text:c="1"/>de <text:s text:c="2"/>personas <text:s text:c="4"/>con</text:p>
      <text:p text:style-name="Text"> <text:s text:c="161"/>Asociación Asperger -</text:p>
      <text:p text:style-name="Text"> <text:s text:c="158"/>23 <text:s text:c="22"/>G35872472 32 Síndrome de Asperger o Trastorno <text:s text:c="24"/>9.945,70 €</text:p>
      <text:p text:style-name="Text"> <text:s text:c="161"/>TEA Islas Canarias</text:p>
      <text:p text:style-name="Text"> <text:s text:c="196"/>del Espectro Autista de alto</text:p>
      <text:p text:style-name="Text"> <text:s text:c="196"/>funcionamiento.</text:p>
      <text:p text:style-name="Text"> </text:p>
      <text:p text:style-name="Text"> <text:s text:c="164"/>Fundación <text:s text:c="6"/>Canaria <text:s text:c="13"/>Apoyo social y económico a niños</text:p>
      <text:p text:style-name="Text"> <text:s text:c="158"/>24 <text:s text:c="27"/>G76349273 33 <text:s text:c="52"/>14.379,95 €</text:p>
      <text:p text:style-name="Text"> <text:s text:c="164"/>Pequeño Valiente <text:s text:c="20"/>con cáncer y sus familias</text:p>
      <text:p text:style-name="Text"> </text:p>
      <text:p text:style-name="Text"> <text:s text:c="158"/>25 Asociación “Rehoyando” G35655414 34 Almogarén 2023 <text:s text:c="41"/>13.836,31 €</text:p>
      <text:p text:style-name="Text"> </text:p>
      <text:p text:style-name="Text"> <text:s text:c="213"/>Prevención de la exclusión social</text:p>
      <text:p text:style-name="Text"> <text:s text:c="213"/>mediante <text:s text:c="8"/>acciones <text:s text:c="6"/>de</text:p>
      <text:p text:style-name="Text"> <text:s text:c="213"/>acercamiento y atención socio</text:p>
      <text:p text:style-name="Text"> <text:s text:c="213"/>sanitaria a personas migrantes y</text:p>
      <text:p text:style-name="Text"> <text:s text:c="158"/>26 Médicos del Mundo <text:s text:c="21"/>G79408852 35 <text:s text:c="40"/>24.280,03 €</text:p>
      <text:p text:style-name="Text"> <text:s text:c="213"/>personas <text:s text:c="5"/>en <text:s text:c="4"/>situación <text:s text:c="1"/>de</text:p>
      <text:p text:style-name="Text"> <text:s text:c="213"/>prostitución desde una perspectiva</text:p>
      <text:p text:style-name="Text"> <text:s text:c="213"/>de derechos y con enfoque de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13"/>género e interculturalidad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1"/>Asociación Internacional</text:p>
      <text:p text:style-name="Text"> <text:s text:c="193"/>Servicio <text:s text:c="2"/>de <text:s text:c="4"/>orientación <text:s text:c="26"/>y</text:p>
      <text:p text:style-name="Text"> <text:s text:c="158"/>27 del Teléfono de la G85590685 36 <text:s text:c="60"/>41.828,57 €</text:p>
      <text:p text:style-name="Text"> <text:s text:c="193"/>promoción de inclusión social</text:p>
      <text:p text:style-name="Text"> <text:s text:c="161"/>Esperanza</text:p>
      <text:p text:style-name="Text"> </text:p>
      <text:p text:style-name="Text"> <text:s text:c="161"/>Congregación Oblatas</text:p>
      <text:p text:style-name="Text"> <text:s text:c="161"/>del Santísimo Redentor</text:p>
      <text:p text:style-name="Text"> <text:s text:c="158"/>28 <text:s text:c="23"/>R3500444I 37 Casa de acogida Daniela <text:s text:c="32"/>28.125,01 €</text:p>
      <text:p text:style-name="Text"> <text:s text:c="161"/>Cdad. de Las Palmas</text:p>
      <text:p text:style-name="Text"> <text:s text:c="161"/>G.C.</text:p>
      <text:p text:style-name="Text"> </text:p>
      <text:p text:style-name="Text"> <text:s text:c="158"/>29 Asoc. <text:s text:c="6"/>Fraternidad G35244748 38 Por una sociedad inclusiva <text:s text:c="28"/>1.167,31 €</text:p>
      <text:p text:style-name="Text"> <text:s text:c="161"/>Cristiana de Persona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5"/>Fecha/hora:</text:p>
      <text:p text:style-name="Text"> <text:s text:c="138"/>ADELAIDA PÉREZ LORENZO <text:s text:c="106"/>31/10/2023 13:26</text:p>
      <text:p text:style-name="Text"> <text:s text:c="138"/>Sede electrónica Ayuntamiento de Las Palmas de Gran Canaria <text:s text:c="69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64"/>con Discapacidad Frater</text:p>
      <text:p text:style-name="Text"> <text:s text:c="164"/>Las Palmas</text:p>
      <text:p text:style-name="Text"> </text:p>
      <text:p text:style-name="Text"> <text:s text:c="158"/>30 Ejército de Salvación <text:s text:c="18"/>R1500021I 39 Proyecto Integra <text:s text:c="20"/>18.977,46 €</text:p>
      <text:p text:style-name="Text"> </text:p>
      <text:p text:style-name="Text"> <text:s text:c="161"/>Comedor Social N. S.</text:p>
      <text:p text:style-name="Text"> <text:s text:c="161"/>del Carmen Compañía <text:s text:c="16"/>Gestión y prestación del servicio de</text:p>
      <text:p text:style-name="Text"> <text:s text:c="158"/>31 Hijas de la Caridad de R3500458I 40 comedor para personas en riesgo o <text:s text:c="20"/>11.898,44 €</text:p>
      <text:p text:style-name="Text"> <text:s text:c="161"/>San Vicente de Paul <text:s text:c="16"/>en situación de exclusión social</text:p>
      <text:p text:style-name="Text"> <text:s text:c="161"/>Provincia España Sur</text:p>
      <text:p text:style-name="Text"> </text:p>
      <text:p text:style-name="Text"> <text:s text:c="216"/>Acompañamiento <text:s text:c="2"/>integral en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16"/>atención plena para personas</text:p>
      <text:p text:style-name="Text"> <text:s text:c="213"/>41 adultas <text:s text:c="27"/>50.617,51 €</text:p>
      <text:p text:style-name="Text"> </text:p>
      <text:p text:style-name="Text"> </text:p>
      <text:p text:style-name="Text"> <text:s text:c="164"/>Fundación <text:s text:c="12"/>Canaria</text:p>
      <text:p text:style-name="Text"> <text:s text:c="158"/>32 <text:s text:c="39"/>G35928498</text:p>
      <text:p text:style-name="Text"> <text:s text:c="164"/>FORJA</text:p>
      <text:p text:style-name="Text"> <text:s text:c="216"/>“Afronta” Atención psicológica</text:p>
      <text:p text:style-name="Text"> <text:s text:c="213"/>42 especializada para personas en <text:s text:c="4"/>38.484,18 €</text:p>
      <text:p text:style-name="Text"> <text:s text:c="216"/>situación de Exclusión Social.</text:p>
      <text:p text:style-name="Text"> </text:p>
      <text:p text:style-name="Text"> <text:s text:c="213"/>43 Canarias controla con buena vida <text:s text:c="2"/>46.148,15 €</text:p>
      <text:p text:style-name="Text"> </text:p>
      <text:p text:style-name="Text"> <text:s text:c="161"/>Asociación <text:s text:c="7"/>de</text:p>
      <text:p text:style-name="Text"> <text:s text:c="195"/>Prevención de la exclusión social</text:p>
      <text:p text:style-name="Text"> <text:s text:c="161"/>Enfermedades</text:p>
      <text:p text:style-name="Text"> <text:s text:c="158"/>33 <text:s text:c="21"/>G35950500 44 en personas con enfermedades <text:s text:c="27"/>8.619,63 €</text:p>
      <text:p text:style-name="Text"> <text:s text:c="161"/>Neuromusculares <text:s text:c="2"/>de</text:p>
      <text:p text:style-name="Text"> <text:s text:c="195"/>neuromusculares y raras</text:p>
      <text:p text:style-name="Text"> <text:s text:c="161"/>Canarias (ASENECAN)</text:p>
      <text:p text:style-name="Text"> </text:p>
      <text:p text:style-name="Text"> <text:s text:c="164"/>Comunidad Sor Lorenza <text:s text:c="13"/>Atención integral a personas en</text:p>
      <text:p text:style-name="Text"> <text:s text:c="158"/>34 <text:s text:c="25"/>R3500453J 45 <text:s text:c="52"/>34.324,45 €</text:p>
      <text:p text:style-name="Text"> <text:s text:c="164"/>Hijas de la Caridad <text:s text:c="15"/>situación de exclusión social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64"/>Asociación <text:s text:c="2"/>Parkinson <text:s text:c="31"/>Soledad no deseada: el primer</text:p>
      <text:p text:style-name="Text"> <text:s text:c="158"/>35 <text:s text:c="26"/>G35414903 <text:s text:c="16"/>46 <text:s text:c="35"/>2.874,99 €</text:p>
      <text:p text:style-name="Text"> <text:s text:c="164"/>Gran Canaria <text:s text:c="41"/>eslabón de la cadena social.</text:p>
      <text:p text:style-name="Text"> </text:p>
      <text:p text:style-name="Text"> <text:s text:c="202"/>Programa de acción social:</text:p>
      <text:p text:style-name="Text"> <text:s text:c="164"/>Asociación Provincial de</text:p>
      <text:p text:style-name="Text"> <text:s text:c="158"/>36 <text:s text:c="28"/>G35302785 47 Prevención de la exclusión social <text:s text:c="15"/>14.475,96 €</text:p>
      <text:p text:style-name="Text"> <text:s text:c="164"/>Esclerosis Múltiple</text:p>
      <text:p text:style-name="Text"> <text:s text:c="202"/>asociada a la Esclerosis Múltiple</text:p>
      <text:p text:style-name="Text"> </text:p>
      <text:p text:style-name="Text"> <text:s text:c="213"/>Atención integral a personas en</text:p>
      <text:p text:style-name="Text"> <text:s text:c="158"/>37 Fundación Ser <text:s text:c="25"/>G82725516 48 riesgo de exclusión social en <text:s text:c="8"/>35.130,41 €</text:p>
      <text:p text:style-name="Text"> <text:s text:c="213"/>hogares funcionales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3"/>Fecha/hora:</text:p>
      <text:p text:style-name="Text"> <text:s text:c="138"/>ADELAIDA PÉREZ LORENZO <text:s text:c="104"/>31/10/2023 13:26</text:p>
      <text:p text:style-name="Text"> <text:s text:c="138"/>Sede electrónica Ayuntamiento de Las Palmas de Gran Canaria <text:s text:c="67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18"/>Centro de formación adaptada para</text:p>
      <text:p text:style-name="Text"> <text:s text:c="218"/>la inclusión social</text:p>
      <text:p text:style-name="Text"> <text:s text:c="213"/>49 <text:s text:c="42"/>19.178,76 €</text:p>
      <text:p text:style-name="Text"> </text:p>
      <text:p text:style-name="Text"> </text:p>
      <text:p text:style-name="Text"> </text:p>
      <text:p text:style-name="Text"> <text:s text:c="218"/>Centro de Habilitación social como</text:p>
      <text:p text:style-name="Text"> <text:s text:c="213"/>50 <text:s text:c="42"/>21.552,47 €</text:p>
      <text:p text:style-name="Text"> <text:s text:c="218"/>precursor de la Inclusión Social.</text:p>
      <text:p text:style-name="Text"> </text:p>
      <text:p text:style-name="Text"> <text:s text:c="213"/>51 Nuevas oportunidades sociales IV <text:s text:c="9"/>26.509,71 €</text:p>
      <text:p text:style-name="Text"> <text:s text:c="164"/>Asociación <text:s text:c="6"/>Social</text:p>
      <text:p text:style-name="Text"> <text:s text:c="158"/>38 <text:s text:c="27"/>G76238013</text:p>
      <text:p text:style-name="Text"> <text:s text:c="164"/>Oportunidades de vida</text:p>
      <text:p text:style-name="Text"> <text:s text:c="213"/>52 Guaguaseo 2023 <text:s text:c="27"/>43.641,46 €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95"/>Integración social de grupos de</text:p>
      <text:p text:style-name="Text"> <text:s text:c="161"/>Asociación Movimiento</text:p>
      <text:p text:style-name="Text"> <text:s text:c="195"/>menores en riesgo de exclusión</text:p>
      <text:p text:style-name="Text"> <text:s text:c="158"/>39 Junior <text:s text:c="2"/>de Canarias G35432921 53 <text:s text:c="63"/>5.750,90 €</text:p>
      <text:p text:style-name="Text"> <text:s text:c="195"/>social en barrios de Las Palmas de</text:p>
      <text:p text:style-name="Text"> <text:s text:c="161"/>(JUNIORCAN)</text:p>
      <text:p text:style-name="Text"> <text:s text:c="195"/>Gran Canaria 2023</text:p>
      <text:p text:style-name="Text"> </text:p>
      <text:p text:style-name="Text"> </text:p>
      <text:p text:style-name="Text"> <text:s text:c="164"/>Asociación Sociocultural <text:s text:c="13"/>Ilusión y Bienestar de Nuestros</text:p>
      <text:p text:style-name="Text"> <text:s text:c="158"/>40 <text:s text:c="28"/>G76269349 54 <text:s text:c="56"/>35.935,35 €</text:p>
      <text:p text:style-name="Text"> <text:s text:c="164"/>Ilusión de Vida <text:s text:c="22"/>Mayores.</text:p>
      <text:p text:style-name="Text"> </text:p>
      <text:p text:style-name="Text"> </text:p>
      <text:p text:style-name="Text"> <text:s text:c="161"/>Asociación <text:s text:c="4"/>para <text:s text:c="3"/>el</text:p>
      <text:p text:style-name="Text"> <text:s text:c="200"/>Intervención <text:s text:c="4"/>con <text:s text:c="6"/>Mujeres</text:p>
      <text:p text:style-name="Text"> <text:s text:c="158"/>41 apoyo integral a la mujer G76204544 55 <text:s text:c="58"/>4.959,63 €</text:p>
      <text:p text:style-name="Text"> <text:s text:c="200"/>especialmente vulnerables.</text:p>
      <text:p text:style-name="Text"> <text:s text:c="161"/>“A ti mujer”.</text:p>
      <text:p text:style-name="Text"> </text:p>
      <text:p text:style-name="Text"> <text:s text:c="194"/>Prevención e Intervención sobre</text:p>
      <text:p text:style-name="Text"> <text:s text:c="194"/>situaciones de vulnerabilidad en la</text:p>
      <text:p text:style-name="Text"> <text:s text:c="161"/>Ciudad de San Juan de</text:p>
      <text:p text:style-name="Text"> <text:s text:c="194"/>infancia, <text:s text:c="3"/>especialmente <text:s text:c="5"/>las</text:p>
      <text:p text:style-name="Text"> <text:s text:c="158"/>42 Dios en el Lasso sn R3500084C 56 <text:s text:c="64"/>7.856,72 €</text:p>
      <text:p text:style-name="Text"> <text:s text:c="194"/>relacionadas con discapacidad o</text:p>
      <text:p text:style-name="Text"> <text:s text:c="161"/>orden hospitalaria</text:p>
      <text:p text:style-name="Text"> <text:s text:c="194"/>riesgo de padecerla. Escuela de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94"/>familia.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01"/>Crisálida: programa de atención</text:p>
      <text:p text:style-name="Text"> <text:s text:c="164"/>Fundación Canaria Lidia</text:p>
      <text:p text:style-name="Text"> <text:s text:c="158"/>43 <text:s text:c="27"/>G35669894 57 psicosocial para la integración <text:s text:c="25"/>7.077,50 €</text:p>
      <text:p text:style-name="Text"> <text:s text:c="164"/>García</text:p>
      <text:p text:style-name="Text"> <text:s text:c="201"/>social de las personas mayores</text:p>
      <text:p text:style-name="Text"> </text:p>
      <text:p text:style-name="Text"> <text:s text:c="218"/>Servicio <text:s text:c="2"/>de <text:s text:c="4"/>Acceso <text:s text:c="6"/>a <text:s text:c="2"/>la</text:p>
      <text:p text:style-name="Text"> <text:s text:c="213"/>58 <text:s text:c="42"/>1.432,63 €</text:p>
      <text:p text:style-name="Text"> <text:s text:c="218"/>Información y al Entorno.</text:p>
      <text:p text:style-name="Text"> <text:s text:c="161"/>Asociación de personas</text:p>
      <text:p text:style-name="Text"> <text:s text:c="158"/>44 Sordociegas <text:s text:c="8"/>de G76715234</text:p>
      <text:p text:style-name="Text"> <text:s text:c="161"/>Canarias <text:s text:c="46"/>Servicio de atención a personas</text:p>
      <text:p text:style-name="Text"> <text:s text:c="213"/>59 con sordoceguera y familias – <text:s text:c="12"/>1.762,73 €</text:p>
      <text:p text:style-name="Text"> <text:s text:c="216"/>SAPSc Gran Canaria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0"/>Fecha/hora:</text:p>
      <text:p text:style-name="Text"> <text:s text:c="138"/>ADELAIDA PÉREZ LORENZO <text:s text:c="111"/>31/10/2023 13:26</text:p>
      <text:p text:style-name="Text"> <text:s text:c="138"/>Sede electrónica Ayuntamiento de Las Palmas de Gran Canaria <text:s text:c="74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13"/>60 Enredando. <text:s text:c="26"/>19.823,93 €</text:p>
      <text:p text:style-name="Text"> <text:s text:c="161"/>Asociación <text:s text:c="13"/>Pandora</text:p>
      <text:p text:style-name="Text"> <text:s text:c="158"/>45 Desarrollo <text:s text:c="14"/>Actitud G76261742 61 FormArte. <text:s text:c="36"/>12.645,85 €</text:p>
      <text:p text:style-name="Text"> <text:s text:c="161"/>Creadora.</text:p>
      <text:p text:style-name="Text"> <text:s text:c="213"/>62 Isleta-Procomún. <text:s text:c="20"/>37.021,29 €</text:p>
      <text:p text:style-name="Text"> </text:p>
      <text:p text:style-name="Text"> <text:s text:c="161"/>Asociación Canaria de</text:p>
      <text:p text:style-name="Text"> <text:s text:c="161"/>Mediadores <text:s text:c="24"/>Servicio de Atención Integral a</text:p>
      <text:p text:style-name="Text"> <text:s text:c="158"/>46 <text:s text:c="22"/>G35883503 63 <text:s text:c="57"/>9.738,62 €</text:p>
      <text:p text:style-name="Text"> <text:s text:c="161"/>Interculturales <text:s text:c="19"/>Personas Inmigrantes.</text:p>
      <text:p text:style-name="Text"> <text:s text:c="161"/>(ACAMEI).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16"/>Servicio <text:s text:c="3"/>de <text:s text:c="3"/>información <text:s text:c="3"/>y</text:p>
      <text:p text:style-name="Text"> <text:s text:c="200"/>G35750470 <text:s text:c="6"/>asesoramiento especializado sobre</text:p>
      <text:p text:style-name="Text"> <text:s text:c="164"/>Fundación <text:s text:c="13"/>Tutelar</text:p>
      <text:p text:style-name="Text"> <text:s text:c="158"/>47 <text:s text:c="52"/>64 medidas de apoyo al ejercicio a la <text:s text:c="2"/>1.501,70 €</text:p>
      <text:p text:style-name="Text"> <text:s text:c="164"/>Canaria Adepsi</text:p>
      <text:p text:style-name="Text"> <text:s text:c="216"/>capacidad jurídica: “Estando cerca</text:p>
      <text:p text:style-name="Text"> <text:s text:c="216"/>de las personas”</text:p>
      <text:p text:style-name="Text"> </text:p>
      <text:p text:style-name="Text"> </text:p>
      <text:p text:style-name="Text"> </text:p>
      <text:p text:style-name="Text"> <text:s text:c="158"/>48 Asociación Mejor en Bici G76267038 65 Cambios en cadena <text:s text:c="36"/>7.601,99 €</text:p>
      <text:p text:style-name="Text"> </text:p>
      <text:p text:style-name="Text"> </text:p>
      <text:p text:style-name="Text"> </text:p>
      <text:p text:style-name="Text"> <text:s text:c="164"/>Asociación El Patio de</text:p>
      <text:p text:style-name="Text"> <text:s text:c="158"/>49 <text:s text:c="26"/>G35824200 66 Culturas en movimiento <text:s text:c="30"/>1.858,66 €</text:p>
      <text:p text:style-name="Text"> <text:s text:c="164"/>las Culturas</text:p>
      <text:p text:style-name="Text"> </text:p>
      <text:p text:style-name="Text"> </text:p>
      <text:p text:style-name="Text"> <text:s text:c="161"/>Asociación <text:s text:c="3"/>para <text:s text:c="3"/>la</text:p>
      <text:p text:style-name="Text"> <text:s text:c="158"/>50 atención de la Parálisis G35058155 67 Gabinete de Orientación <text:s text:c="30"/>3.252,25 €</text:p>
      <text:p text:style-name="Text"> <text:s text:c="161"/>Cerebral</text:p>
      <text:p text:style-name="Text"> </text:p>
      <text:p text:style-name="Text"> <text:s text:c="198"/>Proyecto <text:s text:c="5"/>de <text:s text:c="6"/>información,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98"/>prevención, <text:s text:c="3"/>asesoramiento <text:s text:c="5"/>y</text:p>
      <text:p text:style-name="Text"> <text:s text:c="161"/>Asociación <text:s text:c="8"/>daño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98"/>orientación a las personas con</text:p>
      <text:p text:style-name="Text"> <text:s text:c="158"/>51 cerebral adquirido Gran G76301571 68 <text:s text:c="55"/>8.379,13 €</text:p>
      <text:p text:style-name="Text"> <text:s text:c="198"/>DCA y sus familias y a la población</text:p>
      <text:p text:style-name="Text"> <text:s text:c="161"/>Canaria</text:p>
      <text:p text:style-name="Text"> <text:s text:c="198"/>de la Ciudad de Las Palmas de</text:p>
      <text:p text:style-name="Text"> <text:s text:c="198"/>Gran Canaria en general</text:p>
      <text:p text:style-name="Text"> </text:p>
      <text:p text:style-name="Text"> </text:p>
      <text:p text:style-name="Text"> </text:p>
      <text:p text:style-name="Text"> </text:p>
      <text:p text:style-name="Text"> <text:s text:c="157"/>SEGUNDO: La exclusión de la Convocatoria Pública de los proyectos que a continuación se relacionan</text:p>
      <text:p text:style-name="Text"> <text:s text:c="157"/>por los motivos que se especifican:</text:p>
      <text:p text:style-name="Text"> </text:p>
      <text:p text:style-name="Text"> </text:p>
      <text:p text:style-name="Text"> <text:s text:c="157"/>a. Declaración de desistimiento por aplicación del artículo 68, apartado 1, de la Ley 39/2015, de 1 de</text:p>
      <text:p text:style-name="Text"> <text:s text:c="157"/>octubre, del Procedimiento Administrativo Común de las Administraciones Públicas: “Si la solicitud de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5"/>Fecha/hora:</text:p>
      <text:p text:style-name="Text"> <text:s text:c="138"/>ADELAIDA PÉREZ LORENZO <text:s text:c="106"/>31/10/2023 13:26</text:p>
      <text:p text:style-name="Text"> <text:s text:c="138"/>Sede electrónica Ayuntamiento de Las Palmas de Gran Canaria <text:s text:c="69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57"/>iniciación no reúne los requisitos que señala el artículo 66, y, en su caso, los que señala el artículo 67 u</text:p>
      <text:p text:style-name="Text"> <text:s text:c="157"/>otros exigidos por la legislación específica aplicable, se requerirá al interesado para que, en un plazo de</text:p>
      <text:p text:style-name="Text"> <text:s text:c="157"/>diez días, subsane la falta o acompañe los documentos preceptivos, con indicación de que, si así no lo</text:p>
      <text:p text:style-name="Text"> <text:s text:c="157"/>hiciera, se le tendrá por desistido de su petición, previa resolución que deberá ser dictada en los</text:p>
      <text:p text:style-name="Text"> <text:s text:c="157"/>términos previstos en el artículo 21” y el artículo 43:” Práctica de las notificaciones a través de medios</text:p>
      <text:p text:style-name="Text"> <text:s text:c="157"/>electrónicos: […] cuando la notificación por medios electrónicos sea de carácter obligatorio, […] se</text:p>
      <text:p text:style-name="Text"> <text:s text:c="157"/>entenderá rechazada cuando hayan transcurrido diez días naturales desde la puesta a disposición de la</text:p>
      <text:p text:style-name="Text"> <text:s text:c="157"/>notificación sin que se acceda a su contenido”.</text:p>
      <text:p text:style-name="Text"> </text:p>
      <text:p text:style-name="Text"> </text:p>
      <text:p text:style-name="Text"> </text:p>
      <text:p text:style-name="Text"> </text:p>
      <text:p text:style-name="Text"> <text:s text:c="178"/>ORGANIZACIONES <text:s text:c="28"/>CIF <text:s text:c="25"/>PROYECTOS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235"/>La importancia del animador sociocultural</text:p>
      <text:p text:style-name="Text"> <text:s text:c="161"/>1 <text:s text:c="5"/>Casa “San Vicente de Paul” <text:s text:c="21"/>R3500314D <text:s text:c="9"/>para prevenir fragilidad social. Evitemos la</text:p>
      <text:p text:style-name="Text"> <text:s text:c="235"/>soledad no deseada</text:p>
      <text:p text:style-name="Text"> </text:p>
      <text:p text:style-name="Text"> </text:p>
      <text:p text:style-name="Text"> <text:s text:c="235"/>Almuerzos familiares Las Palmas invita para</text:p>
      <text:p text:style-name="Text"> <text:s text:c="161"/>2 <text:s text:c="5"/>Asociación Las Palmas Invita <text:s text:c="19"/>G76365410 <text:s text:c="9"/>residentes en la ciudad de Las Palmas de</text:p>
      <text:p text:style-name="Text"> <text:s text:c="235"/>Gran Canaria</text:p>
      <text:p text:style-name="Text"> </text:p>
      <text:p text:style-name="Text"> </text:p>
      <text:p text:style-name="Text"> </text:p>
      <text:p text:style-name="Text"> </text:p>
      <text:p text:style-name="Text"> <text:s text:c="157"/>b. Excluido porque los proyectos presentados no responden a la aplicación de la Base Primera de las</text:p>
      <text:p text:style-name="Text"> <text:s text:c="157"/>Bases de vigencia indefinida de la convocatoria, sobre el Objeto de la subvención.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78"/>ORGANIZACIONES <text:s text:c="28"/>CIF <text:s text:c="25"/>PROYECTOS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16"/>G16880403</text:p>
      <text:p text:style-name="Text"> <text:s text:c="161"/>1 <text:s text:c="5"/>Asociación Solidaria Infinity <text:s text:c="37"/>Lpa Social Música para todos</text:p>
      <text:p text:style-name="Text"> </text:p>
      <text:p text:style-name="Text"> </text:p>
      <text:p text:style-name="Text"> </text:p>
      <text:p text:style-name="Text"> <text:s text:c="168"/>Asociación Canaria Cáncer de <text:s text:c="38"/>Digitalización de la asociación <text:s text:c="4"/>canaria</text:p>
      <text:p text:style-name="Text"> <text:s text:c="161"/>2 <text:s text:c="53"/>G35695493</text:p>
      <text:p text:style-name="Text"> <text:s text:c="168"/>Mama y Ginecológico <text:s text:c="47"/>Cáncer de Mama y Ginecológico.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9"/>Fecha/hora:</text:p>
      <text:p text:style-name="Text"> <text:s text:c="138"/>ADELAIDA PÉREZ LORENZO <text:s text:c="109"/>31/10/2023 13:26</text:p>
      <text:p text:style-name="Text"> <text:s text:c="138"/>Sede electrónica Ayuntamiento de Las Palmas de Gran Canaria <text:s text:c="72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57"/>c. Excluido por aplicación la base quinta punto 12: “La entidad beneficiaria queda obligada a atender los</text:p>
      <text:p text:style-name="Text"> <text:s text:c="157"/>requerimientos que le pueda hacer el ayuntamiento sobre la presentación, ejecución y justificación del</text:p>
      <text:p text:style-name="Text"> <text:s text:c="157"/>proyecto”. La documentación aportada en la subsanación del requerimiento no da respuesta al</text:p>
      <text:p text:style-name="Text"> <text:s text:c="157"/>requerimiento enviado.</text:p>
      <text:p text:style-name="Text"> </text:p>
      <text:p text:style-name="Text"> </text:p>
      <text:p text:style-name="Text"> </text:p>
      <text:p text:style-name="Text"> </text:p>
      <text:p text:style-name="Text"> <text:s text:c="177"/>ORGANIZACIONES <text:s text:c="26"/>CIF <text:s text:c="27"/>PROYECTOS</text:p>
      <text:p text:style-name="Text"> </text:p>
      <text:p text:style-name="Text"> </text:p>
      <text:p text:style-name="Text"> <text:s text:c="210"/>Centro de atención de las necesidades básicas</text:p>
      <text:p text:style-name="Text"> <text:s text:c="169"/>Remar Canarias (Rehabilitacion</text:p>
      <text:p text:style-name="Text"> <text:s text:c="163"/>1 <text:s text:c="35"/>G35245893 y participación social comunitaria en el barrio de</text:p>
      <text:p text:style-name="Text"> <text:s text:c="169"/>de marginados)</text:p>
      <text:p text:style-name="Text"> <text:s text:c="210"/>Miller Bajo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d. Excluido por aplicación de la base tercera, punto 2h, “aquellos proyectos que, según criterios técncos,</text:p>
      <text:p text:style-name="Text"> <text:s text:c="157"/>no den garantía para su voabilidad (objetivos, actividades y metodología planteada, eficacia, eficiencia y</text:p>
      <text:p text:style-name="Text"> <text:s text:c="157"/>consistencia del proyecto, etc).</text:p>
      <text:p text:style-name="Text"> </text:p>
      <text:p text:style-name="Text"> </text:p>
      <text:p text:style-name="Text"> </text:p>
      <text:p text:style-name="Text"> </text:p>
      <text:p text:style-name="Text"> <text:s text:c="178"/>ORGANIZACIONES <text:s text:c="28"/>CIF <text:s text:c="25"/>PROYECTOS</text:p>
      <text:p text:style-name="Text"> </text:p>
      <text:p text:style-name="Text"> </text:p>
      <text:p text:style-name="Text"> <text:s text:c="163"/>1 <text:s text:c="4"/>Asociación Solidaria Infinity <text:s text:c="17"/>G16880403 <text:s text:c="9"/>Lpa Social Música para todos</text:p>
      <text:p text:style-name="Text"> </text:p>
      <text:p text:style-name="Text"> </text:p>
      <text:p text:style-name="Text"> <text:s text:c="169"/>Asoc. De cuidadoras/es de Gran</text:p>
      <text:p text:style-name="Text"> <text:s text:c="163"/>2 <text:s text:c="51"/>G76261940 <text:s text:c="9"/>Valentía en el tiempo</text:p>
      <text:p text:style-name="Text"> <text:s text:c="169"/>Canaria (Acuigranca)</text:p>
      <text:p text:style-name="Text"> <text:s text:c="61"/>COPIA AUTÉNTICA que puede ser comprobada mediante el Código Seguro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7"/>TERCERO: Denegar la subvención a los proyectos que a continuación se relacionan por no haber alcanzado el</text:p>
      <text:p text:style-name="Text"> <text:s text:c="157"/>mínimo de 40 puntos de valoración exigidos por la base undécima, punto 2:</text:p>
      <text:p text:style-name="Text"> </text:p>
      <text:p text:style-name="Text"> </text:p>
      <text:p text:style-name="Text"> </text:p>
      <text:p text:style-name="Text"> </text:p>
      <text:p text:style-name="Text"> <text:s text:c="167"/>ORGANIZACIONES <text:s text:c="25"/>CIF <text:s text:c="25"/>PROYECTOS <text:s text:c="16"/>PUNTUACIÓN</text:p>
      <text:p text:style-name="Text"> </text:p>
      <text:p text:style-name="Text"> </text:p>
      <text:p text:style-name="Text"> <text:s text:c="159"/>1 <text:s text:c="6"/>Fundación Randstad <text:s text:c="16"/>G83844316 <text:s text:c="12"/>Conociendo mis oportunidades. <text:s text:c="12"/>24,75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7"/>Fecha/hora:</text:p>
      <text:p text:style-name="Text"> <text:s text:c="138"/>ADELAIDA PÉREZ LORENZO <text:s text:c="108"/>31/10/2023 13:26</text:p>
      <text:p text:style-name="Text"> <text:s text:c="138"/>Sede electrónica Ayuntamiento de Las Palmas de Gran Canaria <text:s text:c="71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224"/>Plan Tú Sumas: Diversidad y</text:p>
      <text:p text:style-name="Text"> <text:s text:c="267"/>20,75</text:p>
      <text:p text:style-name="Text"> <text:s text:c="224"/>familia.</text:p>
      <text:p text:style-name="Text"> </text:p>
      <text:p text:style-name="Text"> </text:p>
      <text:p text:style-name="Text"> <text:s text:c="164"/>Asociación <text:s text:c="1"/>Benefica</text:p>
      <text:p text:style-name="Text"> <text:s text:c="159"/>2 <text:s text:c="41"/>G35954056 <text:s text:c="12"/>Voces amigas <text:s text:c="32"/>34</text:p>
      <text:p text:style-name="Text"> <text:s text:c="164"/>ONG Ser Humano</text:p>
      <text:p text:style-name="Text"> </text:p>
      <text:p text:style-name="Text"> </text:p>
      <text:p text:style-name="Text"> <text:s text:c="164"/>UP2u Project depende</text:p>
      <text:p text:style-name="Text"> <text:s text:c="159"/>3 <text:s text:c="41"/>G76294933 <text:s text:c="12"/>Generacciones <text:s text:c="31"/>35</text:p>
      <text:p text:style-name="Text"> <text:s text:c="164"/>de tí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CUARTO: Aceptar la renuncia formulada por las siguientes entidades para la ejecución de los proyectos</text:p>
      <text:p text:style-name="Text"> <text:s text:c="157"/>que se detallan:</text:p>
      <text:p text:style-name="Text"> </text:p>
      <text:p text:style-name="Text"> </text:p>
      <text:p text:style-name="Text"> <text:s text:c="175"/>ORGANIZACIONES <text:s text:c="28"/>CIF <text:s text:c="27"/>PROYECTOS</text:p>
      <text:p text:style-name="Text"> </text:p>
      <text:p text:style-name="Text"> </text:p>
      <text:p text:style-name="Text"> <text:s text:c="163"/>Asociación Parkinson Gran Canaria y</text:p>
      <text:p text:style-name="Text"> <text:s text:c="159"/>1 <text:s text:c="52"/>G35414903 <text:s text:c="19"/>Moviéndonos por el Bienestar</text:p>
      <text:p text:style-name="Text"> <text:s text:c="163"/>patologías afines.</text:p>
      <text:p text:style-name="Text"> </text:p>
      <text:p text:style-name="Text"> </text:p>
      <text:p text:style-name="Text"> <text:s text:c="231"/>Programa de fomento de la accesibilidad a la</text:p>
      <text:p text:style-name="Text"> <text:s text:c="163"/>Asociación de Personas Sordas de la</text:p>
      <text:p text:style-name="Text"> <text:s text:c="159"/>2 <text:s text:c="52"/>G35049923 <text:s text:c="8"/>comunicación e información para personas</text:p>
      <text:p text:style-name="Text"> <text:s text:c="163"/>provincia de Las Palmas</text:p>
      <text:p text:style-name="Text"> <text:s text:c="231"/>sordas y con discapacidad auditiva.</text:p>
      <text:p text:style-name="Text"> </text:p>
      <text:p text:style-name="Text"> </text:p>
      <text:p text:style-name="Text"> </text:p>
      <text:p text:style-name="Text"> <text:s text:c="157"/>QUINTO: Notificar esta Resolución a los interesados en los términos previstos en la convocatoria pública</text:p>
      <text:p text:style-name="Text"> <text:s text:c="157"/>de subvenciones destinadas a la cofinanciación de proyectos sociales que se complementen con las</text:p>
      <text:p text:style-name="Text"> <text:s text:c="157"/>competencias de los servicios sociales municipales, promovidos por entidades privadas sin ánimo de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157"/>lucro, para el año 2023, publicada en el Boletín Oficial de la Provincia de Las Palmas número 95, d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157"/>fecha 7 de agosto de 2023.</text:p>
      <text:p text:style-name="Text"> </text:p>
      <text:p text:style-name="Text"> </text:p>
      <text:p text:style-name="Text"> <text:s text:c="157"/>SEXTO: Régimen de recursos. Contra el acto expreso que se notifica, que es definitivo en vía</text:p>
      <text:p text:style-name="Text"> <text:s text:c="157"/>administrativa, podrá interponer en el plazo de DOS MESES, contados desde el día siguiente al de la</text:p>
      <text:p text:style-name="Text"> <text:s text:c="157"/>recepción de su notificación, RECURSO CONTENCIOSO-ADMINISTRATIVO ante el Juzgado de lo</text:p>
      <text:p text:style-name="Text"> <text:s text:c="157"/>Contencioso-Administrativo de Las Palmas que por reparto corresponda, a tenor de lo establecido en</text:p>
      <text:p text:style-name="Text"> <text:s text:c="157"/>el artículo 46 de la Ley 29/1998, de 13 de julio, Reguladora de la Jurisdicción Contencioso-</text:p>
      <text:p text:style-name="Text"> <text:s text:c="157"/>Administrativa, en concordancia con el artículo 123.1 de la Ley 39/2015, de 1 de octubre, del</text:p>
      <text:p text:style-name="Text"> <text:s text:c="157"/>Procedimiento Administrativo Común de las Administraciones Públicas.</text:p>
      <text:p text:style-name="Text"> </text:p>
      <text:p text:style-name="Text"> </text:p>
      <text:p text:style-name="Text"> <text:s text:c="157"/>No obstante, con carácter potestativo y previo al recurso contencioso-administrativo, señalado en el</text:p>
      <text:p text:style-name="Text"> <text:s text:c="157"/>párrafo anterior, contra el acto expreso que se le notifica, podrá usted interponer RECURSO DE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12"/>Fecha/hora:</text:p>
      <text:p text:style-name="Text"> <text:s text:c="138"/>ADELAIDA PÉREZ LORENZO <text:s text:c="112"/>31/10/2023 13:26</text:p>
      <text:p text:style-name="Text"> <text:s text:c="138"/>Sede electrónica Ayuntamiento de Las Palmas de Gran Canaria <text:s text:c="75"/>31/10/2023 22:12</text:p>
      <text:p text:style-name="Break"/>
      <text:p text:style-name="Text"> <text:s text:c="49"/>SALIDA</text:p>
      <text:p text:style-name="Text"> </text:p>
      <text:p text:style-name="Text"> </text:p>
      <text:p text:style-name="Text"> </text:p>
      <text:p text:style-name="Text"> <text:s text:c="118"/>2023 - 63854</text:p>
      <text:p text:style-name="Text"> <text:s text:c="4"/>Ayuntamiento de Las Palmas de Gran Canaria</text:p>
      <text:p text:style-name="Text"> </text:p>
      <text:p text:style-name="Text"> </text:p>
      <text:p text:style-name="Text"> <text:s text:c="51"/>REGISTRO GENERAL</text:p>
      <text:p text:style-name="Text"> </text:p>
      <text:p text:style-name="Text"> <text:s text:c="119"/>31/10/2023 22:12</text:p>
      <text:p text:style-name="Text"> </text:p>
      <text:p text:style-name="Text"> </text:p>
      <text:p text:style-name="Text"> </text:p>
      <text:p text:style-name="Text"> </text:p>
      <text:p text:style-name="Text"> <text:s text:c="157"/>Ref.: APL/JFS/AAV/SGO/mdps/mpsm</text:p>
      <text:p text:style-name="Text"> <text:s text:c="157"/>Expte.: Reslución definitiva 2023</text:p>
      <text:p text:style-name="Text"> <text:s text:c="157"/>Trámite: Resolución definitiva convocatoria de subvenciones concurrencia competitiva 2023</text:p>
      <text:p text:style-name="Text"> </text:p>
      <text:p text:style-name="Text"> <text:s text:c="157"/>REPOSICIÓN, ante el mismo órgano que lo ha dictado, en el plazo de UN MES, que se contará desde el</text:p>
      <text:p text:style-name="Text"> <text:s text:c="157"/>día siguiente al de la fecha de la recepción de la presente notificación, de conformidad con lo dispuesto</text:p>
      <text:p text:style-name="Text"> <text:s text:c="157"/>en el artículo 124.1 de la Ley 39/2015, de 1 de octubre, del Procedimiento Administrativo Común de las</text:p>
      <text:p text:style-name="Text"> <text:s text:c="157"/>Administraciones Públicas.</text:p>
      <text:p text:style-name="Text"> </text:p>
      <text:p text:style-name="Text"> </text:p>
      <text:p text:style-name="Text"> <text:s text:c="157"/>A tenor del apartado 2 del artículo 124 de la Ley 39/2015, de 1 de octubre, del Procedimiento</text:p>
      <text:p text:style-name="Text"> <text:s text:c="157"/>Administrativo Común de las Administraciones Públicas, el plazo máximo para dictar y notificar la</text:p>
      <text:p text:style-name="Text"> <text:s text:c="157"/>resolución del recurso será de UN MES; transcurrido dicho plazo sin haberse notificado resolución</text:p>
      <text:p text:style-name="Text"> <text:s text:c="157"/>expresa, de conformidad con el artículo 24.1, párrafo tercero, de la ley referida, se producirá silencio</text:p>
      <text:p text:style-name="Text"> <text:s text:c="157"/>administrativo desestimatorio, y podrá interponer recurso contencioso-administrativo en el plazo de SEIS</text:p>
      <text:p text:style-name="Text"> <text:s text:c="157"/>MESES, computados a partir del día siguiente a aquel en el que el recurso potestativo de reposición</text:p>
      <text:p text:style-name="Text"> <text:s text:c="157"/>debe entenderse desestimado por silencio administrativo.</text:p>
      <text:p text:style-name="Text">j006754ad1341f1785807e704e0a0d01e</text:p>
      <text:p text:style-name="Text"> </text:p>
      <text:p text:style-name="Text"> </text:p>
      <text:p text:style-name="Text"> </text:p>
      <text:p text:style-name="Text"> </text:p>
      <text:p text:style-name="Text"> <text:s text:c="157"/>Todo ello sin perjuicio de cualquiera otra acción o recurso que estimare oportuno interponer para la mejor</text:p>
      <text:p text:style-name="Text"> <text:s text:c="157"/>defensa de sus derechos.</text:p>
      <text:p text:style-name="Text"> </text:p>
      <text:p text:style-name="Text"> </text:p>
      <text:p text:style-name="Text"> <text:s text:c="157"/>Las Palmas de Gran Canaria. La concejala de gobierno del Área de Bienestar Social, Saludable, Deportivo e</text:p>
      <text:p text:style-name="Text"> <text:s text:c="157"/>Igualdad, Diversidad, Participación Ciudadana y Juventud, (Decreto 26777/2023, de 26 de junio) MARIA DEL</text:p>
      <text:p text:style-name="Text"> <text:s text:c="157"/>CARMEN VARGAS PALMÉS</text:p>
      <text:p text:style-name="Text"> </text:p>
      <text:p text:style-name="Text"> <text:s text:c="157"/>Dada con la intervención del Secretario General Técnico de la Junta de Gobierno de la Ciudad de Las Palmas de</text:p>
      <text:p text:style-name="Text"> <text:s text:c="157"/>Gran Canaria, conforme a lo establecido en la Disposición Adicional 8.ª de la Ley 7/1985, de 2 de abril, Reguladora</text:p>
      <text:p text:style-name="Text"> <text:s text:c="157"/>de las Bases del Régimen Local y el artículo 28 del Reglamento Orgánico del Gobierno y de la Administración del</text:p>
      <text:p text:style-name="Text"> <text:s text:c="157"/>Ayuntamiento de Las Palmas de Gran Canaria.</text:p>
      <text:p text:style-name="Text"> </text:p>
      <text:p text:style-name="Text"> <text:s text:c="157"/>Las Palmas de Gran Canaria.El Secretario General Técnico de la Junta de Gobierno de la Ciudad de Las Palmas de</text:p>
      <text:p text:style-name="Text"> <text:s text:c="157"/>Gran Canaria ANTONIO JOSE MUÑECAS RODRIGO”</text:p>
      <text:p text:style-name="Text"> </text:p>
      <text:p text:style-name="Text"> </text:p>
      <text:p text:style-name="Text"> </text:p>
      <text:p text:style-name="Text"> <text:s text:c="157"/>Las Palmas de Gran Canaria.</text:p>
      <text:p text:style-name="Text"> </text:p>
      <text:p text:style-name="Text"> <text:s text:c="201"/>La Jefa de Sección de Servicios Sociales</text:p>
      <text:p text:style-name="Text"> <text:s text:c="61"/>COPIA AUTÉNTICA que puede ser comprobada mediante el Código Seguro de</text:p>
      <text:p text:style-name="Text"> </text:p>
      <text:p text:style-name="Text"> </text:p>
      <text:p text:style-name="Text"> </text:p>
      <text:p text:style-name="Text"> </text:p>
      <text:p text:style-name="Text"> <text:s text:c="200"/>Resolución 46456/2021 de 30 de diciembre</text:p>
      <text:p text:style-name="Text"> <text:s text:c="64"/>Verificación en http://sedeelectronica.laspalmasgc.es/valDoc/index.jsp</text:p>
      <text:p text:style-name="Text"> </text:p>
      <text:p text:style-name="Text"> </text:p>
      <text:p text:style-name="Text"> </text:p>
      <text:p text:style-name="Text"> </text:p>
      <text:p text:style-name="Text"> <text:s text:c="209"/>Adelaida Pérez Lorenzo</text:p>
      <text:p text:style-name="Text"> </text:p>
      <text:p text:style-name="Text"> </text:p>
      <text:p text:style-name="Text"> </text:p>
      <text:p text:style-name="Text"> </text:p>
      <text:p text:style-name="Text"> <text:s text:c="138"/>Documento firmado por: <text:s text:c="106"/>Fecha/hora:</text:p>
      <text:p text:style-name="Text"> <text:s text:c="138"/>ADELAIDA PÉREZ LORENZO <text:s text:c="106"/>31/10/2023 13:26</text:p>
      <text:p text:style-name="Text"> <text:s text:c="138"/>Sede electrónica Ayuntamiento de Las Palmas de Gran Canaria <text:s text:c="69"/>31/10/2023 22:12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