
<file path=META-INF/manifest.xml><?xml version="1.0" encoding="utf-8"?>
<manifest:manifest xmlns:office="urn:oasis:names:tc:opendocument:xmlns:office:1.0" xmlns:text="urn:oasis:names:tc:opendocument:xmlns:text:1.0" xmlns:meta="urn:oasis:names:tc:opendocument:xmlns:meta:1.0" xmlns:style="urn:oasis:names:tc:opendocument:xmlns:style:1.0" xmlns:fo="urn:oasis:names:tc:opendocument:xmlns:xsl-fo-compatible:1.0" xmlns:manifest="urn:oasis:names:tc:opendocument:xmlns:manifest:1.0" xmlns:chart="urn:oasis:names:tc:opendocument:xmlns:chart:1.0" xmlns:draw="urn:oasis:names:tc:opendocument:xmlns:drawing:1.0" xmlns:presentation="urn:oasis:names:tc:opendocument:xmlns:presentation:1.0" xmlns:table="urn:oasis:names:tc:opendocument:xmlns:table:1.0" xmlns:svg="urn:oasis:names:tc:opendocument:xmlns:svg-compatible:1.0" xmlns:xlink="http://www.w3.org/1999/xlink">
  <manifest:file-entry manifest:full-path="/" manifest:media-type="application/vnd.oasis.opendocument.tex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meta="urn:oasis:names:tc:opendocument:xmlns:meta:1.0" xmlns:style="urn:oasis:names:tc:opendocument:xmlns:style:1.0" xmlns:fo="urn:oasis:names:tc:opendocument:xmlns:xsl-fo-compatible:1.0" xmlns:manifest="urn:oasis:names:tc:opendocument:xmlns:manifest:1.0" xmlns:chart="urn:oasis:names:tc:opendocument:xmlns:chart:1.0" xmlns:draw="urn:oasis:names:tc:opendocument:xmlns:drawing:1.0" xmlns:presentation="urn:oasis:names:tc:opendocument:xmlns:presentation:1.0" xmlns:table="urn:oasis:names:tc:opendocument:xmlns:table:1.0" xmlns:svg="urn:oasis:names:tc:opendocument:xmlns:svg-compatible:1.0" xmlns:xlink="http://www.w3.org/1999/xlink" office:version="1.2">
  <office:automatic-styles/>
  <office:body>
    <office:text>
      <text:p text:style-name="PDFLayout"> Balance de Situación</text:p>
      <text:p text:style-name="PDFLayout"> <text:s text:c="3"/>Empresa <text:s text:c="4"/>00400 - ASOC. FAMILIAS PERSONAS CON AUTISM <text:s text:c="7"/>Página <text:s text:c="24"/>1</text:p>
      <text:p text:style-name="PDFLayout"> <text:s text:c="61"/>Fecha listado <text:s text:c="11"/>08/03/2024</text:p>
      <text:p text:style-name="PDFLayout">Observaciones <text:s text:c="52"/>Período <text:s text:c="4"/>De Enero a Diciembre</text:p>
      <text:p text:style-name="PDFLayout"> </text:p>
      <text:p text:style-name="PDFLayout"> </text:p>
      <text:p text:style-name="PDFLayout"> <text:s text:c="24"/>ACTIVO <text:s text:c="31"/>2023</text:p>
      <text:p text:style-name="PDFLayout"> </text:p>
      <text:p text:style-name="PDFLayout"> <text:s text:c="5"/>A) ACTIVO NO CORRIENTE <text:s text:c="32"/>2.716.748,25</text:p>
      <text:p text:style-name="PDFLayout"> <text:s text:c="7"/>I. Inmovilizado intangible <text:s text:c="28"/>517.065,79</text:p>
      <text:p text:style-name="PDFLayout"> <text:s text:c="5"/>III. Inmovilizado material <text:s text:c="28"/>2.199.442,46</text:p>
      <text:p text:style-name="PDFLayout"> <text:s text:c="6"/>VI. Inversiones financieras a largo plazo <text:s text:c="17"/>240,00</text:p>
      <text:p text:style-name="PDFLayout"> </text:p>
      <text:p text:style-name="PDFLayout"> <text:s text:c="5"/>B) ACTIVO CORRIENTE <text:s text:c="36"/>789.328,88</text:p>
      <text:p text:style-name="PDFLayout"> <text:s text:c="7"/>I. Existencias <text:s text:c="40"/>50.051,91</text:p>
      <text:p text:style-name="PDFLayout"> <text:s text:c="6"/>II. Usuarios y otros deudores de la act.propia <text:s text:c="9"/>10.167,92</text:p>
      <text:p text:style-name="PDFLayout"> <text:s text:c="5"/>III. Deudores comerciales y otras ctas.a cobrar <text:s text:c="8"/>575.671,14</text:p>
      <text:p text:style-name="PDFLayout"> <text:s text:c="7"/>V. Inversiones financieras a corto plazo <text:s text:c="15"/>1.954,75</text:p>
      <text:p text:style-name="PDFLayout"> <text:s text:c="6"/>VI. Periodificaciones a corto plazo <text:s text:c="21"/>1.233,65</text:p>
      <text:p text:style-name="PDFLayout"> <text:s text:c="5"/>VII. Efectivo otros activos líquidos equivalen <text:s text:c="9"/>150.249,51</text:p>
      <text:p text:style-name="PDFLayout"> </text:p>
      <text:p text:style-name="PDFLayout"> <text:s text:c="5"/>TOTAL ACTIVO (A + B) <text:s text:c="34"/>3.506.077,13</text:p>
      <text:p text:style-name="PageBreak"/>
      <text:p text:style-name="PDFLayout"> Balance de Situación</text:p>
      <text:p text:style-name="PDFLayout"> <text:s text:c="3"/>Empresa <text:s text:c="4"/>00400 - ASOC. FAMILIAS PERSONAS CON AUTISM <text:s text:c="7"/>Página <text:s text:c="24"/>2</text:p>
      <text:p text:style-name="PDFLayout"> <text:s text:c="61"/>Fecha listado <text:s text:c="11"/>08/03/2024</text:p>
      <text:p text:style-name="PDFLayout">Observaciones <text:s text:c="52"/>Período <text:s text:c="4"/>De Enero a Diciembre</text:p>
      <text:p text:style-name="PDFLayout"> </text:p>
      <text:p text:style-name="PDFLayout"> </text:p>
      <text:p text:style-name="PDFLayout"> <text:s text:c="25"/>PASIVO <text:s text:c="30"/>2023</text:p>
      <text:p text:style-name="PDFLayout"> </text:p>
      <text:p text:style-name="PDFLayout"> <text:s text:c="5"/>A) PATRIMONIO NETO <text:s text:c="37"/>751.920,42</text:p>
      <text:p text:style-name="PDFLayout"> <text:s text:c="6"/>A-1) Fondos propios <text:s text:c="35"/>299.625,20</text:p>
      <text:p text:style-name="PDFLayout"> <text:s text:c="9"/>II. Reservas <text:s text:c="39"/>341.444,63</text:p>
      <text:p text:style-name="PDFLayout"> <text:s text:c="9"/>IV. Excedente del ejercicio <text:s text:c="24"/>-41.819,43</text:p>
      <text:p text:style-name="PDFLayout"> <text:s text:c="6"/>A-2) Subvenciones,donaciones legados recibidos <text:s text:c="8"/>452.295,22</text:p>
      <text:p text:style-name="PDFLayout"> </text:p>
      <text:p text:style-name="PDFLayout"> <text:s text:c="5"/>B) PASIVO NO CORRIENTE <text:s text:c="32"/>2.466.012,55</text:p>
      <text:p text:style-name="PDFLayout"> <text:s text:c="6"/>II. Deudas a largo plazo <text:s text:c="29"/>2.466.012,55</text:p>
      <text:p text:style-name="PDFLayout"> <text:s text:c="10"/>3. Otras deudas a largo plazo <text:s text:c="20"/>2.466.012,55</text:p>
      <text:p text:style-name="PDFLayout"> </text:p>
      <text:p text:style-name="PDFLayout"> <text:s text:c="5"/>C) PASIVO CORRIENTE <text:s text:c="36"/>288.144,16</text:p>
      <text:p text:style-name="PDFLayout"> <text:s text:c="6"/>II. Deudas a corto plazo <text:s text:c="30"/>260.496,53</text:p>
      <text:p text:style-name="PDFLayout"> <text:s text:c="9"/>1. Deudas con entidades de crédito <text:s text:c="20"/>-596,81</text:p>
      <text:p text:style-name="PDFLayout"> <text:s text:c="9"/>3. Otras deudas a corto plazo <text:s text:c="22"/>261.093,34</text:p>
      <text:p text:style-name="PDFLayout"> <text:s text:c="6"/>V. Acreedores comerciales y otras ctas.a pagar <text:s text:c="9"/>27.647,63</text:p>
      <text:p text:style-name="PDFLayout"> <text:s text:c="9"/>2. Otros acreedores <text:s text:c="33"/>27.647,63</text:p>
      <text:p text:style-name="PDFLayout"> </text:p>
      <text:p text:style-name="PDFLayout"> <text:s text:c="5"/>TOTAL PATRIMONIO NETO Y PASIVO (A + B + C) <text:s text:c="12"/>3.506.077,13</text:p>
    </office:text>
  </office:body>
</office:document-content>
</file>

<file path=styles.xml><?xml version="1.0" encoding="utf-8"?>
<office:document-styles xmlns:office="urn:oasis:names:tc:opendocument:xmlns:office:1.0" xmlns:text="urn:oasis:names:tc:opendocument:xmlns:text:1.0" xmlns:meta="urn:oasis:names:tc:opendocument:xmlns:meta:1.0" xmlns:style="urn:oasis:names:tc:opendocument:xmlns:style:1.0" xmlns:fo="urn:oasis:names:tc:opendocument:xmlns:xsl-fo-compatible:1.0" xmlns:manifest="urn:oasis:names:tc:opendocument:xmlns:manifest:1.0" xmlns:chart="urn:oasis:names:tc:opendocument:xmlns:chart:1.0" xmlns:draw="urn:oasis:names:tc:opendocument:xmlns:drawing:1.0" xmlns:presentation="urn:oasis:names:tc:opendocument:xmlns:presentation:1.0" xmlns:table="urn:oasis:names:tc:opendocument:xmlns:table:1.0" xmlns:svg="urn:oasis:names:tc:opendocument:xmlns:svg-compatible:1.0" xmlns:xlink="http://www.w3.org/1999/xlink" office:version="1.2">
  <office:styles>
    <style:style style:name="PDFLayout" style:family="paragraph" style:display-name="PDFLayout">
      <style:text-properties fo:font-family="Liberation Mono" fo:font-size="8pt"/>
      <style:paragraph-properties fo:margin-bottom="0cm" fo:margin-top="0cm"/>
    </style:style>
    <style:style style:name="PageBreak" style:family="paragraph" style:display-name="PageBreak">
      <style:paragraph-properties fo:break-before="page"/>
    </style:style>
  </office:styles>
  <office:automatic-styles>
    <style:page-layout style:name="A4">
      <style:page-layout-properties fo:page-width="21cm" fo:page-height="29.7cm" style:print-orientation="portrait" fo:margin-top="1.2cm" fo:margin-bottom="1.2cm" fo:margin-left="1.2cm" fo:margin-right="1.2cm"/>
    </style:page-layout>
  </office:automatic-styles>
  <office:master-styles>
    <style:master-page style:name="Standard" style:page-layout-name="A4" style:display-name="Standard"/>
  </office:master-styles>
</office:document-styles>
</file>

<file path=meta.xml><?xml version="1.0" encoding="utf-8"?>
<office:document-meta xmlns:office="urn:oasis:names:tc:opendocument:xmlns:office:1.0" xmlns:text="urn:oasis:names:tc:opendocument:xmlns:text:1.0" xmlns:meta="urn:oasis:names:tc:opendocument:xmlns:meta:1.0" xmlns:style="urn:oasis:names:tc:opendocument:xmlns:style:1.0" xmlns:fo="urn:oasis:names:tc:opendocument:xmlns:xsl-fo-compatible:1.0" xmlns:manifest="urn:oasis:names:tc:opendocument:xmlns:manifest:1.0" xmlns:chart="urn:oasis:names:tc:opendocument:xmlns:chart:1.0" xmlns:draw="urn:oasis:names:tc:opendocument:xmlns:drawing:1.0" xmlns:presentation="urn:oasis:names:tc:opendocument:xmlns:presentation:1.0" xmlns:table="urn:oasis:names:tc:opendocument:xmlns:table:1.0" xmlns:svg="urn:oasis:names:tc:opendocument:xmlns:svg-compatible:1.0" xmlns:xlink="http://www.w3.org/1999/xlink" office:version="1.2">
  <office:meta>
    <meta:generator>ODFPY/1.4.1</meta:generator>
  </office:meta>
</office:document-meta>
</file>