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8F82E13AAAFD4E2EB43B27D34E32A83E.jpg" manifest:media-type="image/jpeg"/>
  <manifest:file-entry manifest:full-path="Pictures/7FDD6CBAD009477080A48921DDA038BC.jpg" manifest:media-type="image/jpeg"/>
  <manifest:file-entry manifest:full-path="Pictures/BAE09F9E3D6342A188A8FC64B2305C2C.jpg" manifest:media-type="image/jpeg"/>
  <manifest:file-entry manifest:full-path="Pictures/69E0E8FD381948DBBB46D36016499DF1.jpg" manifest:media-type="image/jpeg"/>
  <manifest:file-entry manifest:full-path="Pictures/D609D052CDB34FA3A559FF0BCBE16982.jpg" manifest:media-type="image/jpeg"/>
  <manifest:file-entry manifest:full-path="Pictures/B308631286AA4420B484659881C2E80A.jpg" manifest:media-type="image/jpeg"/>
  <manifest:file-entry manifest:full-path="Pictures/707DBD8E844A4241BA99F4DF2674F722.jpg" manifest:media-type="image/jpeg"/>
  <manifest:file-entry manifest:full-path="Pictures/3ED572B40A4A4E20B218A6749F4ED557.jpg" manifest:media-type="image/jpeg"/>
  <manifest:file-entry manifest:full-path="Pictures/8BA3A4F8637244BABF570358B33E3AC6.jpg" manifest:media-type="image/jpeg"/>
  <manifest:file-entry manifest:full-path="Pictures/BB8EBBAC6ED84923AA6F4E6786CA1C1C.jpg" manifest:media-type="image/jpeg"/>
  <manifest:file-entry manifest:full-path="Pictures/A5A8A25704114871875993D932B90425.jpg" manifest:media-type="image/jpeg"/>
  <manifest:file-entry manifest:full-path="Pictures/9BC9414E50A84E7A9D211A6D868ED922.jpg" manifest:media-type="image/jpe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><draw:frame svg:width="18.5cm" svg:height="26.1cm" text:anchor-type="paragraph"><draw:image xlink:href="Pictures/8F82E13AAAFD4E2EB43B27D34E32A83E.jpg" xlink:type="simple" xlink:show="embed" xlink:actuate="onLoad"/></draw:frame></text:p>
      <text:p text:style-name="Break"/>
      <text:p><draw:frame svg:width="18.5cm" svg:height="26.1cm" text:anchor-type="paragraph"><draw:image xlink:href="Pictures/7FDD6CBAD009477080A48921DDA038BC.jpg" xlink:type="simple" xlink:show="embed" xlink:actuate="onLoad"/></draw:frame></text:p>
      <text:p text:style-name="Break"/>
      <text:p><draw:frame svg:width="18.5cm" svg:height="26.1cm" text:anchor-type="paragraph"><draw:image xlink:href="Pictures/BAE09F9E3D6342A188A8FC64B2305C2C.jpg" xlink:type="simple" xlink:show="embed" xlink:actuate="onLoad"/></draw:frame></text:p>
      <text:p text:style-name="Break"/>
      <text:p><draw:frame svg:width="18.5cm" svg:height="26.1cm" text:anchor-type="paragraph"><draw:image xlink:href="Pictures/69E0E8FD381948DBBB46D36016499DF1.jpg" xlink:type="simple" xlink:show="embed" xlink:actuate="onLoad"/></draw:frame></text:p>
      <text:p text:style-name="Break"/>
      <text:p><draw:frame svg:width="18.5cm" svg:height="26.1cm" text:anchor-type="paragraph"><draw:image xlink:href="Pictures/D609D052CDB34FA3A559FF0BCBE16982.jpg" xlink:type="simple" xlink:show="embed" xlink:actuate="onLoad"/></draw:frame></text:p>
      <text:p text:style-name="Break"/>
      <text:p><draw:frame svg:width="18.5cm" svg:height="26.1cm" text:anchor-type="paragraph"><draw:image xlink:href="Pictures/B308631286AA4420B484659881C2E80A.jpg" xlink:type="simple" xlink:show="embed" xlink:actuate="onLoad"/></draw:frame></text:p>
      <text:p text:style-name="Break"/>
      <text:p><draw:frame svg:width="18.5cm" svg:height="26.1cm" text:anchor-type="paragraph"><draw:image xlink:href="Pictures/707DBD8E844A4241BA99F4DF2674F722.jpg" xlink:type="simple" xlink:show="embed" xlink:actuate="onLoad"/></draw:frame></text:p>
      <text:p text:style-name="Break"/>
      <text:p><draw:frame svg:width="18.5cm" svg:height="26.1cm" text:anchor-type="paragraph"><draw:image xlink:href="Pictures/3ED572B40A4A4E20B218A6749F4ED557.jpg" xlink:type="simple" xlink:show="embed" xlink:actuate="onLoad"/></draw:frame></text:p>
      <text:p text:style-name="Break"/>
      <text:p><draw:frame svg:width="18.5cm" svg:height="26.1cm" text:anchor-type="paragraph"><draw:image xlink:href="Pictures/8BA3A4F8637244BABF570358B33E3AC6.jpg" xlink:type="simple" xlink:show="embed" xlink:actuate="onLoad"/></draw:frame></text:p>
      <text:p text:style-name="Break"/>
      <text:p><draw:frame svg:width="18.5cm" svg:height="26.1cm" text:anchor-type="paragraph"><draw:image xlink:href="Pictures/BB8EBBAC6ED84923AA6F4E6786CA1C1C.jpg" xlink:type="simple" xlink:show="embed" xlink:actuate="onLoad"/></draw:frame></text:p>
      <text:p text:style-name="Break"/>
      <text:p><draw:frame svg:width="18.5cm" svg:height="26.1cm" text:anchor-type="paragraph"><draw:image xlink:href="Pictures/A5A8A25704114871875993D932B90425.jpg" xlink:type="simple" xlink:show="embed" xlink:actuate="onLoad"/></draw:frame></text:p>
      <text:p text:style-name="Break"/>
      <text:p><draw:frame svg:width="18.5cm" svg:height="26.1cm" text:anchor-type="paragraph"><draw:image xlink:href="Pictures/9BC9414E50A84E7A9D211A6D868ED922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