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99"/>Asociación de Familias de Personas</text:p>
      <text:p text:style-name="Text"> <text:s text:c="99"/>con Autismo de Las Palmas</text:p>
      <text:p text:style-name="Text"> <text:s text:c="99"/>(APNALP)</text:p>
      <text:p text:style-name="Text"> <text:s text:c="99"/>Calle Antonio Manchado Viglietti, 1</text:p>
      <text:p text:style-name="Text"> <text:s text:c="99"/>35005 Las Palmas de Gran Canaria</text:p>
      <text:p text:style-name="Text"> <text:s text:c="99"/>NIF: G35042977</text:p>
      <text:p text:style-name="Text"> </text:p>
      <text:p text:style-name="Text"> <text:s text:c="99"/>Email: apnalp@hotmail.es</text:p>
      <text:p text:style-name="Text"> </text:p>
      <text:p text:style-name="Text"> </text:p>
      <text:p text:style-name="Text"> </text:p>
      <text:p text:style-name="Text"> </text:p>
      <text:p text:style-name="Text"> <text:s text:c="75"/>NOTIFICACIÓN</text:p>
      <text:p text:style-name="Text"> </text:p>
      <text:p text:style-name="Text"> <text:s text:c="34"/>El Sr. Consejero de Gobierno de Presidencia y Movilidad Sostenible, con</text:p>
      <text:p text:style-name="Text"> <text:s text:c="26"/>fecha 26 de diciembre de 2023, ha tenido a bien dictar Resolución nº CGC-2023-</text:p>
      <text:p text:style-name="Text"> <text:s text:c="26"/>1335, con el siguiente tenor literal:</text:p>
      <text:p text:style-name="Text"> </text:p>
      <text:p text:style-name="Text"> <text:s text:c="26"/>“En uso de las facultades que me confiere la Ley 7/1985, de 02 de abril, Reguladora</text:p>
      <text:p text:style-name="Text"> <text:s text:c="26"/>de las Bases de Régimen Local y la Ordenanza General de Subvenciones del</text:p>
      <text:p text:style-name="Text"> <text:s text:c="26"/>Cabildo de Gran Canaria, en relación a la subvención nominada a la Asociación de</text:p>
      <text:p text:style-name="Text"> <text:s text:c="26"/>Familias de Personas con Autismo de Las Palmas (APNALP) , resulta:</text:p>
      <text:p text:style-name="Text"> </text:p>
      <text:p text:style-name="Text"> </text:p>
      <text:p text:style-name="Text"> <text:s text:c="26"/>A) ANTECEDENTES DE HECHO:</text:p>
      <text:p text:style-name="Text"> <text:s text:c="26"/>Primero. – Mediante Resolución 252/23 de fecha 16 de mayo de 2023, se procedió</text:p>
      <text:p text:style-name="Text"> <text:s text:c="26"/>a la concesión de una subvención nominada a la Asociación de Familias de</text:p>
      <text:p text:style-name="Text"> <text:s text:c="26"/>Personas con Autismo de Las Palmas de Gran Canaria, con C.I.F. G35042977,</text:p>
      <text:p text:style-name="Text"> <text:s text:c="26"/>destinada a sufragar los gastos correspondientes y detallados en esta resolución para</text:p>
      <text:p text:style-name="Text"> <text:s text:c="26"/>el proyecto “Construcción de viviendas y centro de atención integral para personas</text:p>
      <text:p text:style-name="Text"> <text:s text:c="26"/>con Trastorno de Espectro del Autismo (TEA)”, por un importe de QUINIENTOS</text:p>
      <text:p text:style-name="Text"> <text:s text:c="26"/>MIL EUROS (500.000 euros) lo que supone aproximadamente el 100% del</text:p>
      <text:p text:style-name="Text"> <text:s text:c="26"/>presupuesto presentado y con cargo a la aplicación 01010/231/780002423</text:p>
      <text:p text:style-name="Text"> <text:s text:c="26"/>denominada “APNALP. Nueva sede para personas con síndrome autista”, del</text:p>
      <text:p text:style-name="Text"> <text:s text:c="26"/>Presupuesto de esta Consejería para el presente ejercicio.</text:p>
      <text:p text:style-name="Text"> <text:s text:c="26"/>Segundo.- Con fecha 12 de junio de 2023 se notifica a la beneficiaria la Resolución</text:p>
      <text:p text:style-name="Text"> <text:s text:c="26"/>252/23 de fecha 16 de mayo de 2023, de concesión de subvención, condicionada</text:p>
      <text:p text:style-name="Text"> <text:s text:c="26"/>al cumplimiento de varios requisitos, entre ellos:</text:p>
      <text:p text:style-name="Text"> <text:s text:c="36"/>“[… ] Segundo. - Gastos subvencionables</text:p>
      <text:p text:style-name="Text"> </text:p>
      <text:p text:style-name="Text"> <text:s text:c="26"/>Se considerarán gastos subvencionables, los gastos derivados de la ejecución del</text:p>
      <text:p text:style-name="Text"> <text:s text:c="26"/>proyecto, conforme a la previsión realizada por la entidad y que de manera</text:p>
      <text:p text:style-name="Text"> </text:p>
      <text:p text:style-name="Text"> </text:p>
      <text:p text:style-name="Text"> </text:p>
      <text:p text:style-name="Text"> <text:s text:c="115"/>C/ Bravo Murillo, 23 1ª planta</text:p>
      <text:p text:style-name="Text"> <text:s text:c="115"/>CP: 35002 Las Palmas de Gran Canaria</text:p>
      <text:p text:style-name="Text"> <text:s text:c="115"/>Tel.: 928217020 Fax: 928217003.</text:p>
      <text:p text:style-name="Text"> <text:s text:c="115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9hDXwiKWpbV76H/4Il67uQ== <text:s text:c="47"/>Fecha <text:s text:c="8"/>05/02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9hDXwiKWpbV76H/4Il67uQ= <text:s text:c="30"/>Página <text:s text:c="12"/>1/6</text:p>
      <text:p text:style-name="Text"> <text:s text:c="67"/>=</text:p>
      <text:p text:style-name="Break"/>
      <text:p text:style-name="Text"> <text:s text:c="26"/>indubitada respondan a la naturaleza de la actividad subvencionada, resulten</text:p>
      <text:p text:style-name="Text"> <text:s text:c="26"/>estrictamente necesarios y se realicen en el plazo establecido por en esta resolución.</text:p>
      <text:p text:style-name="Text"> </text:p>
      <text:p text:style-name="Text"> </text:p>
      <text:p text:style-name="Text"> <text:s text:c="27"/>Concepto <text:s text:c="13"/>de <text:s text:c="7"/>gasto Importe euros <text:s text:c="32"/>Breve descripción</text:p>
      <text:p text:style-name="Text"> <text:s text:c="27"/>facturable</text:p>
      <text:p text:style-name="Text"> <text:s text:c="27"/>Honorarios arquitecta <text:s text:c="34"/>32.300 <text:s text:c="21"/>Dirección de obra</text:p>
      <text:p text:style-name="Text"> <text:s text:c="27"/>Honorarios aparejador <text:s text:c="32"/>55.899,53 <text:s text:c="20"/>Dirección de obra y</text:p>
      <text:p text:style-name="Text"> <text:s text:c="111"/>control de seguridad y</text:p>
      <text:p text:style-name="Text"> <text:s text:c="111"/>salud</text:p>
      <text:p text:style-name="Text"> <text:s text:c="27"/>Honorarios ingeniero de <text:s text:c="35"/>976 <text:s text:c="21"/>Dirección de obra</text:p>
      <text:p text:style-name="Text"> <text:s text:c="27"/>telecomunicaciones</text:p>
      <text:p text:style-name="Text"> <text:s text:c="27"/>Honorarios de ingeniero <text:s text:c="31"/>3.191,50 <text:s text:c="20"/>Dirección de obra</text:p>
      <text:p text:style-name="Text"> <text:s text:c="27"/>de instalaciones</text:p>
      <text:p text:style-name="Text"> <text:s text:c="27"/>OCT <text:s text:c="5"/>(organismo <text:s text:c="16"/>de <text:s text:c="18"/>2.100 <text:s text:c="21"/>Empresa contratada para</text:p>
      <text:p text:style-name="Text"> <text:s text:c="27"/>control técnico) <text:s text:c="67"/>el control y supervisión</text:p>
      <text:p text:style-name="Text"> <text:s text:c="111"/>de la obra</text:p>
      <text:p text:style-name="Text"> <text:s text:c="27"/>Honorarios <text:s text:c="16"/>ingeniero <text:s text:c="18"/>5.532,97 <text:s text:c="20"/>Asesoramiento técnico y</text:p>
      <text:p text:style-name="Text"> <text:s text:c="27"/>domótica <text:s text:c="75"/>dirección de obra de</text:p>
      <text:p text:style-name="Text"> <text:s text:c="111"/>instalación de domótica</text:p>
      <text:p text:style-name="Text"> <text:s text:c="27"/>Construcción <text:s text:c="42"/>400.000</text:p>
      <text:p text:style-name="Text"> <text:s text:c="34"/>IMPORTE TOTAL <text:s text:c="34"/>500.000</text:p>
      <text:p text:style-name="Text"> </text:p>
      <text:p text:style-name="Text"> <text:s text:c="36"/>“[… ] Quinto. - Plazo de Ejecución.</text:p>
      <text:p text:style-name="Text"> </text:p>
      <text:p text:style-name="Text"> <text:s text:c="26"/>El plazo de ejecución se fija desde 01 de enero de 2023 a 31 de diciembre de 2023,</text:p>
      <text:p text:style-name="Text"> <text:s text:c="26"/>inclusive.</text:p>
      <text:p text:style-name="Text"> <text:s text:c="26"/>Segundo. – En sesión ordinaria del pleno de esta Corporación de fecha 26/05/2023,</text:p>
      <text:p text:style-name="Text"> <text:s text:c="26"/>se aprobó, entre otros asuntos, el expediente de modificación de crédito nº23/7A</text:p>
      <text:p text:style-name="Text"> <text:s text:c="26"/>con referencia 010/29, en la aplicación presupuestaria 01010/231/780002423</text:p>
      <text:p text:style-name="Text"> <text:s text:c="26"/>denominada “APNALP. Nueva sede para personas con síndrome autista”, por</text:p>
      <text:p text:style-name="Text"> <text:s text:c="26"/>importe de 500.000 euros, pasando a estado definitivo el 27/06/2023.</text:p>
      <text:p text:style-name="Text"> <text:s text:c="26"/>Cuarto. - La documentación justificativa de dicha modificación de crédito señalaba:</text:p>
      <text:p text:style-name="Text"> <text:s text:c="26"/>El Cabildo de Gran Canaria, a través de su Presidencia, tiene la voluntad de</text:p>
      <text:p text:style-name="Text"> <text:s text:c="26"/>colaborar financieramente mediante la aprobación de una subvención nominada</text:p>
      <text:p text:style-name="Text"> <text:s text:c="26"/>por importe de 500.000 euros a la entidad Asociación de Familias de Personas con</text:p>
      <text:p text:style-name="Text"> <text:s text:c="26"/>Autismo de Las Palmas para fomentar el proyecto “Construcción de Edificios”</text:p>
      <text:p text:style-name="Text"> <text:s text:c="26"/>Para ello ha ordenado la incoación del expediente previo de modificación</text:p>
      <text:p text:style-name="Text"> <text:s text:c="26"/>presupuestaria al Servicio de Presidencia de esta Corporación.</text:p>
      <text:p text:style-name="Text"> </text:p>
      <text:p text:style-name="Text"> </text:p>
      <text:p text:style-name="Text"> <text:s text:c="117"/>C/ Bravo Murillo, 23 1ª planta</text:p>
      <text:p text:style-name="Text"> <text:s text:c="117"/>CP: 35002 Las Palmas de Gran Canaria</text:p>
      <text:p text:style-name="Text"> <text:s text:c="117"/>Tel.: 928217020 Fax: 928217003.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9hDXwiKWpbV76H/4Il67uQ== <text:s text:c="47"/>Fecha <text:s text:c="8"/>05/02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9hDXwiKWpbV76H/4Il67uQ= <text:s text:c="30"/>Página <text:s text:c="12"/>2/6</text:p>
      <text:p text:style-name="Text"> <text:s text:c="67"/>=</text:p>
      <text:p text:style-name="Break"/>
      <text:p text:style-name="Text"> <text:s text:c="26"/>Señala la Entidad que “esta actividad se va destinada a la construcción de 2 edificios</text:p>
      <text:p text:style-name="Text"> <text:s text:c="26"/>que serán referencia en nuestra Comunidad Autónoma: las primeras viviendas para</text:p>
      <text:p text:style-name="Text"> <text:s text:c="26"/>personas con TEA y necesidades de apoyo de 0 a 21 años donde se ofrecerán</text:p>
      <text:p text:style-name="Text"> <text:s text:c="26"/>servicios de diagnóstico, tratamiento (psicología, logopedia, terapia ocupacional),</text:p>
      <text:p text:style-name="Text"> <text:s text:c="26"/>orientación y formación para el empleo, atendiendo a una media anual de 150-200</text:p>
      <text:p text:style-name="Text"> <text:s text:c="26"/>personas con TEA y sus familias.”</text:p>
      <text:p text:style-name="Text"> <text:s text:c="26"/>Quinto.- Asimismo la Entidad concreta que esta subvención, estará destinada a los</text:p>
      <text:p text:style-name="Text"> <text:s text:c="26"/>gastos derivados de las certificaciones de obras número 12ª, 13ª y 14ª así como al</text:p>
      <text:p text:style-name="Text"> <text:s text:c="26"/>pago correspondiente a los honorarios del aparejador y arquitectos.</text:p>
      <text:p text:style-name="Text"> </text:p>
      <text:p text:style-name="Text"> <text:s text:c="26"/>A los anteriores hechos le son de aplicación los siguientes:</text:p>
      <text:p text:style-name="Text"> </text:p>
      <text:p text:style-name="Text"> </text:p>
      <text:p text:style-name="Text"> <text:s text:c="26"/>B) FUNDAMENTOS JURÍDICOS</text:p>
      <text:p text:style-name="Text"> <text:s text:c="26"/>Primero: El art. 17.3.l) en concordancia con el artículo 28 de la Ley 38/2003, de 17 de</text:p>
      <text:p text:style-name="Text"> <text:s text:c="26"/>noviembre, General de Subvenciones, establece que la norma reguladora de las bases de</text:p>
      <text:p text:style-name="Text"> <text:s text:c="26"/>concesión de las subvenciones concretará, como mínimo “Circunstancias que, como</text:p>
      <text:p text:style-name="Text"> <text:s text:c="26"/>consecuencia de la alteración de las condiciones tenidas en cuenta para la concesión de la</text:p>
      <text:p text:style-name="Text"> <text:s text:c="26"/>subvención, podrán dar lugar a la modificación, en virtud de lo cual el resuelvo undécimo</text:p>
      <text:p text:style-name="Text"> <text:s text:c="26"/>de la resolución 252/23 de fecha 16 de mayo de 2023 establece la posibilidad de modificar</text:p>
      <text:p text:style-name="Text"> <text:s text:c="26"/>la misma, siempre y cuando se cumplan los requisitos en ella señalados, a saber:</text:p>
      <text:p text:style-name="Text"> <text:s text:c="26"/>“… /…</text:p>
      <text:p text:style-name="Text"> <text:s text:c="26"/>Toda alteración de las circunstancias y de los requisitos subjetivos y objetivos</text:p>
      <text:p text:style-name="Text"> <text:s text:c="26"/>tenidos en cuenta para el otorgamiento de la subvención (incluidos los plazos de</text:p>
      <text:p text:style-name="Text"> <text:s text:c="26"/>ejecución) y, en todo caso, la obtención por el beneficiario de ayudas, ingresos o</text:p>
      <text:p text:style-name="Text"> <text:s text:c="26"/>subvenciones otorgadas por otras Administraciones o entes públicos o privados</text:p>
      <text:p text:style-name="Text"> <text:s text:c="26"/>para el mismo destino o finalidad que no superen el coste total de la actividad a</text:p>
      <text:p text:style-name="Text"> <text:s text:c="26"/>desarrollar por el beneficiario, podrá dar lugar a la modificación de la Resolución</text:p>
      <text:p text:style-name="Text"> <text:s text:c="26"/>de Concesión, siempre que se cumplan los siguientes requisitos:</text:p>
      <text:p text:style-name="Text"> </text:p>
      <text:p text:style-name="Text"> <text:s text:c="31"/>1. Que la actividad a realizar conforme a la modificación solicitada esté</text:p>
      <text:p text:style-name="Text"> <text:s text:c="34"/>comprendida dentro de las previstas en el proyecto presentado, sin que en</text:p>
      <text:p text:style-name="Text"> <text:s text:c="34"/>ningún caso implique modificación de la finalidad de la subvención.</text:p>
      <text:p text:style-name="Text"> </text:p>
      <text:p text:style-name="Text"> <text:s text:c="31"/>2. La solicitud de modificación deberá satisfacer el interés general, lo que</text:p>
      <text:p text:style-name="Text"> <text:s text:c="34"/>deberá ser justificado de forma suficiente en la misma, o en una memoria</text:p>
      <text:p text:style-name="Text"> <text:s text:c="34"/>que la acompañe, indicándose expresamente que no se vulneran intereses</text:p>
      <text:p text:style-name="Text"> <text:s text:c="34"/>de terceros ni afecta al principio de concurrencia.</text:p>
      <text:p text:style-name="Text"> </text:p>
      <text:p text:style-name="Text"> <text:s text:c="31"/>3. Que los nuevos elementos o circunstancias que motivan la modificación,</text:p>
      <text:p text:style-name="Text"> <text:s text:c="34"/>de haber concurrido en la concesión inicial, no hubiesen determinado la</text:p>
      <text:p text:style-name="Text"> <text:s text:c="34"/>denegación de la subvención concedida.</text:p>
      <text:p text:style-name="Text"> </text:p>
      <text:p text:style-name="Text"> </text:p>
      <text:p text:style-name="Text"> </text:p>
      <text:p text:style-name="Text"> </text:p>
      <text:p text:style-name="Text"> <text:s text:c="117"/>C/ Bravo Murillo, 23 1ª planta</text:p>
      <text:p text:style-name="Text"> <text:s text:c="117"/>CP: 35002 Las Palmas de Gran Canaria</text:p>
      <text:p text:style-name="Text"> <text:s text:c="117"/>Tel.: 928217020 Fax: 928217003.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9hDXwiKWpbV76H/4Il67uQ== <text:s text:c="47"/>Fecha <text:s text:c="8"/>05/02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9hDXwiKWpbV76H/4Il67uQ= <text:s text:c="30"/>Página <text:s text:c="12"/>3/6</text:p>
      <text:p text:style-name="Text"> <text:s text:c="67"/>=</text:p>
      <text:p text:style-name="Break"/>
      <text:p text:style-name="Text"> <text:s text:c="31"/>4. La modificación es un supuesto excepcional en los procedimientos de</text:p>
      <text:p text:style-name="Text"> <text:s text:c="34"/>concesión de subvenciones u otro tipo de ayudas, no pudiendo estar</text:p>
      <text:p text:style-name="Text"> <text:s text:c="34"/>motivada en razones de oportunidad o conveniencia.</text:p>
      <text:p text:style-name="Text"> </text:p>
      <text:p text:style-name="Text"> <text:s text:c="31"/>… /… ”</text:p>
      <text:p text:style-name="Text"> <text:s text:c="26"/>Segundo: Asimismo, el artículo 64 del Real Decreto 887/2006 por el que se</text:p>
      <text:p text:style-name="Text"> <text:s text:c="26"/>aprueba el Reglamento de la Ley 38/2003, de 17 de noviembre, General de</text:p>
      <text:p text:style-name="Text"> <text:s text:c="26"/>Subvenciones establece la posibilidad de modificar la resolución de concesión,</text:p>
      <text:p text:style-name="Text"> <text:s text:c="26"/>debiendo presentarse la solicitud antes de que concluya el plazo para la realización</text:p>
      <text:p text:style-name="Text"> <text:s text:c="26"/>de la actividad, la cual fue realizada en el mes de mayo y en este sentido el resuelvo</text:p>
      <text:p text:style-name="Text"> <text:s text:c="26"/>quinto de la Resolución nº 252/23, establecía el plazo de ejecución hasta el 31 de</text:p>
      <text:p text:style-name="Text"> <text:s text:c="26"/>diciembre de 2023, inclusive.</text:p>
      <text:p text:style-name="Text"> <text:s text:c="26"/>Tercero: Analizados los fundamentos recogidos en el expediente y considerando</text:p>
      <text:p text:style-name="Text"> <text:s text:c="26"/>que la modificación no afecta a derechos de tercero y la solicitud está realizada</text:p>
      <text:p text:style-name="Text"> <text:s text:c="26"/>antes del vencimiento del plazo de ejecución establecido.</text:p>
      <text:p text:style-name="Text"> <text:s text:c="26"/>Por ello, en uso de las competencias previstas en el art. 42 del Reglamento</text:p>
      <text:p text:style-name="Text"> <text:s text:c="26"/>Orgánico de Gobierno y Administración del Cabildo de Gran Canaria, y en el</text:p>
      <text:p text:style-name="Text"> <text:s text:c="26"/>Acuerdo del Consejo de Gobierno Insular de 31 de julio de 2019, por la presente</text:p>
      <text:p text:style-name="Text"> </text:p>
      <text:p text:style-name="Text"> </text:p>
      <text:p text:style-name="Text"> </text:p>
      <text:p text:style-name="Text"> </text:p>
      <text:p text:style-name="Text"> <text:s text:c="79"/>RESUELVO</text:p>
      <text:p text:style-name="Text"> <text:s text:c="26"/>Primero. - Concesión. -</text:p>
      <text:p text:style-name="Text"> <text:s text:c="26"/>1.- Conceder una subvención directa a la Asociación de Familias de Personas con</text:p>
      <text:p text:style-name="Text"> <text:s text:c="26"/>Autismo de Las Palmas (APNALP), destinada a sufragar los gastos correspondientes</text:p>
      <text:p text:style-name="Text"> <text:s text:c="26"/>y detallados en esta resolución para el proyecto “ Construcción de viviendas y</text:p>
      <text:p text:style-name="Text"> <text:s text:c="26"/>centro de atención integral para personas con Trastorno de Espectro del Autismo</text:p>
      <text:p text:style-name="Text"> <text:s text:c="26"/>(TEA)”, por un importe de QUINIENTOS MIL EUROS (500.000 euros) con cargo</text:p>
      <text:p text:style-name="Text"> <text:s text:c="26"/>a la aplicación 01010/231/780002423 denominada “APNALP. Nueva sede para</text:p>
      <text:p text:style-name="Text"> <text:s text:c="26"/>personas con síndrome autista”, del Presupuesto de esta Consejería para el presente</text:p>
      <text:p text:style-name="Text"> <text:s text:c="26"/>ejercicio.</text:p>
      <text:p text:style-name="Text"> <text:s text:c="26"/>2.- Acumular la subvención otorgada mediante resolución 252/23 de fecha de 16</text:p>
      <text:p text:style-name="Text"> <text:s text:c="26"/>de mayo del 2023, por importe de 500.000 euros con esta nueva subvención, lo</text:p>
      <text:p text:style-name="Text"> <text:s text:c="26"/>que haría un importe total de 1.000.000 euros suponiendo el 100% de los gastos</text:p>
      <text:p text:style-name="Text"> <text:s text:c="26"/>presentados.</text:p>
      <text:p text:style-name="Text"> </text:p>
      <text:p text:style-name="Text"> </text:p>
      <text:p text:style-name="Text"> <text:s text:c="26"/>Segundo. – Modificar los Gastos subvencionables recogidos en la resolución</text:p>
      <text:p text:style-name="Text"> <text:s text:c="26"/>253/23, añadiendo los siguientes gastos:</text:p>
      <text:p text:style-name="Text"> </text:p>
      <text:p text:style-name="Text"> </text:p>
      <text:p text:style-name="Text"> </text:p>
      <text:p text:style-name="Text"> </text:p>
      <text:p text:style-name="Text"> <text:s text:c="117"/>C/ Bravo Murillo, 23 1ª planta</text:p>
      <text:p text:style-name="Text"> <text:s text:c="117"/>CP: 35002 Las Palmas de Gran Canaria</text:p>
      <text:p text:style-name="Text"> <text:s text:c="117"/>Tel.: 928217020 Fax: 928217003.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9hDXwiKWpbV76H/4Il67uQ== <text:s text:c="47"/>Fecha <text:s text:c="8"/>05/02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9hDXwiKWpbV76H/4Il67uQ= <text:s text:c="30"/>Página <text:s text:c="12"/>4/6</text:p>
      <text:p text:style-name="Text"> <text:s text:c="67"/>=</text:p>
      <text:p text:style-name="Break"/>
      <text:p text:style-name="Text"> <text:s text:c="26"/>Tercero. - Abono de la subvención</text:p>
      <text:p text:style-name="Text"> <text:s text:c="26"/>Anticipado: El pago del importe de esta subvención se realizará a favor del</text:p>
      <text:p text:style-name="Text"> <text:s text:c="26"/>beneficiario con carácter de anticipado, mediante transferencia a la cuenta</text:p>
      <text:p text:style-name="Text"> <text:s text:c="26"/>bancaria que figure en el preceptivo documento de Alta a Terceros de esta</text:p>
      <text:p text:style-name="Text"> <text:s text:c="26"/>Corporación, siempre y cuando la entidad a esta fecha no tenga subvenciones</text:p>
      <text:p text:style-name="Text"> <text:s text:c="26"/>pendientes de presentar la justificación de subvenciones anteriores otorgadas por</text:p>
      <text:p text:style-name="Text"> <text:s text:c="26"/>el Servicio de Presidencia.</text:p>
      <text:p text:style-name="Text"> </text:p>
      <text:p text:style-name="Text"> </text:p>
      <text:p text:style-name="Text"> <text:s text:c="26"/>Cuarto. - Plazo de Ejecución</text:p>
      <text:p text:style-name="Text"> <text:s text:c="26"/>Se procede a Modificar el plazo de ejecución establecido en la resolución 252/23</text:p>
      <text:p text:style-name="Text"> <text:s text:c="26"/>de fecha 16 de mayo de 2023, estableciéndose como nuevo plazo desde 01 de</text:p>
      <text:p text:style-name="Text"> <text:s text:c="26"/>enero del 2023 a 30 de marzo de 2024, inclusive.</text:p>
      <text:p text:style-name="Text"> </text:p>
      <text:p text:style-name="Text"> </text:p>
      <text:p text:style-name="Text"> <text:s text:c="26"/>Quinto. – Condicionantes y obligaciones</text:p>
      <text:p text:style-name="Text"> <text:s text:c="26"/>Permanece inalterable el resto de condicionantes y obligaciones recogidas en la</text:p>
      <text:p text:style-name="Text"> <text:s text:c="26"/>resolución núm 252/23 de fecha 16 de mayo del 2023, conforme a lo establecido</text:p>
      <text:p text:style-name="Text"> <text:s text:c="26"/>en la Ley 38/2003, de fecha 17 de noviembre, Ley General de Subvenciones y la</text:p>
      <text:p text:style-name="Text"> <text:s text:c="26"/>Ordenanza General de Subvenciones de esta Corporación… ”</text:p>
      <text:p text:style-name="Text"> </text:p>
      <text:p text:style-name="Text"> </text:p>
      <text:p text:style-name="Text"> <text:s text:c="34"/>Contra la presente Resolución, que pone fin a la vía administrativa, podrá</text:p>
      <text:p text:style-name="Text"> <text:s text:c="26"/>interponer RECURSO POTESTATIVO DE REPOSICIÓN ante el Consejo de</text:p>
      <text:p text:style-name="Text"> <text:s text:c="26"/>Gobierno Insular, en el plazo de UN (1) MES a contar desde el día siguiente al de</text:p>
      <text:p text:style-name="Text"> <text:s text:c="26"/>la presente notificación, o en su defecto, y en el plazo de DOS (2) MESES, contados</text:p>
      <text:p text:style-name="Text"> </text:p>
      <text:p text:style-name="Text"> </text:p>
      <text:p text:style-name="Text"> </text:p>
      <text:p text:style-name="Text"> <text:s text:c="117"/>C/ Bravo Murillo, 23 1ª planta</text:p>
      <text:p text:style-name="Text"> <text:s text:c="117"/>CP: 35002 Las Palmas de Gran Canaria</text:p>
      <text:p text:style-name="Text"> <text:s text:c="117"/>Tel.: 928217020 Fax: 928217003.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9hDXwiKWpbV76H/4Il67uQ== <text:s text:c="47"/>Fecha <text:s text:c="8"/>05/02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9hDXwiKWpbV76H/4Il67uQ= <text:s text:c="30"/>Página <text:s text:c="12"/>5/6</text:p>
      <text:p text:style-name="Text"> <text:s text:c="67"/>=</text:p>
      <text:p text:style-name="Break"/>
      <text:p text:style-name="Text"> <text:s text:c="26"/>de la misma forma, interponer directamente RECURSO CONTENCIOSO-</text:p>
      <text:p text:style-name="Text"> <text:s text:c="26"/>ADMINISTRATIVO ante el Juzgado de lo Contencioso-Administrativo de esta</text:p>
      <text:p text:style-name="Text"> <text:s text:c="26"/>Ciudad.</text:p>
      <text:p text:style-name="Text"> </text:p>
      <text:p text:style-name="Text"> <text:s text:c="31"/>Las Palmas de Gran Canaria, a la fecha incorporada electrónicamente al pie.</text:p>
      <text:p text:style-name="Text"> </text:p>
      <text:p text:style-name="Text"> </text:p>
      <text:p text:style-name="Text"> <text:s text:c="55"/>EL TITULAR DEL ÓRGANO DE APOYO</text:p>
      <text:p text:style-name="Text"> <text:s text:c="55"/>AL CONSEJO DE GOBIERNO INSULAR</text:p>
      <text:p text:style-name="Text"> <text:s text:c="54"/>P.D. LA JEFA DE SERVICIO DE PRESIDENCIA</text:p>
      <text:p text:style-name="Text"> <text:s text:c="63"/>(Decreto 30 de 28/06/2023)</text:p>
      <text:p text:style-name="Text"> <text:s text:c="65"/>Mª Nieves Ruiz Ramos</text:p>
      <text:p text:style-name="Text"> </text:p>
      <text:p text:style-name="Text"> </text:p>
      <text:p text:style-name="Text"> </text:p>
      <text:p text:style-name="Text"> </text:p>
      <text:p text:style-name="Text"> <text:s text:c="117"/>C/ Bravo Murillo, 23 1ª planta</text:p>
      <text:p text:style-name="Text"> <text:s text:c="117"/>CP: 35002 Las Palmas de Gran Canaria</text:p>
      <text:p text:style-name="Text"> <text:s text:c="117"/>Tel.: 928217020 Fax: 928217003.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9hDXwiKWpbV76H/4Il67uQ== <text:s text:c="47"/>Fecha <text:s text:c="8"/>05/02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9hDXwiKWpbV76H/4Il67uQ= <text:s text:c="30"/>Página <text:s text:c="12"/>6/6</text:p>
      <text:p text:style-name="Text"> <text:s text:c="67"/>=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