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1"/>CABILDO DE GRAN</text:p>
      <text:p text:style-name="Text"> <text:s text:c="6"/>CANARIA</text:p>
      <text:p text:style-name="Text">OTRS-Serv. Presidencia.</text:p>
      <text:p text:style-name="Text">Cabildo de Gran Canaria</text:p>
      <text:p text:style-name="Text"> <text:s text:c="7"/>SALIDA</text:p>
      <text:p text:style-name="Text"> <text:s text:c="2"/>12/06/2023 14:39</text:p>
      <text:p text:style-name="Text"> <text:s text:c="5"/>2023018108</text:p>
      <text:p text:style-name="Text"> </text:p>
      <text:p text:style-name="Text"> </text:p>
      <text:p text:style-name="Text"> </text:p>
      <text:p text:style-name="Text"> </text:p>
      <text:p text:style-name="Text"> <text:s text:c="115"/>Asociación de Familias de</text:p>
      <text:p text:style-name="Text"> <text:s text:c="115"/>Personas con Autismo de Las</text:p>
      <text:p text:style-name="Text"> <text:s text:c="115"/>Palmas (APNALP)</text:p>
      <text:p text:style-name="Text"> <text:s text:c="115"/>Calle Antonio Manchado</text:p>
      <text:p text:style-name="Text"> <text:s text:c="115"/>Viglietti, 1</text:p>
      <text:p text:style-name="Text"> <text:s text:c="115"/>35005 Las Palmas de Gran</text:p>
      <text:p text:style-name="Text"> <text:s text:c="115"/>Canaria</text:p>
      <text:p text:style-name="Text"> </text:p>
      <text:p text:style-name="Text"> <text:s text:c="115"/>NIF: G35042977</text:p>
      <text:p text:style-name="Text"> </text:p>
      <text:p text:style-name="Text"> <text:s text:c="115"/>Email: apnalp@hotmail.es</text:p>
      <text:p text:style-name="Text"> </text:p>
      <text:p text:style-name="Text"> </text:p>
      <text:p text:style-name="Text"> </text:p>
      <text:p text:style-name="Text"> </text:p>
      <text:p text:style-name="Text"> <text:s text:c="89"/>NOTIFICACIÓN</text:p>
      <text:p text:style-name="Text"> </text:p>
      <text:p text:style-name="Text"> </text:p>
      <text:p text:style-name="Text"> <text:s text:c="49"/>El Sr. Consejero de Presidencia, con fecha 16 de mayo de 2023, ha tenido</text:p>
      <text:p text:style-name="Text"> <text:s text:c="41"/>a bien dictar Resolución nº 252/23, con el siguiente tenor literal:</text:p>
      <text:p text:style-name="Text"> </text:p>
      <text:p text:style-name="Text"> <text:s text:c="41"/>“En uso de las facultades que me confiere la Ley 7/1985, de 02 de abril, Reguladora</text:p>
      <text:p text:style-name="Text"> <text:s text:c="41"/>de las Bases de Régimen Local y la Ordenanza General de Subvenciones del Cabildo</text:p>
      <text:p text:style-name="Text"> <text:s text:c="41"/>de Gran Canaria, en relación a la subvención nominada a Asociación de Familias de</text:p>
      <text:p text:style-name="Text"> <text:s text:c="41"/>Personas con Autismo de Las Palmas (APNALP), resulta:</text:p>
      <text:p text:style-name="Text"> </text:p>
      <text:p text:style-name="Text"> </text:p>
      <text:p text:style-name="Text"> <text:s text:c="41"/>A) ANTECEDENTES DE HECHO:</text:p>
      <text:p text:style-name="Text"> <text:s text:c="41"/>Primero. - En el presupuesto de gasto de esta Corporación para el vigente ejercicio</text:p>
      <text:p text:style-name="Text"> <text:s text:c="41"/>económico, se encuentra consignada con carácter nominativo la cantidad de 500.000</text:p>
      <text:p text:style-name="Text"> <text:s text:c="41"/>euros, en la aplicación presupuestaria 01010/231/780002423 “APNALP. Nueva sede</text:p>
      <text:p text:style-name="Text"> <text:s text:c="41"/>para personas con síndrome autista”.</text:p>
      <text:p text:style-name="Text"> <text:s text:c="41"/>Segundo: Con fecha 14/02/2023 (R.E 12121), 26/03/2023 (R.E 24196) y 07/05/2023</text:p>
      <text:p text:style-name="Text"> <text:s text:c="41"/>(R.E 36702), doña Alicia Santana Báez, en su condición de Presidenta de la Entidad</text:p>
      <text:p text:style-name="Text"> <text:s text:c="41"/>solicitante, Asociación de Familias de Personas con Autismo de Las Palmas (APNALP)</text:p>
      <text:p text:style-name="Text"> <text:s text:c="41"/>presenta la documentación necesaria para proceder a la resolución de dicha</text:p>
      <text:p text:style-name="Text"> <text:s text:c="41"/>subvención.</text:p>
      <text:p text:style-name="Text"> <text:s text:c="41"/>Señala la Entidad que, las actividades a desarrollar son:</text:p>
      <text:p text:style-name="Text"> </text:p>
      <text:p text:style-name="Text"> </text:p>
      <text:p text:style-name="Text"> </text:p>
      <text:p text:style-name="Text"> </text:p>
      <text:p text:style-name="Text"> <text:s text:c="138"/>C/ Bravo Murillo, 23 1ª planta</text:p>
      <text:p text:style-name="Text"> <text:s text:c="138"/>CP: 35002 Las Palmas de Gran Canaria</text:p>
      <text:p text:style-name="Text"> <text:s text:c="138"/>Tel.: 928219421 Fax: 928217003.</text:p>
      <text:p text:style-name="Text"> <text:s text:c="138"/>serviciopresidencia@grancanaria.com</text:p>
      <text:p text:style-name="Text"> <text:s text:c="1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12"/>Código Seguro De Verificación <text:s text:c="35"/>iL9gpBiSzpiCOcewV2dETA== <text:s text:c="47"/>Fecha <text:s text:c="8"/>10/06/2023</text:p>
      <text:p text:style-name="Text"> <text:s text:c="22"/>Normativa <text:s text:c="13"/>Este informe tiene carácter de copia electrónica auténtica con validez y eficacia administrativa de ORIGINAL (art. 27 Ley 39/2015).</text:p>
      <text:p text:style-name="Text"> <text:s text:c="21"/>Firmado Por <text:s text:c="12"/>Sandra Collado Oliva - Jefe/a Serv. Presidencia ( Resolución nº: 826/23)</text:p>
      <text:p text:style-name="Text"> <text:s text:c="18"/>Url De Verificación <text:s text:c="7"/>https://verifirma.grancanaria.com/verifirma/code/iL9gpBiSzpiCOcewV2dETA= <text:s text:c="30"/>Página <text:s text:c="11"/>1/18</text:p>
      <text:p text:style-name="Text"> <text:s text:c="81"/>=</text:p>
      <text:p text:style-name="Text"> </text:p>
      <text:p text:style-name="Text"> </text:p>
      <text:p text:style-name="Text"> </text:p>
      <text:p text:style-name="Text"> </text:p>
      <text:p text:style-name="Text"> <text:s text:c="3"/>Código Seguro de Verificación: <text:s text:c="30"/>OYNY3KBDAKZ623BCLKNXZJDVZM <text:s text:c="47"/>Fecha y Hora <text:s text:c="8"/>12/06/2023 14:39:16</text:p>
      <text:p text:style-name="Text"> <text:s text:c="42"/>Este documento incorpora firma electrónica de acuerdo al Reglamento (UE) n.º <text:s text:c="21"/>Validez del</text:p>
      <text:p text:style-name="Text"> <text:s text:c="13"/>Normativa <text:s text:c="143"/>Original</text:p>
      <text:p text:style-name="Text"> <text:s text:c="55"/>910/2014 del Parlamento Europeo y del Consejo <text:s text:c="39"/>documento</text:p>
      <text:p text:style-name="Text"> <text:s text:c="12"/>Firmado por <text:s text:c="63"/>CABILDO INSULAR DE GRAN CANARIA</text:p>
      <text:p text:style-name="Text"> <text:s text:c="40"/>https://verifirma.grancanaria.com/verifirma/code/OYNY3KBDAKZ623BCLKNXZJDVZ</text:p>
      <text:p text:style-name="Text"> <text:s text:c="9"/>Url de verificación <text:s text:c="113"/>Página <text:s text:c="19"/>1/18</text:p>
      <text:p text:style-name="Text"> <text:s text:c="82"/>M</text:p>
      <text:p text:style-name="Break"/>
      <text:p text:style-name="Text"> <text:s text:c="37"/>- Obra/construcción: instalación de baja tensión, instalación contraincendios,</text:p>
      <text:p text:style-name="Text"> <text:s text:c="37"/>instalación fontanería y riego, saneamiento y pluviales, telecomunicaciones y</text:p>
      <text:p text:style-name="Text"> <text:s text:c="37"/>domótica, control de calidad, gestión de residuos, seguridad y salud.</text:p>
      <text:p text:style-name="Text"> </text:p>
      <text:p text:style-name="Text"> </text:p>
      <text:p text:style-name="Text"> <text:s text:c="37"/>B) FUNDAMENTOS JURÍDICOS</text:p>
      <text:p text:style-name="Text"> <text:s text:c="37"/>Primero: La solicitud presentada reúne todos los requisitos legales establecidos en el</text:p>
      <text:p text:style-name="Text"> <text:s text:c="37"/>art. 66 de la Ley 39/2015, de 1 de octubre, del procedimiento administrativo común</text:p>
      <text:p text:style-name="Text"> <text:s text:c="37"/>de las Administraciones Públicas, acompañando la documentación exigida por la</text:p>
      <text:p text:style-name="Text"> <text:s text:c="37"/>legislación en materia subvencional, según lo preceptuado en la Ley 38/2003, de 17</text:p>
      <text:p text:style-name="Text"> <text:s text:c="37"/>de noviembre, Ley General de Subvenciones, incluidos los correspondientes</text:p>
      <text:p text:style-name="Text"> <text:s text:c="37"/>Certificados de encontrarse al corriente en las obligaciones tributarias y con la</text:p>
      <text:p text:style-name="Text"> <text:s text:c="37"/>Seguridad Social.</text:p>
      <text:p text:style-name="Text"> <text:s text:c="37"/>Segundo: La Ley 38/2003, de 17 de noviembre de 2003, General de Subvenciones,</text:p>
      <text:p text:style-name="Text"> <text:s text:c="37"/>en la que se establece el Régimen Jurídico General de las Subvenciones otorgadas</text:p>
      <text:p text:style-name="Text"> <text:s text:c="37"/>por las Administraciones Públicas, en su artículo 22.2 a) y la Ordenanza General de</text:p>
      <text:p text:style-name="Text"> <text:s text:c="37"/>Subvenciones de esta Corporación en su base 11.4.a) dispone que podrán</text:p>
      <text:p text:style-name="Text"> <text:s text:c="37"/>concederse subvenciones de forma directa, entre otros supuestos, cuando se</text:p>
      <text:p text:style-name="Text"> <text:s text:c="37"/>encuentren previstas nominativamente en el presupuesto de la Corporación.</text:p>
      <text:p text:style-name="Text"> <text:s text:c="37"/>Tercero: Conforme a la Base 9 ª, de la Ordenanza General de Subvenciones del <text:s text:c="61"/>2</text:p>
      <text:p text:style-name="Text"> <text:s text:c="37"/>Cabildo de Gran Canaria, la subvención es compatible con cualquier otra ayuda de</text:p>
      <text:p text:style-name="Text"> <text:s text:c="37"/>otros entes o Administraciones Públicas, cuya subvención en ningún caso podrá ser</text:p>
      <text:p text:style-name="Text"> <text:s text:c="37"/>de tal cuantía que, aisladamente o en concurrencia con otras subvenciones, ayudas,</text:p>
      <text:p text:style-name="Text"> <text:s text:c="37"/>ingresos, o recursos, supere el coste de la actividad subvencionada.</text:p>
      <text:p text:style-name="Text"> <text:s text:c="37"/>Cuarto: A tenor de lo estipulado en el Artículo 34.4 de la Ley 38/2003 de 17 de</text:p>
      <text:p text:style-name="Text"> <text:s text:c="37"/>noviembre, General de Subvenciones y la base 20 de la Ordenanza General de</text:p>
      <text:p text:style-name="Text"> <text:s text:c="37"/>Subvenciones de esta Corporación “….También podrán realizarse pagos anticipados</text:p>
      <text:p text:style-name="Text"> <text:s text:c="37"/>que supondrán entregas de fondos con carácter previo a la justificación, como</text:p>
      <text:p text:style-name="Text"> <text:s text:c="37"/>financiación necesaria para poder llevar a cabo las actuaciones inherentes a la</text:p>
      <text:p text:style-name="Text"> <text:s text:c="37"/>subvención……”.</text:p>
      <text:p text:style-name="Text"> <text:s text:c="37"/>Quinto: En cuanto al régimen general de garantías, el artículo 42.2.d) del Reglamento</text:p>
      <text:p text:style-name="Text"> <text:s text:c="37"/>de la Ley 38/2003 de 17 de noviembre, General de Subvenciones y la Base 10ª, de la</text:p>
      <text:p text:style-name="Text"> <text:s text:c="37"/>Ordenanza General de Subvenciones del Cabildo de Gran Canaria, con carácter</text:p>
      <text:p text:style-name="Text"> <text:s text:c="37"/>general, salvo previsión expresa en contrario en las convocatorias o resoluciones,</text:p>
      <text:p text:style-name="Text"> <text:s text:c="37"/>quedan exonerados de la constitución de garantía:</text:p>
      <text:p text:style-name="Text"> <text:s text:c="48"/>d) “Las entidades no lucrativas, así como las federaciones, confederaciones o</text:p>
      <text:p text:style-name="Text"> <text:s text:c="48"/>agrupaciones de las mismas, que desarrollen proyectos o programas de</text:p>
      <text:p text:style-name="Text"> <text:s text:c="48"/>acción social ...”</text:p>
      <text:p text:style-name="Text"> <text:s text:c="37"/>Sexto. - La Base 33.5 de las de ejecución del presupuesto para el ejercicio 2023</text:p>
      <text:p text:style-name="Text"> <text:s text:c="37"/>señala: “De conformidad con lo establecido en la base 9.3 de la Ordenanza General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1"/>2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2/18</text:p>
      <text:p text:style-name="Text"> <text:s text:c="78"/>M</text:p>
      <text:p text:style-name="Break"/>
      <text:p text:style-name="Text"> <text:s text:c="37"/>de Subvenciones, no podrán otorgarse dos o más subvenciones destinadas a financiar</text:p>
      <text:p text:style-name="Text"> <text:s text:c="37"/>la misma actuación con cargo al mismo ejercicio presupuestario por parte de distintos</text:p>
      <text:p text:style-name="Text"> <text:s text:c="37"/>Servicios u Organismos Autónomos”.</text:p>
      <text:p text:style-name="Text"> </text:p>
      <text:p text:style-name="Text"> </text:p>
      <text:p text:style-name="Text"> <text:s text:c="37"/>En virtud de las atribuciones que me confiere la Ordenanza General de Subvenciones</text:p>
      <text:p text:style-name="Text"> <text:s text:c="37"/>del Cabildo de Gran Canaria, en su base 16ª.4 “… Será competente para conceder las</text:p>
      <text:p text:style-name="Text"> <text:s text:c="37"/>subvenciones previstas nominativamente en el Presupuesto del Cabildo de Gran</text:p>
      <text:p text:style-name="Text"> <text:s text:c="37"/>Canaria el Consejero del área material correspondiente”, en concordancia con el</text:p>
      <text:p text:style-name="Text"> <text:s text:c="37"/>Acuerdo del Consejo de Gobierno Insular de 31 de julio de 2019, donde se delega</text:p>
      <text:p text:style-name="Text"> <text:s text:c="37"/>en los Consejeros de cada una de las Consejerías la competencia en materia de</text:p>
      <text:p text:style-name="Text"> <text:s text:c="37"/>subvenciones : “Primero. 3.2) La concesión directa de las subvenciones previstas</text:p>
      <text:p text:style-name="Text"> <text:s text:c="37"/>nominativamente en el Presupuesto del Cabildo de Gran Canaria, sin límite</text:p>
      <text:p text:style-name="Text"> <text:s text:c="37"/>cuantitativo, de conformidad con la Base 16.4 de Ordenanza General de</text:p>
      <text:p text:style-name="Text"> <text:s text:c="37"/>Subvenciones.”.</text:p>
      <text:p text:style-name="Text"> </text:p>
      <text:p text:style-name="Text"> </text:p>
      <text:p text:style-name="Text"> </text:p>
      <text:p text:style-name="Text"> </text:p>
      <text:p text:style-name="Text"> <text:s text:c="89"/>RESUELVO</text:p>
      <text:p text:style-name="Text"> </text:p>
      <text:p text:style-name="Text"> <text:s text:c="175"/>3</text:p>
      <text:p text:style-name="Text"> <text:s text:c="37"/>Primero. - Concesión. -</text:p>
      <text:p text:style-name="Text"> <text:s text:c="37"/>Conceder una subvención nominada a la ENTIDAD Asociación de Familias de</text:p>
      <text:p text:style-name="Text"> <text:s text:c="37"/>Personas con Autismo de Las Palmas (APNALP) con C.I.F. G35042977 a fin de</text:p>
      <text:p text:style-name="Text"> <text:s text:c="37"/>financiar el Proyecto “Construcción de viviendas y centro de atención integral para</text:p>
      <text:p text:style-name="Text"> <text:s text:c="37"/>personas con trastorno del espectro del autismo (TEA)”, por importe de QUINIENTOS</text:p>
      <text:p text:style-name="Text"> <text:s text:c="37"/>MIL EUROS (500.000 euros), lo que supone el 100% del presupuesto presentado,</text:p>
      <text:p text:style-name="Text"> <text:s text:c="37"/>con cargo a la aplicación presupuestaria 01010/231/780002423 “APNALP. Nueva</text:p>
      <text:p text:style-name="Text"> <text:s text:c="37"/>sede para personas con síndrome autista”, del Presupuesto de esta Consejería para el</text:p>
      <text:p text:style-name="Text"> <text:s text:c="37"/>presente ejercicio.</text:p>
      <text:p text:style-name="Text"> </text:p>
      <text:p text:style-name="Text"> </text:p>
      <text:p text:style-name="Text"> <text:s text:c="37"/>Segundo. - Gastos subvencionables</text:p>
      <text:p text:style-name="Text"> <text:s text:c="37"/>Se considerarán gastos subvencionables, los gastos derivados de la ejecución del</text:p>
      <text:p text:style-name="Text"> <text:s text:c="37"/>proyecto, conforme a la previsión realizada por la entidad y que de manera indubitada</text:p>
      <text:p text:style-name="Text"> <text:s text:c="37"/>respondan a la naturaleza de la actividad subvencionada, resulten estrictamente</text:p>
      <text:p text:style-name="Text"> <text:s text:c="37"/>necesarios y se realicen en el plazo establecido por en esta resolución.</text:p>
      <text:p text:style-name="Text"> 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1"/>3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3/18</text:p>
      <text:p text:style-name="Text"> <text:s text:c="78"/>M</text:p>
      <text:p text:style-name="Break"/>
      <text:p text:style-name="Text"> <text:s text:c="175"/>4</text:p>
      <text:p text:style-name="Text"> <text:s text:c="37"/>Conforme al Artículo 31.3 de la Ley 38/2003, de 17 de noviembre, General de</text:p>
      <text:p text:style-name="Text"> <text:s text:c="37"/>Subvenciones, Gastos subvencionables: Cuando el importe del gasto subvencionable</text:p>
      <text:p text:style-name="Text"> <text:s text:c="37"/>supere las cuantías establecidas en la Ley 30/2007, de 30 de octubre, de Contratos</text:p>
      <text:p text:style-name="Text"> <text:s text:c="37"/>del Sector público (actualmente Ley 9/2017, LCSP) para el contrato menor, el</text:p>
      <text:p text:style-name="Text"> <text:s text:c="37"/>beneficiario deberá solicitar como mínimo tres ofertas de diferentes proveedores,</text:p>
      <text:p text:style-name="Text"> <text:s text:c="37"/>con carácter previo a la contracción del compromiso para la obra, la prestación</text:p>
      <text:p text:style-name="Text"> <text:s text:c="37"/>del servicio o la entrega del bien, salvo que por sus especiales características no exista</text:p>
      <text:p text:style-name="Text"> <text:s text:c="37"/>en el mercado suficiente número de entidades que los realicen, presten o suministren,</text:p>
      <text:p text:style-name="Text"> <text:s text:c="37"/>o salvo que el gasto se hubiere realizado con anterioridad a la subvención. La</text:p>
      <text:p text:style-name="Text"> <text:s text:c="37"/>elección entre las ofertas presentadas, que deberán aportarse en la justificación, o, en</text:p>
      <text:p text:style-name="Text"> <text:s text:c="37"/>su caso, en la solicitud de subvención, se realizará conforme a criterios de eficiencia</text:p>
      <text:p text:style-name="Text"> <text:s text:c="37"/>y economía, debiendo justificarse expresamente en una memoria la elección</text:p>
      <text:p text:style-name="Text"> <text:s text:c="37"/>cuando no recaiga en la propuesta económica más ventajosa.</text:p>
      <text:p text:style-name="Text"> <text:s text:c="37"/>Importe del contrato menor: conforme al art 118.1 de la Ley 9/2017 LCSP, se</text:p>
      <text:p text:style-name="Text"> <text:s text:c="37"/>consideran contratos menores los contratos de valor estimado inferior a 40.000 euros,</text:p>
      <text:p text:style-name="Text"> <text:s text:c="37"/>cuando se trate de contratos de obras, o a 15.000 euros, cuando se trate de contratos</text:p>
      <text:p text:style-name="Text"> <text:s text:c="37"/>de suministro o de servicios.</text:p>
      <text:p text:style-name="Text"> <text:s text:c="37"/>La subvención no se considerará justificada hasta que el gasto realizado haya sido</text:p>
      <text:p text:style-name="Text"> <text:s text:c="37"/>efectivamente pagado.</text:p>
      <text:p text:style-name="Text"> 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1"/>4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4/18</text:p>
      <text:p text:style-name="Text"> <text:s text:c="78"/>M</text:p>
      <text:p text:style-name="Break"/>
      <text:p text:style-name="Text"> <text:s text:c="37"/>Conforme al Artículo decimoctavo de la Ley 11/2021, de 9 de julio, de medidas de</text:p>
      <text:p text:style-name="Text"> <text:s text:c="37"/>prevención y lucha contra el fraude fiscal, de transposición de la Directiva (UE)</text:p>
      <text:p text:style-name="Text"> <text:s text:c="37"/>2016/1164, del Consejo, de 12 de julio de 2016, por la que se establecen normas</text:p>
      <text:p text:style-name="Text"> <text:s text:c="37"/>contra las prácticas de elusión fiscal que inciden directamente en el funcionamiento</text:p>
      <text:p text:style-name="Text"> <text:s text:c="37"/>del mercado interior, de modificación de diversas normas tributarias y en materia de</text:p>
      <text:p text:style-name="Text"> <text:s text:c="37"/>regulación del juego, Limitaciones a los pagos en efectivo: No podrán pagarse en</text:p>
      <text:p text:style-name="Text"> <text:s text:c="37"/>efectivo las operaciones, en las que alguna de las partes intervinientes actúe en calidad</text:p>
      <text:p text:style-name="Text"> <text:s text:c="37"/>de empresario o profesional, con un importe igual o superior a 1.000 euros o su</text:p>
      <text:p text:style-name="Text"> <text:s text:c="37"/>contravalor en moneda extranjera.</text:p>
      <text:p text:style-name="Text"> <text:s text:c="37"/>Se considerará gasto realizado el que ha sido efectivamente pagado, mediante</text:p>
      <text:p text:style-name="Text"> <text:s text:c="37"/>transferencia bancaria o cheque nominativo y si fuese el pago en efectivo (incluidos</text:p>
      <text:p text:style-name="Text"> <text:s text:c="37"/>talones bancarios al “portador”), éste no podrá superar el importe de 1.000 euros,</text:p>
      <text:p text:style-name="Text"> <text:s text:c="37"/>a un mismo proveedor.</text:p>
      <text:p text:style-name="Text"> <text:s text:c="37"/>A efectos del cálculo de la cuantía indicada (1.000 euros), se sumarán los importes</text:p>
      <text:p text:style-name="Text"> <text:s text:c="37"/>de todas las operaciones o pagos en que se haya podido fraccionar la entrega de</text:p>
      <text:p text:style-name="Text"> <text:s text:c="37"/>bienes o la prestación de servicios, por consiguiente, no se considera como</text:p>
      <text:p text:style-name="Text"> <text:s text:c="37"/>operaciones distintas, sino como una única operación y siempre que el pago haya</text:p>
      <text:p text:style-name="Text"> <text:s text:c="37"/>sido realizado con anterioridad a la finalización del período de justificación,</text:p>
      <text:p text:style-name="Text"> <text:s text:c="37"/>determinado por la normativa reguladora de esta subvención.</text:p>
      <text:p text:style-name="Text"> <text:s text:c="37"/>No serán subvencionables en ningún caso los impuestos indirectos cuando sean <text:s text:c="61"/>5</text:p>
      <text:p text:style-name="Text"> <text:s text:c="37"/>susceptibles de recuperación o compensación (IGIC/IVA...).</text:p>
      <text:p text:style-name="Text"> </text:p>
      <text:p text:style-name="Text"> </text:p>
      <text:p text:style-name="Text"> <text:s text:c="37"/>Tercero. - Abono de la subvención</text:p>
      <text:p text:style-name="Text"> <text:s text:c="37"/>Anticipado: El pago del importe total de la subvención se realizará a favor del</text:p>
      <text:p text:style-name="Text"> <text:s text:c="37"/>beneficiario con carácter de anticipado, mediante transferencia a la cuenta bancaria</text:p>
      <text:p text:style-name="Text"> <text:s text:c="37"/>que figure en el preceptivo documento de Alta a Terceros de esta Corporación,</text:p>
      <text:p text:style-name="Text"> <text:s text:c="37"/>siempre y cuando la entidad a esta fecha no tenga subvenciones pendientes de</text:p>
      <text:p text:style-name="Text"> <text:s text:c="37"/>presentar la justificación de subvenciones anteriores otorgadas por el Servicio de</text:p>
      <text:p text:style-name="Text"> <text:s text:c="37"/>Presidencia.</text:p>
      <text:p text:style-name="Text"> <text:s text:c="37"/>No podrá realizarse el pago de la subvención en tanto el beneficiario no se halle al</text:p>
      <text:p text:style-name="Text"> <text:s text:c="37"/>corriente en el cumplimiento de sus obligaciones tributarias y frente a la Seguridad</text:p>
      <text:p text:style-name="Text"> <text:s text:c="37"/>Social, o sea deudor por procedencia de reintegro.</text:p>
      <text:p text:style-name="Text"> </text:p>
      <text:p text:style-name="Text"> </text:p>
      <text:p text:style-name="Text"> <text:s text:c="37"/>Cuarto. - Objeto</text:p>
      <text:p text:style-name="Text"> <text:s text:c="37"/>Es objeto de la presente subvención la financiación de gastos de inversión derivados</text:p>
      <text:p text:style-name="Text"> <text:s text:c="37"/>del proyecto presentado, “Construcción de viviendas y centro de atención integral</text:p>
      <text:p text:style-name="Text"> <text:s text:c="37"/>para personas con trastorno del espectro del autismo (TEA)”, en concreto cubrir los</text:p>
      <text:p text:style-name="Text"> <text:s text:c="37"/>gastos de obra y construcción, en concreto la instalación de baja tensión, instalación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1"/>5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5/18</text:p>
      <text:p text:style-name="Text"> <text:s text:c="78"/>M</text:p>
      <text:p text:style-name="Break"/>
      <text:p text:style-name="Text"> <text:s text:c="37"/>contraincendios, instalación fontanería y riego, saneamiento y pluviales,</text:p>
      <text:p text:style-name="Text"> <text:s text:c="37"/>telecomunicaciones y domótica, control de calidad, gestión de residuos, seguridad y</text:p>
      <text:p text:style-name="Text"> <text:s text:c="37"/>salud.</text:p>
      <text:p text:style-name="Text"> <text:s text:c="37"/>Es responsabilidad del beneficiario la realización de los procedimientos que sean</text:p>
      <text:p text:style-name="Text"> <text:s text:c="37"/>necesarios para la adquisición y ejecución de los mismo, así como la obtención de</text:p>
      <text:p text:style-name="Text"> <text:s text:c="37"/>todos los permisos, licencias, autorizaciones, etc.,… que sean precisos para poder</text:p>
      <text:p text:style-name="Text"> <text:s text:c="37"/>realizar la actuación, incluso aunque la Administración competente para conceder o</text:p>
      <text:p text:style-name="Text"> <text:s text:c="37"/>autorizar los mismos fuese el Cabildo de Gran Canaria.</text:p>
      <text:p text:style-name="Text"> </text:p>
      <text:p text:style-name="Text"> </text:p>
      <text:p text:style-name="Text"> <text:s text:c="37"/>Quinto. - Plazo de Ejecución</text:p>
      <text:p text:style-name="Text"> <text:s text:c="37"/>El plazo de ejecución se fija desde 01 de enero de 2023 a 31 de diciembre de 2023,</text:p>
      <text:p text:style-name="Text"> <text:s text:c="37"/>inclusive.</text:p>
      <text:p text:style-name="Text"> </text:p>
      <text:p text:style-name="Text"> </text:p>
      <text:p text:style-name="Text"> <text:s text:c="37"/>Sexto. - Aceptación, Renuncia y Autorizaciones</text:p>
      <text:p text:style-name="Text"> <text:s text:c="37"/>La beneficiaria dispone de 10 días de plazo para RENUNCIAR expresamente a la</text:p>
      <text:p text:style-name="Text"> <text:s text:c="37"/>subvención a contar desde la notificación de la Resolución o desde el abono de la</text:p>
      <text:p text:style-name="Text"> <text:s text:c="37"/>misma (a contar desde la primera de las 2 fechas señaladas). De no presentar renuncia <text:s text:c="52"/>6</text:p>
      <text:p text:style-name="Text"> <text:s text:c="37"/>expresa en dicho plazo la subvención se considerará aceptada en todos sus términos.</text:p>
      <text:p text:style-name="Text"> <text:s text:c="37"/>La Entidad autoriza al Cabildo de Gran Canaria a divulgar las actuaciones</text:p>
      <text:p text:style-name="Text"> <text:s text:c="37"/>subvencionadas si lo estima conveniente.</text:p>
      <text:p text:style-name="Text"> </text:p>
      <text:p text:style-name="Text"> </text:p>
      <text:p text:style-name="Text"> <text:s text:c="37"/>Séptimo. - Obligaciones del beneficiario</text:p>
      <text:p text:style-name="Text"> <text:s text:c="37"/>Asimismo, queda obligado el beneficiario a:</text:p>
      <text:p text:style-name="Text"> <text:s text:c="37"/>1. Cumplir el objetivo, ejecutar el proyecto, realizar la actividad o adoptar el</text:p>
      <text:p text:style-name="Text"> <text:s text:c="40"/>comportamiento que fundamenta la concesión de las subvenciones.</text:p>
      <text:p text:style-name="Text"> <text:s text:c="37"/>2. Justificar el empleo de los fondos públicos recibidos en la actividad subvencionada,</text:p>
      <text:p text:style-name="Text"> <text:s text:c="40"/>de conformidad con lo establecido en la presente Resolución.</text:p>
      <text:p text:style-name="Text"> <text:s text:c="37"/>3. Comunicar en cualquier momento al órgano concedente el importe de las ayudas,</text:p>
      <text:p text:style-name="Text"> <text:s text:c="40"/>subvenciones, ingresos u otros auxilios económicos recibidos de cualesquiera</text:p>
      <text:p text:style-name="Text"> <text:s text:c="40"/>Administraciones, Entes Públicos, entidades privadas o particulares, o de distintas</text:p>
      <text:p text:style-name="Text"> <text:s text:c="40"/>Consejerías de esta Corporación Insular, para la misma actividad o conducta para</text:p>
      <text:p text:style-name="Text"> <text:s text:c="40"/>la que se solicita la subvención.</text:p>
      <text:p text:style-name="Text"> <text:s text:c="37"/>4. Comunicar al órgano concedente las alteraciones que se produzcan en las</text:p>
      <text:p text:style-name="Text"> <text:s text:c="40"/>circunstancias y requisitos subjetivos y objetivos tenidos en cuenta para la</text:p>
      <text:p text:style-name="Text"> 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1"/>6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6/18</text:p>
      <text:p text:style-name="Text"> <text:s text:c="78"/>M</text:p>
      <text:p text:style-name="Break"/>
      <text:p text:style-name="Text"> <text:s text:c="40"/>concesión de la subvención, antes de que finalice el plazo para la realización de la</text:p>
      <text:p text:style-name="Text"> <text:s text:c="40"/>actividad para la que se solicitó la subvención.</text:p>
      <text:p text:style-name="Text"> <text:s text:c="37"/>5. Facilitar toda la información que le sea requerida por los Servicios de esta</text:p>
      <text:p text:style-name="Text"> <text:s text:c="40"/>Administración Insular y someterse a las actuaciones de comprobación que, en</text:p>
      <text:p text:style-name="Text"> <text:s text:c="40"/>relación con la subvención concedida, se practique por la Intervención General</text:p>
      <text:p text:style-name="Text"> <text:s text:c="40"/>del Cabildo de Gran Canaria, la Audiencia de Cuentas o el Tribunal de Cuentas.</text:p>
      <text:p text:style-name="Text"> <text:s text:c="37"/>6. Comunicar al Cabildo el inicio de las obras en el plazo de un mes del mismo.</text:p>
      <text:p text:style-name="Text"> <text:s text:c="37"/>7. Inscribir en el registro público el bien en función de lo establecido en la Ley</text:p>
      <text:p text:style-name="Text"> <text:s text:c="40"/>38/2003, General de Subvenciones.</text:p>
      <text:p text:style-name="Text"> </text:p>
      <text:p text:style-name="Text"> </text:p>
      <text:p text:style-name="Text"> <text:s text:c="37"/>Octavo - Compatibilidad</text:p>
      <text:p text:style-name="Text"> <text:s text:c="37"/>Compatibilidad: Esta subvención será compatible con cualesquiera otras</text:p>
      <text:p text:style-name="Text"> <text:s text:c="37"/>subvenciones, ayudas, ingresos o recursos de otras Administraciones Públicas o entes</text:p>
      <text:p text:style-name="Text"> <text:s text:c="37"/>públicos y privados, cuyo importe en ningún caso podrá ser de tal cuantía que,</text:p>
      <text:p text:style-name="Text"> <text:s text:c="37"/>aisladamente o en concurrencia con otras supere el coste de la actividad</text:p>
      <text:p text:style-name="Text"> <text:s text:c="37"/>subvencionada.</text:p>
      <text:p text:style-name="Text"> <text:s text:c="37"/>Incompatibilidad: En el ámbito de la Corporación Insular, no podrán otorgarse dos</text:p>
      <text:p text:style-name="Text"> <text:s text:c="37"/>o más subvenciones destinadas a financiar la misma actuación con cargo al mismo <text:s text:c="58"/>7</text:p>
      <text:p text:style-name="Text"> <text:s text:c="37"/>ejercicio presupuestario, es incompatible y por tanto, será objeto de reintegro si se</text:p>
      <text:p text:style-name="Text"> <text:s text:c="37"/>detecta y/o produce con posterioridad a su abono.</text:p>
      <text:p text:style-name="Text"> </text:p>
      <text:p text:style-name="Text"> </text:p>
      <text:p text:style-name="Text"> <text:s text:c="37"/>Noveno. – Justificación</text:p>
      <text:p text:style-name="Text"> <text:s text:c="37"/>La finalización del plazo total de ejecución del proyecto de obra se fija a 31 de</text:p>
      <text:p text:style-name="Text"> <text:s text:c="37"/>diciembre de 2023, inclusive, por lo que:</text:p>
      <text:p text:style-name="Text"> <text:s text:c="37"/>El beneficiario deberá justificar la realización total de la obra para la que se concedió</text:p>
      <text:p text:style-name="Text"> <text:s text:c="37"/>la subvención y la aplicación de todos los fondos recibidos en el plazo de 4 meses,</text:p>
      <text:p text:style-name="Text"> <text:s text:c="37"/>si bien el beneficiario podrá justificar la subvención en cualquier momento desde la</text:p>
      <text:p text:style-name="Text"> <text:s text:c="37"/>notificación de la resolución de concesión hasta la finalización del plazo de</text:p>
      <text:p text:style-name="Text"> <text:s text:c="37"/>justificación.</text:p>
      <text:p text:style-name="Text"> <text:s text:c="37"/>Conforme al art 31 de la Ley de Subvenciones, se considerará gasto realizado el que</text:p>
      <text:p text:style-name="Text"> <text:s text:c="37"/>ha sido efectivamente pagado con anterioridad a la finalización del período de</text:p>
      <text:p text:style-name="Text"> <text:s text:c="37"/>justificación.</text:p>
      <text:p text:style-name="Text"> </text:p>
      <text:p text:style-name="Text"> <text:s text:c="37"/>El importe a justificar corresponderá a la totalidad del Proyecto ejecutado y</text:p>
      <text:p text:style-name="Text"> <text:s text:c="37"/>subvencionado, esto es 500.000 euros y se realizará conforme al artículo 74 del</text:p>
      <text:p text:style-name="Text"> <text:s text:c="37"/>Reglamento de la Ley 38/2003, de 17 de noviembre, General de Subvenciones</text:p>
      <text:p text:style-name="Text"> <text:s text:c="37"/>mediante cuenta justificativa con aportación de informe de auditor: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1"/>7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7/18</text:p>
      <text:p text:style-name="Text"> <text:s text:c="78"/>M</text:p>
      <text:p text:style-name="Break"/>
      <text:p text:style-name="Text"> <text:s text:c="41"/>a) La cuenta justificativa irá acompañada de un informe de un auditor de cuentas</text:p>
      <text:p text:style-name="Text"> <text:s text:c="44"/>inscrito como ejerciente en el Registro Oficial de Auditores de Cuentas</text:p>
      <text:p text:style-name="Text"> <text:s text:c="44"/>dependiente del Instituto de Contabilidad y Auditoría de Cuentas.</text:p>
      <text:p text:style-name="Text"> <text:s text:c="41"/>b) El auditor de cuentas que lleve a cabo la revisión de la cuenta justificativa,</text:p>
      <text:p text:style-name="Text"> <text:s text:c="44"/>cuyo contenido se especificará a continuación, estará sujeto a las normas de</text:p>
      <text:p text:style-name="Text"> <text:s text:c="44"/>actuación y supervisión que, en su caso, proponga el órgano que tenga</text:p>
      <text:p text:style-name="Text"> <text:s text:c="44"/>atribuidas las competencias de control financiero de subvenciones en el</text:p>
      <text:p text:style-name="Text"> <text:s text:c="44"/>ámbito de la administración pública concedente.</text:p>
      <text:p text:style-name="Text"> <text:s text:c="41"/>c) Se realizará tomando como referencia la Orden EHA/1434/2007, de 17 de</text:p>
      <text:p text:style-name="Text"> <text:s text:c="44"/>mayo, por la que se aprueba la norma de actuación de los auditores de cuentas</text:p>
      <text:p text:style-name="Text"> <text:s text:c="44"/>en la realización de los trabajos de revisión de cuentas justificativas de</text:p>
      <text:p text:style-name="Text"> <text:s text:c="44"/>subvenciones, en el ámbito del sector público estatal, previstos en el artículo</text:p>
      <text:p text:style-name="Text"> <text:s text:c="44"/>74 del Reglamento de la Ley 38/2003, de 17 de noviembre, General de</text:p>
      <text:p text:style-name="Text"> <text:s text:c="44"/>Subvenciones, aprobado mediante Real Decreto 887/2006, de 21 de julio.</text:p>
      <text:p text:style-name="Text"> <text:s text:c="41"/>d) El informe del auditor debe incluir todos aquellos aspectos a los que hace</text:p>
      <text:p text:style-name="Text"> <text:s text:c="44"/>referencia el artículo 7 de la mencionada Orden EHA/1434/2007, de 17 de</text:p>
      <text:p text:style-name="Text"> <text:s text:c="44"/>mayo y debe referirse al IMPORTE TOTAL de la actividad a desarrollar, no</text:p>
      <text:p text:style-name="Text"> <text:s text:c="44"/>permitiéndose su revisión mediante muestreos.</text:p>
      <text:p text:style-name="Text"> <text:s text:c="175"/>8</text:p>
      <text:p text:style-name="Text"> <text:s text:c="41"/>e) En aquellos casos en que el beneficiario esté obligado a auditar sus cuentas</text:p>
      <text:p text:style-name="Text"> <text:s text:c="44"/>anuales por un auditor sometido a la Ley 19/1988, de 12 de julio, de Auditoria</text:p>
      <text:p text:style-name="Text"> <text:s text:c="44"/>de Cuentas, la revisión de la cuenta justificativa se llevará a cabo por el mismo</text:p>
      <text:p text:style-name="Text"> <text:s text:c="44"/>auditor.</text:p>
      <text:p text:style-name="Text"> <text:s text:c="41"/>f) El gasto derivado de la revisión de la cuenta justificativa podrá tener la</text:p>
      <text:p text:style-name="Text"> <text:s text:c="44"/>condición de gasto subvencionable cuando el beneficiario no esté obligado a</text:p>
      <text:p text:style-name="Text"> <text:s text:c="44"/>auditar sus cuentas anuales (con los límites señalados en el apartado gastos</text:p>
      <text:p text:style-name="Text"> <text:s text:c="44"/>subvencionables).</text:p>
      <text:p text:style-name="Text"> <text:s text:c="41"/>g) El beneficiario estará obligado a poner a disposición del auditor de cuentas</text:p>
      <text:p text:style-name="Text"> <text:s text:c="44"/>cuantos libros, registros y documentos le sean exigibles en aplicación de lo</text:p>
      <text:p text:style-name="Text"> <text:s text:c="44"/>dispuesto en el apartado f) del artículo 14.1 de la Ley General de</text:p>
      <text:p text:style-name="Text"> <text:s text:c="44"/>Subvenciones, así como a conservarlos al objeto de las actuaciones de</text:p>
      <text:p text:style-name="Text"> <text:s text:c="44"/>comprobación y control previstas en la Ley.</text:p>
      <text:p text:style-name="Text"> </text:p>
      <text:p text:style-name="Text"> </text:p>
      <text:p text:style-name="Text"> <text:s text:c="37"/>CRITERIOS QUE <text:s text:c="19"/>DEBERÁN <text:s text:c="13"/>ESTAR <text:s text:c="8"/>ANALIZADOS <text:s text:c="16"/>EN <text:s text:c="7"/>APARTADO</text:p>
      <text:p text:style-name="Text"> <text:s text:c="37"/>DIFERENCIADO</text:p>
      <text:p text:style-name="Text"> <text:s text:c="37"/>Además de la normativa descrita anteriormente, en el informe del auditor se deberá</text:p>
      <text:p text:style-name="Text"> <text:s text:c="37"/>prestar especial consideración a los siguientes criterios que deberán estar analizados</text:p>
      <text:p text:style-name="Text"> <text:s text:c="37"/>en apartado diferenciado por cada punto (se señalará expresamente el cumplimiento</text:p>
      <text:p text:style-name="Text"> <text:s text:c="37"/>de cada uno de ellos):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1"/>8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8/18</text:p>
      <text:p text:style-name="Text"> <text:s text:c="78"/>M</text:p>
      <text:p text:style-name="Break"/>
      <text:p text:style-name="Text"> <text:s text:c="37"/>1. <text:s text:c="3"/>Sólo se tendrán en cuenta a la hora de realizar el análisis, aquellos conceptos</text:p>
      <text:p text:style-name="Text"> <text:s text:c="37"/>que figuren como financiados mediante las Resoluciones de Concesión (o</text:p>
      <text:p text:style-name="Text"> <text:s text:c="37"/>Modificación/corrección de errores) que figuran descritas en el resuelvo primero de</text:p>
      <text:p text:style-name="Text"> <text:s text:c="37"/>esta Resolución y de acuerdo con las condiciones y límites especificados que</text:p>
      <text:p text:style-name="Text"> <text:s text:c="37"/>aparecen en cada una de ellas.</text:p>
      <text:p text:style-name="Text"> <text:s text:c="37"/>2. <text:s text:c="4"/>Que el IGIC/IVA correspondiente a las facturas presentadas es o no es</text:p>
      <text:p text:style-name="Text"> <text:s text:c="37"/>desgravable, compensable o recuperable por la Entidad Beneficiara.</text:p>
      <text:p text:style-name="Text"> <text:s text:c="37"/>3. <text:s text:c="6"/>Se hará expresa mención a que las comprobaciones se han efectuado sobre el</text:p>
      <text:p text:style-name="Text"> <text:s text:c="37"/>100% de las facturas y pagos en firme que la beneficiaria ha presentado como</text:p>
      <text:p text:style-name="Text"> <text:s text:c="37"/>justificación, y que figuran en la justificación correspondiente. Asimismo, se hará</text:p>
      <text:p text:style-name="Text"> <text:s text:c="37"/>constar que la Entidad beneficiaria dispone de los documentos originales acreditativos</text:p>
      <text:p text:style-name="Text"> <text:s text:c="37"/>de dichas facturas y pagos.</text:p>
      <text:p text:style-name="Text"> <text:s text:c="37"/>4. <text:s text:c="4"/>En cuanto a las facturas: Que las fechas de emisión estén incluidas en los plazos</text:p>
      <text:p text:style-name="Text"> <text:s text:c="37"/>de realización del proyecto según las Resoluciones y/o Modificación de concesión.</text:p>
      <text:p text:style-name="Text"> <text:s text:c="37"/>5. <text:s text:c="2"/>Que estén emitidas ÚNICAMENTE a nombre de la beneficiaria de la ayuda, así</text:p>
      <text:p text:style-name="Text"> <text:s text:c="37"/>como que cumplen los requisitos mínimos recogidos en el Real Decreto 1619/2012.</text:p>
      <text:p text:style-name="Text"> <text:s text:c="37"/>6. <text:s text:c="5"/>En cuanto a los pagos: Las fechas de los documentos de pago bancarios deben</text:p>
      <text:p text:style-name="Text"> <text:s text:c="37"/>estar incluidas en los plazos de justificación del proyecto según las Resoluciones y/o</text:p>
      <text:p text:style-name="Text"> <text:s text:c="37"/>Modificación de concesión. <text:s text:c="111"/>9</text:p>
      <text:p text:style-name="Text"> <text:s text:c="37"/>8. <text:s text:c="4"/>Que se cumplen cada uno de los límites señalados por conceptos y cada uno</text:p>
      <text:p text:style-name="Text"> <text:s text:c="37"/>de los puntos señalados dentro del apartado gastos subvencionables.</text:p>
      <text:p text:style-name="Text"> <text:s text:c="37"/>9. <text:s text:c="4"/>Para la justificación de gastos de cuantía superior a 14.999,00 €, más IGIC/IVA,</text:p>
      <text:p text:style-name="Text"> <text:s text:c="37"/>para contratos de suministros y servicios que se ha comprobado la existencia de los</text:p>
      <text:p text:style-name="Text"> <text:s text:c="37"/>de 3 presupuestos a diferentes proveedores y se ha elegido el económicamente más</text:p>
      <text:p text:style-name="Text"> <text:s text:c="37"/>ventajoso.</text:p>
      <text:p text:style-name="Text"> <text:s text:c="37"/>10. <text:s text:c="3"/>Que no se han realizado pagos en efectivo por importe superior al señalado</text:p>
      <text:p text:style-name="Text"> <text:s text:c="37"/>en la normativa.</text:p>
      <text:p text:style-name="Text"> </text:p>
      <text:p text:style-name="Text"> </text:p>
      <text:p text:style-name="Text"> <text:s text:c="37"/>CUENTA JUSTIFICATIVA</text:p>
      <text:p text:style-name="Text"> <text:s text:c="37"/>La cuenta justificativa contendrá, con carácter general, la siguiente documentación:</text:p>
      <text:p text:style-name="Text"> <text:s text:c="37"/>DOC 1. Una memoria de actuación justificativa del cumplimiento de las condiciones</text:p>
      <text:p text:style-name="Text"> <text:s text:c="37"/>impuestas en la concesión de la subvención, con indicación de las actividades</text:p>
      <text:p text:style-name="Text"> <text:s text:c="37"/>realizadas y de los resultados obtenidos, firmada en todas sus páginas.</text:p>
      <text:p text:style-name="Text"> <text:s text:c="42"/>Doc 1.1 Fotografía donde conste el cartel de obra</text:p>
      <text:p text:style-name="Text"> <text:s text:c="42"/>Doc 1.2 Fotografías de antes de iniciar la obra y de la finalización</text:p>
      <text:p text:style-name="Text"> <text:s text:c="42"/>Doc 1.3 Deberá presentar la documentación que acredite la finalización del</text:p>
      <text:p text:style-name="Text"> <text:s text:c="42"/>proyecto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1"/>9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9/18</text:p>
      <text:p text:style-name="Text"> <text:s text:c="78"/>M</text:p>
      <text:p text:style-name="Break"/>
      <text:p text:style-name="Text"> <text:s text:c="42"/>Con la justificación de la subvención, se presentará un informe final del director</text:p>
      <text:p text:style-name="Text"> <text:s text:c="42"/>de obra en el que se hagan constar, al menos, los datos de comienzo y final de</text:p>
      <text:p text:style-name="Text"> <text:s text:c="42"/>las obras y su coste final, así como el cumplimiento de las condiciones a las que</text:p>
      <text:p text:style-name="Text"> <text:s text:c="42"/>están sometidas las actuaciones</text:p>
      <text:p text:style-name="Text"> <text:s text:c="37"/>DOC 2. Una memoria económica justificativa del coste de las actividades realizadas,</text:p>
      <text:p text:style-name="Text"> <text:s text:c="37"/>que contendrá:</text:p>
      <text:p text:style-name="Text"> <text:s text:c="46"/>Doc 2.1. <text:s text:c="6"/>Una relación clasificada de los gastos de la actividad, con</text:p>
      <text:p text:style-name="Text"> <text:s text:c="46"/>identificación del acreedor y del documento, su importe, fecha de emisión,</text:p>
      <text:p text:style-name="Text"> <text:s text:c="46"/>así como su fecha y forma de pago que incluya Certificado del coste final de</text:p>
      <text:p text:style-name="Text"> <text:s text:c="46"/>obra</text:p>
      <text:p text:style-name="Text"> <text:s text:c="46"/>Se deberá detallar de forma separada los impuestos indirectos (IGIC/IVA…)</text:p>
      <text:p text:style-name="Text"> <text:s text:c="46"/>Dichos impuestos no se considerarán gasto subvencionable cuando sean</text:p>
      <text:p text:style-name="Text"> <text:s text:c="46"/>susceptibles de recuperación o compensación.</text:p>
      <text:p text:style-name="Text"> <text:s text:c="46"/>Doc 2.2. Declaración responsable en relación a la documentación de la</text:p>
      <text:p text:style-name="Text"> <text:s text:c="46"/>justificación firmada.</text:p>
      <text:p text:style-name="Text"> <text:s text:c="46"/>Doc 2.3. Carta de pago de reintegro en el supuesto de remanentes no</text:p>
      <text:p text:style-name="Text"> <text:s text:c="46"/>aplicados.</text:p>
      <text:p text:style-name="Text"> <text:s text:c="46"/>Doc 2.4. El detalle de otros ingresos o subvenciones que hayan financiado la</text:p>
      <text:p text:style-name="Text"> <text:s text:c="172"/>10</text:p>
      <text:p text:style-name="Text"> <text:s text:c="46"/>actividad subvencionada con indicación del importe y procedencia</text:p>
      <text:p text:style-name="Text"> <text:s text:c="46"/>Doc 2.5 Deberá presentar la documentación que acredite la finalización del</text:p>
      <text:p text:style-name="Text"> <text:s text:c="46"/>proyecto.</text:p>
      <text:p text:style-name="Text"> <text:s text:c="46"/>Doc 2.6 Inscripción en el registro público del bien, donde conste el importe</text:p>
      <text:p text:style-name="Text"> <text:s text:c="46"/>total de las subvenciones otorgadas, con anotación de la condición de</text:p>
      <text:p text:style-name="Text"> <text:s text:c="46"/>reintegro señalada en el resuelvo decimonoveno.</text:p>
      <text:p text:style-name="Text"> <text:s text:c="46"/>Doc 2.7 Con la justificación de la subvención, se presentará un informe final</text:p>
      <text:p text:style-name="Text"> <text:s text:c="46"/>del director de obra en el que se hagan constar, al menos, los datos de</text:p>
      <text:p text:style-name="Text"> <text:s text:c="46"/>comienzo y final de las obras y su coste final, así como el cumplimiento de las</text:p>
      <text:p text:style-name="Text"> <text:s text:c="46"/>condiciones a las que están sometidas las actuaciones.</text:p>
      <text:p text:style-name="Text"> </text:p>
      <text:p text:style-name="Text"> </text:p>
      <text:p text:style-name="Text"> <text:s text:c="37"/>Décimo. – Promoción</text:p>
      <text:p text:style-name="Text"> <text:s text:c="37"/>Los beneficiarios deberán dar la adecuada publicidad de la colaboración del Cabildo</text:p>
      <text:p text:style-name="Text"> <text:s text:c="37"/>de Gran Canaria a la financiación del proyecto y de las acciones contenidas en el</text:p>
      <text:p text:style-name="Text"> <text:s text:c="37"/>mismo, de conformidad con lo dispuesto en el artículo 18.4 de la Ley 38/2003, de 17</text:p>
      <text:p text:style-name="Text"> <text:s text:c="37"/>de noviembre, General de Subvenciones.</text:p>
      <text:p text:style-name="Text"> <text:s text:c="37"/>Para ello, se deberá incorporar de forma visible en todas las acciones, incluidas las de</text:p>
      <text:p text:style-name="Text"> <text:s text:c="37"/>difusión, que se desarrollen en el marco del proyecto subvencionado (web,</text:p>
      <text:p text:style-name="Text"> <text:s text:c="37"/>publicaciones en redes sociales, placas, letreros, carteles, otras publicaciones, material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0"/>10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10/18</text:p>
      <text:p text:style-name="Text"> <text:s text:c="78"/>M</text:p>
      <text:p text:style-name="Break"/>
      <text:p text:style-name="Text"> <text:s text:c="37"/>de difusión, publicidad, etc.) el logotipo oficial del Cabildo de Gran Canaria</text:p>
      <text:p text:style-name="Text"> <text:s text:c="37"/>especificando que se trata de una obra financiada al 100% por el Cabildo de Gran</text:p>
      <text:p text:style-name="Text"> <text:s text:c="37"/>Canaria (o en su caso por el porcentaje que se trate).</text:p>
      <text:p text:style-name="Text"> <text:s text:c="37"/>Conforme lo preceptuado en la Base 23ª de ordenanza general de subvenciones del</text:p>
      <text:p text:style-name="Text"> <text:s text:c="37"/>Cabildo de Gran Canaria, es causa de reintegro el Incumplimiento de la obligación</text:p>
      <text:p text:style-name="Text"> <text:s text:c="37"/>de adoptar las medidas de difusión.</text:p>
      <text:p text:style-name="Text"> </text:p>
      <text:p text:style-name="Text"> </text:p>
      <text:p text:style-name="Text"> <text:s text:c="37"/>1.- Presencia del Cabildo en los actos relativos a las inversiones subvencionadas:</text:p>
      <text:p text:style-name="Text"> <text:s text:c="37"/>el beneficiario notificará a esta Corporación, con la suficiente antelación para poder</text:p>
      <text:p text:style-name="Text"> <text:s text:c="37"/>hacer efectiva su participación, en los actos protocolarios de inicio de las obras,</text:p>
      <text:p text:style-name="Text"> <text:s text:c="37"/>inauguraciones u otros eventos de carácter oficial que éste organice.</text:p>
      <text:p text:style-name="Text"> <text:s text:c="37"/>2.- Medios de comunicación: Todas las medidas de difusión que el beneficiario</text:p>
      <text:p text:style-name="Text"> <text:s text:c="37"/>genere (notas de prensa, comunicados, etc.) para dar a conocer la actuación que se</text:p>
      <text:p text:style-name="Text"> <text:s text:c="37"/>va a realizar o realizada deberá especificar claramente que se trata de una obra</text:p>
      <text:p text:style-name="Text"> <text:s text:c="37"/>financiada al 100% por el Cabildo de Gran Canaria, o en su caso por el porcentaje</text:p>
      <text:p text:style-name="Text"> <text:s text:c="37"/>que se trate.</text:p>
      <text:p text:style-name="Text"> <text:s text:c="37"/>3.- Si fuese posible, se colocará placa conmemorativa permanente o rótulo, en el</text:p>
      <text:p text:style-name="Text"> <text:s text:c="37"/>que se incluirá un texto que haga mención expresa a la financiación de la Corporación</text:p>
      <text:p text:style-name="Text"> <text:s text:c="37"/>Insular, así como el logotipo oficial del Cabildo de Gran Canaria, según modelo. <text:s text:c="54"/>11</text:p>
      <text:p text:style-name="Text"> </text:p>
      <text:p text:style-name="Text"> </text:p>
      <text:p text:style-name="Text"> </text:p>
      <text:p text:style-name="Text"> </text:p>
      <text:p text:style-name="Text"> <text:s text:c="37"/>4.- Cartel de obra: El beneficiario velará para que en el lugar de ejecución de la obra</text:p>
      <text:p text:style-name="Text"> <text:s text:c="37"/>se coloque un cartel informativo de forma claramente visible, especificando la</text:p>
      <text:p text:style-name="Text"> <text:s text:c="37"/>denominación, presupuesto y financiación de la misma. Dichos carteles obedecerán</text:p>
      <text:p text:style-name="Text"> <text:s text:c="37"/>al modelo establecido por el Cabildo, teniendo como medias 3x2 metros si es en</text:p>
      <text:p text:style-name="Text"> <text:s text:c="37"/>exterior.</text:p>
      <text:p text:style-name="Text"> <text:s text:c="37"/>Los carteles se retirarán, a más tardar, tres meses después del final de la obra. Se</text:p>
      <text:p text:style-name="Text"> <text:s text:c="37"/>acreditará acompañando a la justificación de la subvención el cumplimiento de esta</text:p>
      <text:p text:style-name="Text"> <text:s text:c="37"/>condición, mediante la presentación de prueba gráfica.</text:p>
      <text:p text:style-name="Text"> 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0"/>11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11/18</text:p>
      <text:p text:style-name="Text"> <text:s text:c="78"/>M</text:p>
      <text:p text:style-name="Break"/>
      <text:p text:style-name="Text"> <text:s text:c="37"/>Undécimo. - Modificación del proyecto</text:p>
      <text:p text:style-name="Text"> <text:s text:c="37"/>1. Las actuaciones deberán ejecutarse en el tiempo y forma que se determine en la</text:p>
      <text:p text:style-name="Text"> <text:s text:c="37"/>resolución de concesión, teniendo en cuenta que es el propio beneficiario el que ha</text:p>
      <text:p text:style-name="Text"> <text:s text:c="37"/>elegido el proyecto de inversión a subvencionar.</text:p>
      <text:p text:style-name="Text"> <text:s text:c="37"/>No obstante, cuando surjan circunstancias concretas que alteren las condiciones</text:p>
      <text:p text:style-name="Text"> <text:s text:c="37"/>técnicas o económicas esenciales tenidas en cuenta para la concesión de la misma,</text:p>
      <text:p text:style-name="Text"> <text:s text:c="37"/>se podrá solicitar la modificación de la resolución de concesión.</text:p>
      <text:p text:style-name="Text"> <text:s text:c="37"/>Así, toda alteración de las circunstancias y de los requisitos subjetivos y objetivos</text:p>
      <text:p text:style-name="Text"> <text:s text:c="37"/>tenidos en cuenta para el otorgamiento de la subvención (incluidos los plazos de</text:p>
      <text:p text:style-name="Text"> <text:s text:c="37"/>ejecución y justificación) y, en todo caso, la obtención por el beneficiario de ayudas,</text:p>
      <text:p text:style-name="Text"> <text:s text:c="37"/>ingresos o subvenciones otorgadas por otras Administraciones o entes públicos o</text:p>
      <text:p text:style-name="Text"> <text:s text:c="37"/>privados para el mismo destino o finalidad que no superen el coste total de la</text:p>
      <text:p text:style-name="Text"> <text:s text:c="37"/>actividad a desarrollar por el beneficiario, podrá dar lugar a la modificación de la</text:p>
      <text:p text:style-name="Text"> <text:s text:c="37"/>Resolución de Concesión.</text:p>
      <text:p text:style-name="Text"> <text:s text:c="37"/>REQUISITOS: Cualquier cambio en el contenido de la resolución requerirá</text:p>
      <text:p text:style-name="Text"> <text:s text:c="37"/>simultáneamente:</text:p>
      <text:p text:style-name="Text"> <text:s text:c="41"/>a) Que el mismo sea solicitado de forma inmediata a la aparición de la/s causa/s</text:p>
      <text:p text:style-name="Text"> <text:s text:c="44"/>que justifican la modificación y, en todo caso, antes de que finalice el plazo</text:p>
      <text:p text:style-name="Text"> <text:s text:c="44"/>establecido en el apartado 2 siguiente y sea autorizado expresamente por el <text:s text:c="52"/>12</text:p>
      <text:p text:style-name="Text"> <text:s text:c="44"/>órgano concedente.</text:p>
      <text:p text:style-name="Text"> <text:s text:c="41"/>b) Que el cambio no afecte a la definición inicial del proyecto ni a los objetivos</text:p>
      <text:p text:style-name="Text"> <text:s text:c="44"/>concretos que pretendían cumplir con su ejecución y no dañe derechos de</text:p>
      <text:p text:style-name="Text"> <text:s text:c="44"/>terceros ni afecte al principio de concurrencia.</text:p>
      <text:p text:style-name="Text"> <text:s text:c="41"/>c) Que las modificaciones obedezcan a causas sobrevenidas que no pudieron</text:p>
      <text:p text:style-name="Text"> <text:s text:c="44"/>preverse en el momento de la solicitud. La solicitud de modificación que se</text:p>
      <text:p text:style-name="Text"> <text:s text:c="44"/>ha de presentar se acompañará de un Informe en el que se expondrán los</text:p>
      <text:p text:style-name="Text"> <text:s text:c="44"/>motivos de los cambios y se justificará:</text:p>
      <text:p text:style-name="Text"> <text:s text:c="52"/>- <text:s text:c="3"/>la imposibilidad de cumplir las condiciones impuestas en la resolución</text:p>
      <text:p text:style-name="Text"> <text:s text:c="57"/>de concesión</text:p>
      <text:p text:style-name="Text"> <text:s text:c="52"/>- <text:s text:c="3"/>el cumplimiento de los requisitos expuestos en las letras a), b) y c)</text:p>
      <text:p text:style-name="Text"> <text:s text:c="57"/>señaladas con anterioridad,</text:p>
      <text:p text:style-name="Text"> <text:s text:c="52"/>- <text:s text:c="3"/>así como señalar que la modificación satisface el interés general, lo que</text:p>
      <text:p text:style-name="Text"> <text:s text:c="57"/>deberá ser justificado de forma suficiente en la misma</text:p>
      <text:p text:style-name="Text"> <text:s text:c="52"/>- <text:s text:c="3"/>Indicar expresamente que no se vulneran intereses de terceros ni afecta</text:p>
      <text:p text:style-name="Text"> <text:s text:c="57"/>al principio de concurrencia</text:p>
      <text:p text:style-name="Text"> <text:s text:c="52"/>- <text:s text:c="3"/>La causa que justifica la petición por la Entidad no puede obedecer a</text:p>
      <text:p text:style-name="Text"> <text:s text:c="57"/>culpa o negligencia por su parte.</text:p>
      <text:p text:style-name="Text"> 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0"/>12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12/18</text:p>
      <text:p text:style-name="Text"> <text:s text:c="78"/>M</text:p>
      <text:p text:style-name="Break"/>
      <text:p text:style-name="Text"> <text:s text:c="41"/>d) La modificación es un supuesto excepcional en los procedimientos de</text:p>
      <text:p text:style-name="Text"> <text:s text:c="44"/>concesión de subvenciones u otro tipo de ayudas, no pudiendo estar motivada</text:p>
      <text:p text:style-name="Text"> <text:s text:c="44"/>en razones de oportunidad o conveniencia.</text:p>
      <text:p text:style-name="Text"> <text:s text:c="37"/>2. No será necesario solicitar la modificación de la resolución de concesión cuando</text:p>
      <text:p text:style-name="Text"> <text:s text:c="37"/>se produzcan incrementos en los conceptos de gastos de hasta un 10% del coste total</text:p>
      <text:p text:style-name="Text"> <text:s text:c="37"/>del proyecto subvencionado, según el plan de financiación aprobado en la resolución</text:p>
      <text:p text:style-name="Text"> <text:s text:c="37"/>de concesión, en detrimento de la asignación a otros conceptos, que se produzcan</text:p>
      <text:p text:style-name="Text"> <text:s text:c="37"/>por necesidades específicas de ejecución del proyecto siempre que se respete, en</text:p>
      <text:p text:style-name="Text"> <text:s text:c="37"/>todo caso, el importe total de la subvención asignada a dicho proyecto excepto en</text:p>
      <text:p text:style-name="Text"> <text:s text:c="37"/>aquellos conceptos que tengan limitada su cuantía, que no podrá superarse en ningún</text:p>
      <text:p text:style-name="Text"> <text:s text:c="37"/>caso.</text:p>
      <text:p text:style-name="Text"> <text:s text:c="37"/>3. La Entidad vendrá obligada a comunicar al Cabildo Insular de Gran Canaria las</text:p>
      <text:p text:style-name="Text"> <text:s text:c="37"/>modificaciones que en su caso se puedan producir en la ejecución del Proyecto, aun</text:p>
      <text:p text:style-name="Text"> <text:s text:c="37"/>cuando no tengan repercusión presupuestaria.</text:p>
      <text:p text:style-name="Text"> <text:s text:c="37"/>4. Si la modificación técnica diera lugar a una reducción del gasto a realizar, se</text:p>
      <text:p text:style-name="Text"> <text:s text:c="37"/>reducirán las aportaciones del Cabildo de Gran Canaria proporcionalmente a su</text:p>
      <text:p text:style-name="Text"> <text:s text:c="37"/>participación económica (porcentaje que figura en el resuelvo primero).</text:p>
      <text:p text:style-name="Text"> <text:s text:c="37"/>5. En cualquier caso, si la modificación técnica supusiera un aumento presupuestario,</text:p>
      <text:p text:style-name="Text"> <text:s text:c="37"/>la aportación económica comprometida por el Cabildo de Gran Canaria no se verá</text:p>
      <text:p text:style-name="Text"> <text:s text:c="37"/>incrementada, salvo acuerdo expreso de las mismas en tal sentido. <text:s text:c="69"/>13</text:p>
      <text:p text:style-name="Text"> <text:s text:c="37"/>6. No se admitirán más de dos solicitudes de modificación por entidad y</text:p>
      <text:p text:style-name="Text"> <text:s text:c="37"/>proyecto.</text:p>
      <text:p text:style-name="Text"> <text:s text:c="37"/>7. Se tendrá que solicitar como máximo dos MESES antes de la finalización del</text:p>
      <text:p text:style-name="Text"> <text:s text:c="37"/>plazo de ejecución del proyecto subvencionado (último día para solicitarlo el</text:p>
      <text:p text:style-name="Text"> <text:s text:c="37"/>31/10/2023).</text:p>
      <text:p text:style-name="Text"> </text:p>
      <text:p text:style-name="Text"> </text:p>
      <text:p text:style-name="Text"> <text:s text:c="37"/>Duodécimo. - Subcontratación</text:p>
      <text:p text:style-name="Text"> <text:s text:c="37"/>Conforme lo señalado en la base 18 de la ordenanza de subvenciones del Cabildo de</text:p>
      <text:p text:style-name="Text"> <text:s text:c="37"/>Gran Canaria el beneficiario podrá subcontratar hasta un porcentaje que no exceda</text:p>
      <text:p text:style-name="Text"> <text:s text:c="37"/>del 50 por 100 del importe de la actividad subvencionada. En ningún caso podrán</text:p>
      <text:p text:style-name="Text"> <text:s text:c="37"/>subcontratarse actividades que, aumentando el coste de la actividad subvencionada,</text:p>
      <text:p text:style-name="Text"> <text:s text:c="37"/>no aporten valor añadido al contenido de la misma.</text:p>
      <text:p text:style-name="Text"> <text:s text:c="37"/>Se estará a lo dispuesto en el artículo 29 de la Ley 38/2003, de 17 de noviembre,</text:p>
      <text:p text:style-name="Text"> <text:s text:c="37"/>General de Subvenciones y el artículo 68 del Real Decreto 887/2006, de 21 de julio,</text:p>
      <text:p text:style-name="Text"> <text:s text:c="37"/>por el que se aprueba el Reglamento de la Ley 38/2003, de 17 de noviembre, General</text:p>
      <text:p text:style-name="Text"> <text:s text:c="37"/>de Subvenciones.</text:p>
      <text:p text:style-name="Text"> <text:s text:c="37"/>En especial en lo señalado en el apartado 7 d) del artículo 29 de la Ley 38/2003, de</text:p>
      <text:p text:style-name="Text"> <text:s text:c="37"/>17 de noviembre, General de Subvenciones que señala: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0"/>13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13/18</text:p>
      <text:p text:style-name="Text"> <text:s text:c="78"/>M</text:p>
      <text:p text:style-name="Break"/>
      <text:p text:style-name="Text"> <text:s text:c="46"/>7. En ningún caso podrá concertarse por el beneficiario la ejecución total o</text:p>
      <text:p text:style-name="Text"> <text:s text:c="46"/>parcial de las actividades subvencionadas con:</text:p>
      <text:p text:style-name="Text"> <text:s text:c="49"/>a) Personas o entidades incursas en alguna de las prohibiciones del artículo</text:p>
      <text:p text:style-name="Text"> <text:s text:c="46"/>13 de esta ley.</text:p>
      <text:p text:style-name="Text"> <text:s text:c="50"/>b) Personas o entidades que hayan percibido otras subvenciones para la</text:p>
      <text:p text:style-name="Text"> <text:s text:c="46"/>realización de la actividad objeto de contratación.</text:p>
      <text:p text:style-name="Text"> <text:s text:c="50"/>c) Intermediarios o asesores en los que los pagos se definan como un</text:p>
      <text:p text:style-name="Text"> <text:s text:c="46"/>porcentaje de coste total de la operación, a menos que dicho pago esté</text:p>
      <text:p text:style-name="Text"> <text:s text:c="46"/>justificado con referencia al valor de mercado del trabajo realizado o los</text:p>
      <text:p text:style-name="Text"> <text:s text:c="46"/>servicios prestados.</text:p>
      <text:p text:style-name="Text"> <text:s text:c="50"/>d) Personas o entidades vinculadas con el beneficiario, salvo que concurran</text:p>
      <text:p text:style-name="Text"> <text:s text:c="46"/>las siguientes circunstancias:</text:p>
      <text:p text:style-name="Text"> <text:s text:c="52"/>1.ª Que se obtenga la previa autorización expresa del órgano concedente.</text:p>
      <text:p text:style-name="Text"> <text:s text:c="50"/>2.ª Que el importe subvencionable no exceda del coste incurrido por la</text:p>
      <text:p text:style-name="Text"> <text:s text:c="46"/>entidad vinculada. La acreditación del coste se realizará en la justificación en</text:p>
      <text:p text:style-name="Text"> <text:s text:c="46"/>los mismos términos establecidos para la acreditación de los gastos del</text:p>
      <text:p text:style-name="Text"> <text:s text:c="46"/>beneficiario.</text:p>
      <text:p text:style-name="Text"> <text:s text:c="37"/>A estos efectos se considerará que existe vinculación con aquellas personas físicas o</text:p>
      <text:p text:style-name="Text"> <text:s text:c="172"/>14</text:p>
      <text:p text:style-name="Text"> <text:s text:c="37"/>jurídicas o agrupaciones sin personalidad en las que concurra alguna de las siguientes</text:p>
      <text:p text:style-name="Text"> <text:s text:c="37"/>circunstancias (Artículo 68. Subcontratación de las actividades subvencionadas Real</text:p>
      <text:p text:style-name="Text"> <text:s text:c="37"/>Decreto 887/2006, de 21 de julio, por el que se aprueba el Reglamento de la Ley</text:p>
      <text:p text:style-name="Text"> <text:s text:c="37"/>38/2003, de 17 de noviembre, General de Subvenciones):</text:p>
      <text:p text:style-name="Text"> <text:s text:c="49"/>a) Personas físicas unidas por relación conyugal o personas ligadas con</text:p>
      <text:p text:style-name="Text"> <text:s text:c="46"/>análoga relación de afectividad, parentesco de consanguinidad hasta el cuarto</text:p>
      <text:p text:style-name="Text"> <text:s text:c="46"/>grado o de afinidad hasta el segundo.</text:p>
      <text:p text:style-name="Text"> <text:s text:c="48"/>b) Las personas físicas y jurídicas que tengan una relación laboral retribuida</text:p>
      <text:p text:style-name="Text"> <text:s text:c="46"/>mediante pagos periódicos.</text:p>
      <text:p text:style-name="Text"> <text:s text:c="50"/>c) Ser miembros asociados del beneficiario a que se refiere el apartado 2 y</text:p>
      <text:p text:style-name="Text"> <text:s text:c="46"/>miembros o partícipes de las entidades sin personalidad jurídica a que se</text:p>
      <text:p text:style-name="Text"> <text:s text:c="46"/>refiere el apartado 3 del artículo 11 de la Ley General de Subvenciones.</text:p>
      <text:p text:style-name="Text"> <text:s text:c="50"/>d) Una sociedad y sus socios mayoritarios o sus consejeros o</text:p>
      <text:p text:style-name="Text"> <text:s text:c="46"/>administradores, así como los cónyuges o personas ligadas con análoga</text:p>
      <text:p text:style-name="Text"> <text:s text:c="46"/>relación de afectividad y familiares hasta el cuarto grado de consanguinidad o</text:p>
      <text:p text:style-name="Text"> <text:s text:c="46"/>de afinidad hasta el segundo.</text:p>
      <text:p text:style-name="Text"> <text:s text:c="49"/>e) Las sociedades que, de acuerdo con el artículo 4 de la Ley 24/1988, de</text:p>
      <text:p text:style-name="Text"> <text:s text:c="46"/>28 de julio, reguladora del Mercado de Valores, reúnan las circunstancias</text:p>
      <text:p text:style-name="Text"> <text:s text:c="46"/>requeridas para formar parte del mismo grupo.</text:p>
      <text:p text:style-name="Text"> 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0"/>14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14/18</text:p>
      <text:p text:style-name="Text"> <text:s text:c="78"/>M</text:p>
      <text:p text:style-name="Break"/>
      <text:p text:style-name="Text"> <text:s text:c="50"/>f) Las personas jurídicas o agrupaciones sin personalidad y sus</text:p>
      <text:p text:style-name="Text"> <text:s text:c="46"/>representantes legales, patronos o quienes ejerzan su administración, así como</text:p>
      <text:p text:style-name="Text"> <text:s text:c="46"/>los cónyuges o personas ligadas con análoga relación de afectividad y</text:p>
      <text:p text:style-name="Text"> <text:s text:c="46"/>familiares hasta el cuarto grado de consanguinidad o de afinidad hasta el</text:p>
      <text:p text:style-name="Text"> <text:s text:c="46"/>segundo.</text:p>
      <text:p text:style-name="Text"> <text:s text:c="51"/>g) Las personas jurídicas o agrupaciones sin personalidad y las personas</text:p>
      <text:p text:style-name="Text"> <text:s text:c="46"/>físicas, jurídicas o agrupaciones sin personalidad que, conforme a normas</text:p>
      <text:p text:style-name="Text"> <text:s text:c="46"/>legales, estatutarias o acuerdos contractuales tengan derecho a participar en</text:p>
      <text:p text:style-name="Text"> <text:s text:c="46"/>más de un 50 por ciento en el beneficio de las primeras.</text:p>
      <text:p text:style-name="Text"> <text:s text:c="49"/>3. La Administración podrá comprobar, dentro del período de</text:p>
      <text:p text:style-name="Text"> <text:s text:c="46"/>prescripción, el coste, así como el valor de mercado de las actividades</text:p>
      <text:p text:style-name="Text"> <text:s text:c="46"/>subcontratadas al amparo de las facultades que le atribuyen los artículos 32 y</text:p>
      <text:p text:style-name="Text"> <text:s text:c="46"/>33 de la Ley General de Subvenciones.</text:p>
      <text:p text:style-name="Text"> </text:p>
      <text:p text:style-name="Text"> </text:p>
      <text:p text:style-name="Text"> <text:s text:c="37"/>Decimotercero. - Pérdida de la Subvención</text:p>
      <text:p text:style-name="Text"> <text:s text:c="37"/>Dará lugar a la pérdida de la subvención concedida, estando obligado el beneficiario</text:p>
      <text:p text:style-name="Text"> <text:s text:c="37"/>a reintegrar al Cabildo de Gran Canaria el importe recibido, así como los intereses de</text:p>
      <text:p text:style-name="Text"> <text:s text:c="37"/>demora correspondientes en los supuestos establecidos en el art. 37 de la Ley</text:p>
      <text:p text:style-name="Text"> <text:s text:c="37"/>38/2003, de 17 de noviembre. <text:s text:c="106"/>15</text:p>
      <text:p text:style-name="Text"> <text:s text:c="37"/>El impedimento o la obstaculización del acceso a las obras, a los técnicos del Cabildo</text:p>
      <text:p text:style-name="Text"> <text:s text:c="37"/>por parte del promotor o del contratista. La grave incorrección técnica o constructiva</text:p>
      <text:p text:style-name="Text"> <text:s text:c="37"/>de las obras, apreciada por los técnicos del Cabildo y constatada en el proyecto o en</text:p>
      <text:p text:style-name="Text"> <text:s text:c="37"/>la ejecución de las mismas.</text:p>
      <text:p text:style-name="Text"> <text:s text:c="37"/>Asimismo, dará lugar a la pérdida de la subvención la no inscripción en el registro de</text:p>
      <text:p text:style-name="Text"> <text:s text:c="37"/>la propiedad con la condición de reintegro señalada, si procede.</text:p>
      <text:p text:style-name="Text"> <text:s text:c="37"/>El procedimiento para declarar la procedencia de la pérdida del derecho de cobro</text:p>
      <text:p text:style-name="Text"> <text:s text:c="37"/>de la subvención será el establecido en el artículo 42 de la Ley General de</text:p>
      <text:p text:style-name="Text"> <text:s text:c="37"/>Subvenciones.</text:p>
      <text:p text:style-name="Text"> </text:p>
      <text:p text:style-name="Text"> </text:p>
      <text:p text:style-name="Text"> <text:s text:c="37"/>Decimocuarto - Devolución Voluntaria e interés de demora</text:p>
      <text:p text:style-name="Text"> <text:s text:c="37"/>De conformidad con el artículo 90 del RD 887/2006 pueden realizarse devoluciones</text:p>
      <text:p text:style-name="Text"> <text:s text:c="37"/>voluntarias en la cuenta corriente titularidad del Cabildo de Gran Canaria abierta en</text:p>
      <text:p text:style-name="Text"> <text:s text:c="37"/>la entidad financiera CaixaBank con número ES49 2100 7837 1713 0008 5333,</text:p>
      <text:p text:style-name="Text"> <text:s text:c="37"/>debiendo indicarse en el ingreso la denominación de la entidad local y del proyecto</text:p>
      <text:p text:style-name="Text"> <text:s text:c="37"/>a que se refiere.</text:p>
      <text:p text:style-name="Text"> <text:s text:c="37"/>El artículo 37 de la Ley 38/2003, de 17 de noviembre, General de Subvenciones</text:p>
      <text:p text:style-name="Text"> <text:s text:c="37"/>recoge que procederá el reintegro de las cantidades percibidas y la exigencia del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0"/>15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15/18</text:p>
      <text:p text:style-name="Text"> <text:s text:c="78"/>M</text:p>
      <text:p text:style-name="Break"/>
      <text:p text:style-name="Text"> <text:s text:c="37"/>interés de demora correspondiente desde el momento del pago de la subvención</text:p>
      <text:p text:style-name="Text"> <text:s text:c="37"/>hasta la fecha en que se acuerde la procedencia del reintegro, o la fecha en que el</text:p>
      <text:p text:style-name="Text"> <text:s text:c="37"/>deudor ingrese el reintegro si es anterior a ésta.</text:p>
      <text:p text:style-name="Text"> <text:s text:c="37"/>Conforme lo señalado en el artículo 63.1 párrafo segundo, no se sancionarán las</text:p>
      <text:p text:style-name="Text"> <text:s text:c="37"/>infracciones recogidas en los párrafos b) y d) del artículo 58 cuando los infractores</text:p>
      <text:p text:style-name="Text"> <text:s text:c="37"/>hubieran reintegrado las cantidades y los correspondientes intereses de demora sin</text:p>
      <text:p text:style-name="Text"> <text:s text:c="37"/>previo requerimiento.</text:p>
      <text:p text:style-name="Text"> </text:p>
      <text:p text:style-name="Text"> </text:p>
      <text:p text:style-name="Text"> <text:s text:c="37"/>Decimoquinto. - Reintegro</text:p>
      <text:p text:style-name="Text"> <text:s text:c="37"/>El apartado 12 de la Base 33 de las de ejecución del Cabildo de Gran Canaria señala:</text:p>
      <text:p text:style-name="Text"> <text:s text:c="37"/>Serán compensables de oficio, una vez transcurrido el plazo de ingreso en periodo</text:p>
      <text:p text:style-name="Text"> <text:s text:c="37"/>voluntario, aquellos créditos por subvenciones que figuren en la Hacienda Insular a</text:p>
      <text:p text:style-name="Text"> <text:s text:c="37"/>favor de entidades públicas y que, al mismo tiempo, éstas consten como deudoras de</text:p>
      <text:p text:style-name="Text"> <text:s text:c="37"/>la misma, con independencia de que la deuda la tenga con el Cabildo de Gran Canaria</text:p>
      <text:p text:style-name="Text"> <text:s text:c="37"/>o con alguno de sus entes dependientes.</text:p>
      <text:p text:style-name="Text"> </text:p>
      <text:p text:style-name="Text"> </text:p>
      <text:p text:style-name="Text"> <text:s text:c="37"/>Decimosexto. - Infracciones y sanciones</text:p>
      <text:p text:style-name="Text"> <text:s text:c="172"/>16</text:p>
      <text:p text:style-name="Text"> <text:s text:c="37"/>El beneficiario estará sujeto al régimen de infracciones y sanciones previsto en la</text:p>
      <text:p text:style-name="Text"> <text:s text:c="37"/>referida Ley General de Subvenciones y su reglamento desarrollador.</text:p>
      <text:p text:style-name="Text"> </text:p>
      <text:p text:style-name="Text"> </text:p>
      <text:p text:style-name="Text"> <text:s text:c="37"/>Decimoséptimo. - Consentimiento.</text:p>
      <text:p text:style-name="Text"> <text:s text:c="37"/>El beneficiario dispone de 10 días de plazo para oponerse expresamente al acceso a</text:p>
      <text:p text:style-name="Text"> <text:s text:c="37"/>los efectos de verificar en los procedimientos administrativos de subvenciones la</text:p>
      <text:p text:style-name="Text"> <text:s text:c="37"/>identidad de los interesados y el cumplimiento de sus obligaciones fiscales y con la</text:p>
      <text:p text:style-name="Text"> <text:s text:c="37"/>seguridad social, los centros gestores y la Tesorería Insular podrán acceder a los</text:p>
      <text:p text:style-name="Text"> <text:s text:c="37"/>servicios de verificación y consulta de datos de identidad y cumplimiento de</text:p>
      <text:p text:style-name="Text"> <text:s text:c="37"/>obligaciones, con el fin de realizar las funciones de control encomendadas, con las</text:p>
      <text:p text:style-name="Text"> <text:s text:c="37"/>garantías previstas en la normativa sobre Protección de Datos de Carácter Personal.</text:p>
      <text:p text:style-name="Text"> <text:s text:c="37"/>En caso de no oponerse expresamente en el plazo de 10 días desde la notificación</text:p>
      <text:p text:style-name="Text"> <text:s text:c="37"/>de la presente Resolución o desde el abono de la subvención (a contar desde la</text:p>
      <text:p text:style-name="Text"> <text:s text:c="37"/>primera de las 2 fechas señaladas), se entiende que presta su consentimiento.</text:p>
      <text:p text:style-name="Text"> </text:p>
      <text:p text:style-name="Text"> </text:p>
      <text:p text:style-name="Text"> <text:s text:c="37"/>Decimoctavo. - Comunicaciones. -</text:p>
      <text:p text:style-name="Text"> <text:s text:c="37"/>Toda la documentación dirigida al Cabildo de Gran Canaria que se haya de aportar</text:p>
      <text:p text:style-name="Text"> <text:s text:c="37"/>al amparo de esta subvención, se presentará de manera telemática.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0"/>16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16/18</text:p>
      <text:p text:style-name="Text"> <text:s text:c="78"/>M</text:p>
      <text:p text:style-name="Break"/>
      <text:p text:style-name="Text"> <text:s text:c="37"/>Conforme lo señalado en la Ley 39/2015 la práctica de las notificaciones que deriven</text:p>
      <text:p text:style-name="Text"> <text:s text:c="37"/>de este expediente se realizarán a través de medios electrónicos.</text:p>
      <text:p text:style-name="Text"> <text:s text:c="37"/>La resolución declarando el cierre del expediente será objeto de notificación</text:p>
      <text:p text:style-name="Text"> <text:s text:c="37"/>mediante publicación en la web del Cabildo de Gran Canaria.</text:p>
      <text:p text:style-name="Text"> </text:p>
      <text:p text:style-name="Text"> </text:p>
      <text:p text:style-name="Text"> <text:s text:c="37"/>Decimonoveno. -Obligación de Inscripción en registro público y condición que</text:p>
      <text:p text:style-name="Text"> <text:s text:c="37"/>debe constar</text:p>
      <text:p text:style-name="Text"> <text:s text:c="37"/>En el supuesto de adquisición, construcción, rehabilitación y mejora de bienes</text:p>
      <text:p text:style-name="Text"> <text:s text:c="37"/>inventariables, se seguirán las siguientes reglas:</text:p>
      <text:p text:style-name="Text"> <text:s text:c="37"/>En aplicación del artículo 31.4 de la LGS, el importe de la subvención concedida, así</text:p>
      <text:p text:style-name="Text"> <text:s text:c="37"/>como la obligación que se señala en los párrafos siguientes, deberán hacerse constar</text:p>
      <text:p text:style-name="Text"> <text:s text:c="37"/>en escritura pública y ser objeto de inscripción en el registro público correspondiente.</text:p>
      <text:p text:style-name="Text"> <text:s text:c="37"/>Los gastos derivados de la escritura y de la inscripción podrán ser subvencionables.</text:p>
      <text:p text:style-name="Text"> <text:s text:c="37"/>El beneficiario de la ayuda en el caso de adquisición, construcción, rehabilitación y</text:p>
      <text:p text:style-name="Text"> <text:s text:c="37"/>mejora de bienes si el importe total de las subvenciones concedidas para el bien es</text:p>
      <text:p text:style-name="Text"> <text:s text:c="37"/>igual o mayor a 500.000 euros, está sujeto durante 20 años desde la finalización de</text:p>
      <text:p text:style-name="Text"> <text:s text:c="37"/>la edificación a las obligaciones de mantenimiento de la actividad y al cumplimiento</text:p>
      <text:p text:style-name="Text"> <text:s text:c="37"/>de los objetivos y compromisos asumidos en la orden de concesión de la ayuda. <text:s text:c="57"/>17</text:p>
      <text:p text:style-name="Text"> <text:s text:c="37"/>En caso de que la puesta en marcha en el mismo de la actividad de la Entidad fuera</text:p>
      <text:p text:style-name="Text"> <text:s text:c="37"/>posterior, el plazo de puesta en marcha sería la fecha de inicio del cómputo del plazo</text:p>
      <text:p text:style-name="Text"> <text:s text:c="37"/>de los 20 años.</text:p>
      <text:p text:style-name="Text"> <text:s text:c="37"/>En el caso de que el bien subvencionado fuera devuelto al tráfico privado en un plazo</text:p>
      <text:p text:style-name="Text"> <text:s text:c="37"/>inferior a 20 años, el beneficiario deberá reintegrar al Cabildo de Gran Canaria la</text:p>
      <text:p text:style-name="Text"> <text:s text:c="37"/>subvención concedida, con la aplicación del interés legal del dinero incrementado en</text:p>
      <text:p text:style-name="Text"> <text:s text:c="37"/>un 25 por 100.</text:p>
      <text:p text:style-name="Text"> <text:s text:c="37"/>El total de la subvención concedida por el Cabildo de Gran Canaria a fecha actual,</text:p>
      <text:p text:style-name="Text"> <text:s text:c="37"/>incluida esta resolución asciende a: 500.000 euros.</text:p>
      <text:p text:style-name="Text"> <text:s text:c="37"/>Para el cálculo del reintegro se tomará el importe total de las subvenciones</text:p>
      <text:p text:style-name="Text"> <text:s text:c="37"/>concedidas con este objeto descontando el valor de depreciación del inmueble a</text:p>
      <text:p text:style-name="Text"> <text:s text:c="37"/>efectos contables por los años transcurridos desde la concesión, prorrateándose por</text:p>
      <text:p text:style-name="Text"> <text:s text:c="37"/>meses los períodos de tiempo inferiores al año. A estos efectos, la depreciación se</text:p>
      <text:p text:style-name="Text"> <text:s text:c="37"/>calculará dividiendo el valor total del bien en el momento de la transmisión entre el</text:p>
      <text:p text:style-name="Text"> <text:s text:c="37"/>número de años de vida útil residual de dicho inmueble que se acredite; sin que el</text:p>
      <text:p text:style-name="Text"> <text:s text:c="37"/>periodo máximo de vida útil pueda ser superior en el caso de la sede social de la</text:p>
      <text:p text:style-name="Text"> <text:s text:c="37"/>Entidad de 75 años o donde presta sus actividades de forma principal.</text:p>
      <text:p text:style-name="Text"> <text:s text:c="37"/>A estos efectos, la depreciación se calculará dividiendo el valor total del bien en el</text:p>
      <text:p text:style-name="Text"> <text:s text:c="37"/>momento de la transmisión entre el número de años de vida útil residual de dicho</text:p>
      <text:p text:style-name="Text"> <text:s text:c="37"/>inmueble que se acredite.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0"/>17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17/18</text:p>
      <text:p text:style-name="Text"> <text:s text:c="78"/>M</text:p>
      <text:p text:style-name="Break"/>
      <text:p text:style-name="Text"> <text:s text:c="37"/>El documento de inscripción de la condición señalada debe incluirse en la</text:p>
      <text:p text:style-name="Text"> <text:s text:c="37"/>justificación final, de tal forma, que no se podrá considerar justificado el expediente</text:p>
      <text:p text:style-name="Text"> <text:s text:c="37"/>hasta la presentación de dicha anotación en el registro de la propiedad…”</text:p>
      <text:p text:style-name="Text"> </text:p>
      <text:p text:style-name="Text"> <text:s text:c="45"/>Contra la presente Resolución, que pone fin a la vía administrativa, podrá</text:p>
      <text:p text:style-name="Text"> <text:s text:c="37"/>interponer RECURSO POTESTATIVO DE REPOSICIÓN ante el Consejo de</text:p>
      <text:p text:style-name="Text"> <text:s text:c="37"/>Gobierno Insular, en el plazo de UN (1) MES a contar desde el día siguiente al de</text:p>
      <text:p text:style-name="Text"> <text:s text:c="37"/>la presente notificación, o en su defecto, y en el plazo de DOS (2) MESES, contados</text:p>
      <text:p text:style-name="Text"> <text:s text:c="37"/>de la misma forma, interponer directamente RECURSO CONTENCIOSO-</text:p>
      <text:p text:style-name="Text"> <text:s text:c="37"/>ADMINISTRATIVO ante el Juzgado de lo Contencioso-Administrativo de esta</text:p>
      <text:p text:style-name="Text"> <text:s text:c="37"/>Ciudad.</text:p>
      <text:p text:style-name="Text"> </text:p>
      <text:p text:style-name="Text"> <text:s text:c="40"/>Las Palmas de Gran Canaria, a la fecha incorporada electrónicamente al pie.</text:p>
      <text:p text:style-name="Text"> </text:p>
      <text:p text:style-name="Text"> <text:s text:c="60"/>EL TITULAR DEL ÓRGANO DE APOYO</text:p>
      <text:p text:style-name="Text"> <text:s text:c="61"/>AL CONSEJO DE GOBIERNO INSULAR</text:p>
      <text:p text:style-name="Text"> <text:s text:c="57"/>P.D. LA JEFA DE SERVICIO DE PRESIDENCIA</text:p>
      <text:p text:style-name="Text"> <text:s text:c="66"/>(Decreto 44 de 26-07-2019)</text:p>
      <text:p text:style-name="Text"> <text:s text:c="50"/>P.A. LA JEFA DE SECCIÓN DEL GABINETE DEL PRESIDENTE</text:p>
      <text:p text:style-name="Text"> <text:s text:c="69"/>Sandra Collado Oliva <text:s text:c="82"/>18</text:p>
      <text:p text:style-name="Text"> </text:p>
      <text:p text:style-name="Text"> </text:p>
      <text:p text:style-name="Text"> </text:p>
      <text:p text:style-name="Text"> </text:p>
      <text:p text:style-name="Text"> <text:s text:c="111"/>C/ Bravo Murillo, 23 1ª planta</text:p>
      <text:p text:style-name="Text"> <text:s text:c="111"/>CP: 35002 Las Palmas de Gran Canaria</text:p>
      <text:p text:style-name="Text"> <text:s text:c="111"/>Tel.: 928219421 Fax: 928217003.</text:p>
      <text:p text:style-name="Text"> <text:s text:c="111"/>serviciopresidencia@grancanaria.com</text:p>
      <text:p text:style-name="Text"> <text:s text:c="11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iL9gpBiSzpiCOcewV2dETA== <text:s text:c="47"/>Fecha <text:s text:c="8"/>10/06/2023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Sandra Collado Oliva - Jefe/a Serv. Presidencia ( Resolución nº: 826/23)</text:p>
      <text:p text:style-name="Text"> <text:s text:c="14"/>Url De Verificación <text:s text:c="7"/>https://verifirma.grancanaria.com/verifirma/code/iL9gpBiSzpiCOcewV2dETA= <text:s text:c="30"/>Página <text:s text:c="10"/>18/18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OYNY3KBDAKZ623BCLKNXZJDVZM <text:s text:c="47"/>Fecha y Hora <text:s text:c="8"/>12/06/2023 14:39:16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OYNY3KBDAKZ623BCLKNXZJDVZ</text:p>
      <text:p text:style-name="Text"> <text:s text:c="5"/>Url de verificación <text:s text:c="113"/>Página <text:s text:c="19"/>18/18</text:p>
      <text:p text:style-name="Text"> <text:s text:c="78"/>M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