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Layout"> Cuenta de Pérdidas y Ganancias</text:p>
      <text:p text:style-name="PDFLayout"> <text:s text:c="3"/>Empresa <text:s text:c="4"/>00400 - ASOC. FAMILIAS PERSONAS CON AUTISM <text:s text:c="6"/>Página <text:s text:c="24"/>1</text:p>
      <text:p text:style-name="PDFLayout"> <text:s text:c="60"/>Fecha listado <text:s text:c="11"/>08/03/2024</text:p>
      <text:p text:style-name="PDFLayout">Observaciones <text:s text:c="51"/>Período <text:s text:c="4"/>De Enero a Diciembre</text:p>
      <text:p text:style-name="PDFLayout"> </text:p>
      <text:p text:style-name="PDFLayout"> </text:p>
      <text:p text:style-name="PDFLayout"> <text:s text:c="61"/>2023 <text:s text:c="11"/>2022</text:p>
      <text:p text:style-name="PDFLayout"> </text:p>
      <text:p text:style-name="PDFLayout"> <text:s text:c="5"/>A) EXCEDENTE DEL EJERCICIO</text:p>
      <text:p text:style-name="PDFLayout"> <text:s text:c="6"/>1. Ing.de la actividad propia <text:s text:c="24"/>469.860,12 <text:s text:c="5"/>469.601,57</text:p>
      <text:p text:style-name="PDFLayout"> <text:s text:c="9"/>a) Cuotas de asociados y afiliados <text:s text:c="18"/>9.543,64 <text:s text:c="7"/>8.226,52</text:p>
      <text:p text:style-name="PDFLayout"> <text:s text:c="9"/>b) Aportaciones de usuarios <text:s text:c="24"/>68.910,16 <text:s text:c="6"/>72.665,53</text:p>
      <text:p text:style-name="PDFLayout"> <text:s text:c="9"/>c) Ingr de promociones,patrocinad y colabor <text:s text:c="8"/>41.887,42 <text:s text:c="6"/>33.443,50</text:p>
      <text:p text:style-name="PDFLayout"> <text:s text:c="9"/>d) Subv.donac y legados imput.exc ejerc <text:s text:c="11"/>349.518,90 <text:s text:c="5"/>355.266,02</text:p>
      <text:p text:style-name="PDFLayout"> <text:s text:c="6"/>2. Vtas y otros ingresos de la act mercantil <text:s text:c="11"/>1.637,50</text:p>
      <text:p text:style-name="PDFLayout"> <text:s text:c="6"/>3. Gastos por ayudas y otros <text:s text:c="42"/>-17.360,00</text:p>
      <text:p text:style-name="PDFLayout"> <text:s text:c="9"/>a) Ayudas monetarias <text:s text:c="47"/>-17.360,00</text:p>
      <text:p text:style-name="PDFLayout"> <text:s text:c="6"/>6. Aprovisionamientos <text:s text:c="33"/>-65.345,51 <text:s text:c="5"/>-22.857,01</text:p>
      <text:p text:style-name="PDFLayout"> <text:s text:c="6"/>8. Gastos de personal <text:s text:c="32"/>-345.436,72 <text:s text:c="4"/>-282.419,66</text:p>
      <text:p text:style-name="PDFLayout"> <text:s text:c="6"/>9. Otros gastos de la actividad <text:s text:c="23"/>-88.110,63 <text:s text:c="5"/>-51.490,21</text:p>
      <text:p text:style-name="PDFLayout"> <text:s text:c="6"/>10. Amortización del inmovilizado <text:s text:c="21"/>-20.145,99 <text:s text:c="5"/>-18.861,48</text:p>
      <text:p text:style-name="PDFLayout"> <text:s text:c="6"/>11. Subv,donac,legados capital trasp al exced ej <text:s text:c="8"/>5.826,72 <text:s text:c="7"/>5.485,62</text:p>
      <text:p text:style-name="PDFLayout"> </text:p>
      <text:p text:style-name="PDFLayout"> <text:s text:c="5"/>A.1) EXCED DE ACT (1+2+3+4+5+6+7+8+9+10+11+12 <text:s text:c="10"/>-41.714,51 <text:s text:c="5"/>82.098,83</text:p>
      <text:p text:style-name="PDFLayout"> </text:p>
      <text:p text:style-name="PDFLayout"> <text:s text:c="6"/>18. Deterioro y rtdo.por enaj.de instr.finan. <text:s text:c="11"/>-104,92</text:p>
      <text:p text:style-name="PDFLayout"> </text:p>
      <text:p text:style-name="PDFLayout"> <text:s text:c="5"/>A.2) EXCED OP FINANCIERAS (14+15+16+17+18) <text:s text:c="15"/>-104,92</text:p>
      <text:p text:style-name="PDFLayout"> </text:p>
      <text:p text:style-name="PDFLayout"> <text:s text:c="5"/>A.3) EXCEDENTE ANTES DE IMPUESTOS (A.1+A.2) <text:s text:c="12"/>-41.819,43 <text:s text:c="5"/>82.098,83</text:p>
      <text:p text:style-name="PDFLayout"> </text:p>
      <text:p text:style-name="PDFLayout"> <text:s text:c="5"/>A.4) VAR.PATR NETO RECONOC EN EL EXCED EJ(A. <text:s text:c="11"/>-41.819,43 <text:s text:c="5"/>82.098,83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Layout" style:family="paragraph" style:display-name="PDFLayout">
      <style:text-properties fo:font-family="Liberation Mono" fo:font-size="8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2cm" fo:margin-bottom="1.2cm" fo:margin-left="1.2cm" fo:margin-right="1.2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