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Text"> <text:s text:c="40"/>RESOLUCIÓN CONJUNTA DE LA DIRECCIÓN GENERAL DE DEPENDENCIA Y DE LA DIRECCIÓN</text:p>
      <text:p text:style-name="Text"> <text:s text:c="40"/>GENERAL DE DISCAPACIDAD POR LA QUE SE OTORGAN, DE FORMA DEFINITIVA LAS</text:p>
      <text:p text:style-name="Text"> <text:s text:c="40"/>SUBVENCIONES SOLICITADAS CON CARGO A LA CONVOCATORIA DE SUBVENCIONES</text:p>
      <text:p text:style-name="Text"> <text:s text:c="40"/>DESTINADAS A LA EJECUCIÓN DE PROYECTOS QUE FOMENTEN LOS DERECHOS DE LAS</text:p>
      <text:p text:style-name="Text"> <text:s text:c="40"/>PERSONAS CON DISCAPACIDAD Y PERSONAS EN SITUACIÓN DE DEPENDENCIA, Y SE EFECTÚA</text:p>
      <text:p text:style-name="Text"> <text:s text:c="40"/>LA CONVOCATORIA PARA EL PRESENTE EJERCICIO ECONÓMICO, APROBADA MEDIANTE ORDEN</text:p>
      <text:p text:style-name="Text"> <text:s text:c="40"/>DE 16 DE OCTUBRE DE 2023</text:p>
      <text:p text:style-name="Text"> </text:p>
      <text:p text:style-name="Text"> <text:s text:c="40"/>Visto el procedimiento de concesión de subvenciones destinadas a la ejecución de proyectos que</text:p>
      <text:p text:style-name="Text"> <text:s text:c="40"/>fomenten los derechos de las personas con discapacidad y personas en situación de</text:p>
      <text:p text:style-name="Text"> <text:s text:c="40"/>dependencia, y se efectúa la convocatoria para el presente ejercicio económico convocadas</text:p>
      <text:p text:style-name="Text"> <text:s text:c="40"/>mediante Orden de la Consejera de Bienestar Social, Igualdad, Juventud, Infancia y Familias n.º</text:p>
      <text:p text:style-name="Text"> <text:s text:c="40"/>1233/2023, de fecha 16 de octubre (BOC N.º 210, de 25 de octubre de 2023), se desprenden los</text:p>
      <text:p text:style-name="Text"> <text:s text:c="40"/>siguientes:</text:p>
      <text:p text:style-name="Text"> </text:p>
      <text:p text:style-name="Text"> </text:p>
      <text:p text:style-name="Text"> <text:s text:c="90"/>ANTECEDENTES DE HECHO</text:p>
      <text:p text:style-name="Text"> </text:p>
      <text:p text:style-name="Text"> <text:s text:c="40"/>Primero.- Por Orden de la Consejera de Bienestar Social, Igualdad, Juventud, Infancia y Familias</text:p>
      <text:p text:style-name="Text"> <text:s text:c="40"/>n.º 1233/2023, de fecha 16 de octubre, se aprueban las bases que han de regir en la convocatoria</text:p>
      <text:p text:style-name="Text"> <text:s text:c="40"/>de la concesión de subvenciones para el año 2023, destinadas a la ejecución de proyectos que</text:p>
      <text:p text:style-name="Text"> <text:s text:c="40"/>fomenten los derechos de las personas con discapacidad y personas en situación de</text:p>
      <text:p text:style-name="Text"> <text:s text:c="40"/>dependencia, y se efectúa la convocatoria para el presente ejercicio económico (BOC N.º 210, de</text:p>
      <text:p text:style-name="Text"> <text:s text:c="40"/>25 de octubre de 2023).</text:p>
      <text:p text:style-name="Text"> </text:p>
      <text:p text:style-name="Text"> <text:s text:c="40"/>Segundo.- Con fecha 31 de octubre de 2023 se dictó Orden n.º 1271/2023 por la que se acuerda,</text:p>
      <text:p text:style-name="Text"> <text:s text:c="40"/>de oficio, la tramitación de urgencia del procedimiento de dicha convocatoria ( BOC N.º 222, de 13</text:p>
      <text:p text:style-name="Text"> <text:s text:c="40"/>de noviembre de 2023).</text:p>
      <text:p text:style-name="Text"> </text:p>
      <text:p text:style-name="Text"> <text:s text:c="40"/>Tercero.- Concluido el plazo de presentación de solicitudes y una vez comprobada la</text:p>
      <text:p text:style-name="Text"> <text:s text:c="40"/>documentación recibida por parte de las entidades interesadas, se procedió a notificar</text:p>
      <text:p text:style-name="Text"> </text:p>
      <text:p text:style-name="Text"> </text:p>
      <text:p text:style-name="Text"> </text:p>
      <text:p text:style-name="Text"> </text:p>
      <text:p text:style-name="Text"> <text:s text:c="161"/>Identificador: 20231221145925</text:p>
      <text:p text:style-name="Text"> <text:s text:c="40"/>individualmente mediante comparecencia en el área personal de la sede electrónica del Gobierno</text:p>
      <text:p text:style-name="Text"> <text:s text:c="40"/>de Canarias los expedientes que debían ser subsanados por las entidades.</text:p>
      <text:p text:style-name="Text"> </text:p>
      <text:p text:style-name="Text"> <text:s text:c="40"/>Asimismo, se procedió a la publicación de la Resolución Conjunta de subsanación de la Dirección</text:p>
      <text:p text:style-name="Text"> <text:s text:c="40"/>General de Discapacidad, Resolución Nº41438/2023 de 24 de noviembre y Resolución</text:p>
      <text:p text:style-name="Text"> <text:s text:c="40"/>Nº41439/2023 de la Dirección General de Dependencia de 24 de noviembre en el tablón de</text:p>
      <text:p text:style-name="Text"> <text:s text:c="40"/>anuncios de la sede electrónica del Gobierno de Canarias, con el fin de dar cumplimiento al punto</text:p>
      <text:p text:style-name="Text"> <text:s text:c="40"/>dos de la Base Decimotercera.</text:p>
      <text:p text:style-name="Text"> </text:p>
      <text:p text:style-name="Text"> <text:s text:c="40"/>Cuarto.- Mediante Resolución Conjunta de la Dirección General de Discapacidad, Resolución</text:p>
      <text:p text:style-name="Text"> <text:s text:c="40"/>Nº42077/2023 de 29 de noviembre y Resolución Nº42314/2023 de la Dirección General de</text:p>
      <text:p text:style-name="Text"> <text:s text:c="40"/>Dependencia de 30 de noviembre, se nombra a la Comisión de Evaluación a la que hace</text:p>
      <text:p text:style-name="Text"> <text:s text:c="40"/>referencia la Base Decimocuarta de la citada Orden de 13 de julio que recoge las bases de la</text:p>
      <text:p text:style-name="Text"> <text:s text:c="40"/>convocatoria.</text:p>
      <text:p text:style-name="Text"> </text:p>
      <text:p text:style-name="Text"> <text:s text:c="40"/>Quinto.- El 4 de diciembre de 2023 se reúne la Comisión de Evaluación a efectos de analizar las</text:p>
      <text:p text:style-name="Text"> <text:s text:c="40"/>solicitudes subvencionables, procediendo a su evaluación mediante la aplicación de los criterios</text:p>
      <text:p text:style-name="Text"> <text:s text:c="40"/>recogidos en la base decimocuarta de las bases que rigen la presente convocatoria.</text:p>
      <text:p text:style-name="Text"> </text:p>
      <text:p text:style-name="Text"> <text:s text:c="40"/>Sexto.- Con fecha 7 de diciembre de 2023 se dicta Resolución Conjunta de la Dirección General</text:p>
      <text:p text:style-name="Text"> <text:s text:c="40"/>de Dependencia y Dirección General de Discapacidad (Resolución Nº 42884/2023 de 7 de</text:p>
      <text:p text:style-name="Text"> <text:s text:c="40"/>diciembre ) por la que se conceden provisionalmente las subvenciones solicitadas con cargo a la</text:p>
      <text:p text:style-name="Text"> <text:s text:c="40"/>Convocatoria de Subvenciones destinadas a la ejecución de proyectos que fomenten los derechos</text:p>
      <text:p text:style-name="Text"> <text:s text:c="40"/>de las personas con discapacidad y personas en situación de dependencia, aprobada mediante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59"/>Fecha: 21/12/2023 - 14:52:12</text:p>
      <text:p text:style-name="Text"> <text:s text:c="19"/>CONCEPCION RAMIREZ CUELLIGA - DIRECTOR/A DE DEPENDENCIA <text:s text:c="55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1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40"/>Orden de 16 de octubre de 2023 publicándose la misma en el Tablón de Anuncios del Gobierno de</text:p>
      <text:p text:style-name="Text"> <text:s text:c="40"/>Canarias. Otorgando a las entidades beneficiarias un plazo de cinco días para que presenten la</text:p>
      <text:p text:style-name="Text"> <text:s text:c="40"/>aceptación expresa de la subvención, así como las alegaciones que estimen oportunas. Y se</text:p>
      <text:p text:style-name="Text"> <text:s text:c="40"/>procede a su publicación en el Tablón de anuncios ese mismo día.</text:p>
      <text:p text:style-name="Text"> </text:p>
      <text:p text:style-name="Text"> <text:s text:c="40"/>Séptimo.- En la invocada Resolución Provisional se detectan los errores que se relacionan a</text:p>
      <text:p text:style-name="Text"> <text:s text:c="40"/>continuación:</text:p>
      <text:p text:style-name="Text"> </text:p>
      <text:p text:style-name="Text"> <text:s text:c="45"/>• <text:s text:c="4"/>Anexo I solicitudes concedidas provisionalmente Expediente SDD2023CA00095</text:p>
      <text:p text:style-name="Text"> <text:s text:c="51"/>presentado por ASOCIACIÓN DE DISTROFIAS HEREDITARIAS DE RETINA CANARIAS</text:p>
      <text:p text:style-name="Text"> <text:s text:c="51"/>(ADISHREC) con CIF G35319615. Se detecta error de hecho en la cuantía a conceder,</text:p>
      <text:p text:style-name="Text"> <text:s text:c="51"/>siendo el importe correcto 17.423,50 € en lugar de 3.103,64 €.</text:p>
      <text:p text:style-name="Text"> </text:p>
      <text:p text:style-name="Text"> <text:s text:c="45"/> <text:s text:c="4"/>Anexo I solicitudes concedidas provisionalmente Expediente SDD2023CA00063</text:p>
      <text:p text:style-name="Text"> <text:s text:c="51"/>presentado por ASOCIACIÓN SOLIDARIA INFINITY con CIF G16880403. Se detecta error</text:p>
      <text:p text:style-name="Text"> <text:s text:c="51"/>de hecho en la línea de actividad en la que está ubicada. Debe estar en la línea de</text:p>
      <text:p text:style-name="Text"> <text:s text:c="51"/>actividad 1.3 y no en la 2.3.</text:p>
      <text:p text:style-name="Text"> </text:p>
      <text:p text:style-name="Text"> <text:s text:c="45"/> <text:s text:c="4"/>Expediente SDD2023CA00208 presentado por la Fundación Tutelar Canaria con CIF</text:p>
      <text:p text:style-name="Text"> <text:s text:c="51"/>G38743308 se debe incluir en el Anexo III de Solicitudes Desistidas de Área de</text:p>
      <text:p text:style-name="Text"> <text:s text:c="51"/>Discapacidad.</text:p>
      <text:p text:style-name="Text"> </text:p>
      <text:p text:style-name="Text"> <text:s text:c="45"/> <text:s text:c="4"/>Expediente SDD2023CA00160 presentado por el Ayuntamiento de Ingenio con CIF</text:p>
      <text:p text:style-name="Text"> <text:s text:c="51"/>P3501200D. Está duplicado con el Proyecto SDD2023CA00176.</text:p>
      <text:p text:style-name="Text"> </text:p>
      <text:p text:style-name="Text"> </text:p>
      <text:p text:style-name="Text"> <text:s text:c="40"/>Octavo.- Tras analizarse cada una de las alegaciones presentadas por los órganos instructores, el</text:p>
      <text:p text:style-name="Text"> <text:s text:c="40"/>20 de diciembre de 2023 se reunió nuevamente la comisión de evaluación, dictando un nuevo</text:p>
      <text:p text:style-name="Text"> <text:s text:c="40"/>informe donde se recoge la evaluación realizada, detallando la puntuación obtenida en aplicación</text:p>
      <text:p text:style-name="Text"> <text:s text:c="40"/>de cada criterio y la puntuación total de cada solicitud.</text:p>
      <text:p text:style-name="Text"> </text:p>
      <text:p text:style-name="Text"> <text:s text:c="40"/>Noveno.- Le corresponde a las unidades encargadas de la instrucción y tramitación de los</text:p>
      <text:p text:style-name="Text"> <text:s text:c="40"/>expedientes de subvenciones, a la vista de los expedientes y de la evaluación efectuada por la</text:p>
      <text:p text:style-name="Text"> <text:s text:c="40"/>Comisión de evaluación, elevar a los órganos concedentes la presente propuesta de resolución</text:p>
      <text:p text:style-name="Text"> <text:s text:c="40"/>definitiva, ajustada a los fondos disponibles.</text:p>
      <text:p text:style-name="Text"> </text:p>
      <text:p text:style-name="Text"> <text:s text:c="40"/>Décimo.- Existe crédito adecuado y suficiente en los vigentes Presupuestos Generales de la</text:p>
      <text:p text:style-name="Text"> <text:s text:c="40"/>Comunidad Autónoma de Canarias para el año 2023 para dar cobertura a la presente resolución,</text:p>
      <text:p text:style-name="Text"> <text:s text:c="40"/>en las siguientes líneas presupuestarias:</text:p>
      <text:p text:style-name="Text"> </text:p>
      <text:p text:style-name="Text"> <text:s text:c="41"/>Aplicación presupuestaria <text:s text:c="23"/>Denominación <text:s text:c="38"/>Importe</text:p>
      <text:p text:style-name="Text"> <text:s text:c="41"/>23.08 231M 780.02 L.A.197G0076 <text:s text:c="18"/>Fomento de accesibilidad a personas dependientes <text:s text:c="8"/>142.046,34 €</text:p>
      <text:p text:style-name="Text"> <text:s text:c="41"/>23.08 231M 480.02 L.A. 234G0173 <text:s text:c="17"/>Prestaciones Sistema de Dependencia <text:s text:c="19"/>1.097.799,18 €</text:p>
      <text:p text:style-name="Text"> <text:s text:c="41"/>23.08 231N 480.02 L.A. 234G0174 <text:s text:c="17"/>Servicio de atención a personas con Discapacidad <text:s text:c="6"/>3.064.236,23 €</text:p>
      <text:p text:style-name="Text"> <text:s text:c="41"/>23.08 231N 780.02 L.A.197G0077 <text:s text:c="18"/>Fomento Accesibilidad personas con Discapacidad <text:s text:c="9"/>153.032,52 €</text:p>
      <text:p text:style-name="Text"> <text:s text:c="133"/>TOTAL <text:s text:c="6"/>4.457.114,27 €</text:p>
      <text:p text:style-name="Text"> </text:p>
      <text:p text:style-name="Text"> </text:p>
      <text:p text:style-name="Text"> </text:p>
      <text:p text:style-name="Text"> <text:s text:c="40"/>A los que son de aplicación los siguientes,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82"/>Fecha: 21/12/2023 - 14:52:12</text:p>
      <text:p text:style-name="Text"> <text:s text:c="19"/>CONCEPCION RAMIREZ CUELLIGA - DIRECTOR/A DE DEPENDENCIA <text:s text:c="78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2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89"/>FUNDAMENTOS DE DERECHO</text:p>
      <text:p text:style-name="Text"> </text:p>
      <text:p text:style-name="Text"> <text:s text:c="40"/>Primero.- De acuerdo con lo previsto en la base decimosexta de las que rigen la convocatoria,</text:p>
      <text:p text:style-name="Text"> <text:s text:c="40"/>corresponde a la Directora General de Dependencia y a la Directora General de Discapacidad la</text:p>
      <text:p text:style-name="Text"> <text:s text:c="40"/>competencia para dictar cuantas resoluciones se precisen para la resolución de la misma.</text:p>
      <text:p text:style-name="Text"> </text:p>
      <text:p text:style-name="Text"> <text:s text:c="40"/>Segundo.- La tramitación de los expedientes se ha efectuado de conformidad con lo dispuesto en</text:p>
      <text:p text:style-name="Text"> <text:s text:c="40"/>las bases reguladoras aprobadas mediante la citada Orden de la Consejera de Bienestar Social,</text:p>
      <text:p text:style-name="Text"> <text:s text:c="40"/>Igualdad, Juventud, Infancia y Familias n.º 1233/2023, de fecha 16 de octubre así como lo</text:p>
      <text:p text:style-name="Text"> <text:s text:c="40"/>determinado como legislación básica en la Ley 38/2003, de 17 de noviembre, General de</text:p>
      <text:p text:style-name="Text"> <text:s text:c="40"/>Subvenciones y el Real Decreto 887/2006, de 21 de julio, por el que se aprueba el Reglamento de</text:p>
      <text:p text:style-name="Text"> <text:s text:c="40"/>la citada Ley y lo dispuesto en el Decreto 36/2009, de 31 de marzo, así como Decreto 151/2022,</text:p>
      <text:p text:style-name="Text"> <text:s text:c="40"/>de 23 de junio, que modifica el Decreto 36/2009, de 31 de marzo, por el que se establece el</text:p>
      <text:p text:style-name="Text"> <text:s text:c="40"/>régimen general de subvenciones de la Comunidad Autónoma de Canarias.</text:p>
      <text:p text:style-name="Text"> </text:p>
      <text:p text:style-name="Text"> <text:s text:c="40"/>Tercero.- En la instrucción de los expedientes se ha cumplido con los trámites de verificación de</text:p>
      <text:p text:style-name="Text"> <text:s text:c="40"/>la documentación presentada, requerimiento de subsanación, en su caso, y demás exigencias de</text:p>
      <text:p text:style-name="Text"> <text:s text:c="40"/>la Ley 39/2015, de 1 de octubre, del Procedimiento Administrativo Común de las Administraciones</text:p>
      <text:p text:style-name="Text"> <text:s text:c="40"/>Públicas y demás normativa aplicable.</text:p>
      <text:p text:style-name="Text"> </text:p>
      <text:p text:style-name="Text"> <text:s text:c="40"/>Cuarto.- De acuerdo con lo previsto en la Base Decimotercera apartado ocho de las Bases de la</text:p>
      <text:p text:style-name="Text"> <text:s text:c="40"/>Convocatoria se emite informe del Órgano Instructor el 20 de diciembre de 2023, donde se recoge</text:p>
      <text:p text:style-name="Text"> <text:s text:c="40"/>la evaluación de aquellas alegaciones que afectaban a la evaluación otorgada inicialmente a los</text:p>
      <text:p text:style-name="Text"> <text:s text:c="40"/>proyectos.</text:p>
      <text:p text:style-name="Text"> </text:p>
      <text:p text:style-name="Text"> <text:s text:c="40"/>Quinto.- En el resuelvo Tercero de la Orden de 16 de octubre de 2023, se aprueba el gasto y se</text:p>
      <text:p text:style-name="Text"> <text:s text:c="40"/>publican los créditos para el presente ejercicio.</text:p>
      <text:p text:style-name="Text"> </text:p>
      <text:p text:style-name="Text"> <text:s text:c="41"/>Aplicación presupuestaria <text:s text:c="23"/>Denominación <text:s text:c="38"/>Importe</text:p>
      <text:p text:style-name="Text"> <text:s text:c="41"/>23.08 231M 780.02 L.A.197G0076 <text:s text:c="18"/>Fomento de accesibilidad a personas dependientes <text:s text:c="8"/>142.046,34 €</text:p>
      <text:p text:style-name="Text"> <text:s text:c="41"/>23.08 231M 480.02 L.A. 234G0173 <text:s text:c="17"/>Prestaciones Sistema de Dependencia <text:s text:c="19"/>1.097.799,18 €</text:p>
      <text:p text:style-name="Text"> <text:s text:c="41"/>23.08 231N 480.02 L.A. 234G0174 <text:s text:c="17"/>Servicio de atención a personas con Discapacidad <text:s text:c="6"/>3.064.236,23 €</text:p>
      <text:p text:style-name="Text"> <text:s text:c="41"/>23.08 231N 780.02 L.A.197G0077 <text:s text:c="18"/>Fomento Accesibilidad personas con Discapacidad <text:s text:c="9"/>153.032,52 €</text:p>
      <text:p text:style-name="Text"> <text:s text:c="133"/>TOTAL <text:s text:c="6"/>4.457.114,27 €</text:p>
      <text:p text:style-name="Text"> </text:p>
      <text:p text:style-name="Text"> </text:p>
      <text:p text:style-name="Text"> </text:p>
      <text:p text:style-name="Text"> <text:s text:c="40"/>Sexto.- Se ha procedido conforme a lo previsto en la Base Decimosexta, apartado cinco, respecto</text:p>
      <text:p text:style-name="Text"> <text:s text:c="40"/>de la asignación de créditos, y que a continuación se reproduce:</text:p>
      <text:p text:style-name="Text"> </text:p>
      <text:p text:style-name="Text"> <text:s text:c="40"/>“Una vez evaluadas las solicitudes por la Comisión de Evaluación, el órgano instructor las</text:p>
      <text:p text:style-name="Text"> <text:s text:c="40"/>agrupará por áreas y actividades, y asignará los créditos por orden decreciente de puntuación</text:p>
      <text:p text:style-name="Text"> <text:s text:c="40"/>hasta que se agoten los mismos. Dentro de cada área se procederá de la siguiente forma:</text:p>
      <text:p text:style-name="Text"> </text:p>
      <text:p text:style-name="Text"> <text:s text:c="40"/>Si el crédito asignado al último expediente de una actividad fuese inferior al importe solicitado, se</text:p>
      <text:p text:style-name="Text"> <text:s text:c="40"/>comunicará a la entidad ofreciéndole la oportunidad de reformular su solicitud, con el fin de ajustar</text:p>
      <text:p text:style-name="Text"> <text:s text:c="40"/>los costes a la financiación disponible.</text:p>
      <text:p text:style-name="Text"> </text:p>
      <text:p text:style-name="Text"> <text:s text:c="40"/>Si en alguna actividad sobrasen fondos, se distribuirán entre las solicitudes de la misma línea de</text:p>
      <text:p text:style-name="Text"> <text:s text:c="40"/>actuación que hayan quedado sin subvención, comenzando por la primera solicitud no</text:p>
      <text:p text:style-name="Text"> <text:s text:c="40"/>subvencionada que obtenga una mayor puntuación en el baremo, y así sucesivamente de mayor</text:p>
      <text:p text:style-name="Text"> <text:s text:c="40"/>a menor puntuación.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82"/>Fecha: 21/12/2023 - 14:52:12</text:p>
      <text:p text:style-name="Text"> <text:s text:c="19"/>CONCEPCION RAMIREZ CUELLIGA - DIRECTOR/A DE DEPENDENCIA <text:s text:c="78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3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40"/>Si una vez satisfechas las solicitudes de una línea de actuación sobrase presupuesto, se podrán</text:p>
      <text:p text:style-name="Text"> <text:s text:c="40"/>atender el resto de las solicitudes que no hubiesen obtenido subvención en las otras líneas de</text:p>
      <text:p text:style-name="Text"> <text:s text:c="40"/>actuación, comenzando por la primera solicitud con mayor puntuación no subvencionada, de la</text:p>
      <text:p text:style-name="Text"> <text:s text:c="40"/>línea de actuación con el número más bajo, y así sucesivamente de mayor a menor puntuación. El</text:p>
      <text:p text:style-name="Text"> <text:s text:c="40"/>proceso se reiniciará cuantas veces fuese preciso hasta que se agote el presupuesto o las</text:p>
      <text:p text:style-name="Text"> <text:s text:c="40"/>solicitudes. Solo se podrá repartir el sobrante dentro de cada área (dependencia o discapacidad)</text:p>
      <text:p text:style-name="Text"> <text:s text:c="40"/>entre las Líneas 1 a la 3, no pudiéndose repartir con la Línea 4 y viceversa.</text:p>
      <text:p text:style-name="Text"> </text:p>
      <text:p text:style-name="Text"> <text:s text:c="40"/>En caso de empate que condicione el acceso a la subvención, se priorizarán las solicitudes de</text:p>
      <text:p text:style-name="Text"> <text:s text:c="40"/>acuerdo con los siguientes criterios:</text:p>
      <text:p text:style-name="Text"> </text:p>
      <text:p text:style-name="Text"> <text:s text:c="45"/>1. Se primará la solicitud de una entidad que no tenga otro proyecto propuesto para recibir</text:p>
      <text:p text:style-name="Text"> <text:s text:c="48"/>subvención y, si no resolviese el empate, la de la entidad que tenga una menor cantidad</text:p>
      <text:p text:style-name="Text"> <text:s text:c="48"/>de subvención propuesta.</text:p>
      <text:p text:style-name="Text"> </text:p>
      <text:p text:style-name="Text"> <text:s text:c="45"/>2. Si se mantiene el empate, se priorizará el proyecto que alcance mayor puntuación en los</text:p>
      <text:p text:style-name="Text"> <text:s text:c="48"/>distintos criterios de evaluación, en orden decreciente.</text:p>
      <text:p text:style-name="Text"> </text:p>
      <text:p text:style-name="Text"> <text:s text:c="45"/>3. Si aún así persiste el empate, se seleccionará el que tenga mayor ámbito territorial.”</text:p>
      <text:p text:style-name="Text"> </text:p>
      <text:p text:style-name="Text"> </text:p>
      <text:p text:style-name="Text"> <text:s text:c="40"/>Séptimo.- Para el abono de las subvenciones se procederá de conformidad con lo establecido en</text:p>
      <text:p text:style-name="Text"> <text:s text:c="40"/>la Base Decimoséptima, apartado uno de las Bases reguladoras:</text:p>
      <text:p text:style-name="Text"> </text:p>
      <text:p text:style-name="Text"> <text:s text:c="40"/>Las subvenciones se abonarán de forma anticipada, junto con la resolución de concesión, para lo</text:p>
      <text:p text:style-name="Text"> <text:s text:c="40"/>cual las entidades interesadas habrán aportado declaración responsable de que no disponen de</text:p>
      <text:p text:style-name="Text"> <text:s text:c="40"/>los recursos necesarios para financiar transitoriamente la actividad.</text:p>
      <text:p text:style-name="Text"> </text:p>
      <text:p text:style-name="Text"> <text:s text:c="40"/>El Acuerdo de Gobierno, de 26 de marzo de 2020, por el que se autorizan las condiciones de los</text:p>
      <text:p text:style-name="Text"> <text:s text:c="40"/>abonos anticipados de subvención, aportaciones dinerarias, encargos y encomiendas de gestión</text:p>
      <text:p text:style-name="Text"> <text:s text:c="40"/>modificado por los Acuerdos de Gobierno de 1 octubre y 26 de noviembre de 2020; 25 de febrero</text:p>
      <text:p text:style-name="Text"> <text:s text:c="40"/>y 16 de diciembre de 2021; 15 de diciembre de 2022, y más recientemente por los Acuerdos de</text:p>
      <text:p text:style-name="Text"> <text:s text:c="40"/>Gobierno de 18 y 25 de mayo de 2023, establece en el apartado 1.1 de su anexo que:</text:p>
      <text:p text:style-name="Text"> </text:p>
      <text:p text:style-name="Text"> <text:s text:c="40"/>“1.1.- Con carácter general, las bases reguladoras de subvenciones, las subvenciones directas,</text:p>
      <text:p text:style-name="Text"> <text:s text:c="40"/>las aportaciones dinerarias, encargos a medios propios personificados y encomiendas de gestión</text:p>
      <text:p text:style-name="Text"> <text:s text:c="40"/>podrán establecer su abono anticipado hasta el 100% de su cuantía cuando concurran las</text:p>
      <text:p text:style-name="Text"> <text:s text:c="40"/>siguientes circunstancias: - Que la ejecución de la actividad, así como su justificación se</text:p>
      <text:p text:style-name="Text"> <text:s text:c="40"/>produzcan antes de la finalización del siguiente ejercicio presupuestario a aquel en que fueron</text:p>
      <text:p text:style-name="Text"> <text:s text:c="40"/>concedidas. - Que el beneficiario no tenga otras subvenciones, aportaciones dinerarias, encargos</text:p>
      <text:p text:style-name="Text"> <text:s text:c="40"/>o encomiendas con abono anticipado pendientes de justificación en los dos ejercicios inmediatos</text:p>
      <text:p text:style-name="Text"> <text:s text:c="40"/>anteriores al que ahora se concede. Esta última circunstancia se hará constar en el expediente</text:p>
      <text:p text:style-name="Text"> <text:s text:c="40"/>mediante certificación acreditativa expedida por el órgano concedente, comprensiva de aquellas</text:p>
      <text:p text:style-name="Text"> <text:s text:c="40"/>concedidas por el mismo Departamento y al mismo beneficiario. Tratándose de abonos</text:p>
      <text:p text:style-name="Text"> <text:s text:c="40"/>anticipados de subvenciones, en dicha certificación además habrá de acreditarse que las</text:p>
      <text:p text:style-name="Text"> <text:s text:c="40"/>concedidas en los dos ejercicios anteriores a que se refieren los párrafos anteriores estén</text:p>
      <text:p text:style-name="Text"> <text:s text:c="40"/>justificadas y dicha justificación figure registrada en el módulo de subvenciones del Sistema</text:p>
      <text:p text:style-name="Text"> <text:s text:c="40"/>Económico Financiero y Logístico de la Comunidad Autónoma de Canarias (SEFLogiC).”</text:p>
      <text:p text:style-name="Text"> </text:p>
      <text:p text:style-name="Text"> <text:s text:c="40"/>Por su parte, el apartado 1.2 dice: “1.2.- La acreditación de la existencia de un Plan de Acción</text:p>
      <text:p text:style-name="Text"> <text:s text:c="40"/>comprensivo de las actuaciones y plazos para llevar a cabo la comprobación de las justificaciones</text:p>
      <text:p text:style-name="Text"> <text:s text:c="40"/>de subvenciones, aportaciones dinerarias, encargos y encomiendas pendientes podrá sustituir a</text:p>
      <text:p text:style-name="Text"> <text:s text:c="40"/>la certificación acreditativa señalada en el apartado anterior. Dicho Plan de Acción deberá ser</text:p>
      <text:p text:style-name="Text"> <text:s text:c="40"/>aprobado por el titular del Departamento, o tratándose de entes del Sector público limitativo, por la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62"/>Fecha: 21/12/2023 - 14:52:12</text:p>
      <text:p text:style-name="Text"> <text:s text:c="19"/>CONCEPCION RAMIREZ CUELLIGA - DIRECTOR/A DE DEPENDENCIA <text:s text:c="58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4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40"/>persona que ostente la dirección del mismo, y tendrá, al menos, el siguiente contenido: a) Objetivo</text:p>
      <text:p text:style-name="Text"> <text:s text:c="40"/>del Plan, con indicación de si abarca solo a la comprobación de la justificación de subvenciones, o</text:p>
      <text:p text:style-name="Text"> <text:s text:c="40"/>también se extiende al resto de figuras recogidas en este Acuerdo (aportaciones dinerarias,</text:p>
      <text:p text:style-name="Text"> <text:s text:c="40"/>encargos y encomiendas de gestión). b) Periodo de tiempo que comprende. c) Plazo o plazos en</text:p>
      <text:p text:style-name="Text"> <text:s text:c="40"/>que se prevé su inicio efectivo y ejecución, con indicación del porcentaje o volumen de</text:p>
      <text:p text:style-name="Text"> <text:s text:c="40"/>comprobaciones de justificaciones previstas, en su caso, en los plazos parciales contemplados. d)</text:p>
      <text:p text:style-name="Text"> <text:s text:c="40"/>Previsión de si va a ser ejecutado con medios propios o con medios ajenos. e) Persona</text:p>
      <text:p text:style-name="Text"> <text:s text:c="40"/>responsable de la dirección y ejecución del Plan.</text:p>
      <text:p text:style-name="Text"> </text:p>
      <text:p text:style-name="Text"> <text:s text:c="40"/>Dicho Plan será comunicado a la Intervención General, en el plazo de los diez días siguientes a</text:p>
      <text:p text:style-name="Text"> <text:s text:c="40"/>su aprobación, al objeto de que por parte de esta se haga seguimiento de la ejecución del mismo</text:p>
      <text:p text:style-name="Text"> <text:s text:c="40"/>dentro del ámbito del Control Financiero Permanente.”</text:p>
      <text:p text:style-name="Text"> </text:p>
      <text:p text:style-name="Text"> <text:s text:c="40"/>Y el apartado 2 dispone. “2.- Tratándose de subvenciones, aportaciones dinerarias, encargos a</text:p>
      <text:p text:style-name="Text"> <text:s text:c="40"/>medios propios o encomiendas de gestión destinadas a inversiones, su abono se realizará en la</text:p>
      <text:p text:style-name="Text"> <text:s text:c="40"/>forma y condiciones que se establezcan en su resolución de concesión o instrumento jurídico en</text:p>
      <text:p text:style-name="Text"> <text:s text:c="40"/>que se articulen. Motivada y excepcionalmente, se podrá contemplar su abono anticipado hasta el</text:p>
      <text:p text:style-name="Text"> <text:s text:c="40"/>100% de su cuantía cuando concurran las siguientes circunstancias: 1.º- Los plazos de ejecución</text:p>
      <text:p text:style-name="Text"> <text:s text:c="40"/>y justificación deberán finalizar el 31 de diciembre del ejercicio presupuestario en que concluya el</text:p>
      <text:p text:style-name="Text"> <text:s text:c="40"/>objeto y alcance por el que se articule la subvención, aportación, encargo o encomienda, incluidas</text:p>
      <text:p text:style-name="Text"> <text:s text:c="40"/>las prórrogas de dichos plazos que se tramiten. En el caso de inversiones que tengan naturaleza</text:p>
      <text:p text:style-name="Text"> <text:s text:c="40"/>de obras, su plazo de justificación podrá extenderse hasta cuatro meses después de la</text:p>
      <text:p text:style-name="Text"> <text:s text:c="40"/>finalización de su ejecución.</text:p>
      <text:p text:style-name="Text"> </text:p>
      <text:p text:style-name="Text"> <text:s text:c="40"/>En este caso, dicho plazo podrá superar el ejercicio presupuestario de finalización de dicha obra,</text:p>
      <text:p text:style-name="Text"> <text:s text:c="40"/>con el límite de los meses señalados...”</text:p>
      <text:p text:style-name="Text"> </text:p>
      <text:p text:style-name="Text"> <text:s text:c="40"/>La Consejería de Bienestar Social, Igualdad, Juventud, Infancia y Familias está dando</text:p>
      <text:p text:style-name="Text"> <text:s text:c="40"/>cumplimiento al apartado 1.2 y al último párrafo del apartado 2 del Acuerdo de Gobierno de fecha</text:p>
      <text:p text:style-name="Text"> <text:s text:c="40"/>01 de octubre de 2020 que modifica el Acuerdo de 26 de marzo de 2020, por el que se autorizan</text:p>
      <text:p text:style-name="Text"> <text:s text:c="40"/>las condiciones de los abonos anticipados de subvenciones, aportaciones dinerarias, encargos y</text:p>
      <text:p text:style-name="Text"> <text:s text:c="40"/>encomiendas de gestión; habida cuenta que mediante Orden Departamental nº</text:p>
      <text:p text:style-name="Text"> <text:s text:c="40"/>LOR2019CA00652, de 17 de octubre de 2019, se aprueba el Plan de Acción del departamento</text:p>
      <text:p text:style-name="Text"> <text:s text:c="40"/>para el seguimiento de las subvenciones y aportaciones dinerarias pendientes de justificar con</text:p>
      <text:p text:style-name="Text"> <text:s text:c="40"/>plazo vencido, para el inicio y finalización de los procedimientos de reintegro, así como también</text:p>
      <text:p text:style-name="Text"> <text:s text:c="40"/>para declarar la prescripción del derecho a favor de la hacienda pública de reconocer y liquidar</text:p>
      <text:p text:style-name="Text"> <text:s text:c="40"/>cantidades a reintegrar; modificada por la Orden Nº: 1042/2023 de 29 de agosto, por la que se</text:p>
      <text:p text:style-name="Text"> <text:s text:c="40"/>establece la prórroga el plazo de ejecución del citado Plan de Acción del departamento hasta</text:p>
      <text:p text:style-name="Text"> <text:s text:c="40"/>agosto de 2024. Por lo expuesto, la existencia del Plan de acción sustituye la certificación</text:p>
      <text:p text:style-name="Text"> <text:s text:c="40"/>acreditativa establecida en el apartado 1.1 del citado Acuerdo de Gobierno de 25 de febrero de</text:p>
      <text:p text:style-name="Text"> <text:s text:c="40"/>2021.</text:p>
      <text:p text:style-name="Text"> </text:p>
      <text:p text:style-name="Text"> <text:s text:c="40"/>Octavo.- En la Base Decimoséptima, punto Dos, de las Bases reguladoras se recoge que “El</text:p>
      <text:p text:style-name="Text"> <text:s text:c="40"/>plazo para realizar las actividades y proyectos objeto de subvención será desde el 1 de enero de</text:p>
      <text:p text:style-name="Text"> <text:s text:c="40"/>2023 hasta el 30 de junio de 2024, excepto las obras que se subvencionen con cargo a la línea 4,</text:p>
      <text:p text:style-name="Text"> <text:s text:c="40"/>cuyo plazo de finalización será hasta el 31 de diciembre de 2024.</text:p>
      <text:p text:style-name="Text"> </text:p>
      <text:p text:style-name="Text"> <text:s text:c="40"/>Noveno.- De acuerdo con lo previsto en el artículo 18.5 del citado Decreto 36/2009, de 31 de</text:p>
      <text:p text:style-name="Text"> <text:s text:c="40"/>marzo, las propuestas de resolución provisional y definitiva no crean derecho alguno a favor del</text:p>
      <text:p text:style-name="Text"> <text:s text:c="40"/>beneficiario propuesto frente a la Administración, mientras no hayan sido notificadas y aceptadas.</text:p>
      <text:p text:style-name="Text"> </text:p>
      <text:p text:style-name="Text"> <text:s text:c="40"/>Décimo.- De acuerdo con lo previsto en el punto 7 de la Base Decimotercera, los órganos</text:p>
      <text:p text:style-name="Text"> <text:s text:c="40"/>instructores, a la vista del expediente y del informe de la Comisión de Evaluación, elevará a los</text:p>
      <text:p text:style-name="Text"> <text:s text:c="40"/>órganos concedentes, si procede, la propuesta de resolución definitiva debidamente motivada y</text:p>
      <text:p text:style-name="Text"> <text:s text:c="40"/>ajustada a las disponibilidades económicas existentes.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61"/>Fecha: 21/12/2023 - 14:52:12</text:p>
      <text:p text:style-name="Text"> <text:s text:c="19"/>CONCEPCION RAMIREZ CUELLIGA - DIRECTOR/A DE DEPENDENCIA <text:s text:c="57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5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40"/>La resolución definitiva será notificada a los interesados mediante comparecencia en la sede</text:p>
      <text:p text:style-name="Text"> <text:s text:c="40"/>electrónica del Gobierno de Canarias y su simultánea publicación en tablón de anuncios de dicha</text:p>
      <text:p text:style-name="Text"> <text:s text:c="40"/>sede. Las entidades que debieran aportar nueva aceptación y así se les hará constar, deberán</text:p>
      <text:p text:style-name="Text"> <text:s text:c="40"/>hacerlo, en el plazo máximo de 5 días, según el modelo disponible en la sede electrónica del</text:p>
      <text:p text:style-name="Text"> <text:s text:c="40"/>Gobierno de Canarias.</text:p>
      <text:p text:style-name="Text"> </text:p>
      <text:p text:style-name="Text"> <text:s text:c="40"/>En caso de que no se otorgue la aceptación dentro del referido plazo se entenderá que la entidad</text:p>
      <text:p text:style-name="Text"> <text:s text:c="40"/>interesada no acepta la subvención, entendiéndose, por tanto, que desisten de su solicitud.</text:p>
      <text:p text:style-name="Text"> </text:p>
      <text:p text:style-name="Text"> <text:s text:c="40"/>Decimoprimero.- Consta en el expediente, certificación emitida por el Jefe de Servicio de</text:p>
      <text:p text:style-name="Text"> <text:s text:c="40"/>Discapacidad a que se refiere el artículo 37.5 del citado Decreto 36/2009, de 31 de marzo, en el</text:p>
      <text:p text:style-name="Text"> <text:s text:c="40"/>que expresamente se hace constar que los beneficiarios propuestos provisionalmente, se</text:p>
      <text:p text:style-name="Text"> <text:s text:c="40"/>encuentran al corriente en el cumplimiento de sus obligaciones tributarias y con la Seguridad</text:p>
      <text:p text:style-name="Text"> <text:s text:c="40"/>Social, y no tienen deudas por resolución firme de procedencia de reintegro.</text:p>
      <text:p text:style-name="Text"> </text:p>
      <text:p text:style-name="Text"> </text:p>
      <text:p text:style-name="Text"> <text:s text:c="40"/>En virtud de los antecedentes y fundamentos de derecho expuestos,</text:p>
      <text:p text:style-name="Text"> </text:p>
      <text:p text:style-name="Text"> <text:s text:c="103"/>RESUELVO</text:p>
      <text:p text:style-name="Text"> </text:p>
      <text:p text:style-name="Text"> <text:s text:c="40"/>Primero.- Otorgar de forma definitiva las subvenciones con cargo a la convocatoria aprobada</text:p>
      <text:p text:style-name="Text"> <text:s text:c="40"/>mediante Orden de la Consejera de Bienestar Social, Igualdad, Juventud, Infancia y Familias n.º</text:p>
      <text:p text:style-name="Text"> <text:s text:c="40"/>1233/2023, de fecha 16 de octubre, a las solicitudes que constan en el Anexo I, por las cuantías y</text:p>
      <text:p text:style-name="Text"> <text:s text:c="40"/>porcentajes que se consignan en dicho anexo.</text:p>
      <text:p text:style-name="Text"> </text:p>
      <text:p text:style-name="Text"> <text:s text:c="40"/>Segundo.- Declarar Desistidas las solicitudes relacionadas en el Anexo II que se adjunta a la</text:p>
      <text:p text:style-name="Text"> <text:s text:c="40"/>presente, por las causas que se especifican para cada una de ellas.</text:p>
      <text:p text:style-name="Text"> </text:p>
      <text:p text:style-name="Text"> <text:s text:c="40"/>Tercero.- Declarar Desestimadas las solicitudes relacionadas en el Anexo III que se adjunta a la</text:p>
      <text:p text:style-name="Text"> <text:s text:c="40"/>presente resolución, por las causas que se especifican en cada una de ellas.</text:p>
      <text:p text:style-name="Text"> </text:p>
      <text:p text:style-name="Text"> <text:s text:c="40"/>Cuarto.- Declarar Denegadas las solicitudes relacionadas en el Anexo IV que se adjunta a la</text:p>
      <text:p text:style-name="Text"> <text:s text:c="40"/>presente resolución, por las causas que se especifican en cada una de ellas.</text:p>
      <text:p text:style-name="Text"> </text:p>
      <text:p text:style-name="Text"> <text:s text:c="40"/>Quinto.- Estimar o desestimar las alegaciones presentadas en el sentido que se recoge en el</text:p>
      <text:p text:style-name="Text"> <text:s text:c="40"/>Anexo V de la presente resolución, por las causas que se especifican en cada una de ellas.</text:p>
      <text:p text:style-name="Text"> </text:p>
      <text:p text:style-name="Text"> <text:s text:c="40"/>Sexto.- Establecer las puntuaciones definitivas de cada una de las solicitudes presentadas</text:p>
      <text:p text:style-name="Text"> <text:s text:c="40"/>relacionadas en el Anexo VI de la presente resolución.</text:p>
      <text:p text:style-name="Text"> </text:p>
      <text:p text:style-name="Text"> <text:s text:c="40"/>Séptimo.- Otorgar un plazo de 5 días hábiles para que aquellas entidades que así se les haga</text:p>
      <text:p text:style-name="Text"> <text:s text:c="40"/>constar expresamente, acepten la subvención otorgada, indicando que de no hacerlo en dicho</text:p>
      <text:p text:style-name="Text"> <text:s text:c="40"/>plazo, se entenderá que desisten de su solicitud. Dicho plazo se contará a partir del siguiente al de</text:p>
      <text:p text:style-name="Text"> <text:s text:c="40"/>la publicación de la presente Resolución en el tablón de anuncios del Gobierno de Canarias.</text:p>
      <text:p text:style-name="Text"> </text:p>
      <text:p text:style-name="Text"> <text:s text:c="40"/>Las aceptaciones, única y exclusivamente en los expedientes que así se especifique, se</text:p>
      <text:p text:style-name="Text"> <text:s text:c="40"/>presentarán a través del área personal de la sede electrónica.</text:p>
      <text:p text:style-name="Text"> <text:s text:c="40"/>(https://sede.gobiernodecanarias.org/sede/area_personal)</text:p>
      <text:p text:style-name="Text"> </text:p>
      <text:p text:style-name="Text"> <text:s text:c="40"/>Las Entidades han de cumplir con el compromiso de asumir el coste que resulte de la diferencia</text:p>
      <text:p text:style-name="Text"> <text:s text:c="40"/>entre el importe total del proyecto y la subvención que le sea concedida (Base Vigesimoprimera</text:p>
      <text:p text:style-name="Text"> <text:s text:c="40"/>apartado Uno letra n) así como del resto de obligaciones recogidas en la precitada Base Vigésimo</text:p>
      <text:p text:style-name="Text"> <text:s text:c="40"/>Primera.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62"/>Fecha: 21/12/2023 - 14:52:12</text:p>
      <text:p text:style-name="Text"> <text:s text:c="19"/>CONCEPCION RAMIREZ CUELLIGA - DIRECTOR/A DE DEPENDENCIA <text:s text:c="58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6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40"/>Octavo.- Notifíquese la presente Resolución a las entidades interesadas mediante la publicación</text:p>
      <text:p text:style-name="Text"> <text:s text:c="40"/>en el tablón de anuncios de la sede electrónica del Gobierno de Canarias y su simultánea</text:p>
      <text:p text:style-name="Text"> <text:s text:c="40"/>notificación por comparecencia en dicha sede electrónica:</text:p>
      <text:p text:style-name="Text"> </text:p>
      <text:p text:style-name="Text"> <text:s text:c="40"/>https://sede.gobiernodecanarias.org/sede/destacados_menu_home/tablon_anuncios</text:p>
      <text:p text:style-name="Text"> </text:p>
      <text:p text:style-name="Text"> <text:s text:c="40"/>Contra la presente Resolución, que agota la vía administrativa, cabe interponer recurso potestativo</text:p>
      <text:p text:style-name="Text"> <text:s text:c="40"/>de reposición ante la Excma. Sra. Consejera de Derechos Sociales, Igualdad, Diversidad y</text:p>
      <text:p text:style-name="Text"> <text:s text:c="40"/>Juventud en el plazo de un mes contado a partir del día siguiente al de la notificación de la</text:p>
      <text:p text:style-name="Text"> <text:s text:c="40"/>presente Resolución o bien, recurso contencioso-administrativo, ante la Sala de lo Contencioso</text:p>
      <text:p text:style-name="Text"> <text:s text:c="40"/>Administrativo del Tribunal Superior de Justicia de Canarias, en el plazo de dos meses. No se</text:p>
      <text:p text:style-name="Text"> <text:s text:c="40"/>podrá interponer recurso contencioso-administrativo hasta que sea resuelto expresamente o se</text:p>
      <text:p text:style-name="Text"> <text:s text:c="40"/>haya producido la desestimación presunta del recurso de reposición interpuesto. Todo ello, sin</text:p>
      <text:p text:style-name="Text"> <text:s text:c="40"/>perjuicio de que el interesado pueda ejercitar, en su caso, cualquier otro que estime procedente,</text:p>
      <text:p text:style-name="Text"> <text:s text:c="40"/>de conformidad con lo dispuesto en la Ley 39/2015, de 1 de octubre, del Procedimiento</text:p>
      <text:p text:style-name="Text"> <text:s text:c="40"/>Administrativo Común de las Administraciones Públicas.</text:p>
      <text:p text:style-name="Text"> </text:p>
      <text:p text:style-name="Text"> </text:p>
      <text:p text:style-name="Text"> </text:p>
      <text:p text:style-name="Text"> </text:p>
      <text:p text:style-name="Text"> <text:s text:c="49"/>Directora General de Discapacidad <text:s text:c="20"/>Directora General de Dependencia</text:p>
      <text:p text:style-name="Text"> </text:p>
      <text:p text:style-name="Text"> <text:s text:c="47"/>Dña. Dulce María Gutiérrez González <text:s text:c="20"/>Dña. Concepción Ramírez Cuélliga</text:p>
      <text:p text:style-name="Text"> </text:p>
      <text:p text:style-name="Text"> </text:p>
      <text:p text:style-name="Text"> </text:p>
      <text:p text:style-name="Text"> </text:p>
      <text:p text:style-name="Text"> <text:s text:c="19"/>Este documento ha sido firmado electrónicamente por:</text:p>
      <text:p text:style-name="Text"> <text:s text:c="19"/>DULCE MARIA GUTIERREZ GONZALEZ - DIRECTOR/A GENERAL <text:s text:c="63"/>Fecha: 21/12/2023 - 14:52:12</text:p>
      <text:p text:style-name="Text"> <text:s text:c="19"/>CONCEPCION RAMIREZ CUELLIGA - DIRECTOR/A DE DEPENDENCIA <text:s text:c="59"/>Fecha: 21/12/2023 - 14:50:24</text:p>
      <text:p text:style-name="Text"> </text:p>
      <text:p text:style-name="Text"> <text:s text:c="19"/>En la dirección https://sede.gobiernodecanarias.org/sede/verifica_doc?codigo_nde=</text:p>
      <text:p text:style-name="Text"> <text:s text:c="19"/>puede ser comprobada la autenticidad de esta copia, mediante el número de</text:p>
      <text:p text:style-name="Text"> <text:s text:c="19"/>documento electrónico siguiente:</text:p>
      <text:p text:style-name="Text"> <text:s text:c="20"/>0guqayRUjPh07nUp-8i5XMJP40yahuT-U</text:p>
      <text:p text:style-name="Text"> <text:s text:c="1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6"/>Este documento incorpora firma electrónica reconocida de acuerdo a la Ley 6/2020, de 11 de noviembre de los servicios electrónicos de confianza</text:p>
      <text:p text:style-name="Text"> <text:s text:c="6"/>Permite la verificación de la integridad de esta copia del documento electrónico en la dirección:</text:p>
      <text:p text:style-name="Text"> <text:s text:c="6"/>https://sede.gobiernodecanarias.org/sede/verifica_doc</text:p>
      <text:p text:style-name="Text"> <text:s text:c="6"/>Este documento es una copia electrónica auténtica</text:p>
      <text:p text:style-name="Text"> <text:s text:c="6"/>Firmado por: DULCE MARIA GUTIERREZ GONZALEZ <text:s text:c="72"/>Fecha: 21/12/2023 15:02:51</text:p>
      <text:p text:style-name="Text"> <text:s text:c="6"/>En calidad de: Directora General de Discapacidad</text:p>
      <text:p text:style-name="Text"> <text:s text:c="137"/>Pagina: 7/46</text:p>
      <text:p text:style-name="Text"> </text:p>
      <text:p text:style-name="Text"> <text:s text:c="50"/>S7LjfspXUPzgI5dmF74FhHB4jH81yWmO</text:p>
      <text:p text:style-name="Text"> <text:s text:c="55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5"/>ANEXO I. SOLICITUDES ESTIMADAS DEFINITIVAMENTE DISCAPACIDAD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19"/>CIF <text:s text:c="5"/>EXPEDIENTE SOLICITUD <text:s text:c="13"/>ACTIVIDAD/PROYECTO <text:s text:c="15"/>ÁREA <text:s text:c="7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text:s text:c="20"/>ASOCIACION APROSU <text:s text:c="20"/>G35029065 <text:s text:c="3"/>SDD2023CA00021 <text:s text:c="7"/>SERVICIO DE ATENCION TEMPRANA <text:s text:c="12"/>Discapacidad <text:s text:c="5"/>1.1 <text:s text:c="8"/>2 <text:s text:c="7"/>42.147,40 € <text:s text:c="3"/>42.147,40 € <text:s text:c="2"/>33.340,50 € <text:s text:c="3"/>79,10% <text:s text:c="45"/>26</text:p>
      <text:p text:style-name="Text"> <text:s text:c="93"/>ATENCIÓN TEMPRANA OROBAL. APOYO AL</text:p>
      <text:p text:style-name="Text"> <text:s text:c="20"/>ASOCIACIÓN DE PADRES OROBAL <text:s text:c="10"/>G38239497 <text:s text:c="3"/>SDD2023CA00111 <text:s text:c="49"/>Discapacidad <text:s text:c="5"/>1.1 <text:s text:c="8"/>1 <text:s text:c="7"/>101.274,82 € <text:s text:c="2"/>80.000,00 € <text:s text:c="2"/>80.000,00 € <text:s text:c="3"/>78,99% <text:s text:c="45"/>25</text:p>
      <text:p text:style-name="Text"> <text:s text:c="93"/>DESARROLLO INFANTIL.</text:p>
      <text:p text:style-name="Text"> <text:s text:c="20"/>ASOC DE PADRES DE PERSONAS CON</text:p>
      <text:p text:style-name="Text"> <text:s text:c="58"/>G38406997 <text:s text:c="3"/>SDD2023CA00030 <text:s text:c="7"/>ATENCIÓN TEMPRANA APANATE 2023 <text:s text:c="11"/>Discapacidad <text:s text:c="5"/>1.1 <text:s text:c="8"/>1 <text:s text:c="7"/>123.997,96 € <text:s text:c="2"/>45.179,40 € <text:s text:c="2"/>45.179,40 € <text:s text:c="3"/>36,44% <text:s text:c="45"/>23</text:p>
      <text:p text:style-name="Text"> <text:s text:c="20"/>AUTISMO DE TENERIFE</text:p>
      <text:p text:style-name="Text"> <text:s text:c="20"/>ASOC PARA LA ATENCION DE LA</text:p>
      <text:p text:style-name="Text"> <text:s text:c="58"/>G35058155 <text:s text:c="3"/>SDD2023CA00022 <text:s text:c="7"/>ATENCIÓN TEMPRANA <text:s text:c="24"/>Discapacidad <text:s text:c="5"/>1.1 <text:s text:c="8"/>1 <text:s text:c="7"/>41.474,42 € <text:s text:c="3"/>28.583,18 € <text:s text:c="2"/>27.590,91 € <text:s text:c="3"/>66,53% <text:s text:c="45"/>21</text:p>
      <text:p text:style-name="Text"> <text:s text:c="20"/>PARALISIS CEREBRAL</text:p>
      <text:p text:style-name="Text"> <text:s text:c="93"/>CONSOLIDACION DE LAS UNIDADES DE</text:p>
      <text:p text:style-name="Text"> <text:s text:c="20"/>CIUDAD DE SAN JUAN DE DIOS <text:s text:c="11"/>R3500084C <text:s text:c="3"/>SDD2023CA00156 <text:s text:c="7"/>ATENCIÓN TEMPRANA Y DESARROLLO <text:s text:c="11"/>Discapacidad <text:s text:c="5"/>1.1 <text:s text:c="8"/>1 <text:s text:c="7"/>170.052,37 € <text:s text:c="2"/>80.000,00 € <text:s text:c="2"/>78.127,46 € <text:s text:c="3"/>45,94% <text:s text:c="45"/>20</text:p>
      <text:p text:style-name="Text"> <text:s text:c="93"/>INFANTIL EN GRAN CANARIA. CONTINUIDAD</text:p>
      <text:p text:style-name="Text"> <text:s text:c="20"/>ASOC TINERFEÑA DE TRISOMICOS 21 <text:s text:c="6"/>G38328704 <text:s text:c="3"/>SDD2023CA00036 <text:s text:c="7"/>ATENCION TEMPRANA DOWN TENERIFE 2023 <text:s text:c="5"/>Discapacidad <text:s text:c="5"/>1.1 <text:s text:c="8"/>2 <text:s text:c="7"/>38.269,44 € <text:s text:c="3"/>19.255,44 € <text:s text:c="2"/>17.415,20 € <text:s text:c="3"/>45,51% <text:s text:c="45"/>19</text:p>
      <text:p text:style-name="Text"> <text:s text:c="93"/>CONSOLIDACION Y AMPLIACION DEL SERVICIO</text:p>
      <text:p text:style-name="Text"> <text:s text:c="20"/>CIUDAD DE SAN JUAN DE DIOS <text:s text:c="11"/>R3500084C <text:s text:c="3"/>SDD2023CA00190 <text:s text:c="49"/>Discapacidad <text:s text:c="5"/>1.1 <text:s text:c="8"/>2 <text:s text:c="7"/>148.612,53 € <text:s text:c="2"/>80.000,00 € <text:s text:c="2"/>74.661,98 € <text:s text:c="3"/>50,24% <text:s text:c="45"/>19</text:p>
      <text:p text:style-name="Text"> <text:s text:c="93"/>DE ATENCION TEMPRANA</text:p>
      <text:p text:style-name="Text"> <text:s text:c="20"/>TOTAL PROYECTOS: <text:s text:c="25"/>7 <text:s text:c="112"/>TOTAL 1.1 DISCAPACIDAD <text:s text:c="4"/>356.315,45 €</text:p>
      <text:p text:style-name="Text"> </text:p>
      <text:p text:style-name="Text"> 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19"/>CIF <text:s text:c="5"/>EXPEDIENTE SOLICITUD <text:s text:c="13"/>ACTIVIDAD/PROYECTO <text:s text:c="15"/>ÁREA <text:s text:c="7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text:s text:c="20"/>ASOC PLATAFORMA PALMERA DE</text:p>
      <text:p text:style-name="Text"> <text:s text:c="20"/>ATENCION INTEGRAL A LA DISCAPACIDAD <text:s text:c="2"/>G38695961 <text:s text:c="3"/>SDD2023CA00172 <text:s text:c="7"/>TERAPIA CANINA <text:s text:c="27"/>Discapacidad <text:s text:c="5"/>1.2 <text:s text:c="8"/>1 <text:s text:c="7"/>11.623,18 € <text:s text:c="3"/>11.623,18 € <text:s text:c="2"/>11.617,72 € <text:s text:c="3"/>99,95% <text:s text:c="45"/>17</text:p>
      <text:p text:style-name="Text"> <text:s text:c="20"/>INDISPAL</text:p>
      <text:p text:style-name="Text"> <text:s text:c="20"/>ASOCIACION PROYECTOS DE ACCIÓN</text:p>
      <text:p text:style-name="Text"> <text:s text:c="58"/>G38220372 <text:s text:c="3"/>SDD2023CA00043 <text:s text:c="7"/>HACIA LA BUENA VEJEZ <text:s text:c="21"/>Discapacidad <text:s text:c="5"/>1.2 <text:s text:c="17"/>39.269,90 € <text:s text:c="3"/>39.269,90 € <text:s text:c="2"/>39.269,90 € <text:s text:c="3"/>100,00% <text:s text:c="45"/>8</text:p>
      <text:p text:style-name="Text"> <text:s text:c="20"/>SOCIAL DON BOSCO PROBOSCO</text:p>
      <text:p text:style-name="Text"> <text:s text:c="20"/>TOTAL PROYECTOS: <text:s text:c="25"/>2 <text:s text:c="112"/>TOTAL 1.2 DISCAPACIDAD <text:s text:c="4"/>50.887,62 €</text:p>
      <text:p text:style-name="Text"> </text:p>
      <text:p text:style-name="Text"> 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19"/>CIF <text:s text:c="5"/>EXPEDIENTE SOLICITUD <text:s text:c="13"/>ACTIVIDAD/PROYECTO <text:s text:c="15"/>ÁREA <text:s text:c="7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text:s text:c="93"/>ATENCIÓN INTEGRAL A LAS PERSONAS</text:p>
      <text:p text:style-name="Text"> <text:s text:c="20"/>ASOCIACION DE DISTROFIAS</text:p>
      <text:p text:style-name="Text"> <text:s text:c="93"/>AFECTAS POR DISTROFIAS HEREDITARIAS DE</text:p>
      <text:p text:style-name="Text"> <text:s text:c="20"/>HEREDITARIAS DE RETINA CANARIAS <text:s text:c="6"/>G35319615 <text:s text:c="3"/>SDD2023CA00095 <text:s text:c="49"/>Discapacidad <text:s text:c="5"/>1.3 <text:s text:c="8"/>1 <text:s text:c="7"/>23.725,64 € <text:s text:c="3"/>17.423,50 € <text:s text:c="2"/>17.423,50 € <text:s text:c="3"/>73,44% <text:s text:c="6"/>Debe presentar nueva aceptación <text:s text:c="7"/>40</text:p>
      <text:p text:style-name="Text"> <text:s text:c="93"/>LA RETINA DE LA COMUNIDAD CANARIA Y SUS</text:p>
      <text:p text:style-name="Text"> <text:s text:c="20"/>(ADISHREC)</text:p>
      <text:p text:style-name="Text"> <text:s text:c="93"/>FAMILIARES</text:p>
      <text:p text:style-name="Text"> <text:s text:c="20"/>ASOCIACIÓN CANARIA DE FAMILIARES Y</text:p>
      <text:p text:style-name="Text"> <text:s text:c="93"/>CALÉNDULA, AGROECOLOGÍA PARA LA</text:p>
      <text:p text:style-name="Text"> <text:s text:c="20"/>PERSONAS CON ENFERMEDAD MENTAL - <text:s text:c="5"/>G38065801 <text:s text:c="3"/>SDD2023CA00061 <text:s text:c="49"/>Discapacidad <text:s text:c="5"/>1.3 <text:s text:c="8"/>1 <text:s text:c="7"/>66.500,00 € <text:s text:c="3"/>53.200,00 € <text:s text:c="2"/>44.133,07 € <text:s text:c="3"/>66,37% <text:s text:c="45"/>37</text:p>
      <text:p text:style-name="Text"> <text:s text:c="93"/>INCLUSIÓN EN SALUD MENTAL</text:p>
      <text:p text:style-name="Text"> <text:s text:c="20"/>AFES SALUD MENTAL</text:p>
      <text:p text:style-name="Text"> <text:s text:c="20"/>FEDERACION DE ASOC DE SORDOS DE <text:s text:c="41"/>SERVICIO DE ATENCIÓN SOCIAL</text:p>
      <text:p text:style-name="Text"> <text:s text:c="58"/>G38438750 <text:s text:c="3"/>SDD2023CA00115 <text:s text:c="49"/>Discapacidad <text:s text:c="5"/>1.3 <text:s text:c="8"/>3 <text:s text:c="7"/>51.500,98 € <text:s text:c="3"/>51.500,98 € <text:s text:c="2"/>51.144,64 € <text:s text:c="3"/>99,31% <text:s text:c="45"/>36</text:p>
      <text:p text:style-name="Text"> <text:s text:c="20"/>LAS ISLAS CANARIAS <text:s text:c="54"/>ESPECIALIZADA</text:p>
      <text:p text:style-name="Text"> <text:s text:c="20"/>ASOCIACION MI HIJO Y YO PSICOLOGAS</text:p>
      <text:p text:style-name="Text"> <text:s text:c="93"/>PROYECTO COCINA INSPIRA FRENTE AL</text:p>
      <text:p text:style-name="Text"> <text:s text:c="20"/>EN EL HOGAR PARA LAS FAMILIA CON <text:s text:c="5"/>G76201219 <text:s text:c="3"/>SDD2023CA00007 <text:s text:c="49"/>Discapacidad <text:s text:c="5"/>1.3 <text:s text:c="8"/>2 <text:s text:c="7"/>41.716,33 € <text:s text:c="3"/>36.716,33 € <text:s text:c="2"/>34.826,00 € <text:s text:c="3"/>83,48% <text:s text:c="45"/>31</text:p>
      <text:p text:style-name="Text"> <text:s text:c="93"/>COVID19 2024</text:p>
      <text:p text:style-name="Text"> <text:s text:c="20"/>TGD</text:p>
      <text:p text:style-name="Text"> <text:s text:c="93"/>AUTONOMIA FUNCIONAL DOWN TENERIFE</text:p>
      <text:p text:style-name="Text"> <text:s text:c="20"/>ASOC TINERFEÑA DE TRISOMICOS 21 <text:s text:c="6"/>G38328704 <text:s text:c="3"/>SDD2023CA00066 <text:s text:c="49"/>Discapacidad <text:s text:c="5"/>1.3 <text:s text:c="8"/>3 <text:s text:c="7"/>124.603,08 € <text:s text:c="2"/>19.638,68 € <text:s text:c="2"/>18.412,44 € <text:s text:c="3"/>14,78% <text:s text:c="45"/>30</text:p>
      <text:p text:style-name="Text"> <text:s text:c="93"/>2023</text:p>
      <text:p text:style-name="Text"> <text:s text:c="20"/>ASOCIACION PARKISON GRAN CANARIA <text:s text:c="5"/>G35414903 <text:s text:c="3"/>SDD2023CA00064 <text:s text:c="7"/>OCIO TERAPÉUTICO <text:s text:c="25"/>Discapacidad <text:s text:c="5"/>1.3 <text:s text:c="8"/>2 <text:s text:c="7"/>33.961,29 € <text:s text:c="3"/>27.169,04 € <text:s text:c="2"/>27.169,04 € <text:s text:c="3"/>80,00% <text:s text:c="45"/>30</text:p>
      <text:p text:style-name="Text"> <text:s text:c="20"/>ASOC DE DISCAPACITADOS DEL SUR <text:s text:c="42"/>OCIO Y TIEMPO LIBRE INCLUSIVO PARA</text:p>
      <text:p text:style-name="Text"> <text:s text:c="58"/>G76002617 <text:s text:c="3"/>SDD2023CA00219 <text:s text:c="49"/>Discapacidad <text:s text:c="5"/>1.3 <text:s text:c="8"/>2 <text:s text:c="7"/>40.269,06 € <text:s text:c="3"/>21.037,80 € <text:s text:c="2"/>20.766,27 € <text:s text:c="3"/>51,57% <text:s text:c="45"/>29</text:p>
      <text:p text:style-name="Text"> <text:s text:c="20"/>ADISSUR <text:s text:c="65"/>PERSONAS CON DIVERSIDAD FUNCIONAL</text:p>
      <text:p text:style-name="Text"> <text:s text:c="93"/>YO TAMBIEN ARTE Y ACTIVIDADES</text:p>
      <text:p text:style-name="Text"> <text:s text:c="20"/>FUNDACION RANDSTAD <text:s text:c="19"/>G83844316 <text:s text:c="3"/>SDD2023CA00102 <text:s text:c="7"/>INCLUSIVAS PARA PERSONAS CON <text:s text:c="13"/>Discapacidad <text:s text:c="5"/>1.3 <text:s text:c="8"/>1 <text:s text:c="7"/>36.591,85 € <text:s text:c="3"/>32.932,66 € <text:s text:c="2"/>32.932,66 € <text:s text:c="3"/>90,00% <text:s text:c="45"/>28</text:p>
      <text:p text:style-name="Text"> <text:s text:c="93"/>DISCAPACIDAD</text:p>
      <text:p text:style-name="Text"> </text:p>
      <text:p text:style-name="Text"> </text:p>
      <text:p text:style-name="Text"> </text:p>
      <text:p text:style-name="Text"> </text:p>
      <text:p text:style-name="Text"> <text:s text:c="20"/>ASOCIACION DE ENFERMEDADES</text:p>
      <text:p text:style-name="Text"> <text:s text:c="58"/>G35950500 <text:s text:c="3"/>SDD2023CA00083 <text:s text:c="7"/>ASENECAN REHABILITA 2024 <text:s text:c="17"/>Discapacidad <text:s text:c="5"/>1.3 <text:s text:c="8"/>1 <text:s text:c="7"/>27.199,60 € <text:s text:c="3"/>21.099,60 € <text:s text:c="2"/>21.099,60 € <text:s text:c="3"/>77,57% <text:s text:c="45"/>28</text:p>
      <text:p text:style-name="Text"> <text:s text:c="20"/>NEUROMUSCULARES DE CANARIAS</text:p>
      <text:p text:style-name="Text"> </text:p>
      <text:p text:style-name="Text"> </text:p>
      <text:p text:style-name="Text"> </text:p>
      <text:p text:style-name="Text"> </text:p>
      <text:p text:style-name="Text"> <text:s text:c="20"/>ASOCIACION DE PERSONAS CON</text:p>
      <text:p text:style-name="Text"> <text:s text:c="58"/>G35046200 <text:s text:c="3"/>SDD2023CA00206 <text:s text:c="7"/>EXPERIENCIA IGUAL INCLUSIÓN <text:s text:c="14"/>Discapacidad <text:s text:c="5"/>1.3 <text:s text:c="8"/>1 <text:s text:c="7"/>138.907,02 € <text:s text:c="2"/>60.000,00 € <text:s text:c="2"/>52.318,76 € <text:s text:c="3"/>37,66% <text:s text:c="45"/>28</text:p>
      <text:p text:style-name="Text"> <text:s text:c="20"/>DISCAPACIDAD DE LANZAROTE</text:p>
      <text:p text:style-name="Text"> <text:s text:c="20"/>ASOCIACIÓN COORDINADORA DE</text:p>
      <text:p text:style-name="Text"> <text:s text:c="58"/>G38027264 <text:s text:c="3"/>SDD2023CA00088 <text:s text:c="7"/>ACTIVADOS 2023 <text:s text:c="27"/>Discapacidad <text:s text:c="5"/>1.3 <text:s text:c="8"/>2 <text:s text:c="7"/>112.991,61 € <text:s text:c="2"/>60.000,00 € <text:s text:c="2"/>58.286,69 € <text:s text:c="3"/>51,58% <text:s text:c="45"/>28</text:p>
      <text:p text:style-name="Text"> <text:s text:c="20"/>PERSONAS CON DISCAPACIDAD FISICA</text:p>
      <text:p text:style-name="Text"> <text:s text:c="20"/>ASOC PARA LA LUCHA CONTRA <text:s text:c="47"/>ATENCIÓN PSICOSOCIAL EL PERSONAS CON</text:p>
      <text:p text:style-name="Text"> <text:s text:c="20"/>ENFERMEDADES RENALES ALCER LAS <text:s text:c="7"/>G35052216 <text:s text:c="3"/>SDD2023CA00018 <text:s text:c="7"/>ERC EN RIESGO DE EXCLUSIÓN SOCIAL Y SUS <text:s text:c="2"/>Discapacidad <text:s text:c="5"/>1.3 <text:s text:c="8"/>1 <text:s text:c="7"/>75.098,03 € <text:s text:c="3"/>12.428,84 € <text:s text:c="3"/>9.694,84 € <text:s text:c="3"/>12,91% <text:s text:c="45"/>27</text:p>
      <text:p text:style-name="Text"> <text:s text:c="20"/>PALMAS <text:s text:c="66"/>FAMILIARES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5"/>Fecha: 21/12/2023 - 14:52:12</text:p>
      <text:p text:style-name="Text"> <text:s text:c="31"/>CONCEPCION RAMIREZ CUELLIGA - DIRECTOR/A DE DEPENDENCIA <text:s text:c="14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9"/>Pagina: 8/46</text:p>
      <text:p text:style-name="Text"> </text:p>
      <text:p text:style-name="Text"> </text:p>
      <text:p text:style-name="Text"> <text:s text:c="67"/>S7LjfspXUPzgI5dmF74FhHB4jH81yWmO</text:p>
      <text:p text:style-name="Text"> <text:s text:c="7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6"/>ANEXO I. SOLICITUDES ESTIMADAS DEFINITIVAMENTE DISCAPACIDAD</text:p>
      <text:p text:style-name="Text"> </text:p>
      <text:p text:style-name="Text"> </text:p>
      <text:p text:style-name="Text"> <text:s text:c="184"/>COSTE TOTAL <text:s text:c="3"/>SUBVENCIÓN <text:s text:c="88"/>TOTAL</text:p>
      <text:p text:style-name="Text"> <text:s text:c="35"/>ENTIDAD <text:s text:c="18"/>CIF <text:s text:c="5"/>EXPEDIENTE SOLICITUD <text:s text:c="16"/>ACTIVIDAD/PROYECTO <text:s text:c="22"/>ÁREA <text:s text:c="7"/>ACTIVIDAD <text:s text:c="2"/>PRIORIDAD <text:s text:c="31"/>CONCEDIDO <text:s text:c="6"/>% <text:s text:c="15"/>OBSERVACIONES RESOLUCIÓN DEFINITIVA</text:p>
      <text:p text:style-name="Text"> <text:s text:c="185"/>PROYECTO <text:s text:c="6"/>SOLICITADA <text:s text:c="85"/>VALORACIÓN</text:p>
      <text:p text:style-name="Text"> </text:p>
      <text:p text:style-name="Text"> </text:p>
      <text:p text:style-name="Text"> <text:s text:c="20"/>ASOC DE PERSONAS CON</text:p>
      <text:p text:style-name="Text"> <text:s text:c="20"/>SORDOCEGUERA DE CANARIAS. ASOCIDE <text:s text:c="4"/>G76715234 <text:s text:c="3"/>SDD2023CA00099 <text:s text:c="7"/>UNIENDO SENTIDOS <text:s text:c="35"/>Discapacidad <text:s text:c="5"/>1.3 <text:s text:c="8"/>3 <text:s text:c="7"/>44.185,15 € <text:s text:c="3"/>44.185,15 € <text:s text:c="2"/>39.282,33 € <text:s text:c="2"/>88,90% <text:s text:c="65"/>27</text:p>
      <text:p text:style-name="Text"> <text:s text:c="20"/>CANARIAS</text:p>
      <text:p text:style-name="Text"> <text:s text:c="93"/>PROYECTO MECO METAS COLECTIVAS.</text:p>
      <text:p text:style-name="Text"> <text:s text:c="20"/>ASOCIACION SALUD MENTAL ATELSAM <text:s text:c="6"/>G38344784 <text:s text:c="3"/>SDD2023CA00121 <text:s text:c="7"/>PROGRAMA DE ACTIVDAD FÍSICA Y DEPORTE <text:s text:c="14"/>Discapacidad <text:s text:c="5"/>1.3 <text:s text:c="8"/>2 <text:s text:c="7"/>64.658,08 € <text:s text:c="3"/>51.726,46 € <text:s text:c="2"/>51.726,46 € <text:s text:c="2"/>80,00% <text:s text:c="65"/>27</text:p>
      <text:p text:style-name="Text"> <text:s text:c="93"/>EN SALUD MENTAL</text:p>
      <text:p text:style-name="Text"> <text:s text:c="93"/>INTEGRACIÓN SOCIAL DE PERSONAS CON</text:p>
      <text:p text:style-name="Text"> <text:s text:c="20"/>ASOCIACION COMPSI <text:s text:c="20"/>G35329556 <text:s text:c="3"/>SDD2023CA00146 <text:s text:c="7"/>DISCAPACIDAD A TRAVÉS DE LA CULTURA Y <text:s text:c="14"/>Discapacidad <text:s text:c="5"/>1.3 <text:s text:c="8"/>1 <text:s text:c="7"/>26.683,08 € <text:s text:c="3"/>21.079,63 € <text:s text:c="2"/>20.096,87 € <text:s text:c="2"/>75,32% <text:s text:c="65"/>26</text:p>
      <text:p text:style-name="Text"> <text:s text:c="93"/>EL DEPORTE 2023</text:p>
      <text:p text:style-name="Text"> <text:s text:c="20"/>CLUB DEPORTIVO FUERTE TRIBU <text:s text:c="10"/>G76054550 <text:s text:c="3"/>SDD2023CA00173 <text:s text:c="7"/>INTEGRÁNDONOS <text:s text:c="38"/>Discapacidad <text:s text:c="5"/>1.3 <text:s text:c="8"/>1 <text:s text:c="7"/>55.634,60 € <text:s text:c="3"/>55.634,00 € <text:s text:c="2"/>55.634,60 € <text:s text:c="2"/>100,00% <text:s text:c="64"/>26</text:p>
      <text:p text:style-name="Text"> <text:s text:c="20"/>ASOC NUESTRA SEÑORA DEL AMPARO</text:p>
      <text:p text:style-name="Text"> <text:s text:c="58"/>G38507687 <text:s text:c="3"/>SDD2023CA00050 <text:s text:c="7"/>VIENTO EN POPA 2023 <text:s text:c="32"/>Discapacidad <text:s text:c="5"/>1.3 <text:s text:c="8"/>1 <text:s text:c="7"/>58.919,63 € <text:s text:c="3"/>58.919,63 € <text:s text:c="2"/>58.919,63 € <text:s text:c="2"/>100,00% <text:s text:c="64"/>26</text:p>
      <text:p text:style-name="Text"> <text:s text:c="20"/>APREME</text:p>
      <text:p text:style-name="Text"> <text:s text:c="20"/>ASOCIACION COMARCAL DE</text:p>
      <text:p text:style-name="Text"> <text:s text:c="58"/>G38378220 <text:s text:c="3"/>SDD2023CA00184 <text:s text:c="7"/>PONTE EN FORMA DESCE CERO <text:s text:c="26"/>Discapacidad <text:s text:c="5"/>1.3 <text:s text:c="17"/>24.837,84 € <text:s text:c="3"/>19.870,28 € <text:s text:c="2"/>19.867,94 € <text:s text:c="2"/>79,99% <text:s text:c="65"/>25</text:p>
      <text:p text:style-name="Text"> <text:s text:c="20"/>INTEGRACION SOCIAL</text:p>
      <text:p text:style-name="Text"> <text:s text:c="20"/>ASOC BIENESTAR AMBIENTAL <text:s text:c="13"/>G76557099 <text:s text:c="3"/>SDD2023CA00112 <text:s text:c="7"/>INTEGRÁNDONOS EN EL 2023 <text:s text:c="27"/>Discapacidad <text:s text:c="5"/>1.3 <text:s text:c="8"/>1 <text:s text:c="7"/>30.200,00 € <text:s text:c="3"/>30.200,00 € <text:s text:c="2"/>30.051,78 € <text:s text:c="2"/>99,51% <text:s text:c="65"/>25</text:p>
      <text:p text:style-name="Text"> <text:s text:c="20"/>FUNDACIÓN ADECCO <text:s text:c="21"/>G82382987 <text:s text:c="3"/>SDD2023CA00093 <text:s text:c="7"/>CANTERA DE TALENTOS <text:s text:c="32"/>Discapacidad <text:s text:c="5"/>1.3 <text:s text:c="8"/>2 <text:s text:c="7"/>27.422,44 € <text:s text:c="3"/>21.910,57 € <text:s text:c="2"/>21.910,57 € <text:s text:c="2"/>79,90% <text:s text:c="65"/>25</text:p>
      <text:p text:style-name="Text"> <text:s text:c="20"/>ASOCIACION PARKISON GRAN CANARIA <text:s text:c="5"/>G35414903 <text:s text:c="3"/>SDD2023CA00029 <text:s text:c="7"/>PROGRAMA DE ATENCIÓN SOCIAL <text:s text:c="24"/>Discapacidad <text:s text:c="5"/>1.3 <text:s text:c="8"/>1 <text:s text:c="7"/>29.460,11 € <text:s text:c="3"/>23.568,09 € <text:s text:c="2"/>23.568,09 € <text:s text:c="2"/>80,00% <text:s text:c="65"/>25</text:p>
      <text:p text:style-name="Text"> <text:s text:c="20"/>ASOC DE PADRES DE PERSONAS CON <text:s text:c="42"/>PROGRAMA DE OCIO Y APOYOS PUNTUALES</text:p>
      <text:p text:style-name="Text"> <text:s text:c="58"/>G38406997 <text:s text:c="3"/>SDD2023CA00150 <text:s text:c="59"/>Discapacidad <text:s text:c="5"/>1.3 <text:s text:c="8"/>2 <text:s text:c="7"/>112.379,21 € <text:s text:c="2"/>34.646,53 € <text:s text:c="2"/>31.893,03 € <text:s text:c="2"/>28,38% <text:s text:c="65"/>25</text:p>
      <text:p text:style-name="Text"> <text:s text:c="20"/>AUTISMO DE TENERIFE <text:s text:c="53"/>APANATE 2023</text:p>
      <text:p text:style-name="Text"> <text:s text:c="93"/>PREVENCIÓN DE LA EXCLUSIÓN SOCIAL EN</text:p>
      <text:p text:style-name="Text"> <text:s text:c="20"/>ASOCIACION DE ENFERMEDADES</text:p>
      <text:p text:style-name="Text"> <text:s text:c="58"/>G35950500 <text:s text:c="3"/>SDD2023CA00131 <text:s text:c="7"/>PERSONAS CON ENFERMEDADES <text:s text:c="26"/>Discapacidad <text:s text:c="5"/>1.3 <text:s text:c="8"/>2 <text:s text:c="7"/>35.902,51 € <text:s text:c="3"/>34.902,51 € <text:s text:c="2"/>34.902,51 € <text:s text:c="2"/>97,21% <text:s text:c="65"/>25</text:p>
      <text:p text:style-name="Text"> <text:s text:c="20"/>NEUROMUSCULARES DE CANARIAS</text:p>
      <text:p text:style-name="Text"> <text:s text:c="93"/>NEUROMUSCULARES Y RARAS 2024</text:p>
      <text:p text:style-name="Text"> <text:s text:c="93"/>Promover la igualdad de derechos de las personas</text:p>
      <text:p text:style-name="Text"> <text:s text:c="93"/>con discapacidad psicosocial y sus familias, para</text:p>
      <text:p text:style-name="Text"> <text:s text:c="20"/>FEDERACION SALUD MENTAL CANARIAS <text:s text:c="5"/>G38644571 <text:s text:c="3"/>SDD2023CA00092 <text:s text:c="59"/>Discapacidad <text:s text:c="5"/>1.3 <text:s text:c="8"/>1 <text:s text:c="7"/>40.000,00 € <text:s text:c="3"/>40.000,00 € <text:s text:c="2"/>37.000,00 € <text:s text:c="2"/>92,50% <text:s text:c="65"/>24</text:p>
      <text:p text:style-name="Text"> <text:s text:c="93"/>conseguir una inclusión total y normalizada en la</text:p>
      <text:p text:style-name="Text"> <text:s text:c="93"/>sociedad.</text:p>
      <text:p text:style-name="Text"> <text:s text:c="93"/>PROYECTO ATENCIÓN PSICOSCIAL PARA</text:p>
      <text:p text:style-name="Text"> <text:s text:c="93"/>PERSONAS AFECTADAS DE ESCLEROSIS</text:p>
      <text:p text:style-name="Text"> <text:s text:c="20"/>ASOCIACION PROVINCIAL DE ESCLEROSIS</text:p>
      <text:p text:style-name="Text"> <text:s text:c="58"/>G35302785 <text:s text:c="3"/>SDD2023CA00027 <text:s text:c="7"/>MÚLTIPLE Y OTRAS ENFERMEDADES <text:s text:c="22"/>Discapacidad <text:s text:c="5"/>1.3 <text:s text:c="8"/>3 <text:s text:c="7"/>64.287,58 € <text:s text:c="3"/>27.049,60 € <text:s text:c="2"/>23.482,28 € <text:s text:c="2"/>36,53% <text:s text:c="65"/>24</text:p>
      <text:p text:style-name="Text"> <text:s text:c="20"/>MULTIPLE</text:p>
      <text:p text:style-name="Text"> <text:s text:c="93"/>NEUROLÓGICAS EN LA ISLA DE</text:p>
      <text:p text:style-name="Text"> <text:s text:c="93"/>FUERTEVENTURA</text:p>
      <text:p text:style-name="Text"> <text:s text:c="20"/>ASOCIACION APROSU <text:s text:c="20"/>G35029065 <text:s text:c="3"/>SDD2023CA00010 <text:s text:c="7"/>MI PLAN <text:s text:c="44"/>Discapacidad <text:s text:c="5"/>1.3 <text:s text:c="8"/>1 <text:s text:c="7"/>62.217,54 € <text:s text:c="3"/>60.000,00 € <text:s text:c="2"/>57.170,75 € <text:s text:c="2"/>91,89% <text:s text:c="65"/>24</text:p>
      <text:p text:style-name="Text"> <text:s text:c="20"/>ASOCIACIÓN CANARIA DE FAMILIARES Y <text:s text:c="38"/>ACOMPAÑAMIENTO PARA EL DESARROLLO</text:p>
      <text:p text:style-name="Text"> <text:s text:c="20"/>PERSONAS CON ENFERMEDAD MENTAL - <text:s text:c="5"/>G38065801 <text:s text:c="3"/>SDD2023CA00100 <text:s text:c="7"/>PERSONAL Y PROFESIONAL EN SALUD <text:s text:c="20"/>Discapacidad <text:s text:c="5"/>1.3 <text:s text:c="8"/>2 <text:s text:c="7"/>38.000,00 € <text:s text:c="3"/>38.000,00 € <text:s text:c="2"/>38.000,00 € <text:s text:c="2"/>100,00% <text:s text:c="64"/>23</text:p>
      <text:p text:style-name="Text"> <text:s text:c="20"/>AFES SALUD MENTAL <text:s text:c="55"/>MENTAL</text:p>
      <text:p text:style-name="Text"> <text:s text:c="93"/>EMPODERANDO A LAS PERSONAS CON</text:p>
      <text:p text:style-name="Text"> <text:s text:c="20"/>ASOCIACION APROSU <text:s text:c="20"/>G35029065 <text:s text:c="3"/>SDD2023CA00041 <text:s text:c="59"/>Discapacidad <text:s text:c="5"/>1.3 <text:s text:c="8"/>3 <text:s text:c="7"/>74.608,84 € <text:s text:c="3"/>60.000,00 € <text:s text:c="2"/>59.999,62 € <text:s text:c="2"/>80,42% <text:s text:c="65"/>23</text:p>
      <text:p text:style-name="Text"> <text:s text:c="93"/>DISCAPACIDAD INTELECTUAL</text:p>
      <text:p text:style-name="Text"> <text:s text:c="20"/>ASOCIACIÓN DE PADRES OROBAL <text:s text:c="10"/>G38239497 <text:s text:c="3"/>SDD2023CA00200 <text:s text:c="7"/>OCIO INCLUSIVO DE VERANO <text:s text:c="27"/>Discapacidad <text:s text:c="5"/>1.3 <text:s text:c="8"/>3 <text:s text:c="7"/>17.285,27 € <text:s text:c="3"/>13.740,00 € <text:s text:c="2"/>13.740,00 € <text:s text:c="2"/>79,49% <text:s text:c="65"/>22</text:p>
      <text:p text:style-name="Text"> <text:s text:c="20"/>ASOCIACION DE PERSONAS CON</text:p>
      <text:p text:style-name="Text"> <text:s text:c="58"/>G35046200 <text:s text:c="3"/>SDD2023CA00216 <text:s text:c="7"/>SERVICIO DE OCIO INCLUSIVO DE ADISLAN <text:s text:c="14"/>Discapacidad <text:s text:c="5"/>1.3 <text:s text:c="8"/>2 <text:s text:c="7"/>75.377,73 € <text:s text:c="3"/>60.000,00 € <text:s text:c="2"/>59.365,77 € <text:s text:c="2"/>78,76% <text:s text:c="65"/>22</text:p>
      <text:p text:style-name="Text"> <text:s text:c="20"/>DISCAPACIDAD DE LANZAROTE</text:p>
      <text:p text:style-name="Text"> <text:s text:c="20"/>ASOCIACION DE SINDROME DE DOWN <text:s text:c="42"/>ATENCIÓN INTEGRAL SOCIOEDUCATIVA</text:p>
      <text:p text:style-name="Text"> <text:s text:c="58"/>G76732056 <text:s text:c="3"/>SDD2023CA00004 <text:s text:c="59"/>Discapacidad <text:s text:c="5"/>1.3 <text:s text:c="8"/>1 <text:s text:c="7"/>19.321,07 € <text:s text:c="3"/>15.456,86 € <text:s text:c="2"/>15.241,75 € <text:s text:c="2"/>78,89% <text:s text:c="65"/>21</text:p>
      <text:p text:style-name="Text"> <text:s text:c="20"/>LIBRE 21 <text:s text:c="64"/>INCLÚYEME</text:p>
      <text:p text:style-name="Text"> <text:s text:c="20"/>ASOC CANARIA PARA LA POTENCIACION</text:p>
      <text:p text:style-name="Text"> <text:s text:c="20"/>DEL DESARROLLO SOCIAL GENERACION <text:s text:c="5"/>G76621036 <text:s text:c="3"/>SDD2023CA00127 <text:s text:c="7"/>ARONA CAPACITA 2023 2024 <text:s text:c="27"/>Discapacidad <text:s text:c="5"/>1.3 <text:s text:c="8"/>1 <text:s text:c="7"/>87.933,69 € <text:s text:c="3"/>38.130,13 € <text:s text:c="2"/>36.735,42 € <text:s text:c="2"/>41,78% <text:s text:c="65"/>21</text:p>
      <text:p text:style-name="Text"> <text:s text:c="20"/>21</text:p>
      <text:p text:style-name="Text"> <text:s text:c="93"/>SERVICIO DE ASISTENCIA TĂ‰CNICA</text:p>
      <text:p text:style-name="Text"> <text:s text:c="93"/>PSICOSOCIAL PARA PREVENIR LA EXCLUSIĂ“N</text:p>
      <text:p text:style-name="Text"> <text:s text:c="93"/>SOCIAL DE PERSONAS CON FIBROSIS</text:p>
      <text:p text:style-name="Text"> <text:s text:c="20"/>FUNDACION CANARIA OLIVER MAYOR <text:s text:c="7"/>G35820950 <text:s text:c="3"/>SDD2023CA00012 <text:s text:c="59"/>Discapacidad <text:s text:c="5"/>1.3 <text:s text:c="8"/>2 <text:s text:c="7"/>69.918,35 € <text:s text:c="3"/>15.456,85 € <text:s text:c="2"/>13.503,75 € <text:s text:c="2"/>19,31% <text:s text:c="65"/>21</text:p>
      <text:p text:style-name="Text"> <text:s text:c="93"/>QUĂ STICA Y OTRAS PATOLOGĂ AS</text:p>
      <text:p text:style-name="Text"> <text:s text:c="93"/>RESPIRATORIAS CRĂ“NICAS Y SUS</text:p>
      <text:p text:style-name="Text"> <text:s text:c="93"/>FAMILIARES.</text:p>
      <text:p text:style-name="Text"> <text:s text:c="20"/>ASOC FUERTEVIDA PARKINSON NO LIMITS <text:s text:c="2"/>G76335587 <text:s text:c="3"/>SDD2023CA00188 <text:s text:c="7"/>JUNTOS CONTIGO <text:s text:c="37"/>Discapacidad <text:s text:c="5"/>1.3 <text:s text:c="8"/>2 <text:s text:c="7"/>26.154,48 € <text:s text:c="3"/>26.154,48 € <text:s text:c="2"/>26.154,48 € <text:s text:c="2"/>100,00% <text:s text:c="64"/>20</text:p>
      <text:p text:style-name="Text"> <text:s text:c="93"/>PROYECTO DE APOYO CENTRADO EN LA</text:p>
      <text:p text:style-name="Text"> <text:s text:c="20"/>ASOCIACION ASPERGER TEA ISLAS <text:s text:c="43"/>PERSONA CON EL COLECTIVO DE PERSONAS</text:p>
      <text:p text:style-name="Text"> <text:s text:c="58"/>G35872472 <text:s text:c="3"/>SDD2023CA00178 <text:s text:c="59"/>Discapacidad <text:s text:c="5"/>1.3 <text:s text:c="8"/>1 <text:s text:c="7"/>47.846,06 € <text:s text:c="3"/>38.276,84 € <text:s text:c="2"/>38.013,99 € <text:s text:c="2"/>79,45% <text:s text:c="65"/>20</text:p>
      <text:p text:style-name="Text"> <text:s text:c="20"/>CANARIAS <text:s text:c="64"/>CON TRASTORNO DEL ESPECTRO AUTISTA</text:p>
      <text:p text:style-name="Text"> <text:s text:c="93"/>GRADO 1.</text:p>
      <text:p text:style-name="Text"> <text:s text:c="93"/>PROYECTO VIOLETA ROMPIENDO BARRERAS</text:p>
      <text:p text:style-name="Text"> <text:s text:c="20"/>ASOC. FEMINISTA MERCEDES MACHADO <text:s text:c="5"/>G38296257 <text:s text:c="3"/>SDD2023CA00194 <text:s text:c="59"/>Discapacidad <text:s text:c="5"/>1.3 <text:s text:c="17"/>15.343,26 € <text:s text:c="3"/>15.300,00 € <text:s text:c="2"/>14.041,81 € <text:s text:c="2"/>91,52% <text:s text:c="65"/>19</text:p>
      <text:p text:style-name="Text"> <text:s text:c="93"/>FRENTE A LA VIOLENCIA SEXUAL</text:p>
      <text:p text:style-name="Text"> <text:s text:c="20"/>ASOC FAMILIAR PRO-DISCAPACITADOS <text:s text:c="40"/>OCIO INCLUSIVO PARA PERSONAS CON</text:p>
      <text:p text:style-name="Text"> <text:s text:c="58"/>G38008280 <text:s text:c="3"/>SDD2023CA00011 <text:s text:c="59"/>Discapacidad <text:s text:c="5"/>1.3 <text:s text:c="8"/>1 <text:s text:c="7"/>40.310,73 € <text:s text:c="3"/>17.979,66 € <text:s text:c="2"/>17.979,66 € <text:s text:c="2"/>44,60% <text:s text:c="65"/>19</text:p>
      <text:p text:style-name="Text"> <text:s text:c="20"/>INTELECTUALES DE TENERIFE <text:s text:c="47"/>DISCAPACIDAD INTELECTUAL</text:p>
      <text:p text:style-name="Text"> <text:s text:c="237"/>Debe presentar aceptación por con la nueva cuantía. No</text:p>
      <text:p text:style-name="Text"> <text:s text:c="20"/>ASOC INTERVENCION SOCIAL ATLANTICO <text:s text:c="3"/>G76779255 <text:s text:c="3"/>SDD2023CA00059 <text:s text:c="7"/>EXPLORADORES DIGITALES <text:s text:c="29"/>Discapacidad <text:s text:c="5"/>1.3 <text:s text:c="8"/>2 <text:s text:c="7"/>20.253,71 € <text:s text:c="3"/>20.253,71 € <text:s text:c="2"/>20.253,71 € <text:s text:c="2"/>87,99% <text:s text:c="4"/>se acepta la reformulación, presentada al concederse la <text:s text:c="5"/>18</text:p>
      <text:p text:style-name="Text"> <text:s text:c="257"/>cuantía solicitada</text:p>
      <text:p text:style-name="Text"> <text:s text:c="20"/>FUNDACION CANARIA DE APOYOS <text:s text:c="45"/>INFORMACIÓN, ORIENTACIÓN Y</text:p>
      <text:p text:style-name="Text"> <text:s text:c="58"/>G76322403 <text:s text:c="3"/>SDD2023CA00158 <text:s text:c="59"/>Discapacidad <text:s text:c="5"/>1.3 <text:s text:c="8"/>2 <text:s text:c="7"/>21.685,20 € <text:s text:c="3"/>21.685,20 € <text:s text:c="2"/>21.685,20 € <text:s text:c="2"/>100,00% <text:s text:c="16"/>Debe presentar aceptación. <text:s text:c="21"/>18</text:p>
      <text:p text:style-name="Text"> <text:s text:c="20"/>TUTELARES FUNCAPROSU <text:s text:c="52"/>ASESORAMIENTO</text:p>
      <text:p text:style-name="Text"> <text:s text:c="93"/>AULA TVA PARA PROMOCIÓN DE LA</text:p>
      <text:p text:style-name="Text"> <text:s text:c="20"/>ASOC PARA LA INSER LAB DEL DISCAP</text:p>
      <text:p text:style-name="Text"> <text:s text:c="58"/>G76528066 <text:s text:c="3"/>SDD2023CA00031 <text:s text:c="7"/>AUTONOMÍA PERSONAL Y VIDA <text:s text:c="26"/>Discapacidad <text:s text:c="5"/>1.3 <text:s text:c="8"/>2 <text:s text:c="7"/>35.416,00 € <text:s text:c="3"/>35.416,00 € <text:s text:c="2"/>35.416,00 € <text:s text:c="2"/>100,00% <text:s text:c="16"/>Debe presentar aceptación. <text:s text:c="21"/>18</text:p>
      <text:p text:style-name="Text"> <text:s text:c="20"/>INTELECTUAL</text:p>
      <text:p text:style-name="Text"> <text:s text:c="93"/>INDEPENDIENTE DE PERSONAS CON DCI</text:p>
      <text:p text:style-name="Text"> <text:s text:c="20"/>ASOC DE FAMILIAS DE PERSONAS CON</text:p>
      <text:p text:style-name="Text"> <text:s text:c="58"/>G35042977 <text:s text:c="3"/>SDD2023CA00222 <text:s text:c="7"/>PROGRAMA DE DEPORTE JOVEN <text:s text:c="26"/>Discapacidad <text:s text:c="5"/>1.3 <text:s text:c="8"/>4 <text:s text:c="7"/>14.511,88 € <text:s text:c="3"/>14.511,88 € <text:s text:c="2"/>14.335,54 <text:s text:c="4"/>98,78% <text:s text:c="17"/>Debe presentar aceptación. <text:s text:c="21"/>11</text:p>
      <text:p text:style-name="Text"> <text:s text:c="20"/>AUTISMO DE LAS PALMAS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60"/>Fecha: 21/12/2023 - 14:52:12</text:p>
      <text:p text:style-name="Text"> <text:s text:c="31"/>CONCEPCION RAMIREZ CUELLIGA - DIRECTOR/A DE DEPENDENCIA <text:s text:c="156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9"/>Pagina: 9/46</text:p>
      <text:p text:style-name="Text"> </text:p>
      <text:p text:style-name="Text"> </text:p>
      <text:p text:style-name="Text"> <text:s text:c="67"/>S7LjfspXUPzgI5dmF74FhHB4jH81yWmO</text:p>
      <text:p text:style-name="Text"> <text:s text:c="7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5"/>ANEXO I. SOLICITUDES ESTIMADAS DEFINITIVAMENTE DISCAPACIDAD</text:p>
      <text:p text:style-name="Text"> </text:p>
      <text:p text:style-name="Text"> </text:p>
      <text:p text:style-name="Text"> <text:s text:c="172"/>COSTE TOTAL <text:s text:c="2"/>SUBVENCIÓN <text:s text:c="72"/>TOTAL</text:p>
      <text:p text:style-name="Text"> <text:s text:c="35"/>ENTIDAD <text:s text:c="18"/>CIF <text:s text:c="5"/>EXPEDIENTE SOLICITUD <text:s text:c="15"/>ACTIVIDAD/PROYECTO <text:s text:c="11"/>ÁREA <text:s text:c="7"/>ACTIVIDAD <text:s text:c="2"/>PRIORIDAD <text:s text:c="31"/>CONCEDIDO <text:s text:c="8"/>% <text:s text:c="8"/>OBSERVACIONES RESOLUCIÓN DEFINITIVA</text:p>
      <text:p text:style-name="Text"> <text:s text:c="173"/>PROYECTO <text:s text:c="5"/>SOLICITADA <text:s text:c="69"/>VALORACIÓN</text:p>
      <text:p text:style-name="Text"> </text:p>
      <text:p text:style-name="Text"> </text:p>
      <text:p text:style-name="Text"> <text:s text:c="93"/>1. ATENCIÓN PSICOSOCIAL PARA PERSONAS</text:p>
      <text:p text:style-name="Text"> <text:s text:c="227"/>ESTIMADA PARCIALMENTE hasta agotar la</text:p>
      <text:p text:style-name="Text"> <text:s text:c="20"/>ASOCIACION PROVINCIAL DE ESCLEROSIS <text:s text:c="37"/>AFECTADAS DE ESCLEROSIS MÚLTIPLE Y O</text:p>
      <text:p text:style-name="Text"> <text:s text:c="58"/>G35302785 <text:s text:c="3"/>SDD2023CA00073 <text:s text:c="86"/>44.095,73 € <text:s text:c="2"/>44.095,73 € <text:s text:c="3"/>2.893,93 € <text:s text:c="5"/>8,17% <text:s text:c="16"/>financiación. <text:s text:c="17"/>18</text:p>
      <text:p text:style-name="Text"> <text:s text:c="20"/>MULTIPLE <text:s text:c="64"/>OTRAS ENFERMEDADES NEUROLOGICA EN LA</text:p>
      <text:p text:style-name="Text"> <text:s text:c="233"/>Debe presentar aceptación.</text:p>
      <text:p text:style-name="Text"> <text:s text:c="93"/>ISLA DE FUERTEVENTURA <text:s text:c="18"/>Discapacidad <text:s text:c="5"/>1.3 <text:s text:c="6"/>2,00 €</text:p>
      <text:p text:style-name="Text"> <text:s text:c="20"/>TOTAL PROYECTOS: <text:s text:c="24"/>42 <text:s text:c="110"/>TOTAL 1.3 DISCAPACIDAD <text:s text:c="3"/>1.321.074,98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2"/>SUBVENCIÓN <text:s text:c="72"/>TOTAL</text:p>
      <text:p text:style-name="Text"> <text:s text:c="35"/>ENTIDAD <text:s text:c="18"/>CIF <text:s text:c="5"/>EXPEDIENTE SOLICITUD <text:s text:c="15"/>ACTIVIDAD/PROYECTO <text:s text:c="11"/>ÁREA <text:s text:c="7"/>ACTIVIDAD <text:s text:c="2"/>PRIORIDAD <text:s text:c="31"/>CONCEDIDO <text:s text:c="8"/>% <text:s text:c="8"/>OBSERVACIONES RESOLUCIÓN DEFINITIVA</text:p>
      <text:p text:style-name="Text"> <text:s text:c="173"/>PROYECTO <text:s text:c="5"/>SOLICITADA <text:s text:c="69"/>VALORACIÓN</text:p>
      <text:p text:style-name="Text"> </text:p>
      <text:p text:style-name="Text"> </text:p>
      <text:p text:style-name="Text"> <text:s text:c="20"/>ASOCIACION DE ENTIDADES PLENA <text:s text:c="43"/>SERVICIO DE APOYO PUNTUAL RESPIRO</text:p>
      <text:p text:style-name="Text"> <text:s text:c="58"/>G35083112 <text:s text:c="3"/>SDD2023CA00091 <text:s text:c="47"/>Discapacidad <text:s text:c="5"/>2.1 <text:s text:c="8"/>2 <text:s text:c="7"/>26.910,99 € <text:s text:c="2"/>21.525,76 € <text:s text:c="3"/>21.298,16 € <text:s text:c="4"/>79,14% <text:s text:c="46"/>39</text:p>
      <text:p text:style-name="Text"> <text:s text:c="20"/>INCLUSION CANARIAS <text:s text:c="54"/>FAMILIAR</text:p>
      <text:p text:style-name="Text"> <text:s text:c="20"/>ASOCIACION DE PERSONAS CON <text:s text:c="46"/>SERVICIO DE CONCILIACION FAMILIAR DE</text:p>
      <text:p text:style-name="Text"> <text:s text:c="58"/>G35046200 <text:s text:c="3"/>SDD2023CA00220 <text:s text:c="47"/>Discapacidad <text:s text:c="5"/>2.1 <text:s text:c="8"/>3 <text:s text:c="7"/>76.107,02 € <text:s text:c="2"/>60.000,00 € <text:s text:c="3"/>41.462,99 € <text:s text:c="4"/>54,48% <text:s text:c="46"/>23</text:p>
      <text:p text:style-name="Text"> <text:s text:c="20"/>DISCAPACIDAD DE LANZAROTE <text:s text:c="47"/>ADISLAN</text:p>
      <text:p text:style-name="Text"> <text:s text:c="20"/>TOTAL PROYECTOS: <text:s text:c="25"/>2 <text:s text:c="110"/>TOTAL 2.1 DISCAPACIDAD <text:s text:c="4"/>62.761,15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2"/>SUBVENCIÓN <text:s text:c="72"/>TOTAL</text:p>
      <text:p text:style-name="Text"> <text:s text:c="35"/>ENTIDAD <text:s text:c="18"/>CIF <text:s text:c="5"/>EXPEDIENTE SOLICITUD <text:s text:c="15"/>ACTIVIDAD/PROYECTO <text:s text:c="11"/>ÁREA <text:s text:c="7"/>ACTIVIDAD <text:s text:c="2"/>PRIORIDAD <text:s text:c="31"/>CONCEDIDO <text:s text:c="8"/>% <text:s text:c="8"/>OBSERVACIONES RESOLUCIÓN DEFINITIVA</text:p>
      <text:p text:style-name="Text"> <text:s text:c="173"/>PROYECTO <text:s text:c="5"/>SOLICITADA <text:s text:c="69"/>VALORACIÓN</text:p>
      <text:p text:style-name="Text"> </text:p>
      <text:p text:style-name="Text"> </text:p>
      <text:p text:style-name="Text"> <text:s text:c="20"/>ASOC DE PADRES DE PERSONAS CON</text:p>
      <text:p text:style-name="Text"> <text:s text:c="58"/>G38406997 <text:s text:c="3"/>SDD2023CA00039 <text:s text:c="7"/>SEMBRANDO SEMILLAS, TEJIENDO REDES <text:s text:c="5"/>Discapacidad <text:s text:c="5"/>2.2 <text:s text:c="8"/>3 <text:s text:c="7"/>35.374,46 € <text:s text:c="2"/>28.277,63 € <text:s text:c="3"/>26.684,69 € <text:s text:c="4"/>75,43% <text:s text:c="46"/>36</text:p>
      <text:p text:style-name="Text"> <text:s text:c="20"/>AUTISMO DE TENERIFE</text:p>
      <text:p text:style-name="Text"> <text:s text:c="20"/>ASOCIACION SOCIAL CRECIENDO YAZA <text:s text:c="5"/>G76159003 <text:s text:c="3"/>SDD2023CA00192 <text:s text:c="7"/>CUIDÁNDONOS <text:s text:c="28"/>Discapacidad <text:s text:c="5"/>2.2 <text:s text:c="8"/>1 <text:s text:c="7"/>66.795,26 € <text:s text:c="2"/>53.402,74 € <text:s text:c="3"/>51.346,82 € <text:s text:c="4"/>76,87% <text:s text:c="46"/>34</text:p>
      <text:p text:style-name="Text"> <text:s text:c="20"/>ASOCIACION BENEFICA ONG SER</text:p>
      <text:p text:style-name="Text"> <text:s text:c="58"/>G35954056 <text:s text:c="3"/>SDD2023CA00203 <text:s text:c="7"/>T ESCUCHO <text:s text:c="30"/>Discapacidad <text:s text:c="5"/>2.2 <text:s text:c="8"/>2 <text:s text:c="7"/>31.534,77 € <text:s text:c="2"/>25.212,07 € <text:s text:c="3"/>22.933,74 € <text:s text:c="4"/>72,73% <text:s text:c="46"/>34</text:p>
      <text:p text:style-name="Text"> <text:s text:c="20"/>HUMANO</text:p>
      <text:p text:style-name="Text"> <text:s text:c="93"/>PROYECTO BEJEQUE ATENCIÓN FAMILIAR EN</text:p>
      <text:p text:style-name="Text"> <text:s text:c="20"/>ASOCIACION SALUD MENTAL ATELSAM <text:s text:c="6"/>G38344784 <text:s text:c="3"/>SDD2023CA00114 <text:s text:c="47"/>Discapacidad <text:s text:c="5"/>2.2 <text:s text:c="8"/>1,0 <text:s text:c="5"/>60.768,59 € <text:s text:c="4"/>48614,9 <text:s text:c="5"/>48.529,74 € <text:s text:c="4"/>79,86% <text:s text:c="46"/>34</text:p>
      <text:p text:style-name="Text"> <text:s text:c="93"/>SALUD MENTAL</text:p>
      <text:p text:style-name="Text"> <text:s text:c="20"/>FUNDACION ALEJANDRO DA SILVA <text:s text:c="9"/>G35215953 <text:s text:c="3"/>SDD2023CA00089 <text:s text:c="7"/>CUIDAR AL CUIDADOR <text:s text:c="21"/>Discapacidad <text:s text:c="5"/>2.2 <text:s text:c="8"/>1 <text:s text:c="7"/>77.762,84 € <text:s text:c="2"/>60.000,00 € <text:s text:c="3"/>52.186,08 € <text:s text:c="4"/>67,11% <text:s text:c="46"/>28</text:p>
      <text:p text:style-name="Text"> <text:s text:c="20"/>ASOC CULTURAL Y SOLIDARIA ALIS</text:p>
      <text:p text:style-name="Text"> <text:s text:c="58"/>G76659416 <text:s text:c="3"/>SDD2023CA00164 <text:s text:c="7"/>ALIS CONTIGO 2024 <text:s text:c="22"/>Discapacidad <text:s text:c="5"/>2.2 <text:s text:c="8"/>1 <text:s text:c="7"/>31.142,81 € <text:s text:c="2"/>31.142,81 € <text:s text:c="3"/>29.002,81 € <text:s text:c="4"/>93,13% <text:s text:c="46"/>27</text:p>
      <text:p text:style-name="Text"> <text:s text:c="20"/>CANARIAS</text:p>
      <text:p text:style-name="Text"> <text:s text:c="20"/>ASOC. SINDROME DE DOWN DE LAS <text:s text:c="43"/>APOYO Y FORMACIÓN A FAMILIAS DE</text:p>
      <text:p text:style-name="Text"> <text:s text:c="58"/>G35131515 <text:s text:c="3"/>SDD2023CA00080 <text:s text:c="47"/>Discapacidad <text:s text:c="5"/>2.2 <text:s text:c="8"/>2 <text:s text:c="7"/>37.884,28 € <text:s text:c="2"/>30.590,50 € <text:s text:c="3"/>30.246,86 € <text:s text:c="4"/>79,84% <text:s text:c="46"/>24</text:p>
      <text:p text:style-name="Text"> <text:s text:c="20"/>PALMAS <text:s text:c="66"/>PERSONAS CON SÍNDROME DE DOWN</text:p>
      <text:p text:style-name="Text"> <text:s text:c="20"/>ASOC FUERTEVIDA PARKINSON NO LIMITS <text:s text:c="2"/>G76335587 <text:s text:c="3"/>SDD2023CA00175 <text:s text:c="7"/>A TU LADO <text:s text:c="30"/>Discapacidad <text:s text:c="5"/>2.2 <text:s text:c="8"/>1 <text:s text:c="7"/>26.372,29 € <text:s text:c="2"/>26.372,27 € <text:s text:c="3"/>25.022,29 € <text:s text:c="4"/>94,88% <text:s text:c="46"/>23</text:p>
      <text:p text:style-name="Text"> <text:s text:c="20"/>ASOC DOMITILA HERNANDEZ DESDE</text:p>
      <text:p text:style-name="Text"> <text:s text:c="93"/>SERVICIO DE ORIENTACIÓN Y</text:p>
      <text:p text:style-name="Text"> <text:s text:c="20"/>TACORONTE POR LA IGUADAD DE <text:s text:c="10"/>G38728382 <text:s text:c="3"/>SDD2023CA00139 <text:s text:c="47"/>Discapacidad <text:s text:c="5"/>2.2 <text:s text:c="8"/>2 <text:s text:c="7"/>60.000,00 € <text:s text:c="2"/>60.000,00 € <text:s text:c="3"/>54.157,38 € <text:s text:c="4"/>90,26% <text:s text:c="46"/>21</text:p>
      <text:p text:style-name="Text"> <text:s text:c="93"/>ACOMPAÑAMIENTO DOMITILA</text:p>
      <text:p text:style-name="Text"> <text:s text:c="20"/>OPORTUNIDADES</text:p>
      <text:p text:style-name="Text"> <text:s text:c="20"/>TOTAL PROYECTOS: <text:s text:c="25"/>9 <text:s text:c="110"/>TOTAL 2.2 DISCAPACIDAD <text:s text:c="3"/>340.110,41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2"/>SUBVENCIÓN <text:s text:c="72"/>TOTAL</text:p>
      <text:p text:style-name="Text"> <text:s text:c="35"/>ENTIDAD <text:s text:c="18"/>CIF <text:s text:c="5"/>EXPEDIENTE SOLICITUD <text:s text:c="15"/>ACTIVIDAD/PROYECTO <text:s text:c="11"/>ÁREA <text:s text:c="7"/>ACTIVIDAD <text:s text:c="2"/>PRIORIDAD <text:s text:c="31"/>CONCEDIDO <text:s text:c="8"/>% <text:s text:c="8"/>OBSERVACIONES RESOLUCIÓN DEFINITIVA</text:p>
      <text:p text:style-name="Text"> <text:s text:c="173"/>PROYECTO <text:s text:c="5"/>SOLICITADA <text:s text:c="69"/>VALORACIÓN</text:p>
      <text:p text:style-name="Text"> </text:p>
      <text:p text:style-name="Text"> </text:p>
      <text:p text:style-name="Text"> <text:s text:c="20"/>ASOCIACION BENEFICA ONG SER</text:p>
      <text:p text:style-name="Text"> <text:s text:c="58"/>G35954056 <text:s text:c="3"/>SDD2023CA00198 <text:s text:c="7"/>ACOMPAÑA T <text:s text:c="29"/>Discapacidad <text:s text:c="5"/>2.3 <text:s text:c="8"/>1 <text:s text:c="7"/>23.890,02 € <text:s text:c="2"/>19.100,07 € <text:s text:c="3"/>17.520,90 € <text:s text:c="4"/>73,34% <text:s text:c="46"/>27</text:p>
      <text:p text:style-name="Text"> <text:s text:c="20"/>HUMANO</text:p>
      <text:p text:style-name="Text"> <text:s text:c="20"/>ASOC NUESTRA SEÑORA DEL AMPARO</text:p>
      <text:p text:style-name="Text"> <text:s text:c="58"/>G38507687 <text:s text:c="3"/>SDD2023CA00070 <text:s text:c="7"/>TE ACOMPAÑAMOS 2023 <text:s text:c="20"/>Discapacidad <text:s text:c="5"/>2.3 <text:s text:c="8"/>3 <text:s text:c="7"/>18.946,23 € <text:s text:c="2"/>18.425,00 € <text:s text:c="3"/>18.425,00 € <text:s text:c="4"/>97,25% <text:s text:c="46"/>24</text:p>
      <text:p text:style-name="Text"> <text:s text:c="20"/>APREME</text:p>
      <text:p text:style-name="Text"> <text:s text:c="20"/>TOTAL PROYECTOS: <text:s text:c="25"/>2 <text:s text:c="110"/>TOTAL 2.3 DISCAPACIDAD <text:s text:c="4"/>35.945,90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2"/>SUBVENCIÓN <text:s text:c="72"/>TOTAL</text:p>
      <text:p text:style-name="Text"> <text:s text:c="35"/>ENTIDAD <text:s text:c="18"/>CIF <text:s text:c="5"/>EXPEDIENTE SOLICITUD <text:s text:c="15"/>ACTIVIDAD/PROYECTO <text:s text:c="11"/>ÁREA <text:s text:c="7"/>ACTIVIDAD <text:s text:c="2"/>PRIORIDAD <text:s text:c="31"/>CONCEDIDO <text:s text:c="8"/>% <text:s text:c="8"/>OBSERVACIONES RESOLUCIÓN DEFINITIVA</text:p>
      <text:p text:style-name="Text"> <text:s text:c="173"/>PROYECTO <text:s text:c="5"/>SOLICITADA <text:s text:c="69"/>VALORACIÓN</text:p>
      <text:p text:style-name="Text"> </text:p>
      <text:p text:style-name="Text"> </text:p>
      <text:p text:style-name="Text"> <text:s text:c="20"/>FEDERACION DE ASOC DE SORDOS DE <text:s text:c="41"/>SERVICIO DE ACCESIBILIDAD EN LA</text:p>
      <text:p text:style-name="Text"> <text:s text:c="58"/>G38438750 <text:s text:c="3"/>SDD2023CA00068 <text:s text:c="47"/>Discapacidad <text:s text:c="5"/>3.1 <text:s text:c="8"/>1 <text:s text:c="7"/>40.965,89 € <text:s text:c="2"/>40.965,89 € <text:s text:c="3"/>40.965,89 € <text:s text:c="4"/>100,00% <text:s text:c="45"/>37</text:p>
      <text:p text:style-name="Text"> <text:s text:c="20"/>LAS ISLAS CANARIAS <text:s text:c="54"/>COMUNICACIÓN</text:p>
      <text:p text:style-name="Text"> <text:s text:c="20"/>FEDERACION DE ASOC DE SORDOS DE <text:s text:c="41"/>ADECOSOR. AGENTE DE DESARROLLO DE LA</text:p>
      <text:p text:style-name="Text"> <text:s text:c="58"/>G38438750 <text:s text:c="3"/>SDD2023CA00166 <text:s text:c="47"/>Discapacidad <text:s text:c="5"/>3.1 <text:s text:c="8"/>2 <text:s text:c="7"/>27.016,15 € <text:s text:c="2"/>27.016,15 € <text:s text:c="3"/>27.016,15 € <text:s text:c="4"/>100,00% <text:s text:c="45"/>35</text:p>
      <text:p text:style-name="Text"> <text:s text:c="20"/>LAS ISLAS CANARIAS <text:s text:c="54"/>COMUNIDAD SORDA.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4"/>Fecha: 21/12/2023 - 14:52:12</text:p>
      <text:p text:style-name="Text"> <text:s text:c="31"/>CONCEPCION RAMIREZ CUELLIGA - DIRECTOR/A DE DEPENDENCIA <text:s text:c="140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0/46</text:p>
      <text:p text:style-name="Text"> </text:p>
      <text:p text:style-name="Text"> </text:p>
      <text:p text:style-name="Text"> <text:s text:c="67"/>S7LjfspXUPzgI5dmF74FhHB4jH81yWmO</text:p>
      <text:p text:style-name="Text"> <text:s text:c="7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6"/>ANEXO I. SOLICITUDES ESTIMADAS DEFINITIVAMENTE DISCAPACIDAD</text:p>
      <text:p text:style-name="Text"> </text:p>
      <text:p text:style-name="Text"> </text:p>
      <text:p text:style-name="Text"> <text:s text:c="186"/>COSTE TOTAL <text:s text:c="3"/>SUBVENCIÓN <text:s text:c="80"/>TOTAL</text:p>
      <text:p text:style-name="Text"> <text:s text:c="35"/>ENTIDAD <text:s text:c="18"/>CIF <text:s text:c="5"/>EXPEDIENTE SOLICITUD <text:s text:c="17"/>ACTIVIDAD/PROYECTO <text:s text:c="23"/>ÁREA <text:s text:c="7"/>ACTIVIDAD <text:s text:c="2"/>PRIORIDAD <text:s text:c="31"/>CONCEDIDO <text:s text:c="7"/>% <text:s text:c="15"/>OBSERVACIONES RESOLUCIÓN DEFINITIVA</text:p>
      <text:p text:style-name="Text"> <text:s text:c="187"/>PROYECTO <text:s text:c="6"/>SOLICITADA <text:s text:c="77"/>VALORACIÓN</text:p>
      <text:p text:style-name="Text"> </text:p>
      <text:p text:style-name="Text"> </text:p>
      <text:p text:style-name="Text"> <text:s text:c="20"/>ASOC DE PERSONAS CON</text:p>
      <text:p text:style-name="Text"> <text:s text:c="93"/>SERVICIO DE INDEPENDENCIA MOVILIDAD Y</text:p>
      <text:p text:style-name="Text"> <text:s text:c="20"/>SORDOCEGUERA DE CANARIAS. ASOCIDE <text:s text:c="4"/>G76715234 <text:s text:c="3"/>SDD2023CA00090 <text:s text:c="61"/>Discapacidad <text:s text:c="5"/>3.1 <text:s text:c="8"/>2 <text:s text:c="7"/>33.077,72 € <text:s text:c="3"/>33.077,72 € <text:s text:c="2"/>29.733,79 € <text:s text:c="3"/>89,89% <text:s text:c="56"/>34</text:p>
      <text:p text:style-name="Text"> <text:s text:c="93"/>ACCESIBILIDAD SIMA</text:p>
      <text:p text:style-name="Text"> <text:s text:c="20"/>CANARIAS</text:p>
      <text:p text:style-name="Text"> <text:s text:c="20"/>ASOC AFAMCA - TENERIFE (ASOCIACION</text:p>
      <text:p text:style-name="Text"> <text:s text:c="58"/>G76805274 <text:s text:c="3"/>SDD2023CA00213 <text:s text:c="7"/>SILSE AFAMCA <text:s text:c="41"/>Discapacidad <text:s text:c="5"/>3.1 <text:s text:c="8"/>1 <text:s text:c="7"/>34.217,50 € <text:s text:c="3"/>34.217,50 € <text:s text:c="2"/>34.217,50 € <text:s text:c="3"/>100,00% <text:s text:c="55"/>33</text:p>
      <text:p text:style-name="Text"> <text:s text:c="20"/>DE LA FAMILIA CANARIA)</text:p>
      <text:p text:style-name="Text"> <text:s text:c="93"/>SERVICIO DE INTERPRETES DE LENGUA DE</text:p>
      <text:p text:style-name="Text"> <text:s text:c="20"/>FUNDACION CANARIA PARA EL SORDO <text:s text:c="6"/>G38298766 <text:s text:c="3"/>SDD2023CA00044 <text:s text:c="7"/>SIGNOS ESPAÑOLA SILSE GRAN CANARIA Y <text:s text:c="17"/>Discapacidad <text:s text:c="5"/>3.1 <text:s text:c="8"/>1 <text:s text:c="7"/>60.500,00 € <text:s text:c="3"/>58.989,50 € <text:s text:c="2"/>58.238,77 € <text:s text:c="3"/>96,26% <text:s text:c="56"/>33</text:p>
      <text:p text:style-name="Text"> <text:s text:c="93"/>FUERTEVENTURA</text:p>
      <text:p text:style-name="Text"> <text:s text:c="20"/>ASOC DE PERSONAS CON</text:p>
      <text:p text:style-name="Text"> <text:s text:c="93"/>SERVICIO INTEGRAL DE ATENCIÓN A</text:p>
      <text:p text:style-name="Text"> <text:s text:c="20"/>SORDOCEGUERA DE CANARIAS. ASOCIDE <text:s text:c="4"/>G76715234 <text:s text:c="3"/>SDD2023CA00074 <text:s text:c="61"/>Discapacidad <text:s text:c="5"/>3.1 <text:s text:c="8"/>1 <text:s text:c="7"/>32.188,59 € <text:s text:c="3"/>32.188,59 € <text:s text:c="2"/>29.993,56 € <text:s text:c="3"/>93,18% <text:s text:c="56"/>32</text:p>
      <text:p text:style-name="Text"> <text:s text:c="93"/>PERSONAS SORDOCIEGAS SIAPSC</text:p>
      <text:p text:style-name="Text"> <text:s text:c="20"/>CANARIAS</text:p>
      <text:p text:style-name="Text"> <text:s text:c="93"/>SERVICIO DE INTERPRETES DE LENGUA DE</text:p>
      <text:p text:style-name="Text"> <text:s text:c="20"/>FUNDACION CANARIA PARA EL SORDO <text:s text:c="6"/>G38298766 <text:s text:c="3"/>SDD2023CA00053 <text:s text:c="61"/>Discapacidad <text:s text:c="5"/>3.1 <text:s text:c="8"/>3 <text:s text:c="7"/>51.000,00 € <text:s text:c="3"/>47.848,51 € <text:s text:c="2"/>45.688,42 € <text:s text:c="3"/>89,59% <text:s text:c="56"/>32</text:p>
      <text:p text:style-name="Text"> <text:s text:c="93"/>SIGNOS SILSE LA PALMA</text:p>
      <text:p text:style-name="Text"> <text:s text:c="93"/>SERVICIO DE INTERPRETES DE LENGUA DE</text:p>
      <text:p text:style-name="Text"> <text:s text:c="20"/>FUNDACION CANARIA PARA EL SORDO <text:s text:c="6"/>G38298766 <text:s text:c="3"/>SDD2023CA00048 <text:s text:c="61"/>Discapacidad <text:s text:c="5"/>3.1 <text:s text:c="8"/>2 <text:s text:c="7"/>55.800,06 € <text:s text:c="3"/>49.940,06 € <text:s text:c="2"/>48.955,83 € <text:s text:c="3"/>87,73% <text:s text:c="56"/>32</text:p>
      <text:p text:style-name="Text"> <text:s text:c="93"/>SIGNOS ESPAÑOLA SILSE TENERIFE</text:p>
      <text:p text:style-name="Text"> <text:s text:c="93"/>Servicio gratuito de Intérprete de Lengua de Signos</text:p>
      <text:p text:style-name="Text"> <text:s text:c="20"/>ASOC O.N.G. CIEN PIES <text:s text:c="16"/>G16839318 <text:s text:c="3"/>SDD2023CA00183 <text:s text:c="7"/>Española para acciones formativas y en servicios <text:s text:c="5"/>Discapacidad <text:s text:c="5"/>3.1 <text:s text:c="8"/>1 <text:s text:c="7"/>35.944,50 € <text:s text:c="3"/>28.737,63 € <text:s text:c="2"/>28.018,08 € <text:s text:c="3"/>77,95% <text:s text:c="56"/>30</text:p>
      <text:p text:style-name="Text"> <text:s text:c="93"/>de atención público y privados SILSE CIENPIES</text:p>
      <text:p text:style-name="Text"> <text:s text:c="20"/>ASOC DE PERSONAS SORDAS DE LA</text:p>
      <text:p text:style-name="Text"> <text:s text:c="58"/>G35049923 <text:s text:c="3"/>SDD2023CA00163 <text:s text:c="7"/>KAIZÉN <text:s text:c="47"/>Discapacidad <text:s text:c="5"/>3.1 <text:s text:c="8"/>1 <text:s text:c="7"/>69.247,05 € <text:s text:c="3"/>67.901,37 € <text:s text:c="2"/>65.501,28 € <text:s text:c="3"/>94,59% <text:s text:c="56"/>26</text:p>
      <text:p text:style-name="Text"> <text:s text:c="20"/>PROVINCIA DE LAS PALMAS</text:p>
      <text:p text:style-name="Text"> <text:s text:c="20"/>ASOC DE PERSONAS SORDAS DE LA</text:p>
      <text:p text:style-name="Text"> <text:s text:c="58"/>G35049923 <text:s text:c="3"/>SDD2023CA00177 <text:s text:c="7"/>MERAKI <text:s text:c="47"/>Discapacidad <text:s text:c="5"/>3.1 <text:s text:c="8"/>2 <text:s text:c="7"/>53.767,66 € <text:s text:c="3"/>53.305,43 € <text:s text:c="2"/>53.305,29 € <text:s text:c="3"/>99,14% <text:s text:c="56"/>25</text:p>
      <text:p text:style-name="Text"> <text:s text:c="20"/>PROVINCIA DE LAS PALMAS</text:p>
      <text:p text:style-name="Text"> <text:s text:c="20"/>ASOCIACION DE PERSONAS SORDAS DE</text:p>
      <text:p text:style-name="Text"> <text:s text:c="58"/>G76312933 <text:s text:c="3"/>SDD2023CA00085 <text:s text:c="7"/>SERVICIO ADECOSOR <text:s text:c="36"/>Discapacidad <text:s text:c="5"/>3.1 <text:s text:c="17"/>12.471,75 € <text:s text:c="3"/>12.371,75 € <text:s text:c="2"/>12.371,75 € <text:s text:c="3"/>99,20% <text:s text:c="56"/>17</text:p>
      <text:p text:style-name="Text"> <text:s text:c="20"/>ARRECIFE Y LANZAROTE APSAL</text:p>
      <text:p text:style-name="Text"> <text:s text:c="93"/>SERVICIOS DE INTÉRPRETE DE LENGUA DE</text:p>
      <text:p text:style-name="Text"> <text:s text:c="93"/>SIGNOS ESPAÑOLA PARA ACCIONES</text:p>
      <text:p text:style-name="Text"> <text:s text:c="93"/>FORMATIVAS O EN SERVICIOS DE ATENCIÓN</text:p>
      <text:p text:style-name="Text"> <text:s text:c="20"/>ASOCIACION DE PERSONAS SORDAS DE <text:s text:c="40"/>PÚBLICOS Y PRIVADOS. SERVICIO DE GUÍA</text:p>
      <text:p text:style-name="Text"> <text:s text:c="58"/>G38321451 <text:s text:c="3"/>SDD2023CA00196 <text:s text:c="61"/>Discapacidad <text:s text:c="5"/>3.1 <text:s text:c="17"/>35.694,56 € <text:s text:c="3"/>35.694,56 € <text:s text:c="2"/>35.694,56 € <text:s text:c="3"/>100,00% <text:s text:c="55"/>15</text:p>
      <text:p text:style-name="Text"> <text:s text:c="20"/>TENERIFE (ASORTE) <text:s text:c="55"/>INTÉRPRETE DE PERSONAS SORDOCIEGAS.</text:p>
      <text:p text:style-name="Text"> <text:s text:c="93"/>SERVICIO DE AGENTES DE DESARROLLO</text:p>
      <text:p text:style-name="Text"> <text:s text:c="93"/>COMUNITARIO Y OTROS SERVICIOS PARA LA</text:p>
      <text:p text:style-name="Text"> <text:s text:c="93"/>ACCESIBILIDAD.</text:p>
      <text:p text:style-name="Text"> <text:s text:c="93"/>MEDIACION SOCIOEDUCATIVA PARA</text:p>
      <text:p text:style-name="Text"> <text:s text:c="20"/>FUNDACION ONCE ATENCION PERSONAS</text:p>
      <text:p text:style-name="Text"> <text:s text:c="58"/>G85167385 <text:s text:c="3"/>SDD2023CA00028 <text:s text:c="7"/>PERSONAS CON SORDOCEGUERA EN <text:s text:c="25"/>Discapacidad <text:s text:c="5"/>3.1 <text:s text:c="8"/>1 <text:s text:c="7"/>35.560,00 € <text:s text:c="3"/>30.060,00 € <text:s text:c="2"/>30.060,00 € <text:s text:c="3"/>84,53% <text:s text:c="56"/>13</text:p>
      <text:p text:style-name="Text"> <text:s text:c="20"/>SORDOCEGUERA</text:p>
      <text:p text:style-name="Text"> <text:s text:c="93"/>CANARIAS</text:p>
      <text:p text:style-name="Text"> <text:s text:c="20"/>TOTAL PROYECTOS: <text:s text:c="24"/>14 <text:s text:c="124"/>TOTAL 3.1 DISCAPACIDAD <text:s text:c="4"/>539.760,87 €</text:p>
      <text:p text:style-name="Text"> </text:p>
      <text:p text:style-name="Text"> </text:p>
      <text:p text:style-name="Text"> </text:p>
      <text:p text:style-name="Text"> </text:p>
      <text:p text:style-name="Text"> <text:s text:c="186"/>COSTE TOTAL <text:s text:c="3"/>SUBVENCIÓN <text:s text:c="80"/>TOTAL</text:p>
      <text:p text:style-name="Text"> <text:s text:c="35"/>ENTIDAD <text:s text:c="18"/>CIF <text:s text:c="5"/>EXPEDIENTE SOLICITUD <text:s text:c="17"/>ACTIVIDAD/PROYECTO <text:s text:c="23"/>ÁREA <text:s text:c="7"/>ACTIVIDAD <text:s text:c="2"/>PRIORIDAD <text:s text:c="31"/>CONCEDIDO <text:s text:c="7"/>% <text:s text:c="15"/>OBSERVACIONES RESOLUCIÓN DEFINITIVA</text:p>
      <text:p text:style-name="Text"> <text:s text:c="187"/>PROYECTO <text:s text:c="6"/>SOLICITADA <text:s text:c="77"/>VALORACIÓN</text:p>
      <text:p text:style-name="Text"> </text:p>
      <text:p text:style-name="Text"> </text:p>
      <text:p text:style-name="Text"> <text:s text:c="20"/>ASOCIACION DE ENTIDADES PLENA</text:p>
      <text:p text:style-name="Text"> <text:s text:c="58"/>G35083112 <text:s text:c="3"/>SDD2023CA00132 <text:s text:c="7"/>ASISTENCIA PARA PROYECTOS DE VIDA <text:s text:c="20"/>Discapacidad <text:s text:c="5"/>3.2 <text:s text:c="8"/>1 <text:s text:c="7"/>17.857,16 € <text:s text:c="3"/>17.857,16 € <text:s text:c="2"/>17.717,80 € <text:s text:c="3"/>99,22% <text:s text:c="56"/>31</text:p>
      <text:p text:style-name="Text"> <text:s text:c="20"/>INCLUSION CANARIAS</text:p>
      <text:p text:style-name="Text"> <text:s text:c="20"/>ASOC DE PADRES DE PERSONAS CON <text:s text:c="42"/>PROMOCIÓN DE LA VIDA AUTÓNOMA EN</text:p>
      <text:p text:style-name="Text"> <text:s text:c="58"/>G38406997 <text:s text:c="3"/>SDD2023CA00071 <text:s text:c="61"/>Discapacidad <text:s text:c="5"/>3.2 <text:s text:c="8"/>4 <text:s text:c="7"/>35.374,46 € <text:s text:c="3"/>28.232,14 € <text:s text:c="2"/>28.232,14 € <text:s text:c="3"/>79,81% <text:s text:c="3"/>Debe presentar nueva aceptación <text:s text:c="21"/>28</text:p>
      <text:p text:style-name="Text"> <text:s text:c="20"/>AUTISMO DE TENERIFE <text:s text:c="53"/>PERSONAS CON TEA</text:p>
      <text:p text:style-name="Text"> <text:s text:c="93"/>REHABILITACIÓN DOMICILIARIA PARA</text:p>
      <text:p text:style-name="Text"> <text:s text:c="20"/>ASOCIACION PROVINCIAL DE ESCLEROSIS</text:p>
      <text:p text:style-name="Text"> <text:s text:c="58"/>G35302785 <text:s text:c="3"/>SDD2023CA00052 <text:s text:c="7"/>PERSONAS AFECTADAS DE ESCLEROSIS <text:s text:c="21"/>Discapacidad <text:s text:c="5"/>3.2 <text:s text:c="8"/>1 <text:s text:c="7"/>57.879,39 € <text:s text:c="3"/>57.879,38 € <text:s text:c="2"/>57.879,39 € <text:s text:c="3"/>100,00% <text:s text:c="55"/>24</text:p>
      <text:p text:style-name="Text"> <text:s text:c="20"/>MULTIPLE</text:p>
      <text:p text:style-name="Text"> <text:s text:c="93"/>MÚLTIPLE</text:p>
      <text:p text:style-name="Text"> <text:s text:c="20"/>ASOCIACIÓN DE REINSERCION SOCIAL DE</text:p>
      <text:p text:style-name="Text"> <text:s text:c="58"/>G38032918 <text:s text:c="3"/>SDD2023CA00187 <text:s text:c="7"/>AIDI DOMICILIO <text:s text:c="39"/>Discapacidad <text:s text:c="5"/>3.2 <text:s text:c="17"/>19.650,37 € <text:s text:c="3"/>18.870,51 € <text:s text:c="2"/>17.617,19 € <text:s text:c="3"/>89,65% <text:s text:c="56"/>23</text:p>
      <text:p text:style-name="Text"> <text:s text:c="20"/>MENORES ANCHIETA</text:p>
      <text:p text:style-name="Text"> <text:s text:c="20"/>ASOCIACIÓN COORDINADORA DE <text:s text:c="46"/>PROMOCIÓN DE LA AUTONOMÍA PERSONAL Y <text:s text:c="110"/>Estimada Parcialmente hasta agotar financiación</text:p>
      <text:p text:style-name="Text"> <text:s text:c="58"/>G38027264 <text:s text:c="3"/>SDD2023CA00134 <text:s text:c="61"/>Discapacidad <text:s text:c="5"/>3.2 <text:s text:c="8"/>1 <text:s text:c="7"/>106.827,58 € <text:s text:c="2"/>60.000,00 € <text:s text:c="2"/>35.697,77 € <text:s text:c="3"/>34,86% <text:s text:c="56"/>22</text:p>
      <text:p text:style-name="Text"> <text:s text:c="20"/>PERSONAS CON DISCAPACIDAD FISICA <text:s text:c="40"/>DESENVOLVIMIENTO EN EL ENTORNO 2023 <text:s text:c="111"/>Debe Presentar Aceptación</text:p>
      <text:p text:style-name="Text"> <text:s text:c="20"/>TOTAL PROYECTOS: <text:s text:c="25"/>5 <text:s text:c="124"/>TOTAL 3.2 DISCAPACIDAD <text:s text:c="4"/>157.144,29 €</text:p>
      <text:p text:style-name="Text"> </text:p>
      <text:p text:style-name="Text"> </text:p>
      <text:p text:style-name="Text"> </text:p>
      <text:p text:style-name="Text"> </text:p>
      <text:p text:style-name="Text"> <text:s text:c="186"/>COSTE TOTAL <text:s text:c="3"/>SUBVENCIÓN <text:s text:c="80"/>TOTAL</text:p>
      <text:p text:style-name="Text"> <text:s text:c="35"/>ENTIDAD <text:s text:c="18"/>CIF <text:s text:c="5"/>EXPEDIENTE SOLICITUD <text:s text:c="17"/>ACTIVIDAD/PROYECTO <text:s text:c="23"/>ÁREA <text:s text:c="7"/>ACTIVIDAD <text:s text:c="2"/>PRIORIDAD <text:s text:c="31"/>CONCEDIDO <text:s text:c="7"/>% <text:s text:c="15"/>OBSERVACIONES RESOLUCIÓN DEFINITIVA</text:p>
      <text:p text:style-name="Text"> <text:s text:c="187"/>PROYECTO <text:s text:c="6"/>SOLICITADA <text:s text:c="77"/>VALORACIÓN</text:p>
      <text:p text:style-name="Text"> </text:p>
      <text:p text:style-name="Text"> </text:p>
      <text:p text:style-name="Text"> <text:s text:c="20"/>ASOC NUESTRA SEÑORA DEL AMPARO</text:p>
      <text:p text:style-name="Text"> <text:s text:c="58"/>G38507687 <text:s text:c="3"/>SDD2023CA00076 <text:s text:c="7"/>VEN CONMIGO 2023 <text:s text:c="37"/>Discapacidad <text:s text:c="5"/>3.3 <text:s text:c="8"/>2 <text:s text:c="7"/>59.946,76 € <text:s text:c="3"/>59.946,76 € <text:s text:c="2"/>59.946,76 € <text:s text:c="3"/>100,00% <text:s text:c="55"/>26</text:p>
      <text:p text:style-name="Text"> <text:s text:c="20"/>APREME</text:p>
      <text:p text:style-name="Text"> <text:s text:c="93"/>TRANSPORTE ASISTIDO Y ADAPTADO DEL</text:p>
      <text:p text:style-name="Text"> <text:s text:c="20"/>ASOC ALZHEIMER CANARIAS <text:s text:c="14"/>G35395730 <text:s text:c="3"/>SDD2023CA00051 <text:s text:c="61"/>Discapacidad <text:s text:c="5"/>3.3 <text:s text:c="8"/>1 <text:s text:c="7"/>60.115,72 € <text:s text:c="3"/>47.237,88 € <text:s text:c="2"/>47.237,88 € <text:s text:c="3"/>78,58% <text:s text:c="56"/>21</text:p>
      <text:p text:style-name="Text"> <text:s text:c="93"/>CENTRO DE DÍA TITA GIL</text:p>
      <text:p text:style-name="Text"> <text:s text:c="93"/>PROGRAMA DE TRANSPORTE ADAPTADO</text:p>
      <text:p text:style-name="Text"> <text:s text:c="20"/>ASOCIACION PROVINCIAL DE ESCLEROSIS</text:p>
      <text:p text:style-name="Text"> <text:s text:c="58"/>G35302785 <text:s text:c="3"/>SDD2023CA00015 <text:s text:c="7"/>PARA PERSONAS AFECTADAS DE <text:s text:c="27"/>Discapacidad <text:s text:c="5"/>3.3 <text:s text:c="8"/>2 <text:s text:c="7"/>51.696,00 € <text:s text:c="3"/>48.892,63 € <text:s text:c="2"/>43.549,60 € <text:s text:c="3"/>84,24% <text:s text:c="56"/>20</text:p>
      <text:p text:style-name="Text"> <text:s text:c="20"/>MULTIPLE</text:p>
      <text:p text:style-name="Text"> <text:s text:c="93"/>ESCLEROSIS MÚLTIPLE</text:p>
      <text:p text:style-name="Text"> </text:p>
      <text:p text:style-name="Text"> </text:p>
      <text:p text:style-name="Text"> </text:p>
      <text:p text:style-name="Text"> </text:p>
      <text:p text:style-name="Text"> <text:s text:c="32"/>Este documento ha sido firmado electrónicamente por:</text:p>
      <text:p text:style-name="Text"> <text:s text:c="32"/>DULCE MARIA GUTIERREZ GONZALEZ - DIRECTOR/A GENERAL <text:s text:c="162"/>Fecha: 21/12/2023 - 14:52:12</text:p>
      <text:p text:style-name="Text"> <text:s text:c="32"/>CONCEPCION RAMIREZ CUELLIGA - DIRECTOR/A DE DEPENDENCIA <text:s text:c="158"/>Fecha: 21/12/2023 - 14:50:24</text:p>
      <text:p text:style-name="Text"> </text:p>
      <text:p text:style-name="Text"> <text:s text:c="32"/>En la dirección https://sede.gobiernodecanarias.org/sede/verifica_doc?codigo_nde=</text:p>
      <text:p text:style-name="Text"> <text:s text:c="32"/>puede ser comprobada la autenticidad de esta copia, mediante el número de</text:p>
      <text:p text:style-name="Text"> <text:s text:c="32"/>documento electrónico siguiente:</text:p>
      <text:p text:style-name="Text"> <text:s text:c="34"/>0guqayRUjPh07nUp-8i5XMJP40yahuT-U</text:p>
      <text:p text:style-name="Text"> <text:s text:c="32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1/46</text:p>
      <text:p text:style-name="Text"> </text:p>
      <text:p text:style-name="Text"> </text:p>
      <text:p text:style-name="Text"> <text:s text:c="67"/>S7LjfspXUPzgI5dmF74FhHB4jH81yWmO</text:p>
      <text:p text:style-name="Text"> <text:s text:c="7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3"/>ANEXO I. SOLICITUDES ESTIMADAS DEFINITIVAMENTE DISCAPACIDAD</text:p>
      <text:p text:style-name="Text"> </text:p>
      <text:p text:style-name="Text"> </text:p>
      <text:p text:style-name="Text"> <text:s text:c="171"/>COSTE TOTAL <text:s text:c="3"/>SUBVENCIÓN <text:s text:c="75"/>TOTAL</text:p>
      <text:p text:style-name="Text"> <text:s text:c="34"/>ENTIDAD <text:s text:c="17"/>CIF <text:s text:c="5"/>EXPEDIENTE SOLICITUD <text:s text:c="14"/>ACTIVIDAD/PROYECTO <text:s text:c="13"/>ÁREA <text:s text:c="7"/>ACTIVIDAD <text:s text:c="2"/>PRIORIDAD <text:s text:c="31"/>CONCEDIDO <text:s text:c="7"/>% <text:s text:c="13"/>OBSERVACIONES RESOLUCIÓN DEFINITIVA</text:p>
      <text:p text:style-name="Text"> <text:s text:c="172"/>PROYECTO <text:s text:c="6"/>SOLICITADA <text:s text:c="72"/>VALORACIÓN</text:p>
      <text:p text:style-name="Text"> </text:p>
      <text:p text:style-name="Text"> </text:p>
      <text:p text:style-name="Text"> <text:s text:c="20"/>LANZAROTEÑA PARA LA ASISTENCIA DE <text:s text:c="37"/>SERVICIO DE TRANSPORTE ADAPTADO</text:p>
      <text:p text:style-name="Text"> <text:s text:c="56"/>G76224310 <text:s text:c="3"/>SDD2023CA00081 <text:s text:c="48"/>Discapacidad <text:s text:c="5"/>3.3 <text:s text:c="8"/>1 <text:s text:c="7"/>30.580,00 € <text:s text:c="3"/>24.000,00 € <text:s text:c="2"/>11.917,81 € <text:s text:c="3"/>38,97% <text:s text:c="51"/>18</text:p>
      <text:p text:style-name="Text"> <text:s text:c="20"/>LA ESCLEROSIS MULTIPLE <text:s text:c="48"/>ALANEM</text:p>
      <text:p text:style-name="Text"> <text:s text:c="20"/>ASOC DE DISCAPACITADOS DEL <text:s text:c="44"/>ROMPIENDO BARRERAS DE ACCESIBILIDAD</text:p>
      <text:p text:style-name="Text"> <text:s text:c="56"/>G35231745 <text:s text:c="3"/>SDD2023CA00191 <text:s text:c="48"/>Discapacidad <text:s text:c="5"/>3.3 <text:s text:c="8"/>1 <text:s text:c="7"/>49.010,15 € <text:s text:c="3"/>39.208,12 € <text:s text:c="2"/>37.583,49 € <text:s text:c="3"/>76,69% <text:s text:c="51"/>18</text:p>
      <text:p text:style-name="Text"> <text:s text:c="20"/>NOROESTE DE GRAN CANARIA <text:s text:c="46"/>FÍSICA TRANSPORTE</text:p>
      <text:p text:style-name="Text"> <text:s text:c="20"/>TOTAL PROYECTOS: <text:s text:c="23"/>5 <text:s text:c="111"/>TOTAL 3.3 DISCAPACIDAD <text:s text:c="4"/>200.235,54 €</text:p>
      <text:p text:style-name="Text"> </text:p>
      <text:p text:style-name="Text"> </text:p>
      <text:p text:style-name="Text"> </text:p>
      <text:p text:style-name="Text"> </text:p>
      <text:p text:style-name="Text"> <text:s text:c="171"/>COSTE TOTAL <text:s text:c="3"/>SUBVENCIÓN <text:s text:c="75"/>TOTAL</text:p>
      <text:p text:style-name="Text"> <text:s text:c="34"/>ENTIDAD <text:s text:c="17"/>CIF <text:s text:c="5"/>EXPEDIENTE SOLICITUD <text:s text:c="14"/>ACTIVIDAD/PROYECTO <text:s text:c="13"/>ÁREA <text:s text:c="7"/>ACTIVIDAD <text:s text:c="2"/>PRIORIDAD <text:s text:c="31"/>CONCEDIDO <text:s text:c="7"/>% <text:s text:c="13"/>OBSERVACIONES RESOLUCIÓN DEFINITIVA</text:p>
      <text:p text:style-name="Text"> <text:s text:c="172"/>PROYECTO <text:s text:c="6"/>SOLICITADA <text:s text:c="72"/>VALORACIÓN</text:p>
      <text:p text:style-name="Text"> </text:p>
      <text:p text:style-name="Text"> </text:p>
      <text:p text:style-name="Text"> </text:p>
      <text:p text:style-name="Text"> <text:s text:c="20"/>TOTAL PROYECTOS: <text:s text:c="22"/>0 <text:s text:c="112"/>TOTAL 3.4 DISCAPACIDAD <text:s text:c="7"/>0,00 €</text:p>
      <text:p text:style-name="Text"> </text:p>
      <text:p text:style-name="Text"> </text:p>
      <text:p text:style-name="Text"> </text:p>
      <text:p text:style-name="Text"> </text:p>
      <text:p text:style-name="Text"> <text:s text:c="171"/>COSTE TOTAL <text:s text:c="3"/>SUBVENCIÓN <text:s text:c="75"/>TOTAL</text:p>
      <text:p text:style-name="Text"> <text:s text:c="34"/>ENTIDAD <text:s text:c="17"/>CIF <text:s text:c="5"/>EXPEDIENTE SOLICITUD <text:s text:c="14"/>ACTIVIDAD/PROYECTO <text:s text:c="13"/>ÁREA <text:s text:c="7"/>ACTIVIDAD <text:s text:c="2"/>PRIORIDAD <text:s text:c="31"/>CONCEDIDO <text:s text:c="7"/>% <text:s text:c="13"/>OBSERVACIONES RESOLUCIÓN DEFINITIVA</text:p>
      <text:p text:style-name="Text"> <text:s text:c="172"/>PROYECTO <text:s text:c="6"/>SOLICITADA <text:s text:c="72"/>VALORACIÓN</text:p>
      <text:p text:style-name="Text"> </text:p>
      <text:p text:style-name="Text"> </text:p>
      <text:p text:style-name="Text"> <text:s text:c="91"/>ADECUACIÓN DE CENTRO OCUPACIONAL</text:p>
      <text:p text:style-name="Text"> <text:s text:c="224"/>ESTIMADA PARCIALMENTE hasta agotar la</text:p>
      <text:p text:style-name="Text"> <text:s text:c="20"/>ASOCIACION APROSU <text:s text:c="18"/>G35029065 <text:s text:c="3"/>SDD2023CA00013 <text:s text:c="7"/>PARA PERSONAS CON DISCAPACIDAD <text:s text:c="10"/>Discapacidad <text:s text:c="5"/>4.1 <text:s text:c="8"/>4 <text:s text:c="7"/>91.306,21 € <text:s text:c="3"/>91.306,21 € <text:s text:c="2"/>64.948,54 € <text:s text:c="3"/>71,13% <text:s text:c="52"/>8</text:p>
      <text:p text:style-name="Text"> <text:s text:c="224"/>financiación.</text:p>
      <text:p text:style-name="Text"> <text:s text:c="91"/>INTELECTUAL</text:p>
      <text:p text:style-name="Text"> <text:s text:c="20"/>TOTAL PROYECTOS: <text:s text:c="23"/>1 <text:s text:c="111"/>TOTAL 4.1 DISCAPACIDAD <text:s text:c="4"/>64.948,54 €</text:p>
      <text:p text:style-name="Text"> </text:p>
      <text:p text:style-name="Text"> </text:p>
      <text:p text:style-name="Text"> </text:p>
      <text:p text:style-name="Text"> </text:p>
      <text:p text:style-name="Text"> <text:s text:c="171"/>COSTE TOTAL <text:s text:c="3"/>SUBVENCIÓN <text:s text:c="75"/>TOTAL</text:p>
      <text:p text:style-name="Text"> <text:s text:c="34"/>ENTIDAD <text:s text:c="17"/>CIF <text:s text:c="5"/>EXPEDIENTE SOLICITUD <text:s text:c="14"/>ACTIVIDAD/PROYECTO <text:s text:c="13"/>ÁREA <text:s text:c="7"/>ACTIVIDAD <text:s text:c="2"/>PRIORIDAD <text:s text:c="31"/>CONCEDIDO <text:s text:c="7"/>% <text:s text:c="13"/>OBSERVACIONES RESOLUCIÓN DEFINITIVA</text:p>
      <text:p text:style-name="Text"> <text:s text:c="172"/>PROYECTO <text:s text:c="6"/>SOLICITADA <text:s text:c="72"/>VALORACIÓN</text:p>
      <text:p text:style-name="Text"> </text:p>
      <text:p text:style-name="Text"> </text:p>
      <text:p text:style-name="Text"> <text:s text:c="91"/>ASCENSOR EN EL ÁREA DE PÁDEL DEL</text:p>
      <text:p text:style-name="Text"> <text:s text:c="20"/>AYUNTAMIENTO DE LA MATANZA DE</text:p>
      <text:p text:style-name="Text"> <text:s text:c="56"/>P3802500C <text:s text:c="3"/>SDD2023CA00210 <text:s text:c="7"/>COMPLEJO DEPORTIVO MUNICIPAL DE. LA <text:s text:c="5"/>Discapacidad <text:s text:c="5"/>4.2 <text:s text:c="8"/>2 <text:s text:c="7"/>61.080,00 € <text:s text:c="3"/>30.540,00 € <text:s text:c="2"/>30.540,00 € <text:s text:c="3"/>50,00% <text:s text:c="51"/>20</text:p>
      <text:p text:style-name="Text"> <text:s text:c="20"/>ACENTEJO</text:p>
      <text:p text:style-name="Text"> <text:s text:c="91"/>MATANZA DE ACENTEJO</text:p>
      <text:p text:style-name="Text"> <text:s text:c="20"/>AYUNTAMIENTO DE LA MATANZA DE <text:s text:c="41"/>ASCENSOR DE LA RESIDENCIA DEPORTIVA DE</text:p>
      <text:p text:style-name="Text"> <text:s text:c="56"/>P3802500C <text:s text:c="3"/>SDD2023CA00205 <text:s text:c="48"/>Discapacidad <text:s text:c="5"/>4.2 <text:s text:c="8"/>1 <text:s text:c="7"/>38.190,04 € <text:s text:c="3"/>19.095,02 € <text:s text:c="2"/>19.095,02 € <text:s text:c="3"/>50,00% <text:s text:c="51"/>20</text:p>
      <text:p text:style-name="Text"> <text:s text:c="20"/>ACENTEJO <text:s text:c="62"/>LA MATANZA DE ACENTEJO</text:p>
      <text:p text:style-name="Text"> <text:s text:c="20"/>AYUNTAMIENTO DE LA MATANZA DE <text:s text:c="41"/>MEJORA DE ACCESIBILIDAD DE LA PISCINA</text:p>
      <text:p text:style-name="Text"> <text:s text:c="56"/>P3802500C <text:s text:c="3"/>SDD2023CA00215 <text:s text:c="48"/>Discapacidad <text:s text:c="5"/>4.2 <text:s text:c="8"/>4 <text:s text:c="7"/>27.938,50 € <text:s text:c="3"/>13.969,25 € <text:s text:c="2"/>13.969,25 € <text:s text:c="3"/>50,00% <text:s text:c="2"/>Debe presentar Aceptación <text:s text:c="23"/>20</text:p>
      <text:p text:style-name="Text"> <text:s text:c="20"/>ACENTEJO <text:s text:c="62"/>MUNICIPAL DE LA MATANZA DE ACENTEJO</text:p>
      <text:p text:style-name="Text"> <text:s text:c="91"/>INSTALACIÓN ASCENSOR EN CASA DE LA <text:s text:c="98"/>ESTIMADA PARCIALMENTE hasta agotar la</text:p>
      <text:p text:style-name="Text"> <text:s text:c="20"/>AYUNTAMIENTO DE VALLE GRAN REY <text:s text:c="5"/>P3804900C <text:s text:c="3"/>SDD2023CA00045 <text:s text:c="48"/>Discapacidad <text:s text:c="5"/>4.2 <text:s text:c="17"/>102.318,42 € <text:s text:c="2"/>51.158,42 € <text:s text:c="3"/>1.344,27 € <text:s text:c="3"/>50,00% <text:s text:c="51"/>15</text:p>
      <text:p text:style-name="Text"> <text:s text:c="91"/>CULTURA. <text:s text:c="124"/>financiación. Debe presentar aceptación.</text:p>
      <text:p text:style-name="Text"> <text:s text:c="20"/>TOTAL PROYECTOS: <text:s text:c="22"/>4 <text:s text:c="112"/>TOTAL 4.2 DISCAPACIDAD <text:s text:c="4"/>64.948,54 €</text:p>
      <text:p text:style-name="Text"> </text:p>
      <text:p text:style-name="Text"> </text:p>
      <text:p text:style-name="Text"> </text:p>
      <text:p text:style-name="Text"> </text:p>
      <text:p text:style-name="Text"> <text:s text:c="171"/>COSTE TOTAL <text:s text:c="3"/>SUBVENCIÓN <text:s text:c="75"/>TOTAL</text:p>
      <text:p text:style-name="Text"> <text:s text:c="34"/>ENTIDAD <text:s text:c="17"/>CIF <text:s text:c="5"/>EXPEDIENTE SOLICITUD <text:s text:c="14"/>ACTIVIDAD/PROYECTO <text:s text:c="13"/>ÁREA <text:s text:c="7"/>ACTIVIDAD <text:s text:c="2"/>PRIORIDAD <text:s text:c="31"/>CONCEDIDO <text:s text:c="7"/>% <text:s text:c="13"/>OBSERVACIONES RESOLUCIÓN DEFINITIVA</text:p>
      <text:p text:style-name="Text"> <text:s text:c="172"/>PROYECTO <text:s text:c="6"/>SOLICITADA <text:s text:c="72"/>VALORACIÓN</text:p>
      <text:p text:style-name="Text"> </text:p>
      <text:p text:style-name="Text"> </text:p>
      <text:p text:style-name="Text"> <text:s text:c="20"/>CASA HOGAR SAN MIGUEL <text:s text:c="14"/>R3800373G <text:s text:c="3"/>SDD2023CA00008 <text:s text:c="7"/>APOYOS DIGITALES <text:s text:c="24"/>Discapacidad <text:s text:c="5"/>4.3 <text:s text:c="8"/>2 <text:s text:c="8"/>6.208,78 € <text:s text:c="4"/>6.099,00 € <text:s text:c="3"/>6.099,00 € <text:s text:c="3"/>98,23% <text:s text:c="51"/>10</text:p>
      <text:p text:style-name="Text"> <text:s text:c="20"/>ASOC DE FAMILIAS DE PERSONAS CON <text:s text:c="38"/>MIS APOYOS PARA COMUNICARME Y</text:p>
      <text:p text:style-name="Text"> <text:s text:c="56"/>G35042977 <text:s text:c="3"/>SDD2023CA00077 <text:s text:c="48"/>Discapacidad <text:s text:c="5"/>4.3 <text:s text:c="8"/>3 <text:s text:c="8"/>9.883,00 € <text:s text:c="4"/>8.883,00 € <text:s text:c="3"/>8.883,00 € <text:s text:c="3"/>89,88% <text:s text:c="52"/>5</text:p>
      <text:p text:style-name="Text"> <text:s text:c="20"/>AUTISMO DE LAS PALMAS <text:s text:c="49"/>APRENDER</text:p>
      <text:p text:style-name="Text"> <text:s text:c="91"/>COMUNICACIÓN PARA TODOS. EQUIPAMIENTO <text:s text:c="95"/>ESTIMADA PARCIALMENTE hasta agotar la</text:p>
      <text:p text:style-name="Text"> <text:s text:c="20"/>ASOCIACIÓN DE PADRES OROBAL <text:s text:c="8"/>G38239497 <text:s text:c="3"/>SDD2023CA00161 <text:s text:c="48"/>Discapacidad <text:s text:c="5"/>4.3 <text:s text:c="8"/>4 <text:s text:c="7"/>21.964,73 € <text:s text:c="3"/>17.564,73 € <text:s text:c="3"/>8.153,45 € <text:s text:c="3"/>37,12% <text:s text:c="52"/>5</text:p>
      <text:p text:style-name="Text"> <text:s text:c="91"/>TIC <text:s text:c="129"/>financiación.</text:p>
      <text:p text:style-name="Text"> <text:s text:c="20"/>TOTAL PROYECTOS: <text:s text:c="22"/>3 <text:s text:c="112"/>TOTAL 4.3 DISCAPACIDAD <text:s text:c="4"/>23.135,45 €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6"/>Fecha: 21/12/2023 - 14:52:12</text:p>
      <text:p text:style-name="Text"> <text:s text:c="31"/>CONCEPCION RAMIREZ CUELLIGA - DIRECTOR/A DE DEPENDENCIA <text:s text:c="142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2/46</text:p>
      <text:p text:style-name="Text"> </text:p>
      <text:p text:style-name="Text"> </text:p>
      <text:p text:style-name="Text"> <text:s text:c="65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5"/>ANEXO I. SOLICITUDES ESTIMADAS DEFINITIVAMENTE DEPENDENCIA</text:p>
      <text:p text:style-name="Text"> </text:p>
      <text:p text:style-name="Text"> </text:p>
      <text:p text:style-name="Text"> <text:s text:c="172"/>COSTE TOTAL <text:s text:c="3"/>SUBVENCIÓN <text:s text:c="69"/>TOTAL</text:p>
      <text:p text:style-name="Text"> <text:s text:c="34"/>ENTIDAD <text:s text:c="19"/>CIF <text:s text:c="5"/>EXPEDIENTE SOLICITUD <text:s text:c="14"/>ACTIVIDAD/PROYECTO <text:s text:c="13"/>ÁREA <text:s text:c="6"/>ACTIVIDAD <text:s text:c="2"/>PRIORIDAD <text:s text:c="31"/>CONCEDIDO <text:s text:c="7"/>% <text:s text:c="7"/>OBSERVACIONES RESOLUCIÓN DEFINITIVA</text:p>
      <text:p text:style-name="Text"> <text:s text:c="173"/>PROYECTO <text:s text:c="6"/>SOLICITADA <text:s text:c="66"/>VALORACIÓN</text:p>
      <text:p text:style-name="Text"> </text:p>
      <text:p text:style-name="Text"> </text:p>
      <text:p text:style-name="Text"> <text:s text:c="20"/>ASOC.PROVINCIAL DE FAMILIARES DE</text:p>
      <text:p text:style-name="Text"> <text:s text:c="20"/>ENFERMOS DE PARKINSON TENERIFE <text:s text:c="7"/>G38649190 <text:s text:c="3"/>SDD2023CA00058 <text:s text:c="7"/>DE VUELTA A LA REALIDAD, IV <text:s text:c="13"/>Dependencia <text:s text:c="5"/>1.2 <text:s text:c="8"/>2 <text:s text:c="7"/>62.569,04 € <text:s text:c="3"/>46.017,76 € <text:s text:c="2"/>46.017,76 € <text:s text:c="3"/>73,55% <text:s text:c="45"/>24</text:p>
      <text:p text:style-name="Text"> <text:s text:c="20"/>PARKTFE</text:p>
      <text:p text:style-name="Text"> <text:s text:c="20"/>CENTRO DE DIA CASA HORTENSIA <text:s text:c="9"/>G02905461 <text:s text:c="3"/>SDD2023CA00056 <text:s text:c="7"/>PROYECTO DE LA BARCA <text:s text:c="20"/>Dependencia <text:s text:c="5"/>1.2 <text:s text:c="8"/>3 <text:s text:c="7"/>36.652,66 € <text:s text:c="3"/>36.652,66 € <text:s text:c="2"/>36.652,66 € <text:s text:c="3"/>100,00% <text:s text:c="45"/>8</text:p>
      <text:p text:style-name="Text"> <text:s text:c="20"/>TOTAL PROYECTOS: <text:s text:c="24"/>2 <text:s text:c="111"/>TOTAL 1.2 DEPENDENCIA <text:s text:c="5"/>82.670,42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3"/>SUBVENCIÓN <text:s text:c="69"/>TOTAL</text:p>
      <text:p text:style-name="Text"> <text:s text:c="34"/>ENTIDAD <text:s text:c="19"/>CIF <text:s text:c="5"/>EXPEDIENTE SOLICITUD <text:s text:c="14"/>ACTIVIDAD/PROYECTO <text:s text:c="13"/>ÁREA <text:s text:c="6"/>ACTIVIDAD <text:s text:c="2"/>PRIORIDAD <text:s text:c="31"/>CONCEDIDO <text:s text:c="7"/>% <text:s text:c="7"/>OBSERVACIONES RESOLUCIÓN DEFINITIVA</text:p>
      <text:p text:style-name="Text"> <text:s text:c="173"/>PROYECTO <text:s text:c="6"/>SOLICITADA <text:s text:c="66"/>VALORACIÓN</text:p>
      <text:p text:style-name="Text"> </text:p>
      <text:p text:style-name="Text"> </text:p>
      <text:p text:style-name="Text"> <text:s text:c="93"/>YO, ELIJO MI PLAN DE OCIO. SERVICIO DE</text:p>
      <text:p text:style-name="Text"> <text:s text:c="20"/>ASOC DE AYUDA A PERSONAS CON <text:s text:c="44"/>OCIO INCLUSIVO, CREATIVO Y DE TERAPIAS</text:p>
      <text:p text:style-name="Text"> <text:s text:c="58"/>G76604842 <text:s text:c="3"/>SDD2023CA00069 <text:s text:c="48"/>Dependencia <text:s text:c="5"/>1.3 <text:s text:c="8"/>1 <text:s text:c="7"/>56.546,60 € <text:s text:c="3"/>45.236,60 € <text:s text:c="2"/>43.286,63 € <text:s text:c="3"/>76,55% <text:s text:c="45"/>30</text:p>
      <text:p text:style-name="Text"> <text:s text:c="20"/>DEPENDENCIA EN CANARIAS <text:s text:c="49"/>INTEGRALES Y TICS PARA PERSONAS</text:p>
      <text:p text:style-name="Text"> <text:s text:c="93"/>DEPENDIENTES POR DISCAPACIDAD</text:p>
      <text:p text:style-name="Text"> <text:s text:c="93"/>ACOMPAÑAME EN EL ENVEJECIMIENTO</text:p>
      <text:p text:style-name="Text"> <text:s text:c="20"/>CASA SAN VICENTE DE PAUL <text:s text:c="13"/>R3500314D <text:s text:c="3"/>SDD2023CA00104 <text:s text:c="48"/>Dependencia <text:s text:c="5"/>1.3 <text:s text:c="8"/>2 <text:s text:c="7"/>14.497,90 € <text:s text:c="3"/>14.241,55 € <text:s text:c="2"/>14.241,55 € <text:s text:c="3"/>98,23% <text:s text:c="45"/>23</text:p>
      <text:p text:style-name="Text"> <text:s text:c="93"/>ACTIVO DE LAS PERSONAS DEPENDIENTES</text:p>
      <text:p text:style-name="Text"> <text:s text:c="93"/>ATENCIÓN INTEGRAL PARA PERSONAS</text:p>
      <text:p text:style-name="Text"> <text:s text:c="20"/>AFA TABAIBA-MOYA ASOC DE FAMILIARES</text:p>
      <text:p text:style-name="Text"> <text:s text:c="58"/>G35929314 <text:s text:c="3"/>SDD2023CA00072 <text:s text:c="7"/>DEPENDIENTES CON LA ENFERMEDAD DE <text:s text:c="7"/>Dependencia <text:s text:c="5"/>1.3 <text:s text:c="17"/>108.743,21 € <text:s text:c="2"/>27.449,24 € <text:s text:c="2"/>27.449,21 € <text:s text:c="3"/>25,24% <text:s text:c="45"/>22</text:p>
      <text:p text:style-name="Text"> <text:s text:c="20"/>Y AMIGOS DE PERSONAS ENFERMAS</text:p>
      <text:p text:style-name="Text"> <text:s text:c="93"/>ALZHEIMER Y SUS CUIDADORES AS</text:p>
      <text:p text:style-name="Text"> <text:s text:c="20"/>ASOC ALDIS PARA PREVENIR Y SANAR <text:s text:c="40"/>FOMENTO DE LA AUTONOMÍA PERSONAL</text:p>
      <text:p text:style-name="Text"> <text:s text:c="58"/>G38858080 <text:s text:c="3"/>SDD2023CA00082 <text:s text:c="48"/>Dependencia <text:s text:c="5"/>1.3 <text:s text:c="8"/>1 <text:s text:c="7"/>22.998,83 € <text:s text:c="3"/>22.592,17 € <text:s text:c="2"/>22.592,17 € <text:s text:c="3"/>98,23% <text:s text:c="45"/>18</text:p>
      <text:p text:style-name="Text"> <text:s text:c="20"/>ENFERMEDADES INFANTILES <text:s text:c="49"/>PARA JÓVENES CON DEPENDENCIA.</text:p>
      <text:p text:style-name="Text"> <text:s text:c="20"/>ASOCIACION SALUD MENTAL AFESUR <text:s text:c="7"/>G35473453 <text:s text:c="3"/>SDD2023CA00170 <text:s text:c="7"/>PROYECTO SINERGIA <text:s text:c="23"/>Dependencia <text:s text:c="5"/>1.3 <text:s text:c="8"/>2 <text:s text:c="7"/>29.949,68 € <text:s text:c="3"/>24.737,01 € <text:s text:c="2"/>23.277,85 € <text:s text:c="3"/>77,72% <text:s text:c="46"/>9</text:p>
      <text:p text:style-name="Text"> <text:s text:c="20"/>TOTAL PROYECTOS: <text:s text:c="25"/>5 <text:s text:c="110"/>TOTAL 1.3 DEPENDENCIA <text:s text:c="5"/>130.847,41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3"/>SUBVENCIÓN <text:s text:c="69"/>TOTAL</text:p>
      <text:p text:style-name="Text"> <text:s text:c="34"/>ENTIDAD <text:s text:c="19"/>CIF <text:s text:c="5"/>EXPEDIENTE SOLICITUD <text:s text:c="14"/>ACTIVIDAD/PROYECTO <text:s text:c="13"/>ÁREA <text:s text:c="6"/>ACTIVIDAD <text:s text:c="2"/>PRIORIDAD <text:s text:c="31"/>CONCEDIDO <text:s text:c="7"/>% <text:s text:c="7"/>OBSERVACIONES RESOLUCIÓN DEFINITIVA</text:p>
      <text:p text:style-name="Text"> <text:s text:c="173"/>PROYECTO <text:s text:c="6"/>SOLICITADA <text:s text:c="66"/>VALORACIÓN</text:p>
      <text:p text:style-name="Text"> </text:p>
      <text:p text:style-name="Text"> </text:p>
      <text:p text:style-name="Text"> <text:s text:c="93"/>SOÑADORES SIN LIMITES ACIVIDAD</text:p>
      <text:p text:style-name="Text"> <text:s text:c="93"/>SOCIOCULTURAL DE ANIMACION PARA</text:p>
      <text:p text:style-name="Text"> <text:s text:c="20"/>FUNDACION ALEJANDRO DA SILVA <text:s text:c="9"/>G35215953 <text:s text:c="3"/>SDD2023CA00165 <text:s text:c="48"/>Dependencia <text:s text:c="5"/>2.1 <text:s text:c="8"/>2 <text:s text:c="7"/>11.509,24 € <text:s text:c="4"/>8.500,00 € <text:s text:c="3"/>8.500,00 € <text:s text:c="3"/>73,85% <text:s text:c="45"/>16</text:p>
      <text:p text:style-name="Text"> <text:s text:c="93"/>ENFERMOS ONCOHEMATOLOGICOS Y SUS</text:p>
      <text:p text:style-name="Text"> <text:s text:c="93"/>FAMILIARES</text:p>
      <text:p text:style-name="Text"> <text:s text:c="20"/>ASOC INTERVENCION SOCIAL ATLANTICO <text:s text:c="3"/>G76779255 <text:s text:c="3"/>SDD2023CA00067 <text:s text:c="7"/>CENTRO DE DIA VIDA PLENA <text:s text:c="16"/>Dependencia <text:s text:c="5"/>2.1 <text:s text:c="8"/>4 <text:s text:c="7"/>37.200,00 € <text:s text:c="3"/>37.200,00 € <text:s text:c="2"/>37.200,00 € <text:s text:c="3"/>100,00% <text:s text:c="44"/>16</text:p>
      <text:p text:style-name="Text"> <text:s text:c="20"/>TOTAL PROYECTOS: <text:s text:c="25"/>2 <text:s text:c="110"/>TOTAL 2.1 DEPENDENCIA <text:s text:c="5"/>45.700,00 €</text:p>
      <text:p text:style-name="Text"> </text:p>
      <text:p text:style-name="Text"> </text:p>
      <text:p text:style-name="Text"> </text:p>
      <text:p text:style-name="Text"> </text:p>
      <text:p text:style-name="Text"> <text:s text:c="172"/>COSTE TOTAL <text:s text:c="3"/>SUBVENCIÓN <text:s text:c="69"/>TOTAL</text:p>
      <text:p text:style-name="Text"> <text:s text:c="34"/>ENTIDAD <text:s text:c="19"/>CIF <text:s text:c="5"/>EXPEDIENTE SOLICITUD <text:s text:c="14"/>ACTIVIDAD/PROYECTO <text:s text:c="13"/>ÁREA <text:s text:c="6"/>ACTIVIDAD <text:s text:c="2"/>PRIORIDAD <text:s text:c="31"/>CONCEDIDO <text:s text:c="7"/>% <text:s text:c="7"/>OBSERVACIONES RESOLUCIÓN DEFINITIVA</text:p>
      <text:p text:style-name="Text"> <text:s text:c="173"/>PROYECTO <text:s text:c="6"/>SOLICITADA <text:s text:c="66"/>VALORACIÓN</text:p>
      <text:p text:style-name="Text"> </text:p>
      <text:p text:style-name="Text"> </text:p>
      <text:p text:style-name="Text"> <text:s text:c="20"/>ASOC DE CUIDADORAS FAMILIARES Y</text:p>
      <text:p text:style-name="Text"> <text:s text:c="93"/>ACOMPAÑAMIENTO A FAMILIARES Y</text:p>
      <text:p text:style-name="Text"> <text:s text:c="20"/>AMIG@S DE PERSONAS CON <text:s text:c="15"/>G38877312 <text:s text:c="3"/>SDD2023CA00157 <text:s text:c="48"/>Dependencia <text:s text:c="5"/>2.2 <text:s text:c="8"/>2 <text:s text:c="7"/>83.580,80 € <text:s text:c="3"/>60.000,00 € <text:s text:c="2"/>53.963,33 € <text:s text:c="3"/>64,56% <text:s text:c="45"/>28</text:p>
      <text:p text:style-name="Text"> <text:s text:c="93"/>CUIDADORAS NO PROFESIONALES</text:p>
      <text:p text:style-name="Text"> <text:s text:c="20"/>DEPENDENCIA</text:p>
      <text:p text:style-name="Text"> <text:s text:c="20"/>ASOC.PROVINCIAL DE FAMILIARES DE</text:p>
      <text:p text:style-name="Text"> <text:s text:c="20"/>ENFERMOS DE PARKINSON TENERIFE <text:s text:c="7"/>G38649190 <text:s text:c="3"/>SDD2023CA00046 <text:s text:c="7"/>CONVIVE V <text:s text:c="31"/>Dependencia <text:s text:c="5"/>2.2 <text:s text:c="8"/>1 <text:s text:c="7"/>82.743,59 € <text:s text:c="3"/>59.784,77 € <text:s text:c="2"/>56.693,91 € <text:s text:c="3"/>68,52% <text:s text:c="45"/>28</text:p>
      <text:p text:style-name="Text"> <text:s text:c="20"/>PARKTFE</text:p>
      <text:p text:style-name="Text"> <text:s text:c="20"/>ASOC INTERVENCION SOCIAL ATLANTICO <text:s text:c="3"/>G76779255 <text:s text:c="3"/>SDD2023CA00086 <text:s text:c="7"/>CUIDAR A LOS QUE CUIDAN <text:s text:c="17"/>Dependencia <text:s text:c="5"/>2.2 <text:s text:c="8"/>3 <text:s text:c="7"/>29.829,80 € <text:s text:c="3"/>29.829,80 € <text:s text:c="2"/>29.829,80 € <text:s text:c="3"/>100,00% <text:s text:c="44"/>23</text:p>
      <text:p text:style-name="Text"> <text:s text:c="20"/>ASOCIACION ESPAÑOLA CONTRA EL <text:s text:c="43"/>APOYO Y ACOMPAÑAMIENTO A FAMILIAS DE</text:p>
      <text:p text:style-name="Text"> <text:s text:c="58"/>G28197564 <text:s text:c="3"/>SDD2023CA00225 <text:s text:c="48"/>Dependencia <text:s text:c="5"/>2.2 <text:s text:c="8"/>1 <text:s text:c="7"/>67.938,21 € <text:s text:c="3"/>60.000,00 € <text:s text:c="2"/>60.000,00 € <text:s text:c="3"/>88,32% <text:s text:c="45"/>23</text:p>
      <text:p text:style-name="Text"> <text:s text:c="20"/>CANCER <text:s text:c="66"/>PACIENTES CON CÁNCER</text:p>
      <text:p text:style-name="Text"> <text:s text:c="20"/>ASOC DE PERSONAS MAYORES Y <text:s text:c="46"/>UNIDOS POR EL CUIDADO. FORTALECIENDO A</text:p>
      <text:p text:style-name="Text"> <text:s text:c="20"/>FAMILIAS SOLIDARIDAD <text:s text:c="17"/>G49225980 <text:s text:c="3"/>SDD2023CA00138 <text:s text:c="7"/>LOS CUIDADORES DE PERSONAS <text:s text:c="14"/>Dependencia <text:s text:c="5"/>2.2 <text:s text:c="8"/>1 <text:s text:c="7"/>44.225,38 € <text:s text:c="3"/>44.225,38 € <text:s text:c="2"/>41.438,79 € <text:s text:c="3"/>93,70% <text:s text:c="45"/>20</text:p>
      <text:p text:style-name="Text"> <text:s text:c="20"/>INTERGENERACIONAL <text:s text:c="55"/>DEPENDIENTES</text:p>
      <text:p text:style-name="Text"> <text:s text:c="93"/>CERCA DE TI ACOMPAÑÁNDOTE.</text:p>
      <text:p text:style-name="Text"> <text:s text:c="20"/>ASOC DE AYUDA A PERSONAS CON <text:s text:c="44"/>ACOMPAÑAMIENTO A FAMILIAS Y</text:p>
      <text:p text:style-name="Text"> <text:s text:c="58"/>G76604842 <text:s text:c="3"/>SDD2023CA00075 <text:s text:c="48"/>Dependencia <text:s text:c="5"/>2.2 <text:s text:c="8"/>2 <text:s text:c="7"/>42.597,76 € <text:s text:c="3"/>34.077,76 € <text:s text:c="2"/>32.607,78 € <text:s text:c="3"/>76,55% <text:s text:c="45"/>20</text:p>
      <text:p text:style-name="Text"> <text:s text:c="20"/>DEPENDENCIA EN CANARIAS <text:s text:c="49"/>CUIDADORES NO PROFESIONALES DE</text:p>
      <text:p text:style-name="Text"> <text:s text:c="93"/>PERSONAS DEPENDIENTES</text:p>
      <text:p text:style-name="Text"> <text:s text:c="20"/>CENTRO DE DIA CASA HORTENSIA <text:s text:c="9"/>G02905461 <text:s text:c="3"/>SDD2023CA00096 <text:s text:c="7"/>PROYECTO CAMELIA <text:s text:c="24"/>Dependencia <text:s text:c="5"/>2.2 <text:s text:c="8"/>4 <text:s text:c="8"/>8.422,00 € <text:s text:c="4"/>8.422,00 € <text:s text:c="3"/>8.422,00 € <text:s text:c="3"/>100,00% <text:s text:c="45"/>9</text:p>
      <text:p text:style-name="Text"> <text:s text:c="20"/>TOTAL PROYECTOS: <text:s text:c="25"/>7 <text:s text:c="110"/>TOTAL 2.2 DEPENDENCIA <text:s text:c="5"/>282.955,61 €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3"/>Fecha: 21/12/2023 - 14:52:12</text:p>
      <text:p text:style-name="Text"> <text:s text:c="31"/>CONCEPCION RAMIREZ CUELLIGA - DIRECTOR/A DE DEPENDENCIA <text:s text:c="139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3/46</text:p>
      <text:p text:style-name="Text"> </text:p>
      <text:p text:style-name="Text"> </text:p>
      <text:p text:style-name="Text"> <text:s text:c="67"/>S7LjfspXUPzgI5dmF74FhHB4jH81yWmO</text:p>
      <text:p text:style-name="Text"> <text:s text:c="7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5"/>ANEXO I. SOLICITUDES ESTIMADAS DEFINITIVAMENTE DEPENDENCIA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19"/>CIF <text:s text:c="5"/>EXPEDIENTE SOLICITUD <text:s text:c="14"/>ACTIVIDAD/PROYECTO <text:s text:c="15"/>ÁREA <text:s text:c="6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20"/>CIF <text:s text:c="4"/>EXPEDIENTE SOLICITUD <text:s text:c="14"/>ACTIVIDAD/PROYECTO <text:s text:c="15"/>ÁREA <text:s text:c="6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text:s text:c="20"/>ASOC DE ACCION SOCIOCOMUNITARIA</text:p>
      <text:p text:style-name="Text"> <text:s text:c="58"/>G76654102 <text:s text:c="3"/>SDD2023CA00087 <text:s text:c="7"/>CUIDÁNDONOS 2.0 <text:s text:c="27"/>Dependencia <text:s text:c="5"/>2.3 <text:s text:c="17"/>24.946,13 € <text:s text:c="3"/>19.930,41 € <text:s text:c="2"/>10.377,49 € <text:s text:c="3"/>41,60% <text:s text:c="46"/>43</text:p>
      <text:p text:style-name="Text"> <text:s text:c="20"/>SUMAS</text:p>
      <text:p text:style-name="Text"> <text:s text:c="20"/>ASOC DOMITILA HERNANDEZ DESDE</text:p>
      <text:p text:style-name="Text"> <text:s text:c="20"/>TACORONTE POR LA IGUADAD DE <text:s text:c="10"/>G38728382 <text:s text:c="3"/>SDD2023CA00084 <text:s text:c="7"/>CUIDÉMONOS 4 <text:s text:c="30"/>Dependencia <text:s text:c="5"/>2.3 <text:s text:c="8"/>1 <text:s text:c="7"/>20.000,00 € <text:s text:c="3"/>20.000,00 € <text:s text:c="2"/>16.211,18 € <text:s text:c="3"/>81,06% <text:s text:c="46"/>24</text:p>
      <text:p text:style-name="Text"> <text:s text:c="20"/>OPORTUNIDADES</text:p>
      <text:p text:style-name="Text"> <text:s text:c="93"/>CICLO FORMATIVO PARA CUIDADORES Y</text:p>
      <text:p text:style-name="Text"> <text:s text:c="20"/>ASOCIACION OSCAR GUTIERREZ <text:s text:c="11"/>G76229384 <text:s text:c="3"/>SDD2023CA00204 <text:s text:c="50"/>Dependencia <text:s text:c="5"/>2.3 <text:s text:c="8"/>1 <text:s text:c="7"/>19.466,64 € <text:s text:c="3"/>19.466,64 € <text:s text:c="2"/>19.466,64 € <text:s text:c="3"/>100,00% <text:s text:c="45"/>23</text:p>
      <text:p text:style-name="Text"> <text:s text:c="93"/>FAMILIARES DE PERSONAS DEPENDIENTES</text:p>
      <text:p text:style-name="Text"> <text:s text:c="20"/>ASOC INTERVENCION SOCIAL ATLANTICO <text:s text:c="3"/>G76779255 <text:s text:c="3"/>SDD2023CA00038 <text:s text:c="7"/>APRENDER PARA CUIDAR <text:s text:c="22"/>Dependencia <text:s text:c="5"/>2.3 <text:s text:c="8"/>1 <text:s text:c="7"/>19.597,50 € <text:s text:c="3"/>19.597,50 € <text:s text:c="2"/>19.597,50 € <text:s text:c="3"/>100,00% <text:s text:c="45"/>14</text:p>
      <text:p text:style-name="Text"> <text:s text:c="20"/>TOTAL PROYECTOS: <text:s text:c="25"/>4 <text:s text:c="112"/>TOTAL 2.3 DEPENDENCIA <text:s text:c="5"/>65.652,81 €</text:p>
      <text:p text:style-name="Text"> </text:p>
      <text:p text:style-name="Text"> </text:p>
      <text:p text:style-name="Text"> </text:p>
      <text:p text:style-name="Text"> </text:p>
      <text:p text:style-name="Text"> <text:s text:c="174"/>COSTE TOTAL <text:s text:c="3"/>SUBVENCIÓN <text:s text:c="70"/>TOTAL</text:p>
      <text:p text:style-name="Text"> <text:s text:c="34"/>ENTIDAD <text:s text:c="20"/>CIF <text:s text:c="4"/>EXPEDIENTE SOLICITUD <text:s text:c="14"/>ACTIVIDAD/PROYECTO <text:s text:c="15"/>ÁREA <text:s text:c="6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text:s text:c="20"/>ASOC DE CUIDADORAS FAMILIARES Y</text:p>
      <text:p text:style-name="Text"> <text:s text:c="20"/>AMIG@S DE PERSONAS CON <text:s text:c="14"/>G38877312 <text:s text:c="3"/>SDD2023CA00195 <text:s text:c="8"/>SERVICIO DE ASISTENCIA PERSONAL <text:s text:c="9"/>Dependencia <text:s text:c="7"/>3.2 <text:s text:c="8"/>4 <text:s text:c="7"/>63.071,08 € <text:s text:c="3"/>60.000,00 € <text:s text:c="2"/>59.871,41 € <text:s text:c="3"/>94,93% <text:s text:c="46"/>25</text:p>
      <text:p text:style-name="Text"> <text:s text:c="20"/>DEPENDENCIA</text:p>
      <text:p text:style-name="Text"> <text:s text:c="20"/>ASOC DE AYUDA A PERSONAS CON <text:s text:c="44"/>YO ELIJO MI PLAN DE VIDA. ASISTENCIA</text:p>
      <text:p text:style-name="Text"> <text:s text:c="57"/>G76604842 <text:s text:c="3"/>SDD2023CA00126 <text:s text:c="49"/>Dependencia <text:s text:c="7"/>3.2 <text:s text:c="8"/>3 <text:s text:c="7"/>56.831,24 € <text:s text:c="3"/>56.831,24 € <text:s text:c="2"/>54.993,74 € <text:s text:c="3"/>96,77% <text:s text:c="46"/>16</text:p>
      <text:p text:style-name="Text"> <text:s text:c="20"/>DEPENDENCIA EN CANARIAS <text:s text:c="49"/>PERSONAL APEDECA</text:p>
      <text:p text:style-name="Text"> <text:s text:c="20"/>TOTAL PROYECTOS: <text:s text:c="25"/>2 <text:s text:c="112"/>TOTAL 3.2 DEPENDENCIA <text:s text:c="5"/>114.865,15 €</text:p>
      <text:p text:style-name="Text"> </text:p>
      <text:p text:style-name="Text"> 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20"/>CIF <text:s text:c="4"/>EXPEDIENTE SOLICITUD <text:s text:c="14"/>ACTIVIDAD/PROYECTO <text:s text:c="15"/>ÁREA <text:s text:c="6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text:s text:c="20"/>RESIDENCIA Y GUARDERIA LABOURE <text:s text:c="42"/>OPTIMIZAR EL EQUIPAMIENTO PARA LAS</text:p>
      <text:p text:style-name="Text"> <text:s text:c="58"/>R3500100G <text:s text:c="3"/>SDD2023CA00037 <text:s text:c="50"/>Dependencia <text:s text:c="5"/>4.1 <text:s text:c="17"/>15.212,22 € <text:s text:c="3"/>14.943,24 € <text:s text:c="2"/>14.943,24 € <text:s text:c="3"/>98,23% <text:s text:c="46"/>2</text:p>
      <text:p text:style-name="Text"> <text:s text:c="20"/>HIJAS DE LA CARIDAD <text:s text:c="53"/>PERSONAS CON DEPENDENCIA DE LA RGL 23</text:p>
      <text:p text:style-name="Text"> <text:s text:c="93"/>EQUIPAMIENTO CENTRO DE ESTANCIA</text:p>
      <text:p text:style-name="Text"> <text:s text:c="20"/>ASOC FAM ALZHEIMER DE LZTE Y FUERT <text:s text:c="3"/>G35439785 <text:s text:c="3"/>SDD2023CA00129 <text:s text:c="50"/>Dependencia <text:s text:c="5"/>4.1 <text:s text:c="17"/>17.762,88 € <text:s text:c="3"/>17.762,88 € <text:s text:c="2"/>17.762,88 € <text:s text:c="3"/>100,00% <text:s text:c="45"/>2</text:p>
      <text:p text:style-name="Text"> <text:s text:c="93"/>DIURNA CASA PAQUITA</text:p>
      <text:p text:style-name="Text"> <text:s text:c="93"/>REFORMA Y ADECUACIÓN DE</text:p>
      <text:p text:style-name="Text"> <text:s text:c="93"/>INFRAESTRUCTURA PARA LA CREACIÓN DE</text:p>
      <text:p text:style-name="Text"> <text:s text:c="93"/>UN CENTRO DE ESTANCIA DIURNA</text:p>
      <text:p text:style-name="Text"> <text:s text:c="20"/>CIUDAD DE SAN JUAN DE DIOS <text:s text:c="11"/>R3500084C <text:s text:c="3"/>SDD2023CA00119 <text:s text:c="7"/>OCUPACIONAL DESTINADO A PERSONAS <text:s text:c="10"/>Dependencia <text:s text:c="5"/>4.1 <text:s text:c="8"/>3 <text:s text:c="7"/>109.545,76 € <text:s text:c="2"/>85.227,80 € <text:s text:c="2"/>85.227,80 € <text:s text:c="3"/>77,80% <text:s text:c="46"/>2</text:p>
      <text:p text:style-name="Text"> <text:s text:c="93"/>ADULTAS QUE SE ENCUENTRAN EN</text:p>
      <text:p text:style-name="Text"> <text:s text:c="93"/>SITUACIÓN DE DEPENDENCIA POR PATOLOGÍA</text:p>
      <text:p text:style-name="Text"> <text:s text:c="93"/>MENTAL SEVERA.</text:p>
      <text:p text:style-name="Text"> <text:s text:c="93"/>DOTAR DE EQUIPAMIENTO DE APOYO PARA LA</text:p>
      <text:p text:style-name="Text"> <text:s text:c="20"/>CASA SAN VICENTE DE PAUL <text:s text:c="13"/>R3500314D <text:s text:c="3"/>SDD2023CA00103 <text:s text:c="50"/>Dependencia <text:s text:c="5"/>4.1 <text:s text:c="8"/>1 <text:s text:c="7"/>15.244,55 € <text:s text:c="3"/>14.975,00 € <text:s text:c="2"/>14.975,00 € <text:s text:c="3"/>98,23% <text:s text:c="46"/>2</text:p>
      <text:p text:style-name="Text"> <text:s text:c="93"/>ATENCIÓN DE LAS PERSONAS DEPENDIENTES</text:p>
      <text:p text:style-name="Text"> <text:s text:c="20"/>ASOCIACION OSCAR GUTIERREZ <text:s text:c="11"/>G76229384 <text:s text:c="3"/>SDD2023CA00218 <text:s text:c="7"/>EQUIPAMIENTO COCINA CENTRO DE DIA <text:s text:c="9"/>Dependencia <text:s text:c="5"/>4.1 <text:s text:c="8"/>2 <text:s text:c="8"/>6.240,37 € <text:s text:c="3"/>6.240,37 € <text:s text:c="4"/>6.240,37 € <text:s text:c="3"/>100,00% <text:s text:c="45"/>0</text:p>
      <text:p text:style-name="Text"> <text:s text:c="20"/>TOTAL PROYECTOS: <text:s text:c="25"/>5 <text:s text:c="112"/>TOTAL 4.1 DEPENDENCIA <text:s text:c="5"/>139.149,29 €</text:p>
      <text:p text:style-name="Text"> </text:p>
      <text:p text:style-name="Text"> </text:p>
      <text:p text:style-name="Text"> </text:p>
      <text:p text:style-name="Text"> </text:p>
      <text:p text:style-name="Text"> <text:s text:c="34"/>ENTIDAD <text:s text:c="19"/>CIF <text:s text:c="5"/>EXPEDIENTE SOLICITUD <text:s text:c="14"/>ACTIVIDAD/PROYECTO <text:s text:c="15"/>ÁREA <text:s text:c="6"/>ACTIVIDAD <text:s text:c="2"/>PRIORIDAD <text:s text:c="2"/>COSTE TOTAL <text:s text:c="3"/>SUBVENCIÓN <text:s text:c="3"/>CONCEDIDO <text:s text:c="7"/>% <text:s text:c="7"/>OBSERVACIONES RESOLUCIÓN DEFINITIVA <text:s text:c="4"/>TOTAL</text:p>
      <text:p text:style-name="Text"> <text:s text:c="175"/>PROYECTO <text:s text:c="6"/>SOLICITADA <text:s text:c="66"/>VALORACIÓN</text:p>
      <text:p text:style-name="Text"> <text:s text:c="20"/>TOTAL PROYECTOS: <text:s text:c="25"/>0 <text:s text:c="112"/>TOTAL 4.2 DEPENDENCIA <text:s text:c="8"/>0,00 €</text:p>
      <text:p text:style-name="Text"> </text:p>
      <text:p text:style-name="Text"> </text:p>
      <text:p text:style-name="Text"> </text:p>
      <text:p text:style-name="Text"> </text:p>
      <text:p text:style-name="Text"> <text:s text:c="174"/>COSTE TOTAL <text:s text:c="3"/>SUBVENCIÓN <text:s text:c="69"/>TOTAL</text:p>
      <text:p text:style-name="Text"> <text:s text:c="34"/>ENTIDAD <text:s text:c="20"/>CIF <text:s text:c="4"/>EXPEDIENTE SOLICITUD <text:s text:c="14"/>ACTIVIDAD/PROYECTO <text:s text:c="15"/>ÁREA <text:s text:c="6"/>ACTIVIDAD <text:s text:c="2"/>PRIORIDAD <text:s text:c="31"/>CONCEDIDO <text:s text:c="7"/>% <text:s text:c="7"/>OBSERVACIONES RESOLUCIÓN DEFINITIVA</text:p>
      <text:p text:style-name="Text"> <text:s text:c="175"/>PROYECTO <text:s text:c="6"/>SOLICITADA <text:s text:c="66"/>VALORACIÓN</text:p>
      <text:p text:style-name="Text"> </text:p>
      <text:p text:style-name="Text"> </text:p>
      <text:p text:style-name="Text"> </text:p>
      <text:p text:style-name="Text"> <text:s text:c="20"/>TOTAL PROYECTOS: <text:s text:c="25"/>0 <text:s text:c="112"/>TOTAL 4.3 DEPENDENCIA <text:s text:c="8"/>0,00 €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5"/>Fecha: 21/12/2023 - 14:52:12</text:p>
      <text:p text:style-name="Text"> <text:s text:c="31"/>CONCEPCION RAMIREZ CUELLIGA - DIRECTOR/A DE DEPENDENCIA <text:s text:c="14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4/46</text:p>
      <text:p text:style-name="Text"> </text:p>
      <text:p text:style-name="Text"> </text:p>
      <text:p text:style-name="Text"> <text:s text:c="68"/>S7LjfspXUPzgI5dmF74FhHB4jH81yWmO</text:p>
      <text:p text:style-name="Text"> <text:s text:c="7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1"/>ANEXO II. SOLICITUDES DESISTIDAS DEFINITIVAMENTE DISCAPACIDAD</text:p>
      <text:p text:style-name="Text"> </text:p>
      <text:p text:style-name="Text"> </text:p>
      <text:p text:style-name="Text"> <text:s text:c="167"/>COSTE TOTAL <text:s text:c="3"/>SUBVENCIÓN <text:s text:c="88"/>TOTAL</text:p>
      <text:p text:style-name="Text"> <text:s text:c="34"/>ENTIDAD <text:s text:c="16"/>CIF <text:s text:c="5"/>EXPEDIENTE SOLICITUD <text:s text:c="13"/>ACTIVIDAD/PROYECTO <text:s text:c="11"/>ÁREA <text:s text:c="7"/>ACTIVIDAD <text:s text:c="2"/>PRIORIDAD <text:s text:c="31"/>CONCEDIDO <text:s text:c="4"/>% <text:s text:c="14"/>OBSERVACIONES RESOLUCIÓN DEFINITIVA</text:p>
      <text:p text:style-name="Text"> <text:s text:c="168"/>PROYECTO <text:s text:c="6"/>SOLICITADA <text:s text:c="85"/>VALORACIÓN</text:p>
      <text:p text:style-name="Text"> </text:p>
      <text:p text:style-name="Text"> </text:p>
      <text:p text:style-name="Text"> <text:s text:c="217"/>Según la Base Décimo tercera apartado Dos de la</text:p>
      <text:p text:style-name="Text"> <text:s text:c="217"/>convocatoria se le tiene desistido de su solicitud, de</text:p>
      <text:p text:style-name="Text"> <text:s text:c="217"/>acuerdo con lo previsto en el 68.1 de la Ley 39/2015, de</text:p>
      <text:p text:style-name="Text"> <text:s text:c="217"/>1 de octubre, de Procedimiento Administrativo Común de</text:p>
      <text:p text:style-name="Text"> <text:s text:c="217"/>las Administraciones Públicas, al no contestar el</text:p>
      <text:p text:style-name="Text"> <text:s text:c="217"/>requerimiento" o contestarlo de manera incorrecta como</text:p>
      <text:p text:style-name="Text"> <text:s text:c="217"/>es el caso que nos ocupa.</text:p>
      <text:p text:style-name="Text"> </text:p>
      <text:p text:style-name="Text"> <text:s text:c="217"/>En el requerimiento emitido por parte de este centro</text:p>
      <text:p text:style-name="Text"> <text:s text:c="217"/>directivo con fecha 23 de noviembre en el que se les</text:p>
      <text:p text:style-name="Text"> <text:s text:c="217"/>comunicaba que existían partidas en el plan de</text:p>
      <text:p text:style-name="Text"> <text:s text:c="217"/>financiación cuyos gastos no eran subvencionables</text:p>
      <text:p text:style-name="Text"> <text:s text:c="217"/>- Gastos de viaje, desplazamientos, dietas. Deben</text:p>
      <text:p text:style-name="Text"> <text:s text:c="90"/>SONSOLES TE INFORMA. INFORMACIÓN Y</text:p>
      <text:p text:style-name="Text"> <text:s text:c="217"/>presentar declaración donde desglose esta partida,</text:p>
      <text:p text:style-name="Text"> <text:s text:c="20"/>FUNDACION TUTELAR CANARIA <text:s text:c="9"/>G38743308 <text:s text:c="3"/>SDD2023CA00208 <text:s text:c="7"/>ORIENTACIÓN JURIDICA Y SOCIAL A <text:s text:c="6"/>Discapacidad <text:s text:c="5"/>1.3 <text:s text:c="8"/>2 <text:s text:c="10"/>0,00 € <text:s text:c="5"/>19.245,26 € <text:s text:c="4"/>0,00 € <text:s text:c="3"/>0,00 € <text:s text:c="67"/>29</text:p>
      <text:p text:style-name="Text"> <text:s text:c="217"/>ajustando los desplazamientos al cálculo definido en las</text:p>
      <text:p text:style-name="Text"> <text:s text:c="90"/>PERSONAS CON DISCAPACIDAD Y FAMILIA</text:p>
      <text:p text:style-name="Text"> <text:s text:c="217"/>bases.</text:p>
      <text:p text:style-name="Text"> <text:s text:c="217"/>- Gastos de Personal se excendían los límites en las</text:p>
      <text:p text:style-name="Text"> <text:s text:c="217"/>siguientes categorías en el Titulado nivel 2 y Dirección</text:p>
      <text:p text:style-name="Text"> <text:s text:c="217"/>debía incluirse en la partida de gastos generales.</text:p>
      <text:p text:style-name="Text"> </text:p>
      <text:p text:style-name="Text"> <text:s text:c="217"/>La entidad presenta un nuevo Plan de Financiación, que</text:p>
      <text:p text:style-name="Text"> <text:s text:c="217"/>contiene errores que hicieron inviable su valoración. Al</text:p>
      <text:p text:style-name="Text"> <text:s text:c="217"/>haberse modficiado de maner notoria con el presentado</text:p>
      <text:p text:style-name="Text"> <text:s text:c="217"/>en la Solicitud inicial. Las partidas en las que se ha</text:p>
      <text:p text:style-name="Text"> <text:s text:c="217"/>reducido las cuantía son los gastos de viaje y</text:p>
      <text:p text:style-name="Text"> <text:s text:c="217"/>desplazamiento y la destinada a la Dirección del proyecto,</text:p>
      <text:p text:style-name="Text"> <text:s text:c="217"/>pero no así del Coste Total de la actuación, produciendo</text:p>
      <text:p text:style-name="Text"> <text:s text:c="217"/>un desfase en el 840,98 €.</text:p>
      <text:p text:style-name="Text"> </text:p>
      <text:p text:style-name="Text"> </text:p>
      <text:p text:style-name="Text"> <text:s text:c="217"/>Según la Base Decimo tercera apartado Dos de la</text:p>
      <text:p text:style-name="Text"> <text:s text:c="20"/>ASOCIACION PARA LA PROMOCION DEL</text:p>
      <text:p text:style-name="Text"> <text:s text:c="217"/>convocatoria se le tiene desistido de su solicitud, de</text:p>
      <text:p text:style-name="Text"> <text:s text:c="20"/>EMPLEO Y LA COHESION SOCIAL <text:s text:c="7"/>G38960209 <text:s text:c="3"/>SDD2023CA00117 <text:s text:c="7"/>PROYECTO FLORITA <text:s text:c="21"/>Discapacidad <text:s text:c="5"/>1.3 <text:s text:c="8"/>1 <text:s text:c="10"/>0,00 € <text:s text:c="5"/>60.000,00 € <text:s text:c="4"/>0,00 € <text:s text:c="3"/>0,00 € <text:s text:c="67"/>20</text:p>
      <text:p text:style-name="Text"> <text:s text:c="217"/>acuerdo con lo previsto en los art. 43.2 y 68.1 de la Ley</text:p>
      <text:p text:style-name="Text"> <text:s text:c="20"/>CREATIVA</text:p>
      <text:p text:style-name="Text"> <text:s text:c="217"/>39/2015, de 1 de octubre, de Procedimiento</text:p>
      <text:p text:style-name="Text"> <text:s text:c="217"/>Administrativo Común de las Administraciones Públicas,</text:p>
      <text:p text:style-name="Text"> <text:s text:c="217"/>al no contestar el requerimiento</text:p>
      <text:p text:style-name="Text"> <text:s text:c="90"/>ASCENSOR EN EL CENTRO DE</text:p>
      <text:p text:style-name="Text"> <text:s text:c="20"/>AYUNTAMIENTO DE LA MATANZA DE</text:p>
      <text:p text:style-name="Text"> <text:s text:c="55"/>P3802500C <text:s text:c="3"/>SDD2023CA00212 <text:s text:c="7"/>INTERPRETACIÓN EDEL BARRANCO Y <text:s text:c="7"/>Discapacidad <text:s text:c="5"/>1.3 <text:s text:c="8"/>3 <text:s text:c="7"/>105.372,83 € <text:s text:c="2"/>52.686,41 € <text:s text:c="4"/>0,00 € <text:s text:c="3"/>0,00 € <text:s text:c="2"/>LA ENTIDAD DESISTE DE SU SOLICITUD <text:s text:c="30"/>20</text:p>
      <text:p text:style-name="Text"> <text:s text:c="20"/>ACENTEJO</text:p>
      <text:p text:style-name="Text"> <text:s text:c="90"/>BATALLA DE ACENTEJO CIBBA</text:p>
      <text:p text:style-name="Text"> </text:p>
      <text:p text:style-name="Text"> <text:s text:c="217"/>Al amparo de la Base Vigesimotercera Apartado i Cuatro</text:p>
      <text:p text:style-name="Text"> <text:s text:c="217"/>y del resuelvo Quinto de la Resolución conjunta de la</text:p>
      <text:p text:style-name="Text"> <text:s text:c="217"/>dirección general de dependencia y de la dirección</text:p>
      <text:p text:style-name="Text"> <text:s text:c="217"/>general de discapacidad por la que se otorgan, de forma</text:p>
      <text:p text:style-name="Text"> <text:s text:c="217"/>provisional, las subvenciones solicitadas con cargo a la</text:p>
      <text:p text:style-name="Text"> <text:s text:c="217"/>convocatoria de subvenciones destinadas a la ejecución</text:p>
      <text:p text:style-name="Text"> <text:s text:c="20"/>ASOC TINERFEÑA DE TRISOMICOS 21 <text:s text:c="3"/>G38328704 <text:s text:c="3"/>SDD2023CA00024 <text:s text:c="7"/>RUTA DOWN TENERIFE 2023 <text:s text:c="14"/>Discapacidad <text:s text:c="5"/>1.3 <text:s text:c="8"/>1 <text:s text:c="7"/>90.626,47 € <text:s text:c="3"/>23.208,15 € <text:s text:c="4"/>0,00 € <text:s text:c="3"/>0,00 € <text:s text:c="67"/>15</text:p>
      <text:p text:style-name="Text"> <text:s text:c="217"/>de proyectos que fomenten los derechos de las personas</text:p>
      <text:p text:style-name="Text"> <text:s text:c="217"/>con discapacidad y personas en situación de</text:p>
      <text:p text:style-name="Text"> <text:s text:c="217"/>dependencia, y se efectúa la convocatoria para el</text:p>
      <text:p text:style-name="Text"> <text:s text:c="217"/>presente ejercicio económico, aprobada mediante orden</text:p>
      <text:p text:style-name="Text"> <text:s text:c="217"/>de 16 de octubre de 2023 al no presentar la aceptación</text:p>
      <text:p text:style-name="Text"> <text:s text:c="217"/>en el plazo otorgado para ello, se le tiene desistido de su</text:p>
      <text:p text:style-name="Text"> <text:s text:c="217"/>solicitud.</text:p>
      <text:p text:style-name="Text"> </text:p>
      <text:p text:style-name="Text"> <text:s text:c="217"/>Al amparo de la Base Vigesimotercera Apartado i Cuatro</text:p>
      <text:p text:style-name="Text"> <text:s text:c="217"/>y del resuelvo Quinto de la Resolución conjunta de la</text:p>
      <text:p text:style-name="Text"> <text:s text:c="217"/>dirección general de dependencia y de la dirección</text:p>
      <text:p text:style-name="Text"> <text:s text:c="217"/>general de discapacidad por la que se otorgan, de forma</text:p>
      <text:p text:style-name="Text"> <text:s text:c="217"/>provisional, las subvenciones solicitadas con cargo a la</text:p>
      <text:p text:style-name="Text"> <text:s text:c="90"/>ATENCIÓN A CUIDADORES Y CUIDADORAS <text:s text:c="92"/>convocatoria de subvenciones destinadas a la ejecución</text:p>
      <text:p text:style-name="Text"> <text:s text:c="20"/>CRUZ ROJA ESPAÑOLA <text:s text:c="16"/>Q2866001G <text:s text:c="3"/>SDD2023CA00214 <text:s text:c="45"/>Discapacidad <text:s text:c="5"/>2.2 <text:s text:c="8"/>1 <text:s text:c="7"/>43.346,30 € <text:s text:c="3"/>34.575,24 € <text:s text:c="4"/>0,00 € <text:s text:c="3"/>0,00 €</text:p>
      <text:p text:style-name="Text"> <text:s text:c="90"/>PARA PERSONAS CON DISCAPACIDAD <text:s text:c="96"/>de proyectos que fomenten los derechos de las personas</text:p>
      <text:p text:style-name="Text"> <text:s text:c="217"/>con discapacidad y personas en situación de</text:p>
      <text:p text:style-name="Text"> <text:s text:c="217"/>dependencia, y se efectúa la convocatoria para el</text:p>
      <text:p text:style-name="Text"> <text:s text:c="217"/>presente ejercicio económico, aprobada mediante orden</text:p>
      <text:p text:style-name="Text"> <text:s text:c="217"/>de 16 de octubre de 2023 al no presentar la aceptación</text:p>
      <text:p text:style-name="Text"> <text:s text:c="217"/>en el plazo otorgado para ello, se le tiene desistido de su</text:p>
      <text:p text:style-name="Text"> <text:s text:c="217"/>solicitud.</text:p>
      <text:p text:style-name="Text"> </text:p>
      <text:p text:style-name="Text"> </text:p>
      <text:p text:style-name="Text"> <text:s text:c="217"/>Según la Base Decimo tercera apartado Dos de la</text:p>
      <text:p text:style-name="Text"> <text:s text:c="90"/>MEJORA DE LA ACCESIBILIDAD</text:p>
      <text:p text:style-name="Text"> <text:s text:c="217"/>convocatoria se le tiene desistido de su solicitud, de</text:p>
      <text:p text:style-name="Text"> <text:s text:c="20"/>AYUNTAMIENTO DE EL SAUZAL <text:s text:c="9"/>P3804100J <text:s text:c="3"/>SDD2023CA00040 <text:s text:c="7"/>ARQUITECTÓNICA EN EL CENTRO DE <text:s text:c="7"/>Discapacidad <text:s text:c="5"/>1.3 <text:s text:c="8"/>1 <text:s text:c="10"/>0,00 € <text:s text:c="5"/>40.000,00 € <text:s text:c="4"/>0,00 € <text:s text:c="3"/>0,00 € <text:s text:c="67"/>10</text:p>
      <text:p text:style-name="Text"> <text:s text:c="217"/>acuerdo con lo previsto en el 68.1 de la Ley 39/2015, de</text:p>
      <text:p text:style-name="Text"> <text:s text:c="90"/>MAYORES DE RAVELO. EL SAUZAL</text:p>
      <text:p text:style-name="Text"> <text:s text:c="217"/>1 de octubre, de Procedimiento Administrativo Común de</text:p>
      <text:p text:style-name="Text"> <text:s text:c="217"/>las Administraciones Públicas, al no contestar el</text:p>
      <text:p text:style-name="Text"> <text:s text:c="217"/>requerimiento en el plazo otorgado a tal efecto.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0"/>Fecha: 21/12/2023 - 14:52:12</text:p>
      <text:p text:style-name="Text"> <text:s text:c="31"/>CONCEPCION RAMIREZ CUELLIGA - DIRECTOR/A DE DEPENDENCIA <text:s text:c="136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5/46</text:p>
      <text:p text:style-name="Text"> </text:p>
      <text:p text:style-name="Text"> </text:p>
      <text:p text:style-name="Text"> <text:s text:c="64"/>S7LjfspXUPzgI5dmF74FhHB4jH81yWmO</text:p>
      <text:p text:style-name="Text"> <text:s text:c="6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2"/>ANEXO II. SOLICITUDES DESISTIDAS DEFINITIVAMENTE DISCAPACIDAD</text:p>
      <text:p text:style-name="Text"> </text:p>
      <text:p text:style-name="Text"> </text:p>
      <text:p text:style-name="Text"> <text:s text:c="183"/>COSTE TOTAL <text:s text:c="2"/>SUBVENCIÓN <text:s text:c="87"/>TOTAL</text:p>
      <text:p text:style-name="Text"> <text:s text:c="34"/>ENTIDAD <text:s text:c="17"/>CIF <text:s text:c="5"/>EXPEDIENTE SOLICITUD <text:s text:c="17"/>ACTIVIDAD/PROYECTO <text:s text:c="22"/>ÁREA <text:s text:c="7"/>ACTIVIDAD <text:s text:c="2"/>PRIORIDAD <text:s text:c="30"/>CONCEDIDO <text:s text:c="4"/>% <text:s text:c="14"/>OBSERVACIONES RESOLUCIÓN DEFINITIVA</text:p>
      <text:p text:style-name="Text"> <text:s text:c="184"/>PROYECTO <text:s text:c="5"/>SOLICITADA <text:s text:c="84"/>VALORACIÓN</text:p>
      <text:p text:style-name="Text"> </text:p>
      <text:p text:style-name="Text"> </text:p>
      <text:p text:style-name="Text"> </text:p>
      <text:p text:style-name="Text"> </text:p>
      <text:p text:style-name="Text"> <text:s text:c="232"/>Según la Base Decimo tercera apartado Dos de la</text:p>
      <text:p text:style-name="Text"> <text:s text:c="91"/>FABRICACIÓN BAÑOS ADAPTADOS CAMPO <text:s text:c="107"/>convocatoria se le tiene desistido de su solicitud, de</text:p>
      <text:p text:style-name="Text"> <text:s text:c="20"/>AYUNTAMIENTO DE BARLOVENTO <text:s text:c="9"/>P3800700A <text:s text:c="3"/>SDD2023CA00105 <text:s text:c="60"/>Discapacidad <text:s text:c="5"/>1.3 <text:s text:c="17"/>33.743,52 € <text:s text:c="2"/>26.657,38 € <text:s text:c="4"/>0,00 € <text:s text:c="3"/>0,00 € <text:s text:c="66"/>10</text:p>
      <text:p text:style-name="Text"> <text:s text:c="91"/>MUNICIPAL DE FUTBOL DE BARLOVENTO <text:s text:c="107"/>acuerdo con lo previsto en los art. 43.2 y 68.1 de la Ley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text:s text:c="232"/>Según la Base Decimo tercera apartado Dos de la</text:p>
      <text:p text:style-name="Text"> <text:s text:c="91"/>ADAPTACIÓN CASA DE LA CULTUTA DE LA <text:s text:c="105"/>convocatoria se le tiene desistido de su solicitud, de</text:p>
      <text:p text:style-name="Text"> <text:s text:c="20"/>AYUNTAMIENTO DE GARAFIA <text:s text:c="12"/>P3801600B <text:s text:c="3"/>SDD2023CA00124 <text:s text:c="60"/>Discapacidad <text:s text:c="5"/>4.2 <text:s text:c="19"/>0,00 € <text:s text:c="5"/>23.281,06 € <text:s text:c="4"/>0,00 € <text:s text:c="3"/>0,00 € <text:s text:c="66"/>10</text:p>
      <text:p text:style-name="Text"> <text:s text:c="91"/>VILLA DE GARAFÍA <text:s text:c="124"/>acuerdo con lo previsto en los art. 43.2 y 68.1 de la Ley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text:s text:c="232"/>Según la Base Decimo tercera apartado Dos de la</text:p>
      <text:p text:style-name="Text"> <text:s text:c="91"/>SUSTITUCIÓN DEL ASCENSOR CENTRO <text:s text:c="109"/>convocatoria se le tiene desistido de su solicitud, de</text:p>
      <text:p text:style-name="Text"> <text:s text:c="20"/>AYUNTAMIENTO DE LOS SILOS <text:s text:c="10"/>P3804200H <text:s text:c="3"/>SDD2023CA00162 <text:s text:c="60"/>Discapacidad <text:s text:c="5"/>4.2 <text:s text:c="19"/>0,00 € <text:s text:c="7"/>0,00 € <text:s text:c="7"/>0,00 € <text:s text:c="3"/>0,00 € <text:s text:c="66"/>10</text:p>
      <text:p text:style-name="Text"> <text:s text:c="91"/>CULTURAL SAN BERNARDO. <text:s text:c="118"/>acuerdo con lo previsto en los art. 43.2 y 68.1 de la Ley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text:s text:c="232"/>Según la Base Decimo tercera apartado Dos de la</text:p>
      <text:p text:style-name="Text"> <text:s text:c="20"/>FUNDACION CANARIA CARLOS <text:s text:c="46"/>NUESTRAS HISTORIAS, NUESTRAS VOCES. <text:s text:c="105"/>convocatoria se le tiene desistido de su solicitud, de</text:p>
      <text:p text:style-name="Text"> <text:s text:c="56"/>G72430895 <text:s text:c="3"/>SDD2023CA00217 <text:s text:c="60"/>Discapacidad <text:s text:c="5"/>1.3 <text:s text:c="8"/>1 <text:s text:c="9"/>0,00 € <text:s text:c="5"/>60.000,00 € <text:s text:c="4"/>0,00 € <text:s text:c="3"/>0,00 € <text:s text:c="66"/>23</text:p>
      <text:p text:style-name="Text"> <text:s text:c="20"/>GUILLERMO DOMINGUEZ HERNANDEZ <text:s text:c="41"/>INCLUSION <text:s text:c="131"/>acuerdo con lo previsto en los art. 43.2 y 68.1 de la Ley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.</text:p>
      <text:p text:style-name="Text"> </text:p>
      <text:p text:style-name="Text"> </text:p>
      <text:p text:style-name="Text"> <text:s text:c="232"/>Según la Base Decimo tercera apartado Dos de la</text:p>
      <text:p text:style-name="Text"> <text:s text:c="20"/>ASOCIACION DE EMPLEADOS DE IBERIA <text:s text:c="178"/>convocatoria se le tiene desistido de su solicitud, de</text:p>
      <text:p text:style-name="Text"> <text:s text:c="56"/>G28641116 <text:s text:c="3"/>SDD2023CA00118 <text:s text:c="7"/>SEÑALIZACIÓN COGNITIVA SEDE ENVERA GC <text:s text:c="15"/>Discapacidad <text:s text:c="5"/>4.1 <text:s text:c="8"/>1 <text:s text:c="9"/>0,00 € <text:s text:c="5"/>17.100,35 € <text:s text:c="4"/>0,00 € <text:s text:c="3"/>0,00 € <text:s text:c="67"/>2</text:p>
      <text:p text:style-name="Text"> <text:s text:c="20"/>PADRES DE MINUSVALIDOS <text:s text:c="189"/>acuerdo con lo previsto en los art. 43.2 y 68.1 de la Ley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text:s text:c="232"/>Según la Base Decimo tercera apartado Dos de la</text:p>
      <text:p text:style-name="Text"> <text:s text:c="20"/>FUNDACIÓN CANARIA PARA LAS</text:p>
      <text:p text:style-name="Text"> <text:s text:c="232"/>convocatoria se le tiene desistido de su solicitud, de</text:p>
      <text:p text:style-name="Text"> <text:s text:c="20"/>PERSONAS CON SORDERA Y SUS <text:s text:c="9"/>G38298766 <text:s text:c="3"/>SDD2023CA00120 <text:s text:c="7"/>ADECUACIÓN DE LA SEDE DE FUNCASOR <text:s text:c="19"/>Discapacidad <text:s text:c="5"/>4.1 <text:s text:c="8"/>4 <text:s text:c="7"/>96.025,80 € <text:s text:c="2"/>62.325,80 € <text:s text:c="4"/>0,00 € <text:s text:c="3"/>0,00 € <text:s text:c="67"/>2</text:p>
      <text:p text:style-name="Text"> <text:s text:c="232"/>acuerdo con lo previsto en los art. 43.2 y 68.1 de la Ley</text:p>
      <text:p text:style-name="Text"> <text:s text:c="20"/>FAMILIAS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text:s text:c="232"/>Según la base decimotercera punto dos de la</text:p>
      <text:p text:style-name="Text"> <text:s text:c="232"/>convocatoria, se le tiene por desistida su solicitud al no</text:p>
      <text:p text:style-name="Text"> <text:s text:c="91"/>Gestión aula asistencial para la recuperación</text:p>
      <text:p text:style-name="Text"> <text:s text:c="232"/>dar respuesta al requerimiento efectuado por el órgano</text:p>
      <text:p text:style-name="Text"> <text:s text:c="20"/>ASOC HORIZONTE <text:s text:c="21"/>G38254462 <text:s text:c="3"/>SDD2023CA00002 <text:s text:c="7"/>funcional de personas con discapacidad intelectual <text:s text:c="2"/>Discapacidad <text:s text:c="5"/>1.3 <text:s text:c="17"/>72.663,17 € <text:s text:c="2"/>60.000,00 € <text:s text:c="4"/>0,00 € <text:s text:c="3"/>0,00 € <text:s text:c="67"/>0</text:p>
      <text:p text:style-name="Text"> <text:s text:c="232"/>instructor en relación a este expediente.</text:p>
      <text:p text:style-name="Text"> <text:s text:c="91"/>severa y profunda.</text:p>
      <text:p text:style-name="Text"> <text:s text:c="232"/>No aporta memoria resumen</text:p>
      <text:p text:style-name="Text"> </text:p>
      <text:p text:style-name="Text"> </text:p>
      <text:p text:style-name="Text"> <text:s text:c="232"/>Según la Base Decimo tercera apartado Dos de la</text:p>
      <text:p text:style-name="Text"> <text:s text:c="20"/>ASOCIACION PARA LA PROMOCION DEL</text:p>
      <text:p text:style-name="Text"> <text:s text:c="232"/>convocatoria se le tiene desistido de su solicitud, de</text:p>
      <text:p text:style-name="Text"> <text:s text:c="20"/>EMPLEO Y LA COHESION SOCIAL <text:s text:c="8"/>G38960209 <text:s text:c="3"/>SDD2023CA00101 <text:s text:c="7"/>PROYECTO AURORA II <text:s text:c="34"/>Discapacidad <text:s text:c="5"/>2.2 <text:s text:c="8"/>2 <text:s text:c="9"/>0,00 € <text:s text:c="5"/>60.000,00 € <text:s text:c="4"/>0,00 € <text:s text:c="3"/>0,00 € <text:s text:c="67"/>0</text:p>
      <text:p text:style-name="Text"> <text:s text:c="232"/>acuerdo con lo previsto en los art. 43.2 y 68.1 de la Ley</text:p>
      <text:p text:style-name="Text"> <text:s text:c="20"/>CREATIVA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text:s text:c="232"/>Según la Base Decimo tercera apartado Dos de la</text:p>
      <text:p text:style-name="Text"> <text:s text:c="20"/>ASOCIACION PARA LA PROMOCION DEL</text:p>
      <text:p text:style-name="Text"> <text:s text:c="232"/>convocatoria se le tiene desistido de su solicitud, de</text:p>
      <text:p text:style-name="Text"> <text:s text:c="20"/>EMPLEO Y LA COHESION SOCIAL <text:s text:c="8"/>G38960209 <text:s text:c="3"/>SDD2023CA00130 <text:s text:c="7"/>PROYECTO DIVERSI ÓN <text:s text:c="33"/>Discapacidad <text:s text:c="5"/>1.3 <text:s text:c="8"/>3 <text:s text:c="9"/>0,00 € <text:s text:c="5"/>60.000,00 € <text:s text:c="4"/>0,00 € <text:s text:c="3"/>0,00 € <text:s text:c="67"/>0</text:p>
      <text:p text:style-name="Text"> <text:s text:c="232"/>acuerdo con lo previsto en los art. 43.2 y 68.1 de la Ley</text:p>
      <text:p text:style-name="Text"> <text:s text:c="20"/>CREATIVA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text:s text:c="232"/>Según la Base Decimo tercera apartado Dos de la</text:p>
      <text:p text:style-name="Text"> <text:s text:c="20"/>ASOCIACION PARA LA PROMOCION DEL</text:p>
      <text:p text:style-name="Text"> <text:s text:c="232"/>convocatoria se le tiene desistido de su solicitud, de</text:p>
      <text:p text:style-name="Text"> <text:s text:c="20"/>EMPLEO Y LA COHESION SOCIAL <text:s text:c="8"/>G38960209 <text:s text:c="3"/>SDD2023CA00143 <text:s text:c="7"/>PROYECTO MARAVILLA <text:s text:c="34"/>Discapacidad <text:s text:c="5"/>1.3 <text:s text:c="8"/>4 <text:s text:c="9"/>0,00 € <text:s text:c="5"/>60.000,00 € <text:s text:c="4"/>0,00 € <text:s text:c="3"/>0,00% <text:s text:c="68"/>0</text:p>
      <text:p text:style-name="Text"> <text:s text:c="232"/>acuerdo con lo previsto en los art. 43.2 y 68.1 de la Ley</text:p>
      <text:p text:style-name="Text"> <text:s text:c="20"/>CREATIVA</text:p>
      <text:p text:style-name="Text"> <text:s text:c="232"/>39/2015, de 1 de octubre, de Procedimiento</text:p>
      <text:p text:style-name="Text"> <text:s text:c="232"/>Administrativo Común de las Administraciones Públicas,</text:p>
      <text:p text:style-name="Text"> <text:s text:c="232"/>al no contestar el requerimiento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55"/>Fecha: 21/12/2023 - 14:52:12</text:p>
      <text:p text:style-name="Text"> <text:s text:c="31"/>CONCEPCION RAMIREZ CUELLIGA - DIRECTOR/A DE DEPENDENCIA <text:s text:c="15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6/46</text:p>
      <text:p text:style-name="Text"> </text:p>
      <text:p text:style-name="Text"> </text:p>
      <text:p text:style-name="Text"> <text:s text:c="65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89"/>ANEXO II. SOLICITUDES DESISTIDAS DEFINITIVAMENTE DISCAPACIDAD</text:p>
      <text:p text:style-name="Text"> </text:p>
      <text:p text:style-name="Text"> </text:p>
      <text:p text:style-name="Text"> <text:s text:c="164"/>COSTE TOTAL <text:s text:c="2"/>SUBVENCIÓN <text:s text:c="88"/>TOTAL</text:p>
      <text:p text:style-name="Text"> <text:s text:c="34"/>ENTIDAD <text:s text:c="14"/>CIF <text:s text:c="5"/>EXPEDIENTE SOLICITUD <text:s text:c="13"/>ACTIVIDAD/PROYECTO <text:s text:c="10"/>ÁREA <text:s text:c="7"/>ACTIVIDAD <text:s text:c="2"/>PRIORIDAD <text:s text:c="30"/>CONCEDIDO <text:s text:c="3"/>% <text:s text:c="14"/>OBSERVACIONES RESOLUCIÓN DEFINITIVA</text:p>
      <text:p text:style-name="Text"> <text:s text:c="165"/>PROYECTO <text:s text:c="5"/>SOLICITADA <text:s text:c="85"/>VALORACIÓN</text:p>
      <text:p text:style-name="Text"> </text:p>
      <text:p text:style-name="Text"> </text:p>
      <text:p text:style-name="Text"> <text:s text:c="212"/>Según la Base Décimo tercera apartado Dos de la</text:p>
      <text:p text:style-name="Text"> <text:s text:c="212"/>convocatoria se le tiene desistido de su solicitud, de</text:p>
      <text:p text:style-name="Text"> <text:s text:c="20"/>FUNDACION CANARIA CARLOS <text:s text:c="43"/>TRAZANDO CAMINOS DE APOYO CANARIAS <text:s text:c="89"/>acuerdo con lo previsto en los art. 43.2 y 68.1 de la Ley</text:p>
      <text:p text:style-name="Text"> <text:s text:c="53"/>G72430895 <text:s text:c="3"/>SDD2023CA00223 <text:s text:c="44"/>Discapacidad <text:s text:c="5"/>1.3 <text:s text:c="8"/>2 <text:s text:c="9"/>0,00 € <text:s text:c="5"/>59.999,90 € <text:s text:c="4"/>0,00 € <text:s text:c="3"/>0,00% <text:s text:c="68"/>21</text:p>
      <text:p text:style-name="Text"> <text:s text:c="20"/>GUILLERMO DOMINGUEZ HERNANDEZ <text:s text:c="38"/>INCLUSIVA <text:s text:c="114"/>39/2015, de 1 de octubre, de Procedimiento</text:p>
      <text:p text:style-name="Text"> <text:s text:c="212"/>Administrativo Común de las Administraciones Públicas,</text:p>
      <text:p text:style-name="Text"> <text:s text:c="212"/>al no contestar el requerimiento</text:p>
      <text:p text:style-name="Text"> <text:s text:c="212"/>Según la Base Décimo tercera apartado Dos de la</text:p>
      <text:p text:style-name="Text"> <text:s text:c="212"/>convocatoria se le tiene desistido de su solicitud, de</text:p>
      <text:p text:style-name="Text"> <text:s text:c="212"/>acuerdo con lo previsto en el 68.1 de la Ley 39/2015, de</text:p>
      <text:p text:style-name="Text"> <text:s text:c="212"/>1 de octubre, de Procedimiento Administrativo Común de</text:p>
      <text:p text:style-name="Text"> <text:s text:c="212"/>las Administraciones Públicas, al no contestar el</text:p>
      <text:p text:style-name="Text"> <text:s text:c="20"/>ASOC PARA LA ATENCION DE LA <text:s text:c="164"/>requerimiento"</text:p>
      <text:p text:style-name="Text"> <text:s text:c="53"/>G35058155 <text:s text:c="3"/>SDD2023CA00023 <text:s text:c="7"/>GABINETE DE ORIENTACIÓN <text:s text:c="13"/>Discapacidad <text:s text:c="5"/>1.3 <text:s text:c="8"/>2 <text:s text:c="9"/>0,00 € <text:s text:c="5"/>29.413,79 € <text:s text:c="4"/>0,00 € <text:s text:c="3"/>0,00% <text:s text:c="68"/>17</text:p>
      <text:p text:style-name="Text"> <text:s text:c="20"/>PARALISIS CEREBRAL</text:p>
      <text:p text:style-name="Text"> </text:p>
      <text:p text:style-name="Text"> <text:s text:c="212"/>Se propone desestimar el proyecto al aportar la entidad</text:p>
      <text:p text:style-name="Text"> <text:s text:c="212"/>un nuevo Plan de financiación que difiere de manera</text:p>
      <text:p text:style-name="Text"> <text:s text:c="212"/>notoria con el de la Solicitud inicial, modificando el coste</text:p>
      <text:p text:style-name="Text"> <text:s text:c="212"/>total del proyecto presentado.</text:p>
      <text:p text:style-name="Text"> <text:s text:c="212"/>Según la base decimotercera punto dos de la</text:p>
      <text:p text:style-name="Text"> <text:s text:c="212"/>convocatoria, se le tiene por desistida su solicitud al no</text:p>
      <text:p text:style-name="Text"> <text:s text:c="212"/>dar respuesta al requerimiento efectuado por el órgano</text:p>
      <text:p text:style-name="Text"> <text:s text:c="212"/>instructor en relación a este expediente.</text:p>
      <text:p text:style-name="Text"> </text:p>
      <text:p text:style-name="Text"> <text:s text:c="213"/>- El plan de financiación contiene errores y/o no coincide</text:p>
      <text:p text:style-name="Text"> <text:s text:c="212"/>con la información reflejada en la solicitud o éste no se</text:p>
      <text:p text:style-name="Text"> <text:s text:c="212"/>adecúa a lo previsto en las bases reguladoras, por tanto,</text:p>
      <text:p text:style-name="Text"> <text:s text:c="212"/>debe aportar nuevo plan de financiación subsanando los</text:p>
      <text:p text:style-name="Text"> <text:s text:c="20"/>ASOCIACION SALUD MENTAL AFESUR <text:s text:c="2"/>G35473453 <text:s text:c="3"/>SDD2023CA00155 <text:s text:c="7"/>PROYECTO AL COMPÁS <text:s text:c="18"/>Discapacidad <text:s text:c="5"/>1.3 <text:s text:c="8"/>1 <text:s text:c="9"/>0,00 € <text:s text:c="7"/>0,00 € <text:s text:c="7"/>0,00 € <text:s text:c="3"/>0,00% <text:s text:c="2"/>siguientes aspectos: En el coste “Improte total de la <text:s text:c="13"/>0</text:p>
      <text:p text:style-name="Text"> <text:s text:c="212"/>actuación” no esta incluida la cuantía de la "Fundación</text:p>
      <text:p text:style-name="Text"> <text:s text:c="212"/>Bancaria La Caixa” a pesar de reflejarla en el apartado</text:p>
      <text:p text:style-name="Text"> <text:s text:c="212"/>“Otras subvenciones” e indican “ Persona Técnica</text:p>
      <text:p text:style-name="Text"> <text:s text:c="212"/>auxiliar” pero no concuerda esta información con la que</text:p>
      <text:p text:style-name="Text"> <text:s text:c="212"/>figura en la memoria explicativa. APORTA</text:p>
      <text:p text:style-name="Text"> <text:s text:c="212"/>INCORRECTAMENTE CAMBIAN LOS MESES DEL</text:p>
      <text:p text:style-name="Text"> <text:s text:c="212"/>PROYECTO EN EL PLAN DE FINANCIACIÓN DE 6</text:p>
      <text:p text:style-name="Text"> <text:s text:c="212"/>MESES A 12 MESES, no respondiendo de forma</text:p>
      <text:p text:style-name="Text"> <text:s text:c="212"/>coherente al requerimiento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35"/>Fecha: 21/12/2023 - 14:52:12</text:p>
      <text:p text:style-name="Text"> <text:s text:c="31"/>CONCEPCION RAMIREZ CUELLIGA - DIRECTOR/A DE DEPENDENCIA <text:s text:c="13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7/46</text:p>
      <text:p text:style-name="Text"> </text:p>
      <text:p text:style-name="Text"> </text:p>
      <text:p text:style-name="Text"> <text:s text:c="62"/>S7LjfspXUPzgI5dmF74FhHB4jH81yWmO</text:p>
      <text:p text:style-name="Text"> <text:s text:c="66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2"/>ANEXO II. SOLICITUDES DESISTIDAS DEFINITIVAMENTE DEPENDENCIA</text:p>
      <text:p text:style-name="Text"> </text:p>
      <text:p text:style-name="Text"> </text:p>
      <text:p text:style-name="Text"> <text:s text:c="168"/>COSTE TOTAL <text:s text:c="2"/>SUBVENCIÓN <text:s text:c="91"/>TOTAL</text:p>
      <text:p text:style-name="Text"> <text:s text:c="35"/>ENTIDAD <text:s text:c="16"/>CIF <text:s text:c="5"/>EXPEDIENTE SOLICITUD <text:s text:c="14"/>ACTIVIDAD/PROYECTO <text:s text:c="11"/>ÁREA <text:s text:c="6"/>ACTIVIDAD <text:s text:c="2"/>PRIORIDAD <text:s text:c="31"/>CONCEDIDO <text:s text:c="3"/>% <text:s text:c="14"/>OBSERVACIONES RESOLUCIÓN DEFINITIVA</text:p>
      <text:p text:style-name="Text"> <text:s text:c="169"/>PROYECTO <text:s text:c="5"/>SOLICITADA <text:s text:c="88"/>VALORACIÓN</text:p>
      <text:p text:style-name="Text"> </text:p>
      <text:p text:style-name="Text"> </text:p>
      <text:p text:style-name="Text"> <text:s text:c="217"/>Según la base decimotercera punto dos de la</text:p>
      <text:p text:style-name="Text"> <text:s text:c="217"/>convocatoria, se le tiene por desistida su solicitud al no</text:p>
      <text:p text:style-name="Text"> <text:s text:c="217"/>dar respuesta al requerimiento efectuado por el órgano</text:p>
      <text:p text:style-name="Text"> <text:s text:c="217"/>instructor en relación a este expediente.</text:p>
      <text:p text:style-name="Text"> </text:p>
      <text:p text:style-name="Text"> <text:s text:c="217"/>No aportan memoria resumen del Proyecto Construyendo</text:p>
      <text:p text:style-name="Text"> <text:s text:c="217"/>Futuro</text:p>
      <text:p text:style-name="Text"> <text:s text:c="20"/>FUNDACION CANARIA CARLOS</text:p>
      <text:p text:style-name="Text"> <text:s text:c="56"/>G72430895 <text:s text:c="3"/>SDD2023CA00226 <text:s text:c="7"/>CONSTRUYENDO FUTURO <text:s text:c="19"/>Dependencia <text:s text:c="5"/>3.1 <text:s text:c="8"/>3 <text:s text:c="9"/>0,00 € <text:s text:c="5"/>59.994,90 € <text:s text:c="5"/>0,00 € <text:s text:c="3"/>0,00% <text:s text:c="70"/>22</text:p>
      <text:p text:style-name="Text"> <text:s text:c="20"/>GUILLERMO DOMINGUEZ HERNANDEZ</text:p>
      <text:p text:style-name="Text"> <text:s text:c="217"/>Se propone desisitir el proyecto al aportar la entidad un</text:p>
      <text:p text:style-name="Text"> <text:s text:c="217"/>nuevo Plan de financiación que difiere de manera notoria</text:p>
      <text:p text:style-name="Text"> <text:s text:c="217"/>con el de la Solicitud inicial, modificando el coste total del</text:p>
      <text:p text:style-name="Text"> <text:s text:c="217"/>proyecto presentado..</text:p>
      <text:p text:style-name="Text"> </text:p>
      <text:p text:style-name="Text"> </text:p>
      <text:p text:style-name="Text"> </text:p>
      <text:p text:style-name="Text"> <text:s text:c="217"/>Al amparo de la Base Vigesimotercera Apartado i Cuatro</text:p>
      <text:p text:style-name="Text"> <text:s text:c="217"/>y del resuelvo Quinto de la Resolución conjunta de la</text:p>
      <text:p text:style-name="Text"> <text:s text:c="217"/>Dirección General de Dependencia y de la Dirección</text:p>
      <text:p text:style-name="Text"> <text:s text:c="217"/>General de Discapacidad por la que se otorgan, de forma</text:p>
      <text:p text:style-name="Text"> <text:s text:c="217"/>provisional, las subvenciones solicitadas con cargo a la</text:p>
      <text:p text:style-name="Text"> <text:s text:c="217"/>convocatoria de subvenciones destinadas a la ejecución</text:p>
      <text:p text:style-name="Text"> <text:s text:c="91"/>FOMENTO DE LA COMUNICACIÓN A TRAVES</text:p>
      <text:p text:style-name="Text"> <text:s text:c="20"/>ASOCIACION PARA LA ATENCION A LA <text:s text:c="164"/>de proyectos que fomenten los derechos de las personas</text:p>
      <text:p text:style-name="Text"> <text:s text:c="56"/>G76612464 <text:s text:c="3"/>SDD2023CA00154 <text:s text:c="7"/>DE COMUNICADORES DINÁMICOS DE ALTA <text:s text:c="4"/>Dependencia <text:s text:c="5"/>1.2 <text:s text:c="8"/>1 <text:s text:c="7"/>50.500,00 € <text:s text:c="2"/>40.000,00 € <text:s text:c="5"/>0,00 € <text:s text:c="3"/>0,00% <text:s text:c="71"/>11</text:p>
      <text:p text:style-name="Text"> <text:s text:c="20"/>DIVERSIDAD CENTRO AGORA <text:s text:c="173"/>con discapacidad y personas en situación de</text:p>
      <text:p text:style-name="Text"> <text:s text:c="91"/>TECNOLOGÍA</text:p>
      <text:p text:style-name="Text"> <text:s text:c="217"/>dependencia, y se efectúa la convocatoria para el</text:p>
      <text:p text:style-name="Text"> <text:s text:c="217"/>presente ejercicio económico, aprobada mediante orden</text:p>
      <text:p text:style-name="Text"> <text:s text:c="217"/>de 16 de octubre de 2023 al no presentar la aceptación</text:p>
      <text:p text:style-name="Text"> <text:s text:c="217"/>en el plazo otorgado para ello, se le tiene desistido de su</text:p>
      <text:p text:style-name="Text"> <text:s text:c="217"/>solicitud.</text:p>
      <text:p text:style-name="Text"> </text:p>
      <text:p text:style-name="Text"> <text:s text:c="217"/>Según la base decimotercera punto dos de la</text:p>
      <text:p text:style-name="Text"> <text:s text:c="217"/>convocatoria, se le tiene por desistida su solicitud al no</text:p>
      <text:p text:style-name="Text"> <text:s text:c="217"/>dar respuesta al requerimiento efectuado por el órgano</text:p>
      <text:p text:style-name="Text"> <text:s text:c="20"/>ASOC DE CUIDADORAS FAMILIARES Y <text:s text:c="165"/>instructor en relación a este expediente:</text:p>
      <text:p text:style-name="Text"> <text:s text:c="91"/>DIGNIFICANDO LA ALIMENTACIÓN DE LAS</text:p>
      <text:p text:style-name="Text"> <text:s text:c="20"/>AMIG@S DE PERSONAS CON <text:s text:c="13"/>G38877312 <text:s text:c="3"/>SDD2023CA00141 <text:s text:c="46"/>Dependencia <text:s text:c="5"/>4.1 <text:s text:c="8"/>1 <text:s text:c="9"/>0,00 € <text:s text:c="5"/>100.000,00 € <text:s text:c="4"/>0,00 € <text:s text:c="3"/>0,00% <text:s text:c="71"/>0</text:p>
      <text:p text:style-name="Text"> <text:s text:c="91"/>PERSONAS MAYORES</text:p>
      <text:p text:style-name="Text"> <text:s text:c="20"/>DEPENDENCIA <text:s text:c="185"/>La entidad no aporta documento de cesión y/o</text:p>
      <text:p text:style-name="Text"> <text:s text:c="217"/>compromiso de destinar el inmueble, cedido o en</text:p>
      <text:p text:style-name="Text"> <text:s text:c="217"/>propiedad, a la actividad prevista como mínimo por 5</text:p>
      <text:p text:style-name="Text"> <text:s text:c="217"/>años</text:p>
      <text:p text:style-name="Text"> <text:s text:c="217"/>Según la Base Decimo tercera apartado Dos de la</text:p>
      <text:p text:style-name="Text"> <text:s text:c="217"/>convocatoria se le tiene desistido de su solicitud, de</text:p>
      <text:p text:style-name="Text"> <text:s text:c="20"/>COMUNIDAD HOGAR VIRGEN PODEROSA</text:p>
      <text:p text:style-name="Text"> <text:s text:c="91"/>MEJORAS Y ADECUACION DE SERVICIOS <text:s text:c="92"/>acuerdo con lo previsto en los art. 43.2 y 68.1 de la Ley</text:p>
      <text:p text:style-name="Text"> <text:s text:c="20"/>DE LA COMPAÑIA DE LAS HIJAS DE LA <text:s text:c="2"/>R3800346C <text:s text:c="3"/>SDD2023CA00197 <text:s text:c="46"/>Dependencia <text:s text:c="5"/>4.1 <text:s text:c="8"/>1 <text:s text:c="9"/>0,00 € <text:s text:c="5"/>16.258,42 € <text:s text:c="5"/>0,00 € <text:s text:c="3"/>0,00% <text:s text:c="71"/>0</text:p>
      <text:p text:style-name="Text"> <text:s text:c="91"/>HVP2024 <text:s text:c="118"/>39/2015, de 1 de octubre, de Procedimiento</text:p>
      <text:p text:style-name="Text"> <text:s text:c="20"/>CARIDAD DE SAN VICENTE DE PAUL</text:p>
      <text:p text:style-name="Text"> <text:s text:c="217"/>Administrativo Común de las Administraciones Públicas,</text:p>
      <text:p text:style-name="Text"> <text:s text:c="217"/>al no contestar el requerimiento</text:p>
      <text:p text:style-name="Text"> <text:s text:c="217"/>Al amparo de la Base Vigesimotercera Apartado i Cuatro</text:p>
      <text:p text:style-name="Text"> <text:s text:c="217"/>y del resuelvo Quinto de la Resolución conjunta de la</text:p>
      <text:p text:style-name="Text"> <text:s text:c="217"/>Dirección General de Dependencia y de la Dirección</text:p>
      <text:p text:style-name="Text"> <text:s text:c="217"/>General de Discapacidad por la que se otorgan, de forma</text:p>
      <text:p text:style-name="Text"> <text:s text:c="217"/>provisional, las subvenciones solicitadas con cargo a la</text:p>
      <text:p text:style-name="Text"> <text:s text:c="217"/>convocatoria de subvenciones destinadas a la ejecución</text:p>
      <text:p text:style-name="Text"> <text:s text:c="20"/>ASOCIACION OSCAR GUTIERREZ <text:s text:c="9"/>G76229384 <text:s text:c="3"/>SDD2023CA00227 <text:s text:c="7"/>ADQUISICION EQUIPAMIENTO INFORMATICO <text:s text:c="2"/>Dependencia <text:s text:c="5"/>4.1 <text:s text:c="8"/>3 <text:s text:c="8"/>9.089,58 € <text:s text:c="3"/>9.089,58 € <text:s text:c="5"/>0,00 € <text:s text:c="3"/>0,00% <text:s text:c="2"/>de proyectos que fomenten los derechos de las personas <text:s text:c="14"/>0</text:p>
      <text:p text:style-name="Text"> <text:s text:c="217"/>con discapacidad y personas en situación de</text:p>
      <text:p text:style-name="Text"> <text:s text:c="217"/>dependencia, y se efectúa la convocatoria para el</text:p>
      <text:p text:style-name="Text"> <text:s text:c="217"/>presente ejercicio económico, aprobada mediante orden</text:p>
      <text:p text:style-name="Text"> <text:s text:c="217"/>de 16 de octubre de 2023 al no presentar la aceptación</text:p>
      <text:p text:style-name="Text"> <text:s text:c="217"/>en el plazo otorgado para ello, se le tiene desistido de su</text:p>
      <text:p text:style-name="Text"> <text:s text:c="217"/>solicitud.</text:p>
      <text:p text:style-name="Text"> <text:s text:c="20"/>TOTAL PROYECTOS: <text:s text:c="22"/>5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0"/>Fecha: 21/12/2023 - 14:52:12</text:p>
      <text:p text:style-name="Text"> <text:s text:c="31"/>CONCEPCION RAMIREZ CUELLIGA - DIRECTOR/A DE DEPENDENCIA <text:s text:c="136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8/46</text:p>
      <text:p text:style-name="Text"> </text:p>
      <text:p text:style-name="Text"> </text:p>
      <text:p text:style-name="Text"> <text:s text:c="65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2"/>ANEXO III. SOLICITUDES DESETIMADAS DEFINITIVAMENTE DISCAPACIDAD</text:p>
      <text:p text:style-name="Text"> </text:p>
      <text:p text:style-name="Text"> </text:p>
      <text:p text:style-name="Text"> <text:s text:c="173"/>COSTE TOTAL <text:s text:c="3"/>SUBVENCIÓN <text:s text:c="75"/>TOTAL</text:p>
      <text:p text:style-name="Text"> <text:s text:c="35"/>ENTIDAD <text:s text:c="17"/>CIF <text:s text:c="5"/>EXPEDIENTE SOLICITUD <text:s text:c="14"/>ACTIVIDAD/PROYECTO <text:s text:c="14"/>ÁREA <text:s text:c="7"/>ACTIVIDAD <text:s text:c="2"/>PRIORIDAD <text:s text:c="32"/>CONCEDIDO <text:s text:c="4"/>% <text:s text:c="13"/>OBSERVACIONES RESOLUCIÓN DEFINITIVA</text:p>
      <text:p text:style-name="Text"> <text:s text:c="174"/>PROYECTO <text:s text:c="6"/>SOLICITADA <text:s text:c="72"/>VALORACIÓN</text:p>
      <text:p text:style-name="Text"> </text:p>
      <text:p text:style-name="Text"> </text:p>
      <text:p text:style-name="Text"> <text:s text:c="20"/>ASOC DE DISCAPACITADOS DEL SUR</text:p>
      <text:p text:style-name="Text"> <text:s text:c="57"/>G76002617 <text:s text:c="3"/>SDD2023CA00098 <text:s text:c="7"/>ATENCIÓN TEMPRANA <text:s text:c="24"/>Discapacidad <text:s text:c="5"/>1.1 <text:s text:c="8"/>1 <text:s text:c="7"/>50.023,17 € <text:s text:c="3"/>28.543,00 € <text:s text:c="5"/>0,00 € <text:s text:c="3"/>57,06% <text:s text:c="2"/>DESESTIMADA: Falta de dotación presupuestaria <text:s text:c="5"/>16</text:p>
      <text:p text:style-name="Text"> <text:s text:c="20"/>ADISSUR</text:p>
      <text:p text:style-name="Text"> <text:s text:c="20"/>ASOCIACION ALDIS PARA PREVENIR Y <text:s text:c="39"/>ATENCIÓN TEMPRANA PARA MENORES CON</text:p>
      <text:p text:style-name="Text"> <text:s text:c="57"/>G38858080 <text:s text:c="3"/>SDD2023CA00136 <text:s text:c="49"/>Discapacidad <text:s text:c="5"/>1.1 <text:s text:c="8"/>2 <text:s text:c="8"/>9.902,15 € <text:s text:c="4"/>9.702,10 € <text:s text:c="5"/>0,00 € <text:s text:c="3"/>81,33% <text:s text:c="2"/>DESESTIMADA: Falta de dotación presupuestaria <text:s text:c="5"/>16</text:p>
      <text:p text:style-name="Text"> <text:s text:c="20"/>SANAR ENFERMEDADES INFANTILES <text:s text:c="42"/>DISCAPACIDAD Y SUS FAMILIAS</text:p>
      <text:p text:style-name="Text"> <text:s text:c="20"/>ASOC CANARIA DE PERSONAS CON</text:p>
      <text:p text:style-name="Text"> <text:s text:c="92"/>ATENCIÓN TEMPRANA EN AUTISMO</text:p>
      <text:p text:style-name="Text"> <text:s text:c="20"/>TRASTORNOS GENERALIZADOS DEL <text:s text:c="8"/>G35663897 <text:s text:c="3"/>SDD2023CA00145 <text:s text:c="49"/>Discapacidad <text:s text:c="5"/>1.1 <text:s text:c="8"/>1 <text:s text:c="7"/>38.401,61 € <text:s text:c="3"/>35.700,73 € <text:s text:c="5"/>0,00 € <text:s text:c="3"/>92,97% <text:s text:c="2"/>DESESTIMADA: Falta de dotación presupuestaria <text:s text:c="5"/>15</text:p>
      <text:p text:style-name="Text"> <text:s text:c="92"/>CENTRADA EN LA FAMILIA</text:p>
      <text:p text:style-name="Text"> <text:s text:c="20"/>DESARROLLO (ACTRA</text:p>
      <text:p text:style-name="Text"> <text:s text:c="20"/>ASOC DE FAMILIAS DE PERSONAS CON</text:p>
      <text:p text:style-name="Text"> <text:s text:c="57"/>G35042977 <text:s text:c="3"/>SDD2023CA00222 <text:s text:c="7"/>PROGRAMA DE DEPORTE JOVEN <text:s text:c="16"/>Discapacidad <text:s text:c="5"/>1.3 <text:s text:c="8"/>4 <text:s text:c="10"/>0,00 € <text:s text:c="5"/>14.511,88 € <text:s text:c="5"/>0,00 <text:s text:c="5"/>0,00% <text:s text:c="3"/>DESESTIMADA: Falta de dotación presupuestaria <text:s text:c="6"/>11</text:p>
      <text:p text:style-name="Text"> <text:s text:c="20"/>AUTISMO DE LAS PALMAS</text:p>
      <text:p text:style-name="Text"> <text:s text:c="20"/>FUNDACIÓN ADECCO <text:s text:c="20"/>G82382987 <text:s text:c="3"/>SDD2023CA00079 <text:s text:c="7"/>TRAZA TU FUTURO 2023 <text:s text:c="21"/>Discapacidad <text:s text:c="5"/>1.3 <text:s text:c="8"/>1 <text:s text:c="7"/>69.017,15 € <text:s text:c="3"/>55.144,73 € <text:s text:c="5"/>0,00 € <text:s text:c="3"/>0,00% <text:s text:c="3"/>DESESTIMADA: Falta de dotación presupuestaria <text:s text:c="5"/>18</text:p>
      <text:p text:style-name="Text"> <text:s text:c="92"/>PROGRAMA DE INTEGRACIÓN E INCLUSIÓN</text:p>
      <text:p text:style-name="Text"> <text:s text:c="20"/>ASOC. SINDROME DE DOWN DE LAS</text:p>
      <text:p text:style-name="Text"> <text:s text:c="57"/>G35131515 <text:s text:c="3"/>SDD2023CA00123 <text:s text:c="7"/>SOCIAL PARA PERSONAS CON SÍNDROME DE <text:s text:c="5"/>Discapacidad <text:s text:c="5"/>1.3 <text:s text:c="8"/>1 <text:s text:c="7"/>39.670,27 € <text:s text:c="3"/>31.736,20 € <text:s text:c="5"/>0,00 € <text:s text:c="3"/>0,00% <text:s text:c="3"/>DESESTIMADA: Falta de dotación presupuestaria <text:s text:c="5"/>17</text:p>
      <text:p text:style-name="Text"> <text:s text:c="20"/>PALMAS</text:p>
      <text:p text:style-name="Text"> <text:s text:c="92"/>DOWN</text:p>
      <text:p text:style-name="Text"> <text:s text:c="92"/>INTERVENCIÓN INTERDISCIPLINAR PARA</text:p>
      <text:p text:style-name="Text"> <text:s text:c="20"/>ASOC PARA LA INSER LAB DEL DISCAP</text:p>
      <text:p text:style-name="Text"> <text:s text:c="57"/>G76528066 <text:s text:c="3"/>SDD2023CA00032 <text:s text:c="7"/>JÓVENES CON DIFERENTES CAPACIDADES <text:s text:c="7"/>Discapacidad <text:s text:c="5"/>1.3 <text:s text:c="8"/>2 <text:s text:c="7"/>45.397,50 € <text:s text:c="4"/>6.973,44 € <text:s text:c="5"/>0,00 € <text:s text:c="3"/>0,00% <text:s text:c="3"/>DESESTIMADA: Falta de dotación presupuestaria <text:s text:c="5"/>17</text:p>
      <text:p text:style-name="Text"> <text:s text:c="20"/>INTELECTUAL</text:p>
      <text:p text:style-name="Text"> <text:s text:c="92"/>INTELECTUALES Y FAMILIAS</text:p>
      <text:p text:style-name="Text"> <text:s text:c="92"/>APOYOS PARA UNA MAYOR AUTONOMÍA,</text:p>
      <text:p text:style-name="Text"> <text:s text:c="92"/>INCLUSIÓN SOCIAL Y EMPODERAMIENTO DE</text:p>
      <text:p text:style-name="Text"> <text:s text:c="20"/>FUNDACION TUTELAR CANARIA <text:s text:c="11"/>G38743308 <text:s text:c="3"/>SDD2023CA00149 <text:s text:c="49"/>Discapacidad <text:s text:c="5"/>1.3 <text:s text:c="8"/>1 <text:s text:c="7"/>45.089,63 € <text:s text:c="3"/>26.925,30 € <text:s text:c="5"/>0,00 € <text:s text:c="3"/>0,00% <text:s text:c="3"/>DESESTIMADA: Falta de dotación presupuestaria <text:s text:c="5"/>17</text:p>
      <text:p text:style-name="Text"> <text:s text:c="92"/>LAS PERSONAS CON DISCAPACIDAD</text:p>
      <text:p text:style-name="Text"> <text:s text:c="92"/>INTELECTUAL</text:p>
      <text:p text:style-name="Text"> <text:s text:c="20"/>LANZAROTEÑA PARA LA ASISTENCIA DE <text:s text:c="38"/>PROGRAMA DE ATENCION SOCIOSANITARIA</text:p>
      <text:p text:style-name="Text"> <text:s text:c="57"/>G76224310 <text:s text:c="3"/>SDD2023CA00181 <text:s text:c="49"/>Discapacidad <text:s text:c="5"/>1.3 <text:s text:c="8"/>2 <text:s text:c="7"/>77.073,48 € <text:s text:c="3"/>35.000,00 € <text:s text:c="5"/>0,00 € <text:s text:c="3"/>0,00% <text:s text:c="3"/>DESESTIMADA: Falta de dotación presupuestaria <text:s text:c="5"/>17</text:p>
      <text:p text:style-name="Text"> <text:s text:c="20"/>LA ESCLEROSIS MULTIPLE <text:s text:c="49"/>EN ESCLEROSIS MULTIPLE</text:p>
      <text:p text:style-name="Text"> <text:s text:c="92"/>INTERVENCION EN FAMILIAS CON HIJS <text:s text:c="98"/>DESESTIMADA: Falta de dotación presupuestaria</text:p>
      <text:p text:style-name="Text"> <text:s text:c="20"/>ASOCIACION SOLIDARIA INFINITY <text:s text:c="7"/>G16880403 <text:s text:c="3"/>SDD2023CA00063 <text:s text:c="49"/>Discapacidad <text:s text:c="5"/>1.3 <text:s text:c="8"/>2 <text:s text:c="7"/>60.023,69 € <text:s text:c="3"/>60.000,00 € <text:s text:c="5"/>0,00 € <text:s text:c="3"/>0,00% <text:s text:c="54"/>16</text:p>
      <text:p text:style-name="Text"> <text:s text:c="92"/>NEURODIVERGENTES <text:s text:c="115"/>Tras reubicarse de Oficio en la Línea 1.3</text:p>
      <text:p text:style-name="Text"> <text:s text:c="20"/>ASOCIACION ASPERGER TEA ISLAS <text:s text:c="42"/>SENSIBILIZACIÓN, CONCIENCIACIÓN E</text:p>
      <text:p text:style-name="Text"> <text:s text:c="57"/>G35872472 <text:s text:c="3"/>SDD2023CA00193 <text:s text:c="49"/>Discapacidad <text:s text:c="5"/>1.3 <text:s text:c="8"/>2 <text:s text:c="7"/>17.917,55 € <text:s text:c="3"/>14.394,87 € <text:s text:c="5"/>0,00 € <text:s text:c="3"/>0,00% <text:s text:c="3"/>DESESTIMADA: Falta de dotación presupuestaria <text:s text:c="5"/>15</text:p>
      <text:p text:style-name="Text"> <text:s text:c="20"/>CANARIAS <text:s text:c="63"/>INCLUSIÓN DE PERSONAS CON TEA GRADO 1</text:p>
      <text:p text:style-name="Text"> <text:s text:c="92"/>PROGRAMA INTEGRAL ACTIVIDADES</text:p>
      <text:p text:style-name="Text"> <text:s text:c="20"/>APAELP <text:s text:c="30"/>G35562578 <text:s text:c="3"/>SDD2023CA00054 <text:s text:c="49"/>Discapacidad <text:s text:c="5"/>1.3 <text:s text:c="8"/>1 <text:s text:c="7"/>20.411,67 € <text:s text:c="3"/>19.491,78 € <text:s text:c="5"/>0,00 € <text:s text:c="3"/>0,00% <text:s text:c="3"/>DESESTIMADA: Falta de dotación presupuestaria <text:s text:c="5"/>15</text:p>
      <text:p text:style-name="Text"> <text:s text:c="92"/>INCLUSIVAS</text:p>
      <text:p text:style-name="Text"> <text:s text:c="92"/>IMPLEMENTACIÓN DE UN SERVICIO DE</text:p>
      <text:p text:style-name="Text"> <text:s text:c="92"/>PROMOCIÓN DE LA AUTONOMÍA PERSONAL Y</text:p>
      <text:p text:style-name="Text"> <text:s text:c="20"/>ASOCIACION EDUCATIVA FORMATIVA <text:s text:c="41"/>PREVENCIÓN DE LA DEPENDENCIA PARA</text:p>
      <text:p text:style-name="Text"> <text:s text:c="20"/>JASLEM AYUDA Y APOYO A LAS <text:s text:c="45"/>PERSONAS CON DISCAPACIDAD</text:p>
      <text:p text:style-name="Text"> <text:s text:c="57"/>G76701002 <text:s text:c="3"/>SDD2023CA00110 <text:s text:c="49"/>Discapacidad <text:s text:c="5"/>1.3 <text:s text:c="8"/>1 <text:s text:c="7"/>146.409,58 € <text:s text:c="2"/>60.000,00 € <text:s text:c="5"/>0,00 € <text:s text:c="3"/>0,00% <text:s text:c="3"/>DESESTIMADA: Falta de dotación presupuestaria <text:s text:c="5"/>14</text:p>
      <text:p text:style-name="Text"> <text:s text:c="20"/>PERSONAS CON SINDROME DE DOWN Y <text:s text:c="40"/>INTELECTUAL, BASADO EN LA PLANIFICACIÓN</text:p>
      <text:p text:style-name="Text"> <text:s text:c="20"/>OTRTAS DIS <text:s text:c="61"/>CENTRADA EN LA PERSONA, DETECCIÓN DE</text:p>
      <text:p text:style-name="Text"> <text:s text:c="92"/>NECESIDADES DE APOYO Y DEMANDAS DE</text:p>
      <text:p text:style-name="Text"> <text:s text:c="92"/>LOS DIFERENTES ENTORNOS.</text:p>
      <text:p text:style-name="Text"> <text:s text:c="20"/>ASOC DE FIBROMIALGIA Y FATIGA</text:p>
      <text:p text:style-name="Text"> <text:s text:c="57"/>G38741807 <text:s text:c="3"/>SDD2023CA00049 <text:s text:c="7"/>MOVIMIENTO Y SALUD <text:s text:c="23"/>Discapacidad <text:s text:c="5"/>1.3 <text:s text:c="17"/>14.400,20 € <text:s text:c="3"/>14.400,20 € <text:s text:c="5"/>0,00 € <text:s text:c="3"/>0,00% <text:s text:c="3"/>DESESTIMADA: Falta de dotación presupuestaria <text:s text:c="5"/>14</text:p>
      <text:p text:style-name="Text"> <text:s text:c="20"/>CRONICA D</text:p>
      <text:p text:style-name="Text"> <text:s text:c="20"/>ASOC DE FAMILIAS DE PERSONAS CON</text:p>
      <text:p text:style-name="Text"> <text:s text:c="57"/>G35042977 <text:s text:c="3"/>SDD2023CA00106 <text:s text:c="7"/>TEAYUDAMOS <text:s text:c="31"/>Discapacidad <text:s text:c="5"/>1.3 <text:s text:c="8"/>2 <text:s text:c="7"/>13.129,88 € <text:s text:c="3"/>13.129,88 € <text:s text:c="5"/>0,00 € <text:s text:c="3"/>0,00% <text:s text:c="3"/>DESESTIMADA: Falta de dotación presupuestaria <text:s text:c="5"/>13</text:p>
      <text:p text:style-name="Text"> <text:s text:c="20"/>AUTISMO DE LAS PALMAS</text:p>
      <text:p text:style-name="Text"> <text:s text:c="20"/>ASOCIACION SOLIDARIA INFINITY <text:s text:c="7"/>G16880403 <text:s text:c="3"/>SDD2023CA00057 <text:s text:c="7"/>MUSICA Y MOVIMIENTO <text:s text:c="22"/>Discapacidad <text:s text:c="5"/>1.3 <text:s text:c="17"/>56.418,80 € <text:s text:c="3"/>56.418,80 € <text:s text:c="5"/>0,00 € <text:s text:c="3"/>0,00% <text:s text:c="3"/>DESESTIMADA: Falta de dotación presupuestaria <text:s text:c="5"/>13</text:p>
      <text:p text:style-name="Text"> <text:s text:c="20"/>FUNDACION PARA LA FORMACION</text:p>
      <text:p text:style-name="Text"> <text:s text:c="20"/>INTEGRAL Y PROMOCION SACIO LABORAL</text:p>
      <text:p text:style-name="Text"> <text:s text:c="57"/>G38490785 <text:s text:c="3"/>SDD2023CA00107 <text:s text:c="7"/>HUERTOTERAPIA II <text:s text:c="25"/>Discapacidad <text:s text:c="5"/>1.3 <text:s text:c="8"/>1 <text:s text:c="7"/>48.565,09 € <text:s text:c="3"/>48.565,09 € <text:s text:c="5"/>0,00 € <text:s text:c="3"/>0,00% <text:s text:c="3"/>DESESTIMADA: Falta de dotación presupuestaria <text:s text:c="5"/>12</text:p>
      <text:p text:style-name="Text"> <text:s text:c="20"/>Y COOP PARA EL DESARROLLO</text:p>
      <text:p text:style-name="Text"> <text:s text:c="20"/>ISONORTE</text:p>
      <text:p text:style-name="Text"> <text:s text:c="20"/>ASOCIACIÓN TINERFEÑA DE ESCLEROSIS</text:p>
      <text:p text:style-name="Text"> <text:s text:c="57"/>G38380556 <text:s text:c="3"/>SDD2023CA00047 <text:s text:c="7"/>LINEA 1. <text:s text:c="33"/>Discapacidad <text:s text:c="5"/>1.3 <text:s text:c="8"/>1 <text:s text:c="7"/>25.529,73 € <text:s text:c="3"/>25.529,63 € <text:s text:c="5"/>0,00 € <text:s text:c="3"/>0,00% <text:s text:c="3"/>DESESTIMADA: Falta de dotación presupuestaria <text:s text:c="5"/>12</text:p>
      <text:p text:style-name="Text"> <text:s text:c="20"/>MULTIPLE</text:p>
      <text:p text:style-name="Text"> <text:s text:c="20"/>FUNDACION CANARIA DE APOYOS</text:p>
      <text:p text:style-name="Text"> <text:s text:c="57"/>G76322403 <text:s text:c="3"/>SDD2023CA00033 <text:s text:c="7"/>FOMENTAMOS LA VIDA INDEPENDIENTE <text:s text:c="9"/>Discapacidad <text:s text:c="5"/>1.3 <text:s text:c="8"/>1 <text:s text:c="7"/>54.219,59 € <text:s text:c="3"/>54.219,59 € <text:s text:c="5"/>0,00 € <text:s text:c="3"/>0,00% <text:s text:c="3"/>DESESTIMADA: Falta de dotación presupuestaria <text:s text:c="6"/>7</text:p>
      <text:p text:style-name="Text"> <text:s text:c="20"/>TUTELARES FUNCAPROSU</text:p>
      <text:p text:style-name="Text"> <text:s text:c="92"/>CANARIAS RESPIRA. SERVICIO DE</text:p>
      <text:p text:style-name="Text"> <text:s text:c="20"/>FUNDACION CANARIA OLIVER MAYOR <text:s text:c="6"/>G35820950 <text:s text:c="3"/>SDD2023CA00026 <text:s text:c="7"/>FISIOTERAPIA RESPIRATORIA PARA <text:s text:c="11"/>Discapacidad <text:s text:c="5"/>3.2 <text:s text:c="8"/>1 <text:s text:c="7"/>59.925,99 € <text:s text:c="3"/>49.925,99 € <text:s text:c="5"/>0,00 € <text:s text:c="3"/>0,00% <text:s text:c="3"/>DESESTIMADA: Falta de dotación presupuestaria <text:s text:c="5"/>19</text:p>
      <text:p text:style-name="Text"> <text:s text:c="92"/>PERSONAS CON FQ Y OP Y SUS FAMILIARES</text:p>
      <text:p text:style-name="Text"> <text:s text:c="20"/>ASOC CULTURAL Y SOLIDARIA ALIS</text:p>
      <text:p text:style-name="Text"> <text:s text:c="57"/>G76659416 <text:s text:c="3"/>SDD2023CA00094 <text:s text:c="7"/>ALIS INTEGRA LA PALMA 2024 <text:s text:c="15"/>Discapacidad <text:s text:c="5"/>1.3 <text:s text:c="8"/>2 <text:s text:c="7"/>42.577,46 € <text:s text:c="3"/>42.578,51 € <text:s text:c="5"/>0,00 € <text:s text:c="3"/>0,00% <text:s text:c="3"/>DESESTIMADA: Falta de dotación presupuestaria <text:s text:c="5"/>21</text:p>
      <text:p text:style-name="Text"> <text:s text:c="20"/>CANARIAS</text:p>
      <text:p text:style-name="Text"> <text:s text:c="92"/>ASISTENCIA PERSONAL PARA LA VIDA</text:p>
      <text:p text:style-name="Text"> <text:s text:c="20"/>APAELP <text:s text:c="30"/>G35562578 <text:s text:c="3"/>SDD2023CA00116 <text:s text:c="49"/>Discapacidad <text:s text:c="5"/>3.2 <text:s text:c="8"/>2 <text:s text:c="7"/>29.421,50 € <text:s text:c="3"/>28.501,62 € <text:s text:c="5"/>0,00 € <text:s text:c="3"/>0,00% <text:s text:c="3"/>DESESTIMADA: Falta de dotación presupuestaria <text:s text:c="5"/>18</text:p>
      <text:p text:style-name="Text"> <text:s text:c="92"/>INDEPENDIENTE</text:p>
      <text:p text:style-name="Text"> <text:s text:c="20"/>ASOCIACION DE ENFERMEDADES</text:p>
      <text:p text:style-name="Text"> <text:s text:c="57"/>G35950500 <text:s text:c="3"/>SDD2023CA00151 <text:s text:c="7"/>ASENECAN EN CASA <text:s text:c="25"/>Discapacidad <text:s text:c="5"/>3.2 <text:s text:c="8"/>3 <text:s text:c="7"/>21.961,33 € <text:s text:c="3"/>21.961,33 € <text:s text:c="5"/>0,00 € <text:s text:c="3"/>0,00% <text:s text:c="3"/>DESESTIMADA: Falta de dotación presupuestaria <text:s text:c="5"/>18</text:p>
      <text:p text:style-name="Text"> <text:s text:c="20"/>NEUROMUSCULARES DE CANARIAS</text:p>
      <text:p text:style-name="Text"> <text:s text:c="20"/>FUNDACION CANARIA TABURIENTE</text:p>
      <text:p text:style-name="Text"> <text:s text:c="57"/>G38957908 <text:s text:c="3"/>SDD2023CA00097 <text:s text:c="7"/>UN NUEVO HOGAR <text:s text:c="27"/>Discapacidad <text:s text:c="5"/>4.1 <text:s text:c="17"/>101.850,00 € <text:s text:c="2"/>100.000,00 € <text:s text:c="4"/>0,00 € <text:s text:c="3"/>0,00% <text:s text:c="3"/>DESESTIMADA: Falta de dotación presupuestaria <text:s text:c="6"/>6</text:p>
      <text:p text:style-name="Text"> <text:s text:c="20"/>ESPECIAL</text:p>
      <text:p text:style-name="Text"> <text:s text:c="20"/>FUNDACION PARA LA FORMACION</text:p>
      <text:p text:style-name="Text"> <text:s text:c="20"/>INTEGRAL Y PROMOCION SACIO LABORAL</text:p>
      <text:p text:style-name="Text"> <text:s text:c="57"/>G38490785 <text:s text:c="3"/>SDD2023CA00108 <text:s text:c="7"/>HOGAR LAS TRICIAS <text:s text:c="24"/>Discapacidad <text:s text:c="5"/>4.1 <text:s text:c="8"/>2 <text:s text:c="7"/>100.883,25 € <text:s text:c="2"/>100.000,00 € <text:s text:c="4"/>0,00 € <text:s text:c="3"/>0,00% <text:s text:c="3"/>DESESTIMADA: Falta de dotación presupuestaria <text:s text:c="6"/>6</text:p>
      <text:p text:style-name="Text"> <text:s text:c="20"/>Y COOP PARA EL DESARROLLO</text:p>
      <text:p text:style-name="Text"> <text:s text:c="20"/>ISONORTE</text:p>
      <text:p text:style-name="Text"> <text:s text:c="92"/>REHABILITACIÓN Y REFORMA DE VIVIENDA</text:p>
      <text:p text:style-name="Text"> <text:s text:c="20"/>ASOCIACIÓN DE PADRES OROBAL <text:s text:c="9"/>G38239497 <text:s text:c="3"/>SDD2023CA00137 <text:s text:c="49"/>Discapacidad <text:s text:c="5"/>4.1 <text:s text:c="8"/>2 <text:s text:c="7"/>126.000,00 € <text:s text:c="2"/>100.000,00 € <text:s text:c="4"/>0,00 € <text:s text:c="3"/>0,00% <text:s text:c="3"/>DESESTIMADA: Falta de dotación presupuestaria <text:s text:c="6"/>6</text:p>
      <text:p text:style-name="Text"> <text:s text:c="92"/>ARONA</text:p>
      <text:p text:style-name="Text"> <text:s text:c="20"/>CASA HOGAR SAN MIGUEL <text:s text:c="15"/>R3800373G <text:s text:c="3"/>SDD2023CA00005 <text:s text:c="7"/>ERGONOMÍA Y BIENESTAR <text:s text:c="20"/>Discapacidad <text:s text:c="5"/>4.1 <text:s text:c="8"/>1 <text:s text:c="7"/>15.296,00 € <text:s text:c="3"/>15.296,00 € <text:s text:c="5"/>0,00 € <text:s text:c="3"/>0,00% <text:s text:c="3"/>DESESTIMADA: Falta de dotación presupuestaria <text:s text:c="6"/>2</text:p>
      <text:p text:style-name="Text"> <text:s text:c="20"/>ASOC DE PERSONAS SORDAS DE LA <text:s text:c="42"/>DIGITALIZACIÓN Y ADECUACIÓN DE</text:p>
      <text:p text:style-name="Text"> <text:s text:c="57"/>G35049923 <text:s text:c="3"/>SDD2023CA00042 <text:s text:c="49"/>Discapacidad <text:s text:c="5"/>4.1 <text:s text:c="8"/>4 <text:s text:c="7"/>19.891,32 € <text:s text:c="3"/>19.891,32 € <text:s text:c="5"/>0,00 € <text:s text:c="3"/>0,00% <text:s text:c="3"/>DESESTIMADA: Falta de dotación presupuestaria <text:s text:c="6"/>2</text:p>
      <text:p text:style-name="Text"> <text:s text:c="20"/>PROVINCIA DE LAS PALMAS <text:s text:c="48"/>RECURSOS Y SERVICIOS</text:p>
      <text:p text:style-name="Text"> </text:p>
      <text:p text:style-name="Text"> </text:p>
      <text:p text:style-name="Text"> </text:p>
      <text:p text:style-name="Text"> </text:p>
      <text:p text:style-name="Text"> <text:s text:c="32"/>Este documento ha sido firmado electrónicamente por:</text:p>
      <text:p text:style-name="Text"> <text:s text:c="32"/>DULCE MARIA GUTIERREZ GONZALEZ - DIRECTOR/A GENERAL <text:s text:c="145"/>Fecha: 21/12/2023 - 14:52:12</text:p>
      <text:p text:style-name="Text"> <text:s text:c="32"/>CONCEPCION RAMIREZ CUELLIGA - DIRECTOR/A DE DEPENDENCIA <text:s text:c="141"/>Fecha: 21/12/2023 - 14:50:24</text:p>
      <text:p text:style-name="Text"> </text:p>
      <text:p text:style-name="Text"> <text:s text:c="32"/>En la dirección https://sede.gobiernodecanarias.org/sede/verifica_doc?codigo_nde=</text:p>
      <text:p text:style-name="Text"> <text:s text:c="32"/>puede ser comprobada la autenticidad de esta copia, mediante el número de</text:p>
      <text:p text:style-name="Text"> <text:s text:c="32"/>documento electrónico siguiente:</text:p>
      <text:p text:style-name="Text"> <text:s text:c="34"/>0guqayRUjPh07nUp-8i5XMJP40yahuT-U</text:p>
      <text:p text:style-name="Text"> <text:s text:c="32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19/46</text:p>
      <text:p text:style-name="Text"> </text:p>
      <text:p text:style-name="Text"> </text:p>
      <text:p text:style-name="Text"> <text:s text:c="66"/>S7LjfspXUPzgI5dmF74FhHB4jH81yWmO</text:p>
      <text:p text:style-name="Text"> <text:s text:c="70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0"/>ANEXO III. SOLICITUDES DESETIMADAS DEFINITIVAMENTE DISCAPACIDAD</text:p>
      <text:p text:style-name="Text"> </text:p>
      <text:p text:style-name="Text"> </text:p>
      <text:p text:style-name="Text"> <text:s text:c="183"/>COSTE TOTAL <text:s text:c="5"/>SUBVENCIÓN <text:s text:c="90"/>TOTAL</text:p>
      <text:p text:style-name="Text"> <text:s text:c="34"/>ENTIDAD <text:s text:c="16"/>CIF <text:s text:c="5"/>EXPEDIENTE SOLICITUD <text:s text:c="17"/>ACTIVIDAD/PROYECTO <text:s text:c="23"/>ÁREA <text:s text:c="7"/>ACTIVIDAD <text:s text:c="2"/>PRIORIDAD <text:s text:c="34"/>CONCEDIDO <text:s text:c="6"/>% <text:s text:c="15"/>OBSERVACIONES RESOLUCIÓN DEFINITIVA</text:p>
      <text:p text:style-name="Text"> <text:s text:c="184"/>PROYECTO <text:s text:c="8"/>SOLICITADA <text:s text:c="87"/>VALORACIÓN</text:p>
      <text:p text:style-name="Text"> </text:p>
      <text:p text:style-name="Text"> </text:p>
      <text:p text:style-name="Text"> <text:s text:c="90"/>PROYECTO PC. ADQUISICIÓN DE</text:p>
      <text:p text:style-name="Text"> <text:s text:c="90"/>EQUIPAMIENTO INFORMÁTICO EN CENTROS</text:p>
      <text:p text:style-name="Text"> <text:s text:c="20"/>ASOCIACION SALUD MENTAL ATELSAM <text:s text:c="3"/>G38344784 <text:s text:c="3"/>SDD2023CA00128 <text:s text:c="61"/>Discapacidad <text:s text:c="5"/>4.1 <text:s text:c="8"/>3 <text:s text:c="8"/>33.606,57 € <text:s text:c="4"/>20.000,00 € <text:s text:c="5"/>0,00 € <text:s text:c="5"/>0,00% <text:s text:c="4"/>DESESTIMADA: Falta de dotación presupuestaria <text:s text:c="18"/>2</text:p>
      <text:p text:style-name="Text"> <text:s text:c="90"/>OCUPACIONALES PARA PERSONAS CON</text:p>
      <text:p text:style-name="Text"> <text:s text:c="90"/>DISCAPACIDAD</text:p>
      <text:p text:style-name="Text"> <text:s text:c="20"/>ASOCIACIÓN COORDINADORA DE</text:p>
      <text:p text:style-name="Text"> <text:s text:c="55"/>G38027264 <text:s text:c="3"/>SDD2023CA00167 <text:s text:c="7"/>EQUIPADOS <text:s text:c="44"/>Discapacidad <text:s text:c="5"/>4.1 <text:s text:c="8"/>3 <text:s text:c="9"/>8.390,30 € <text:s text:c="5"/>8.390,30 € <text:s text:c="5"/>0,00 € <text:s text:c="5"/>0,00% <text:s text:c="4"/>DESESTIMADA: Falta de dotación presupuestaria <text:s text:c="18"/>2</text:p>
      <text:p text:style-name="Text"> <text:s text:c="20"/>PERSONAS CON DISCAPACIDAD FISICA</text:p>
      <text:p text:style-name="Text"> <text:s text:c="20"/>ASOC PROMINUSVALIDOS DEL SUR DE <text:s text:c="38"/>MEJORA DE LA ACCESIBILIDAD DEL CENTRO</text:p>
      <text:p text:style-name="Text"> <text:s text:c="55"/>G38249512 <text:s text:c="3"/>SDD2023CA00180 <text:s text:c="61"/>Discapacidad <text:s text:c="5"/>4.1 <text:s text:c="18"/>63.003,59 € <text:s text:c="4"/>63.003,59 € <text:s text:c="5"/>0,00 € <text:s text:c="5"/>0,00% <text:s text:c="4"/>DESESTIMADA: Falta de dotación presupuestaria <text:s text:c="18"/>2</text:p>
      <text:p text:style-name="Text"> <text:s text:c="20"/>TENERIFE <text:s text:c="61"/>OCUPACIONAL</text:p>
      <text:p text:style-name="Text"> <text:s text:c="90"/>PROGRAMA ADECUACIÓN COCINA RECURSO</text:p>
      <text:p text:style-name="Text"> <text:s text:c="20"/>SALUD MENTAL AFAES <text:s text:c="16"/>G35268051 <text:s text:c="3"/>SDD2023CA00113 <text:s text:c="61"/>Discapacidad <text:s text:c="5"/>4.1 <text:s text:c="18"/>12.216,00 € <text:s text:c="5"/>9.773,00 € <text:s text:c="5"/>0,00 € <text:s text:c="5"/>0,00% <text:s text:c="4"/>DESESTIMADA: Falta de dotación presupuestaria <text:s text:c="18"/>0</text:p>
      <text:p text:style-name="Text"> <text:s text:c="90"/>ALOJATIVO AFAES</text:p>
      <text:p text:style-name="Text"> <text:s text:c="20"/>FUNDACION CANARIA CARLOS</text:p>
      <text:p text:style-name="Text"> <text:s text:c="55"/>G72430895 <text:s text:c="3"/>SDD2023CA00229 <text:s text:c="7"/>FCGDH INCLUSIVA <text:s text:c="38"/>Discapacidad <text:s text:c="5"/>4.1 <text:s text:c="8"/>4 <text:s text:c="11"/>0,00 € <text:s text:c="6"/>100.000,00 € <text:s text:c="4"/>0,00 € <text:s text:c="5"/>0,00% <text:s text:c="4"/>DESESTIMADA: Falta de dotación presupuestaria <text:s text:c="18"/>0</text:p>
      <text:p text:style-name="Text"> <text:s text:c="20"/>GUILLERMO DOMINGUEZ HERNANDEZ</text:p>
      <text:p text:style-name="Text"> <text:s text:c="90"/>INSTALACIÓN DE ASCENSOR PARA LA</text:p>
      <text:p text:style-name="Text"> <text:s text:c="20"/>AYUNTAMIENTO DE LA VICTORIA DE <text:s text:c="39"/>MEJORA DE LA ACCESIBILIDAD DE EDIFICIO</text:p>
      <text:p text:style-name="Text"> <text:s text:c="55"/>P3805100I <text:s text:c="3"/>SDD2023CA00207 <text:s text:c="61"/>Discapacidad <text:s text:c="5"/>4.2 <text:s text:c="17"/>1.803.630,83 € <text:s text:c="2"/>60.000,00 € <text:s text:c="5"/>0,00 € <text:s text:c="5"/>0,00% <text:s text:c="4"/>DESESTIMADA: Falta de dotación presupuestaria <text:s text:c="17"/>10</text:p>
      <text:p text:style-name="Text"> <text:s text:c="20"/>ACENTEJO <text:s text:c="61"/>DE APARCAMIENTOS PÚBLICOS UBICADOS EN</text:p>
      <text:p text:style-name="Text"> <text:s text:c="90"/>ZONA. PRINCIPAL DEL MUNICIPIO.</text:p>
      <text:p text:style-name="Text"> <text:s text:c="90"/>Obras de mejora en Edificio Municipal de Usos</text:p>
      <text:p text:style-name="Text"> <text:s text:c="90"/>Múltiples para fomentar los derechos y , adaptar, a</text:p>
      <text:p text:style-name="Text"> <text:s text:c="20"/>AYUNTAMIENTO DE VALVERDE <text:s text:c="10"/>P3804800E <text:s text:c="3"/>SDD2023CA00003 <text:s text:c="61"/>Discapacidad <text:s text:c="5"/>4.2 <text:s text:c="8"/>1 <text:s text:c="8"/>39.827,13 € <text:s text:c="4"/>39.827,13 € <text:s text:c="5"/>0,00 € <text:s text:c="5"/>0,00% <text:s text:c="4"/>DESESTIMADA: Falta de dotación presupuestaria <text:s text:c="17"/>10</text:p>
      <text:p text:style-name="Text"> <text:s text:c="90"/>personas con discapacidad y personas en situación</text:p>
      <text:p text:style-name="Text"> <text:s text:c="90"/>de dependencia</text:p>
      <text:p text:style-name="Text"> <text:s text:c="20"/>AYUNTAMIENTO DE HERMIGUA <text:s text:c="10"/>P3802100B <text:s text:c="3"/>SDD2023CA00135 <text:s text:c="7"/>ACCESIBILIDAD USOS MULTIPLES <text:s text:c="25"/>Discapacidad <text:s text:c="5"/>4.2 <text:s text:c="18"/>80.161,21 € <text:s text:c="4"/>60.000,00 € <text:s text:c="5"/>0,00 € <text:s text:c="5"/>0,00% <text:s text:c="4"/>DESESTIMADA: Falta de dotación presupuestaria <text:s text:c="17"/>10</text:p>
      <text:p text:style-name="Text"> <text:s text:c="20"/>AYUNTAMIENTO DE TAZACORTE <text:s text:c="9"/>P3804500A <text:s text:c="3"/>SDD2023CA00142 <text:s text:c="7"/>TAZACORTE SIN BARRERAS 2023 <text:s text:c="26"/>Discapacidad <text:s text:c="5"/>4.2 <text:s text:c="18"/>23.807,83 € <text:s text:c="4"/>24.770,83 € <text:s text:c="5"/>0,00 € <text:s text:c="5"/>0,00% <text:s text:c="4"/>DESESTIMADA: Falta de dotación presupuestaria <text:s text:c="17"/>10</text:p>
      <text:p text:style-name="Text"> <text:s text:c="90"/>ADECUACIÓN CAMPO MUNICIPAL DE FÚTBOL</text:p>
      <text:p text:style-name="Text"> <text:s text:c="20"/>AYUNTAMIENTO DE TIJARAFE <text:s text:c="10"/>P3804700G <text:s text:c="3"/>SDD2023CA00152 <text:s text:c="61"/>Discapacidad <text:s text:c="5"/>4.2 <text:s text:c="18"/>62.619,01 € <text:s text:c="4"/>60.000,00 € <text:s text:c="5"/>0,00 € <text:s text:c="5"/>0,00% <text:s text:c="4"/>DESESTIMADA: Falta de dotación presupuestaria <text:s text:c="17"/>10</text:p>
      <text:p text:style-name="Text"> <text:s text:c="90"/>MEJORA DE LA ACCESIBILIDAD</text:p>
      <text:p text:style-name="Text"> <text:s text:c="90"/>CASA MATUAL, CERRAMIENTO VERTICAL DE</text:p>
      <text:p text:style-name="Text"> <text:s text:c="20"/>AYUNTAMIENTO DE BUENAVISTA DEL <text:s text:c="39"/>VIDRIO EN EL ACCESO A LA CASA Y BAÑOS</text:p>
      <text:p text:style-name="Text"> <text:s text:c="55"/>P3801000E <text:s text:c="3"/>SDD2023CA00169 <text:s text:c="61"/>Discapacidad <text:s text:c="5"/>4.2 <text:s text:c="8"/>3 <text:s text:c="8"/>13.384,92 € <text:s text:c="4"/>13.384,92 € <text:s text:c="5"/>0,00 € <text:s text:c="5"/>0,00% <text:s text:c="4"/>DESESTIMADA: Falta de dotación presupuestaria <text:s text:c="17"/>10</text:p>
      <text:p text:style-name="Text"> <text:s text:c="20"/>NORTE <text:s text:c="64"/>ADAPTADOS A TRAVÉS DE LA RAMPA</text:p>
      <text:p text:style-name="Text"> <text:s text:c="90"/>ACCESIBLE</text:p>
      <text:p text:style-name="Text"> <text:s text:c="20"/>AYUNTAMIENTO DE BUENAVISTA DEL <text:s text:c="39"/>MEJORA DE LAS CONDICIONES DE</text:p>
      <text:p text:style-name="Text"> <text:s text:c="55"/>P3801000E <text:s text:c="3"/>SDD2023CA00171 <text:s text:c="61"/>Discapacidad <text:s text:c="5"/>4.2 <text:s text:c="8"/>1 <text:s text:c="8"/>42.765,05 € <text:s text:c="4"/>42.765,05 € <text:s text:c="5"/>0,00 € <text:s text:c="5"/>0,00% <text:s text:c="4"/>DESESTIMADA: Falta de dotación presupuestaria <text:s text:c="17"/>10</text:p>
      <text:p text:style-name="Text"> <text:s text:c="20"/>NORTE <text:s text:c="64"/>ACCESIBILIDAD, PISCINA MUNICIPAL 2023</text:p>
      <text:p text:style-name="Text"> <text:s text:c="20"/>AYUNTAMIENTO DE BUENAVISTA DEL</text:p>
      <text:p text:style-name="Text"> <text:s text:c="55"/>P3801000E <text:s text:c="3"/>SDD2023CA00174 <text:s text:c="7"/>CASA DE LA VIUDA , ESCENARIO ACCESIBLE <text:s text:c="15"/>Discapacidad <text:s text:c="5"/>4.2 <text:s text:c="8"/>2 <text:s text:c="8"/>15.400,00 € <text:s text:c="4"/>15.400,00 € <text:s text:c="5"/>0,00 € <text:s text:c="5"/>0,00% <text:s text:c="4"/>DESESTIMADA: Falta de dotación presupuestaria <text:s text:c="17"/>10</text:p>
      <text:p text:style-name="Text"> <text:s text:c="20"/>NORTE</text:p>
      <text:p text:style-name="Text"> <text:s text:c="90"/>DOTACIÓN DE ASEOS ACCESIBLES EN EL</text:p>
      <text:p text:style-name="Text"> <text:s text:c="20"/>AYUNTAMIENTO DE MOGAN <text:s text:c="13"/>P3501300B <text:s text:c="79"/>Discapacidad <text:s text:c="5"/>4.2 <text:s text:c="18"/>42.762,59 € <text:s text:c="4"/>42.762,59 € <text:s text:c="5"/>0,00 € <text:s text:c="5"/>0,00% <text:s text:c="4"/>DESESTIMADA: Falta de dotación presupuestaria <text:s text:c="18"/>0</text:p>
      <text:p text:style-name="Text"> <text:s text:c="68"/>SDD2023CA00001 <text:s text:c="7"/>CLUB SOCIAL TAHONA</text:p>
      <text:p text:style-name="Text"> <text:s text:c="20"/>AYUNTAMIENTO DE TACORONTE <text:s text:c="9"/>P3804300F <text:s text:c="3"/>SDD2023CA00025 <text:s text:c="7"/>Accesibilidad CEIP Ernesto Castro Fariña. <text:s text:c="12"/>Discapacidad <text:s text:c="5"/>4.2 <text:s text:c="18"/>40.018,00 € <text:s text:c="4"/>40.018,00 € <text:s text:c="5"/>0,00 € <text:s text:c="5"/>0,00% <text:s text:c="4"/>DESESTIMADA: Falta de dotación presupuestaria <text:s text:c="18"/>0</text:p>
      <text:p text:style-name="Text"> <text:s text:c="90"/>SUPRESION DE BARRERAS</text:p>
      <text:p text:style-name="Text"> <text:s text:c="20"/>AYUNTAMIENTO DE GÁLDAR <text:s text:c="12"/>P3500900J <text:s text:c="3"/>SDD2023CA00148 <text:s text:c="7"/>ARQUITECTONICAS, CASONA DEL DRAGO Y <text:s text:c="18"/>Discapacidad <text:s text:c="5"/>4.2 <text:s text:c="8"/>1 <text:s text:c="8"/>59.992,01 € <text:s text:c="4"/>59.992,01 € <text:s text:c="5"/>0,00 € <text:s text:c="5"/>0,00% <text:s text:c="4"/>DESESTIMADA: Falta de dotación presupuestaria <text:s text:c="18"/>0</text:p>
      <text:p text:style-name="Text"> <text:s text:c="90"/>TEATRO CONSISTORIAL</text:p>
      <text:p text:style-name="Text"> <text:s text:c="90"/>SUPRESIÓN DE BARRERAS</text:p>
      <text:p text:style-name="Text"> <text:s text:c="20"/>AYUNTAMIENTO DE GÁLDAR <text:s text:c="12"/>P3500900J <text:s text:c="3"/>SDD2023CA00159 <text:s text:c="7"/>ARQUITECTÓNICAS EN TRES EDIFICIOS <text:s text:c="20"/>Discapacidad <text:s text:c="5"/>4.2 <text:s text:c="8"/>2 <text:s text:c="8"/>59.999,90 € <text:s text:c="4"/>59.999,90 € <text:s text:c="5"/>0,00 € <text:s text:c="5"/>0,00% <text:s text:c="4"/>DESESTIMADA: Falta de dotación presupuestaria <text:s text:c="18"/>0</text:p>
      <text:p text:style-name="Text"> <text:s text:c="90"/>MUNICIPALES DE USO DEPORTIVO</text:p>
      <text:p text:style-name="Text"> <text:s text:c="90"/>ACTUACIONES DE ACCESIBILIDAD EN LA</text:p>
      <text:p text:style-name="Text"> <text:s text:c="20"/>AYUNTAMIENTO DE INGENIO <text:s text:c="11"/>P3501200D <text:s text:c="3"/>SDD2023CA00176 <text:s text:c="7"/>ESCUELA INFANTIL DE INGENIO, DR. GIL <text:s text:c="17"/>Discapacidad <text:s text:c="5"/>4.2 <text:s text:c="8"/>1 <text:s text:c="8"/>59.777,68 € <text:s text:c="4"/>59.777,68 € <text:s text:c="5"/>0,00 € <text:s text:c="5"/>0,00% <text:s text:c="4"/>DESESTIMADA: Falta de dotación presupuestaria <text:s text:c="18"/>0</text:p>
      <text:p text:style-name="Text"> <text:s text:c="90"/>RAMÍREZ</text:p>
      <text:p text:style-name="Text"> <text:s text:c="239"/>Según lo establecido en la base decimoséptima, punto</text:p>
      <text:p text:style-name="Text"> <text:s text:c="239"/>dos, de la presente convocatoria, el plazo para realizar</text:p>
      <text:p text:style-name="Text"> <text:s text:c="239"/>las actividades y proyectos objeto de subvención será</text:p>
      <text:p text:style-name="Text"> <text:s text:c="239"/>desde el 1 de enero de 2023 hasta el 30 de junio de</text:p>
      <text:p text:style-name="Text"> <text:s text:c="20"/>ASOCIACION ADEPSI <text:s text:c="17"/>G35068824 <text:s text:c="3"/>SDD2023CA00034 <text:s text:c="7"/>HYGGE 2.0 VACACIONES CON SENTIDO <text:s text:c="21"/>Discapacidad <text:s text:c="5"/>1.3 <text:s text:c="8"/>4 <text:s text:c="11"/>0,00 € <text:s text:c="6"/>11.888,00 € <text:s text:c="5"/>0,00 € <text:s text:c="5"/>0,00% <text:s text:c="67"/>19</text:p>
      <text:p text:style-name="Text"> <text:s text:c="239"/>2024. Se propone la desestimación del proyecto al no</text:p>
      <text:p text:style-name="Text"> <text:s text:c="239"/>estar contemplada en las presentes bases reguladoras la</text:p>
      <text:p text:style-name="Text"> <text:s text:c="239"/>fecha de finalización prevista (31/08/2024) para la línea</text:p>
      <text:p text:style-name="Text"> <text:s text:c="239"/>de actividad por la que se presenta el proyecto</text:p>
      <text:p text:style-name="Text"> <text:s text:c="20"/>ASOCIACION DE PERSONAS CON</text:p>
      <text:p text:style-name="Text"> <text:s text:c="55"/>G35046200 <text:s text:c="3"/>SDD2023CA00228 <text:s text:c="7"/>PARTICIPACION SOCIAL III <text:s text:c="29"/>Discapacidad <text:s text:c="5"/>1.3 <text:s text:c="8"/>4 <text:s text:c="8"/>27.794,82 € <text:s text:c="4"/>22.199,65 € <text:s text:c="3"/>20.449,23 € <text:s text:c="2"/>73,57% <text:s text:c="3"/>DESESTIMADA: Falta de dotación presupuestaria <text:s text:c="17"/>18</text:p>
      <text:p text:style-name="Text"> <text:s text:c="20"/>DISCAPACIDAD DE LANZAROTE</text:p>
      <text:p text:style-name="Text"> <text:s text:c="239"/>Según lo establecido en la base decimoséptima, punto</text:p>
      <text:p text:style-name="Text"> <text:s text:c="239"/>dos, de la presente convocatoria, el plazo para realizar</text:p>
      <text:p text:style-name="Text"> <text:s text:c="239"/>las actividades y proyectos objeto de subvención será</text:p>
      <text:p text:style-name="Text"> <text:s text:c="239"/>desde el 1 de enero de 2023 hasta el 30 de junio de</text:p>
      <text:p text:style-name="Text"> <text:s text:c="90"/>BUENOS APOYOS MEDIANTE PROCESOS DE <text:s text:c="114"/>2024. Se propone la desestimación del proyecto al no</text:p>
      <text:p text:style-name="Text"> <text:s text:c="20"/>ASOCIACION ADEPSI <text:s text:c="17"/>G35068824 <text:s text:c="3"/>SDD2023CA00065 <text:s text:c="61"/>Discapacidad <text:s text:c="5"/>1.2 <text:s text:c="8"/>2 <text:s text:c="11"/>0,00 € <text:s text:c="6"/>14.340,95 € <text:s text:c="5"/>0,00 € <text:s text:c="5"/>0,00% <text:s text:c="67"/>16</text:p>
      <text:p text:style-name="Text"> <text:s text:c="90"/>GESTIÓN ÁGILES <text:s text:c="134"/>estar contemplada en las presentes bases reguladoras la</text:p>
      <text:p text:style-name="Text"> <text:s text:c="239"/>fecha de finalización prevista (30/07/2024) para la línea</text:p>
      <text:p text:style-name="Text"> <text:s text:c="239"/>de actividad por la que se presenta el proyecto.</text:p>
      <text:p text:style-name="Text"> </text:p>
      <text:p text:style-name="Text"> </text:p>
      <text:p text:style-name="Text"> <text:s text:c="90"/>SIAPA SERVICIO INTEGRAL DE ASISTENCIA</text:p>
      <text:p text:style-name="Text"> <text:s text:c="20"/>ASOCIACION ADEPSI <text:s text:c="17"/>G35068824 <text:s text:c="3"/>SDD2023CA00055 <text:s text:c="61"/>Discapacidad <text:s text:c="5"/>3.2 <text:s text:c="8"/>1 <text:s text:c="8"/>87.484,00 € <text:s text:c="4"/>24.600,00 € <text:s text:c="5"/>0,00 € <text:s text:c="5"/>0,00% <text:s text:c="4"/>DESESTIMADA: Falta de dotación presupuestaria <text:s text:c="17"/>13</text:p>
      <text:p text:style-name="Text"> <text:s text:c="90"/>PERSONAL DE ADEPSI</text:p>
      <text:p text:style-name="Text"> <text:s text:c="20"/>AYUNTAMIENTO DE SANTA MARIA DE <text:s text:c="39"/>MEJORA DE LA ACCESIBILIDAD EN EL MUSEO</text:p>
      <text:p text:style-name="Text"> <text:s text:c="55"/>P3501000H <text:s text:c="3"/>SDD2023CA00140 <text:s text:c="61"/>Discapacidad <text:s text:c="5"/>4.2 <text:s text:c="8"/>1 <text:s text:c="8"/>16.032,76 € <text:s text:c="4"/>16.032,76 € <text:s text:c="3"/>16.032,76 € <text:s text:c="2"/>100,00% <text:s text:c="2"/>DESESTIMADA: Falta de dotación presupuestaria <text:s text:c="17"/>10</text:p>
      <text:p text:style-name="Text"> <text:s text:c="20"/>GUIA <text:s text:c="65"/>NÉSTOR ÁLAMO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62"/>Fecha: 21/12/2023 - 14:52:12</text:p>
      <text:p text:style-name="Text"> <text:s text:c="31"/>CONCEPCION RAMIREZ CUELLIGA - DIRECTOR/A DE DEPENDENCIA <text:s text:c="158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0/46</text:p>
      <text:p text:style-name="Text"> </text:p>
      <text:p text:style-name="Text"> </text:p>
      <text:p text:style-name="Text"> <text:s text:c="64"/>S7LjfspXUPzgI5dmF74FhHB4jH81yWmO</text:p>
      <text:p text:style-name="Text"> <text:s text:c="6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2"/>ANEXO III. SOLICITUDES DESETIMADAS DEFINITIVAMENTE DISCAPACIDAD</text:p>
      <text:p text:style-name="Text"> </text:p>
      <text:p text:style-name="Text"> </text:p>
      <text:p text:style-name="Text"> <text:s text:c="174"/>COSTE TOTAL <text:s text:c="2"/>SUBVENCIÓN <text:s text:c="89"/>TOTAL</text:p>
      <text:p text:style-name="Text"> <text:s text:c="34"/>ENTIDAD <text:s text:c="18"/>CIF <text:s text:c="5"/>EXPEDIENTE SOLICITUD <text:s text:c="14"/>ACTIVIDAD/PROYECTO <text:s text:c="15"/>ÁREA <text:s text:c="7"/>ACTIVIDAD <text:s text:c="2"/>PRIORIDAD <text:s text:c="30"/>CONCEDIDO <text:s text:c="3"/>% <text:s text:c="14"/>OBSERVACIONES RESOLUCIÓN DEFINITIVA</text:p>
      <text:p text:style-name="Text"> <text:s text:c="175"/>PROYECTO <text:s text:c="5"/>SOLICITADA <text:s text:c="86"/>VALORACIÓN</text:p>
      <text:p text:style-name="Text"> </text:p>
      <text:p text:style-name="Text"> </text:p>
      <text:p text:style-name="Text"> </text:p>
      <text:p text:style-name="Text"> </text:p>
      <text:p text:style-name="Text"> <text:s text:c="222"/>Según lo establecido en la Base Octava apartado cinco</text:p>
      <text:p text:style-name="Text"> <text:s text:c="222"/>de la presente convocatoria en caso de que se pretenda</text:p>
      <text:p text:style-name="Text"> <text:s text:c="222"/>subcontratar total o parcialmente la realización de la</text:p>
      <text:p text:style-name="Text"> <text:s text:c="222"/>actividad subvencionada, se aportará la documentación</text:p>
      <text:p text:style-name="Text"> <text:s text:c="222"/>acreditativa de la especialización de la entidad con la que</text:p>
      <text:p text:style-name="Text"> <text:s text:c="20"/>ASOC NUESTRA SEÑORA DEL AMPARO <text:s text:c="171"/>se contrata la realización de las actividades, en la materia</text:p>
      <text:p text:style-name="Text"> <text:s text:c="57"/>G38507687 <text:s text:c="3"/>SDD2023CA00182 <text:s text:c="7"/>ACCESIBLE 2023 <text:s text:c="28"/>Discapacidad <text:s text:c="5"/>4.1 <text:s text:c="8"/>4 <text:s text:c="7"/>41.397,02 € <text:s text:c="2"/>41.397,02 € <text:s text:c="4"/>0,00 € <text:s text:c="3"/>0,00% <text:s text:c="70"/>8</text:p>
      <text:p text:style-name="Text"> <text:s text:c="20"/>APREME <text:s text:c="195"/>objeto de dicha contratación, así como que esta entidad</text:p>
      <text:p text:style-name="Text"> <text:s text:c="222"/>se encuentra al corriente de sus obligaciones tributarias y</text:p>
      <text:p text:style-name="Text"> <text:s text:c="222"/>de Seguridad Social.</text:p>
      <text:p text:style-name="Text"> </text:p>
      <text:p text:style-name="Text"> <text:s text:c="222"/>Tras Requerimiento, la Entidad no aporta certificado de la</text:p>
      <text:p text:style-name="Text"> <text:s text:c="222"/>Agencia Tributaria Canaria de la entidad con la que se va</text:p>
      <text:p text:style-name="Text"> <text:s text:c="222"/>a subcontratar, por lo tanto se propone la desestimación</text:p>
      <text:p text:style-name="Text"> <text:s text:c="222"/>del proyecto.</text:p>
      <text:p text:style-name="Text"> </text:p>
      <text:p text:style-name="Text"> </text:p>
      <text:p text:style-name="Text"> <text:s text:c="222"/>Según lo establecido en la Base Octava apartado cinco</text:p>
      <text:p text:style-name="Text"> <text:s text:c="222"/>de la presente convocatoria en caso de que se pretenda</text:p>
      <text:p text:style-name="Text"> <text:s text:c="222"/>subcontratar total o parcialmente la realización de la</text:p>
      <text:p text:style-name="Text"> <text:s text:c="222"/>actividad subvencionada, se aportará la documentación</text:p>
      <text:p text:style-name="Text"> <text:s text:c="222"/>acreditativa de la especialización de la entidad con la que</text:p>
      <text:p text:style-name="Text"> <text:s text:c="20"/>ASOC DE PERSONAS SORDAS DE LA <text:s text:c="42"/>ACCESIBILIDAD Y ADECUACIÓN LOCAL SEDE</text:p>
      <text:p text:style-name="Text"> <text:s text:c="57"/>G35049923 <text:s text:c="3"/>SDD2023CA00035 <text:s text:c="50"/>Discapacidad <text:s text:c="5"/>4.1 <text:s text:c="8"/>3 <text:s text:c="7"/>51.809,87 € <text:s text:c="2"/>51.809,87 € <text:s text:c="4"/>0,00 € <text:s text:c="3"/>0,00% <text:s text:c="2"/>se contrata la realización de las actividades, en la materia <text:s text:c="7"/>2</text:p>
      <text:p text:style-name="Text"> <text:s text:c="20"/>PROVINCIA DE LAS PALMAS <text:s text:c="48"/>SOCIAL</text:p>
      <text:p text:style-name="Text"> <text:s text:c="222"/>objeto de dicha contratación, así como que esta entidad</text:p>
      <text:p text:style-name="Text"> <text:s text:c="222"/>se encuentra al corriente de sus obligaciones tributarias y</text:p>
      <text:p text:style-name="Text"> <text:s text:c="222"/>de Seguridad Social.</text:p>
      <text:p text:style-name="Text"> </text:p>
      <text:p text:style-name="Text"> <text:s text:c="222"/>Tras Requerimiento, la Entidad aporta certificado</text:p>
      <text:p text:style-name="Text"> <text:s text:c="222"/>caducado de la subcontrata (Aluminios Standar) por lo</text:p>
      <text:p text:style-name="Text"> <text:s text:c="222"/>tanto se propone la desestimación del proyecto.</text:p>
      <text:p text:style-name="Text"> <text:s text:c="222"/>Según lo establecido en la base decimoséptima, punto</text:p>
      <text:p text:style-name="Text"> <text:s text:c="222"/>dos, de la presente convocatoria, el plazo para realizar</text:p>
      <text:p text:style-name="Text"> <text:s text:c="222"/>las actividades y proyectos objeto de subvención será</text:p>
      <text:p text:style-name="Text"> <text:s text:c="222"/>desde el 1 de enero de 2023 hasta el 30 de junio de</text:p>
      <text:p text:style-name="Text"> <text:s text:c="20"/>ASOCIACION MI HIJO Y YO PSICOLOGAS</text:p>
      <text:p text:style-name="Text"> <text:s text:c="92"/>ASOCIACIÓN MI HIJO Y YO PSICÓLOGAS EN EL <text:s text:c="89"/>2024. Se propone la desestimación del proyecto al no</text:p>
      <text:p text:style-name="Text"> <text:s text:c="20"/>EN EL HOGAR PARA LAS FAMILIA CON <text:s text:c="4"/>G76201219 <text:s text:c="3"/>SDD2023CA00006 <text:s text:c="50"/>Discapacidad <text:s text:c="5"/>1.3 <text:s text:c="8"/>1 <text:s text:c="7"/>59.873,08 € <text:s text:c="2"/>49.873,08 € <text:s text:c="4"/>0,00 € <text:s text:c="3"/>0,00% <text:s text:c="70"/>0</text:p>
      <text:p text:style-name="Text"> <text:s text:c="92"/>HOGAR PARA LAS FAMILIAS CON TGD <text:s text:c="98"/>estar contemplada en las presentes bases reguladoras la</text:p>
      <text:p text:style-name="Text"> <text:s text:c="20"/>TGD</text:p>
      <text:p text:style-name="Text"> <text:s text:c="222"/>fecha de finalización prevista (31/12/2024) para la línea</text:p>
      <text:p text:style-name="Text"> <text:s text:c="222"/>de actividad por la que se presenta el proyecto</text:p>
      <text:p text:style-name="Text"> </text:p>
      <text:p text:style-name="Text"> </text:p>
      <text:p text:style-name="Text"> <text:s text:c="222"/>Según lo establecido en la base decimoséptima, punto</text:p>
      <text:p text:style-name="Text"> <text:s text:c="222"/>dos, de la presente convocatoria, el plazo para realizar</text:p>
      <text:p text:style-name="Text"> <text:s text:c="222"/>las actividades y proyectos objeto de subvención será</text:p>
      <text:p text:style-name="Text"> <text:s text:c="92"/>PROYECTO PARA LA ATENCIÓN, PROMOCIÓN <text:s text:c="93"/>desde el 1 de enero de 2023 hasta el 30 de junio de</text:p>
      <text:p text:style-name="Text"> <text:s text:c="20"/>ASOCIACION DAÑO CEREBRAL <text:s text:c="47"/>Y MEJORA DE LA AUTONOMÍA Y CALIDAD DE <text:s text:c="92"/>2024. Se propone la desestimación del proyecto al no</text:p>
      <text:p text:style-name="Text"> <text:s text:c="57"/>G76301571 <text:s text:c="3"/>SDD2023CA00016 <text:s text:c="50"/>Discapacidad <text:s text:c="5"/>1.3 <text:s text:c="19"/>0,00 € <text:s text:c="5"/>59.471,24 € <text:s text:c="4"/>0,00 € <text:s text:c="3"/>0,00% <text:s text:c="70"/>0</text:p>
      <text:p text:style-name="Text"> <text:s text:c="20"/>ADQUIRIDO GRAN CANARIA <text:s text:c="49"/>VIDA DE LAS PERSONAS CON DAÑO <text:s text:c="100"/>estar contemplada en las presentes bases reguladoras la</text:p>
      <text:p text:style-name="Text"> <text:s text:c="92"/>CEREBRAL ADQUIRIDO Y SUS FAMILIAS <text:s text:c="96"/>fecha de finalización prevista (31/12/2024) para la línea</text:p>
      <text:p text:style-name="Text"> <text:s text:c="222"/>de actividad por la que se presenta el proyecto</text:p>
      <text:p text:style-name="Text"> </text:p>
      <text:p text:style-name="Text"> </text:p>
      <text:p text:style-name="Text"> </text:p>
      <text:p text:style-name="Text"> <text:s text:c="222"/>Según lo establecido en la Base Vigesimoprimera</text:p>
      <text:p text:style-name="Text"> <text:s text:c="222"/>apartado uno en cumplimiento del artículo 14.1 de la Ley</text:p>
      <text:p text:style-name="Text"> <text:s text:c="222"/>38/2003, de 17 de noviembre, General de Subvenciones,</text:p>
      <text:p text:style-name="Text"> <text:s text:c="222"/>la entidad beneficiaria de subvención esta sujeta a las</text:p>
      <text:p text:style-name="Text"> <text:s text:c="222"/>siguientes obligaciones e) Acreditar con anterioridad a</text:p>
      <text:p text:style-name="Text"> <text:s text:c="222"/>dictarse la propuesta de resolución de concesión que se</text:p>
      <text:p text:style-name="Text"> <text:s text:c="222"/>halla al corriente de sus obligaciones tributarias y frente a</text:p>
      <text:p text:style-name="Text"> <text:s text:c="222"/>la Seguridad Social.</text:p>
      <text:p text:style-name="Text"> <text:s text:c="20"/>ASOCIACION ONG ABRIGOS Y SONRISAS <text:s text:c="3"/>G76673862 <text:s text:c="3"/>SDD2023CA00017 <text:s text:c="7"/>REPARTIENDO SONRISAS EN ANAGA <text:s text:c="13"/>Discapacidad <text:s text:c="5"/>3.4 <text:s text:c="8"/>1 <text:s text:c="9"/>0,00 € <text:s text:c="5"/>18.921,12 € <text:s text:c="4"/>0,00 € <text:s text:c="3"/>0,00% <text:s text:c="70"/>0</text:p>
      <text:p text:style-name="Text"> <text:s text:c="222"/>Se propone la desestimación del proyecto debido a que</text:p>
      <text:p text:style-name="Text"> <text:s text:c="222"/>tras requerimiento de este centro directivo, en el que se le</text:p>
      <text:p text:style-name="Text"> <text:s text:c="222"/>hacía constar que la consulta realizada el 15 de</text:p>
      <text:p text:style-name="Text"> <text:s text:c="222"/>noviembre de 2023 en la Plataforma de intermediación</text:p>
      <text:p text:style-name="Text"> <text:s text:c="222"/>de datos de certicados AEAT es negativo la entidad</text:p>
      <text:p text:style-name="Text"> <text:s text:c="222"/>presentó certificado anterior a dicha fecha ( Certificado de</text:p>
      <text:p text:style-name="Text"> <text:s text:c="222"/>AEAT de 23 octubre 2023)</text:p>
      <text:p text:style-name="Text"> </text:p>
      <text:p text:style-name="Text"> </text:p>
      <text:p text:style-name="Text"> <text:s text:c="222"/>Según lo establecido en la Base Cuarta apartado Uno de</text:p>
      <text:p text:style-name="Text"> <text:s text:c="20"/>ASOC DE FAMILIAS DE PERSONAS CON</text:p>
      <text:p text:style-name="Text"> <text:s text:c="57"/>G35042977 <text:s text:c="3"/>SDD2023CA00020 <text:s text:c="7"/>QUIERO TRABAJAR <text:s text:c="27"/>Discapacidad <text:s text:c="5"/>1.3 <text:s text:c="8"/>1 <text:s text:c="9"/>0,00 € <text:s text:c="5"/>47.496,85 € <text:s text:c="4"/>0,00 € <text:s text:c="3"/>0,00% <text:s text:c="2"/>la convocatoria la actividad para la que solicita <text:s text:c="18"/>0</text:p>
      <text:p text:style-name="Text"> <text:s text:c="20"/>AUTISMO DE LAS PALMAS</text:p>
      <text:p text:style-name="Text"> <text:s text:c="222"/>subvención no está prevista en las bases reguladoras.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5"/>Fecha: 21/12/2023 - 14:52:12</text:p>
      <text:p text:style-name="Text"> <text:s text:c="31"/>CONCEPCION RAMIREZ CUELLIGA - DIRECTOR/A DE DEPENDENCIA <text:s text:c="14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1/46</text:p>
      <text:p text:style-name="Text"> </text:p>
      <text:p text:style-name="Text"> </text:p>
      <text:p text:style-name="Text"> <text:s text:c="66"/>S7LjfspXUPzgI5dmF74FhHB4jH81yWmO</text:p>
      <text:p text:style-name="Text"> <text:s text:c="70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1"/>ANEXO III. SOLICITUDES DESETIMADAS DEFINITIVAMENTE DISCAPACIDAD</text:p>
      <text:p text:style-name="Text"> </text:p>
      <text:p text:style-name="Text"> </text:p>
      <text:p text:style-name="Text"> <text:s text:c="172"/>COSTE TOTAL <text:s text:c="2"/>SUBVENCIÓN <text:s text:c="85"/>TOTAL</text:p>
      <text:p text:style-name="Text"> <text:s text:c="34"/>ENTIDAD <text:s text:c="17"/>CIF <text:s text:c="5"/>EXPEDIENTE SOLICITUD <text:s text:c="18"/>ACTIVIDAD/PROYECTO <text:s text:c="10"/>ÁREA <text:s text:c="7"/>ACTIVIDAD <text:s text:c="2"/>PRIORIDAD <text:s text:c="30"/>CONCEDIDO <text:s text:c="3"/>% <text:s text:c="14"/>OBSERVACIONES RESOLUCIÓN DEFINITIVA</text:p>
      <text:p text:style-name="Text"> <text:s text:c="173"/>PROYECTO <text:s text:c="5"/>SOLICITADA <text:s text:c="82"/>VALORACIÓN</text:p>
      <text:p text:style-name="Text"> </text:p>
      <text:p text:style-name="Text"> </text:p>
      <text:p text:style-name="Text"> <text:s text:c="220"/>Según lo establecido en la base Novena apartado Uno</text:p>
      <text:p text:style-name="Text"> <text:s text:c="220"/>de la presente convocatoria, se desestimarán las</text:p>
      <text:p text:style-name="Text"> <text:s text:c="220"/>solicitudes que incumplan los límites establecidos para</text:p>
      <text:p text:style-name="Text"> <text:s text:c="220"/>cada una de las líneas de actividad.</text:p>
      <text:p text:style-name="Text"> <text:s text:c="20"/>ASOCIACION ADEPSI <text:s text:c="18"/>G35068824 <text:s text:c="3"/>SDD2023CA00078 <text:s text:c="7"/>SOLUCIONES TECNOLÓGICAS <text:s text:c="18"/>Discapacidad <text:s text:c="5"/>4.3 <text:s text:c="8"/>3 <text:s text:c="9"/>0,00 € <text:s text:c="5"/>22.716,00 € <text:s text:c="4"/>0,00 € <text:s text:c="3"/>0,00% <text:s text:c="66"/>0</text:p>
      <text:p text:style-name="Text"> <text:s text:c="220"/>- El importe de subvención solicitado (22.716,00 €) es</text:p>
      <text:p text:style-name="Text"> <text:s text:c="220"/>superior a lo dispuesto para la actividad 4.3 Apoyos</text:p>
      <text:p text:style-name="Text"> <text:s text:c="220"/>Tecnológicos (20.000 €) incumpliendo los límites</text:p>
      <text:p text:style-name="Text"> <text:s text:c="220"/>establecidos en la convocatoria sobre la cuantía de la</text:p>
      <text:p text:style-name="Text"> <text:s text:c="220"/>subvención solicitada.</text:p>
      <text:p text:style-name="Text"> <text:s text:c="220"/>Según lo establecido en la base Decimoséptima, punto</text:p>
      <text:p text:style-name="Text"> <text:s text:c="220"/>Dos, de la presente convocatoria, el plazo para realizar</text:p>
      <text:p text:style-name="Text"> <text:s text:c="220"/>las actividades y proyectos objeto de subvención será</text:p>
      <text:p text:style-name="Text"> <text:s text:c="220"/>desde el 1 de enero de 2023 hasta el 30 de junio de</text:p>
      <text:p text:style-name="Text"> <text:s text:c="91"/>PISADIS. PROYECTO DE INTEGRACIÓN SOCIAL</text:p>
      <text:p text:style-name="Text"> <text:s text:c="220"/>2024. Se propone la desestimación del proyecto al no</text:p>
      <text:p text:style-name="Text"> <text:s text:c="20"/>HOSPITAL SAN JUAN DE DIOS <text:s text:c="10"/>R3800019F <text:s text:c="3"/>SDD2023CA00133 <text:s text:c="7"/>CON APOYOS PARA PERSONAS CON <text:s text:c="13"/>Discapacidad <text:s text:c="5"/>1.3 <text:s text:c="8"/>1 <text:s text:c="9"/>0,00 € <text:s text:c="5"/>58.520,11 € <text:s text:c="4"/>0,00 € <text:s text:c="3"/>0,00% <text:s text:c="66"/>0</text:p>
      <text:p text:style-name="Text"> <text:s text:c="220"/>estar contemplada en las presentes bases reguladoras la</text:p>
      <text:p text:style-name="Text"> <text:s text:c="91"/>DISCAPACIDAD O DEPENDENCIA</text:p>
      <text:p text:style-name="Text"> <text:s text:c="220"/>fecha de finalización prevista (31/12/2024) para la línea</text:p>
      <text:p text:style-name="Text"> <text:s text:c="220"/>de actividad por la que se presenta el proyecto</text:p>
      <text:p text:style-name="Text"> </text:p>
      <text:p text:style-name="Text"> </text:p>
      <text:p text:style-name="Text"> <text:s text:c="20"/>ASOC CANARIA PARA LA POTENCIACION <text:s text:c="166"/>Según lo establecido en la Base Cuarta apartado Uno de</text:p>
      <text:p text:style-name="Text"> <text:s text:c="20"/>DEL DESARROLLO SOCIAL GENERACION <text:s text:c="3"/>G76621036 <text:s text:c="3"/>SDD2023CA00147 <text:s text:c="7"/>MÁS IGUALES <text:s text:c="30"/>Discapacidad <text:s text:c="5"/>1.3 <text:s text:c="8"/>2 <text:s text:c="9"/>0,00 € <text:s text:c="5"/>12.694,27 € <text:s text:c="4"/>0,00 € <text:s text:c="3"/>0,00% <text:s text:c="2"/>la convocatoria la actividad para la que solicita <text:s text:c="14"/>0</text:p>
      <text:p text:style-name="Text"> <text:s text:c="20"/>21 <text:s text:c="197"/>subvención no está prevista en las bases reguladoras.</text:p>
      <text:p text:style-name="Text"> <text:s text:c="220"/>Según lo establecido en la base Novena apartado Dos de</text:p>
      <text:p text:style-name="Text"> <text:s text:c="220"/>la presente convocatoria, se desestimarán las solicitudes</text:p>
      <text:p text:style-name="Text"> <text:s text:c="220"/>que incumplan los límites establecidos para cada una de</text:p>
      <text:p text:style-name="Text"> <text:s text:c="220"/>las líneas de actividad:</text:p>
      <text:p text:style-name="Text"> <text:s text:c="20"/>ASOC DOMITILA HERNANDEZ DESDE</text:p>
      <text:p text:style-name="Text"> <text:s text:c="20"/>TACORONTE POR LA IGUADAD DE <text:s text:c="8"/>G38728382 <text:s text:c="3"/>SDD2023CA00153 <text:s text:c="7"/>MANOS AL HUERTO <text:s text:c="26"/>Discapacidad <text:s text:c="5"/>1.2 <text:s text:c="8"/>3 <text:s text:c="9"/>0,00 € <text:s text:c="5"/>56.289,01 € <text:s text:c="4"/>0,00 € <text:s text:c="3"/>0,00% <text:s text:c="66"/>0</text:p>
      <text:p text:style-name="Text"> <text:s text:c="220"/>- El importe de subvención solicitado (56.289,01 €) es</text:p>
      <text:p text:style-name="Text"> <text:s text:c="20"/>OPORTUNIDADES</text:p>
      <text:p text:style-name="Text"> <text:s text:c="220"/>superior a lo dispuesto para la actividad 1.2. Proyectos</text:p>
      <text:p text:style-name="Text"> <text:s text:c="220"/>para el desarrollo de modelos experimentales (50.000 €)</text:p>
      <text:p text:style-name="Text"> <text:s text:c="220"/>incumpliendo los límites establecidos en la convocatoria</text:p>
      <text:p text:style-name="Text"> <text:s text:c="220"/>sobre la cuantía de la subvención solicitada.</text:p>
      <text:p text:style-name="Text"> <text:s text:c="220"/>Según lo establecido en la base Decimoséptima, punto</text:p>
      <text:p text:style-name="Text"> <text:s text:c="220"/>Dos, de la presente convocatoria, el plazo para realizar</text:p>
      <text:p text:style-name="Text"> <text:s text:c="220"/>las actividades y proyectos objeto de subvención será</text:p>
      <text:p text:style-name="Text"> <text:s text:c="220"/>desde el 1 de enero de 2023 hasta el 30 de junio de</text:p>
      <text:p text:style-name="Text"> <text:s text:c="91"/>INTEGRACIÓN SOCIAL DE PERSONAS</text:p>
      <text:p text:style-name="Text"> <text:s text:c="20"/>ASOC DE DAÑO CEREBRAL ADQUIRIDO- <text:s text:c="167"/>2024. Se propone la desestimación del proyecto al no</text:p>
      <text:p text:style-name="Text"> <text:s text:c="56"/>G76743459 <text:s text:c="3"/>SDD2023CA00168 <text:s text:c="7"/>AFECTADAS POR UN DAÑO CEREBRAL <text:s text:c="11"/>Discapacidad <text:s text:c="5"/>1.3 <text:s text:c="8"/>1 <text:s text:c="9"/>0,00 € <text:s text:c="5"/>34.689,99 € <text:s text:c="4"/>0,00 € <text:s text:c="3"/>0,00% <text:s text:c="66"/>0</text:p>
      <text:p text:style-name="Text"> <text:s text:c="20"/>TENERIFE <text:s text:c="191"/>estar contemplada en las presentes bases reguladoras la</text:p>
      <text:p text:style-name="Text"> <text:s text:c="91"/>ADQUIRIDO.</text:p>
      <text:p text:style-name="Text"> <text:s text:c="220"/>fecha de finalización prevista (31/10/2024) para la línea</text:p>
      <text:p text:style-name="Text"> <text:s text:c="220"/>de actividad por la que se presenta el proyecto</text:p>
      <text:p text:style-name="Text"> </text:p>
      <text:p text:style-name="Text"> </text:p>
      <text:p text:style-name="Text"> <text:s text:c="220"/>Según lo establecido en la base Decimoséptima, punto</text:p>
      <text:p text:style-name="Text"> <text:s text:c="220"/>Dos, de la presente convocatoria, el plazo para realizar</text:p>
      <text:p text:style-name="Text"> <text:s text:c="220"/>las actividades y proyectos objeto de subvención será</text:p>
      <text:p text:style-name="Text"> <text:s text:c="220"/>desde el 1 de enero de 2023 hasta el 30 de junio de</text:p>
      <text:p text:style-name="Text"> <text:s text:c="20"/>VITALITI <text:s text:c="27"/>G76661008 <text:s text:c="3"/>SDD2023CA00189 <text:s text:c="7"/>VITALITI KIDS <text:s text:c="28"/>Discapacidad <text:s text:c="5"/>1.1 <text:s text:c="8"/>1 <text:s text:c="9"/>0,00 € <text:s text:c="5"/>80.000,00 € <text:s text:c="4"/>0,00 € <text:s text:c="3"/>0,00% <text:s text:c="66"/>0</text:p>
      <text:p text:style-name="Text"> <text:s text:c="220"/>2024. Se propone la desestimación del proyecto al no</text:p>
      <text:p text:style-name="Text"> <text:s text:c="220"/>estar contemplada en las presentes bases reguladoras la</text:p>
      <text:p text:style-name="Text"> <text:s text:c="220"/>fecha de finalización prevista (31/12/2024) para la línea</text:p>
      <text:p text:style-name="Text"> <text:s text:c="220"/>de actividad por la que se presenta el proyecto</text:p>
      <text:p text:style-name="Text"> </text:p>
      <text:p text:style-name="Text"> <text:s text:c="220"/>Según lo establecido en la base novena apartado dos de</text:p>
      <text:p text:style-name="Text"> <text:s text:c="220"/>la presente convocatoria, se desestimarán las solicitudes</text:p>
      <text:p text:style-name="Text"> <text:s text:c="220"/>que incumplan los límites establecidos para cada una de</text:p>
      <text:p text:style-name="Text"> <text:s text:c="220"/>las líneas de actividad:</text:p>
      <text:p text:style-name="Text"> </text:p>
      <text:p text:style-name="Text"> <text:s text:c="20"/>ASOCIACION SOCIAL CRECIENDO YAZA <text:s text:c="3"/>G76159003 <text:s text:c="3"/>SDD2023CA00201 <text:s text:c="7"/>RESPIRO FAMILIAR YAIZA <text:s text:c="19"/>Discapacidad <text:s text:c="5"/>2.1 <text:s text:c="8"/>2 <text:s text:c="9"/>0,00 € <text:s text:c="5"/>63.607,61 € <text:s text:c="4"/>0,00 € <text:s text:c="3"/>0,00% <text:s text:c="2"/>- El importe de subvención solicitado 63.607,61 € es <text:s text:c="11"/>0</text:p>
      <text:p text:style-name="Text"> <text:s text:c="220"/>superior a lo dispuesto para la actividad 1.2. Proyectos</text:p>
      <text:p text:style-name="Text"> <text:s text:c="220"/>para el desarrollo de modelos experimentales 60.000€,</text:p>
      <text:p text:style-name="Text"> <text:s text:c="220"/>incumpliendo los límites establecidos en la convocatoria</text:p>
      <text:p text:style-name="Text"> <text:s text:c="220"/>sobre la cuantía de la subvención solicitada.</text:p>
      <text:p text:style-name="Text"> </text:p>
      <text:p text:style-name="Text"> </text:p>
      <text:p text:style-name="Text"> <text:s text:c="220"/>Según lo establecido en la base Decimoséptima,</text:p>
      <text:p text:style-name="Text"> <text:s text:c="220"/>apartado Dos, de la presente convocatoria, el plazo para</text:p>
      <text:p text:style-name="Text"> <text:s text:c="220"/>realizar las actividades y proyectos objeto de subvención</text:p>
      <text:p text:style-name="Text"> <text:s text:c="20"/>ASOC DE DISCAPACITADOS FISICOS DE <text:s text:c="166"/>será desde el 1 de enero de 2023 hasta el 30 de junio de</text:p>
      <text:p text:style-name="Text"> <text:s text:c="56"/>G38772117 <text:s text:c="3"/>SDD2023CA00202 <text:s text:c="7"/>ACCESIBILIDAD SIN LIMITES <text:s text:c="16"/>Discapacidad <text:s text:c="5"/>1.3 <text:s text:c="8"/>1 <text:s text:c="9"/>0,00 € <text:s text:c="5"/>12.428,64 € <text:s text:c="4"/>0,00 € <text:s text:c="3"/>0,00% <text:s text:c="66"/>0</text:p>
      <text:p text:style-name="Text"> <text:s text:c="20"/>LA PALMA <text:s text:c="191"/>2024. Se propone la desestimación del proyecto al no</text:p>
      <text:p text:style-name="Text"> <text:s text:c="220"/>estar contemplada en las presentes bases reguladoras la</text:p>
      <text:p text:style-name="Text"> <text:s text:c="220"/>fecha de finalización prevista (14/07/2024) para la línea</text:p>
      <text:p text:style-name="Text"> <text:s text:c="220"/>de actividad por la que se presenta el proyecto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43"/>Fecha: 21/12/2023 - 14:52:12</text:p>
      <text:p text:style-name="Text"> <text:s text:c="31"/>CONCEPCION RAMIREZ CUELLIGA - DIRECTOR/A DE DEPENDENCIA <text:s text:c="139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2/46</text:p>
      <text:p text:style-name="Text"> </text:p>
      <text:p text:style-name="Text"> </text:p>
      <text:p text:style-name="Text"> <text:s text:c="65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1"/>ANEXO III. SOLICITUDES DESETIMADAS DEFINITIVAMENTE DISCAPACIDAD</text:p>
      <text:p text:style-name="Text"> </text:p>
      <text:p text:style-name="Text"> </text:p>
      <text:p text:style-name="Text"> <text:s text:c="165"/>COSTE TOTAL <text:s text:c="2"/>SUBVENCIÓN <text:s text:c="87"/>TOTAL</text:p>
      <text:p text:style-name="Text"> <text:s text:c="36"/>ENTIDAD <text:s text:c="15"/>CIF <text:s text:c="5"/>EXPEDIENTE SOLICITUD <text:s text:c="16"/>ACTIVIDAD/PROYECTO <text:s text:c="5"/>ÁREA <text:s text:c="7"/>ACTIVIDAD <text:s text:c="2"/>PRIORIDAD <text:s text:c="30"/>CONCEDIDO <text:s text:c="3"/>% <text:s text:c="14"/>OBSERVACIONES RESOLUCIÓN DEFINITIVA</text:p>
      <text:p text:style-name="Text"> <text:s text:c="166"/>PROYECTO <text:s text:c="5"/>SOLICITADA <text:s text:c="84"/>VALORACIÓN</text:p>
      <text:p text:style-name="Text"> </text:p>
      <text:p text:style-name="Text"> </text:p>
      <text:p text:style-name="Text"> <text:s text:c="213"/>Según lo establecido en la base Decimoséptima, punto</text:p>
      <text:p text:style-name="Text"> <text:s text:c="213"/>Dos, de la presente convocatoria, el plazo para realizar</text:p>
      <text:p text:style-name="Text"> <text:s text:c="213"/>las actividades y proyectos objeto de subvención será</text:p>
      <text:p text:style-name="Text"> <text:s text:c="213"/>desde el 1 de enero de 2023 hasta el 30 de junio de</text:p>
      <text:p text:style-name="Text"> <text:s text:c="213"/>2024. Se propone la desestimación del proyecto al no</text:p>
      <text:p text:style-name="Text"> <text:s text:c="20"/>VITALITI <text:s text:c="27"/>G76661008 <text:s text:c="3"/>SDD2023CA00209 <text:s text:c="7"/>VITALITI O2 <text:s text:c="23"/>Discapacidad <text:s text:c="5"/>2.1 <text:s text:c="8"/>2 <text:s text:c="9"/>0,00 € <text:s text:c="7"/>0,00 € <text:s text:c="7"/>0,00 € <text:s text:c="3"/>0,00% <text:s text:c="68"/>0</text:p>
      <text:p text:style-name="Text"> <text:s text:c="213"/>estar contemplada en las presentes bases reguladoras la</text:p>
      <text:p text:style-name="Text"> <text:s text:c="213"/>fecha de finalización prevista (31/12/2024) para la línea</text:p>
      <text:p text:style-name="Text"> <text:s text:c="213"/>de actividad por la que se presenta el proyecto.</text:p>
      <text:p text:style-name="Text"> </text:p>
      <text:p text:style-name="Text"> </text:p>
      <text:p text:style-name="Text"> <text:s text:c="213"/>Según lo establecido en la base Novena apartado Dos de</text:p>
      <text:p text:style-name="Text"> <text:s text:c="213"/>la presente convocatoria, se desestimarán las solicitudes</text:p>
      <text:p text:style-name="Text"> <text:s text:c="213"/>que incumplan los límites establecidos para cada una de</text:p>
      <text:p text:style-name="Text"> <text:s text:c="213"/>las líneas de actividad:</text:p>
      <text:p text:style-name="Text"> <text:s text:c="20"/>ASOCIACION PARA LA INCLUSION DE</text:p>
      <text:p text:style-name="Text"> <text:s text:c="20"/>PERSONAS CON DIVERSIDAD FUNCIONAL <text:s text:c="2"/>G01995273 <text:s text:c="3"/>SDD2023CA00221 <text:s text:c="7"/>PROYECTO NUEVA AURORA <text:s text:c="13"/>Discapacidad <text:s text:c="5"/>2.3 <text:s text:c="19"/>0,00 € <text:s text:c="5"/>36.490,00 € <text:s text:c="4"/>0,00 € <text:s text:c="3"/>0,00% <text:s text:c="2"/>- El importe de subvención solicitado (36.490,00 €) es <text:s text:c="11"/>0</text:p>
      <text:p text:style-name="Text"> <text:s text:c="20"/>TACANDE <text:s text:c="185"/>superior a lo dispuesto para la actividad 2.3 Formación y</text:p>
      <text:p text:style-name="Text"> <text:s text:c="213"/>apoyo para familiares y personas cuidadoras no</text:p>
      <text:p text:style-name="Text"> <text:s text:c="213"/>profesionales no cuidadoras (20.000 €) incumpliendo los</text:p>
      <text:p text:style-name="Text"> <text:s text:c="213"/>límites establecidos en la convocatoria sobre la cuantía</text:p>
      <text:p text:style-name="Text"> <text:s text:c="213"/>de la subvención solicitada.</text:p>
      <text:p text:style-name="Text"> <text:s text:c="213"/>Según lo establecido en la base Decimoséptima, punto</text:p>
      <text:p text:style-name="Text"> <text:s text:c="213"/>Dos, de la presente convocatoria, el plazo para realizar</text:p>
      <text:p text:style-name="Text"> <text:s text:c="213"/>las actividades y proyectos objeto de subvención será</text:p>
      <text:p text:style-name="Text"> <text:s text:c="213"/>desde el 1 de enero de 2023 hasta el 30 de junio de</text:p>
      <text:p text:style-name="Text"> <text:s text:c="213"/>2024. Se propone la desestimación del proyecto al no</text:p>
      <text:p text:style-name="Text"> <text:s text:c="20"/>ASOCIACION SOLIDARIA INFINITY <text:s text:c="6"/>G16880403 <text:s text:c="3"/>SDD2023CA00224 <text:s text:c="7"/>RESPIREMOS <text:s text:c="24"/>Discapacidad <text:s text:c="5"/>2.1 <text:s text:c="8"/>3 <text:s text:c="9"/>0,00 € <text:s text:c="5"/>60.000,00 € <text:s text:c="4"/>0,00 € <text:s text:c="3"/>0,00% <text:s text:c="68"/>0</text:p>
      <text:p text:style-name="Text"> <text:s text:c="213"/>estar contemplada en las presentes bases reguladoras la</text:p>
      <text:p text:style-name="Text"> <text:s text:c="213"/>fecha de finalización prevista (31/10/2024) para la línea</text:p>
      <text:p text:style-name="Text"> <text:s text:c="213"/>de actividad por la que se presenta el proyecto.</text:p>
      <text:p text:style-name="Text"> </text:p>
      <text:p text:style-name="Text"> </text:p>
      <text:p text:style-name="Text"> <text:s text:c="213"/>Según lo establecido en la Base Novena de la</text:p>
      <text:p text:style-name="Text"> <text:s text:c="213"/>convocatoria, la cuantía solicitada no podrá ser inferior a</text:p>
      <text:p text:style-name="Text"> <text:s text:c="213"/>los 6.000 €</text:p>
      <text:p text:style-name="Text"> <text:s text:c="20"/>ASOC INNSURFF <text:s text:c="22"/>G67652610 <text:s text:c="3"/>SDD2023CA00019 <text:s text:c="42"/>Discapacidad <text:s text:c="27"/>3.220,00 € <text:s text:c="3"/>3.220,00 € <text:s text:c="4"/>0,00 € <text:s text:c="3"/>0,00% <text:s text:c="68"/>0</text:p>
      <text:p text:style-name="Text"> <text:s text:c="213"/>Se desestima la solicitud al incumplir límites exigibles en</text:p>
      <text:p text:style-name="Text"> <text:s text:c="213"/>la convocotoria (El importe de subvención solicitada es</text:p>
      <text:p text:style-name="Text"> <text:s text:c="213"/>3.220,00 €)</text:p>
      <text:p text:style-name="Text"> <text:s text:c="20"/>TOTAL PROYECTOS: <text:s text:c="22"/>69</text:p>
      <text:p text:style-name="Text"> </text:p>
      <text:p text:style-name="Text"> </text:p>
      <text:p text:style-name="Text"> </text:p>
      <text:p text:style-name="Text"> </text:p>
      <text:p text:style-name="Text"> <text:s text:c="32"/>Este documento ha sido firmado electrónicamente por:</text:p>
      <text:p text:style-name="Text"> <text:s text:c="32"/>DULCE MARIA GUTIERREZ GONZALEZ - DIRECTOR/A GENERAL <text:s text:c="135"/>Fecha: 21/12/2023 - 14:52:12</text:p>
      <text:p text:style-name="Text"> <text:s text:c="32"/>CONCEPCION RAMIREZ CUELLIGA - DIRECTOR/A DE DEPENDENCIA <text:s text:c="131"/>Fecha: 21/12/2023 - 14:50:24</text:p>
      <text:p text:style-name="Text"> </text:p>
      <text:p text:style-name="Text"> <text:s text:c="32"/>En la dirección https://sede.gobiernodecanarias.org/sede/verifica_doc?codigo_nde=</text:p>
      <text:p text:style-name="Text"> <text:s text:c="32"/>puede ser comprobada la autenticidad de esta copia, mediante el número de</text:p>
      <text:p text:style-name="Text"> <text:s text:c="32"/>documento electrónico siguiente:</text:p>
      <text:p text:style-name="Text"> <text:s text:c="34"/>0guqayRUjPh07nUp-8i5XMJP40yahuT-U</text:p>
      <text:p text:style-name="Text"> <text:s text:c="32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3/46</text:p>
      <text:p text:style-name="Text"> </text:p>
      <text:p text:style-name="Text"> </text:p>
      <text:p text:style-name="Text"> <text:s text:c="65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88"/>ANEXO III. SOLICITUDES DESESTIMADAS DEFINITIVAMENTE DEPENDENCIA</text:p>
      <text:p text:style-name="Text"> </text:p>
      <text:p text:style-name="Text"> </text:p>
      <text:p text:style-name="Text"> <text:s text:c="179"/>COSTE TOTAL <text:s text:c="2"/>SUBVENCIÓN <text:s text:c="88"/>TOTAL</text:p>
      <text:p text:style-name="Text"> <text:s text:c="34"/>ENTIDAD <text:s text:c="18"/>CIF <text:s text:c="5"/>EXPEDIENTE SOLICITUD <text:s text:c="16"/>ACTIVIDAD/PROYECTO <text:s text:c="19"/>ÁREA <text:s text:c="6"/>ACTIVIDAD <text:s text:c="2"/>PRIORIDAD <text:s text:c="30"/>CONCEDIDO <text:s text:c="3"/>% <text:s text:c="14"/>OBSERVACIONES RESOLUCIÓN DEFINITIVA</text:p>
      <text:p text:style-name="Text"> <text:s text:c="180"/>PROYECTO <text:s text:c="5"/>SOLICITADA <text:s text:c="85"/>VALORACIÓN</text:p>
      <text:p text:style-name="Text"> </text:p>
      <text:p text:style-name="Text"> </text:p>
      <text:p text:style-name="Text"> <text:s text:c="227"/>Según la base decimotercera punto dos de la</text:p>
      <text:p text:style-name="Text"> <text:s text:c="227"/>convocatoria, se le tiene por desistida su solicitud al no</text:p>
      <text:p text:style-name="Text"> <text:s text:c="227"/>dar respuesta de manera correcta al requerimiento</text:p>
      <text:p text:style-name="Text"> <text:s text:c="227"/>efectuado por el órgano instructor en relación a este</text:p>
      <text:p text:style-name="Text"> <text:s text:c="227"/>expediente.</text:p>
      <text:p text:style-name="Text"> <text:s text:c="20"/>CENTRO DE DIA CASA HORTENSIA <text:s text:c="8"/>G02905461 <text:s text:c="3"/>SDD2023CA00060 <text:s text:c="7"/>PROYECTO BEGOÑA <text:s text:c="33"/>Dependencia <text:s text:c="5"/>3.3 <text:s text:c="8"/>2 <text:s text:c="10"/>0,00 € <text:s text:c="4"/>30.600,00 € <text:s text:c="4"/>0,00 € <text:s text:c="3"/>0,00% <text:s text:c="68"/>17</text:p>
      <text:p text:style-name="Text"> <text:s text:c="227"/>Continúa habiendo errores en el plan de Financiación</text:p>
      <text:p text:style-name="Text"> <text:s text:c="227"/>aportado tras el requerimiento, en concreto el importe</text:p>
      <text:p text:style-name="Text"> <text:s text:c="227"/>total de la actuación no se corresponde con la suma de</text:p>
      <text:p text:style-name="Text"> <text:s text:c="227"/>las diferentes cuantías expresadas en el plan de</text:p>
      <text:p text:style-name="Text"> <text:s text:c="227"/>financiación, es decir el total de ingresos 36.720 euros no</text:p>
      <text:p text:style-name="Text"> <text:s text:c="227"/>se corresponde con el total de gastos 30.700 euros.</text:p>
      <text:p text:style-name="Text"> <text:s text:c="227"/>Según lo establecido en la Base Octava apartado cinco</text:p>
      <text:p text:style-name="Text"> <text:s text:c="227"/>de la presente convocatoria en caso de que se pretenda</text:p>
      <text:p text:style-name="Text"> <text:s text:c="227"/>subcontratar total o parcialmente la realización de la</text:p>
      <text:p text:style-name="Text"> <text:s text:c="227"/>actividad subvencionada, se aportará la documentación</text:p>
      <text:p text:style-name="Text"> <text:s text:c="227"/>acreditativa de la especialización de la entidad con la que</text:p>
      <text:p text:style-name="Text"> <text:s text:c="92"/>Obra de mejoras y adaptación a la normativa de <text:s text:c="88"/>se contrata la realización de las actividades, en la materia</text:p>
      <text:p text:style-name="Text"> <text:s text:c="20"/>CENTRO DE DIA CASA HORTENSIA <text:s text:c="8"/>G02905461 <text:s text:c="3"/>SDD2023CA00125 <text:s text:c="7"/>accesibilidad Centro Residencial para personas <text:s text:c="2"/>Dependencia <text:s text:c="5"/>4.1 <text:s text:c="8"/>1 <text:s text:c="10"/>0,00 € <text:s text:c="4"/>99.077,21 € <text:s text:c="4"/>0,00 € <text:s text:c="3"/>0,00% <text:s text:c="2"/>objeto de dicha contratación, así como que esta entidad <text:s text:c="11"/>8</text:p>
      <text:p text:style-name="Text"> <text:s text:c="92"/>mayores dependientes Casa Hortensia Gáldar. <text:s text:c="91"/>se encuentra al corriente de sus obligaciones tributarias y</text:p>
      <text:p text:style-name="Text"> <text:s text:c="227"/>de Seguridad Social.</text:p>
      <text:p text:style-name="Text"> </text:p>
      <text:p text:style-name="Text"> <text:s text:c="227"/>Tras Requerimiento, la Entidad aporta certificado</text:p>
      <text:p text:style-name="Text"> <text:s text:c="227"/>caducado de la subcontratación (FPJ) , por lo tanto, se</text:p>
      <text:p text:style-name="Text"> <text:s text:c="227"/>propone la desestimación del proyecto.</text:p>
      <text:p text:style-name="Text"> <text:s text:c="227"/>Según lo establecido en la base decimoséptima, punto</text:p>
      <text:p text:style-name="Text"> <text:s text:c="227"/>dos, de la presente convocatoria, el plazo para realizar</text:p>
      <text:p text:style-name="Text"> <text:s text:c="227"/>las actividades y proyectos objeto de subvención será</text:p>
      <text:p text:style-name="Text"> <text:s text:c="20"/>STRONGER TOGETHER ASOC DE <text:s text:c="181"/>desde el 1 de enero de 2023 hasta el 30 de junio de</text:p>
      <text:p text:style-name="Text"> <text:s text:c="57"/>G01648393 <text:s text:c="3"/>SDD2023CA00062 <text:s text:c="7"/>DONT BE ALONE NO ESTÉS SOLO <text:s text:c="21"/>Dependencia <text:s text:c="5"/>1.3 <text:s text:c="8"/>1 <text:s text:c="10"/>0,00 € <text:s text:c="4"/>15.000,00 € <text:s text:c="4"/>0,00 € <text:s text:c="3"/>0,00% <text:s text:c="69"/>0</text:p>
      <text:p text:style-name="Text"> <text:s text:c="20"/>EXTRANJEROS <text:s text:c="195"/>2024. Se propone la desestimación del proyecto al no</text:p>
      <text:p text:style-name="Text"> <text:s text:c="227"/>estar contemplada en las presentes bases reguladoras la</text:p>
      <text:p text:style-name="Text"> <text:s text:c="227"/>fecha de finalización prevista (31/12/2024) para la línea</text:p>
      <text:p text:style-name="Text"> <text:s text:c="227"/>de actividad por la que se presenta el proyecto.</text:p>
      <text:p text:style-name="Text"> <text:s text:c="20"/>FUNDACION PARA LA FORMACION</text:p>
      <text:p text:style-name="Text"> <text:s text:c="227"/>Según lo establecido en la Base Cuarta apartado uno de</text:p>
      <text:p text:style-name="Text"> <text:s text:c="20"/>INTEGRAL Y PROMOCION SACIO LABORAL</text:p>
      <text:p text:style-name="Text"> <text:s text:c="57"/>G38490785 <text:s text:c="3"/>SDD2023CA00109 <text:s text:c="7"/>INDESCOM <text:s text:c="40"/>Dependencia <text:s text:c="5"/>1.2 <text:s text:c="8"/>3 <text:s text:c="10"/>0,00 € <text:s text:c="4"/>36.392,41 € <text:s text:c="4"/>0,00 € <text:s text:c="3"/>0,00% <text:s text:c="2"/>la convocatoria la actividad para la que solicita <text:s text:c="17"/>0</text:p>
      <text:p text:style-name="Text"> <text:s text:c="20"/>Y COOP PARA EL DESARROLLO</text:p>
      <text:p text:style-name="Text"> <text:s text:c="227"/>subvención no está prevista en las bases reguladoras.</text:p>
      <text:p text:style-name="Text"> <text:s text:c="20"/>ISONORTE</text:p>
      <text:p text:style-name="Text"> <text:s text:c="227"/>Según lo establecido en la Base Cuarta apartado uno de</text:p>
      <text:p text:style-name="Text"> <text:s text:c="20"/>AYUNTAMIENTO LA ALDEA DE SAN</text:p>
      <text:p text:style-name="Text"> <text:s text:c="57"/>P3502100E <text:s text:c="3"/>SDD2023CA00122 <text:s text:c="7"/>ACOMPAÑAME <text:s text:c="38"/>Dependencia <text:s text:c="5"/>2.1 <text:s text:c="8"/>1 <text:s text:c="10"/>0,00 € <text:s text:c="4"/>53.328,30 € <text:s text:c="4"/>0,00 € <text:s text:c="3"/>0,00% <text:s text:c="2"/>la convocatoria la actividad para la que solicita <text:s text:c="17"/>0</text:p>
      <text:p text:style-name="Text"> <text:s text:c="20"/>NICOLAS</text:p>
      <text:p text:style-name="Text"> <text:s text:c="227"/>subvención no está prevista en las bases reguladoras.</text:p>
      <text:p text:style-name="Text"> <text:s text:c="227"/>Según lo establecido en la Base Cuarta apartado uno de</text:p>
      <text:p text:style-name="Text"> <text:s text:c="20"/>AYUNTAMIENTO LA ALDEA DE SAN</text:p>
      <text:p text:style-name="Text"> <text:s text:c="57"/>P3502100E <text:s text:c="3"/>SDD2023CA00144 <text:s text:c="7"/>ENVEJECIMIENTO ACTIVO <text:s text:c="27"/>Dependencia <text:s text:c="5"/>3.2 <text:s text:c="8"/>2 <text:s text:c="10"/>0,00 € <text:s text:c="4"/>45.223,26 € <text:s text:c="4"/>0,00 € <text:s text:c="3"/>0,00% <text:s text:c="2"/>la convocatoria la actividad para la que solicita <text:s text:c="17"/>0</text:p>
      <text:p text:style-name="Text"> <text:s text:c="20"/>NICOLAS</text:p>
      <text:p text:style-name="Text"> <text:s text:c="227"/>subvención no está prevista en las bases reguladoras.</text:p>
      <text:p text:style-name="Text"> <text:s text:c="227"/>Según lo establecido en la base novena apartado uno de</text:p>
      <text:p text:style-name="Text"> <text:s text:c="227"/>la presente convocatoria, se desestimarán las solicitudes</text:p>
      <text:p text:style-name="Text"> <text:s text:c="227"/>que incumplan los límites establecidos para cada una de</text:p>
      <text:p text:style-name="Text"> <text:s text:c="227"/>las líneas de actividad:</text:p>
      <text:p text:style-name="Text"> <text:s text:c="20"/>ASOC DE FUERTEVENTURA DE FAMILIAS</text:p>
      <text:p text:style-name="Text"> <text:s text:c="20"/>DE PERSONAS CON ALZHEIMER Y OTRAS <text:s text:c="3"/>G76365618 <text:s text:c="3"/>SDD2023CA00179 <text:s text:c="7"/>PROYECTO AMAZONAS <text:s text:c="31"/>Dependencia <text:s text:c="5"/>2.3 <text:s text:c="20"/>0,00 € <text:s text:c="4"/>25.282,19 € <text:s text:c="4"/>0,00 € <text:s text:c="3"/>0,00% <text:s text:c="2"/>El importe de subvención solicitado 25.282,19 € es <text:s text:c="16"/>0</text:p>
      <text:p text:style-name="Text"> <text:s text:c="20"/>DEMENCIAS <text:s text:c="197"/>superior a lo dispuesto a lo dispuesto para la actividad</text:p>
      <text:p text:style-name="Text"> <text:s text:c="227"/>2.3 Formación y apoyo para familiares y personas</text:p>
      <text:p text:style-name="Text"> <text:s text:c="227"/>cuidadoras no profesionales (20.000 €) incumpliendo los</text:p>
      <text:p text:style-name="Text"> <text:s text:c="227"/>límites establecidos en la convocatoria sobre la cuantía</text:p>
      <text:p text:style-name="Text"> <text:s text:c="227"/>de la subvención solicitada.</text:p>
      <text:p text:style-name="Text"> <text:s text:c="227"/>Se desestima la solicitud de la entidad al haber</text:p>
      <text:p text:style-name="Text"> <text:s text:c="227"/>presentado una solicitud para la actividad 3.1 Servicios de</text:p>
      <text:p text:style-name="Text"> <text:s text:c="227"/>Intérprete de Lengua de Signos española para acciones</text:p>
      <text:p text:style-name="Text"> <text:s text:c="227"/>formativas y en servicios de atención públicos y privados.</text:p>
      <text:p text:style-name="Text"> <text:s text:c="20"/>ASOC DE CUIDADORAS FAMILIARES Y <text:s text:c="175"/>Servicio de Guía Intérprete de personas sordo-ciegas.</text:p>
      <text:p text:style-name="Text"> <text:s text:c="92"/>PROGRAMA DE HOGAR ACCESIBLE Y</text:p>
      <text:p text:style-name="Text"> <text:s text:c="20"/>AMIG@S DE PERSONAS CON <text:s text:c="14"/>G38877312 <text:s text:c="3"/>SDD2023CA00185 <text:s text:c="56"/>Dependencia <text:s text:c="5"/>3.1 <text:s text:c="8"/>3 <text:s text:c="10"/>0,00 € <text:s text:c="4"/>80.000,00 € <text:s text:c="4"/>0,00 € <text:s text:c="3"/>0,00% <text:s text:c="2"/>Servicios de agente de desarrollo comunitaria y otros <text:s text:c="13"/>0</text:p>
      <text:p text:style-name="Text"> <text:s text:c="92"/>FUNCIONAL PHAF</text:p>
      <text:p text:style-name="Text"> <text:s text:c="20"/>DEPENDENCIA <text:s text:c="195"/>servicios para la accesibilidad, para la que no se asignó</text:p>
      <text:p text:style-name="Text"> <text:s text:c="227"/>dotación presupuestaria en el área de Dependencia, no</text:p>
      <text:p text:style-name="Text"> <text:s text:c="227"/>siendo posible su reubicación de oficio al ser un proyecto</text:p>
      <text:p text:style-name="Text"> <text:s text:c="227"/>destinado íntegramente a personas dependientes (Base</text:p>
      <text:p text:style-name="Text"> <text:s text:c="227"/>Sexta apartado uno y dos)</text:p>
      <text:p text:style-name="Text"> <text:s text:c="227"/>Según lo establecido en la Base Cuarta apartado uno de</text:p>
      <text:p text:style-name="Text"> <text:s text:c="20"/>ASOCIACION SALUD MENTAL AFESUR <text:s text:c="6"/>G35473453 <text:s text:c="3"/>SDD2023CA00186 <text:s text:c="7"/>PROYECTO AL COMAS <text:s text:c="31"/>Dependencia <text:s text:c="5"/>1.3 <text:s text:c="8"/>1 <text:s text:c="10"/>0,00 € <text:s text:c="4"/>17.847,27 € <text:s text:c="4"/>0,00 € <text:s text:c="3"/>0,00% <text:s text:c="2"/>la convocatoria la actividad para la que solicita <text:s text:c="17"/>0</text:p>
      <text:p text:style-name="Text"> <text:s text:c="227"/>subvención no está prevista en las bases reguladoras.</text:p>
      <text:p text:style-name="Text"> <text:s text:c="227"/>Según lo establecido en la Base Cuarta apartado uno de</text:p>
      <text:p text:style-name="Text"> <text:s text:c="20"/>ASOCIACION SALUD MENTAL AFESUR <text:s text:c="6"/>G35473453 <text:s text:c="3"/>SDD2023CA00199 <text:s text:c="7"/>SINERGIA <text:s text:c="40"/>Dependencia <text:s text:c="5"/>1.3 <text:s text:c="8"/>2 <text:s text:c="10"/>0,00 € <text:s text:c="4"/>24.297,00 € <text:s text:c="4"/>0,00 € <text:s text:c="3"/>0,00% <text:s text:c="2"/>la convocatoria la actividad para la que solicita <text:s text:c="17"/>0</text:p>
      <text:p text:style-name="Text"> <text:s text:c="227"/>subvención no está prevista en las bases reguladoras.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50"/>Fecha: 21/12/2023 - 14:52:12</text:p>
      <text:p text:style-name="Text"> <text:s text:c="31"/>CONCEPCION RAMIREZ CUELLIGA - DIRECTOR/A DE DEPENDENCIA <text:s text:c="146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4/46</text:p>
      <text:p text:style-name="Text"> </text:p>
      <text:p text:style-name="Text"> </text:p>
      <text:p text:style-name="Text"> <text:s text:c="66"/>S7LjfspXUPzgI5dmF74FhHB4jH81yWmO</text:p>
      <text:p text:style-name="Text"> <text:s text:c="70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87"/>ANEXO III. SOLICITUDES DESESTIMADAS DEFINITIVAMENTE DEPENDENCIA</text:p>
      <text:p text:style-name="Text"> </text:p>
      <text:p text:style-name="Text"> </text:p>
      <text:p text:style-name="Text"> <text:s text:c="161"/>COSTE TOTAL <text:s text:c="2"/>SUBVENCIÓN <text:s text:c="85"/>TOTAL</text:p>
      <text:p text:style-name="Text"> <text:s text:c="34"/>ENTIDAD <text:s text:c="17"/>CIF <text:s text:c="5"/>EXPEDIENTE SOLICITUD <text:s text:c="13"/>ACTIVIDAD/PROYECTO <text:s text:c="5"/>ÁREA <text:s text:c="6"/>ACTIVIDAD <text:s text:c="2"/>PRIORIDAD <text:s text:c="30"/>CONCEDIDO <text:s text:c="3"/>% <text:s text:c="14"/>OBSERVACIONES RESOLUCIÓN DEFINITIVA</text:p>
      <text:p text:style-name="Text"> <text:s text:c="162"/>PROYECTO <text:s text:c="5"/>SOLICITADA <text:s text:c="82"/>VALORACIÓN</text:p>
      <text:p text:style-name="Text"> </text:p>
      <text:p text:style-name="Text"> </text:p>
      <text:p text:style-name="Text"> <text:s text:c="209"/>Según lo establecido en la base decimoséptima, punto</text:p>
      <text:p text:style-name="Text"> <text:s text:c="209"/>dos, de la presente convocatoria, el plazo para realizar</text:p>
      <text:p text:style-name="Text"> <text:s text:c="209"/>las actividades y proyectos objeto de subvención será</text:p>
      <text:p text:style-name="Text"> <text:s text:c="209"/>desde el 1 de enero de 2023 hasta el 30 de junio de</text:p>
      <text:p text:style-name="Text"> <text:s text:c="20"/>COMUNIDAD HOGAR VIRGEN PODEROSA</text:p>
      <text:p text:style-name="Text"> <text:s text:c="209"/>2024. Se propone la desestimación del proyecto al no</text:p>
      <text:p text:style-name="Text"> <text:s text:c="20"/>DE LA COMPAÑIA DE LAS HIJAS DE LA <text:s text:c="2"/>R3800346C <text:s text:c="3"/>SDD2023CA00211 <text:s text:c="7"/>RESPIRO FAMILIAR HVP2023 <text:s text:c="7"/>Dependencia <text:s text:c="5"/>2.1 <text:s text:c="8"/>2 <text:s text:c="10"/>0,00 € <text:s text:c="4"/>10.604,70 € <text:s text:c="4"/>0,00 € <text:s text:c="3"/>0,00% <text:s text:c="66"/>0</text:p>
      <text:p text:style-name="Text"> <text:s text:c="209"/>estar contemplada en las presentes bases reguladoras la</text:p>
      <text:p text:style-name="Text"> <text:s text:c="20"/>CARIDAD DE SAN VICENTE DE PAUL</text:p>
      <text:p text:style-name="Text"> <text:s text:c="209"/>fecha de finalización prevista (31/12/2024) para la línea</text:p>
      <text:p text:style-name="Text"> <text:s text:c="209"/>de actividad por la que se presenta el proyecto</text:p>
      <text:p text:style-name="Text"> </text:p>
      <text:p text:style-name="Text"> </text:p>
      <text:p text:style-name="Text"> <text:s text:c="209"/>Según lo establecido en la base decimoséptima, punto</text:p>
      <text:p text:style-name="Text"> <text:s text:c="209"/>dos, de la presente convocatoria, el plazo para realizar</text:p>
      <text:p text:style-name="Text"> <text:s text:c="209"/>las actividades y proyectos objeto de subvención será</text:p>
      <text:p text:style-name="Text"> <text:s text:c="209"/>desde el 1 de enero de 2023 hasta el 30 de junio de</text:p>
      <text:p text:style-name="Text"> <text:s text:c="20"/>ASOCIACION INCLUSION ACOMPAÑAME <text:s text:c="4"/>G42718445 <text:s text:c="3"/>SDD2023CA00230 <text:s text:c="7"/>CUIDARME PARA CUIDARTE <text:s text:c="9"/>Dependencia <text:s text:c="5"/>2.2 <text:s text:c="8"/>1 <text:s text:c="10"/>0,00 € <text:s text:c="4"/>60.000,00 € <text:s text:c="4"/>0,00 € <text:s text:c="3"/>0,00% <text:s text:c="2"/>2024. Se propone la desestimación del proyecto al no <text:s text:c="11"/>0</text:p>
      <text:p text:style-name="Text"> <text:s text:c="209"/>estar contemplada en las presentes bases reguladoras la</text:p>
      <text:p text:style-name="Text"> <text:s text:c="209"/>fecha de finalización prevista (01/05/2025) para la línea</text:p>
      <text:p text:style-name="Text"> <text:s text:c="209"/>de actividad por la que se presenta el proyecto</text:p>
      <text:p text:style-name="Text"> </text:p>
      <text:p text:style-name="Text"> <text:s text:c="20"/>TOTAL PROYECTOS: <text:s text:c="22"/>12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32"/>Fecha: 21/12/2023 - 14:52:12</text:p>
      <text:p text:style-name="Text"> <text:s text:c="31"/>CONCEPCION RAMIREZ CUELLIGA - DIRECTOR/A DE DEPENDENCIA <text:s text:c="128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5/46</text:p>
      <text:p text:style-name="Text"> </text:p>
      <text:p text:style-name="Text"> </text:p>
      <text:p text:style-name="Text"> <text:s text:c="65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0"/>ANEXO IV. SOLICITUDES DENEGADAS DEFINITIVAMENTE DISCAPACIDAD</text:p>
      <text:p text:style-name="Text"> </text:p>
      <text:p text:style-name="Text"> </text:p>
      <text:p text:style-name="Text"> <text:s text:c="164"/>COSTE TOTAL <text:s text:c="2"/>SUBVENCIÓN <text:s text:c="86"/>TOTAL</text:p>
      <text:p text:style-name="Text"> <text:s text:c="34"/>ENTIDAD <text:s text:c="16"/>CIF <text:s text:c="5"/>EXPEDIENTE SOLICITUD <text:s text:c="13"/>ACTIVIDAD/PROYECTO <text:s text:c="8"/>ÁREA <text:s text:c="7"/>ACTIVIDAD <text:s text:c="2"/>PRIORIDAD <text:s text:c="30"/>CONCEDIDO <text:s text:c="3"/>% <text:s text:c="14"/>OBSERVACIONES RESOLUCIÓN DEFINITIVA</text:p>
      <text:p text:style-name="Text"> <text:s text:c="165"/>PROYECTO <text:s text:c="5"/>SOLICITADA <text:s text:c="83"/>VALORACIÓN</text:p>
      <text:p text:style-name="Text"> </text:p>
      <text:p text:style-name="Text"> </text:p>
      <text:p text:style-name="Text"> <text:s text:c="212"/>Según la Base Decimosegunda Apartado Dos de las</text:p>
      <text:p text:style-name="Text"> <text:s text:c="212"/>Bases de la Convocatoria El plazo de presentación de</text:p>
      <text:p text:style-name="Text"> <text:s text:c="90"/>TENGO UN PLAN APOYOS PARA LA <text:s text:c="93"/>solicitudes será de diez días, contados a partir del día</text:p>
      <text:p text:style-name="Text"> <text:s text:c="20"/>FUNDACION TUTELAR CANARIA ADEPSI <text:s text:c="2"/>G35750470 <text:s text:c="3"/>SDD2023CA00231 <text:s text:c="7"/>INTEGRACIÓN SOCIO COMUNITARIA DE <text:s text:c="2"/>Discapacidad <text:s text:c="5"/>1.3 <text:s text:c="19"/>0,00 € <text:s text:c="5"/>18.385,18 € <text:s text:c="4"/>0,00 € <text:s text:c="3"/>0,00% <text:s text:c="2"/>siguiente de la publicación de la presente convocatoria en <text:s text:c="6"/>0</text:p>
      <text:p text:style-name="Text"> <text:s text:c="90"/>PERSONAS CON DISCAPACIDAD <text:s text:c="96"/>el Boletín Oficial de Canarias. Se propone la denegación</text:p>
      <text:p text:style-name="Text"> <text:s text:c="212"/>del Proyecto al tener la solicitud un registro de Entrada</text:p>
      <text:p text:style-name="Text"> <text:s text:c="212"/>fuera de los plazos establecidos en la convocatoria</text:p>
      <text:p text:style-name="Text"> <text:s text:c="20"/>TOTAL PROYECTOS: <text:s text:c="22"/>1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35"/>Fecha: 21/12/2023 - 14:52:12</text:p>
      <text:p text:style-name="Text"> <text:s text:c="31"/>CONCEPCION RAMIREZ CUELLIGA - DIRECTOR/A DE DEPENDENCIA <text:s text:c="13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6/46</text:p>
      <text:p text:style-name="Text"> </text:p>
      <text:p text:style-name="Text"> </text:p>
      <text:p text:style-name="Text"> <text:s text:c="64"/>S7LjfspXUPzgI5dmF74FhHB4jH81yWmO</text:p>
      <text:p text:style-name="Text"> <text:s text:c="6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0"/>ANEXO V. ALEGACIONES DISCAPACIDAD</text:p>
      <text:p text:style-name="Text"> </text:p>
      <text:p text:style-name="Text"> </text:p>
      <text:p text:style-name="Text"> <text:s text:c="60"/>EXPEDIENTE</text:p>
      <text:p text:style-name="Text"> <text:s text:c="28"/>ENTIDAD <text:s text:c="13"/>CIF</text:p>
      <text:p text:style-name="Text"> <text:s text:c="61"/>SOLICITUD</text:p>
      <text:p text:style-name="Text"> <text:s text:c="82"/>ACTIVIDAD/PROYECTO <text:s text:c="16"/>RESUMEN ALEGACIÓN/REFORMULACIÓN <text:s text:c="31"/>RESPUESTA ALEGACIONES/REFORMULACIONES</text:p>
      <text:p text:style-name="Text"> </text:p>
      <text:p text:style-name="Text"> </text:p>
      <text:p text:style-name="Text"> </text:p>
      <text:p text:style-name="Text"> </text:p>
      <text:p text:style-name="Text"> <text:s text:c="107"/>La entidad alega que la propuesta de la desestimación del proyecto</text:p>
      <text:p text:style-name="Text"> <text:s text:c="107"/>es incorrecta debido a que tras requerimiento de este centro <text:s text:c="12"/>DESESTIMADA: Tras valoración del órgano instructor no se acepta la alegación ya que</text:p>
      <text:p text:style-name="Text"> <text:s text:c="107"/>directivo, en el que se le hacía constar que la consulta realizada el <text:s text:c="3"/>el certificado que aporta, al haberse requerido en el fase de subsanación no puede ser</text:p>
      <text:p text:style-name="Text"> <text:s text:c="20"/>ASOCIACION ONG ABRIGOS</text:p>
      <text:p text:style-name="Text"> <text:s text:c="45"/>G76673862 <text:s text:c="2"/>SDD2023CA00017 <text:s text:c="2"/>REPARTIENDO SONRISAS EN ANAGA <text:s text:c="3"/>15 de noviembre de 2023 en la Plataforma de intermediación de <text:s text:c="11"/>tenido en cuenta ni valorado por este centro directivo en esta fase del procedimiento (art.</text:p>
      <text:p text:style-name="Text"> <text:s text:c="20"/>Y SONRISAS</text:p>
      <text:p text:style-name="Text"> <text:s text:c="107"/>datos de certicados AEAT no había devuelto datos la entidad <text:s text:c="13"/>76 de la Ley 39/2015, de 1 de octubre, del Procedimiento Administrativo Común de las</text:p>
      <text:p text:style-name="Text"> <text:s text:c="107"/>presentó certificado anterior a dicha fecha ( Certificado de AEAT de <text:s text:c="4"/>Administraciones Públicas)</text:p>
      <text:p text:style-name="Text"> <text:s text:c="107"/>23 de octubre 2023) . Para ello aportan certifcado de la AEAT con</text:p>
      <text:p text:style-name="Text"> <text:s text:c="107"/>fecha 9 de noviembre</text:p>
      <text:p text:style-name="Text"> </text:p>
      <text:p text:style-name="Text"> </text:p>
      <text:p text:style-name="Text"> </text:p>
      <text:p text:style-name="Text"> </text:p>
      <text:p text:style-name="Text"> <text:s text:c="107"/>Alegación 1: Por error al presentarse la solictud correspondiente a la</text:p>
      <text:p text:style-name="Text"> <text:s text:c="180"/>DESESTIMADA: Tras valoración del órgano instructor no se acepta la alegación al</text:p>
      <text:p text:style-name="Text"> <text:s text:c="20"/>ASOC PARA LA ATENCION <text:s text:c="65"/>subvención del poyecto "Gabiente de Orientación", no se indicó que</text:p>
      <text:p text:style-name="Text"> <text:s text:c="45"/>G35058155 <text:s text:c="2"/>SDD2023CA00023 <text:s text:c="2"/>GABINETE DE ORIENTACIÓN <text:s text:c="82"/>constituir un error material y suponer una modificación en la solicitud que afecta a la</text:p>
      <text:p text:style-name="Text"> <text:s text:c="20"/>DE LA PARALISIS CEREBRAL <text:s text:c="62"/>se había concedido una subvención de Ayuntamiento de Las Palmas</text:p>
      <text:p text:style-name="Text"> <text:s text:c="180"/>evaluación de los proyectos.</text:p>
      <text:p text:style-name="Text"> <text:s text:c="107"/>por importe de 3.252,25 modificando con ello el Coste Total.</text:p>
      <text:p text:style-name="Text"> </text:p>
      <text:p text:style-name="Text"> </text:p>
      <text:p text:style-name="Text"> </text:p>
      <text:p text:style-name="Text"> <text:s text:c="180"/>DESESTIMADA: Tras la revisión efectuada del proyecto y su correspondiente</text:p>
      <text:p text:style-name="Text"> <text:s text:c="180"/>documentación no se acepta la alegación.</text:p>
      <text:p text:style-name="Text"> <text:s text:c="107"/>Solicitan que se admita a trámite este escrito de alegaciones y se</text:p>
      <text:p text:style-name="Text"> <text:s text:c="107"/>proceda a la</text:p>
      <text:p text:style-name="Text"> <text:s text:c="180"/>De manera adicional, y tras petición expresa de la entidad, se comunica que en el</text:p>
      <text:p text:style-name="Text"> <text:s text:c="107"/>revisión del expediente y su correspondiente documentación, así</text:p>
      <text:p text:style-name="Text"> <text:s text:c="20"/>ASOC TINERFEÑA DE <text:s text:c="142"/>apartado de "Adecuación y precisión en el contenido técnico del programa" se ha</text:p>
      <text:p text:style-name="Text"> <text:s text:c="45"/>G38328704 <text:s text:c="2"/>SDD2023CA00024 <text:s text:c="2"/>RUTA DOWN TENERIFE 2023 <text:s text:c="9"/>como la</text:p>
      <text:p text:style-name="Text"> <text:s text:c="20"/>TRISOMICOS 21 <text:s text:c="146"/>valorado la identificación de manera precisa de los objetivos, la importancia de dichos</text:p>
      <text:p text:style-name="Text"> <text:s text:c="107"/>puntuación y la cantidad económica concedida de forma provisional.</text:p>
      <text:p text:style-name="Text"> <text:s text:c="180"/>objetivos respecto a la línea y actividad, la adecuación de las acciones respecto a los</text:p>
      <text:p text:style-name="Text"> <text:s text:c="107"/>y se notifique a esta Asociación las modificaciones necesarias para</text:p>
      <text:p text:style-name="Text"> <text:s text:c="180"/>objetivos propuestos, la transparencia de su ejecución, así como de los medios</text:p>
      <text:p text:style-name="Text"> <text:s text:c="107"/>conseguir la puntuación total de 10 en el criterio de adecuación.</text:p>
      <text:p text:style-name="Text"> <text:s text:c="180"/>materiales y humanos. Sin embargo, no hay una correcta definición de indicadores que</text:p>
      <text:p text:style-name="Text"> <text:s text:c="180"/>faciliten el seguimiento del proyecto ni evaluación de forma sencilla y fiable.</text:p>
      <text:p text:style-name="Text"> <text:s text:c="180"/>DESESTIMADA: Tras valoración del órgano instructor no se acepta la alegación.</text:p>
      <text:p text:style-name="Text"> <text:s text:c="107"/>En relación a no figurar en el expediente, la Fundación Canaria</text:p>
      <text:p text:style-name="Text"> <text:s text:c="180"/>A1: En lo relativo a la colaboración con otras entidades, la documentación no fue</text:p>
      <text:p text:style-name="Text"> <text:s text:c="107"/>Oliver Mayor cuenta con diversos convenios de colaboración con</text:p>
      <text:p text:style-name="Text"> <text:s text:c="180"/>requerida al no ser declarado en la solictud por la entidad y no aportarse ningún</text:p>
      <text:p text:style-name="Text"> <text:s text:c="107"/>entidades y administraciones Públicas, no fue</text:p>
      <text:p text:style-name="Text"> <text:s text:c="180"/>documento que demostrase dicha colaboración, tal y como se hizo con el resto de la</text:p>
      <text:p text:style-name="Text"> <text:s text:c="107"/>requerida documentación, sino automáticamente se suprimió la</text:p>
      <text:p text:style-name="Text"> <text:s text:c="74"/>CANARIAS RESPIRA. SERVICIO DE <text:s text:c="76"/>documentación requerida al amparo de la Base Decimotercera punto Uno.</text:p>
      <text:p text:style-name="Text"> <text:s text:c="107"/>posibilidad de optar a puntos en dicho criterio, anulándonos la</text:p>
      <text:p text:style-name="Text"> <text:s text:c="20"/>FUNDACION CANARIA <text:s text:c="36"/>FISIOTERAPIA RESPIRATORIA PARA</text:p>
      <text:p text:style-name="Text"> <text:s text:c="45"/>G35820950 <text:s text:c="2"/>SDD2023CA00026 <text:s text:c="35"/>oportunidad de equipararnos con otros proyectos.</text:p>
      <text:p text:style-name="Text"> <text:s text:c="20"/>OLIVER MAYOR <text:s text:c="41"/>PERSONAS CON FQ Y OP Y SUS <text:s text:c="79"/>A2: En lo relativo a que otras entidades con mayor número de solicitudes recibiesen</text:p>
      <text:p text:style-name="Text"> <text:s text:c="74"/>FAMILIARES <text:s text:c="95"/>subvención debemos remitirnos a la Base Decimotercera punto cinco de la presente</text:p>
      <text:p text:style-name="Text"> <text:s text:c="107"/>Por otro lado,se observa en la resolución la aprobación de hasta</text:p>
      <text:p text:style-name="Text"> <text:s text:c="180"/>convocatoria en la que se establece que "una vez evaluadas las solicitudes por la</text:p>
      <text:p text:style-name="Text"> <text:s text:c="107"/>más de 3 proyectos a lasmismas asociaciones/fundaciones, cuando</text:p>
      <text:p text:style-name="Text"> <text:s text:c="180"/>Comisión de Evaluación, los órganos de instrucción las agruparán por áreas y</text:p>
      <text:p text:style-name="Text"> <text:s text:c="107"/>en nuestro lugar solo hemos presentado dos</text:p>
      <text:p text:style-name="Text"> <text:s text:c="180"/>actividades y asignará los créditos por orden decreciente de puntuación hasta que se</text:p>
      <text:p text:style-name="Text"> <text:s text:c="107"/>proyectos, y siendo este de línea prioritaria 1</text:p>
      <text:p text:style-name="Text"> <text:s text:c="180"/>agoten los mismos."</text:p>
      <text:p text:style-name="Text"> </text:p>
      <text:p text:style-name="Text"> </text:p>
      <text:p text:style-name="Text"> </text:p>
      <text:p text:style-name="Text"> </text:p>
      <text:p text:style-name="Text"> <text:s text:c="29"/>Este documento ha sido firmado electrónicamente por:</text:p>
      <text:p text:style-name="Text"> <text:s text:c="29"/>DULCE MARIA GUTIERREZ GONZALEZ - DIRECTOR/A GENERAL <text:s text:c="134"/>Fecha: 21/12/2023 - 14:52:12</text:p>
      <text:p text:style-name="Text"> <text:s text:c="29"/>CONCEPCION RAMIREZ CUELLIGA - DIRECTOR/A DE DEPENDENCIA <text:s text:c="130"/>Fecha: 21/12/2023 - 14:50:24</text:p>
      <text:p text:style-name="Text"> </text:p>
      <text:p text:style-name="Text"> <text:s text:c="29"/>En la dirección https://sede.gobiernodecanarias.org/sede/verifica_doc?codigo_nde=</text:p>
      <text:p text:style-name="Text"> <text:s text:c="29"/>puede ser comprobada la autenticidad de esta copia, mediante el número de</text:p>
      <text:p text:style-name="Text"> <text:s text:c="29"/>documento electrónico siguiente:</text:p>
      <text:p text:style-name="Text"> <text:s text:c="30"/>0guqayRUjPh07nUp-8i5XMJP40yahuT-U</text:p>
      <text:p text:style-name="Text"> <text:s text:c="29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7/46</text:p>
      <text:p text:style-name="Text"> </text:p>
      <text:p text:style-name="Text"> </text:p>
      <text:p text:style-name="Text"> <text:s text:c="57"/>S7LjfspXUPzgI5dmF74FhHB4jH81yWmO</text:p>
      <text:p text:style-name="Text"> <text:s text:c="6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8"/>ANEXO V. ALEGACIONES DISCAPACIDAD</text:p>
      <text:p text:style-name="Text"> </text:p>
      <text:p text:style-name="Text"> </text:p>
      <text:p text:style-name="Text"> <text:s text:c="60"/>EXPEDIENTE</text:p>
      <text:p text:style-name="Text"> <text:s text:c="28"/>ENTIDAD <text:s text:c="13"/>CIF</text:p>
      <text:p text:style-name="Text"> <text:s text:c="61"/>SOLICITUD</text:p>
      <text:p text:style-name="Text"> <text:s text:c="82"/>ACTIVIDAD/PROYECTO <text:s text:c="15"/>RESUMEN ALEGACIÓN/REFORMULACIÓN <text:s text:c="27"/>RESPUESTA ALEGACIONES/REFORMULACIONES</text:p>
      <text:p text:style-name="Text"> </text:p>
      <text:p text:style-name="Text"> </text:p>
      <text:p text:style-name="Text"> <text:s text:c="175"/>DESESTIMADA:</text:p>
      <text:p text:style-name="Text"> <text:s text:c="175"/>A1: No se acepta la alegación de la entidad, la tramitación de los expedientes se ha</text:p>
      <text:p text:style-name="Text"> <text:s text:c="175"/>efectuado de conformidad con lo dispuesto en las bases reguladoras aprobadas</text:p>
      <text:p text:style-name="Text"> <text:s text:c="175"/>mediante la citada Orden de la Consejera de Bienestar Social, Igualdad, Juventud,</text:p>
      <text:p text:style-name="Text"> <text:s text:c="175"/>Infancia y Familias n.º 1233/2023, de fecha 16 de octubre así como lo determinado como</text:p>
      <text:p text:style-name="Text"> <text:s text:c="175"/>legislación básica en la Ley 38/2003, de 17 de noviembre, General de Subvenciones y el</text:p>
      <text:p text:style-name="Text"> <text:s text:c="175"/>Real Decreto 887/2006, de 21 de julio, por el que se aprueba el Reglamento de la citada</text:p>
      <text:p text:style-name="Text"> <text:s text:c="175"/>Ley y lo dispuesto en el Decreto 36/2009, de 31 de marzo, así como Decreto 151/2022,</text:p>
      <text:p text:style-name="Text"> <text:s text:c="106"/>Alegación 1: Discriminación en las convocatorias. Se han concedido</text:p>
      <text:p text:style-name="Text"> <text:s text:c="74"/>AULA TVA PARA PROMOCIÓN DE LA <text:s text:c="71"/>de 23 de junio, que modifica el Decreto 36/2009, de 31 de marzo, por el que se establece</text:p>
      <text:p text:style-name="Text"> <text:s text:c="106"/>subvenciones a entidades que no son específicas de discapacidad o</text:p>
      <text:p text:style-name="Text"> <text:s text:c="20"/>ASOC PARA LA INSER LAB <text:s text:c="31"/>AUTONOMÍA PERSONAL Y VIDA <text:s text:c="75"/>el régimen general de subvenciones de la Comunidad Autónoma de Canarias.</text:p>
      <text:p text:style-name="Text"> <text:s text:c="45"/>G76528066 <text:s text:c="2"/>SDD2023CA00031 <text:s text:c="34"/>dependencia</text:p>
      <text:p text:style-name="Text"> <text:s text:c="20"/>DEL DISCAP INTELECTUAL <text:s text:c="31"/>INDEPENDIENTE DE PERSONAS CON</text:p>
      <text:p text:style-name="Text"> <text:s text:c="106"/>Alegación 2: Consideran que debería haberse puntuado como</text:p>
      <text:p text:style-name="Text"> <text:s text:c="74"/>DCI <text:s text:c="97"/>A2: No se acepta la alegación de la entidad, según lo establecido Base Decimoquinta</text:p>
      <text:p text:style-name="Text"> <text:s text:c="106"/>proyecto insular"</text:p>
      <text:p text:style-name="Text"> <text:s text:c="175"/>punto 7, para obtener los puntos como proyecto insular el proyecto debe desarrollarse en</text:p>
      <text:p text:style-name="Text"> <text:s text:c="175"/>la totalidad de una isla. Según la solicitud presentada por la entidad, el proyecto</text:p>
      <text:p text:style-name="Text"> <text:s text:c="175"/>denominado "AULA TVA PARA PROMOCIÓN DE LA AUTONOMÍA PERSONAL Y VIDA</text:p>
      <text:p text:style-name="Text"> <text:s text:c="175"/>INDEPENDIENTE DE PERSONAS CON DCI" permite que asistan personas de toda la</text:p>
      <text:p text:style-name="Text"> <text:s text:c="175"/>isla, pero la actividad se desarrolla en la sede que está ubicada en el municipio de La</text:p>
      <text:p text:style-name="Text"> <text:s text:c="175"/>Laguna, por lo que no puede considerarse insular. Por tanto, de la revisión efectuada se</text:p>
      <text:p text:style-name="Text"> <text:s text:c="175"/>procede a mantener la puntuación otorgada con anterioridad siendo el total del proyecto</text:p>
      <text:p text:style-name="Text"> <text:s text:c="175"/>18 puntos.</text:p>
      <text:p text:style-name="Text"> </text:p>
      <text:p text:style-name="Text"> <text:s text:c="175"/>DESESTIMADA:</text:p>
      <text:p text:style-name="Text"> <text:s text:c="175"/>A1: No se acepta la alegación de la entidad, la tramitación de los expedientes se ha</text:p>
      <text:p text:style-name="Text"> <text:s text:c="175"/>efectuado de conformidad con lo dispuesto en las bases reguladoras aprobadas</text:p>
      <text:p text:style-name="Text"> <text:s text:c="175"/>mediante la citada Orden de la Consejera de Bienestar Social, Igualdad, Juventud,</text:p>
      <text:p text:style-name="Text"> <text:s text:c="175"/>Infancia y Familias n.º 1233/2023, de fecha 16 de octubre así como lo determinado como</text:p>
      <text:p text:style-name="Text"> <text:s text:c="175"/>legislación básica en la Ley 38/2003, de 17 de noviembre, General de Subvenciones y el</text:p>
      <text:p text:style-name="Text"> <text:s text:c="175"/>Real Decreto 887/2006, de 21 de julio, por el que se aprueba el Reglamento de la citada</text:p>
      <text:p text:style-name="Text"> <text:s text:c="175"/>Ley y lo dispuesto en el Decreto 36/2009, de 31 de marzo, así como Decreto 151/2022,</text:p>
      <text:p text:style-name="Text"> <text:s text:c="175"/>de 23 de junio, que modifica el Decreto 36/2009, de 31 de marzo, por el que se establece</text:p>
      <text:p text:style-name="Text"> <text:s text:c="175"/>el régimen general de subvenciones de la Comunidad Autónoma de Canarias.</text:p>
      <text:p text:style-name="Text"> </text:p>
      <text:p text:style-name="Text"> <text:s text:c="175"/>A2: No se acepta la alegación de la entidad. De la revisión efectuada se procede a</text:p>
      <text:p text:style-name="Text"> <text:s text:c="106"/>Alegación 1: Discriminación en las convocatorias. Se han concedido</text:p>
      <text:p text:style-name="Text"> <text:s text:c="175"/>mantener la puntuación otorgada con anterioridad. Según lo establecido en la Base</text:p>
      <text:p text:style-name="Text"> <text:s text:c="106"/>subvenciones a entidades que no son específicas de discapacidad o</text:p>
      <text:p text:style-name="Text"> <text:s text:c="74"/>INTERVENCIÓN INTERDISCIPLINAR <text:s text:c="71"/>Decimoquinta punto 1 acerca del importe de subvención solicitada, se otorgarán hasta 4</text:p>
      <text:p text:style-name="Text"> <text:s text:c="106"/>dependencia</text:p>
      <text:p text:style-name="Text"> <text:s text:c="20"/>ASOC PARA LA INSER LAB <text:s text:c="31"/>PARA JÓVENES CON DIFERENTES <text:s text:c="73"/>puntos a los proyectos que aporten como financiación propia al menos el 20% de su</text:p>
      <text:p text:style-name="Text"> <text:s text:c="45"/>G76528066 <text:s text:c="2"/>SDD2023CA00032 <text:s text:c="34"/>Alegación 2: Consideran que las ayudas de terceros deberían</text:p>
      <text:p text:style-name="Text"> <text:s text:c="20"/>DEL DISCAP INTELECTUAL <text:s text:c="31"/>CAPACIDADES INTELECTUALES Y <text:s text:c="73"/>coste, no siendo baremable la financiación aportada por otras entidades.Teniendo en</text:p>
      <text:p text:style-name="Text"> <text:s text:c="106"/>puntuarse como financiación propia</text:p>
      <text:p text:style-name="Text"> <text:s text:c="74"/>FAMILIAS <text:s text:c="92"/>cuenta lo anterior, y tras la revisión efectuada la puntuación en dicho apartado es de 0</text:p>
      <text:p text:style-name="Text"> <text:s text:c="106"/>Alegación 3: Consideran que debería haberse puntuado como</text:p>
      <text:p text:style-name="Text"> <text:s text:c="175"/>puntos.</text:p>
      <text:p text:style-name="Text"> <text:s text:c="106"/>proyecto insular</text:p>
      <text:p text:style-name="Text"> <text:s text:c="175"/>A3: No se acepta la alegación de la entidad. De la revisión efectuada se procede a</text:p>
      <text:p text:style-name="Text"> <text:s text:c="175"/>mantener la puntuación otorgada con anterioridad. Según lo establecido Base</text:p>
      <text:p text:style-name="Text"> <text:s text:c="175"/>Decimoquinta punto 7, y en lo que respecta al ámbito territorial, se establece que para</text:p>
      <text:p text:style-name="Text"> <text:s text:c="175"/>obtener los puntos como proyecto insular el proyecto debe desarrollarse en la totaldiad</text:p>
      <text:p text:style-name="Text"> <text:s text:c="175"/>de una isla. Según la solicitud presentada por la entidad, el proyecto denominado</text:p>
      <text:p text:style-name="Text"> <text:s text:c="175"/>'INTERVENCIÓN INTERDISCIPLINAR PARA JÓVENES CON DIFERENTES</text:p>
      <text:p text:style-name="Text"> <text:s text:c="175"/>CAPACIDADES INTELECTUALES Y FAMILIAS', la actividad se desarrolla en la sede</text:p>
      <text:p text:style-name="Text"> <text:s text:c="175"/>que está en La Laguna, por tanto, no se puede considerar que el proyecto se desarrolle</text:p>
      <text:p text:style-name="Text"> <text:s text:c="175"/>en la totalidad de la isla, tras la revisión efectuada la puntuación en dicho apartado es de</text:p>
      <text:p text:style-name="Text"> <text:s text:c="175"/>0 puntos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30"/>Fecha: 21/12/2023 - 14:52:12</text:p>
      <text:p text:style-name="Text"> <text:s text:c="28"/>CONCEPCION RAMIREZ CUELLIGA - DIRECTOR/A DE DEPENDENCIA <text:s text:c="126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8/46</text:p>
      <text:p text:style-name="Text"> </text:p>
      <text:p text:style-name="Text"> </text:p>
      <text:p text:style-name="Text"> <text:s text:c="57"/>S7LjfspXUPzgI5dmF74FhHB4jH81yWmO</text:p>
      <text:p text:style-name="Text"> <text:s text:c="61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9"/>ANEXO V. ALEGACIONES DISCAPACIDAD</text:p>
      <text:p text:style-name="Text"> </text:p>
      <text:p text:style-name="Text"> </text:p>
      <text:p text:style-name="Text"> <text:s text:c="58"/>EXPEDIENTE</text:p>
      <text:p text:style-name="Text"> <text:s text:c="28"/>ENTIDAD <text:s text:c="12"/>CIF</text:p>
      <text:p text:style-name="Text"> <text:s text:c="59"/>SOLICITUD</text:p>
      <text:p text:style-name="Text"> <text:s text:c="82"/>ACTIVIDAD/PROYECTO <text:s text:c="22"/>RESUMEN ALEGACIÓN/REFORMULACIÓN <text:s text:c="31"/>RESPUESTA ALEGACIONES/REFORMULACIONES</text:p>
      <text:p text:style-name="Text"> </text:p>
      <text:p text:style-name="Text"> <text:s text:c="186"/>DESESTIMADA:</text:p>
      <text:p text:style-name="Text"> </text:p>
      <text:p text:style-name="Text"> <text:s text:c="186"/>A1: En lo referido a la puntuación de la revisión efectuada sobre la puntuación técnica, la</text:p>
      <text:p text:style-name="Text"> <text:s text:c="186"/>puntuación obtenida en cada uno de los siguientes apartados del contenido técnico del</text:p>
      <text:p text:style-name="Text"> <text:s text:c="186"/>proyecto: 1. Importe de la subvención: 0 puntos; 2. Inserción Laboral: 3 puntos; 3.</text:p>
      <text:p text:style-name="Text"> <text:s text:c="112"/>1) Error en la baremación: en este punto hemos observado que en la <text:s text:c="7"/>Colaboración entre entidades: 0 puntos; 4. Coordinación con la DG de Dependencia o</text:p>
      <text:p text:style-name="Text"> <text:s text:c="112"/>baremación realizada al citado proyecto que nos ocupa , no se <text:s text:c="12"/>con la DG Discapacidad: 6 puntos; 5. Adecuación y precisión con el contenido técnico del</text:p>
      <text:p text:style-name="Text"> <text:s text:c="112"/>valora ningún criterio de la valoración, tal y como recoge la BASE <text:s text:c="7"/>programa: 8 puntos; 6. Acreditación: 0 puntos; 7. Ámbito Territorial: 2 puntos; 8.</text:p>
      <text:p text:style-name="Text"> <text:s text:c="112"/>DECIMOCUARTA.- PROCEDIMIENTO DE EVALUACIÓN: <text:s text:c="30"/>Experiencia: 2 puntos.</text:p>
      <text:p text:style-name="Text"> </text:p>
      <text:p text:style-name="Text"> <text:s text:c="20"/>ASOCIACION ADEPSI <text:s text:c="5"/>G35068824 <text:s text:c="2"/>SDD2023CA00034 <text:s text:c="2"/>HYGGE 2.0 VACACIONES CON SENTIDO 2) Período de ejecución del Proyecto: se expone en la resolución la <text:s text:c="13"/>Siendo el total del proyecto 19 puntos.</text:p>
      <text:p text:style-name="Text"> <text:s text:c="105"/>desestimación por lo siguiente: “Se propone la desestimación del</text:p>
      <text:p text:style-name="Text"> <text:s text:c="105"/>proyecto al no estar contemplada en las presentes bases <text:s text:c="25"/>A2: En lo referido al período de ejecución del proyecto, según consta en la solicitud, en</text:p>
      <text:p text:style-name="Text"> <text:s text:c="105"/>reguladoras la fecha de finalización prevista para la línea de <text:s text:c="18"/>la memoria y en Plan de financiación el proyecto tiene un período de ejecución de 12</text:p>
      <text:p text:style-name="Text"> <text:s text:c="105"/>actividad por <text:s text:c="67"/>meses, no distinguiendo en ningún momento qué actividades o fases del proyecto se van</text:p>
      <text:p text:style-name="Text"> <text:s text:c="105"/>la que se presenta el proyecto”. <text:s text:c="48"/>a imputar con cargo a la subvención de la Fundación Disa, y qué actividades o fases del</text:p>
      <text:p text:style-name="Text"> <text:s text:c="186"/>proyecto se van a imputar con cargo a esta convocatoria. Es por ello que, y según la</text:p>
      <text:p text:style-name="Text"> <text:s text:c="186"/>base decimoséptima, punto dos de la presente convocatoria, se desestima la alegación</text:p>
      <text:p text:style-name="Text"> <text:s text:c="186"/>presentada al no estar contemplada en las presentes bases reguladoras la fecha de</text:p>
      <text:p text:style-name="Text"> <text:s text:c="186"/>finalización prevista (31/12/2024) para la línea de actividad por la que se presenta el</text:p>
      <text:p text:style-name="Text"> <text:s text:c="186"/>proyecto.</text:p>
      <text:p text:style-name="Text"> <text:s text:c="112"/>Se advierte una errata en el formulario del plan de financiación de</text:p>
      <text:p text:style-name="Text"> <text:s text:c="20"/>ASOC DE PADRES DE <text:s text:c="74"/>dicho profesional al que se hace referencia, donde aparece titulado <text:s text:c="6"/>DESESTIMADA: Tras valoración del órgano instructor no se acepta la alegación al</text:p>
      <text:p text:style-name="Text"> <text:s text:c="72"/>SEMBRANDO SEMILLAS, TEJIENDO</text:p>
      <text:p text:style-name="Text"> <text:s text:c="20"/>PERSONAS CON AUTISMO <text:s text:c="2"/>G38406997 <text:s text:c="2"/>SDD2023CA00039 <text:s text:c="42"/>nivel 2 y ha de aparecer <text:s text:c="49"/>constituir un error material y suponer una modificación en la solicitud que afecta a la</text:p>
      <text:p text:style-name="Text"> <text:s text:c="72"/>REDES</text:p>
      <text:p text:style-name="Text"> <text:s text:c="20"/>DE TENERIFE <text:s text:c="80"/>titulado nivel 3. Estimar esa corrección de titulado nivel 2 a titulado <text:s text:c="2"/>evaluación de los proyectos.</text:p>
      <text:p text:style-name="Text"> <text:s text:c="112"/>nivel 3 y la correspondiente estimación del coste de la subvención.</text:p>
      <text:p text:style-name="Text"> <text:s text:c="186"/>ESTIMADA PARCIAL.</text:p>
      <text:p text:style-name="Text"> </text:p>
      <text:p text:style-name="Text"> <text:s text:c="186"/>A1: En lo referido a la puntuación: De la revisión efectuada sobre la puntuación técnica,</text:p>
      <text:p text:style-name="Text"> <text:s text:c="112"/>1) Error en la baremación: en este punto hemos observado que en la <text:s text:c="7"/>se valora mantener las puntuaciones en cada uno de los siguientes apartados del</text:p>
      <text:p text:style-name="Text"> <text:s text:c="112"/>baremación realizada al citado proyecto que nos ocupa , no se <text:s text:c="12"/>contenido técnico del proyecto: 1. Importe de la subvención: 0 puntos; 2. Inserción</text:p>
      <text:p text:style-name="Text"> <text:s text:c="112"/>valora el criterio de experiencia del presente proyecto, aun habiendo <text:s text:c="4"/>Laboral: 0 puntos; 3. Colaboración entre entidades: 0 puntos; 4. Coordinación con la DG</text:p>
      <text:p text:style-name="Text"> <text:s text:c="112"/>aportado la declaración responsable bajo el documento denominado <text:s text:c="9"/>de Dependencia o con la DG Discapacidad: 0 puntos; 5. Adecuación y precisión con el</text:p>
      <text:p text:style-name="Text"> <text:s text:c="112"/>DECLARACIÓN DE ESPECIALIZACIÓN donde costa la antigüedad <text:s text:c="17"/>contenido técnico del programa: 8 puntos; 6. Acreditación: 0 puntos; 7. Ámbito Territorial:</text:p>
      <text:p text:style-name="Text"> <text:s text:c="112"/>del Servicio, <text:s text:c="60"/>3 puntos.</text:p>
      <text:p text:style-name="Text"> <text:s text:c="112"/>tal y como consta en la BASE DECIMOQUINTA. CRITERIOS DE</text:p>
      <text:p text:style-name="Text"> <text:s text:c="112"/>EVALUACIÓN DE LAS SOLICITUDES, apartado Uno. <text:s text:c="29"/>De la revisión efectuada se procede a modificar la puntuación otorgada al apartado 8.</text:p>
      <text:p text:style-name="Text"> <text:s text:c="112"/>- Criterios de evaluación de aplicación a todas las actividades, punto <text:s text:c="3"/>Experiencia: 2 puntos</text:p>
      <text:p text:style-name="Text"> <text:s text:c="72"/>SIAPA SERVICIO INTEGRAL DE <text:s text:c="13"/>8. Experiencia</text:p>
      <text:p text:style-name="Text"> <text:s text:c="20"/>ASOCIACION ADEPSI <text:s text:c="5"/>G35068824 <text:s text:c="2"/>SDD2023CA00055</text:p>
      <text:p text:style-name="Text"> <text:s text:c="72"/>ASISTENCIA PERSONAL DE ADEPSI <text:s text:c="10"/>. <text:s text:c="72"/>Siendo el total del proyecto 13 puntos.</text:p>
      <text:p text:style-name="Text"> <text:s text:c="112"/>- 2) Período de ejecución del Proyecto: se expone en la resolución la</text:p>
      <text:p text:style-name="Text"> <text:s text:c="112"/>desestimación por lo siguiente: “Se propone la desestimación del <text:s text:c="9"/>A2: En lo referido al Período de ejecución del Proyecto, según consta en la solicitud, en</text:p>
      <text:p text:style-name="Text"> <text:s text:c="112"/>proyecto al no estar contemplada en las <text:s text:c="34"/>la memoria y en Plan de financiación el proyecto tiene un período de ejecución de 12</text:p>
      <text:p text:style-name="Text"> <text:s text:c="112"/>presentes bases reguladoras la fecha de finalización prevista para la <text:s text:c="4"/>meses, no distinguiendo en ningún momento que actividades o fases del proyecto se van</text:p>
      <text:p text:style-name="Text"> <text:s text:c="112"/>línea de actividad por la que se presenta el proyecto” el proyecto <text:s text:c="7"/>a imputar con cargo a la asignación tributaria de IRPF para proyectos de interés social, y</text:p>
      <text:p text:style-name="Text"> <text:s text:c="112"/>objeto de subvención, se ejecutará de enero a junio de 2024, sin <text:s text:c="9"/>qué actividades o fases del proyecto se van a imputar con cargo a esta convocatoria, es</text:p>
      <text:p text:style-name="Text"> <text:s text:c="112"/>embargo, se prevé contar con la cofinanciación con cargo a la <text:s text:c="12"/>por ello que, y según la base decimoséptima, punto dos, de la presente convocatoria, se</text:p>
      <text:p text:style-name="Text"> <text:s text:c="112"/>asignación tributaria de IRPF para proyectos de interés social, hecho <text:s text:c="4"/>desestima la alegación presentada al no estar contemplada en las presentes bases</text:p>
      <text:p text:style-name="Text"> <text:s text:c="112"/>que si así fuera permitiría poder ejecutarlo hasta diciembre de 2024 <text:s text:c="5"/>reguladoras la fecha de finalización prevista (31/12/2024) para la línea de actividad por la</text:p>
      <text:p text:style-name="Text"> <text:s text:c="186"/>que se presenta el proyecto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41"/>Fecha: 21/12/2023 - 14:52:12</text:p>
      <text:p text:style-name="Text"> <text:s text:c="28"/>CONCEPCION RAMIREZ CUELLIGA - DIRECTOR/A DE DEPENDENCIA <text:s text:c="137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29/46</text:p>
      <text:p text:style-name="Text"> </text:p>
      <text:p text:style-name="Text"> </text:p>
      <text:p text:style-name="Text"> <text:s text:c="55"/>S7LjfspXUPzgI5dmF74FhHB4jH81yWmO</text:p>
      <text:p text:style-name="Text"> <text:s text:c="5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7"/>ANEXO V. ALEGACIONES DISCAPACIDAD</text:p>
      <text:p text:style-name="Text"> </text:p>
      <text:p text:style-name="Text"> </text:p>
      <text:p text:style-name="Text"> <text:s text:c="58"/>EXPEDIENTE</text:p>
      <text:p text:style-name="Text"> <text:s text:c="28"/>ENTIDAD <text:s text:c="12"/>CIF</text:p>
      <text:p text:style-name="Text"> <text:s text:c="59"/>SOLICITUD</text:p>
      <text:p text:style-name="Text"> <text:s text:c="81"/>ACTIVIDAD/PROYECTO <text:s text:c="16"/>RESUMEN ALEGACIÓN/REFORMULACIÓN <text:s text:c="30"/>RESPUESTA ALEGACIONES/REFORMULACIONES</text:p>
      <text:p text:style-name="Text"> </text:p>
      <text:p text:style-name="Text"> <text:s text:c="178"/>ESTIMADA PARCIAL:</text:p>
      <text:p text:style-name="Text"> </text:p>
      <text:p text:style-name="Text"> <text:s text:c="178"/>A1:</text:p>
      <text:p text:style-name="Text"> <text:s text:c="178"/>En lo referido al período de ejecución del proyecto, en los cronogramas incluidos tanto en</text:p>
      <text:p text:style-name="Text"> <text:s text:c="178"/>la memoria resumen como en la memoria explicativa figura como fecha de finalización de</text:p>
      <text:p text:style-name="Text"> <text:s text:c="178"/>las actividades el 30/07/2024, coincidiendo en señalar en ambos documentos,</text:p>
      <text:p text:style-name="Text"> <text:s text:c="178"/>cumplimentados de manera independiente, que las actividades de desarrollo del proyecto</text:p>
      <text:p text:style-name="Text"> <text:s text:c="178"/>tienen un período de ejecución de 7 meses.</text:p>
      <text:p text:style-name="Text"> </text:p>
      <text:p text:style-name="Text"> <text:s text:c="178"/>Asimismo, en el documento del plan de financiación aportado por la entidad como</text:p>
      <text:p text:style-name="Text"> <text:s text:c="178"/>documento propio (en el que se adjunta nuevamente el contenido de la memoria</text:p>
      <text:p text:style-name="Text"> <text:s text:c="178"/>explicativa) se deja constancia en el apartado 2.2 Periodo de Ejecución Previsto que la</text:p>
      <text:p text:style-name="Text"> <text:s text:c="178"/>fecha de inicio es el 01/01/2024 y la fecha de fin es el 31/08/2024, excediendo</text:p>
      <text:p text:style-name="Text"> <text:s text:c="106"/>A1: Período de ejecución del Proyecto: Con relación a este aspecto,</text:p>
      <text:p text:style-name="Text"> <text:s text:c="178"/>igualmente los periodos establecidos en las bases reguladoras para la línea de actuación</text:p>
      <text:p text:style-name="Text"> <text:s text:c="106"/>se puede comprobar, por un lado, en el Formulario I, apartado 4</text:p>
      <text:p text:style-name="Text"> <text:s text:c="178"/>por la que se presenta el proyecto.</text:p>
      <text:p text:style-name="Text"> <text:s text:c="106"/>DATOS DE LA SUBVENCIÓN SOLICITADA y, por otro lado, en el</text:p>
      <text:p text:style-name="Text"> <text:s text:c="106"/>apartado “período de ejecución” de la Memoria técnica, que la fecha</text:p>
      <text:p text:style-name="Text"> <text:s text:c="178"/>Es por ello que, según la base decimoséptima, punto dos, de la presente convocatoria,</text:p>
      <text:p text:style-name="Text"> <text:s text:c="106"/>de finalización del proyecto es el 30/06/2024</text:p>
      <text:p text:style-name="Text"> <text:s text:c="178"/>se desestima la alegación presentada dado que, según consta, "el plazo para realizar las</text:p>
      <text:p text:style-name="Text"> <text:s text:c="72"/>BUENOS APOYOS MEDIANTE <text:s text:c="11"/>, lo que corresponde con lo estipulado en la base decimoséptima.</text:p>
      <text:p text:style-name="Text"> <text:s text:c="20"/>ASOCIACION ADEPSI <text:s text:c="5"/>G35068824 <text:s text:c="2"/>SDD2023CA00065 <text:s text:c="108"/>actividades y proyectos objetos de la subvención será desde el 1 de enero de 2023 hasta</text:p>
      <text:p text:style-name="Text"> <text:s text:c="72"/>PROCESOS DE GESTIÓN ÁGILES <text:s text:c="7"/>Sin embargo, se produce un error por nuestra parte en los datos</text:p>
      <text:p text:style-name="Text"> <text:s text:c="178"/>el 30 de junio de 2024", no estando contemplada en las presentes bases reguladoras las</text:p>
      <text:p text:style-name="Text"> <text:s text:c="106"/>cumplimentados en el apartado de Cronograma, en el cual figura</text:p>
      <text:p text:style-name="Text"> <text:s text:c="178"/>fechas de finalización previstas indicadas en los diferentes documentos aportados para la</text:p>
      <text:p text:style-name="Text"> <text:s text:c="106"/>como fecha de finalización de las actividades el 30/07/2024. Esto,</text:p>
      <text:p text:style-name="Text"> <text:s text:c="178"/>línea de actividad por la que se presenta el proyecto.</text:p>
      <text:p text:style-name="Text"> <text:s text:c="106"/>evidencia un error de transcripción y contradicción en los datos</text:p>
      <text:p text:style-name="Text"> </text:p>
      <text:p text:style-name="Text"> <text:s text:c="106"/>A2: Error en la baremación:</text:p>
      <text:p text:style-name="Text"> <text:s text:c="178"/>A2:</text:p>
      <text:p text:style-name="Text"> <text:s text:c="178"/>De la revisión efectuada sobre la puntuación, se valora mantener las puntuaciones en</text:p>
      <text:p text:style-name="Text"> <text:s text:c="178"/>cada uno de los siguientes apartados del contenido técnico del proyecto:</text:p>
      <text:p text:style-name="Text"> <text:s text:c="178"/>1. Importe de la subvención: 4 puntos; 2. Inserción Laboral: 0 puntos; 3. Colaboración</text:p>
      <text:p text:style-name="Text"> <text:s text:c="178"/>entre entidades: 0 puntos; 4. Coordinación con la DG de Dependencia o con la DG</text:p>
      <text:p text:style-name="Text"> <text:s text:c="178"/>Discapacidad: 6 puntos; 5. Adecuación y precisión con el contenido técnico del</text:p>
      <text:p text:style-name="Text"> <text:s text:c="178"/>programa: 4 puntos; 8. Experiencia: 2 puntos.</text:p>
      <text:p text:style-name="Text"> </text:p>
      <text:p text:style-name="Text"> <text:s text:c="178"/>De la revisión efectuada se procede a modificar la puntuación otorgada a los siguientes</text:p>
      <text:p text:style-name="Text"> <text:s text:c="178"/>apartados: 6. Acreditación: 4 puntos y 7. Ámbito Territorial: 3 puntos.</text:p>
      <text:p text:style-name="Text"> </text:p>
      <text:p text:style-name="Text"> <text:s text:c="178"/>Siendo el total del proyecto 23 puntos.</text:p>
      <text:p text:style-name="Text"> </text:p>
      <text:p text:style-name="Text"> <text:s text:c="20"/>ASOC DE PERSONAS CON <text:s text:c="65"/>No conforme con el gasto de personal.</text:p>
      <text:p text:style-name="Text"> <text:s text:c="178"/>DESESTIMADA: Se desestima la alegación, dado que el gasto de personal supera los</text:p>
      <text:p text:style-name="Text"> <text:s text:c="20"/>SORDOCEGUERA DE <text:s text:c="70"/>El cálculo presentado correponde a los días</text:p>
      <text:p text:style-name="Text"> <text:s text:c="43"/>G76715234 <text:s text:c="2"/>SDD2023CA00099 <text:s text:c="2"/>UNIENDO SENTIDOS <text:s text:c="89"/>costes salariales establecidos en la Base séptima, dos.- Gastos salariales</text:p>
      <text:p text:style-name="Text"> <text:s text:c="20"/>CANARIAS. ASOCIDE <text:s text:c="68"/>26 a 31 diciembre 2023,</text:p>
      <text:p text:style-name="Text"> <text:s text:c="20"/>CANARIAS <text:s text:c="77"/>aumento salarial para 2024 y gasto de finiquito</text:p>
      <text:p text:style-name="Text"> <text:s text:c="178"/>DESESTIMADA: Se desestima la alegación presentada por la entidad, ya que en la Base</text:p>
      <text:p text:style-name="Text"> <text:s text:c="106"/>“Rehabilitación y Reforma de la vivienda de Arona”. En tal <text:s text:c="13"/>Decimoquinta se establecen los criterios de valoración para la Actividad 4.1. Adecuación</text:p>
      <text:p text:style-name="Text"> <text:s text:c="106"/>documento no aparece la <text:s text:c="48"/>de servicios si la adecuación va dirigida a obtener la acreditación en el ámbito de la</text:p>
      <text:p text:style-name="Text"> <text:s text:c="106"/>puntuación obtenida por nuestro proyecto. Por lo tanto, nos gustaría <text:s text:c="3"/>dependencia, 6 puntos. Obteniendo el proyecto 6 puntos. La tramitación de los</text:p>
      <text:p text:style-name="Text"> <text:s text:c="20"/>ASOCIACIÓN DE PADRES <text:s text:c="31"/>REHABILITACIÓN Y REFORMA DE</text:p>
      <text:p text:style-name="Text"> <text:s text:c="43"/>G38239497 <text:s text:c="2"/>SDD2023CA00137 <text:s text:c="36"/>tener más <text:s text:c="62"/>expedientes se ha efectuado de conformidad con lo dispuesto en las bases reguladoras</text:p>
      <text:p text:style-name="Text"> <text:s text:c="20"/>OROBAL <text:s text:c="45"/>VIVIENDA ARONA</text:p>
      <text:p text:style-name="Text"> <text:s text:c="106"/>información al respecto para la posible adaptación o adecuación del <text:s text:c="4"/>en concreto en la Base decimotercera apartado cinco de la convocatoria, Una vez</text:p>
      <text:p text:style-name="Text"> <text:s text:c="106"/>proyecto y así <text:s text:c="57"/>evaluadas las solicitudes por la Comisión de Evaluación, los órganos de instrucción las</text:p>
      <text:p text:style-name="Text"> <text:s text:c="106"/>cumplir con los criterios que nos permitan obtener dicha financiación <text:s text:c="2"/>agruparán por áreas y actividades y asignará los créditos por orden decreciente de</text:p>
      <text:p text:style-name="Text"> <text:s text:c="178"/>puntuación hasta que se agoten los mismos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32"/>Fecha: 21/12/2023 - 14:52:12</text:p>
      <text:p text:style-name="Text"> <text:s text:c="28"/>CONCEPCION RAMIREZ CUELLIGA - DIRECTOR/A DE DEPENDENCIA <text:s text:c="128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0/46</text:p>
      <text:p text:style-name="Text"> </text:p>
      <text:p text:style-name="Text"> </text:p>
      <text:p text:style-name="Text"> <text:s text:c="55"/>S7LjfspXUPzgI5dmF74FhHB4jH81yWmO</text:p>
      <text:p text:style-name="Text"> <text:s text:c="5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9"/>ANEXO V. ALEGACIONES DISCAPACIDAD</text:p>
      <text:p text:style-name="Text"> </text:p>
      <text:p text:style-name="Text"> </text:p>
      <text:p text:style-name="Text"> <text:s text:c="58"/>EXPEDIENTE</text:p>
      <text:p text:style-name="Text"> <text:s text:c="28"/>ENTIDAD <text:s text:c="12"/>CIF</text:p>
      <text:p text:style-name="Text"> <text:s text:c="59"/>SOLICITUD</text:p>
      <text:p text:style-name="Text"> <text:s text:c="82"/>ACTIVIDAD/PROYECTO <text:s text:c="21"/>RESUMEN ALEGACIÓN/REFORMULACIÓN <text:s text:c="29"/>RESPUESTA ALEGACIONES/REFORMULACIONES</text:p>
      <text:p text:style-name="Text"> </text:p>
      <text:p text:style-name="Text"> <text:s text:c="103"/>Que, analizando el desglose de la puntuación, se comprueba que no</text:p>
      <text:p text:style-name="Text"> <text:s text:c="103"/>nos conceden la puntuación</text:p>
      <text:p text:style-name="Text"> <text:s text:c="103"/>por ámbito territorial (ítem 7). Según las bases, en la base</text:p>
      <text:p text:style-name="Text"> <text:s text:c="103"/>decimoquinta -criterios de valoración</text:p>
      <text:p text:style-name="Text"> <text:s text:c="103"/>de proyectos-, se establece que, si el proyecto se ejecuta en varias</text:p>
      <text:p text:style-name="Text"> <text:s text:c="183"/>ESTIMADA PARCIAL:</text:p>
      <text:p text:style-name="Text"> <text:s text:c="103"/>islas se le conceden 3 puntos.</text:p>
      <text:p text:style-name="Text"> <text:s text:c="103"/>Que por parte de la Fundación se indicó en el anexo de la memoria</text:p>
      <text:p text:style-name="Text"> <text:s text:c="183"/>A1: En lo referido a la puntuación de la revisión efectuada sobre la puntuación técnica,</text:p>
      <text:p text:style-name="Text"> <text:s text:c="103"/>resumen, en el ámbito</text:p>
      <text:p text:style-name="Text"> <text:s text:c="183"/>se valora mantener las puntuaciones en cada uno de los siguientes apartados del</text:p>
      <text:p text:style-name="Text"> <text:s text:c="103"/>territorial de actuación, se indicó que el proyecto se ejecuta en dos</text:p>
      <text:p text:style-name="Text"> <text:s text:c="183"/>contenido técnico del proyecto: 1. Importe de la subvención 0 puntos; 2. Inserción</text:p>
      <text:p text:style-name="Text"> <text:s text:c="103"/>islas.</text:p>
      <text:p text:style-name="Text"> <text:s text:c="183"/>Laboral 0 puntos ; 3. Colaboración entre entidades 0 puntos; 4. Coordinación con la DG</text:p>
      <text:p text:style-name="Text"> <text:s text:c="103"/>Que, analizando el desglose de puntuación, se comprueba que</text:p>
      <text:p text:style-name="Text"> <text:s text:c="72"/>APOYOS PARA UNA MAYOR <text:s text:c="89"/>de Dependencia o con la DG Discapacidad 6 puntos; 5. Adecuación y precisión con el</text:p>
      <text:p text:style-name="Text"> <text:s text:c="103"/>tampoco se nos ha concedido</text:p>
      <text:p text:style-name="Text"> <text:s text:c="20"/>FUNDACION TUTELAR <text:s text:c="34"/>AUTONOMÍA, INCLUSIÓN SOCIAL Y <text:s text:c="81"/>contenido técnico del programa 6 puntos; 6. Acreditación 0 puntos; 8. Experiencia 2</text:p>
      <text:p text:style-name="Text"> <text:s text:c="43"/>G38743308 <text:s text:c="2"/>SDD2023CA00149 <text:s text:c="33"/>puntuación por importe de subvención (ítem 1). Según las bases, en</text:p>
      <text:p text:style-name="Text"> <text:s text:c="20"/>CANARIA <text:s text:c="44"/>EMPODERAMIENTO DE LAS PERSONAS <text:s text:c="80"/>puntos.</text:p>
      <text:p text:style-name="Text"> <text:s text:c="103"/>la base decimoquinta -</text:p>
      <text:p text:style-name="Text"> <text:s text:c="72"/>CON DISCAPACIDAD INTELECTUAL</text:p>
      <text:p text:style-name="Text"> <text:s text:c="103"/>criterios de valoración de proyectos-, se establece que, si el proyecto</text:p>
      <text:p text:style-name="Text"> <text:s text:c="183"/>De la revisión efectuada se procede a modificar la puntuación otorgada al apartado 7.</text:p>
      <text:p text:style-name="Text"> <text:s text:c="103"/>aporta como financiación</text:p>
      <text:p text:style-name="Text"> <text:s text:c="183"/>Ámbito Territorial 3 puntos</text:p>
      <text:p text:style-name="Text"> <text:s text:c="103"/>propia al menos el 20% de su coste se le conceden 4 puntos.</text:p>
      <text:p text:style-name="Text"> <text:s text:c="103"/>Que por parte de la Fundación se indicó en el plan de financiación</text:p>
      <text:p text:style-name="Text"> <text:s text:c="183"/>Siendo el total del proyecto 17 puntos.</text:p>
      <text:p text:style-name="Text"> <text:s text:c="103"/>que el coste total del</text:p>
      <text:p text:style-name="Text"> <text:s text:c="103"/>proyecto incluye cofinanciación (a través de subvención privada de</text:p>
      <text:p text:style-name="Text"> <text:s text:c="103"/>Fundación La Caixa y</text:p>
      <text:p text:style-name="Text"> <text:s text:c="103"/>financiación propia) en un porcentaje superior al 20%.</text:p>
      <text:p text:style-name="Text"> <text:s text:c="103"/>Concretamente la cofinanciación es un</text:p>
      <text:p text:style-name="Text"> <text:s text:c="103"/>40,28%.</text:p>
      <text:p text:style-name="Text"> </text:p>
      <text:p text:style-name="Text"> <text:s text:c="112"/>Que en esta Resolución Provisional, el Proyecto Al Compás, con</text:p>
      <text:p text:style-name="Text"> <text:s text:c="112"/>EXPEDIENTE SOLICITUD SDD2023CA00155, aparece en el</text:p>
      <text:p text:style-name="Text"> <text:s text:c="112"/>ANEXO II. SOLICITUDES DESISTIDAS</text:p>
      <text:p text:style-name="Text"> <text:s text:c="112"/>PROVISIONALMENTE DISCAPACIDAD, por las siguientes causas:</text:p>
      <text:p text:style-name="Text"> <text:s text:c="112"/>1. El Plan de financiación presentado en el requerimiento no se</text:p>
      <text:p text:style-name="Text"> <text:s text:c="112"/>subsanó correctamente. 2. No se describían las funciones de la <text:s text:c="8"/>DESESTIMADA: Tras valoración del órgano instructor no se acepta la alegación al</text:p>
      <text:p text:style-name="Text"> <text:s text:c="20"/>ASOCIACION SALUD</text:p>
      <text:p text:style-name="Text"> <text:s text:c="43"/>G35473453 <text:s text:c="2"/>SDD2023CA00155 <text:s text:c="2"/>PROYECTO AL COMPÁS <text:s text:c="21"/>persona Técnica auxiliar en la memoria explicativa. 3. Se cambian <text:s text:c="5"/>constituir un error material y suponer una modificación en la solicitud que afecta a la</text:p>
      <text:p text:style-name="Text"> <text:s text:c="20"/>MENTAL AFESUR</text:p>
      <text:p text:style-name="Text"> <text:s text:c="112"/>los meses de actuación de 6 a 12 meses. <text:s text:c="31"/>evaluación de los proyectos.</text:p>
      <text:p text:style-name="Text"> </text:p>
      <text:p text:style-name="Text"> <text:s text:c="112"/>Por todo ello solicita: La valoración de los datos actualizados y</text:p>
      <text:p text:style-name="Text"> <text:s text:c="112"/>previos los trámites oportunos se valore la concesión de esta</text:p>
      <text:p text:style-name="Text"> <text:s text:c="112"/>subvención, ya que sin la partida solicitada no se podrá realizar el</text:p>
      <text:p text:style-name="Text"> <text:s text:c="112"/>proyecto.</text:p>
      <text:p text:style-name="Text"> <text:s text:c="183"/>DESESTIMADA. Se rechaza la alegación presentada por la entidad ya que la tramitación</text:p>
      <text:p text:style-name="Text"> <text:s text:c="112"/>La solictud se desestima por falta de dotación presupuestaria, dada <text:s text:c="3"/>de los expedientes se ha efectuado de conformidad con lo dispuesto en las bases</text:p>
      <text:p text:style-name="Text"> <text:s text:c="20"/>ASOC PROMINUSVALIDOS <text:s text:c="31"/>MEJORA DE LA ACCESIBILIDAD DEL <text:s text:c="9"/>la importancia del proyecto presentado (se trata de una rampa de <text:s text:c="6"/>reguladoras en concreto en la Base decimotercera apartado cinco de la convocatoria,</text:p>
      <text:p text:style-name="Text"> <text:s text:c="43"/>G38249512 <text:s text:c="2"/>SDD2023CA00180</text:p>
      <text:p text:style-name="Text"> <text:s text:c="20"/>DEL SUR DE TENERIFE <text:s text:c="32"/>CENTRO OCUPACIONAL <text:s text:c="21"/>evacuación y acceso de las personas con movilidad funcional) <text:s text:c="10"/>Una vez evaluadas las solicitudes por la Comisión de Evaluación, los órganos de</text:p>
      <text:p text:style-name="Text"> <text:s text:c="112"/>ruegan se tenga se estime la solicitud presentada <text:s text:c="21"/>instrucción las agruparán por áreas y actividades y asignará los créditos por orden</text:p>
      <text:p text:style-name="Text"> <text:s text:c="183"/>decreciente de puntuación hasta que se agoten los mismos.</text:p>
      <text:p text:style-name="Text"> <text:s text:c="183"/>DESESTIMADA.</text:p>
      <text:p text:style-name="Text"> </text:p>
      <text:p text:style-name="Text"> <text:s text:c="112"/>A1: Tanto la acreditación de la especialización de la empresa a <text:s text:c="6"/>A1: Tal y cómo se establece en la Base Octava - En caso de que se pretenda</text:p>
      <text:p text:style-name="Text"> <text:s text:c="112"/>subcontratar como los certificados de estar al corriente con la <text:s text:c="6"/>subcontratar total o parcialmente la realización de la actividad subvencionada, se</text:p>
      <text:p text:style-name="Text"> <text:s text:c="112"/>Hacienda y Seguridad Social de la empresa nos fueron requeridos. <text:s text:c="5"/>aportará la documentación acreditativa de la especialización de la entidad con la que se</text:p>
      <text:p text:style-name="Text"> <text:s text:c="112"/>Se presentaron en tiempo y plazo dentro del expediente del proyecto <text:s text:c="2"/>contrata la realización de las actividades, en la materia objeto de dicha contratación, así</text:p>
      <text:p text:style-name="Text"> <text:s text:c="112"/>y en el respectivo apartado del requerimiento. <text:s text:c="23"/>como que esta entidad se encuentra al corriente de sus obligaciones tributarias (AEAT y</text:p>
      <text:p text:style-name="Text"> <text:s text:c="20"/>ASOC NUESTRA SEÑORA</text:p>
      <text:p text:style-name="Text"> <text:s text:c="43"/>G38507687 <text:s text:c="2"/>SDD2023CA00182 <text:s text:c="2"/>ACCESIBLE 2023 <text:s text:c="95"/>ATC) y de Seguridad Social.</text:p>
      <text:p text:style-name="Text"> <text:s text:c="20"/>DEL AMPARO APREME</text:p>
      <text:p text:style-name="Text"> <text:s text:c="112"/>A2: En relación a la documentación acreditativa de la especialización Cómo bien hacen constar la entidad en su alegación se presentaron correctamente los</text:p>
      <text:p text:style-name="Text"> <text:s text:c="112"/>de la entidad o la empresa a subcontratar: Josafat Luis Dorta Estudio certificados de estar al corriente con la Hacienda Estatal y Seguridad Social de la</text:p>
      <text:p text:style-name="Text"> <text:s text:c="112"/>de Ingeniería Industrial CIF: 78612794-J, se presentó un documento empresa, así como la documentación acreditativa de la especialización de la entidad o la</text:p>
      <text:p text:style-name="Text"> <text:s text:c="112"/>firmado y sellado por la empresa en el que explica de forma clara su empresa a subcontratar, pero no se presentó el certificado de estar al corriente de las</text:p>
      <text:p text:style-name="Text"> <text:s text:c="112"/>especialización y a lo que se dedica, además de su página web. <text:s text:c="7"/>obligaciones tributrias con la Hacienda Canaria empresa a subcontratar 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38"/>Fecha: 21/12/2023 - 14:52:12</text:p>
      <text:p text:style-name="Text"> <text:s text:c="28"/>CONCEPCION RAMIREZ CUELLIGA - DIRECTOR/A DE DEPENDENCIA <text:s text:c="134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1/46</text:p>
      <text:p text:style-name="Text"> </text:p>
      <text:p text:style-name="Text"> </text:p>
      <text:p text:style-name="Text"> <text:s text:c="55"/>S7LjfspXUPzgI5dmF74FhHB4jH81yWmO</text:p>
      <text:p text:style-name="Text"> <text:s text:c="5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7"/>ANEXO V. ALEGACIONES DISCAPACIDAD</text:p>
      <text:p text:style-name="Text"> </text:p>
      <text:p text:style-name="Text"> </text:p>
      <text:p text:style-name="Text"> <text:s text:c="58"/>EXPEDIENTE</text:p>
      <text:p text:style-name="Text"> <text:s text:c="28"/>ENTIDAD <text:s text:c="12"/>CIF</text:p>
      <text:p text:style-name="Text"> <text:s text:c="59"/>SOLICITUD</text:p>
      <text:p text:style-name="Text"> <text:s text:c="81"/>ACTIVIDAD/PROYECTO <text:s text:c="17"/>RESUMEN ALEGACIÓN/REFORMULACIÓN <text:s text:c="27"/>RESPUESTA ALEGACIONES/REFORMULACIONES</text:p>
      <text:p text:style-name="Text"> </text:p>
      <text:p text:style-name="Text"> <text:s text:c="107"/>Sin embargo, el proyecto no figura en la resolución conjunta de la</text:p>
      <text:p text:style-name="Text"> <text:s text:c="107"/>Dirección</text:p>
      <text:p text:style-name="Text"> <text:s text:c="107"/>General de Dependencia y de La Dirección General de Discapacidad</text:p>
      <text:p text:style-name="Text"> <text:s text:c="107"/>por la que se</text:p>
      <text:p text:style-name="Text"> <text:s text:c="72"/>SONSOLES TE INFORMA. <text:s text:c="14"/>otorgan, de forma provisional, las subvenciones solicitadas con <text:s text:c="5"/>ESTIMADA</text:p>
      <text:p text:style-name="Text"> <text:s text:c="20"/>FUNDACION TUTELAR <text:s text:c="34"/>INFORMACIÓN Y ORIENTACIÓN <text:s text:c="9"/>cargo a la convocatoria</text:p>
      <text:p text:style-name="Text"> <text:s text:c="43"/>G38743308 <text:s text:c="2"/>SDD2023CA00208</text:p>
      <text:p text:style-name="Text"> <text:s text:c="20"/>CANARIA <text:s text:c="44"/>JURIDICA Y SOCIAL A PERSONAS CON <text:s text:c="2"/>de subvenciones destinadas a la ejecución de proyectos que <text:s text:c="10"/>A1: Se incluye el proyecto en el Anexo III de Solicitudes Desistidas de Área de</text:p>
      <text:p text:style-name="Text"> <text:s text:c="72"/>DISCAPACIDAD Y FAMILIA <text:s text:c="12"/>fomenten los derechos de <text:s text:c="44"/>Discapacidad.</text:p>
      <text:p text:style-name="Text"> <text:s text:c="107"/>las personas con discapacidad y personas en situación de</text:p>
      <text:p text:style-name="Text"> <text:s text:c="107"/>dependencia. No figura ni</text:p>
      <text:p text:style-name="Text"> <text:s text:c="107"/>entre las solicitudes estimadas provisionalmente ni en las</text:p>
      <text:p text:style-name="Text"> <text:s text:c="107"/>desestimadas ni denegadas.</text:p>
      <text:p text:style-name="Text"> <text:s text:c="176"/>DESESTIMADA</text:p>
      <text:p text:style-name="Text"> </text:p>
      <text:p text:style-name="Text"> <text:s text:c="176"/>A1: Según lo establecido en el Art. 43. 2 Ley 39/2015, de 1 de octubre, de Procedimiento</text:p>
      <text:p text:style-name="Text"> <text:s text:c="176"/>Administrativo Común de las Administraciones Públicas Las notificaciones por medios</text:p>
      <text:p text:style-name="Text"> <text:s text:c="176"/>electrónicos se entenderán practicadas en el momento en que se produzca el acceso a</text:p>
      <text:p text:style-name="Text"> <text:s text:c="176"/>su contenido. Cuando la notificación por medios electrónicos sea de carácter obligatorio,</text:p>
      <text:p text:style-name="Text"> <text:s text:c="176"/>o</text:p>
      <text:p text:style-name="Text"> <text:s text:c="176"/>haya sido expresamente elegida por el interesado, se entenderá rechazada cuando</text:p>
      <text:p text:style-name="Text"> <text:s text:c="176"/>hayan transcurrido cinco días naturales ( desde la puesta a disposición de la notificación</text:p>
      <text:p text:style-name="Text"> <text:s text:c="176"/>sin que se acceda a su contenido. Al haber puesto a disposicón del interesado la</text:p>
      <text:p text:style-name="Text"> <text:s text:c="176"/>notificación el 23-11-2023 10:26:14 con Número Registro: BSOC / 45340 / 2023 el plazo</text:p>
      <text:p text:style-name="Text"> <text:s text:c="176"/>de acceso a la misma concluía el 28 de noviembre 2023. Por tanto se desetima la</text:p>
      <text:p text:style-name="Text"> <text:s text:c="176"/>alegación presentada por la entidad.</text:p>
      <text:p text:style-name="Text"> </text:p>
      <text:p text:style-name="Text"> <text:s text:c="176"/>A2: De la revisión efectuada sobre la puntuación, se valora mantener las puntuaciones</text:p>
      <text:p text:style-name="Text"> <text:s text:c="176"/>en cada uno de los siguientes apartados del contenido técnico del proyecto:</text:p>
      <text:p text:style-name="Text"> <text:s text:c="176"/>1. Importe de la subvención (0) puntos 2. Inserción Laboral (0) puntos ; 3. Colaboración</text:p>
      <text:p text:style-name="Text"> <text:s text:c="176"/>entre entidades (6) puntos 4. Coordinación con la DG de Dependencia o con la DG</text:p>
      <text:p text:style-name="Text"> <text:s text:c="176"/>Discapacidad (6) puntos; 5. Adecuación y precisión con el contenido técnico del</text:p>
      <text:p text:style-name="Text"> <text:s text:c="176"/>programa (0) puntos; 6. Acreditación (0) puntos; 7. Ámbito Territorial (7) puntos; 8.</text:p>
      <text:p text:style-name="Text"> <text:s text:c="20"/>FUNDACION CANARIA</text:p>
      <text:p text:style-name="Text"> <text:s text:c="72"/>NUESTRAS HISTORIAS, NUESTRAS <text:s text:c="6"/>A1: Plazos de Subsanación. <text:s text:c="42"/>Experiencia (2) puntos.</text:p>
      <text:p text:style-name="Text"> <text:s text:c="20"/>CARLOS GUILLERMO <text:s text:c="6"/>G72430895 <text:s text:c="2"/>SDD2023CA00217</text:p>
      <text:p text:style-name="Text"> <text:s text:c="72"/>VOCES. INCLUSION <text:s text:c="18"/>A2: Baremo</text:p>
      <text:p text:style-name="Text"> <text:s text:c="20"/>DOMINGUEZ HERNANDEZ</text:p>
      <text:p text:style-name="Text"> <text:s text:c="176"/>Se procede a mantener la puntuación otorgada con anterioridad siendo el total del</text:p>
      <text:p text:style-name="Text"> <text:s text:c="176"/>proyecto 21 puntos, debido a que:</text:p>
      <text:p text:style-name="Text"> <text:s text:c="176"/>1. Importe de la subvención (0) puntos --&gt; La entidad no aporta como financiación propia</text:p>
      <text:p text:style-name="Text"> <text:s text:c="176"/>al menos el 20% de su coste</text:p>
      <text:p text:style-name="Text"> <text:s text:c="177"/>2. Inserción Laboral (0) puntos --&gt; La entidad no acompaña a la solicitud la relación de</text:p>
      <text:p text:style-name="Text"> <text:s text:c="176"/>trabajadores con discapacidad y su grado de discapacidad, así como declaración sobre</text:p>
      <text:p text:style-name="Text"> <text:s text:c="176"/>número total de trabajadores fijos en plantilla. Además en el apartado de personal de</text:p>
      <text:p text:style-name="Text"> <text:s text:c="176"/>Discapacidad de la solicitud figuan 0 personasl con discapacidad</text:p>
      <text:p text:style-name="Text"> <text:s text:c="176"/>3. Colaboración entre entidades (6) puntos -&gt; Se puntuó con 6 puntos al aportar el</text:p>
      <text:p text:style-name="Text"> <text:s text:c="176"/>documento acreditativo de dicha colaboración.</text:p>
      <text:p text:style-name="Text"> <text:s text:c="176"/>4. Coordinación con la DG de Dependencia o con la DG Discapacidad (6) puntos; se</text:p>
      <text:p text:style-name="Text"> <text:s text:c="176"/>puntuó con 6 puntos al declarar en la solictud dicho compromiso</text:p>
      <text:p text:style-name="Text"> <text:s text:c="176"/>5. Adecuación y precisión con el contenido técnico del programa (0) puntos;</text:p>
      <text:p text:style-name="Text"> <text:s text:c="176"/>6. Acreditación (0) puntos; Se puntuó al no estar el servicio acreditado conforme al</text:p>
      <text:p text:style-name="Text"> <text:s text:c="176"/>Decreto 67/2012, de 20 de julio,</text:p>
      <text:p text:style-name="Text"> <text:s text:c="176"/>7. Ámbito Territorial (7) puntos; se puntuó con 2 puntos al desarrollarse el proyecto en la</text:p>
      <text:p text:style-name="Text"> <text:s text:c="176"/>totalidad de 1 isla.</text:p>
      <text:p text:style-name="Text"> <text:s text:c="176"/>8. Experiencia (2) puntos Se puntuó con 2 puntos al presentar la entidad declaración</text:p>
      <text:p text:style-name="Text"> <text:s text:c="176"/>donde consta la antigüedad del servicio y exponer en la memoria resumen la actividades</text:p>
      <text:p text:style-name="Text"> <text:s text:c="176"/>realizadas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30"/>Fecha: 21/12/2023 - 14:52:12</text:p>
      <text:p text:style-name="Text"> <text:s text:c="28"/>CONCEPCION RAMIREZ CUELLIGA - DIRECTOR/A DE DEPENDENCIA <text:s text:c="126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2/46</text:p>
      <text:p text:style-name="Text"> </text:p>
      <text:p text:style-name="Text"> </text:p>
      <text:p text:style-name="Text"> <text:s text:c="55"/>S7LjfspXUPzgI5dmF74FhHB4jH81yWmO</text:p>
      <text:p text:style-name="Text"> <text:s text:c="5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6"/>ANEXO V. ALEGACIONES DISCAPACIDAD</text:p>
      <text:p text:style-name="Text"> </text:p>
      <text:p text:style-name="Text"> </text:p>
      <text:p text:style-name="Text"> <text:s text:c="57"/>EXPEDIENTE</text:p>
      <text:p text:style-name="Text"> <text:s text:c="27"/>ENTIDAD <text:s text:c="12"/>CIF</text:p>
      <text:p text:style-name="Text"> <text:s text:c="58"/>SOLICITUD</text:p>
      <text:p text:style-name="Text"> <text:s text:c="80"/>ACTIVIDAD/PROYECTO <text:s text:c="16"/>RESUMEN ALEGACIÓN/REFORMULACIÓN <text:s text:c="27"/>RESPUESTA ALEGACIONES/REFORMULACIONES</text:p>
      <text:p text:style-name="Text"> </text:p>
      <text:p text:style-name="Text"> <text:s text:c="174"/>DESESTIMADA</text:p>
      <text:p text:style-name="Text"> </text:p>
      <text:p text:style-name="Text"> <text:s text:c="174"/>A1: Según lo establecido en el Art. 43. 2 Ley 39/2015, de 1 de octubre, de Procedimiento</text:p>
      <text:p text:style-name="Text"> <text:s text:c="174"/>Administrativo Común de las Administraciones Públicas Las notificaciones por medios</text:p>
      <text:p text:style-name="Text"> <text:s text:c="174"/>electrónicos se entenderán practicadas en el momento en que se produzca el acceso a</text:p>
      <text:p text:style-name="Text"> <text:s text:c="174"/>su contenido. Cuando la notificación por medios electrónicos sea de carácter obligatorio,</text:p>
      <text:p text:style-name="Text"> <text:s text:c="174"/>o</text:p>
      <text:p text:style-name="Text"> <text:s text:c="174"/>haya sido expresamente elegida por el interesado, se entenderá rechazada cuando</text:p>
      <text:p text:style-name="Text"> <text:s text:c="174"/>hayan transcurrido cinco días naturales ( desde la puesta a disposición de la notificación</text:p>
      <text:p text:style-name="Text"> <text:s text:c="174"/>sin que se acceda a su contenido. Al haber puesto a disposicón del interesado la</text:p>
      <text:p text:style-name="Text"> <text:s text:c="174"/>notificación el 23-11-2023 a las 10:01:52 con Número Registro: BSOC / 45302 / 2023 el</text:p>
      <text:p text:style-name="Text"> <text:s text:c="174"/>plazo de acceso a la misma concluía el 28 de noviembre 2023.</text:p>
      <text:p text:style-name="Text"> </text:p>
      <text:p text:style-name="Text"> <text:s text:c="174"/>A2: La Base Decimoprimera apartado Uno establece las solicitudes vendrán numeradas</text:p>
      <text:p text:style-name="Text"> <text:s text:c="174"/>en función de la prioridad que establezca la entidad, la prioridad número 3 de la</text:p>
      <text:p text:style-name="Text"> <text:s text:c="174"/>Resolución conjunta de la Dirección General de Dependencia y de la Dirección General</text:p>
      <text:p text:style-name="Text"> <text:s text:c="174"/>de Discapacidad por la que se otorgan de forma provisional, las subvenciones solicitadas</text:p>
      <text:p text:style-name="Text"> <text:s text:c="174"/>con cargo a la convocatoria de subvenciones destinadas a la ejecución de proyectos que</text:p>
      <text:p text:style-name="Text"> <text:s text:c="174"/>fomenten los derechos de las personas con discapacidad y personas en situación de</text:p>
      <text:p text:style-name="Text"> <text:s text:c="174"/>dependencia, la establece la entidad en el momento de la Solicitud ENTRADA - N.</text:p>
      <text:p text:style-name="Text"> <text:s text:c="174"/>General: 2113069 / 2023 - N. Registro: BSOC / 53060 / 2023 en el apartado Datos de la</text:p>
      <text:p text:style-name="Text"> <text:s text:c="174"/>subvención solicitada.</text:p>
      <text:p text:style-name="Text"> </text:p>
      <text:p text:style-name="Text"> <text:s text:c="174"/>A3: De la revisión efectuada sobre la puntuación, se valora mantener las puntuaciones</text:p>
      <text:p text:style-name="Text"> <text:s text:c="174"/>en cada uno de los siguientes apartados del contenido técnico del proyecto:</text:p>
      <text:p text:style-name="Text"> <text:s text:c="20"/>FUNDACION CANARIA <text:s text:c="67"/>A1: Plazos de Subsanación. <text:s text:c="42"/>1. Importe de la subvención (0) puntos 2. Inserción Laboral (0) puntos ; 3. Colaboración</text:p>
      <text:p text:style-name="Text"> <text:s text:c="71"/>TRAZANDO CAMINOS DE APOYO</text:p>
      <text:p text:style-name="Text"> <text:s text:c="20"/>CARLOS GUILLERMO <text:s text:c="5"/>G72430895 <text:s text:c="2"/>SDD2023CA00223 <text:s text:c="36"/>A2: Prioridad <text:s text:c="55"/>entre entidades (6) puntos 4. Coordinación con la DG de Dependencia o con la DG</text:p>
      <text:p text:style-name="Text"> <text:s text:c="71"/>CANARIAS INCLUSIVA</text:p>
      <text:p text:style-name="Text"> <text:s text:c="20"/>DOMINGUEZ HERNANDEZ <text:s text:c="65"/>A3: Baremo <text:s text:c="58"/>Discapacidad (6) puntos; 5. Adecuación y precisión con el contenido técnico del</text:p>
      <text:p text:style-name="Text"> <text:s text:c="174"/>programa (0) puntos; 6. Acreditación (0) puntos; 7. Ámbito Territorial (7) puntos; 8.</text:p>
      <text:p text:style-name="Text"> <text:s text:c="174"/>Experiencia (2) puntos.</text:p>
      <text:p text:style-name="Text"> </text:p>
      <text:p text:style-name="Text"> <text:s text:c="174"/>Se procede a mantener la puntuación otorgada con anterioridad siendo el total del</text:p>
      <text:p text:style-name="Text"> <text:s text:c="174"/>proyecto 21 puntos, debido a que:</text:p>
      <text:p text:style-name="Text"> <text:s text:c="174"/>1. Importe de la subvención (0) puntos --&gt; La entidad no aporta como financiación propia</text:p>
      <text:p text:style-name="Text"> <text:s text:c="174"/>al menos el 20% de su coste</text:p>
      <text:p text:style-name="Text"> <text:s text:c="175"/>2. Inserción Laboral (0) puntos --&gt; La entidad no acompaña a la solicitud la relación de</text:p>
      <text:p text:style-name="Text"> <text:s text:c="174"/>trabajadores con discapacidad y su grado de discapacidad, así como declaración sobre</text:p>
      <text:p text:style-name="Text"> <text:s text:c="174"/>número total de trabajadores fijos en plantilla. Además en el apartado de personal de</text:p>
      <text:p text:style-name="Text"> <text:s text:c="174"/>Discapacidad de la solicitud figuan 0 personasl con discapacidad</text:p>
      <text:p text:style-name="Text"> <text:s text:c="174"/>3. Colaboración entre entidades (6) puntos -&gt; Se puntuó con 6 puntos al aportar en la</text:p>
      <text:p text:style-name="Text"> <text:s text:c="174"/>subsanación documeto acreditatico de dicha colaboración.</text:p>
      <text:p text:style-name="Text"> <text:s text:c="174"/>4. Coordinación con la DG de Dependencia o con la DG Discapacidad (6) puntos; se</text:p>
      <text:p text:style-name="Text"> <text:s text:c="174"/>puntuó con 6 puntos al declarar en la solictud dicho compromiso</text:p>
      <text:p text:style-name="Text"> <text:s text:c="174"/>5. Adecuación y precisión con el contenido técnico del programa (0) puntos;</text:p>
      <text:p text:style-name="Text"> <text:s text:c="174"/>6. Acreditación (0) puntos; Se puntuó al no estar el servicio acreditado conforme al</text:p>
      <text:p text:style-name="Text"> <text:s text:c="174"/>Decreto 67/2012, de 20 de julio,</text:p>
      <text:p text:style-name="Text"> <text:s text:c="174"/>7. Ámbito Territorial (7) puntos; se puntuó con 7 puntos al tener el proyecto ámbito</text:p>
      <text:p text:style-name="Text"> <text:s text:c="174"/>autonómico.</text:p>
      <text:p text:style-name="Text"> <text:s text:c="174"/>8. Experiencia (2) puntos Se puntuó con 2 puntos al presentar la entidad declaración</text:p>
      <text:p text:style-name="Text"> <text:s text:c="174"/>donde conste la antigüedad del servicio y exponer en la memoria resumen la actividades</text:p>
      <text:p text:style-name="Text"> <text:s text:c="174"/>realizadas.</text:p>
      <text:p text:style-name="Text"> </text:p>
      <text:p text:style-name="Text"> </text:p>
      <text:p text:style-name="Text"> <text:s text:c="105"/>Que, reuniendo los requisitos legalmente establecidos para su</text:p>
      <text:p text:style-name="Text"> <text:s text:c="105"/>estimación, el Proyecto</text:p>
      <text:p text:style-name="Text"> <text:s text:c="105"/>FCCGDH INCLUSIVA: SIN BARRERAS sea admitido a trámite y,</text:p>
      <text:p text:style-name="Text"> <text:s text:c="105"/>previa valoración, se</text:p>
      <text:p text:style-name="Text"> <text:s text:c="20"/>FUNDACION CANARIA <text:s text:c="67"/>le conceda la subvención solicitada de 100.000,00 € para su</text:p>
      <text:p text:style-name="Text"> <text:s text:c="174"/>ESTIMADA:</text:p>
      <text:p text:style-name="Text"> <text:s text:c="20"/>CARLOS GUILLERMO <text:s text:c="5"/>G72430895 <text:s text:c="2"/>SDD2023CA00229 <text:s text:c="2"/>FCGDH INCLUSIVA <text:s text:c="18"/>ejecución o, en su defecto,</text:p>
      <text:p text:style-name="Text"> <text:s text:c="174"/>Se estima la alegación presentada por la entidad.</text:p>
      <text:p text:style-name="Text"> <text:s text:c="20"/>DOMINGUEZ HERNANDEZ <text:s text:c="65"/>la cantidad que corresponda a la disponibilidad presupuestaria del</text:p>
      <text:p text:style-name="Text"> <text:s text:c="105"/>apartado al que opta,</text:p>
      <text:p text:style-name="Text"> <text:s text:c="105"/>incluyéndosele en la resolución definitiva de proyectos</text:p>
      <text:p text:style-name="Text"> <text:s text:c="105"/>subvencionados, ACTIVIDAD</text:p>
      <text:p text:style-name="Text"> <text:s text:c="105"/>4.1, Discapacidad, PRIORIDAD 1.</text:p>
      <text:p text:style-name="Text"> </text:p>
      <text:p text:style-name="Text"> </text:p>
      <text:p text:style-name="Text"> </text:p>
      <text:p text:style-name="Text"> </text:p>
      <text:p text:style-name="Text"> <text:s text:c="27"/>Este documento ha sido firmado electrónicamente por:</text:p>
      <text:p text:style-name="Text"> <text:s text:c="27"/>DULCE MARIA GUTIERREZ GONZALEZ - DIRECTOR/A GENERAL <text:s text:c="129"/>Fecha: 21/12/2023 - 14:52:12</text:p>
      <text:p text:style-name="Text"> <text:s text:c="27"/>CONCEPCION RAMIREZ CUELLIGA - DIRECTOR/A DE DEPENDENCIA <text:s text:c="125"/>Fecha: 21/12/2023 - 14:50:24</text:p>
      <text:p text:style-name="Text"> </text:p>
      <text:p text:style-name="Text"> <text:s text:c="27"/>En la dirección https://sede.gobiernodecanarias.org/sede/verifica_doc?codigo_nde=</text:p>
      <text:p text:style-name="Text"> <text:s text:c="27"/>puede ser comprobada la autenticidad de esta copia, mediante el número de</text:p>
      <text:p text:style-name="Text"> <text:s text:c="27"/>documento electrónico siguiente:</text:p>
      <text:p text:style-name="Text"> <text:s text:c="29"/>0guqayRUjPh07nUp-8i5XMJP40yahuT-U</text:p>
      <text:p text:style-name="Text"> <text:s text:c="27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3/46</text:p>
      <text:p text:style-name="Text"> </text:p>
      <text:p text:style-name="Text"> </text:p>
      <text:p text:style-name="Text"> <text:s text:c="54"/>S7LjfspXUPzgI5dmF74FhHB4jH81yWmO</text:p>
      <text:p text:style-name="Text"> <text:s text:c="5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0"/>ANEXO V. ALEGACIONES DISCAPACIDAD</text:p>
      <text:p text:style-name="Text"> </text:p>
      <text:p text:style-name="Text"> </text:p>
      <text:p text:style-name="Text"> <text:s text:c="58"/>EXPEDIENTE</text:p>
      <text:p text:style-name="Text"> <text:s text:c="28"/>ENTIDAD <text:s text:c="12"/>CIF</text:p>
      <text:p text:style-name="Text"> <text:s text:c="59"/>SOLICITUD</text:p>
      <text:p text:style-name="Text"> <text:s text:c="82"/>ACTIVIDAD/PROYECTO <text:s text:c="22"/>RESUMEN ALEGACIÓN/REFORMULACIÓN <text:s text:c="25"/>RESPUESTA ALEGACIONES/REFORMULACIONES</text:p>
      <text:p text:style-name="Text"> </text:p>
      <text:p text:style-name="Text"> <text:s text:c="105"/>Se solicita se admita a trámite este escrito y pruebas de incidencias</text:p>
      <text:p text:style-name="Text"> <text:s text:c="180"/>DESESTIMADA: Se rechaza la alegación presentada por la entidad en atención a lo</text:p>
      <text:p text:style-name="Text"> <text:s text:c="105"/>ocurridas que acredita que causas técnicas de la gestión telemática</text:p>
      <text:p text:style-name="Text"> <text:s text:c="180"/>previsto en la Base decimosegunda en la cual se establece lugar y plazo de presentación</text:p>
      <text:p text:style-name="Text"> <text:s text:c="105"/>se erigieron como</text:p>
      <text:p text:style-name="Text"> <text:s text:c="180"/>de solicitudes, el plazo de presentación de solicitudes será de diez días, contados a partir</text:p>
      <text:p text:style-name="Text"> <text:s text:c="105"/>impedimento para nuestro derecho de acceso en igualdad de</text:p>
      <text:p text:style-name="Text"> <text:s text:c="180"/>del día siguiente al de la publicación de la presente convocatoria en el Boletín Oficial de</text:p>
      <text:p text:style-name="Text"> <text:s text:c="72"/>TENGO UN PLAN APOYOS PARA LA <text:s text:c="4"/>condiciones que el resto de entidades a la convocatoria que nos</text:p>
      <text:p text:style-name="Text"> <text:s text:c="20"/>FUNDACION TUTELAR <text:s text:c="142"/>Canarias. El plazo al que hace referencia comezaba el 26 de octubre de 2023 a las</text:p>
      <text:p text:style-name="Text"> <text:s text:c="43"/>G35750470 <text:s text:c="2"/>SDD2023CA00231 <text:s text:c="2"/>INTEGRACIÓN SOCIO COMUNITARIA DE ocupa a través del único medio habilitado para presentar las</text:p>
      <text:p text:style-name="Text"> <text:s text:c="20"/>CANARIA ADEPSI <text:s text:c="145"/>00.00 y concluía el 9 de noviembre de 2023 a las 23.59. La solicitud con Número</text:p>
      <text:p text:style-name="Text"> <text:s text:c="72"/>PERSONAS CON DISCAPACIDAD <text:s text:c="7"/>solicitudes, dejándonos en una situación de indefensión. Al mismo</text:p>
      <text:p text:style-name="Text"> <text:s text:c="180"/>General: 2113234 / 2023 y Número Registro: BSOC / 53073 / 2023 tiene Fecha y Hora:</text:p>
      <text:p text:style-name="Text"> <text:s text:c="105"/>tiempo, se solicita, por tanto, que la solicitud del citado proyecto sea</text:p>
      <text:p text:style-name="Text"> <text:s text:c="180"/>Presentación: 10/11/2023 00:00:29 Registro: 10/11/2023 00:00:41, fuera del plazo de</text:p>
      <text:p text:style-name="Text"> <text:s text:c="105"/>considerada y valorada como el resto de solicitudes, pudiendo optar</text:p>
      <text:p text:style-name="Text"> <text:s text:c="180"/>presentación de solicitudes de 10 días hábiles otorgados.</text:p>
      <text:p text:style-name="Text"> <text:s text:c="105"/>a ser estimada por criterios técnicos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35"/>Fecha: 21/12/2023 - 14:52:12</text:p>
      <text:p text:style-name="Text"> <text:s text:c="28"/>CONCEPCION RAMIREZ CUELLIGA - DIRECTOR/A DE DEPENDENCIA <text:s text:c="131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4/46</text:p>
      <text:p text:style-name="Text"> </text:p>
      <text:p text:style-name="Text"> </text:p>
      <text:p text:style-name="Text"> <text:s text:c="55"/>S7LjfspXUPzgI5dmF74FhHB4jH81yWmO</text:p>
      <text:p text:style-name="Text"> <text:s text:c="5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10"/>ANEXO V. ALEGACIONES</text:p>
      <text:p text:style-name="Text"> </text:p>
      <text:p text:style-name="Text"> </text:p>
      <text:p text:style-name="Text"> <text:s text:c="66"/>EXPEDIENTE</text:p>
      <text:p text:style-name="Text"> <text:s text:c="29"/>ENTIDAD <text:s text:c="16"/>CIF <text:s text:c="28"/>ACTIVIDAD/PROYECTO</text:p>
      <text:p text:style-name="Text"> <text:s text:c="67"/>SOLICITUD <text:s text:c="40"/>RESUMEN ALEGACIÓN/REFORMULACIÓN <text:s text:c="39"/>RESPUESTA ALEGACIONES/REFORMULACIONES</text:p>
      <text:p text:style-name="Text"> <text:s text:c="112"/>Que tras tener conocimiento de Resolución</text:p>
      <text:p text:style-name="Text"> <text:s text:c="112"/>conjunta de la Dirección <text:s text:c="27"/>ESTIMADA : Por error material de este centro directivo el proyecto debía publicarse en el</text:p>
      <text:p text:style-name="Text"> <text:s text:c="112"/>General de Dependencia y de la Dirección <text:s text:c="11"/>Anexo II de Solicitudes Desestimadas del Área de Dependencia con la siguiente leyenda:</text:p>
      <text:p text:style-name="Text"> <text:s text:c="112"/>General de Discapacidad por la que se otorgan,</text:p>
      <text:p text:style-name="Text"> <text:s text:c="112"/>de <text:s text:c="49"/>Según la base decimotercera punto dos de la convocatoria, se le tiene por desistida su</text:p>
      <text:p text:style-name="Text"> <text:s text:c="112"/>forma provisional, las subvenciones solicitadas <text:s text:c="4"/>solicitud al no dar respuesta de manera correcta al requerimiento efectuado por el órgano</text:p>
      <text:p text:style-name="Text"> <text:s text:c="20"/>CENTRO DE DIA CASA <text:s text:c="73"/>con cargo a la convocatoria de subvenciones <text:s text:c="8"/>instructor en relación a este expediente.</text:p>
      <text:p text:style-name="Text"> <text:s text:c="47"/>G02905461 <text:s text:c="5"/>SDD2023CA00060 <text:s text:c="4"/>PROYECTO BEGOÑA</text:p>
      <text:p text:style-name="Text"> <text:s text:c="20"/>HORTENSIA <text:s text:c="82"/>destinadas a la ejecución de proyectos que</text:p>
      <text:p text:style-name="Text"> <text:s text:c="112"/>fomenten los derechos de las personas con <text:s text:c="10"/>Continúa habiendo errores en el plan de Financiación aportado tras el requerimiento, en</text:p>
      <text:p text:style-name="Text"> <text:s text:c="112"/>discapacidad y personas en situación de <text:s text:c="12"/>concreto, el importe total de la actuación no se corresponde con la suma de las diferentes</text:p>
      <text:p text:style-name="Text"> <text:s text:c="112"/>dependencia, en la que se propone la <text:s text:c="15"/>cuantías expresadas en el plan de financiación, es decir, el total de ingresos 36.720 euros no</text:p>
      <text:p text:style-name="Text"> <text:s text:c="112"/>desestimación <text:s text:c="38"/>se corresponde con el total de gastos 30.700 euros.</text:p>
      <text:p text:style-name="Text"> <text:s text:c="112"/>de la concesión de subvención al proyecto</text:p>
      <text:p text:style-name="Text"> <text:s text:c="112"/>mencionado, sin especificar el motivo</text:p>
      <text:p text:style-name="Text"> <text:s text:c="81"/>Obra de mejoras y adaptación</text:p>
      <text:p text:style-name="Text"> <text:s text:c="110"/>Se presenta alegación a la resolución <text:s text:c="16"/>DESESTIMADA: Tras valoración del órgano instructor no se acepta la alegación ya que el</text:p>
      <text:p text:style-name="Text"> <text:s text:c="81"/>a la normativa de</text:p>
      <text:p text:style-name="Text"> <text:s text:c="110"/>provisional en tiempo y forma, y se solicita se <text:s text:c="6"/>certificado que aporta, al haberse requerido en el fase de subsanación no puede ser tenido</text:p>
      <text:p text:style-name="Text"> <text:s text:c="20"/>CENTRO DE DIA CASA <text:s text:c="42"/>accesibilidad Centro</text:p>
      <text:p text:style-name="Text"> <text:s text:c="47"/>G02905461 <text:s text:c="5"/>SDD2023CA00125 <text:s text:c="33"/>admita el certificado de obligaciones tributarias <text:s text:c="4"/>en cuenta ni valorado por este centro directivo en esta fase del prcedimiento (art. 76 de la</text:p>
      <text:p text:style-name="Text"> <text:s text:c="20"/>HORTENSIA <text:s text:c="51"/>Residencial para personas</text:p>
      <text:p text:style-name="Text"> <text:s text:c="110"/>de la Empresa subcontratada (FPJ) respecto a <text:s text:c="9"/>Ley Ley 39/2015, de 1 de octubre, del Procedimiento Administrativo Común de las</text:p>
      <text:p text:style-name="Text"> <text:s text:c="81"/>mayores dependientes Casa</text:p>
      <text:p text:style-name="Text"> <text:s text:c="110"/>la ATC. <text:s text:c="46"/>Administraciones Públicas)</text:p>
      <text:p text:style-name="Text"> <text:s text:c="81"/>Hortensia Gáldar.</text:p>
      <text:p text:style-name="Text"> <text:s text:c="112"/>La entidad alega que el mismo día que subió la</text:p>
      <text:p text:style-name="Text"> <text:s text:c="112"/>documentación, observa que</text:p>
      <text:p text:style-name="Text"> <text:s text:c="112"/>había dificultades en la plataforma y aunque se</text:p>
      <text:p text:style-name="Text"> <text:s text:c="112"/>sube los documentos</text:p>
      <text:p text:style-name="Text"> <text:s text:c="113"/>observan, tras la publicación de la Resolución</text:p>
      <text:p text:style-name="Text"> <text:s text:c="112"/>que no se</text:p>
      <text:p text:style-name="Text"> <text:s text:c="112"/>encontraban en la página; solo quedando el</text:p>
      <text:p text:style-name="Text"> <text:s text:c="112"/>resguardo nuevo de</text:p>
      <text:p text:style-name="Text"> <text:s text:c="112"/>solicitud, con registro de entrada del día 30 Nov</text:p>
      <text:p text:style-name="Text"> <text:s text:c="112"/>a las 17:24h; documento</text:p>
      <text:p text:style-name="Text"> <text:s text:c="164"/>DESESTIMADA: Tras la revisión del expediente, de la documentación que consta en el</text:p>
      <text:p text:style-name="Text"> <text:s text:c="20"/>COMUNIDAD HOGAR VIRGEN <text:s text:c="69"/>que aportan como justificante.</text:p>
      <text:p text:style-name="Text"> <text:s text:c="164"/>expediente y del resguardo de solicitud, con registro de entrada del día 30 de noviembre a</text:p>
      <text:p text:style-name="Text"> <text:s text:c="20"/>PODEROSA DE LA COMPAÑIA <text:s text:c="37"/>MEJORAS Y ADECUACION <text:s text:c="10"/>- Además apuntan que consideran importante</text:p>
      <text:p text:style-name="Text"> <text:s text:c="47"/>R3800346C <text:s text:c="5"/>SDD2023CA00197 <text:s text:c="87"/>las 17:24h; documento, se desestima la alegación presentada por la entidad en atención a</text:p>
      <text:p text:style-name="Text"> <text:s text:c="20"/>DE LAS HIJAS DE LA CARIDAD <text:s text:c="34"/>DE SERVICIOS HVP2024 <text:s text:c="10"/>comentar que "la Administración apoye no sólo</text:p>
      <text:p text:style-name="Text"> <text:s text:c="164"/>lo previsto en la Base Decimotercera "Ordenación, instrucción y desarrollo del</text:p>
      <text:p text:style-name="Text"> <text:s text:c="20"/>DE SAN VICENTE DE PAUL <text:s text:c="69"/>a las</text:p>
      <text:p text:style-name="Text"> <text:s text:c="164"/>procedimiento", apartado Dos.</text:p>
      <text:p text:style-name="Text"> <text:s text:c="112"/>“grandes entidades” de atención a personas en</text:p>
      <text:p text:style-name="Text"> <text:s text:c="112"/>situación de Dependencia y Discapacidad, pero</text:p>
      <text:p text:style-name="Text"> <text:s text:c="112"/>más aún a las pequeñas entidades</text:p>
      <text:p text:style-name="Text"> <text:s text:c="112"/>que apostamos por una atención más</text:p>
      <text:p text:style-name="Text"> <text:s text:c="112"/>individualizada, que son pequeñas como</text:p>
      <text:p text:style-name="Text"> <text:s text:c="112"/>nosotras, donde el ambiente familiar es muy</text:p>
      <text:p text:style-name="Text"> <text:s text:c="112"/>importante y donde</text:p>
      <text:p text:style-name="Text"> <text:s text:c="112"/>se trabaje de manera más estrecha con la</text:p>
      <text:p text:style-name="Text"> <text:s text:c="112"/>familia para garantizar una atención óptima de</text:p>
      <text:p text:style-name="Text"> <text:s text:c="112"/>la persona"</text:p>
      <text:p text:style-name="Text"> <text:s text:c="112"/>Que la fecha de ejecución del proyecto es <text:s text:c="10"/>DESESTIMADA:</text:p>
      <text:p text:style-name="Text"> <text:s text:c="112"/>desde el 01/01/2023 hasta <text:s text:c="26"/>A1: En lo referido al período de ejecución del proyecto, según consta en la solicitud (datos</text:p>
      <text:p text:style-name="Text"> <text:s text:c="112"/>30/06/2024., habiéndose producido un error en <text:s text:c="6"/>de subvención solicitada) y en la memoria resumen ( cronograma de desarrollo de la</text:p>
      <text:p text:style-name="Text"> <text:s text:c="112"/>el momento de <text:s text:c="38"/>actividad) el proyecto tiene un período de ejecución de 12 meses, es por ello que, y según</text:p>
      <text:p text:style-name="Text"> <text:s text:c="20"/>COMUNIDAD HOGAR VIRGEN <text:s text:c="69"/>impresión del documento, al existir dificultades <text:s text:c="3"/>la base decimoséptima, punto dos, de la presente convocatoria, se desestima la alegación</text:p>
      <text:p text:style-name="Text"> <text:s text:c="20"/>PODEROSA DE LA COMPAÑIA <text:s text:c="37"/>RESPIRO FAMILIAR <text:s text:c="14"/>cuando se rellena el <text:s text:c="31"/>presentada al no estar contemplada en las presentes bases reguladoras la fecha de</text:p>
      <text:p text:style-name="Text"> <text:s text:c="47"/>R3800346C <text:s text:c="5"/>SDD2023CA00211</text:p>
      <text:p text:style-name="Text"> <text:s text:c="20"/>DE LAS HIJAS DE LA CARIDAD <text:s text:c="34"/>HVP2023 <text:s text:c="23"/>formulario facilitado en la plataforma. <text:s text:c="12"/>finalización prevista (31/12/2024) para la línea de actividad por la que se presenta el</text:p>
      <text:p text:style-name="Text"> <text:s text:c="20"/>DE SAN VICENTE DE PAUL <text:s text:c="121"/>proyecto.</text:p>
      <text:p text:style-name="Text"> <text:s text:c="112"/>Que volvemos a subir a la plataforma los <text:s text:c="11"/>A2: Que en el Resuelvo Quinto de la Resolución Provisional sólo en caso de los expedientes</text:p>
      <text:p text:style-name="Text"> <text:s text:c="112"/>documentos corregidos y <text:s text:c="28"/>estimados parcialmente hasta agotar la financiación podían presentar reformulaciones y no</text:p>
      <text:p text:style-name="Text"> <text:s text:c="112"/>esperamos que se puedan comprobar. <text:s text:c="17"/>es el caso del expediente que nos ocupa, por tanto, no se puede valorar la documentación</text:p>
      <text:p text:style-name="Text"> <text:s text:c="164"/>aportada.</text:p>
      <text:p text:style-name="Text"> </text:p>
      <text:p text:style-name="Text"> </text:p>
      <text:p text:style-name="Text"> </text:p>
      <text:p text:style-name="Text"> </text:p>
      <text:p text:style-name="Text"> <text:s text:c="28"/>Este documento ha sido firmado electrónicamente por:</text:p>
      <text:p text:style-name="Text"> <text:s text:c="28"/>DULCE MARIA GUTIERREZ GONZALEZ - DIRECTOR/A GENERAL <text:s text:c="127"/>Fecha: 21/12/2023 - 14:52:12</text:p>
      <text:p text:style-name="Text"> <text:s text:c="28"/>CONCEPCION RAMIREZ CUELLIGA - DIRECTOR/A DE DEPENDENCIA <text:s text:c="123"/>Fecha: 21/12/2023 - 14:50:24</text:p>
      <text:p text:style-name="Text"> </text:p>
      <text:p text:style-name="Text"> <text:s text:c="28"/>En la dirección https://sede.gobiernodecanarias.org/sede/verifica_doc?codigo_nde=</text:p>
      <text:p text:style-name="Text"> <text:s text:c="28"/>puede ser comprobada la autenticidad de esta copia, mediante el número de</text:p>
      <text:p text:style-name="Text"> <text:s text:c="28"/>documento electrónico siguiente:</text:p>
      <text:p text:style-name="Text"> <text:s text:c="30"/>0guqayRUjPh07nUp-8i5XMJP40yahuT-U</text:p>
      <text:p text:style-name="Text"> <text:s text:c="28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5/46</text:p>
      <text:p text:style-name="Text"> </text:p>
      <text:p text:style-name="Text"> </text:p>
      <text:p text:style-name="Text"> <text:s text:c="54"/>S7LjfspXUPzgI5dmF74FhHB4jH81yWmO</text:p>
      <text:p text:style-name="Text"> <text:s text:c="5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5"/>ANEXO V. ALEGACIONES</text:p>
      <text:p text:style-name="Text"> </text:p>
      <text:p text:style-name="Text"> </text:p>
      <text:p text:style-name="Text"> <text:s text:c="65"/>EXPEDIENTE</text:p>
      <text:p text:style-name="Text"> <text:s text:c="28"/>ENTIDAD <text:s text:c="16"/>CIF <text:s text:c="28"/>ACTIVIDAD/PROYECTO</text:p>
      <text:p text:style-name="Text"> <text:s text:c="66"/>SOLICITUD <text:s text:c="35"/>RESUMEN ALEGACIÓN/REFORMULACIÓN <text:s text:c="35"/>RESPUESTA ALEGACIONES/REFORMULACIONES</text:p>
      <text:p text:style-name="Text"> <text:s text:c="154"/>ESTIMADA PARCIAL</text:p>
      <text:p text:style-name="Text"> </text:p>
      <text:p text:style-name="Text"> <text:s text:c="154"/>A1: La Base Decimoprimera apartado Uno establece que las solicitudes vendrán numeradas</text:p>
      <text:p text:style-name="Text"> <text:s text:c="154"/>en función de la prioridad que establezca la entidad, la prioridad número 3 de la Resolución</text:p>
      <text:p text:style-name="Text"> <text:s text:c="154"/>conjunta de la Dirección General de Dependencia y de la Dirección General de Discapacidad</text:p>
      <text:p text:style-name="Text"> <text:s text:c="154"/>por la que se otorgan de forma provisional, las subvenciones solicitadas con cargo a la</text:p>
      <text:p text:style-name="Text"> <text:s text:c="154"/>convocatoria de subvenciones destinadas a la ejecución de proyectos que fomenten los</text:p>
      <text:p text:style-name="Text"> <text:s text:c="154"/>derechos de las personas con discapacidad y personas en situación de dependencia, la</text:p>
      <text:p text:style-name="Text"> <text:s text:c="154"/>establece la entidad en el momento de la Solicitud ENTRADA - N. General: 2113120 / 2023 -</text:p>
      <text:p text:style-name="Text"> <text:s text:c="154"/>N. Registro: BSOC / 53064 / 2023 en el apartado de "Datos de la subvención solicitada"</text:p>
      <text:p text:style-name="Text"> </text:p>
      <text:p text:style-name="Text"> <text:s text:c="154"/>A2: De la revisión efectuada sobre la puntuación, se valora mantener las puntuaciones en</text:p>
      <text:p text:style-name="Text"> <text:s text:c="154"/>cada uno de los siguientes apartados del contenido técnico del proyecto:</text:p>
      <text:p text:style-name="Text"> <text:s text:c="154"/>1. Importe de la subvención (4) puntos 2. Inserción Laboral (0) puntos ; 3. Colaboración entre</text:p>
      <text:p text:style-name="Text"> <text:s text:c="154"/>entidades (0) puntos 4. Coordinación con la DG de Dependencia o con la DG Discapacidad</text:p>
      <text:p text:style-name="Text"> <text:s text:c="154"/>(6) puntos; 5. Adecuación y precisión con el contenido técnico del programa (6) puntos; 6.</text:p>
      <text:p text:style-name="Text"> <text:s text:c="154"/>Acreditación (0) puntos; 7. Ámbito Territorial (7) puntos; 8. Experiencia (2) puntos</text:p>
      <text:p text:style-name="Text"> <text:s text:c="106"/>A1: En la Resolución conjunta de la Dirección</text:p>
      <text:p text:style-name="Text"> <text:s text:c="106"/>General de Dependencia y de la Dirección <text:s text:c="7"/>Siendo el total del proyecto 22 puntos</text:p>
      <text:p text:style-name="Text"> <text:s text:c="106"/>General de Discapacidad por la que se otorgan</text:p>
      <text:p text:style-name="Text"> <text:s text:c="106"/>de forma provisional, las subvenciones <text:s text:c="9"/>A3: Tras valoración del órgano instructor no se acepta la alegación y los cambios en la</text:p>
      <text:p text:style-name="Text"> <text:s text:c="106"/>solicitadas con cargo a la convocatoria de <text:s text:c="5"/>solictud al suponer una modificación que afectan a la evaluación de los proyectos. La entidad</text:p>
      <text:p text:style-name="Text"> <text:s text:c="106"/>subvenciones destinadas a la ejecución de <text:s text:c="6"/>presentó a esta convocatoria en Servicios, dos proyectos, el SDD2023CA00217 por</text:p>
      <text:p text:style-name="Text"> <text:s text:c="106"/>proyectos que fomenten los derechos de las <text:s text:c="5"/>Discapacidad y el SDD2023CA00226 por Dependencia. Por error la entidad presenta en</text:p>
      <text:p text:style-name="Text"> <text:s text:c="106"/>personas con discapacidad y personas en <text:s text:c="8"/>ambos expedientes la misma memoria resumen, la correspondiete al proyecto</text:p>
      <text:p text:style-name="Text"> <text:s text:c="106"/>situación de dependencia, y se efectúa la <text:s text:c="6"/>SDD2023CA00217 denominado Nuestra Historia, Nuestras voces. Inclusión.</text:p>
      <text:p text:style-name="Text"> <text:s text:c="20"/>FUNDACION CANARIA</text:p>
      <text:p text:style-name="Text"> <text:s text:c="106"/>convocatoria para el presente ejercicio <text:s text:c="8"/>En ambos expedientes se les requiere que aporten sólo la memoria explicativa del proyecto,</text:p>
      <text:p text:style-name="Text"> <text:s text:c="20"/>CARLOS GUILLERMO <text:s text:c="9"/>G72430895 <text:s text:c="5"/>SDD2023CA00226 <text:s text:c="4"/>CONSTRUYENDO FUTURO</text:p>
      <text:p text:style-name="Text"> <text:s text:c="106"/>económico, aprobada mediante orden de 16 de <text:s text:c="4"/>ya que el centro directivo no se percata del error cometido por la entidad hasta que reciba</text:p>
      <text:p text:style-name="Text"> <text:s text:c="20"/>DOMINGUEZ HERNANDEZ</text:p>
      <text:p text:style-name="Text"> <text:s text:c="106"/>octubre de 2023, consta el Proyecto <text:s text:c="12"/>nuevamente el expediente en el período de alegaciones. La entidad aporta en los</text:p>
      <text:p text:style-name="Text"> <text:s text:c="106"/>CONSTRUYENDO FUTURO como prioridad 3 <text:s text:c="11"/>requerimientos lo solicitado, es decir, las memorias explicativas correctas en cada uno de</text:p>
      <text:p text:style-name="Text"> <text:s text:c="106"/>cuando debe decir PRIORIDAD: 2 <text:s text:c="17"/>sus respectivos expedientes, es decir en el SDD2023CA00217 la memoria correspondiente</text:p>
      <text:p text:style-name="Text"> <text:s text:c="154"/>a Nuestra Historia, Nuestras voces. Inclusión y en el SDD2023CA00226 Construyendo</text:p>
      <text:p text:style-name="Text"> <text:s text:c="106"/>A2: BAREMO <text:s text:c="37"/>Futuro.</text:p>
      <text:p text:style-name="Text"> </text:p>
      <text:p text:style-name="Text"> <text:s text:c="106"/>A3: Requerimiento <text:s text:c="30"/>Todo esto hizo que fuera completamente inviable la valoración técnica de los proyectos.</text:p>
      <text:p text:style-name="Text"> </text:p>
      <text:p text:style-name="Text"> <text:s text:c="106"/>A4: PLAN DE FINANACIACIÓN <text:s text:c="22"/>A4: Tras valoración del órgano instructor no se acepta la alegación y los cambios en el Plan</text:p>
      <text:p text:style-name="Text"> <text:s text:c="154"/>de Financiación al suponer una modificación en la solicitud que afectan a la evaluación de</text:p>
      <text:p text:style-name="Text"> <text:s text:c="154"/>los proyectos En el Plan de Financiación que se presenta junto con la solicitud de</text:p>
      <text:p text:style-name="Text"> <text:s text:c="154"/>subvención de fecha 9 de noviembre de 2023, se solicita una subvención de 59.994,90 €,</text:p>
      <text:p text:style-name="Text"> <text:s text:c="154"/>que supone el 100% del Coste Total del Proyecto. En el Plan de Financiación que aportan en</text:p>
      <text:p text:style-name="Text"> <text:s text:c="154"/>el período de subsanación modifican los siguientes apartados y por tanto el proyecto</text:p>
      <text:p text:style-name="Text"> <text:s text:c="154"/>presentado:</text:p>
      <text:p text:style-name="Text"> <text:s text:c="154"/>Apartado de Ingresos: Importe Total de la actuación 59.994,90€</text:p>
      <text:p text:style-name="Text"> <text:s text:c="155"/>(solicitud) vs 75.942,92€</text:p>
      <text:p text:style-name="Text"> <text:s text:c="155"/>(subsanación)</text:p>
      <text:p text:style-name="Text"> <text:s text:c="154"/>Gastos Generales 22.562,70 €</text:p>
      <text:p text:style-name="Text"> <text:s text:c="155"/>(solicitud) vs 15.188,58€</text:p>
      <text:p text:style-name="Text"> <text:s text:c="155"/>(subsanación)</text:p>
      <text:p text:style-name="Text"> <text:s text:c="154"/>Meses Repercutidos en gastos generales 7 (solicitud) vs 18 (subsananción)</text:p>
      <text:p text:style-name="Text"> </text:p>
      <text:p text:style-name="Text"> </text:p>
      <text:p text:style-name="Text"> </text:p>
      <text:p text:style-name="Text"> </text:p>
      <text:p text:style-name="Text"> <text:s text:c="27"/>Este documento ha sido firmado electrónicamente por:</text:p>
      <text:p text:style-name="Text"> <text:s text:c="27"/>DULCE MARIA GUTIERREZ GONZALEZ - DIRECTOR/A GENERAL <text:s text:c="118"/>Fecha: 21/12/2023 - 14:52:12</text:p>
      <text:p text:style-name="Text"> <text:s text:c="27"/>CONCEPCION RAMIREZ CUELLIGA - DIRECTOR/A DE DEPENDENCIA <text:s text:c="114"/>Fecha: 21/12/2023 - 14:50:24</text:p>
      <text:p text:style-name="Text"> </text:p>
      <text:p text:style-name="Text"> <text:s text:c="27"/>En la dirección https://sede.gobiernodecanarias.org/sede/verifica_doc?codigo_nde=</text:p>
      <text:p text:style-name="Text"> <text:s text:c="27"/>puede ser comprobada la autenticidad de esta copia, mediante el número de</text:p>
      <text:p text:style-name="Text"> <text:s text:c="27"/>documento electrónico siguiente:</text:p>
      <text:p text:style-name="Text"> <text:s text:c="28"/>0guqayRUjPh07nUp-8i5XMJP40yahuT-U</text:p>
      <text:p text:style-name="Text"> <text:s text:c="27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6/46</text:p>
      <text:p text:style-name="Text"> </text:p>
      <text:p text:style-name="Text"> </text:p>
      <text:p text:style-name="Text"> <text:s text:c="53"/>S7LjfspXUPzgI5dmF74FhHB4jH81yWmO</text:p>
      <text:p text:style-name="Text"> <text:s text:c="5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5"/>ANEXO V. ALEGACIONES</text:p>
      <text:p text:style-name="Text"> </text:p>
      <text:p text:style-name="Text"> </text:p>
      <text:p text:style-name="Text"> <text:s text:c="65"/>EXPEDIENTE</text:p>
      <text:p text:style-name="Text"> <text:s text:c="28"/>ENTIDAD <text:s text:c="16"/>CIF <text:s text:c="28"/>ACTIVIDAD/PROYECTO</text:p>
      <text:p text:style-name="Text"> <text:s text:c="66"/>SOLICITUD <text:s text:c="35"/>RESUMEN ALEGACIÓN/REFORMULACIÓN <text:s text:c="34"/>RESPUESTA ALEGACIONES/REFORMULACIONES</text:p>
      <text:p text:style-name="Text"> <text:s text:c="106"/>Que se nos concede una subvención de</text:p>
      <text:p text:style-name="Text"> <text:s text:c="106"/>2.897,05€, que equivale al 31,87% del importe</text:p>
      <text:p text:style-name="Text"> <text:s text:c="106"/>del proyecto presentado (9.089,58€)</text:p>
      <text:p text:style-name="Text"> <text:s text:c="107"/>Que carecemos de recursos para asumir el</text:p>
      <text:p text:style-name="Text"> <text:s text:c="106"/>coste de la diferencia entre el importe del</text:p>
      <text:p text:style-name="Text"> <text:s text:c="106"/>proyecto y la subvención que nos ha sido</text:p>
      <text:p text:style-name="Text"> <text:s text:c="155"/>DESESTIMADA. Se rechaza la alegación presentada por la entidad ya que la tramitación de</text:p>
      <text:p text:style-name="Text"> <text:s text:c="106"/>concedida.</text:p>
      <text:p text:style-name="Text"> <text:s text:c="155"/>los expedientes se ha efectuado de conformidad con lo dispuesto en las bases reguladoras</text:p>
      <text:p text:style-name="Text"> <text:s text:c="80"/>ADQUISICION <text:s text:c="15"/>Que en caso de que no se adjudiquen todos los</text:p>
      <text:p text:style-name="Text"> <text:s text:c="20"/>ASOCIACION OSCAR <text:s text:c="118"/>en concreto en la Base decimotercera apartado cinco de la convocatoria, Una vez</text:p>
      <text:p text:style-name="Text"> <text:s text:c="46"/>G76229384 <text:s text:c="5"/>SDD2023CA00227 <text:s text:c="4"/>EQUIPAMIENTO <text:s text:c="13"/>fondos de la subvención, y se pudiera</text:p>
      <text:p text:style-name="Text"> <text:s text:c="20"/>GUTIERREZ <text:s text:c="125"/>evaluadas las solicitudes por la Comisión de Evaluación, los órganos de instrucción las</text:p>
      <text:p text:style-name="Text"> <text:s text:c="80"/>INFORMATICO <text:s text:c="14"/>incrementar el porcentaje concedido sobre el</text:p>
      <text:p text:style-name="Text"> <text:s text:c="155"/>agruparán por áreas y actividades y asignará los créditos por orden decreciente de</text:p>
      <text:p text:style-name="Text"> <text:s text:c="106"/>importe del proyecto, valoraríamos reformular el</text:p>
      <text:p text:style-name="Text"> <text:s text:c="155"/>puntuación hasta que se agoten los mismos.</text:p>
      <text:p text:style-name="Text"> <text:s text:c="106"/>proyecto, o desistir de la subvención concedida.</text:p>
      <text:p text:style-name="Text"> <text:s text:c="107"/>Y para que surta efecto en el procedimiento de</text:p>
      <text:p text:style-name="Text"> <text:s text:c="106"/>concesión de la subvención</text:p>
      <text:p text:style-name="Text"> <text:s text:c="106"/>SDD2023CA00227, expido el presente escrito</text:p>
      <text:p text:style-name="Text"> <text:s text:c="106"/>de alegaciones en Santa Brígida . a 15 de</text:p>
      <text:p text:style-name="Text"> <text:s text:c="106"/>diciembre de 2023.</text:p>
      <text:p text:style-name="Text"> </text:p>
      <text:p text:style-name="Text"> </text:p>
      <text:p text:style-name="Text"> </text:p>
      <text:p text:style-name="Text"> </text:p>
      <text:p text:style-name="Text"> <text:s text:c="27"/>Este documento ha sido firmado electrónicamente por:</text:p>
      <text:p text:style-name="Text"> <text:s text:c="27"/>DULCE MARIA GUTIERREZ GONZALEZ - DIRECTOR/A GENERAL <text:s text:c="116"/>Fecha: 21/12/2023 - 14:52:12</text:p>
      <text:p text:style-name="Text"> <text:s text:c="27"/>CONCEPCION RAMIREZ CUELLIGA - DIRECTOR/A DE DEPENDENCIA <text:s text:c="112"/>Fecha: 21/12/2023 - 14:50:24</text:p>
      <text:p text:style-name="Text"> </text:p>
      <text:p text:style-name="Text"> <text:s text:c="27"/>En la dirección https://sede.gobiernodecanarias.org/sede/verifica_doc?codigo_nde=</text:p>
      <text:p text:style-name="Text"> <text:s text:c="27"/>puede ser comprobada la autenticidad de esta copia, mediante el número de</text:p>
      <text:p text:style-name="Text"> <text:s text:c="27"/>documento electrónico siguiente:</text:p>
      <text:p text:style-name="Text"> <text:s text:c="29"/>0guqayRUjPh07nUp-8i5XMJP40yahuT-U</text:p>
      <text:p text:style-name="Text"> <text:s text:c="27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7/46</text:p>
      <text:p text:style-name="Text"> </text:p>
      <text:p text:style-name="Text"> </text:p>
      <text:p text:style-name="Text"> <text:s text:c="53"/>S7LjfspXUPzgI5dmF74FhHB4jH81yWmO</text:p>
      <text:p text:style-name="Text"> <text:s text:c="5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6"/>ANEXO VI. PUNTUACIONES DEFINITIVAS DISCAPACIDAD</text:p>
      <text:p text:style-name="Text"> </text:p>
      <text:p text:style-name="Text"> <text:s text:c="237"/>4. <text:s text:c="81"/>10.Actividad</text:p>
      <text:p text:style-name="Text"> <text:s text:c="204"/>2. Inserción <text:s text:c="91"/>9. Actividad</text:p>
      <text:p text:style-name="Text"> <text:s text:c="190"/>1. Importe <text:s text:c="23"/>3. <text:s text:c="4"/>Coordinación <text:s text:c="1"/>5. La adecuación y <text:s text:c="61"/>4.2 -</text:p>
      <text:p text:style-name="Text"> <text:s text:c="205"/>laboral de <text:s text:c="54"/>6. <text:s text:c="39"/>- 4.1 <text:s text:c="19"/>11. Actividad</text:p>
      <text:p text:style-name="Text"> <text:s text:c="194"/>de la <text:s text:c="19"/>Colaboració <text:s text:c="3"/>con la <text:s text:c="6"/>precisión en el <text:s text:c="17"/>7. Ámbito <text:s text:c="8"/>8. <text:s text:c="20"/>Adecuación</text:p>
      <text:p text:style-name="Text"> <text:s text:c="35"/>ENTIDAD <text:s text:c="19"/>CIF <text:s text:c="3"/>EXPEDIENTE SOLICITUD <text:s text:c="17"/>ACTIVIDAD/PROYECTO <text:s text:c="25"/>ÁREA <text:s text:c="6"/>ACTIVIDAD <text:s text:c="6"/>PRIORIDAD <text:s text:c="15"/>personas con <text:s text:c="50"/>Acreditació <text:s text:c="30"/>Adecuación <text:s text:c="18"/>4.3 - Apoyos</text:p>
      <text:p text:style-name="Text"> <text:s text:c="190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203"/>discapacidad <text:s text:c="55"/>n <text:s text:c="35"/>de Servicios <text:s text:c="16"/>Tecnológicos</text:p>
      <text:p text:style-name="Text"> <text:s text:c="195"/>n <text:s text:c="23"/>entidades <text:s text:c="2"/>General de <text:s text:c="7"/>programa <text:s text:c="62"/>Públcios No</text:p>
      <text:p text:style-name="Text"> <text:s text:c="210"/>(*)</text:p>
      <text:p text:style-name="Text"> <text:s text:c="231"/>Dependencia <text:s text:c="78"/>Administrati</text:p>
      <text:p text:style-name="Text"> <text:s text:c="237"/>y <text:s text:c="87"/>vos</text:p>
      <text:p text:style-name="Text"> <text:s text:c="92"/>DOTACIÓN DE ASEOS ACCESIBLES EN EL <text:s text:c="104"/>Discapacidad</text:p>
      <text:p text:style-name="Text"> <text:s text:c="20"/>AYUNTAMIENTO DE MOGAN <text:s text:c="15"/>P3501300B <text:s text:c="2"/>SDD2023CA00001</text:p>
      <text:p text:style-name="Text"> <text:s text:c="92"/>CLUB SOCIAL TAHONA</text:p>
      <text:p text:style-name="Text"> <text:s text:c="145"/>Discapacidad <text:s text:c="2"/>4.2 <text:s text:c="30"/>- <text:s text:c="13"/>- <text:s text:c="12"/>- <text:s text:c="12"/>- <text:s text:c="15"/>- <text:s text:c="15"/>- <text:s text:c="11"/>- <text:s text:c="12"/>- <text:s text:c="13"/>- <text:s text:c="12"/>0 <text:s text:c="14"/>-</text:p>
      <text:p text:style-name="Text"> <text:s text:c="92"/>Gestión aula asistencial para la recuperación</text:p>
      <text:p text:style-name="Text"> <text:s text:c="20"/>ASOC HORIZONTE <text:s text:c="22"/>G38254462 <text:s text:c="2"/>SDD2023CA00002 <text:s text:c="8"/>funcional de personas con discapacidad intelectual <text:s text:c="2"/>Discapacidad <text:s text:c="2"/>1.3 <text:s text:c="30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92"/>severa y profunda.</text:p>
      <text:p text:style-name="Text"> <text:s text:c="92"/>Obras de mejora en Edificio Municipal de Usos</text:p>
      <text:p text:style-name="Text"> <text:s text:c="92"/>Múltiples para fomentar los derechos y , adaptar, a</text:p>
      <text:p text:style-name="Text"> <text:s text:c="20"/>AYUNTAMIENTO DE VALVERDE <text:s text:c="12"/>P3804800E <text:s text:c="2"/>SDD2023CA00003</text:p>
      <text:p text:style-name="Text"> <text:s text:c="92"/>personas con discapacidad y personas en situación</text:p>
      <text:p text:style-name="Text"> <text:s text:c="144"/>Discapacidad <text:s text:c="3"/>4.2 <text:s text:c="10"/>1 <text:s text:c="18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92"/>de dependencia</text:p>
      <text:p text:style-name="Text"> <text:s text:c="20"/>ASOCIACION DE SINDROME DE DOWN <text:s text:c="41"/>ATENCIÓN INTEGRAL SOCIOEDUCATIVA</text:p>
      <text:p text:style-name="Text"> <text:s text:c="20"/>LIBRE 21</text:p>
      <text:p text:style-name="Text"> <text:s text:c="57"/>G76732056 <text:s text:c="2"/>SDD2023CA00004</text:p>
      <text:p text:style-name="Text"> <text:s text:c="92"/>INCLÚYEME</text:p>
      <text:p text:style-name="Text"> <text:s text:c="145"/>Discapacidad <text:s text:c="2"/>1.3 <text:s text:c="10"/>1 <text:s text:c="18"/>4 <text:s text:c="12"/>0 <text:s text:c="13"/>0 <text:s text:c="12"/>6 <text:s text:c="15"/>7 <text:s text:c="14"/>0 <text:s text:c="12"/>2 <text:s text:c="12"/>2</text:p>
      <text:p text:style-name="Text"> <text:s text:c="20"/>CASA HOGAR SAN MIGUEL <text:s text:c="15"/>R3800373G <text:s text:c="2"/>SDD2023CA00005 <text:s text:c="8"/>ERGONOMÍA Y BIENESTAR <text:s text:c="31"/>Discapacidad <text:s text:c="2"/>4.1 <text:s text:c="10"/>1 <text:s text:c="18"/>- <text:s text:c="13"/>- <text:s text:c="12"/>- <text:s text:c="12"/>- <text:s text:c="15"/>- <text:s text:c="15"/>- <text:s text:c="11"/>- <text:s text:c="12"/>- <text:s text:c="13"/>2 <text:s text:c="12"/>- <text:s text:c="14"/>-</text:p>
      <text:p text:style-name="Text"> <text:s text:c="20"/>ASOCIACION MI HIJO Y YO PSICOLOGAS <text:s text:c="37"/>ASOCIACIÓN MI HIJO Y YO PSICÓLOGAS EN EL</text:p>
      <text:p text:style-name="Text"> <text:s text:c="20"/>EN EL HOGAR PARA LAS FAMILIA CON TGD</text:p>
      <text:p text:style-name="Text"> <text:s text:c="57"/>G76201219 <text:s text:c="2"/>SDD2023CA00006</text:p>
      <text:p text:style-name="Text"> <text:s text:c="92"/>HOGAR PARA LAS FAMILIAS CON TGD</text:p>
      <text:p text:style-name="Text"> <text:s text:c="145"/>Discapacidad <text:s text:c="2"/>1.3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ASOCIACION MI HIJO Y YO PSICOLOGAS <text:s text:c="37"/>PROYECTO COCINA INSPIRA FRENTE AL</text:p>
      <text:p text:style-name="Text"> <text:s text:c="20"/>EN EL HOGAR PARA LAS FAMILIA CON TGD</text:p>
      <text:p text:style-name="Text"> <text:s text:c="57"/>G76201219 <text:s text:c="2"/>SDD2023CA00007</text:p>
      <text:p text:style-name="Text"> <text:s text:c="92"/>COVID19 2024</text:p>
      <text:p text:style-name="Text"> <text:s text:c="145"/>Discapacidad <text:s text:c="2"/>1.3 <text:s text:c="10"/>2 <text:s text:c="18"/>0 <text:s text:c="12"/>6 <text:s text:c="13"/>6 <text:s text:c="12"/>6 <text:s text:c="15"/>9 <text:s text:c="14"/>0 <text:s text:c="12"/>2 <text:s text:c="12"/>2</text:p>
      <text:p text:style-name="Text"> <text:s text:c="20"/>CASA HOGAR SAN MIGUEL <text:s text:c="15"/>R3800373G <text:s text:c="2"/>SDD2023CA00008 <text:s text:c="8"/>APOYOS DIGITALES <text:s text:c="36"/>Discapacidad <text:s text:c="2"/>4.3 <text:s text:c="10"/>2 <text:s text:c="18"/>- <text:s text:c="12"/>- <text:s text:c="13"/>- <text:s text:c="12"/>- <text:s text:c="15"/>- <text:s text:c="14"/>- <text:s text:c="12"/>- <text:s text:c="12"/>- <text:s text:c="13"/>- <text:s text:c="12"/>- <text:s text:c="12"/>10</text:p>
      <text:p text:style-name="Text"> <text:s text:c="20"/>ASOCIACION APROSU <text:s text:c="19"/>G35029065 <text:s text:c="2"/>SDD2023CA00010 <text:s text:c="8"/>MI PLAN <text:s text:c="45"/>Discapacidad <text:s text:c="2"/>1.3 <text:s text:c="10"/>1 <text:s text:c="18"/>0 <text:s text:c="12"/>6 <text:s text:c="13"/>0 <text:s text:c="12"/>6 <text:s text:c="15"/>8 <text:s text:c="14"/>0 <text:s text:c="12"/>2 <text:s text:c="12"/>2 <text:s text:c="13"/>- <text:s text:c="12"/>- <text:s text:c="13"/>-</text:p>
      <text:p text:style-name="Text"> <text:s text:c="20"/>ASOC FAMILIAR PRO-DISCAPACITADOS <text:s text:c="39"/>OCIO INCLUSIVO PARA PERSONAS CON</text:p>
      <text:p text:style-name="Text"> <text:s text:c="20"/>INTELECTUALES DE TENERIFE</text:p>
      <text:p text:style-name="Text"> <text:s text:c="57"/>G38008280 <text:s text:c="2"/>SDD2023CA00011</text:p>
      <text:p text:style-name="Text"> <text:s text:c="92"/>DISCAPACIDAD INTELECTUAL</text:p>
      <text:p text:style-name="Text"> <text:s text:c="145"/>Discapacidad <text:s text:c="2"/>1.3 <text:s text:c="10"/>1 <text:s text:c="18"/>0 <text:s text:c="12"/>0 <text:s text:c="13"/>0 <text:s text:c="12"/>6 <text:s text:c="15"/>9 <text:s text:c="14"/>0 <text:s text:c="12"/>2 <text:s text:c="12"/>2 <text:s text:c="13"/>- <text:s text:c="12"/>- <text:s text:c="14"/>-</text:p>
      <text:p text:style-name="Text"> <text:s text:c="92"/>SERVICIO DE ASISTENCIA TĂ‰CNICA</text:p>
      <text:p text:style-name="Text"> <text:s text:c="92"/>PSICOSOCIAL PARA PREVENIR LA EXCLUSIĂ“N</text:p>
      <text:p text:style-name="Text"> <text:s text:c="92"/>SOCIAL DE PERSONAS CON FIBROSIS</text:p>
      <text:p text:style-name="Text"> <text:s text:c="20"/>FUNDACION CANARIA OLIVER MAYOR <text:s text:c="6"/>G35820950 <text:s text:c="2"/>SDD2023CA00012</text:p>
      <text:p text:style-name="Text"> <text:s text:c="92"/>QUĂ STICA Y OTRAS PATOLOGĂ AS</text:p>
      <text:p text:style-name="Text"> <text:s text:c="145"/>Discapacidad <text:s text:c="2"/>1.3 <text:s text:c="10"/>2 <text:s text:c="18"/>0 <text:s text:c="12"/>0 <text:s text:c="13"/>0 <text:s text:c="12"/>6 <text:s text:c="14"/>10 <text:s text:c="14"/>0 <text:s text:c="12"/>3 <text:s text:c="12"/>2 <text:s text:c="13"/>- <text:s text:c="12"/>- <text:s text:c="14"/>-</text:p>
      <text:p text:style-name="Text"> <text:s text:c="92"/>RESPIRATORIAS CRĂ“NICAS Y SUS</text:p>
      <text:p text:style-name="Text"> <text:s text:c="92"/>FAMILIARES.</text:p>
      <text:p text:style-name="Text"> <text:s text:c="92"/>ADECUACIÓN DE CENTRO OCUPACIONAL</text:p>
      <text:p text:style-name="Text"> <text:s text:c="20"/>ASOCIACION APROSU <text:s text:c="19"/>G35029065 <text:s text:c="2"/>SDD2023CA00013 <text:s text:c="8"/>PARA PERSONAS CON DISCAPACIDAD <text:s text:c="22"/>Discapacidad <text:s text:c="2"/>4.1 <text:s text:c="10"/>4 <text:s text:c="18"/>- <text:s text:c="13"/>- <text:s text:c="12"/>- <text:s text:c="12"/>- <text:s text:c="15"/>- <text:s text:c="15"/>- <text:s text:c="11"/>- <text:s text:c="12"/>- <text:s text:c="13"/>8 <text:s text:c="12"/>- <text:s text:c="14"/>-</text:p>
      <text:p text:style-name="Text"> <text:s text:c="92"/>INTELECTUAL</text:p>
      <text:p text:style-name="Text"> <text:s text:c="92"/>PROGRAMA DE TRANSPORTE ADAPTADO</text:p>
      <text:p text:style-name="Text"> <text:s text:c="20"/>ASOCIACION PROVINCIAL DE ESCLEROSIS</text:p>
      <text:p text:style-name="Text"> <text:s text:c="20"/>MULTIPLE</text:p>
      <text:p text:style-name="Text"> <text:s text:c="56"/>G35302785 <text:s text:c="3"/>SDD2023CA00015 <text:s text:c="8"/>PARA PERSONAS AFECTADAS DE ESCLEROSIS Discapacidad <text:s text:c="17"/>3.3 <text:s text:c="10"/>2 <text:s text:c="18"/>0 <text:s text:c="12"/>0 <text:s text:c="13"/>0 <text:s text:c="12"/>6 <text:s text:c="14"/>10 <text:s text:c="14"/>0 <text:s text:c="12"/>2 <text:s text:c="12"/>2 <text:s text:c="13"/>- <text:s text:c="12"/>- <text:s text:c="14"/>-</text:p>
      <text:p text:style-name="Text"> <text:s text:c="92"/>MÚLTIPLE</text:p>
      <text:p text:style-name="Text"> <text:s text:c="92"/>PROYECTO PARA LA ATENCIÓN, PROMOCIÓN</text:p>
      <text:p text:style-name="Text"> <text:s text:c="20"/>ASOCIACION DAÑO CEREBRAL ADQUIRIDO <text:s text:c="37"/>Y MEJORA DE LA AUTONOMÍA Y CALIDAD DE</text:p>
      <text:p text:style-name="Text"> <text:s text:c="20"/>GRAN CANARIA</text:p>
      <text:p text:style-name="Text"> <text:s text:c="55"/>G76301571 <text:s text:c="4"/>SDD2023CA00016</text:p>
      <text:p text:style-name="Text"> <text:s text:c="92"/>VIDA DE LAS PERSONAS CON DAÑO</text:p>
      <text:p text:style-name="Text"> <text:s text:c="145"/>Discapacidad <text:s text:c="2"/>1.3 <text:s text:c="30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92"/>CEREBRAL ADQUIRIDO Y SUS FAMILIAS</text:p>
      <text:p text:style-name="Text"> <text:s text:c="20"/>ASOCIACION ONG ABRIGOS Y SONRISAS <text:s text:c="3"/>G76673862 <text:s text:c="2"/>SDD2023CA00017 <text:s text:c="8"/>REPARTIENDO SONRISAS EN ANAGA <text:s text:c="23"/>Discapacidad <text:s text:c="2"/>3.4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ASOC PARA LA LUCHA CONTRA <text:s text:c="46"/>ATENCIÓN PSICOSOCIAL EL PERSONAS CON</text:p>
      <text:p text:style-name="Text"> <text:s text:c="20"/>ENFERMEDADES RENALES ALCER LAS <text:s text:c="6"/>G35052216 <text:s text:c="2"/>SDD2023CA00018 <text:s text:c="8"/>ERC EN RIESGO DE EXCLUSIÓN SOCIAL Y SUS <text:s text:c="13"/>Discapacidad <text:s text:c="2"/>1.3 <text:s text:c="10"/>1 <text:s text:c="18"/>0 <text:s text:c="12"/>6 <text:s text:c="13"/>0 <text:s text:c="12"/>6 <text:s text:c="14"/>10 <text:s text:c="14"/>0 <text:s text:c="12"/>3 <text:s text:c="12"/>2 <text:s text:c="13"/>- <text:s text:c="12"/>- <text:s text:c="14"/>-</text:p>
      <text:p text:style-name="Text"> <text:s text:c="20"/>PALMAS <text:s text:c="65"/>FAMILIARES</text:p>
      <text:p text:style-name="Text"> <text:s text:c="20"/>ASOC DE FAMILIAS DE PERSONAS CON</text:p>
      <text:p text:style-name="Text"> <text:s text:c="20"/>AUTISMO DE LAS PALMAS</text:p>
      <text:p text:style-name="Text"> <text:s text:c="57"/>G35042977 <text:s text:c="2"/>SDD2023CA00020 <text:s text:c="8"/>QUIERO TRABAJAR <text:s text:c="37"/>Discapacidad <text:s text:c="2"/>1.3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ASOCIACION APROSU <text:s text:c="19"/>G35029065 <text:s text:c="2"/>SDD2023CA00021 <text:s text:c="8"/>SERVICIO DE ATENCION TEMPRANA <text:s text:c="23"/>Discapacidad <text:s text:c="2"/>1.1 <text:s text:c="10"/>2 <text:s text:c="18"/>0 <text:s text:c="12"/>6 <text:s text:c="13"/>0 <text:s text:c="12"/>6 <text:s text:c="14"/>10 <text:s text:c="14"/>0 <text:s text:c="12"/>2 <text:s text:c="12"/>2</text:p>
      <text:p text:style-name="Text"> <text:s text:c="20"/>ASOC PARA LA ATENCION DE LA</text:p>
      <text:p text:style-name="Text"> <text:s text:c="20"/>PARALISIS CEREBRAL</text:p>
      <text:p text:style-name="Text"> <text:s text:c="57"/>G35058155 <text:s text:c="2"/>SDD2023CA00022 <text:s text:c="8"/>ATENCIÓN TEMPRANA <text:s text:c="35"/>Discapacidad <text:s text:c="2"/>1.1 <text:s text:c="10"/>1 <text:s text:c="18"/>4 <text:s text:c="12"/>0 <text:s text:c="13"/>0 <text:s text:c="12"/>6 <text:s text:c="15"/>9 <text:s text:c="14"/>0 <text:s text:c="12"/>0 <text:s text:c="12"/>2</text:p>
      <text:p text:style-name="Text"> <text:s text:c="20"/>ASOC PARA LA ATENCION DE LA</text:p>
      <text:p text:style-name="Text"> <text:s text:c="20"/>PARALISIS CEREBRAL</text:p>
      <text:p text:style-name="Text"> <text:s text:c="57"/>G35058155 <text:s text:c="2"/>SDD2023CA00023 <text:s text:c="8"/>GABINETE DE ORIENTACIÓN <text:s text:c="29"/>Discapacidad <text:s text:c="2"/>1.3 <text:s text:c="10"/>2 <text:s text:c="61"/>6 <text:s text:c="15"/>7 <text:s text:c="28"/>2 <text:s text:c="12"/>2</text:p>
      <text:p text:style-name="Text"> <text:s text:c="20"/>ASOC TINERFEÑA DE TRISOMICOS 21 <text:s text:c="5"/>G38328704 <text:s text:c="2"/>SDD2023CA00024 <text:s text:c="8"/>RUTA DOWN TENERIFE 2023 <text:s text:c="29"/>Discapacidad <text:s text:c="2"/>3.3 <text:s text:c="10"/>1 <text:s text:c="18"/>0 <text:s text:c="12"/>0 <text:s text:c="13"/>0 <text:s text:c="12"/>6 <text:s text:c="15"/>7 <text:s text:c="14"/>0 <text:s text:c="12"/>0 <text:s text:c="12"/>2 <text:s text:c="13"/>- <text:s text:c="12"/>- <text:s text:c="14"/>-</text:p>
      <text:p text:style-name="Text"> <text:s text:c="20"/>AYUNTAMIENTO DE TACORONTE <text:s text:c="11"/>P3804300F <text:s text:c="2"/>SDD2023CA00025 <text:s text:c="8"/>Accesibilidad CEIP Ernesto Castro Fariña. <text:s text:c="11"/>Discapacidad <text:s text:c="2"/>4.2 <text:s text:c="30"/>- <text:s text:c="12"/>- <text:s text:c="13"/>- <text:s text:c="12"/>- <text:s text:c="15"/>- <text:s text:c="14"/>- <text:s text:c="12"/>- <text:s text:c="12"/>- <text:s text:c="13"/>- <text:s text:c="12"/>0 <text:s text:c="14"/>-</text:p>
      <text:p text:style-name="Text"> <text:s text:c="92"/>CANARIAS RESPIRA. SERVICIO DE</text:p>
      <text:p text:style-name="Text"> <text:s text:c="20"/>FUNDACION CANARIA OLIVER MAYOR <text:s text:c="6"/>G35820950 <text:s text:c="2"/>SDD2023CA00026 <text:s text:c="8"/>FISIOTERAPIA RESPIRATORIA PARA <text:s text:c="22"/>Discapacidad <text:s text:c="2"/>3.2 <text:s text:c="10"/>1 <text:s text:c="18"/>0 <text:s text:c="12"/>0 <text:s text:c="13"/>0 <text:s text:c="12"/>6 <text:s text:c="15"/>8 <text:s text:c="14"/>0 <text:s text:c="12"/>3 <text:s text:c="12"/>2 <text:s text:c="13"/>- <text:s text:c="12"/>- <text:s text:c="14"/>-</text:p>
      <text:p text:style-name="Text"> <text:s text:c="92"/>PERSONAS CON FQ Y OP Y SUS FAMILIARES</text:p>
      <text:p text:style-name="Text"> <text:s text:c="92"/>PROYECTO ATENCIÓN PSICOSCIAL PARA</text:p>
      <text:p text:style-name="Text"> <text:s text:c="92"/>PERSONAS AFECTADAS DE ESCLEROSIS</text:p>
      <text:p text:style-name="Text"> <text:s text:c="20"/>ASOCIACION PROVINCIAL DE ESCLEROSIS</text:p>
      <text:p text:style-name="Text"> <text:s text:c="20"/>MULTIPLE</text:p>
      <text:p text:style-name="Text"> <text:s text:c="56"/>G35302785 <text:s text:c="3"/>SDD2023CA00027 <text:s text:c="8"/>MÚLTIPLE Y OTRAS ENFERMEDADES <text:s text:c="23"/>Discapacidad <text:s text:c="2"/>1.3 <text:s text:c="10"/>3 <text:s text:c="18"/>4 <text:s text:c="12"/>0 <text:s text:c="13"/>0 <text:s text:c="12"/>6 <text:s text:c="14"/>10 <text:s text:c="14"/>0 <text:s text:c="12"/>2 <text:s text:c="12"/>2 <text:s text:c="13"/>- <text:s text:c="12"/>- <text:s text:c="14"/>-</text:p>
      <text:p text:style-name="Text"> <text:s text:c="92"/>NEUROLÓGICAS EN LA ISLA DE</text:p>
      <text:p text:style-name="Text"> <text:s text:c="92"/>FUERTEVENTURA</text:p>
      <text:p text:style-name="Text"> <text:s text:c="92"/>MEDIACION SOCIOEDUCATIVA PARA</text:p>
      <text:p text:style-name="Text"> <text:s text:c="20"/>FUNDACION ONCE ATENCION PERSONAS</text:p>
      <text:p text:style-name="Text"> <text:s text:c="20"/>SORDOCEGUERA</text:p>
      <text:p text:style-name="Text"> <text:s text:c="57"/>G85167385 <text:s text:c="2"/>SDD2023CA00028 <text:s text:c="8"/>PERSONAS CON SORDOCEGUERA EN <text:s text:c="24"/>Discapacidad <text:s text:c="2"/>3.1 <text:s text:c="10"/>1 <text:s text:c="18"/>0 <text:s text:c="12"/>0 <text:s text:c="13"/>0 <text:s text:c="12"/>0 <text:s text:c="15"/>8 <text:s text:c="14"/>0 <text:s text:c="12"/>3 <text:s text:c="12"/>2 <text:s text:c="13"/>- <text:s text:c="12"/>- <text:s text:c="14"/>-</text:p>
      <text:p text:style-name="Text"> <text:s text:c="92"/>CANARIAS</text:p>
      <text:p text:style-name="Text"> <text:s text:c="20"/>ASOCIACION PARKISON GRAN CANARIA <text:s text:c="4"/>G35414903 <text:s text:c="2"/>SDD2023CA00029 <text:s text:c="8"/>PROGRAMA DE ATENCIÓN SOCIAL <text:s text:c="25"/>Discapacidad <text:s text:c="2"/>1.3 <text:s text:c="10"/>1 <text:s text:c="18"/>4 <text:s text:c="12"/>0 <text:s text:c="13"/>6 <text:s text:c="12"/>0 <text:s text:c="14"/>10 <text:s text:c="14"/>0 <text:s text:c="12"/>3 <text:s text:c="12"/>2 <text:s text:c="13"/>- <text:s text:c="12"/>- <text:s text:c="14"/>-</text:p>
      <text:p text:style-name="Text"> <text:s text:c="20"/>ASOC DE PADRES DE PERSONAS CON</text:p>
      <text:p text:style-name="Text"> <text:s text:c="20"/>AUTISMO DE TENERIFE</text:p>
      <text:p text:style-name="Text"> <text:s text:c="57"/>G38406997 <text:s text:c="2"/>SDD2023CA00030 <text:s text:c="8"/>ATENCIÓN TEMPRANA APANATE 2023 <text:s text:c="22"/>Discapacidad <text:s text:c="2"/>1.1 <text:s text:c="10"/>1 <text:s text:c="18"/>0 <text:s text:c="12"/>6 <text:s text:c="13"/>0 <text:s text:c="12"/>6 <text:s text:c="15"/>9 <text:s text:c="14"/>0 <text:s text:c="12"/>0 <text:s text:c="12"/>2 <text:s text:c="13"/>- <text:s text:c="12"/>- <text:s text:c="14"/>-</text:p>
      <text:p text:style-name="Text"> <text:s text:c="92"/>AULA TVA PARA PROMOCIÓN DE LA</text:p>
      <text:p text:style-name="Text"> <text:s text:c="20"/>ASOC PARA LA INSER LAB DEL DISCAP</text:p>
      <text:p text:style-name="Text"> <text:s text:c="20"/>INTELECTUAL</text:p>
      <text:p text:style-name="Text"> <text:s text:c="57"/>G76528066 <text:s text:c="2"/>SDD2023CA00031 <text:s text:c="8"/>AUTONOMÍA PERSONAL Y VIDA <text:s text:c="27"/>Discapacidad <text:s text:c="2"/>1.3 <text:s text:c="10"/>2 <text:s text:c="18"/>0 <text:s text:c="12"/>0 <text:s text:c="13"/>0 <text:s text:c="12"/>6 <text:s text:c="14"/>10 <text:s text:c="14"/>0 <text:s text:c="12"/>0 <text:s text:c="12"/>2 <text:s text:c="13"/>- <text:s text:c="12"/>- <text:s text:c="14"/>-</text:p>
      <text:p text:style-name="Text"> <text:s text:c="92"/>INDEPENDIENTE DE PERSONAS CON DCI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86"/>Fecha: 21/12/2023 - 14:52:12</text:p>
      <text:p text:style-name="Text"> <text:s text:c="31"/>CONCEPCION RAMIREZ CUELLIGA - DIRECTOR/A DE DEPENDENCIA <text:s text:c="182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8/46</text:p>
      <text:p text:style-name="Text"> </text:p>
      <text:p text:style-name="Text"> </text:p>
      <text:p text:style-name="Text"> <text:s text:c="62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3"/>ANEXO VI. PUNTUACIONES DEFINITIVAS DISCAPACIDAD</text:p>
      <text:p text:style-name="Text"> </text:p>
      <text:p text:style-name="Text"> <text:s text:c="224"/>4. <text:s text:c="81"/>10.Actividad</text:p>
      <text:p text:style-name="Text"> <text:s text:c="191"/>2. Inserción <text:s text:c="91"/>9. Actividad</text:p>
      <text:p text:style-name="Text"> <text:s text:c="177"/>1. Importe <text:s text:c="23"/>3. <text:s text:c="4"/>Coordinación <text:s text:c="1"/>5. La adecuación y <text:s text:c="61"/>4.2 -</text:p>
      <text:p text:style-name="Text"> <text:s text:c="192"/>laboral de <text:s text:c="54"/>6. <text:s text:c="39"/>- 4.1 <text:s text:c="19"/>11. Actividad</text:p>
      <text:p text:style-name="Text"> <text:s text:c="181"/>de la <text:s text:c="19"/>Colaboració <text:s text:c="3"/>con la <text:s text:c="6"/>precisión en el <text:s text:c="17"/>7. Ámbito <text:s text:c="8"/>8. <text:s text:c="20"/>Adecuación</text:p>
      <text:p text:style-name="Text"> <text:s text:c="35"/>ENTIDAD <text:s text:c="19"/>CIF <text:s text:c="3"/>EXPEDIENTE SOLICITUD <text:s text:c="14"/>ACTIVIDAD/PROYECTO <text:s text:c="15"/>ÁREA <text:s text:c="6"/>ACTIVIDAD <text:s text:c="6"/>PRIORIDAD <text:s text:c="15"/>personas con <text:s text:c="50"/>Acreditació <text:s text:c="30"/>Adecuación <text:s text:c="18"/>4.3 - Apoyos</text:p>
      <text:p text:style-name="Text"> <text:s text:c="177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190"/>discapacidad <text:s text:c="55"/>n <text:s text:c="35"/>de Servicios <text:s text:c="16"/>Tecnológicos</text:p>
      <text:p text:style-name="Text"> <text:s text:c="182"/>n <text:s text:c="23"/>entidades <text:s text:c="2"/>General de <text:s text:c="7"/>programa <text:s text:c="62"/>Públcios No</text:p>
      <text:p text:style-name="Text"> <text:s text:c="197"/>(*)</text:p>
      <text:p text:style-name="Text"> <text:s text:c="218"/>Dependencia <text:s text:c="78"/>Administrati</text:p>
      <text:p text:style-name="Text"> <text:s text:c="224"/>y <text:s text:c="87"/>vos</text:p>
      <text:p text:style-name="Text"> <text:s text:c="92"/>INTERVENCIÓN INTERDISCIPLINAR PARA <text:s text:c="91"/>Discapacidad</text:p>
      <text:p text:style-name="Text"> <text:s text:c="20"/>ASOC PARA LA INSER LAB DEL DISCAP</text:p>
      <text:p text:style-name="Text"> <text:s text:c="20"/>INTELECTUAL</text:p>
      <text:p text:style-name="Text"> <text:s text:c="57"/>G76528066 <text:s text:c="2"/>SDD2023CA00032 <text:s text:c="8"/>JÓVENES CON DIFERENTES CAPACIDADES <text:s text:c="5"/>Discapacidad <text:s text:c="2"/>1.3 <text:s text:c="10"/>2 <text:s text:c="18"/>0 <text:s text:c="12"/>0 <text:s text:c="13"/>0 <text:s text:c="12"/>6 <text:s text:c="15"/>9 <text:s text:c="14"/>0 <text:s text:c="12"/>0 <text:s text:c="12"/>2 <text:s text:c="13"/>- <text:s text:c="12"/>- <text:s text:c="14"/>-</text:p>
      <text:p text:style-name="Text"> <text:s text:c="92"/>INTELECTUALES Y FAMILIAS</text:p>
      <text:p text:style-name="Text"> <text:s text:c="20"/>FUNDACION CANARIA DE APOYOS</text:p>
      <text:p text:style-name="Text"> <text:s text:c="20"/>TUTELARES FUNCAPROSU</text:p>
      <text:p text:style-name="Text"> <text:s text:c="57"/>G76322403 <text:s text:c="2"/>SDD2023CA00033 <text:s text:c="8"/>FOMENTAMOS LA VIDA INDEPENDIENTE <text:s text:c="7"/>Discapacidad <text:s text:c="2"/>1.3 <text:s text:c="10"/>1 <text:s text:c="18"/>0 <text:s text:c="12"/>0 <text:s text:c="13"/>0 <text:s text:c="12"/>0 <text:s text:c="15"/>7 <text:s text:c="14"/>0 <text:s text:c="12"/>0 <text:s text:c="12"/>0 <text:s text:c="13"/>- <text:s text:c="12"/>- <text:s text:c="14"/>-</text:p>
      <text:p text:style-name="Text"> <text:s text:c="20"/>ASOCIACION ADEPSI <text:s text:c="19"/>G35068824 <text:s text:c="2"/>SDD2023CA00034 <text:s text:c="8"/>HYGGE 2.0 VACACIONES CON SENTIDO <text:s text:c="7"/>Discapacidad <text:s text:c="2"/>1.3 <text:s text:c="10"/>4 <text:s text:c="18"/>0 <text:s text:c="12"/>3 <text:s text:c="13"/>0 <text:s text:c="12"/>6 <text:s text:c="15"/>8 <text:s text:c="14"/>0 <text:s text:c="12"/>2 <text:s text:c="12"/>0 <text:s text:c="13"/>- <text:s text:c="12"/>- <text:s text:c="14"/>-</text:p>
      <text:p text:style-name="Text"> <text:s text:c="20"/>ASOC DE PERSONAS SORDAS DE LA <text:s text:c="42"/>ACCESIBILIDAD Y ADECUACIÓN LOCAL SEDE</text:p>
      <text:p text:style-name="Text"> <text:s text:c="20"/>PROVINCIA DE LAS PALMAS</text:p>
      <text:p text:style-name="Text"> <text:s text:c="57"/>G35049923 <text:s text:c="2"/>SDD2023CA00035</text:p>
      <text:p text:style-name="Text"> <text:s text:c="92"/>SOCIAL</text:p>
      <text:p text:style-name="Text"> <text:s text:c="132"/>Discapacidad <text:s text:c="2"/>4.1 <text:s text:c="10"/>3 <text:s text:c="18"/>- <text:s text:c="13"/>- <text:s text:c="12"/>- <text:s text:c="12"/>- <text:s text:c="15"/>- <text:s text:c="15"/>- <text:s text:c="11"/>- <text:s text:c="12"/>- <text:s text:c="13"/>2 <text:s text:c="12"/>- <text:s text:c="14"/>-</text:p>
      <text:p text:style-name="Text"> <text:s text:c="20"/>ASOC TINERFEÑA DE TRISOMICOS 21 <text:s text:c="5"/>G38328704 <text:s text:c="2"/>SDD2023CA00036 <text:s text:c="8"/>ATENCION TEMPRANA DOWN TENERIFE 2023 <text:s text:c="3"/>Discapacidad <text:s text:c="2"/>1.1 <text:s text:c="10"/>2 <text:s text:c="18"/>0 <text:s text:c="12"/>0 <text:s text:c="13"/>0 <text:s text:c="12"/>6 <text:s text:c="15"/>9 <text:s text:c="14"/>0 <text:s text:c="12"/>2 <text:s text:c="12"/>2</text:p>
      <text:p text:style-name="Text"> <text:s text:c="20"/>ASOC DE PADRES DE PERSONAS CON</text:p>
      <text:p text:style-name="Text"> <text:s text:c="20"/>AUTISMO DE TENERIFE</text:p>
      <text:p text:style-name="Text"> <text:s text:c="57"/>G38406997 <text:s text:c="2"/>SDD2023CA00039 <text:s text:c="8"/>SEMBRANDO SEMILLAS, TEJIENDO REDES <text:s text:c="5"/>Discapacidad <text:s text:c="2"/>2.2 <text:s text:c="10"/>3 <text:s text:c="18"/>4 <text:s text:c="12"/>6 <text:s text:c="13"/>6 <text:s text:c="12"/>6 <text:s text:c="14"/>10 <text:s text:c="14"/>0 <text:s text:c="12"/>2 <text:s text:c="12"/>2 <text:s text:c="13"/>- <text:s text:c="12"/>- <text:s text:c="14"/>-</text:p>
      <text:p text:style-name="Text"> <text:s text:c="92"/>MEJORA DE LA ACCESIBILIDAD</text:p>
      <text:p text:style-name="Text"> <text:s text:c="20"/>AYUNTAMIENTO DE EL SAUZAL <text:s text:c="11"/>P3804100J <text:s text:c="2"/>SDD2023CA00040 <text:s text:c="8"/>ARQUITECTÓNICA EN EL CENTRO DE <text:s text:c="9"/>Discapacidad <text:s text:c="2"/>4.2 <text:s text:c="10"/>1 <text:s text:c="137"/>- <text:s text:c="11"/>10 <text:s text:c="14"/>-</text:p>
      <text:p text:style-name="Text"> <text:s text:c="92"/>MAYORES DE RAVELO. EL SAUZAL</text:p>
      <text:p text:style-name="Text"> <text:s text:c="92"/>EMPODERANDO A LAS PERSONAS CON</text:p>
      <text:p text:style-name="Text"> <text:s text:c="20"/>ASOCIACION APROSU <text:s text:c="19"/>G35029065 <text:s text:c="2"/>SDD2023CA00041</text:p>
      <text:p text:style-name="Text"> <text:s text:c="92"/>DISCAPACIDAD INTELECTUAL</text:p>
      <text:p text:style-name="Text"> <text:s text:c="132"/>Discapacidad <text:s text:c="2"/>1.3 <text:s text:c="10"/>3 <text:s text:c="18"/>0 <text:s text:c="12"/>6 <text:s text:c="13"/>0 <text:s text:c="12"/>6 <text:s text:c="15"/>9 <text:s text:c="14"/>0 <text:s text:c="12"/>0 <text:s text:c="12"/>2 <text:s text:c="13"/>- <text:s text:c="12"/>- <text:s text:c="14"/>-</text:p>
      <text:p text:style-name="Text"> <text:s text:c="20"/>ASOC DE PERSONAS SORDAS DE LA <text:s text:c="42"/>DIGITALIZACIÓN Y ADECUACIÓN DE</text:p>
      <text:p text:style-name="Text"> <text:s text:c="20"/>PROVINCIA DE LAS PALMAS</text:p>
      <text:p text:style-name="Text"> <text:s text:c="57"/>G35049923 <text:s text:c="2"/>SDD2023CA00042</text:p>
      <text:p text:style-name="Text"> <text:s text:c="92"/>RECURSOS Y SERVICIOS</text:p>
      <text:p text:style-name="Text"> <text:s text:c="132"/>Discapacidad <text:s text:c="2"/>4.1 <text:s text:c="10"/>4 <text:s text:c="18"/>- <text:s text:c="13"/>- <text:s text:c="12"/>- <text:s text:c="12"/>- <text:s text:c="15"/>- <text:s text:c="15"/>- <text:s text:c="11"/>- <text:s text:c="12"/>- <text:s text:c="13"/>2</text:p>
      <text:p text:style-name="Text"> </text:p>
      <text:p text:style-name="Text"> </text:p>
      <text:p text:style-name="Text"> <text:s text:c="20"/>ASOCIACION PROYECTOS DE ACCIÓN</text:p>
      <text:p text:style-name="Text"> <text:s text:c="20"/>SOCIAL DON BOSCO PROBOSCO</text:p>
      <text:p text:style-name="Text"> <text:s text:c="57"/>G38220372 <text:s text:c="2"/>SDD2023CA00043 <text:s text:c="8"/>HACIA LA BUENA VEJEZ <text:s text:c="19"/>Discapacidad <text:s text:c="2"/>1.2 <text:s text:c="30"/>0 <text:s text:c="12"/>0 <text:s text:c="13"/>0 <text:s text:c="12"/>0 <text:s text:c="15"/>6 <text:s text:c="14"/>0 <text:s text:c="12"/>0 <text:s text:c="12"/>2 <text:s text:c="13"/>- <text:s text:c="12"/>- <text:s text:c="14"/>-</text:p>
      <text:p text:style-name="Text"> </text:p>
      <text:p text:style-name="Text"> </text:p>
      <text:p text:style-name="Text"> <text:s text:c="92"/>SERVICIO DE INTERPRETES DE LENGUA DE</text:p>
      <text:p text:style-name="Text"> <text:s text:c="20"/>FUNDACION CANARIA PARA EL SORDO <text:s text:c="5"/>G38298766 <text:s text:c="2"/>SDD2023CA00044 <text:s text:c="8"/>SIGNOS ESPAÑOLA SILSE GRAN CANARIA Y <text:s text:c="3"/>Discapacidad <text:s text:c="2"/>3.1 <text:s text:c="10"/>1 <text:s text:c="18"/>0 <text:s text:c="12"/>6 <text:s text:c="13"/>6 <text:s text:c="12"/>6 <text:s text:c="14"/>10 <text:s text:c="14"/>0 <text:s text:c="12"/>3 <text:s text:c="12"/>2 <text:s text:c="13"/>- <text:s text:c="12"/>- <text:s text:c="14"/>-</text:p>
      <text:p text:style-name="Text"> <text:s text:c="92"/>FUERTEVENTURA</text:p>
      <text:p text:style-name="Text"> <text:s text:c="92"/>INSTALACIÓN ASCENSOR EN CASA DE LA</text:p>
      <text:p text:style-name="Text"> <text:s text:c="20"/>AYUNTAMIENTO DE VALLE GRAN REY <text:s text:c="6"/>P3804900C <text:s text:c="2"/>SDD2023CA00045</text:p>
      <text:p text:style-name="Text"> <text:s text:c="92"/>CULTURA.</text:p>
      <text:p text:style-name="Text"> <text:s text:c="132"/>Discapacidad <text:s text:c="2"/>4.2 <text:s text:c="30"/>- <text:s text:c="13"/>- <text:s text:c="12"/>- <text:s text:c="12"/>- <text:s text:c="15"/>- <text:s text:c="15"/>- <text:s text:c="11"/>- <text:s text:c="12"/>- <text:s text:c="13"/>- <text:s text:c="11"/>15 <text:s text:c="14"/>-</text:p>
      <text:p text:style-name="Text"> <text:s text:c="20"/>ASOCIACIÓN TINERFEÑA DE ESCLEROSIS</text:p>
      <text:p text:style-name="Text"> <text:s text:c="20"/>MULTIPLE</text:p>
      <text:p text:style-name="Text"> <text:s text:c="57"/>G38380556 <text:s text:c="2"/>SDD2023CA00047 <text:s text:c="8"/>LINEA 1. <text:s text:c="31"/>Discapacidad <text:s text:c="2"/>1.3 <text:s text:c="10"/>1 <text:s text:c="18"/>0 <text:s text:c="12"/>0 <text:s text:c="13"/>0 <text:s text:c="12"/>6 <text:s text:c="15"/>4 <text:s text:c="14"/>0 <text:s text:c="12"/>0 <text:s text:c="12"/>2 <text:s text:c="13"/>- <text:s text:c="12"/>- <text:s text:c="14"/>-</text:p>
      <text:p text:style-name="Text"> <text:s text:c="92"/>SERVICIO DE INTERPRETES DE LENGUA DE</text:p>
      <text:p text:style-name="Text"> <text:s text:c="20"/>FUNDACION CANARIA PARA EL SORDO <text:s text:c="5"/>G38298766 <text:s text:c="2"/>SDD2023CA00048</text:p>
      <text:p text:style-name="Text"> <text:s text:c="92"/>SIGNOS ESPAÑOLA SILSE TENERIFE</text:p>
      <text:p text:style-name="Text"> <text:s text:c="132"/>Discapacidad <text:s text:c="2"/>3.1 <text:s text:c="10"/>2 <text:s text:c="18"/>0 <text:s text:c="12"/>6 <text:s text:c="13"/>6 <text:s text:c="12"/>6 <text:s text:c="14"/>10 <text:s text:c="14"/>0 <text:s text:c="12"/>2 <text:s text:c="12"/>2 <text:s text:c="13"/>- <text:s text:c="12"/>- <text:s text:c="14"/>-</text:p>
      <text:p text:style-name="Text"> <text:s text:c="20"/>ASOC DE FIBROMIALGIA Y FATIGA</text:p>
      <text:p text:style-name="Text"> <text:s text:c="20"/>CRONICA D</text:p>
      <text:p text:style-name="Text"> <text:s text:c="57"/>G38741807 <text:s text:c="2"/>SDD2023CA00049 <text:s text:c="8"/>MOVIMIENTO Y SALUD <text:s text:c="21"/>Discapacidad <text:s text:c="2"/>1.3 <text:s text:c="30"/>0 <text:s text:c="12"/>0 <text:s text:c="13"/>0 <text:s text:c="12"/>6 <text:s text:c="15"/>4 <text:s text:c="14"/>0 <text:s text:c="12"/>2 <text:s text:c="12"/>2 <text:s text:c="13"/>- <text:s text:c="12"/>- <text:s text:c="14"/>-</text:p>
      <text:p text:style-name="Text"> <text:s text:c="20"/>ASOC NUESTRA SEÑORA DEL AMPARO</text:p>
      <text:p text:style-name="Text"> <text:s text:c="20"/>APREME</text:p>
      <text:p text:style-name="Text"> <text:s text:c="57"/>G38507687 <text:s text:c="2"/>SDD2023CA00050 <text:s text:c="8"/>VIENTO EN POPA 2023 <text:s text:c="20"/>Discapacidad <text:s text:c="2"/>1.3 <text:s text:c="10"/>1 <text:s text:c="18"/>0 <text:s text:c="12"/>0 <text:s text:c="13"/>6 <text:s text:c="12"/>6 <text:s text:c="14"/>10 <text:s text:c="14"/>0 <text:s text:c="12"/>2 <text:s text:c="12"/>2 <text:s text:c="13"/>- <text:s text:c="12"/>- <text:s text:c="14"/>-</text:p>
      <text:p text:style-name="Text"> <text:s text:c="92"/>TRANSPORTE ASISTIDO Y ADAPTADO DEL</text:p>
      <text:p text:style-name="Text"> <text:s text:c="20"/>ASOC ALZHEIMER CANARIAS <text:s text:c="13"/>G35395730 <text:s text:c="2"/>SDD2023CA00051</text:p>
      <text:p text:style-name="Text"> <text:s text:c="92"/>CENTRO DE DÍA TITA GIL</text:p>
      <text:p text:style-name="Text"> <text:s text:c="132"/>Discapacidad <text:s text:c="2"/>3.3 <text:s text:c="10"/>1 <text:s text:c="18"/>4 <text:s text:c="12"/>0 <text:s text:c="13"/>0 <text:s text:c="12"/>6 <text:s text:c="15"/>9 <text:s text:c="14"/>0 <text:s text:c="12"/>0 <text:s text:c="12"/>2 <text:s text:c="13"/>- <text:s text:c="12"/>- <text:s text:c="14"/>-</text:p>
      <text:p text:style-name="Text"> <text:s text:c="92"/>REHABILITACIÓN DOMICILIARIA PARA</text:p>
      <text:p text:style-name="Text"> <text:s text:c="20"/>ASOCIACION PROVINCIAL DE ESCLEROSIS</text:p>
      <text:p text:style-name="Text"> <text:s text:c="20"/>MULTIPLE</text:p>
      <text:p text:style-name="Text"> <text:s text:c="56"/>G35302785 <text:s text:c="3"/>SDD2023CA00052 <text:s text:c="8"/>PERSONAS AFECTADAS DE ESCLEROSIS <text:s text:c="7"/>Discapacidad <text:s text:c="2"/>3.2 <text:s text:c="10"/>1 <text:s text:c="18"/>0 <text:s text:c="12"/>0 <text:s text:c="13"/>6 <text:s text:c="12"/>6 <text:s text:c="15"/>7 <text:s text:c="14"/>0 <text:s text:c="12"/>3 <text:s text:c="12"/>2 <text:s text:c="13"/>- <text:s text:c="12"/>- <text:s text:c="14"/>-</text:p>
      <text:p text:style-name="Text"> <text:s text:c="92"/>MÚLTIPLE</text:p>
      <text:p text:style-name="Text"> <text:s text:c="92"/>SERVICIO DE INTERPRETES DE LENGUA DE</text:p>
      <text:p text:style-name="Text"> <text:s text:c="20"/>FUNDACION CANARIA PARA EL SORDO <text:s text:c="5"/>G38298766 <text:s text:c="2"/>SDD2023CA00053</text:p>
      <text:p text:style-name="Text"> <text:s text:c="92"/>SIGNOS SILSE LA PALMA</text:p>
      <text:p text:style-name="Text"> <text:s text:c="132"/>Discapacidad <text:s text:c="2"/>3.1 <text:s text:c="10"/>3 <text:s text:c="18"/>0 <text:s text:c="12"/>6 <text:s text:c="13"/>6 <text:s text:c="12"/>6 <text:s text:c="14"/>10 <text:s text:c="14"/>0 <text:s text:c="12"/>2 <text:s text:c="12"/>2 <text:s text:c="13"/>- <text:s text:c="12"/>- <text:s text:c="14"/>-</text:p>
      <text:p text:style-name="Text"> <text:s text:c="92"/>PROGRAMA INTEGRAL ACTIVIDADES</text:p>
      <text:p text:style-name="Text"> <text:s text:c="20"/>APAELP <text:s text:c="30"/>G35562578 <text:s text:c="2"/>SDD2023CA00054</text:p>
      <text:p text:style-name="Text"> <text:s text:c="92"/>INCLUSIVAS</text:p>
      <text:p text:style-name="Text"> <text:s text:c="132"/>Discapacidad <text:s text:c="2"/>1.3 <text:s text:c="10"/>1 <text:s text:c="18"/>0 <text:s text:c="12"/>0 <text:s text:c="13"/>0 <text:s text:c="12"/>6 <text:s text:c="15"/>7 <text:s text:c="14"/>0 <text:s text:c="12"/>0 <text:s text:c="12"/>2 <text:s text:c="13"/>- <text:s text:c="12"/>- <text:s text:c="14"/>-</text:p>
      <text:p text:style-name="Text"> <text:s text:c="92"/>SIAPA SERVICIO INTEGRAL DE ASISTENCIA</text:p>
      <text:p text:style-name="Text"> <text:s text:c="20"/>ASOCIACION ADEPSI <text:s text:c="19"/>G35068824 <text:s text:c="2"/>SDD2023CA00055</text:p>
      <text:p text:style-name="Text"> <text:s text:c="92"/>PERSONAL DE ADEPSI</text:p>
      <text:p text:style-name="Text"> <text:s text:c="132"/>Discapacidad <text:s text:c="2"/>3.2 <text:s text:c="10"/>1 <text:s text:c="18"/>0 <text:s text:c="12"/>0 <text:s text:c="13"/>0 <text:s text:c="12"/>0 <text:s text:c="15"/>8 <text:s text:c="14"/>0 <text:s text:c="12"/>3 <text:s text:c="12"/>2 <text:s text:c="13"/>- <text:s text:c="12"/>- <text:s text:c="14"/>-</text:p>
      <text:p text:style-name="Text"> <text:s text:c="20"/>ASOCIACION SOLIDARIA INFINITY <text:s text:c="7"/>G16880403 <text:s text:c="2"/>SDD2023CA00057 <text:s text:c="8"/>MUSICA Y MOVIMIENTO <text:s text:c="20"/>Discapacidad <text:s text:c="2"/>1.3 <text:s text:c="30"/>0 <text:s text:c="12"/>0 <text:s text:c="13"/>0 <text:s text:c="12"/>6 <text:s text:c="14"/>5 <text:s text:c="15"/>0 <text:s text:c="12"/>2 <text:s text:c="12"/>0 <text:s text:c="13"/>- <text:s text:c="12"/>- <text:s text:c="14"/>-</text:p>
      <text:p text:style-name="Text"> <text:s text:c="20"/>ASOC INTERVENCION SOCIAL ATLANTICO <text:s text:c="2"/>G76779255 <text:s text:c="2"/>SDD2023CA00059 <text:s text:c="8"/>EXPLORADORES DIGITALES <text:s text:c="17"/>Discapacidad <text:s text:c="2"/>1.3 <text:s text:c="10"/>2 <text:s text:c="18"/>0 <text:s text:c="12"/>0 <text:s text:c="13"/>0 <text:s text:c="12"/>6 <text:s text:c="14"/>10 <text:s text:c="14"/>0 <text:s text:c="12"/>2 <text:s text:c="12"/>0 <text:s text:c="13"/>- <text:s text:c="12"/>- <text:s text:c="14"/>-</text:p>
      <text:p text:style-name="Text"> <text:s text:c="20"/>ASOCIACIÓN CANARIA DE FAMILIARES Y</text:p>
      <text:p text:style-name="Text"> <text:s text:c="92"/>CALÉNDULA, AGROECOLOGÍA PARA LA</text:p>
      <text:p text:style-name="Text"> <text:s text:c="20"/>PERSONAS CON ENFERMEDAD MENTAL - <text:s text:c="4"/>G38065801 <text:s text:c="2"/>SDD2023CA00061</text:p>
      <text:p text:style-name="Text"> <text:s text:c="92"/>INCLUSIÓN EN SALUD MENTAL</text:p>
      <text:p text:style-name="Text"> <text:s text:c="132"/>Discapacidad <text:s text:c="2"/>1.3 <text:s text:c="10"/>1 <text:s text:c="18"/>4 <text:s text:c="12"/>6 <text:s text:c="13"/>6 <text:s text:c="12"/>6 <text:s text:c="14"/>10 <text:s text:c="14"/>0 <text:s text:c="12"/>3 <text:s text:c="12"/>2 <text:s text:c="13"/>- <text:s text:c="12"/>- <text:s text:c="14"/>-</text:p>
      <text:p text:style-name="Text"> <text:s text:c="20"/>AFES SALUD MENTAL</text:p>
      <text:p text:style-name="Text"> <text:s text:c="92"/>INTERVENCION EN FAMILIAS CON HIJS</text:p>
      <text:p text:style-name="Text"> <text:s text:c="20"/>ASOCIACION SOLIDARIA INFINITY <text:s text:c="7"/>G16880403 <text:s text:c="2"/>SDD2023CA00063</text:p>
      <text:p text:style-name="Text"> <text:s text:c="92"/>NEURODIVERGENTES</text:p>
      <text:p text:style-name="Text"> <text:s text:c="132"/>Discapacidad <text:s text:c="2"/>1.3 <text:s text:c="10"/>2 <text:s text:c="18"/>0 <text:s text:c="12"/>0 <text:s text:c="13"/>0 <text:s text:c="12"/>6 <text:s text:c="15"/>6 <text:s text:c="14"/>0 <text:s text:c="12"/>2 <text:s text:c="12"/>2</text:p>
      <text:p text:style-name="Text"> <text:s text:c="20"/>ASOCIACION PARKISON GRAN CANARIA <text:s text:c="4"/>G35414903 <text:s text:c="2"/>SDD2023CA00064 <text:s text:c="8"/>OCIO TERAPÉUTICO <text:s text:c="23"/>Discapacidad <text:s text:c="2"/>1.3 <text:s text:c="10"/>2 <text:s text:c="18"/>4 <text:s text:c="12"/>0 <text:s text:c="13"/>6 <text:s text:c="12"/>6 <text:s text:c="15"/>9 <text:s text:c="14"/>0 <text:s text:c="12"/>3 <text:s text:c="12"/>2 <text:s text:c="13"/>- <text:s text:c="12"/>- <text:s text:c="14"/>-</text:p>
      <text:p text:style-name="Text"> <text:s text:c="92"/>BUENOS APOYOS MEDIANTE PROCESOS DE</text:p>
      <text:p text:style-name="Text"> <text:s text:c="20"/>ASOCIACION ADEPSI <text:s text:c="19"/>G35068824 <text:s text:c="2"/>SDD2023CA00065</text:p>
      <text:p text:style-name="Text"> <text:s text:c="92"/>GESTIÓN ÁGILES</text:p>
      <text:p text:style-name="Text"> <text:s text:c="132"/>Discapacidad <text:s text:c="2"/>1.2 <text:s text:c="10"/>2 <text:s text:c="18"/>4 <text:s text:c="27"/>- <text:s text:c="12"/>6 <text:s text:c="15"/>4 <text:s text:c="14"/>4 <text:s text:c="12"/>3 <text:s text:c="12"/>2 <text:s text:c="13"/>- <text:s text:c="12"/>- <text:s text:c="14"/>-</text:p>
      <text:p text:style-name="Text"> <text:s text:c="20"/>ASOC TINERFEÑA DE TRISOMICOS 21 <text:s text:c="5"/>G38328704 <text:s text:c="2"/>SDD2023CA00066 <text:s text:c="8"/>AUTONOMIA FUNCIONAL DOWN TENERIFE 2023 Discapacidad <text:s text:c="3"/>1.3 <text:s text:c="10"/>3 <text:s text:c="18"/>4 <text:s text:c="12"/>0 <text:s text:c="13"/>6 <text:s text:c="12"/>6 <text:s text:c="14"/>10 <text:s text:c="14"/>0 <text:s text:c="12"/>2 <text:s text:c="12"/>2 <text:s text:c="13"/>- <text:s text:c="12"/>- <text:s text:c="14"/>-</text:p>
      <text:p text:style-name="Text"> <text:s text:c="20"/>FEDERACION DE ASOC DE SORDOS DE <text:s text:c="40"/>SERVICIO DE ACCESIBILIDAD EN LA</text:p>
      <text:p text:style-name="Text"> <text:s text:c="20"/>LAS ISLAS CANARIAS</text:p>
      <text:p text:style-name="Text"> <text:s text:c="57"/>G38438750 <text:s text:c="2"/>SDD2023CA00068</text:p>
      <text:p text:style-name="Text"> <text:s text:c="92"/>COMUNICACIÓN</text:p>
      <text:p text:style-name="Text"> <text:s text:c="132"/>Discapacidad <text:s text:c="2"/>3.1 <text:s text:c="10"/>1 <text:s text:c="18"/>0 <text:s text:c="12"/>6 <text:s text:c="13"/>6 <text:s text:c="12"/>6 <text:s text:c="14"/>10 <text:s text:c="14"/>0 <text:s text:c="12"/>7 <text:s text:c="12"/>2 <text:s text:c="13"/>- <text:s text:c="12"/>- <text:s text:c="14"/>-</text:p>
      <text:p text:style-name="Text"> <text:s text:c="20"/>ASOC NUESTRA SEÑORA DEL AMPARO</text:p>
      <text:p text:style-name="Text"> <text:s text:c="20"/>APREME</text:p>
      <text:p text:style-name="Text"> <text:s text:c="57"/>G38507687 <text:s text:c="2"/>SDD2023CA00070 <text:s text:c="8"/>TE ACOMPAÑAMOS 2023 <text:s text:c="20"/>Discapacidad <text:s text:c="2"/>2.3 <text:s text:c="10"/>3 <text:s text:c="18"/>0 <text:s text:c="12"/>0 <text:s text:c="13"/>6 <text:s text:c="12"/>6 <text:s text:c="15"/>8 <text:s text:c="14"/>0 <text:s text:c="12"/>2 <text:s text:c="12"/>2 <text:s text:c="13"/>- <text:s text:c="12"/>- <text:s text:c="14"/>-</text:p>
      <text:p text:style-name="Text"> <text:s text:c="20"/>ASOC DE PADRES DE PERSONAS CON <text:s text:c="41"/>PROMOCIÓN DE LA VIDA AUTÓNOMA EN</text:p>
      <text:p text:style-name="Text"> <text:s text:c="20"/>AUTISMO DE TENERIFE</text:p>
      <text:p text:style-name="Text"> <text:s text:c="57"/>G38406997 <text:s text:c="2"/>SDD2023CA00071</text:p>
      <text:p text:style-name="Text"> <text:s text:c="92"/>PERSONAS CON TEA</text:p>
      <text:p text:style-name="Text"> <text:s text:c="132"/>Discapacidad <text:s text:c="2"/>3.2 <text:s text:c="10"/>4 <text:s text:c="18"/>4 <text:s text:c="12"/>6 <text:s text:c="13"/>0 <text:s text:c="12"/>6 <text:s text:c="15"/>8 <text:s text:c="14"/>0 <text:s text:c="12"/>2 <text:s text:c="12"/>2 <text:s text:c="13"/>- <text:s text:c="12"/>- <text:s text:c="14"/>-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73"/>Fecha: 21/12/2023 - 14:52:12</text:p>
      <text:p text:style-name="Text"> <text:s text:c="31"/>CONCEPCION RAMIREZ CUELLIGA - DIRECTOR/A DE DEPENDENCIA <text:s text:c="169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39/46</text:p>
      <text:p text:style-name="Text"> </text:p>
      <text:p text:style-name="Text"> </text:p>
      <text:p text:style-name="Text"> <text:s text:c="62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5"/>ANEXO VI. PUNTUACIONES DEFINITIVAS DISCAPACIDAD</text:p>
      <text:p text:style-name="Text"> </text:p>
      <text:p text:style-name="Text"> <text:s text:c="236"/>4. <text:s text:c="81"/>10.Actividad</text:p>
      <text:p text:style-name="Text"> <text:s text:c="203"/>2. Inserción <text:s text:c="91"/>9. Actividad</text:p>
      <text:p text:style-name="Text"> <text:s text:c="189"/>1. Importe <text:s text:c="23"/>3. <text:s text:c="4"/>Coordinación <text:s text:c="1"/>5. La adecuación y <text:s text:c="61"/>4.2 -</text:p>
      <text:p text:style-name="Text"> <text:s text:c="204"/>laboral de <text:s text:c="54"/>6. <text:s text:c="39"/>- 4.1 <text:s text:c="19"/>11. Actividad</text:p>
      <text:p text:style-name="Text"> <text:s text:c="193"/>de la <text:s text:c="19"/>Colaboració <text:s text:c="3"/>con la <text:s text:c="6"/>precisión en el <text:s text:c="17"/>7. Ámbito <text:s text:c="8"/>8. <text:s text:c="20"/>Adecuación</text:p>
      <text:p text:style-name="Text"> <text:s text:c="35"/>ENTIDAD <text:s text:c="19"/>CIF <text:s text:c="3"/>EXPEDIENTE SOLICITUD <text:s text:c="17"/>ACTIVIDAD/PROYECTO <text:s text:c="24"/>ÁREA <text:s text:c="6"/>ACTIVIDAD <text:s text:c="6"/>PRIORIDAD <text:s text:c="15"/>personas con <text:s text:c="50"/>Acreditació <text:s text:c="30"/>Adecuación <text:s text:c="18"/>4.3 - Apoyos</text:p>
      <text:p text:style-name="Text"> <text:s text:c="189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202"/>discapacidad <text:s text:c="55"/>n <text:s text:c="35"/>de Servicios <text:s text:c="16"/>Tecnológicos</text:p>
      <text:p text:style-name="Text"> <text:s text:c="194"/>n <text:s text:c="23"/>entidades <text:s text:c="2"/>General de <text:s text:c="7"/>programa <text:s text:c="62"/>Públcios No</text:p>
      <text:p text:style-name="Text"> <text:s text:c="209"/>(*)</text:p>
      <text:p text:style-name="Text"> <text:s text:c="230"/>Dependencia <text:s text:c="78"/>Administrati</text:p>
      <text:p text:style-name="Text"> <text:s text:c="236"/>y <text:s text:c="87"/>vos</text:p>
      <text:p text:style-name="Text"> <text:s text:c="92"/>1. ATENCIÓN PSICOSOCIAL PARA PERSONAS <text:s text:c="100"/>Discapacidad</text:p>
      <text:p text:style-name="Text"> <text:s text:c="20"/>ASOCIACION PROVINCIAL DE ESCLEROSIS <text:s text:c="36"/>AFECTADAS DE ESCLEROSIS MÚLTIPLE Y O</text:p>
      <text:p text:style-name="Text"> <text:s text:c="20"/>MULTIPLE</text:p>
      <text:p text:style-name="Text"> <text:s text:c="56"/>G35302785 <text:s text:c="3"/>SDD2023CA00073</text:p>
      <text:p text:style-name="Text"> <text:s text:c="92"/>OTRAS ENFERMEDADES NEUROLOGICA EN LA</text:p>
      <text:p text:style-name="Text"> <text:s text:c="144"/>Discapacidad <text:s text:c="2"/>1.3 <text:s text:c="10"/>3 <text:s text:c="18"/>0 <text:s text:c="12"/>0 <text:s text:c="13"/>0 <text:s text:c="12"/>6 <text:s text:c="15"/>8 <text:s text:c="14"/>0 <text:s text:c="12"/>2 <text:s text:c="12"/>2 <text:s text:c="13"/>- <text:s text:c="12"/>- <text:s text:c="14"/>-</text:p>
      <text:p text:style-name="Text"> <text:s text:c="92"/>ISLA DE FUERTEVENTURA</text:p>
      <text:p text:style-name="Text"> <text:s text:c="20"/>ASOC DE PERSONAS CON</text:p>
      <text:p text:style-name="Text"> <text:s text:c="92"/>SERVICIO INTEGRAL DE ATENCIÓN A</text:p>
      <text:p text:style-name="Text"> <text:s text:c="20"/>SORDOCEGUERA DE CANARIAS. ASOCIDE G76715234 <text:s text:c="5"/>SDD2023CA00074</text:p>
      <text:p text:style-name="Text"> <text:s text:c="92"/>PERSONAS SORDOCIEGAS SIAPSC</text:p>
      <text:p text:style-name="Text"> <text:s text:c="144"/>Discapacidad <text:s text:c="2"/>3.1 <text:s text:c="10"/>1 <text:s text:c="18"/>0 <text:s text:c="12"/>3 <text:s text:c="13"/>6 <text:s text:c="12"/>6 <text:s text:c="15"/>8 <text:s text:c="14"/>0 <text:s text:c="12"/>7 <text:s text:c="12"/>2 <text:s text:c="13"/>- <text:s text:c="12"/>- <text:s text:c="14"/>-</text:p>
      <text:p text:style-name="Text"> <text:s text:c="20"/>CANARIAS</text:p>
      <text:p text:style-name="Text"> <text:s text:c="20"/>ASOC NUESTRA SEÑORA DEL AMPARO</text:p>
      <text:p text:style-name="Text"> <text:s text:c="20"/>APREME</text:p>
      <text:p text:style-name="Text"> <text:s text:c="57"/>G38507687 <text:s text:c="2"/>SDD2023CA00076 <text:s text:c="8"/>VEN CONMIGO 2023 <text:s text:c="35"/>Discapacidad <text:s text:c="2"/>3.3 <text:s text:c="10"/>2 <text:s text:c="18"/>0 <text:s text:c="12"/>0 <text:s text:c="13"/>6 <text:s text:c="12"/>6 <text:s text:c="14"/>10 <text:s text:c="14"/>0 <text:s text:c="12"/>2 <text:s text:c="12"/>2 <text:s text:c="13"/>- <text:s text:c="12"/>- <text:s text:c="14"/>-</text:p>
      <text:p text:style-name="Text"> <text:s text:c="20"/>ASOC DE FAMILIAS DE PERSONAS CON <text:s text:c="39"/>MIS APOYOS PARA COMUNICARME Y</text:p>
      <text:p text:style-name="Text"> <text:s text:c="20"/>AUTISMO DE LAS PALMAS</text:p>
      <text:p text:style-name="Text"> <text:s text:c="57"/>G35042977 <text:s text:c="2"/>SDD2023CA00077</text:p>
      <text:p text:style-name="Text"> <text:s text:c="92"/>APRENDER</text:p>
      <text:p text:style-name="Text"> <text:s text:c="144"/>Discapacidad <text:s text:c="2"/>4.3 <text:s text:c="10"/>3 <text:s text:c="18"/>- <text:s text:c="13"/>- <text:s text:c="12"/>- <text:s text:c="12"/>- <text:s text:c="15"/>- <text:s text:c="15"/>- <text:s text:c="11"/>- <text:s text:c="12"/>- <text:s text:c="13"/>- <text:s text:c="12"/>- <text:s text:c="13"/>5</text:p>
      <text:p text:style-name="Text"> <text:s text:c="20"/>ASOCIACION ADEPSI <text:s text:c="19"/>G35068824 <text:s text:c="2"/>SDD2023CA00078 <text:s text:c="8"/>SOLUCIONES TECNOLÓGICAS <text:s text:c="28"/>Discapacidad <text:s text:c="2"/>4.3 <text:s text:c="10"/>3 <text:s text:c="18"/>- <text:s text:c="12"/>- <text:s text:c="13"/>- <text:s text:c="12"/>- <text:s text:c="15"/>- <text:s text:c="14"/>- <text:s text:c="12"/>- <text:s text:c="12"/>- <text:s text:c="13"/>- <text:s text:c="12"/>- <text:s text:c="14"/>-</text:p>
      <text:p text:style-name="Text"> <text:s text:c="20"/>FUNDACIÓN ADECCO <text:s text:c="20"/>G82382987 <text:s text:c="2"/>SDD2023CA00079 <text:s text:c="8"/>TRAZA TU FUTURO 2023 <text:s text:c="31"/>Discapacidad <text:s text:c="2"/>1.3 <text:s text:c="10"/>1 <text:s text:c="18"/>4 <text:s text:c="12"/>0 <text:s text:c="13"/>0 <text:s text:c="12"/>0 <text:s text:c="15"/>9 <text:s text:c="14"/>0 <text:s text:c="12"/>3 <text:s text:c="12"/>2 <text:s text:c="13"/>- <text:s text:c="12"/>- <text:s text:c="14"/>-</text:p>
      <text:p text:style-name="Text"> <text:s text:c="20"/>ASOC. SINDROME DE DOWN DE LAS <text:s text:c="42"/>APOYO Y FORMACIÓN A FAMILIAS DE</text:p>
      <text:p text:style-name="Text"> <text:s text:c="20"/>PALMAS</text:p>
      <text:p text:style-name="Text"> <text:s text:c="57"/>G35131515 <text:s text:c="2"/>SDD2023CA00080</text:p>
      <text:p text:style-name="Text"> <text:s text:c="92"/>PERSONAS CON SÍNDROME DE DOWN</text:p>
      <text:p text:style-name="Text"> <text:s text:c="144"/>Discapacidad <text:s text:c="2"/>2.2 <text:s text:c="10"/>2 <text:s text:c="18"/>4 <text:s text:c="12"/>0 <text:s text:c="13"/>6 <text:s text:c="12"/>0 <text:s text:c="15"/>9 <text:s text:c="14"/>0 <text:s text:c="12"/>3 <text:s text:c="12"/>2 <text:s text:c="13"/>- <text:s text:c="12"/>- <text:s text:c="14"/>-</text:p>
      <text:p text:style-name="Text"> <text:s text:c="20"/>LANZAROTEÑA PARA LA ASISTENCIA DE <text:s text:c="38"/>SERVICIO DE TRANSPORTE ADAPTADO</text:p>
      <text:p text:style-name="Text"> <text:s text:c="20"/>LA ESCLEROSIS MULTIPLE</text:p>
      <text:p text:style-name="Text"> <text:s text:c="57"/>G76224310 <text:s text:c="2"/>SDD2023CA00081</text:p>
      <text:p text:style-name="Text"> <text:s text:c="92"/>ALANEM</text:p>
      <text:p text:style-name="Text"> <text:s text:c="144"/>Discapacidad <text:s text:c="2"/>3.3 <text:s text:c="10"/>1 <text:s text:c="18"/>0 <text:s text:c="12"/>0 <text:s text:c="13"/>0 <text:s text:c="12"/>6 <text:s text:c="14"/>10 <text:s text:c="14"/>0 <text:s text:c="12"/>2 <text:s text:c="12"/>0 <text:s text:c="13"/>- <text:s text:c="12"/>- <text:s text:c="14"/>-</text:p>
      <text:p text:style-name="Text"> <text:s text:c="20"/>ASOCIACION DE ENFERMEDADES</text:p>
      <text:p text:style-name="Text"> <text:s text:c="20"/>NEUROMUSCULARES DE CANARIAS</text:p>
      <text:p text:style-name="Text"> <text:s text:c="57"/>G35950500 <text:s text:c="2"/>SDD2023CA00083 <text:s text:c="8"/>ASENECAN REHABILITA 2024 <text:s text:c="27"/>Discapacidad <text:s text:c="2"/>1.3 <text:s text:c="10"/>1 <text:s text:c="18"/>4 <text:s text:c="12"/>0 <text:s text:c="13"/>6 <text:s text:c="12"/>6 <text:s text:c="15"/>8 <text:s text:c="14"/>0 <text:s text:c="12"/>2 <text:s text:c="12"/>2 <text:s text:c="13"/>- <text:s text:c="12"/>- <text:s text:c="14"/>-</text:p>
      <text:p text:style-name="Text"> <text:s text:c="20"/>ASOCIACION DE PERSONAS SORDAS DE</text:p>
      <text:p text:style-name="Text"> <text:s text:c="20"/>ARRECIFE Y LANZAROTE APSAL</text:p>
      <text:p text:style-name="Text"> <text:s text:c="57"/>G76312933 <text:s text:c="2"/>SDD2023CA00085 <text:s text:c="8"/>SERVICIO ADECOSOR <text:s text:c="34"/>Discapacidad <text:s text:c="2"/>3.1 <text:s text:c="30"/>0 <text:s text:c="12"/>0 <text:s text:c="13"/>0 <text:s text:c="12"/>6 <text:s text:c="15"/>7 <text:s text:c="14"/>0 <text:s text:c="12"/>2 <text:s text:c="12"/>2 <text:s text:c="13"/>- <text:s text:c="12"/>- <text:s text:c="14"/>-</text:p>
      <text:p text:style-name="Text"> <text:s text:c="20"/>ASOCIACIÓN COORDINADORA DE</text:p>
      <text:p text:style-name="Text"> <text:s text:c="20"/>PERSONAS CON DISCAPACIDAD FISICA</text:p>
      <text:p text:style-name="Text"> <text:s text:c="57"/>G38027264 <text:s text:c="2"/>SDD2023CA00088 <text:s text:c="8"/>ACTIVADOS 2023 <text:s text:c="37"/>Discapacidad <text:s text:c="2"/>1.3 <text:s text:c="10"/>2 <text:s text:c="18"/>4 <text:s text:c="12"/>0 <text:s text:c="13"/>6 <text:s text:c="12"/>6 <text:s text:c="15"/>8 <text:s text:c="14"/>0 <text:s text:c="12"/>2 <text:s text:c="12"/>2 <text:s text:c="13"/>- <text:s text:c="12"/>- <text:s text:c="14"/>-</text:p>
      <text:p text:style-name="Text"> <text:s text:c="20"/>FUNDACION ALEJANDRO DA SILVA <text:s text:c="8"/>G35215953 <text:s text:c="2"/>SDD2023CA00089 <text:s text:c="8"/>CUIDAR AL CUIDADOR <text:s text:c="33"/>Discapacidad <text:s text:c="2"/>2.2 <text:s text:c="10"/>1 <text:s text:c="18"/>4 <text:s text:c="12"/>0 <text:s text:c="13"/>6 <text:s text:c="12"/>6 <text:s text:c="15"/>7 <text:s text:c="14"/>0 <text:s text:c="12"/>3 <text:s text:c="12"/>2 <text:s text:c="13"/>- <text:s text:c="12"/>- <text:s text:c="14"/>-</text:p>
      <text:p text:style-name="Text"> <text:s text:c="20"/>ASOC DE PERSONAS CON</text:p>
      <text:p text:style-name="Text"> <text:s text:c="92"/>SERVICIO DE INDEPENDENCIA MOVILIDAD Y</text:p>
      <text:p text:style-name="Text"> <text:s text:c="20"/>SORDOCEGUERA DE CANARIAS. ASOCIDE G76715234 <text:s text:c="5"/>SDD2023CA00090</text:p>
      <text:p text:style-name="Text"> <text:s text:c="92"/>ACCESIBILIDAD SIMA</text:p>
      <text:p text:style-name="Text"> <text:s text:c="144"/>Discapacidad <text:s text:c="2"/>3.1 <text:s text:c="10"/>2 <text:s text:c="18"/>0 <text:s text:c="12"/>3 <text:s text:c="13"/>6 <text:s text:c="12"/>6 <text:s text:c="14"/>10 <text:s text:c="14"/>0 <text:s text:c="12"/>7 <text:s text:c="12"/>2 <text:s text:c="13"/>- <text:s text:c="12"/>- <text:s text:c="14"/>-</text:p>
      <text:p text:style-name="Text"> <text:s text:c="20"/>CANARIAS</text:p>
      <text:p text:style-name="Text"> <text:s text:c="20"/>ASOCIACION DE ENTIDADES PLENA <text:s text:c="42"/>SERVICIO DE APOYO PUNTUAL RESPIRO</text:p>
      <text:p text:style-name="Text"> <text:s text:c="20"/>INCLUSION CANARIAS</text:p>
      <text:p text:style-name="Text"> <text:s text:c="57"/>G35083112 <text:s text:c="2"/>SDD2023CA00091</text:p>
      <text:p text:style-name="Text"> <text:s text:c="92"/>FAMILIAR</text:p>
      <text:p text:style-name="Text"> <text:s text:c="144"/>Discapacidad <text:s text:c="2"/>2.1 <text:s text:c="10"/>2 <text:s text:c="18"/>4 <text:s text:c="12"/>6 <text:s text:c="13"/>6 <text:s text:c="12"/>6 <text:s text:c="15"/>8 <text:s text:c="14"/>0 <text:s text:c="12"/>7 <text:s text:c="12"/>2 <text:s text:c="13"/>- <text:s text:c="12"/>- <text:s text:c="14"/>-</text:p>
      <text:p text:style-name="Text"> <text:s text:c="92"/>Promover la igualdad de derechos de las personas</text:p>
      <text:p text:style-name="Text"> <text:s text:c="92"/>con discapacidad psicosocial y sus familias, para</text:p>
      <text:p text:style-name="Text"> <text:s text:c="20"/>FEDERACION SALUD MENTAL CANARIAS <text:s text:c="4"/>G38644571 <text:s text:c="2"/>SDD2023CA00092</text:p>
      <text:p text:style-name="Text"> <text:s text:c="92"/>conseguir una inclusión total y normalizada en la</text:p>
      <text:p text:style-name="Text"> <text:s text:c="144"/>Discapacidad <text:s text:c="2"/>1.3 <text:s text:c="10"/>1 <text:s text:c="18"/>0 <text:s text:c="12"/>0 <text:s text:c="13"/>6 <text:s text:c="12"/>6 <text:s text:c="15"/>3 <text:s text:c="14"/>0 <text:s text:c="12"/>7 <text:s text:c="12"/>2 <text:s text:c="13"/>- <text:s text:c="12"/>- <text:s text:c="14"/>-</text:p>
      <text:p text:style-name="Text"> <text:s text:c="92"/>sociedad.</text:p>
      <text:p text:style-name="Text"> <text:s text:c="20"/>FUNDACIÓN ADECCO <text:s text:c="20"/>G82382987 <text:s text:c="2"/>SDD2023CA00093 <text:s text:c="8"/>CANTERA DE TALENTOS <text:s text:c="32"/>Discapacidad <text:s text:c="2"/>1.3 <text:s text:c="10"/>2 <text:s text:c="18"/>4 <text:s text:c="12"/>0 <text:s text:c="13"/>0 <text:s text:c="12"/>6 <text:s text:c="14"/>10 <text:s text:c="14"/>0 <text:s text:c="12"/>3 <text:s text:c="12"/>2 <text:s text:c="13"/>- <text:s text:c="12"/>- <text:s text:c="14"/>-</text:p>
      <text:p text:style-name="Text"> <text:s text:c="20"/>ASOC CULTURAL Y SOLIDARIA ALIS</text:p>
      <text:p text:style-name="Text"> <text:s text:c="20"/>CANARIAS</text:p>
      <text:p text:style-name="Text"> <text:s text:c="57"/>G76659416 <text:s text:c="2"/>SDD2023CA00094 <text:s text:c="8"/>ALIS INTEGRA LA PALMA 2024 <text:s text:c="25"/>Discapacidad <text:s text:c="2"/>1.3 <text:s text:c="10"/>2 <text:s text:c="18"/>0 <text:s text:c="12"/>0 <text:s text:c="13"/>6 <text:s text:c="12"/>6 <text:s text:c="15"/>7 <text:s text:c="14"/>0 <text:s text:c="12"/>0 <text:s text:c="12"/>2 <text:s text:c="13"/>- <text:s text:c="12"/>- <text:s text:c="14"/>-</text:p>
      <text:p text:style-name="Text"> <text:s text:c="92"/>ATENCIÓN INTEGRAL A LAS PERSONAS</text:p>
      <text:p text:style-name="Text"> <text:s text:c="20"/>ASOCIACION DE DISTROFIAS</text:p>
      <text:p text:style-name="Text"> <text:s text:c="92"/>AFECTAS POR DISTROFIAS HEREDITARIAS DE</text:p>
      <text:p text:style-name="Text"> <text:s text:c="20"/>HEREDITARIAS DE RETINA CANARIAS <text:s text:c="5"/>G35319615 <text:s text:c="2"/>SDD2023CA00095</text:p>
      <text:p text:style-name="Text"> <text:s text:c="92"/>LA RETINA DE LA COMUNIDAD CANARIA Y SUS</text:p>
      <text:p text:style-name="Text"> <text:s text:c="144"/>Discapacidad <text:s text:c="2"/>1.3 <text:s text:c="10"/>1 <text:s text:c="18"/>4 <text:s text:c="12"/>6 <text:s text:c="13"/>6 <text:s text:c="12"/>6 <text:s text:c="15"/>9 <text:s text:c="14"/>0 <text:s text:c="12"/>7 <text:s text:c="12"/>2 <text:s text:c="13"/>- <text:s text:c="12"/>- <text:s text:c="14"/>-</text:p>
      <text:p text:style-name="Text"> <text:s text:c="20"/>(ADISHREC)</text:p>
      <text:p text:style-name="Text"> <text:s text:c="92"/>FAMILIARES</text:p>
      <text:p text:style-name="Text"> <text:s text:c="20"/>FUNDACION CANARIA TABURIENTE</text:p>
      <text:p text:style-name="Text"> <text:s text:c="20"/>ESPECIAL</text:p>
      <text:p text:style-name="Text"> <text:s text:c="57"/>G38957908 <text:s text:c="2"/>SDD2023CA00097 <text:s text:c="8"/>UN NUEVO HOGAR <text:s text:c="37"/>Discapacidad <text:s text:c="2"/>4.1 <text:s text:c="30"/>- <text:s text:c="13"/>- <text:s text:c="12"/>- <text:s text:c="12"/>- <text:s text:c="15"/>- <text:s text:c="15"/>- <text:s text:c="11"/>- <text:s text:c="12"/>- <text:s text:c="13"/>6 <text:s text:c="12"/>- <text:s text:c="14"/>-</text:p>
      <text:p text:style-name="Text"> <text:s text:c="20"/>ASOC DE DISCAPACITADOS DEL SUR</text:p>
      <text:p text:style-name="Text"> <text:s text:c="20"/>ADISSUR</text:p>
      <text:p text:style-name="Text"> <text:s text:c="57"/>G76002617 <text:s text:c="2"/>SDD2023CA00098 <text:s text:c="8"/>ATENCIÓN TEMPRANA <text:s text:c="34"/>Discapacidad <text:s text:c="2"/>1.1 <text:s text:c="10"/>1 <text:s text:c="18"/>0 <text:s text:c="12"/>0 <text:s text:c="13"/>0 <text:s text:c="12"/>6 <text:s text:c="15"/>8 <text:s text:c="14"/>0 <text:s text:c="12"/>0 <text:s text:c="12"/>2 <text:s text:c="13"/>- <text:s text:c="12"/>- <text:s text:c="14"/>-</text:p>
      <text:p text:style-name="Text"> <text:s text:c="20"/>ASOC DE PERSONAS CON</text:p>
      <text:p text:style-name="Text"> <text:s text:c="20"/>SORDOCEGUERA DE CANARIAS. ASOCIDE G76715234 <text:s text:c="5"/>SDD2023CA00099 <text:s text:c="8"/>UNIENDO SENTIDOS <text:s text:c="35"/>Discapacidad <text:s text:c="2"/>1.3 <text:s text:c="10"/>3 <text:s text:c="18"/>0 <text:s text:c="12"/>3 <text:s text:c="13"/>6 <text:s text:c="12"/>6 <text:s text:c="15"/>7 <text:s text:c="14"/>0 <text:s text:c="12"/>3 <text:s text:c="12"/>2 <text:s text:c="13"/>- <text:s text:c="12"/>- <text:s text:c="14"/>-</text:p>
      <text:p text:style-name="Text"> <text:s text:c="20"/>CANARIAS</text:p>
      <text:p text:style-name="Text"> <text:s text:c="20"/>ASOCIACIÓN CANARIA DE FAMILIARES Y <text:s text:c="37"/>ACOMPAÑAMIENTO PARA EL DESARROLLO</text:p>
      <text:p text:style-name="Text"> <text:s text:c="20"/>PERSONAS CON ENFERMEDAD MENTAL - <text:s text:c="4"/>G38065801 <text:s text:c="2"/>SDD2023CA00100 <text:s text:c="8"/>PERSONAL Y PROFESIONAL EN SALUD <text:s text:c="20"/>Discapacidad <text:s text:c="2"/>1.3 <text:s text:c="10"/>2 <text:s text:c="18"/>0 <text:s text:c="12"/>6 <text:s text:c="13"/>0 <text:s text:c="12"/>6 <text:s text:c="15"/>9 <text:s text:c="14"/>0 <text:s text:c="12"/>0 <text:s text:c="12"/>2 <text:s text:c="13"/>- <text:s text:c="12"/>- <text:s text:c="14"/>-</text:p>
      <text:p text:style-name="Text"> <text:s text:c="20"/>AFES SALUD MENTAL <text:s text:c="54"/>MENTAL</text:p>
      <text:p text:style-name="Text"> <text:s text:c="20"/>ASOCIACION PARA LA PROMOCION DEL</text:p>
      <text:p text:style-name="Text"> <text:s text:c="20"/>EMPLEO Y LA COHESION SOCIAL <text:s text:c="9"/>G38960209 <text:s text:c="2"/>SDD2023CA00101 <text:s text:c="8"/>PROYECTO AURORA II <text:s text:c="33"/>Discapacidad <text:s text:c="2"/>2.2 <text:s text:c="10"/>2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CREATIVA</text:p>
      <text:p text:style-name="Text"> <text:s text:c="92"/>YO TAMBIEN ARTE Y ACTIVIDADES INCLUSIVAS</text:p>
      <text:p text:style-name="Text"> <text:s text:c="20"/>FUNDACION RANDSTAD <text:s text:c="18"/>G83844316 <text:s text:c="2"/>SDD2023CA00102</text:p>
      <text:p text:style-name="Text"> <text:s text:c="92"/>PARA PERSONAS CON DISCAPACIDAD</text:p>
      <text:p text:style-name="Text"> <text:s text:c="133"/>Discapacidad <text:s text:c="13"/>1.3 <text:s text:c="10"/>1 <text:s text:c="18"/>0 <text:s text:c="12"/>0 <text:s text:c="13"/>6 <text:s text:c="12"/>6 <text:s text:c="15"/>7 <text:s text:c="14"/>0 <text:s text:c="12"/>7 <text:s text:c="12"/>2 <text:s text:c="13"/>- <text:s text:c="12"/>- <text:s text:c="14"/>-</text:p>
      <text:p text:style-name="Text"> <text:s text:c="92"/>FABRICACIÓN BAÑOS ADAPTADOS CAMPO</text:p>
      <text:p text:style-name="Text"> <text:s text:c="20"/>AYUNTAMIENTO DE BARLOVENTO <text:s text:c="10"/>P3800700A <text:s text:c="2"/>SDD2023CA00105</text:p>
      <text:p text:style-name="Text"> <text:s text:c="92"/>MUNICIPAL DE FUTBOL DE BARLOVENTO</text:p>
      <text:p text:style-name="Text"> <text:s text:c="144"/>Discapacidad <text:s text:c="2"/>4.2 <text:s text:c="30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20"/>ASOC DE FAMILIAS DE PERSONAS CON</text:p>
      <text:p text:style-name="Text"> <text:s text:c="20"/>AUTISMO DE LAS PALMAS</text:p>
      <text:p text:style-name="Text"> <text:s text:c="57"/>G35042977 <text:s text:c="2"/>SDD2023CA00106 <text:s text:c="8"/>TEAYUDAMOS <text:s text:c="41"/>Discapacidad <text:s text:c="2"/>1.3 <text:s text:c="10"/>2 <text:s text:c="18"/>0 <text:s text:c="12"/>0 <text:s text:c="13"/>0 <text:s text:c="12"/>0 <text:s text:c="15"/>8 <text:s text:c="14"/>0 <text:s text:c="12"/>3 <text:s text:c="12"/>2</text:p>
      <text:p text:style-name="Text"> <text:s text:c="20"/>FUNDACION PARA LA FORMACION</text:p>
      <text:p text:style-name="Text"> <text:s text:c="20"/>INTEGRAL Y PROMOCION SACIO LABORAL G38490785 <text:s text:c="4"/>SDD2023CA00107 <text:s text:c="8"/>HUERTOTERAPIA II <text:s text:c="35"/>Discapacidad <text:s text:c="2"/>1.3 <text:s text:c="10"/>1 <text:s text:c="18"/>- <text:s text:c="13"/>- <text:s text:c="12"/>- <text:s text:c="12"/>- <text:s text:c="15"/>8 <text:s text:c="28"/>2 <text:s text:c="12"/>2 <text:s text:c="13"/>- <text:s text:c="12"/>- <text:s text:c="14"/>-</text:p>
      <text:p text:style-name="Text"> <text:s text:c="20"/>Y COOP PARA EL DESARROLLO ISONORTE</text:p>
      <text:p text:style-name="Text"> <text:s text:c="20"/>FUNDACION PARA LA FORMACION</text:p>
      <text:p text:style-name="Text"> <text:s text:c="20"/>INTEGRAL Y PROMOCION SACIO LABORAL G38490785 <text:s text:c="4"/>SDD2023CA00108 <text:s text:c="8"/>HOGAR LAS TRICIAS <text:s text:c="34"/>Discapacidad <text:s text:c="2"/>4.1 <text:s text:c="10"/>2 <text:s text:c="18"/>- <text:s text:c="13"/>- <text:s text:c="12"/>- <text:s text:c="12"/>- <text:s text:c="15"/>- <text:s text:c="15"/>- <text:s text:c="11"/>- <text:s text:c="12"/>- <text:s text:c="13"/>6 <text:s text:c="12"/>- <text:s text:c="14"/>-</text:p>
      <text:p text:style-name="Text"> <text:s text:c="20"/>Y COOP PARA EL DESARROLLO ISONORTE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85"/>Fecha: 21/12/2023 - 14:52:12</text:p>
      <text:p text:style-name="Text"> <text:s text:c="31"/>CONCEPCION RAMIREZ CUELLIGA - DIRECTOR/A DE DEPENDENCIA <text:s text:c="18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0/46</text:p>
      <text:p text:style-name="Text"> </text:p>
      <text:p text:style-name="Text"> </text:p>
      <text:p text:style-name="Text"> <text:s text:c="62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2"/>ANEXO VI. PUNTUACIONES DEFINITIVAS DISCAPACIDAD</text:p>
      <text:p text:style-name="Text"> </text:p>
      <text:p text:style-name="Text"> <text:s text:c="226"/>4. <text:s text:c="81"/>10.Actividad</text:p>
      <text:p text:style-name="Text"> <text:s text:c="193"/>2. Inserción <text:s text:c="91"/>9. Actividad</text:p>
      <text:p text:style-name="Text"> <text:s text:c="179"/>1. Importe <text:s text:c="23"/>3. <text:s text:c="4"/>Coordinación <text:s text:c="1"/>5. La adecuación y <text:s text:c="61"/>4.2 -</text:p>
      <text:p text:style-name="Text"> <text:s text:c="194"/>laboral de <text:s text:c="54"/>6. <text:s text:c="39"/>- 4.1 <text:s text:c="19"/>11. Actividad</text:p>
      <text:p text:style-name="Text"> <text:s text:c="183"/>de la <text:s text:c="19"/>Colaboració <text:s text:c="3"/>con la <text:s text:c="6"/>precisión en el <text:s text:c="17"/>7. Ámbito <text:s text:c="8"/>8. <text:s text:c="20"/>Adecuación</text:p>
      <text:p text:style-name="Text"> <text:s text:c="34"/>ENTIDAD <text:s text:c="19"/>CIF <text:s text:c="3"/>EXPEDIENTE SOLICITUD <text:s text:c="14"/>ACTIVIDAD/PROYECTO <text:s text:c="16"/>ÁREA <text:s text:c="6"/>ACTIVIDAD <text:s text:c="8"/>PRIORIDAD <text:s text:c="15"/>personas con <text:s text:c="50"/>Acreditació <text:s text:c="30"/>Adecuación <text:s text:c="18"/>4.3 - Apoyos</text:p>
      <text:p text:style-name="Text"> <text:s text:c="179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192"/>discapacidad <text:s text:c="55"/>n <text:s text:c="35"/>de Servicios <text:s text:c="16"/>Tecnológicos</text:p>
      <text:p text:style-name="Text"> <text:s text:c="184"/>n <text:s text:c="23"/>entidades <text:s text:c="2"/>General de <text:s text:c="7"/>programa <text:s text:c="62"/>Públcios No</text:p>
      <text:p text:style-name="Text"> <text:s text:c="199"/>(*)</text:p>
      <text:p text:style-name="Text"> <text:s text:c="220"/>Dependencia <text:s text:c="78"/>Administrati</text:p>
      <text:p text:style-name="Text"> <text:s text:c="226"/>y <text:s text:c="87"/>vos</text:p>
      <text:p text:style-name="Text"> <text:s text:c="91"/>IMPLEMENTACIÓN DE UN SERVICIO DE <text:s text:c="96"/>Discapacidad</text:p>
      <text:p text:style-name="Text"> <text:s text:c="91"/>PROMOCIÓN DE LA AUTONOMÍA PERSONAL Y</text:p>
      <text:p text:style-name="Text"> <text:s text:c="20"/>ASOCIACION EDUCATIVA FORMATIVA <text:s text:c="40"/>PREVENCIÓN DE LA DEPENDENCIA PARA</text:p>
      <text:p text:style-name="Text"> <text:s text:c="20"/>JASLEM AYUDA Y APOYO A LAS <text:s text:c="44"/>PERSONAS CON DISCAPACIDAD INTELECTUAL,</text:p>
      <text:p text:style-name="Text"> <text:s text:c="20"/>PERSONAS CON SINDROME DE DOWN Y</text:p>
      <text:p text:style-name="Text"> <text:s text:c="56"/>G76701002 <text:s text:c="2"/>SDD2023CA00110</text:p>
      <text:p text:style-name="Text"> <text:s text:c="91"/>BASADO EN LA PLANIFICACIÓN CENTRADA EN</text:p>
      <text:p text:style-name="Text"> <text:s text:c="130"/>Discapacidad <text:s text:c="4"/>1.3 <text:s text:c="10"/>1 <text:s text:c="20"/>0 <text:s text:c="12"/>0 <text:s text:c="13"/>0 <text:s text:c="12"/>6 <text:s text:c="15"/>6 <text:s text:c="14"/>0 <text:s text:c="12"/>0 <text:s text:c="12"/>2 <text:s text:c="13"/>- <text:s text:c="12"/>- <text:s text:c="14"/>-</text:p>
      <text:p text:style-name="Text"> <text:s text:c="20"/>OTRTAS DIS <text:s text:c="60"/>LA PERSONA, DETECCIÓN DE NECESIDADES</text:p>
      <text:p text:style-name="Text"> <text:s text:c="91"/>DE APOYO Y DEMANDAS DE LOS DIFERENTES</text:p>
      <text:p text:style-name="Text"> <text:s text:c="91"/>ENTORNOS.</text:p>
      <text:p text:style-name="Text"> <text:s text:c="91"/>ATENCIÓN TEMPRANA OROBAL. APOYO AL</text:p>
      <text:p text:style-name="Text"> <text:s text:c="20"/>ASOCIACIÓN DE PADRES OROBAL <text:s text:c="8"/>G38239497 <text:s text:c="2"/>SDD2023CA00111</text:p>
      <text:p text:style-name="Text"> <text:s text:c="91"/>DESARROLLO INFANTIL.</text:p>
      <text:p text:style-name="Text"> <text:s text:c="132"/>Discapacidad <text:s text:c="2"/>1.1 <text:s text:c="10"/>1 <text:s text:c="20"/>4 <text:s text:c="12"/>0 <text:s text:c="13"/>6 <text:s text:c="12"/>6 <text:s text:c="15"/>7 <text:s text:c="14"/>0 <text:s text:c="12"/>0 <text:s text:c="12"/>2 <text:s text:c="13"/>- <text:s text:c="12"/>- <text:s text:c="14"/>-</text:p>
      <text:p text:style-name="Text"> <text:s text:c="20"/>ASOC BIENESTAR AMBIENTAL <text:s text:c="11"/>G76557099 <text:s text:c="2"/>SDD2023CA00112 <text:s text:c="8"/>INTEGRÁNDONOS EN EL 2023 <text:s text:c="16"/>Discapacidad <text:s text:c="2"/>1.3 <text:s text:c="10"/>1 <text:s text:c="20"/>0 <text:s text:c="12"/>0 <text:s text:c="13"/>6 <text:s text:c="12"/>6 <text:s text:c="15"/>9 <text:s text:c="14"/>0 <text:s text:c="12"/>2 <text:s text:c="12"/>2 <text:s text:c="13"/>- <text:s text:c="12"/>- <text:s text:c="14"/>-</text:p>
      <text:p text:style-name="Text"> <text:s text:c="91"/>PROGRAMA ADECUACIÓN COCINA RECURSO</text:p>
      <text:p text:style-name="Text"> <text:s text:c="20"/>SALUD MENTAL AFAES <text:s text:c="17"/>G35268051 <text:s text:c="2"/>SDD2023CA00113</text:p>
      <text:p text:style-name="Text"> <text:s text:c="91"/>ALOJATIVO AFAES</text:p>
      <text:p text:style-name="Text"> <text:s text:c="132"/>Discapacidad <text:s text:c="2"/>4.1 <text:s text:c="32"/>- <text:s text:c="13"/>- <text:s text:c="12"/>- <text:s text:c="12"/>- <text:s text:c="15"/>- <text:s text:c="15"/>- <text:s text:c="11"/>- <text:s text:c="12"/>- <text:s text:c="13"/>0 <text:s text:c="12"/>- <text:s text:c="14"/>-</text:p>
      <text:p text:style-name="Text"> <text:s text:c="91"/>PROYECTO BEJEQUE ATENCIÓN FAMILIAR EN</text:p>
      <text:p text:style-name="Text"> <text:s text:c="20"/>ASOCIACION SALUD MENTAL ATELSAM <text:s text:c="4"/>G38344784 <text:s text:c="2"/>SDD2023CA00114</text:p>
      <text:p text:style-name="Text"> <text:s text:c="91"/>SALUD MENTAL</text:p>
      <text:p text:style-name="Text"> <text:s text:c="132"/>Discapacidad <text:s text:c="2"/>2.2 <text:s text:c="10"/>1,0 <text:s text:c="18"/>4 <text:s text:c="12"/>6 <text:s text:c="13"/>6 <text:s text:c="12"/>6 <text:s text:c="14"/>10 <text:s text:c="14"/>0 <text:s text:c="12"/>0 <text:s text:c="12"/>2 <text:s text:c="13"/>- <text:s text:c="12"/>- <text:s text:c="14"/>-</text:p>
      <text:p text:style-name="Text"> <text:s text:c="20"/>FEDERACION DE ASOC DE SORDOS DE <text:s text:c="39"/>SERVICIO DE ATENCIÓN SOCIAL</text:p>
      <text:p text:style-name="Text"> <text:s text:c="20"/>LAS ISLAS CANARIAS</text:p>
      <text:p text:style-name="Text"> <text:s text:c="56"/>G38438750 <text:s text:c="2"/>SDD2023CA00115</text:p>
      <text:p text:style-name="Text"> <text:s text:c="91"/>ESPECIALIZADA</text:p>
      <text:p text:style-name="Text"> <text:s text:c="132"/>Discapacidad <text:s text:c="2"/>1.3 <text:s text:c="10"/>3 <text:s text:c="20"/>0 <text:s text:c="12"/>6 <text:s text:c="13"/>6 <text:s text:c="12"/>6 <text:s text:c="15"/>9 <text:s text:c="14"/>0 <text:s text:c="12"/>7 <text:s text:c="12"/>2 <text:s text:c="13"/>- <text:s text:c="12"/>- <text:s text:c="14"/>-</text:p>
      <text:p text:style-name="Text"> <text:s text:c="91"/>ASISTENCIA PERSONAL PARA LA VIDA</text:p>
      <text:p text:style-name="Text"> <text:s text:c="20"/>APAELP <text:s text:c="29"/>G35562578 <text:s text:c="2"/>SDD2023CA00116</text:p>
      <text:p text:style-name="Text"> <text:s text:c="91"/>INDEPENDIENTE</text:p>
      <text:p text:style-name="Text"> <text:s text:c="132"/>Discapacidad <text:s text:c="2"/>3.2 <text:s text:c="10"/>2 <text:s text:c="20"/>0 <text:s text:c="12"/>0 <text:s text:c="13"/>0 <text:s text:c="12"/>6 <text:s text:c="15"/>8 <text:s text:c="14"/>0 <text:s text:c="12"/>2 <text:s text:c="12"/>2 <text:s text:c="13"/>- <text:s text:c="12"/>- <text:s text:c="14"/>-</text:p>
      <text:p text:style-name="Text"> <text:s text:c="20"/>ASOCIACION PARA LA PROMOCION DEL</text:p>
      <text:p text:style-name="Text"> <text:s text:c="20"/>EMPLEO Y LA COHESION SOCIAL <text:s text:c="8"/>G38960209 <text:s text:c="2"/>SDD2023CA00117 <text:s text:c="8"/>PROYECTO FLORITA <text:s text:c="24"/>Discapacidad <text:s text:c="2"/>1.3 <text:s text:c="10"/>1 <text:s text:c="20"/>0 <text:s text:c="12"/>0 <text:s text:c="13"/>0 <text:s text:c="12"/>6 <text:s text:c="15"/>7 <text:s text:c="14"/>0 <text:s text:c="12"/>7 <text:s text:c="12"/>0 <text:s text:c="13"/>- <text:s text:c="12"/>- <text:s text:c="14"/>-</text:p>
      <text:p text:style-name="Text"> <text:s text:c="20"/>CREATIVA</text:p>
      <text:p text:style-name="Text"> <text:s text:c="20"/>ASOCIACION DE EMPLEADOS DE IBERIA</text:p>
      <text:p text:style-name="Text"> <text:s text:c="20"/>PADRES DE MINUSVALIDOS</text:p>
      <text:p text:style-name="Text"> <text:s text:c="56"/>G28641116 <text:s text:c="2"/>SDD2023CA00118 <text:s text:c="8"/>SEÑALIZACIÓN COGNITIVA SEDE ENVERA GC <text:s text:c="3"/>Discapacidad <text:s text:c="2"/>4.1 <text:s text:c="10"/>1 <text:s text:c="20"/>- <text:s text:c="13"/>- <text:s text:c="12"/>- <text:s text:c="12"/>- <text:s text:c="15"/>- <text:s text:c="15"/>- <text:s text:c="11"/>- <text:s text:c="12"/>- <text:s text:c="13"/>2 <text:s text:c="12"/>- <text:s text:c="14"/>-</text:p>
      <text:p text:style-name="Text"> <text:s text:c="20"/>FUNDACIÓN CANARIA PARA LAS</text:p>
      <text:p text:style-name="Text"> <text:s text:c="20"/>PERSONAS CON SORDERA Y SUS <text:s text:c="9"/>G38298766 <text:s text:c="2"/>SDD2023CA00120 <text:s text:c="8"/>ADECUACIÓN DE LA SEDE DE FUNCASOR <text:s text:c="7"/>Discapacidad <text:s text:c="2"/>4.1 <text:s text:c="10"/>4 <text:s text:c="20"/>- <text:s text:c="13"/>- <text:s text:c="12"/>- <text:s text:c="12"/>- <text:s text:c="15"/>- <text:s text:c="15"/>- <text:s text:c="11"/>- <text:s text:c="12"/>- <text:s text:c="13"/>2 <text:s text:c="12"/>- <text:s text:c="14"/>-</text:p>
      <text:p text:style-name="Text"> <text:s text:c="20"/>FAMILIAS</text:p>
      <text:p text:style-name="Text"> <text:s text:c="91"/>PROYECTO MECO METAS COLECTIVAS.</text:p>
      <text:p text:style-name="Text"> <text:s text:c="20"/>ASOCIACION SALUD MENTAL ATELSAM <text:s text:c="4"/>G38344784 <text:s text:c="2"/>SDD2023CA00121 <text:s text:c="8"/>PROGRAMA DE ACTIVDAD FÍSICA Y DEPORTE <text:s text:c="3"/>Discapacidad <text:s text:c="2"/>1.3 <text:s text:c="10"/>2 <text:s text:c="20"/>4 <text:s text:c="12"/>0 <text:s text:c="13"/>6 <text:s text:c="12"/>6 <text:s text:c="15"/>9 <text:s text:c="14"/>0 <text:s text:c="12"/>0 <text:s text:c="12"/>2 <text:s text:c="13"/>- <text:s text:c="12"/>- <text:s text:c="14"/>-</text:p>
      <text:p text:style-name="Text"> <text:s text:c="91"/>EN SALUD MENTAL</text:p>
      <text:p text:style-name="Text"> <text:s text:c="91"/>PROGRAMA DE INTEGRACIÓN E INCLUSIÓN</text:p>
      <text:p text:style-name="Text"> <text:s text:c="20"/>ASOC. SINDROME DE DOWN DE LAS</text:p>
      <text:p text:style-name="Text"> <text:s text:c="20"/>PALMAS</text:p>
      <text:p text:style-name="Text"> <text:s text:c="56"/>G35131515 <text:s text:c="2"/>SDD2023CA00123 <text:s text:c="8"/>SOCIAL PARA PERSONAS CON SÍNDROME DE <text:s text:c="4"/>Discapacidad <text:s text:c="2"/>1.3 <text:s text:c="10"/>1 <text:s text:c="20"/>0 <text:s text:c="12"/>0 <text:s text:c="13"/>6 <text:s text:c="12"/>0 <text:s text:c="15"/>7 <text:s text:c="14"/>0 <text:s text:c="12"/>2 <text:s text:c="12"/>2 <text:s text:c="13"/>- <text:s text:c="12"/>- <text:s text:c="14"/>-</text:p>
      <text:p text:style-name="Text"> <text:s text:c="91"/>DOWN</text:p>
      <text:p text:style-name="Text"> <text:s text:c="91"/>ADAPTACIÓN CASA DE LA CULTUTA DE LA</text:p>
      <text:p text:style-name="Text"> <text:s text:c="20"/>AYUNTAMIENTO DE GARAFIA <text:s text:c="12"/>P3801600B <text:s text:c="2"/>SDD2023CA00124</text:p>
      <text:p text:style-name="Text"> <text:s text:c="91"/>VILLA DE GARAFÍA</text:p>
      <text:p text:style-name="Text"> <text:s text:c="132"/>Discapacidad <text:s text:c="2"/>4.2 <text:s text:c="151"/>- <text:s text:c="11"/>10 <text:s text:c="14"/>-</text:p>
      <text:p text:style-name="Text"> <text:s text:c="20"/>ASOC CANARIA PARA LA POTENCIACION</text:p>
      <text:p text:style-name="Text"> <text:s text:c="20"/>DEL DESARROLLO SOCIAL GENERACION <text:s text:c="3"/>G76621036 <text:s text:c="2"/>SDD2023CA00127 <text:s text:c="8"/>ARONA CAPACITA 2023 2024 <text:s text:c="16"/>Discapacidad <text:s text:c="2"/>1.3 <text:s text:c="10"/>1 <text:s text:c="20"/>0 <text:s text:c="12"/>0 <text:s text:c="13"/>6 <text:s text:c="12"/>6 <text:s text:c="15"/>7 <text:s text:c="14"/>0 <text:s text:c="12"/>0 <text:s text:c="12"/>2 <text:s text:c="13"/>- <text:s text:c="12"/>- <text:s text:c="14"/>-</text:p>
      <text:p text:style-name="Text"> <text:s text:c="20"/>21</text:p>
      <text:p text:style-name="Text"> <text:s text:c="91"/>PROYECTO PC. ADQUISICIÓN DE</text:p>
      <text:p text:style-name="Text"> <text:s text:c="91"/>EQUIPAMIENTO INFORMÁTICO EN CENTROS</text:p>
      <text:p text:style-name="Text"> <text:s text:c="20"/>ASOCIACION SALUD MENTAL ATELSAM <text:s text:c="4"/>G38344784 <text:s text:c="2"/>SDD2023CA00128</text:p>
      <text:p text:style-name="Text"> <text:s text:c="91"/>OCUPACIONALES PARA PERSONAS CON</text:p>
      <text:p text:style-name="Text"> <text:s text:c="132"/>Discapacidad <text:s text:c="2"/>4.1 <text:s text:c="10"/>3 <text:s text:c="20"/>- <text:s text:c="13"/>- <text:s text:c="12"/>- <text:s text:c="12"/>- <text:s text:c="15"/>- <text:s text:c="15"/>- <text:s text:c="11"/>- <text:s text:c="12"/>- <text:s text:c="13"/>2 <text:s text:c="12"/>- <text:s text:c="14"/>-</text:p>
      <text:p text:style-name="Text"> <text:s text:c="91"/>DISCAPACIDAD</text:p>
      <text:p text:style-name="Text"> <text:s text:c="20"/>ASOCIACION PARA LA PROMOCION DEL</text:p>
      <text:p text:style-name="Text"> <text:s text:c="20"/>EMPLEO Y LA COHESION SOCIAL <text:s text:c="8"/>G38960209 <text:s text:c="2"/>SDD2023CA00130 <text:s text:c="8"/>PROYECTO DIVERSI ÓN <text:s text:c="21"/>Discapacidad <text:s text:c="2"/>1.3 <text:s text:c="10"/>3 <text:s text:c="20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CREATIVA</text:p>
      <text:p text:style-name="Text"> <text:s text:c="91"/>PREVENCIÓN DE LA EXCLUSIÓN SOCIAL EN</text:p>
      <text:p text:style-name="Text"> <text:s text:c="20"/>ASOCIACION DE ENFERMEDADES</text:p>
      <text:p text:style-name="Text"> <text:s text:c="20"/>NEUROMUSCULARES DE CANARIAS</text:p>
      <text:p text:style-name="Text"> <text:s text:c="56"/>G35950500 <text:s text:c="2"/>SDD2023CA00131 <text:s text:c="8"/>PERSONAS CON ENFERMEDADES <text:s text:c="15"/>Discapacidad <text:s text:c="2"/>1.3 <text:s text:c="10"/>2 <text:s text:c="20"/>0 <text:s text:c="12"/>0 <text:s text:c="13"/>0 <text:s text:c="12"/>6 <text:s text:c="14"/>10 <text:s text:c="14"/>0 <text:s text:c="12"/>7 <text:s text:c="12"/>2 <text:s text:c="13"/>- <text:s text:c="12"/>- <text:s text:c="14"/>-</text:p>
      <text:p text:style-name="Text"> <text:s text:c="91"/>NEUROMUSCULARES Y RARAS 2024</text:p>
      <text:p text:style-name="Text"> <text:s text:c="20"/>ASOCIACION DE ENTIDADES PLENA</text:p>
      <text:p text:style-name="Text"> <text:s text:c="20"/>INCLUSION CANARIAS</text:p>
      <text:p text:style-name="Text"> <text:s text:c="56"/>G35083112 <text:s text:c="2"/>SDD2023CA00132 <text:s text:c="8"/>ASISTENCIA PARA PROYECTOS DE VIDA <text:s text:c="7"/>Discapacidad <text:s text:c="2"/>3.2 <text:s text:c="10"/>1 <text:s text:c="20"/>0 <text:s text:c="12"/>6 <text:s text:c="13"/>6 <text:s text:c="12"/>6 <text:s text:c="15"/>8 <text:s text:c="14"/>0 <text:s text:c="12"/>3 <text:s text:c="12"/>2 <text:s text:c="13"/>- <text:s text:c="12"/>- <text:s text:c="14"/>-</text:p>
      <text:p text:style-name="Text"> <text:s text:c="91"/>PISADIS. PROYECTO DE INTEGRACIÓN SOCIAL</text:p>
      <text:p text:style-name="Text"> <text:s text:c="20"/>HOSPITAL SAN JUAN DE DIOS <text:s text:c="10"/>R3800019F <text:s text:c="2"/>SDD2023CA00133 <text:s text:c="8"/>CON APOYOS PARA PERSONAS CON <text:s text:c="11"/>Discapacidad <text:s text:c="3"/>1.3 <text:s text:c="10"/>1 <text:s text:c="20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91"/>DISCAPACIDAD O DEPENDENCIA</text:p>
      <text:p text:style-name="Text"> <text:s text:c="20"/>ASOCIACIÓN COORDINADORA DE <text:s text:c="44"/>PROMOCIÓN DE LA AUTONOMÍA PERSONAL Y</text:p>
      <text:p text:style-name="Text"> <text:s text:c="20"/>PERSONAS CON DISCAPACIDAD FISICA</text:p>
      <text:p text:style-name="Text"> <text:s text:c="56"/>G38027264 <text:s text:c="2"/>SDD2023CA00134</text:p>
      <text:p text:style-name="Text"> <text:s text:c="91"/>DESENVOLVIMIENTO EN EL ENTORNO 2023</text:p>
      <text:p text:style-name="Text"> <text:s text:c="132"/>Discapacidad <text:s text:c="2"/>3.2 <text:s text:c="10"/>1 <text:s text:c="20"/>0 <text:s text:c="12"/>6 <text:s text:c="13"/>0 <text:s text:c="12"/>6 <text:s text:c="15"/>8 <text:s text:c="14"/>0 <text:s text:c="12"/>2 <text:s text:c="12"/>0 <text:s text:c="13"/>- <text:s text:c="12"/>- <text:s text:c="14"/>-</text:p>
      <text:p text:style-name="Text"> <text:s text:c="20"/>AYUNTAMIENTO DE HERMIGUA <text:s text:c="11"/>P3802100B <text:s text:c="2"/>SDD2023CA00135 <text:s text:c="8"/>ACCESIBILIDAD USOS MULTIPLES <text:s text:c="12"/>Discapacidad <text:s text:c="2"/>4.2 <text:s text:c="151"/>- <text:s text:c="11"/>10 <text:s text:c="14"/>-</text:p>
      <text:p text:style-name="Text"> <text:s text:c="20"/>ASOCIACION ALDIS PARA PREVENIR Y <text:s text:c="38"/>ATENCIÓN TEMPRANA PARA MENORES CON</text:p>
      <text:p text:style-name="Text"> <text:s text:c="20"/>SANAR ENFERMEDADES INFANTILES</text:p>
      <text:p text:style-name="Text"> <text:s text:c="56"/>G38858080 <text:s text:c="2"/>SDD2023CA00136</text:p>
      <text:p text:style-name="Text"> <text:s text:c="91"/>DISCAPACIDAD Y SUS FAMILIAS</text:p>
      <text:p text:style-name="Text"> <text:s text:c="132"/>Discapacidad <text:s text:c="2"/>1.1 <text:s text:c="10"/>2 <text:s text:c="20"/>0 <text:s text:c="12"/>0 <text:s text:c="13"/>0 <text:s text:c="12"/>6 <text:s text:c="15"/>8 <text:s text:c="14"/>0 <text:s text:c="12"/>0 <text:s text:c="12"/>2 <text:s text:c="13"/>- <text:s text:c="12"/>- <text:s text:c="14"/>-</text:p>
      <text:p text:style-name="Text"> <text:s text:c="91"/>REHABILITACIÓN Y REFORMA DE VIVIENDA</text:p>
      <text:p text:style-name="Text"> <text:s text:c="20"/>ASOCIACIÓN DE PADRES OROBAL <text:s text:c="8"/>G38239497 <text:s text:c="2"/>SDD2023CA00137</text:p>
      <text:p text:style-name="Text"> <text:s text:c="91"/>ARONA</text:p>
      <text:p text:style-name="Text"> <text:s text:c="132"/>Discapacidad <text:s text:c="2"/>4.1 <text:s text:c="10"/>2 <text:s text:c="20"/>- <text:s text:c="13"/>- <text:s text:c="12"/>- <text:s text:c="12"/>- <text:s text:c="15"/>- <text:s text:c="15"/>- <text:s text:c="11"/>- <text:s text:c="12"/>- <text:s text:c="13"/>6 <text:s text:c="12"/>- <text:s text:c="14"/>-</text:p>
      <text:p text:style-name="Text"> <text:s text:c="20"/>ASOC DOMITILA HERNANDEZ DESDE</text:p>
      <text:p text:style-name="Text"> <text:s text:c="91"/>SERVICIO DE ORIENTACIÓN Y</text:p>
      <text:p text:style-name="Text"> <text:s text:c="20"/>TACORONTE POR LA IGUADAD DE <text:s text:c="8"/>G38728382 <text:s text:c="2"/>SDD2023CA00139</text:p>
      <text:p text:style-name="Text"> <text:s text:c="91"/>ACOMPAÑAMIENTO DOMITILA</text:p>
      <text:p text:style-name="Text"> <text:s text:c="132"/>Discapacidad <text:s text:c="2"/>2.2 <text:s text:c="10"/>2 <text:s text:c="20"/>0 <text:s text:c="12"/>0 <text:s text:c="13"/>6 <text:s text:c="12"/>6 <text:s text:c="15"/>7 <text:s text:c="14"/>0 <text:s text:c="12"/>2 <text:s text:c="12"/>0</text:p>
      <text:p text:style-name="Text"> <text:s text:c="20"/>OPORTUNIDADES</text:p>
      <text:p text:style-name="Text"> <text:s text:c="91"/>MEJORA DE LA ACCESIBILIDAD EN EL MUSEO</text:p>
      <text:p text:style-name="Text"> <text:s text:c="20"/>AYUNTAMIENTO DE SANTA MARIA DE GUIA P3501000H <text:s text:c="2"/>SDD2023CA00140</text:p>
      <text:p text:style-name="Text"> <text:s text:c="91"/>NÉSTOR ÁLAMO</text:p>
      <text:p text:style-name="Text"> <text:s text:c="132"/>Discapacidad <text:s text:c="2"/>4.2 <text:s text:c="10"/>1 <text:s text:c="20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20"/>AYUNTAMIENTO DE TAZACORTE <text:s text:c="10"/>P3804500A <text:s text:c="2"/>SDD2023CA00142 <text:s text:c="8"/>TAZACORTE SIN BARRERAS 2023 <text:s text:c="13"/>Discapacidad <text:s text:c="2"/>4.2 <text:s text:c="32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75"/>Fecha: 21/12/2023 - 14:52:12</text:p>
      <text:p text:style-name="Text"> <text:s text:c="31"/>CONCEPCION RAMIREZ CUELLIGA - DIRECTOR/A DE DEPENDENCIA <text:s text:c="17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1/46</text:p>
      <text:p text:style-name="Text"> </text:p>
      <text:p text:style-name="Text"> </text:p>
      <text:p text:style-name="Text"> <text:s text:c="61"/>S7LjfspXUPzgI5dmF74FhHB4jH81yWmO</text:p>
      <text:p text:style-name="Text"> <text:s text:c="68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5"/>ANEXO VI. PUNTUACIONES DEFINITIVAS DISCAPACIDAD</text:p>
      <text:p text:style-name="Text"> </text:p>
      <text:p text:style-name="Text"> <text:s text:c="226"/>4. <text:s text:c="81"/>10.Actividad</text:p>
      <text:p text:style-name="Text"> <text:s text:c="193"/>2. Inserción <text:s text:c="91"/>9. Actividad</text:p>
      <text:p text:style-name="Text"> <text:s text:c="179"/>1. Importe <text:s text:c="23"/>3. <text:s text:c="4"/>Coordinación <text:s text:c="1"/>5. La adecuación y <text:s text:c="61"/>4.2 -</text:p>
      <text:p text:style-name="Text"> <text:s text:c="194"/>laboral de <text:s text:c="54"/>6. <text:s text:c="39"/>- 4.1 <text:s text:c="19"/>11. Actividad</text:p>
      <text:p text:style-name="Text"> <text:s text:c="183"/>de la <text:s text:c="19"/>Colaboració <text:s text:c="3"/>con la <text:s text:c="6"/>precisión en el <text:s text:c="17"/>7. Ámbito <text:s text:c="8"/>8. <text:s text:c="20"/>Adecuación</text:p>
      <text:p text:style-name="Text"> <text:s text:c="35"/>ENTIDAD <text:s text:c="20"/>CIF <text:s text:c="3"/>EXPEDIENTE SOLICITUD <text:s text:c="16"/>ACTIVIDAD/PROYECTO <text:s text:c="14"/>ÁREA <text:s text:c="6"/>ACTIVIDAD <text:s text:c="6"/>PRIORIDAD <text:s text:c="15"/>personas con <text:s text:c="50"/>Acreditació <text:s text:c="30"/>Adecuación <text:s text:c="18"/>4.3 - Apoyos</text:p>
      <text:p text:style-name="Text"> <text:s text:c="179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192"/>discapacidad <text:s text:c="55"/>n <text:s text:c="35"/>de Servicios <text:s text:c="16"/>Tecnológicos</text:p>
      <text:p text:style-name="Text"> <text:s text:c="184"/>n <text:s text:c="23"/>entidades <text:s text:c="2"/>General de <text:s text:c="7"/>programa <text:s text:c="62"/>Públcios No</text:p>
      <text:p text:style-name="Text"> <text:s text:c="199"/>(*)</text:p>
      <text:p text:style-name="Text"> <text:s text:c="220"/>Dependencia <text:s text:c="78"/>Administrati</text:p>
      <text:p text:style-name="Text"> <text:s text:c="226"/>y <text:s text:c="87"/>vos</text:p>
      <text:p text:style-name="Text"> <text:s text:c="20"/>ASOCIACION PARA LA PROMOCION DEL <text:s text:c="167"/>Discapacidad</text:p>
      <text:p text:style-name="Text"> <text:s text:c="20"/>EMPLEO Y LA COHESION SOCIAL <text:s text:c="10"/>G38960209 <text:s text:c="2"/>SDD2023CA00143 <text:s text:c="8"/>PROYECTO MARAVILLA <text:s text:c="22"/>Discapacidad <text:s text:c="2"/>1.3 <text:s text:c="10"/>4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CREATIVA</text:p>
      <text:p text:style-name="Text"> <text:s text:c="20"/>ASOC CANARIA DE PERSONAS CON</text:p>
      <text:p text:style-name="Text"> <text:s text:c="93"/>ATENCIÓN TEMPRANA EN AUTISMO CENTRADA</text:p>
      <text:p text:style-name="Text"> <text:s text:c="20"/>TRASTORNOS GENERALIZADOS DEL <text:s text:c="9"/>G35663897 <text:s text:c="2"/>SDD2023CA00145</text:p>
      <text:p text:style-name="Text"> <text:s text:c="93"/>EN LA FAMILIA</text:p>
      <text:p text:style-name="Text"> <text:s text:c="131"/>Discapacidad <text:s text:c="5"/>1.1 <text:s text:c="10"/>1 <text:s text:c="18"/>0 <text:s text:c="12"/>0 <text:s text:c="13"/>0 <text:s text:c="12"/>6 <text:s text:c="15"/>7 <text:s text:c="14"/>0 <text:s text:c="12"/>0 <text:s text:c="12"/>2 <text:s text:c="13"/>- <text:s text:c="12"/>- <text:s text:c="14"/>-</text:p>
      <text:p text:style-name="Text"> <text:s text:c="20"/>DESARROLLO (ACTRA</text:p>
      <text:p text:style-name="Text"> <text:s text:c="93"/>INTEGRACIÓN SOCIAL DE PERSONAS CON</text:p>
      <text:p text:style-name="Text"> <text:s text:c="20"/>ASOCIACION COMPSI <text:s text:c="20"/>G35329556 <text:s text:c="2"/>SDD2023CA00146 <text:s text:c="8"/>DISCAPACIDAD A TRAVÉS DE LA CULTURA Y <text:s text:c="3"/>Discapacidad <text:s text:c="2"/>1.3 <text:s text:c="10"/>1 <text:s text:c="18"/>4 <text:s text:c="12"/>0 <text:s text:c="13"/>6 <text:s text:c="12"/>6 <text:s text:c="15"/>6 <text:s text:c="14"/>0 <text:s text:c="12"/>2 <text:s text:c="12"/>2 <text:s text:c="13"/>- <text:s text:c="12"/>- <text:s text:c="14"/>-</text:p>
      <text:p text:style-name="Text"> <text:s text:c="93"/>EL DEPORTE 2023</text:p>
      <text:p text:style-name="Text"> <text:s text:c="20"/>ASOC CANARIA PARA LA POTENCIACION</text:p>
      <text:p text:style-name="Text"> <text:s text:c="20"/>DEL DESARROLLO SOCIAL GENERACION <text:s text:c="5"/>G76621036 <text:s text:c="2"/>SDD2023CA00147 <text:s text:c="8"/>MÁS IGUALES <text:s text:c="29"/>Discapacidad <text:s text:c="2"/>1.3 <text:s text:c="10"/>2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21</text:p>
      <text:p text:style-name="Text"> <text:s text:c="93"/>SUPRESION DE BARRERAS</text:p>
      <text:p text:style-name="Text"> <text:s text:c="20"/>AYUNTAMIENTO DE GÁLDAR <text:s text:c="15"/>P3500900J <text:s text:c="2"/>SDD2023CA00148 <text:s text:c="8"/>ARQUITECTONICAS, CASONA DEL DRAGO Y <text:s text:c="5"/>Discapacidad <text:s text:c="2"/>4.2 <text:s text:c="10"/>1 <text:s text:c="18"/>- <text:s text:c="13"/>- <text:s text:c="12"/>- <text:s text:c="12"/>- <text:s text:c="15"/>- <text:s text:c="15"/>- <text:s text:c="11"/>- <text:s text:c="12"/>- <text:s text:c="13"/>- <text:s text:c="12"/>0 <text:s text:c="14"/>-</text:p>
      <text:p text:style-name="Text"> <text:s text:c="93"/>TEATRO CONSISTORIAL</text:p>
      <text:p text:style-name="Text"> <text:s text:c="93"/>APOYOS PARA UNA MAYOR AUTONOMÍA,</text:p>
      <text:p text:style-name="Text"> <text:s text:c="93"/>INCLUSIÓN SOCIAL Y EMPODERAMIENTO DE</text:p>
      <text:p text:style-name="Text"> <text:s text:c="20"/>FUNDACION TUTELAR CANARIA <text:s text:c="12"/>G38743308 <text:s text:c="2"/>SDD2023CA00149</text:p>
      <text:p text:style-name="Text"> <text:s text:c="93"/>LAS PERSONAS CON DISCAPACIDAD</text:p>
      <text:p text:style-name="Text"> <text:s text:c="134"/>Discapacidad <text:s text:c="2"/>1.3 <text:s text:c="10"/>1 <text:s text:c="18"/>0 <text:s text:c="12"/>0 <text:s text:c="13"/>0 <text:s text:c="12"/>6 <text:s text:c="15"/>6 <text:s text:c="14"/>0 <text:s text:c="12"/>3 <text:s text:c="12"/>2 <text:s text:c="13"/>- <text:s text:c="12"/>- <text:s text:c="14"/>-</text:p>
      <text:p text:style-name="Text"> <text:s text:c="93"/>INTELECTUAL</text:p>
      <text:p text:style-name="Text"> <text:s text:c="20"/>ASOC DE PADRES DE PERSONAS CON <text:s text:c="42"/>PROGRAMA DE OCIO Y APOYOS PUNTUALES</text:p>
      <text:p text:style-name="Text"> <text:s text:c="20"/>AUTISMO DE TENERIFE</text:p>
      <text:p text:style-name="Text"> <text:s text:c="58"/>G38406997 <text:s text:c="2"/>SDD2023CA00150</text:p>
      <text:p text:style-name="Text"> <text:s text:c="93"/>APANATE 2023</text:p>
      <text:p text:style-name="Text"> <text:s text:c="134"/>Discapacidad <text:s text:c="2"/>1.3 <text:s text:c="10"/>2 <text:s text:c="18"/>0 <text:s text:c="12"/>0 <text:s text:c="13"/>6 <text:s text:c="12"/>6 <text:s text:c="15"/>9 <text:s text:c="14"/>0 <text:s text:c="12"/>2 <text:s text:c="12"/>2 <text:s text:c="13"/>- <text:s text:c="12"/>- <text:s text:c="14"/>-</text:p>
      <text:p text:style-name="Text"> <text:s text:c="20"/>ASOCIACION DE ENFERMEDADES</text:p>
      <text:p text:style-name="Text"> <text:s text:c="20"/>NEUROMUSCULARES DE CANARIAS</text:p>
      <text:p text:style-name="Text"> <text:s text:c="58"/>G35950500 <text:s text:c="2"/>SDD2023CA00151 <text:s text:c="8"/>ASENECAN EN CASA <text:s text:c="24"/>Discapacidad <text:s text:c="2"/>3.2 <text:s text:c="10"/>3 <text:s text:c="18"/>0 <text:s text:c="12"/>0 <text:s text:c="13"/>0 <text:s text:c="12"/>6 <text:s text:c="15"/>8 <text:s text:c="14"/>0 <text:s text:c="12"/>2 <text:s text:c="12"/>2 <text:s text:c="13"/>- <text:s text:c="12"/>- <text:s text:c="14"/>-</text:p>
      <text:p text:style-name="Text"> <text:s text:c="93"/>ADECUACIÓN CAMPO MUNICIPAL DE FÚTBOL</text:p>
      <text:p text:style-name="Text"> <text:s text:c="20"/>AYUNTAMIENTO DE TIJARAFE <text:s text:c="13"/>P3804700G <text:s text:c="2"/>SDD2023CA00152</text:p>
      <text:p text:style-name="Text"> <text:s text:c="93"/>MEJORA DE LA ACCESIBILIDAD</text:p>
      <text:p text:style-name="Text"> <text:s text:c="134"/>Discapacidad <text:s text:c="2"/>4.2 <text:s text:c="30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20"/>ASOC DOMITILA HERNANDEZ DESDE</text:p>
      <text:p text:style-name="Text"> <text:s text:c="20"/>TACORONTE POR LA IGUADAD DE <text:s text:c="10"/>G38728382 <text:s text:c="2"/>SDD2023CA00153 <text:s text:c="8"/>MANOS AL HUERTO <text:s text:c="25"/>Discapacidad <text:s text:c="2"/>1.2 <text:s text:c="10"/>3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OPORTUNIDADES</text:p>
      <text:p text:style-name="Text"> <text:s text:c="20"/>ASOCIACION SALUD MENTAL AFESUR <text:s text:c="7"/>G35473453 <text:s text:c="2"/>SDD2023CA00155 <text:s text:c="8"/>PROYECTO AL COPMPÁS <text:s text:c="21"/>Discapacidad <text:s text:c="2"/>1.3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93"/>CONSOLIDACION DE LAS UNIDADES DE</text:p>
      <text:p text:style-name="Text"> <text:s text:c="20"/>CIUDAD DE SAN JUAN DE DIOS <text:s text:c="11"/>R3500084C <text:s text:c="2"/>SDD2023CA00156 <text:s text:c="8"/>ATENCIÓN TEMPRANA Y DESARROLLO <text:s text:c="10"/>Discapacidad <text:s text:c="2"/>1.1 <text:s text:c="10"/>1 <text:s text:c="18"/>4 <text:s text:c="12"/>0 <text:s text:c="13"/>6 <text:s text:c="12"/>6 <text:s text:c="15"/>2 <text:s text:c="14"/>0 <text:s text:c="12"/>0 <text:s text:c="12"/>2 <text:s text:c="13"/>- <text:s text:c="12"/>- <text:s text:c="14"/>-</text:p>
      <text:p text:style-name="Text"> <text:s text:c="93"/>INFANTIL EN GRAN CANARIA. CONTINUIDAD</text:p>
      <text:p text:style-name="Text"> <text:s text:c="20"/>FUNDACION CANARIA DE APOYOS <text:s text:c="45"/>INFORMACIÓN, ORIENTACIÓN Y</text:p>
      <text:p text:style-name="Text"> <text:s text:c="20"/>TUTELARES FUNCAPROSU</text:p>
      <text:p text:style-name="Text"> <text:s text:c="58"/>G76322403 <text:s text:c="2"/>SDD2023CA00158</text:p>
      <text:p text:style-name="Text"> <text:s text:c="93"/>ASESORAMIENTO</text:p>
      <text:p text:style-name="Text"> <text:s text:c="134"/>Discapacidad <text:s text:c="2"/>1.3 <text:s text:c="10"/>2 <text:s text:c="18"/>0 <text:s text:c="12"/>0 <text:s text:c="13"/>0 <text:s text:c="12"/>6 <text:s text:c="15"/>8 <text:s text:c="14"/>0 <text:s text:c="12"/>2 <text:s text:c="12"/>2 <text:s text:c="13"/>- <text:s text:c="12"/>- <text:s text:c="14"/>-</text:p>
      <text:p text:style-name="Text"> <text:s text:c="93"/>SUPRESIÓN DE BARRERAS ARQUITECTÓNICAS</text:p>
      <text:p text:style-name="Text"> <text:s text:c="20"/>AYUNTAMIENTO DE GÁLDAR <text:s text:c="15"/>P3500900J <text:s text:c="2"/>SDD2023CA00159 <text:s text:c="8"/>EN TRES EDIFICIOS MUNICIPALES DE USO <text:s text:c="1"/>Discapacidad <text:s text:c="5"/>4.2 <text:s text:c="10"/>2 <text:s text:c="18"/>- <text:s text:c="13"/>- <text:s text:c="12"/>- <text:s text:c="12"/>- <text:s text:c="15"/>- <text:s text:c="15"/>- <text:s text:c="11"/>- <text:s text:c="12"/>- <text:s text:c="13"/>- <text:s text:c="12"/>0 <text:s text:c="14"/>-</text:p>
      <text:p text:style-name="Text"> <text:s text:c="93"/>DEPORTIVO</text:p>
      <text:p text:style-name="Text"> <text:s text:c="93"/>ACTUACIONES DE ACCESIBILIDAD EN LA</text:p>
      <text:p text:style-name="Text"> <text:s text:c="20"/>AYUNTAMIENTO DE INGENIO <text:s text:c="14"/>P3501200D <text:s text:c="2"/>SDD2023CA00160 <text:s text:c="8"/>ESCUELA INFANTIL DE INGENIO, DR. GIL <text:s text:c="4"/>Discapacidad <text:s text:c="2"/>4.2 <text:s text:c="10"/>1 <text:s text:c="18"/>4 <text:s text:c="12"/>0 <text:s text:c="13"/>6 <text:s text:c="12"/>6 <text:s text:c="15"/>2 <text:s text:c="14"/>0 <text:s text:c="12"/>0 <text:s text:c="12"/>2 <text:s text:c="13"/>- <text:s text:c="12"/>- <text:s text:c="14"/>-</text:p>
      <text:p text:style-name="Text"> <text:s text:c="93"/>RAMÍREZ</text:p>
      <text:p text:style-name="Text"> <text:s text:c="93"/>COMUNICACIÓN PARA TODOS. EQUIPAMIENTO</text:p>
      <text:p text:style-name="Text"> <text:s text:c="20"/>ASOCIACIÓN DE PADRES OROBAL <text:s text:c="10"/>G38239497 <text:s text:c="2"/>SDD2023CA00161</text:p>
      <text:p text:style-name="Text"> <text:s text:c="93"/>TIC</text:p>
      <text:p text:style-name="Text"> <text:s text:c="134"/>Discapacidad <text:s text:c="2"/>4.3 <text:s text:c="10"/>4 <text:s text:c="18"/>0 <text:s text:c="12"/>0 <text:s text:c="13"/>0 <text:s text:c="12"/>6 <text:s text:c="15"/>8 <text:s text:c="14"/>0 <text:s text:c="12"/>2 <text:s text:c="12"/>2 <text:s text:c="13"/>- <text:s text:c="12"/>- <text:s text:c="14"/>-</text:p>
      <text:p text:style-name="Text"> <text:s text:c="93"/>SUSTITUCIÓN DEL ASCENSOR CENTRO</text:p>
      <text:p text:style-name="Text"> <text:s text:c="20"/>AYUNTAMIENTO DE LOS SILOS <text:s text:c="12"/>P3804200H <text:s text:c="2"/>SDD2023CA00162</text:p>
      <text:p text:style-name="Text"> <text:s text:c="93"/>CULTURAL SAN BERNARDO.</text:p>
      <text:p text:style-name="Text"> <text:s text:c="134"/>Discapacidad <text:s text:c="2"/>4.2 <text:s text:c="30"/>- <text:s text:c="13"/>- <text:s text:c="12"/>- <text:s text:c="12"/>- <text:s text:c="15"/>- <text:s text:c="15"/>- <text:s text:c="11"/>- <text:s text:c="12"/>- <text:s text:c="13"/>- <text:s text:c="12"/>0 <text:s text:c="14"/>-</text:p>
      <text:p text:style-name="Text"> <text:s text:c="20"/>ASOC DE PERSONAS SORDAS DE LA</text:p>
      <text:p text:style-name="Text"> <text:s text:c="20"/>PROVINCIA DE LAS PALMAS</text:p>
      <text:p text:style-name="Text"> <text:s text:c="58"/>G35049923 <text:s text:c="2"/>SDD2023CA00163 <text:s text:c="8"/>KAIZÉN <text:s text:c="34"/>Discapacidad <text:s text:c="2"/>3.1 <text:s text:c="10"/>1 <text:s text:c="18"/>- <text:s text:c="13"/>- <text:s text:c="12"/>- <text:s text:c="12"/>- <text:s text:c="15"/>- <text:s text:c="15"/>- <text:s text:c="11"/>- <text:s text:c="12"/>- <text:s text:c="13"/>- <text:s text:c="12"/>0 <text:s text:c="14"/>-</text:p>
      <text:p text:style-name="Text"> <text:s text:c="20"/>ASOC CULTURAL Y SOLIDARIA ALIS</text:p>
      <text:p text:style-name="Text"> <text:s text:c="20"/>CANARIAS</text:p>
      <text:p text:style-name="Text"> <text:s text:c="58"/>G76659416 <text:s text:c="2"/>SDD2023CA00164 <text:s text:c="8"/>ALIS CONTIGO 2024 <text:s text:c="23"/>Discapacidad <text:s text:c="2"/>2.2 <text:s text:c="10"/>1 <text:s text:c="137"/>- <text:s text:c="12"/>- <text:s text:c="13"/>5</text:p>
      <text:p text:style-name="Text"> <text:s text:c="20"/>FEDERACION DE ASOC DE SORDOS DE <text:s text:c="41"/>ADECOSOR. AGENTE DE DESARROLLO DE LA</text:p>
      <text:p text:style-name="Text"> <text:s text:c="20"/>LAS ISLAS CANARIAS</text:p>
      <text:p text:style-name="Text"> <text:s text:c="58"/>G38438750 <text:s text:c="2"/>SDD2023CA00166</text:p>
      <text:p text:style-name="Text"> <text:s text:c="93"/>COMUNIDAD SORDA.</text:p>
      <text:p text:style-name="Text"> <text:s text:c="134"/>Discapacidad <text:s text:c="2"/>3.1 <text:s text:c="10"/>2 <text:s text:c="18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20"/>ASOCIACIÓN COORDINADORA DE</text:p>
      <text:p text:style-name="Text"> <text:s text:c="20"/>PERSONAS CON DISCAPACIDAD FISICA</text:p>
      <text:p text:style-name="Text"> <text:s text:c="58"/>G38027264 <text:s text:c="2"/>SDD2023CA00167 <text:s text:c="8"/>EQUIPADOS <text:s text:c="31"/>Discapacidad <text:s text:c="2"/>4.1 <text:s text:c="10"/>3 <text:s text:c="18"/>0 <text:s text:c="12"/>6 <text:s text:c="13"/>0 <text:s text:c="12"/>6 <text:s text:c="15"/>9 <text:s text:c="14"/>0 <text:s text:c="12"/>3 <text:s text:c="12"/>2 <text:s text:c="13"/>- <text:s text:c="12"/>- <text:s text:c="14"/>-</text:p>
      <text:p text:style-name="Text"> <text:s text:c="93"/>INTEGRACIÓN SOCIAL DE PERSONAS</text:p>
      <text:p text:style-name="Text"> <text:s text:c="20"/>ASOC DE DAÑO CEREBRAL ADQUIRIDO-</text:p>
      <text:p text:style-name="Text"> <text:s text:c="20"/>TENERIFE</text:p>
      <text:p text:style-name="Text"> <text:s text:c="58"/>G76743459 <text:s text:c="2"/>SDD2023CA00168 <text:s text:c="8"/>AFECTADAS POR UN DAÑO CEREBRAL <text:s text:c="10"/>Discapacidad <text:s text:c="2"/>1.3 <text:s text:c="10"/>1 <text:s text:c="18"/>0 <text:s text:c="12"/>0 <text:s text:c="13"/>6 <text:s text:c="12"/>6 <text:s text:c="14"/>10 <text:s text:c="14"/>0 <text:s text:c="12"/>3 <text:s text:c="12"/>2 <text:s text:c="13"/>- <text:s text:c="12"/>- <text:s text:c="14"/>-</text:p>
      <text:p text:style-name="Text"> <text:s text:c="93"/>ADQUIRIDO.</text:p>
      <text:p text:style-name="Text"> <text:s text:c="93"/>CASA MATUAL, CERRAMIENTO VERTICAL DE</text:p>
      <text:p text:style-name="Text"> <text:s text:c="20"/>AYUNTAMIENTO DE BUENAVISTA DEL <text:s text:c="42"/>VIDRIO EN EL ACCESO A LA CASA Y BAÑOS</text:p>
      <text:p text:style-name="Text"> <text:s text:c="20"/>NORTE</text:p>
      <text:p text:style-name="Text"> <text:s text:c="58"/>P3801000E <text:s text:c="2"/>SDD2023CA00169</text:p>
      <text:p text:style-name="Text"> <text:s text:c="93"/>ADAPTADOS A TRAVÉS DE LA RAMPA</text:p>
      <text:p text:style-name="Text"> <text:s text:c="134"/>Discapacidad <text:s text:c="2"/>4.2 <text:s text:c="10"/>3 <text:s text:c="18"/>0 <text:s text:c="12"/>6 <text:s text:c="13"/>6 <text:s text:c="12"/>6 <text:s text:c="15"/>8 <text:s text:c="14"/>0 <text:s text:c="12"/>7 <text:s text:c="12"/>2 <text:s text:c="13"/>- <text:s text:c="12"/>- <text:s text:c="14"/>-</text:p>
      <text:p text:style-name="Text"> <text:s text:c="93"/>ACCESIBLE</text:p>
      <text:p text:style-name="Text"> <text:s text:c="20"/>AYUNTAMIENTO DE BUENAVISTA DEL <text:s text:c="42"/>MEJORA DE LAS CONDICIONES DE</text:p>
      <text:p text:style-name="Text"> <text:s text:c="20"/>NORTE</text:p>
      <text:p text:style-name="Text"> <text:s text:c="58"/>P3801000E <text:s text:c="2"/>SDD2023CA00171</text:p>
      <text:p text:style-name="Text"> <text:s text:c="93"/>ACCESIBILIDAD, PISCINA MUNICIPAL 2023</text:p>
      <text:p text:style-name="Text"> <text:s text:c="134"/>Discapacidad <text:s text:c="2"/>4.2 <text:s text:c="10"/>1 <text:s text:c="137"/>2 <text:s text:c="12"/>- <text:s text:c="14"/>-</text:p>
      <text:p text:style-name="Text"> <text:s text:c="20"/>ASOC PLATAFORMA PALMERA DE</text:p>
      <text:p text:style-name="Text"> <text:s text:c="20"/>ATENCION INTEGRAL A LA DISCAPACIDAD <text:s text:c="2"/>G38695961 <text:s text:c="2"/>SDD2023CA00172 <text:s text:c="8"/>TERAPIA CANINA <text:s text:c="26"/>Discapacidad <text:s text:c="2"/>1.2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INDISPAL</text:p>
      <text:p text:style-name="Text"> <text:s text:c="20"/>CLUB DEPORTIVO FUERTE TRIBU <text:s text:c="10"/>G76054550 <text:s text:c="2"/>SDD2023CA00173 <text:s text:c="8"/>INTEGRÁNDONOS <text:s text:c="27"/>Discapacidad <text:s text:c="2"/>1.3 <text:s text:c="10"/>1 <text:s text:c="18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20"/>AYUNTAMIENTO DE BUENAVISTA DEL</text:p>
      <text:p text:style-name="Text"> <text:s text:c="20"/>NORTE</text:p>
      <text:p text:style-name="Text"> <text:s text:c="58"/>P3801000E <text:s text:c="2"/>SDD2023CA00174 <text:s text:c="8"/>CASA DE LA VIUDA , ESCENARIO ACCESIBLE <text:s text:c="2"/>Discapacidad <text:s text:c="2"/>4.2 <text:s text:c="10"/>2 <text:s text:c="18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20"/>ASOC FUERTEVIDA PARKINSON NO LIMITS G76335587 <text:s text:c="4"/>SDD2023CA00175 <text:s text:c="8"/>A TU LADO <text:s text:c="31"/>Discapacidad <text:s text:c="2"/>2.2 <text:s text:c="10"/>1 <text:s text:c="18"/>0 <text:s text:c="12"/>0 <text:s text:c="13"/>6 <text:s text:c="12"/>6 <text:s text:c="15"/>5 <text:s text:c="14"/>0 <text:s text:c="12"/>0 <text:s text:c="12"/>0 <text:s text:c="13"/>- <text:s text:c="12"/>- <text:s text:c="14"/>-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75"/>Fecha: 21/12/2023 - 14:52:12</text:p>
      <text:p text:style-name="Text"> <text:s text:c="31"/>CONCEPCION RAMIREZ CUELLIGA - DIRECTOR/A DE DEPENDENCIA <text:s text:c="17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2/46</text:p>
      <text:p text:style-name="Text"> </text:p>
      <text:p text:style-name="Text"> </text:p>
      <text:p text:style-name="Text"> <text:s text:c="63"/>S7LjfspXUPzgI5dmF74FhHB4jH81yWmO</text:p>
      <text:p text:style-name="Text"> <text:s text:c="70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6"/>ANEXO VI. PUNTUACIONES DEFINITIVAS DISCAPACIDAD</text:p>
      <text:p text:style-name="Text"> </text:p>
      <text:p text:style-name="Text"> <text:s text:c="236"/>4. <text:s text:c="81"/>10.Actividad</text:p>
      <text:p text:style-name="Text"> <text:s text:c="203"/>2. Inserción <text:s text:c="91"/>9. Actividad</text:p>
      <text:p text:style-name="Text"> <text:s text:c="189"/>1. Importe <text:s text:c="23"/>3. <text:s text:c="4"/>Coordinación <text:s text:c="1"/>5. La adecuación y <text:s text:c="61"/>4.2 -</text:p>
      <text:p text:style-name="Text"> <text:s text:c="204"/>laboral de <text:s text:c="54"/>6. <text:s text:c="39"/>- 4.1 <text:s text:c="19"/>11. Actividad</text:p>
      <text:p text:style-name="Text"> <text:s text:c="193"/>de la <text:s text:c="19"/>Colaboració <text:s text:c="3"/>con la <text:s text:c="6"/>precisión en el <text:s text:c="17"/>7. Ámbito <text:s text:c="8"/>8. <text:s text:c="20"/>Adecuación</text:p>
      <text:p text:style-name="Text"> <text:s text:c="35"/>ENTIDAD <text:s text:c="19"/>CIF <text:s text:c="3"/>EXPEDIENTE SOLICITUD <text:s text:c="18"/>ACTIVIDAD/PROYECTO <text:s text:c="22"/>ÁREA <text:s text:c="7"/>ACTIVIDAD <text:s text:c="6"/>PRIORIDAD <text:s text:c="15"/>personas con <text:s text:c="50"/>Acreditació <text:s text:c="30"/>Adecuación <text:s text:c="18"/>4.3 - Apoyos</text:p>
      <text:p text:style-name="Text"> <text:s text:c="189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202"/>discapacidad <text:s text:c="55"/>n <text:s text:c="35"/>de Servicios <text:s text:c="16"/>Tecnológicos</text:p>
      <text:p text:style-name="Text"> <text:s text:c="194"/>n <text:s text:c="23"/>entidades <text:s text:c="2"/>General de <text:s text:c="7"/>programa <text:s text:c="62"/>Públcios No</text:p>
      <text:p text:style-name="Text"> <text:s text:c="209"/>(*)</text:p>
      <text:p text:style-name="Text"> <text:s text:c="230"/>Dependencia <text:s text:c="78"/>Administrati</text:p>
      <text:p text:style-name="Text"> <text:s text:c="236"/>y <text:s text:c="87"/>vos</text:p>
      <text:p text:style-name="Text"> <text:s text:c="92"/>ACTUACIONES DE ACCESIBILIDAD EN LA <text:s text:c="103"/>Discapacidad</text:p>
      <text:p text:style-name="Text"> <text:s text:c="20"/>AYUNTAMIENTO DE INGENIO <text:s text:c="13"/>P3501200D <text:s text:c="2"/>SDD2023CA00176 <text:s text:c="8"/>ESCUELA INFANTIL DE INGENIO, DR. GIL <text:s text:c="14"/>Discapacidad <text:s text:c="3"/>4.2 <text:s text:c="10"/>1 <text:s text:c="18"/>0 <text:s text:c="12"/>6 <text:s text:c="13"/>0 <text:s text:c="12"/>6 <text:s text:c="14"/>10 <text:s text:c="14"/>0 <text:s text:c="12"/>2 <text:s text:c="12"/>2 <text:s text:c="13"/>- <text:s text:c="12"/>- <text:s text:c="14"/>-</text:p>
      <text:p text:style-name="Text"> <text:s text:c="92"/>RAMÍREZ</text:p>
      <text:p text:style-name="Text"> <text:s text:c="20"/>ASOC DE PERSONAS SORDAS DE LA</text:p>
      <text:p text:style-name="Text"> <text:s text:c="20"/>PROVINCIA DE LAS PALMAS</text:p>
      <text:p text:style-name="Text"> <text:s text:c="57"/>G35049923 <text:s text:c="2"/>SDD2023CA00177 <text:s text:c="8"/>MERAKI <text:s text:c="44"/>Discapacidad <text:s text:c="3"/>3.1 <text:s text:c="10"/>2 <text:s text:c="137"/>- <text:s text:c="11"/>10 <text:s text:c="14"/>-</text:p>
      <text:p text:style-name="Text"> <text:s text:c="92"/>PROYECTO DE APOYO CENTRADO EN LA</text:p>
      <text:p text:style-name="Text"> <text:s text:c="20"/>ASOCIACION ASPERGER TEA ISLAS <text:s text:c="42"/>PERSONA CON EL COLECTIVO DE PERSONAS</text:p>
      <text:p text:style-name="Text"> <text:s text:c="20"/>CANARIAS</text:p>
      <text:p text:style-name="Text"> <text:s text:c="57"/>G35872472 <text:s text:c="2"/>SDD2023CA00178</text:p>
      <text:p text:style-name="Text"> <text:s text:c="92"/>CON TRASTORNO DEL ESPECTRO AUTISTA</text:p>
      <text:p text:style-name="Text"> <text:s text:c="143"/>Discapacidad <text:s text:c="3"/>1.3 <text:s text:c="10"/>1 <text:s text:c="18"/>0 <text:s text:c="12"/>0 <text:s text:c="13"/>6 <text:s text:c="12"/>6 <text:s text:c="15"/>7 <text:s text:c="14"/>0 <text:s text:c="12"/>2 <text:s text:c="12"/>2 <text:s text:c="13"/>- <text:s text:c="12"/>- <text:s text:c="14"/>-</text:p>
      <text:p text:style-name="Text"> <text:s text:c="92"/>GRADO 1.</text:p>
      <text:p text:style-name="Text"> <text:s text:c="20"/>ASOC PROMINUSVALIDOS DEL SUR DE <text:s text:c="40"/>MEJORA DE LA ACCESIBILIDAD DEL CENTRO</text:p>
      <text:p text:style-name="Text"> <text:s text:c="20"/>TENERIFE</text:p>
      <text:p text:style-name="Text"> <text:s text:c="57"/>G38249512 <text:s text:c="2"/>SDD2023CA00180</text:p>
      <text:p text:style-name="Text"> <text:s text:c="92"/>OCUPACIONAL</text:p>
      <text:p text:style-name="Text"> <text:s text:c="143"/>Discapacidad <text:s text:c="3"/>4.1 <text:s text:c="30"/>- <text:s text:c="13"/>- <text:s text:c="12"/>- <text:s text:c="12"/>- <text:s text:c="15"/>- <text:s text:c="15"/>- <text:s text:c="11"/>- <text:s text:c="12"/>- <text:s text:c="13"/>- <text:s text:c="12"/>0 <text:s text:c="14"/>-</text:p>
      <text:p text:style-name="Text"> <text:s text:c="20"/>LANZAROTEÑA PARA LA ASISTENCIA DE <text:s text:c="38"/>PROGRAMA DE ATENCION SOCIOSANITARIA</text:p>
      <text:p text:style-name="Text"> <text:s text:c="20"/>LA ESCLEROSIS MULTIPLE</text:p>
      <text:p text:style-name="Text"> <text:s text:c="57"/>G76224310 <text:s text:c="2"/>SDD2023CA00181</text:p>
      <text:p text:style-name="Text"> <text:s text:c="92"/>EN ESCLEROSIS MULTIPLE</text:p>
      <text:p text:style-name="Text"> <text:s text:c="143"/>Discapacidad <text:s text:c="3"/>1.3 <text:s text:c="10"/>2 <text:s text:c="18"/>0 <text:s text:c="12"/>6 <text:s text:c="13"/>0 <text:s text:c="12"/>6 <text:s text:c="15"/>8 <text:s text:c="14"/>0 <text:s text:c="12"/>3 <text:s text:c="12"/>2 <text:s text:c="13"/>- <text:s text:c="12"/>- <text:s text:c="14"/>-</text:p>
      <text:p text:style-name="Text"> <text:s text:c="20"/>ASOC NUESTRA SEÑORA DEL AMPARO</text:p>
      <text:p text:style-name="Text"> <text:s text:c="20"/>APREME</text:p>
      <text:p text:style-name="Text"> <text:s text:c="57"/>G38507687 <text:s text:c="2"/>SDD2023CA00182 <text:s text:c="8"/>ACCESIBLE 2023 <text:s text:c="36"/>Discapacidad <text:s text:c="3"/>4.1 <text:s text:c="10"/>4 <text:s text:c="18"/>4 <text:s text:c="12"/>0 <text:s text:c="13"/>0 <text:s text:c="12"/>6 <text:s text:c="15"/>5 <text:s text:c="14"/>0 <text:s text:c="12"/>3 <text:s text:c="12"/>2 <text:s text:c="13"/>- <text:s text:c="12"/>- <text:s text:c="14"/>-</text:p>
      <text:p text:style-name="Text"> <text:s text:c="92"/>Servicio gratuito de Intérprete de Lengua de Signos</text:p>
      <text:p text:style-name="Text"> <text:s text:c="20"/>ASOC O.N.G. CIEN PIES <text:s text:c="15"/>G16839318 <text:s text:c="2"/>SDD2023CA00183 <text:s text:c="8"/>Española para acciones formativas y en servicios de Discapacidad <text:s text:c="2"/>3.1 <text:s text:c="10"/>1 <text:s text:c="18"/>- <text:s text:c="13"/>- <text:s text:c="12"/>- <text:s text:c="12"/>- <text:s text:c="15"/>- <text:s text:c="15"/>- <text:s text:c="11"/>- <text:s text:c="12"/>- <text:s text:c="13"/>2 <text:s text:c="12"/>- <text:s text:c="14"/>-</text:p>
      <text:p text:style-name="Text"> <text:s text:c="92"/>atención público y privados SILSE CIENPIES</text:p>
      <text:p text:style-name="Text"> <text:s text:c="20"/>ASOCIACION COMARCAL DE</text:p>
      <text:p text:style-name="Text"> <text:s text:c="20"/>INTEGRACION SOCIAL</text:p>
      <text:p text:style-name="Text"> <text:s text:c="57"/>G38378220 <text:s text:c="2"/>SDD2023CA00184 <text:s text:c="8"/>PONTE EN FORMA DESCE CERO <text:s text:c="25"/>Discapacidad <text:s text:c="3"/>1.3 <text:s text:c="30"/>0 <text:s text:c="12"/>0 <text:s text:c="13"/>0 <text:s text:c="12"/>6 <text:s text:c="15"/>7 <text:s text:c="14"/>0 <text:s text:c="12"/>2 <text:s text:c="12"/>2 <text:s text:c="13"/>- <text:s text:c="12"/>- <text:s text:c="14"/>-</text:p>
      <text:p text:style-name="Text"> <text:s text:c="20"/>ASOCIACIÓN DE REINSERCION SOCIAL DE</text:p>
      <text:p text:style-name="Text"> <text:s text:c="20"/>MENORES ANCHIETA</text:p>
      <text:p text:style-name="Text"> <text:s text:c="56"/>G38032918 <text:s text:c="3"/>SDD2023CA00187 <text:s text:c="8"/>AIDI DOMICILIO <text:s text:c="36"/>Discapacidad <text:s text:c="3"/>3.2 <text:s text:c="30"/>- <text:s text:c="13"/>- <text:s text:c="12"/>- <text:s text:c="12"/>- <text:s text:c="15"/>- <text:s text:c="15"/>- <text:s text:c="11"/>- <text:s text:c="12"/>- <text:s text:c="13"/>8 <text:s text:c="12"/>- <text:s text:c="14"/>-</text:p>
      <text:p text:style-name="Text"> <text:s text:c="20"/>ASOC FUERTEVIDA PARKINSON NO LIMITS G76335587 <text:s text:c="3"/>SDD2023CA00188 <text:s text:c="8"/>JUNTOS CONTIGO <text:s text:c="36"/>Discapacidad <text:s text:c="3"/>1.3 <text:s text:c="10"/>2 <text:s text:c="18"/>4 <text:s text:c="12"/>0 <text:s text:c="13"/>6 <text:s text:c="12"/>6 <text:s text:c="15"/>7 <text:s text:c="14"/>0 <text:s text:c="12"/>7 <text:s text:c="12"/>0</text:p>
      <text:p text:style-name="Text"> <text:s text:c="20"/>VITALITI <text:s text:c="28"/>G76661008 <text:s text:c="2"/>SDD2023CA00189 <text:s text:c="8"/>VITALITI KIDS <text:s text:c="37"/>Discapacidad <text:s text:c="3"/>1.1 <text:s text:c="10"/>1 <text:s text:c="18"/>4 <text:s text:c="12"/>0 <text:s text:c="13"/>6 <text:s text:c="12"/>6 <text:s text:c="15"/>7 <text:s text:c="14"/>0 <text:s text:c="12"/>0 <text:s text:c="12"/>2 <text:s text:c="13"/>- <text:s text:c="12"/>- <text:s text:c="14"/>-</text:p>
      <text:p text:style-name="Text"> <text:s text:c="92"/>CONSOLIDACION Y AMPLIACION DEL SERVICIO</text:p>
      <text:p text:style-name="Text"> <text:s text:c="20"/>CIUDAD DE SAN JUAN DE DIOS <text:s text:c="10"/>R3500084C <text:s text:c="2"/>SDD2023CA00190</text:p>
      <text:p text:style-name="Text"> <text:s text:c="92"/>DE ATENCION TEMPRANA</text:p>
      <text:p text:style-name="Text"> <text:s text:c="132"/>Discapacidad <text:s text:c="14"/>1.1 <text:s text:c="10"/>2 <text:s text:c="18"/>0 <text:s text:c="12"/>0 <text:s text:c="13"/>6 <text:s text:c="12"/>6 <text:s text:c="15"/>7 <text:s text:c="14"/>0 <text:s text:c="12"/>2 <text:s text:c="12"/>2 <text:s text:c="13"/>- <text:s text:c="12"/>- <text:s text:c="14"/>-</text:p>
      <text:p text:style-name="Text"> <text:s text:c="20"/>ASOC DE DISCAPACITADOS DEL <text:s text:c="45"/>ROMPIENDO BARRERAS DE ACCESIBILIDAD</text:p>
      <text:p text:style-name="Text"> <text:s text:c="20"/>NOROESTE DE GRAN CANARIA</text:p>
      <text:p text:style-name="Text"> <text:s text:c="57"/>G35231745 <text:s text:c="2"/>SDD2023CA00191</text:p>
      <text:p text:style-name="Text"> <text:s text:c="92"/>FÍSICA TRANSPORTE</text:p>
      <text:p text:style-name="Text"> <text:s text:c="143"/>Discapacidad <text:s text:c="3"/>3.3 <text:s text:c="10"/>1 <text:s text:c="18"/>0 <text:s text:c="12"/>0 <text:s text:c="13"/>0 <text:s text:c="12"/>6 <text:s text:c="15"/>5 <text:s text:c="14"/>0 <text:s text:c="12"/>7 <text:s text:c="12"/>2 <text:s text:c="13"/>- <text:s text:c="12"/>- <text:s text:c="14"/>-</text:p>
      <text:p text:style-name="Text"> <text:s text:c="20"/>ASOCIACION SOCIAL CRECIENDO YAZA <text:s text:c="4"/>G76159003 <text:s text:c="2"/>SDD2023CA00192 <text:s text:c="8"/>CUIDÁNDONOS <text:s text:c="39"/>Discapacidad <text:s text:c="3"/>2.2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ASOCIACION ASPERGER TEA ISLAS <text:s text:c="42"/>SENSIBILIZACIÓN, CONCIENCIACIÓN E</text:p>
      <text:p text:style-name="Text"> <text:s text:c="20"/>CANARIAS</text:p>
      <text:p text:style-name="Text"> <text:s text:c="57"/>G35872472 <text:s text:c="2"/>SDD2023CA00193</text:p>
      <text:p text:style-name="Text"> <text:s text:c="92"/>INCLUSIÓN DE PERSONAS CON TEA GRADO 1</text:p>
      <text:p text:style-name="Text"> <text:s text:c="143"/>Discapacidad <text:s text:c="3"/>1.3 <text:s text:c="10"/>2 <text:s text:c="18"/>4 <text:s text:c="12"/>0 <text:s text:c="13"/>6 <text:s text:c="12"/>6 <text:s text:c="15"/>1 <text:s text:c="14"/>0 <text:s text:c="12"/>0 <text:s text:c="12"/>2 <text:s text:c="13"/>- <text:s text:c="12"/>- <text:s text:c="14"/>-</text:p>
      <text:p text:style-name="Text"> <text:s text:c="92"/>PROYECTO VIOLETA ROMPIENDO BARRERAS</text:p>
      <text:p text:style-name="Text"> <text:s text:c="20"/>ASOC. FEMINISTA MERCEDES MACHADO <text:s text:c="4"/>G38296257 <text:s text:c="2"/>SDD2023CA00194</text:p>
      <text:p text:style-name="Text"> <text:s text:c="92"/>FRENTE A LA VIOLENCIA SEXUAL</text:p>
      <text:p text:style-name="Text"> <text:s text:c="143"/>Discapacidad <text:s text:c="3"/>1.3 <text:s text:c="30"/>0 <text:s text:c="12"/>0 <text:s text:c="13"/>0 <text:s text:c="12"/>6 <text:s text:c="14"/>10 <text:s text:c="14"/>0 <text:s text:c="12"/>0 <text:s text:c="12"/>2 <text:s text:c="13"/>- <text:s text:c="12"/>- <text:s text:c="14"/>-</text:p>
      <text:p text:style-name="Text"> <text:s text:c="92"/>SERVICIOS DE INTÉRPRETE DE LENGUA DE</text:p>
      <text:p text:style-name="Text"> <text:s text:c="92"/>SIGNOS ESPAÑOLA PARA ACCIONES</text:p>
      <text:p text:style-name="Text"> <text:s text:c="92"/>FORMATIVAS O EN SERVICIOS DE ATENCIÓN</text:p>
      <text:p text:style-name="Text"> <text:s text:c="20"/>ASOCIACION DE PERSONAS SORDAS DE <text:s text:c="39"/>PÚBLICOS Y PRIVADOS. SERVICIO DE GUÍA</text:p>
      <text:p text:style-name="Text"> <text:s text:c="20"/>TENERIFE (ASORTE)</text:p>
      <text:p text:style-name="Text"> <text:s text:c="57"/>G38321451 <text:s text:c="2"/>SDD2023CA00196</text:p>
      <text:p text:style-name="Text"> <text:s text:c="92"/>INTÉRPRETE DE PERSONAS SORDOCIEGAS.</text:p>
      <text:p text:style-name="Text"> <text:s text:c="143"/>Discapacidad <text:s text:c="3"/>3.1 <text:s text:c="30"/>4 <text:s text:c="12"/>6 <text:s text:c="13"/>6 <text:s text:c="12"/>6 <text:s text:c="15"/>8 <text:s text:c="14"/>0 <text:s text:c="12"/>2 <text:s text:c="12"/>2 <text:s text:c="13"/>- <text:s text:c="12"/>- <text:s text:c="14"/>-</text:p>
      <text:p text:style-name="Text"> <text:s text:c="92"/>SERVICIO DE AGENTES DE DESARROLLO</text:p>
      <text:p text:style-name="Text"> <text:s text:c="92"/>COMUNITARIO Y OTROS SERVICIOS PARA LA</text:p>
      <text:p text:style-name="Text"> <text:s text:c="92"/>ACCESIBILIDAD.</text:p>
      <text:p text:style-name="Text"> <text:s text:c="20"/>ASOCIACION BENEFICA ONG SER</text:p>
      <text:p text:style-name="Text"> <text:s text:c="20"/>HUMANO</text:p>
      <text:p text:style-name="Text"> <text:s text:c="57"/>G35954056 <text:s text:c="2"/>SDD2023CA00198 <text:s text:c="8"/>ACOMPAÑA T <text:s text:c="40"/>Discapacidad <text:s text:c="3"/>2.3 <text:s text:c="10"/>1 <text:s text:c="18"/>0 <text:s text:c="12"/>0 <text:s text:c="13"/>0 <text:s text:c="12"/>6 <text:s text:c="15"/>5 <text:s text:c="14"/>0 <text:s text:c="12"/>2 <text:s text:c="12"/>2 <text:s text:c="13"/>- <text:s text:c="12"/>- <text:s text:c="14"/>-</text:p>
      <text:p text:style-name="Text"> <text:s text:c="20"/>ASOCIACIÓN DE PADRES OROBAL <text:s text:c="9"/>G38239497 <text:s text:c="2"/>SDD2023CA00200 <text:s text:c="8"/>OCIO INCLUSIVO DE VERANO <text:s text:c="26"/>Discapacidad <text:s text:c="3"/>1.3 <text:s text:c="10"/>3 <text:s text:c="18"/>0 <text:s text:c="12"/>0 <text:s text:c="13"/>0 <text:s text:c="12"/>6 <text:s text:c="15"/>6 <text:s text:c="14"/>0 <text:s text:c="12"/>7 <text:s text:c="12"/>0 <text:s text:c="13"/>- <text:s text:c="12"/>- <text:s text:c="14"/>-</text:p>
      <text:p text:style-name="Text"> <text:s text:c="20"/>ASOCIACION SOCIAL CRECIENDO YAZA <text:s text:c="4"/>G76159003 <text:s text:c="2"/>SDD2023CA00201 <text:s text:c="8"/>RESPIRO FAMILIAR YAIZA <text:s text:c="28"/>Discapacidad <text:s text:c="3"/>2.1 <text:s text:c="10"/>2 <text:s text:c="18"/>0 <text:s text:c="12"/>0 <text:s text:c="13"/>0 <text:s text:c="12"/>6 <text:s text:c="15"/>7 <text:s text:c="14"/>0 <text:s text:c="12"/>2 <text:s text:c="12"/>0 <text:s text:c="13"/>- <text:s text:c="12"/>- <text:s text:c="14"/>-</text:p>
      <text:p text:style-name="Text"> <text:s text:c="20"/>ASOC DE DISCAPACITADOS FISICOS DE LA</text:p>
      <text:p text:style-name="Text"> <text:s text:c="20"/>PALMA</text:p>
      <text:p text:style-name="Text"> <text:s text:c="57"/>G38772117 <text:s text:c="2"/>SDD2023CA00202 <text:s text:c="8"/>ACCESIBILIDAD SIN LIMITES <text:s text:c="25"/>Discapacidad <text:s text:c="3"/>1.3 <text:s text:c="10"/>1 <text:s text:c="18"/>4 <text:s text:c="12"/>0 <text:s text:c="13"/>6 <text:s text:c="12"/>6 <text:s text:c="15"/>7 <text:s text:c="14"/>0 <text:s text:c="12"/>2 <text:s text:c="12"/>2 <text:s text:c="13"/>- <text:s text:c="12"/>- <text:s text:c="14"/>-</text:p>
      <text:p text:style-name="Text"> <text:s text:c="20"/>ASOCIACION BENEFICA ONG SER</text:p>
      <text:p text:style-name="Text"> <text:s text:c="20"/>HUMANO</text:p>
      <text:p text:style-name="Text"> <text:s text:c="57"/>G35954056 <text:s text:c="2"/>SDD2023CA00203 <text:s text:c="8"/>T ESCUCHO <text:s text:c="41"/>Discapacidad <text:s text:c="3"/>2.2 <text:s text:c="10"/>2 <text:s text:c="18"/>4 <text:s text:c="12"/>0 <text:s text:c="13"/>0 <text:s text:c="12"/>6 <text:s text:c="15"/>8 <text:s text:c="14"/>0 <text:s text:c="12"/>2 <text:s text:c="12"/>2 <text:s text:c="13"/>- <text:s text:c="12"/>- <text:s text:c="14"/>-</text:p>
      <text:p text:style-name="Text"> <text:s text:c="20"/>AYUNTAMIENTO DE LA MATANZA DE <text:s text:c="42"/>ASCENSOR DE LA RESIDENCIA DEPORTIVA DE</text:p>
      <text:p text:style-name="Text"> <text:s text:c="20"/>ACENTEJO</text:p>
      <text:p text:style-name="Text"> <text:s text:c="57"/>P3802500C <text:s text:c="2"/>SDD2023CA00205</text:p>
      <text:p text:style-name="Text"> <text:s text:c="92"/>LA MATANZA DE ACENTEJO</text:p>
      <text:p text:style-name="Text"> <text:s text:c="143"/>Discapacidad <text:s text:c="3"/>4.2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ASOCIACION DE PERSONAS CON</text:p>
      <text:p text:style-name="Text"> <text:s text:c="20"/>DISCAPACIDAD DE LANZAROTE</text:p>
      <text:p text:style-name="Text"> <text:s text:c="57"/>G35046200 <text:s text:c="2"/>SDD2023CA00206 <text:s text:c="8"/>EXPERIENCIA IGUAL INCLUSIÓN <text:s text:c="23"/>Discapacidad <text:s text:c="3"/>1.3 <text:s text:c="10"/>1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92"/>INSTALACIÓN DE ASCENSOR PARA LA MEJORA</text:p>
      <text:p text:style-name="Text"> <text:s text:c="20"/>AYUNTAMIENTO DE LA VICTORIA DE <text:s text:c="41"/>DE LA ACCESIBILIDAD DE EDIFICIO DE</text:p>
      <text:p text:style-name="Text"> <text:s text:c="20"/>ACENTEJO</text:p>
      <text:p text:style-name="Text"> <text:s text:c="57"/>P3805100I <text:s text:c="2"/>SDD2023CA00207</text:p>
      <text:p text:style-name="Text"> <text:s text:c="92"/>APARCAMIENTOS PÚBLICOS UBICADOS EN</text:p>
      <text:p text:style-name="Text"> <text:s text:c="143"/>Discapacidad <text:s text:c="3"/>4.2 <text:s text:c="30"/>4 <text:s text:c="12"/>0 <text:s text:c="13"/>6 <text:s text:c="12"/>6 <text:s text:c="15"/>9 <text:s text:c="14"/>0 <text:s text:c="12"/>7 <text:s text:c="12"/>2 <text:s text:c="13"/>- <text:s text:c="12"/>- <text:s text:c="14"/>-</text:p>
      <text:p text:style-name="Text"> <text:s text:c="92"/>ZONA. PRINCIPAL DEL MUNICIPIO.</text:p>
      <text:p text:style-name="Text"> <text:s text:c="92"/>SONSOLES TE INFORMA. INFORMACIÓN Y</text:p>
      <text:p text:style-name="Text"> <text:s text:c="20"/>FUNDACION TUTELAR CANARIA <text:s text:c="11"/>G38743308 <text:s text:c="2"/>SDD2023CA00208 <text:s text:c="8"/>ORIENTACIÓN JURIDICA Y SOCIAL A <text:s text:c="19"/>Discapacidad <text:s text:c="3"/>1.3 <text:s text:c="10"/>2 <text:s text:c="18"/>- <text:s text:c="13"/>- <text:s text:c="12"/>- <text:s text:c="12"/>- <text:s text:c="15"/>- <text:s text:c="15"/>- <text:s text:c="11"/>- <text:s text:c="12"/>- <text:s text:c="13"/>- <text:s text:c="11"/>20 <text:s text:c="14"/>-</text:p>
      <text:p text:style-name="Text"> <text:s text:c="92"/>PERSONAS CON DISCAPACIDAD Y FAMILIA</text:p>
      <text:p text:style-name="Text"> <text:s text:c="20"/>VITALITI <text:s text:c="28"/>G76661008 <text:s text:c="2"/>SDD2023CA00209 <text:s text:c="8"/>VITALITI O2 <text:s text:c="39"/>Discapacidad <text:s text:c="3"/>2.1 <text:s text:c="10"/>2 <text:s text:c="18"/>4 <text:s text:c="12"/>6 <text:s text:c="13"/>6 <text:s text:c="12"/>0 <text:s text:c="15"/>8 <text:s text:c="14"/>0 <text:s text:c="12"/>2 <text:s text:c="12"/>2 <text:s text:c="13"/>- <text:s text:c="12"/>- <text:s text:c="14"/>-</text:p>
      <text:p text:style-name="Text"> <text:s text:c="92"/>ASCENSOR EN EL ÁREA DE PÁDEL DEL</text:p>
      <text:p text:style-name="Text"> <text:s text:c="20"/>AYUNTAMIENTO DE LA MATANZA DE</text:p>
      <text:p text:style-name="Text"> <text:s text:c="20"/>ACENTEJO</text:p>
      <text:p text:style-name="Text"> <text:s text:c="57"/>P3802500C <text:s text:c="2"/>SDD2023CA00210 <text:s text:c="8"/>COMPLEJO DEPORTIVO MUNICIPAL DE. LA <text:s text:c="15"/>Discapacidad <text:s text:c="3"/>4.2 <text:s text:c="10"/>2 <text:s text:c="18"/>- <text:s text:c="13"/>- <text:s text:c="12"/>- <text:s text:c="12"/>- <text:s text:c="15"/>- <text:s text:c="15"/>- <text:s text:c="11"/>- <text:s text:c="12"/>- <text:s text:c="13"/>- <text:s text:c="11"/>10 <text:s text:c="14"/>-</text:p>
      <text:p text:style-name="Text"> <text:s text:c="92"/>MATANZA DE ACENTEJO</text:p>
      <text:p text:style-name="Text"> <text:s text:c="92"/>ASCENSOR EN EL CENTRO DE</text:p>
      <text:p text:style-name="Text"> <text:s text:c="20"/>AYUNTAMIENTO DE LA MATANZA DE</text:p>
      <text:p text:style-name="Text"> <text:s text:c="20"/>ACENTEJO</text:p>
      <text:p text:style-name="Text"> <text:s text:c="57"/>P3802500C <text:s text:c="2"/>SDD2023CA00212 <text:s text:c="8"/>INTERPRETACIÓN EDEL BARRANCO Y BATALLA Discapacidad <text:s text:c="15"/>4.2 <text:s text:c="10"/>3 <text:s text:c="18"/>4 <text:s text:c="12"/>0 <text:s text:c="13"/>6 <text:s text:c="12"/>6 <text:s text:c="15"/>8 <text:s text:c="14"/>0 <text:s text:c="12"/>3 <text:s text:c="12"/>2 <text:s text:c="13"/>- <text:s text:c="12"/>- <text:s text:c="14"/>-</text:p>
      <text:p text:style-name="Text"> <text:s text:c="92"/>DE ACENTEJO CIBBA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85"/>Fecha: 21/12/2023 - 14:52:12</text:p>
      <text:p text:style-name="Text"> <text:s text:c="31"/>CONCEPCION RAMIREZ CUELLIGA - DIRECTOR/A DE DEPENDENCIA <text:s text:c="181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3/46</text:p>
      <text:p text:style-name="Text"> </text:p>
      <text:p text:style-name="Text"> </text:p>
      <text:p text:style-name="Text"> <text:s text:c="63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104"/>ANEXO VI. PUNTUACIONES DEFINITIVAS DISCAPACIDAD</text:p>
      <text:p text:style-name="Text"> </text:p>
      <text:p text:style-name="Text"> <text:s text:c="224"/>4. <text:s text:c="81"/>10.Actividad</text:p>
      <text:p text:style-name="Text"> <text:s text:c="191"/>2. Inserción <text:s text:c="91"/>9. Actividad</text:p>
      <text:p text:style-name="Text"> <text:s text:c="177"/>1. Importe <text:s text:c="23"/>3. <text:s text:c="4"/>Coordinación <text:s text:c="1"/>5. La adecuación y <text:s text:c="61"/>4.2 -</text:p>
      <text:p text:style-name="Text"> <text:s text:c="192"/>laboral de <text:s text:c="54"/>6. <text:s text:c="39"/>- 4.1 <text:s text:c="19"/>11. Actividad</text:p>
      <text:p text:style-name="Text"> <text:s text:c="181"/>de la <text:s text:c="19"/>Colaboració <text:s text:c="3"/>con la <text:s text:c="6"/>precisión en el <text:s text:c="17"/>7. Ámbito <text:s text:c="8"/>8. <text:s text:c="20"/>Adecuación</text:p>
      <text:p text:style-name="Text"> <text:s text:c="36"/>ENTIDAD <text:s text:c="18"/>CIF <text:s text:c="3"/>EXPEDIENTE SOLICITUD <text:s text:c="15"/>ACTIVIDAD/PROYECTO <text:s text:c="14"/>ÁREA <text:s text:c="6"/>ACTIVIDAD <text:s text:c="6"/>PRIORIDAD <text:s text:c="15"/>personas con <text:s text:c="50"/>Acreditació <text:s text:c="30"/>Adecuación <text:s text:c="18"/>4.3 - Apoyos</text:p>
      <text:p text:style-name="Text"> <text:s text:c="177"/>subvenció <text:s text:c="21"/>n entre <text:s text:c="4"/>Dirección <text:s text:c="1"/>contenido técnico del <text:s text:c="14"/>territorial <text:s text:c="2"/>Experiencia <text:s text:c="15"/>de Edificicos</text:p>
      <text:p text:style-name="Text"> <text:s text:c="190"/>discapacidad <text:s text:c="55"/>n <text:s text:c="35"/>de Servicios <text:s text:c="16"/>Tecnológicos</text:p>
      <text:p text:style-name="Text"> <text:s text:c="182"/>n <text:s text:c="23"/>entidades <text:s text:c="2"/>General de <text:s text:c="7"/>programa <text:s text:c="62"/>Públcios No</text:p>
      <text:p text:style-name="Text"> <text:s text:c="197"/>(*)</text:p>
      <text:p text:style-name="Text"> <text:s text:c="218"/>Dependencia <text:s text:c="78"/>Administrati</text:p>
      <text:p text:style-name="Text"> <text:s text:c="224"/>y <text:s text:c="87"/>vos</text:p>
      <text:p text:style-name="Text"> <text:s text:c="20"/>ASOC AFAMCA - TENERIFE (ASOCIACION <text:s text:c="163"/>Discapacidad</text:p>
      <text:p text:style-name="Text"> <text:s text:c="20"/>DE LA FAMILIA CANARIA)</text:p>
      <text:p text:style-name="Text"> <text:s text:c="57"/>G76805274 <text:s text:c="2"/>SDD2023CA00213 <text:s text:c="8"/>SILSE AFAMCA <text:s text:c="27"/>Discapacidad <text:s text:c="2"/>3.1 <text:s text:c="10"/>1 <text:s text:c="18"/>- <text:s text:c="13"/>- <text:s text:c="14"/>- <text:s text:c="10"/>- <text:s text:c="15"/>- <text:s text:c="15"/>- <text:s text:c="11"/>- <text:s text:c="12"/>- <text:s text:c="13"/>- <text:s text:c="12"/>- <text:s text:c="14"/>-</text:p>
      <text:p text:style-name="Text"> <text:s text:c="92"/>ATENCIÓN A CUIDADORES Y CUIDADORAS</text:p>
      <text:p text:style-name="Text"> <text:s text:c="20"/>CRUZ ROJA ESPAÑOLA <text:s text:c="18"/>Q2866001G <text:s text:c="2"/>SDD2023CA00214</text:p>
      <text:p text:style-name="Text"> <text:s text:c="92"/>PARA PERSONAS CON DISCAPACIDAD</text:p>
      <text:p text:style-name="Text"> <text:s text:c="132"/>Discapacidad <text:s text:c="2"/>2.2 <text:s text:c="10"/>1 <text:s text:c="18"/>- <text:s text:c="13"/>- <text:s text:c="12"/>- <text:s text:c="12"/>- <text:s text:c="15"/>- <text:s text:c="15"/>- <text:s text:c="11"/>- <text:s text:c="12"/>- <text:s text:c="13"/>- <text:s text:c="11"/>20 <text:s text:c="14"/>-</text:p>
      <text:p text:style-name="Text"> <text:s text:c="20"/>AYUNTAMIENTO DE LA MATANZA DE <text:s text:c="42"/>MEJORA DE ACCESIBILIDAD DE LA PISCINA</text:p>
      <text:p text:style-name="Text"> <text:s text:c="20"/>ACENTEJO</text:p>
      <text:p text:style-name="Text"> <text:s text:c="57"/>P3802500C <text:s text:c="2"/>SDD2023CA00215</text:p>
      <text:p text:style-name="Text"> <text:s text:c="92"/>MUNICIPAL DE LA MATANZA DE ACENTEJO</text:p>
      <text:p text:style-name="Text"> <text:s text:c="132"/>Discapacidad <text:s text:c="2"/>4.2 <text:s text:c="10"/>4 <text:s text:c="18"/>- <text:s text:c="13"/>- <text:s text:c="12"/>- <text:s text:c="12"/>- <text:s text:c="15"/>- <text:s text:c="15"/>- <text:s text:c="11"/>- <text:s text:c="12"/>- <text:s text:c="13"/>- <text:s text:c="11"/>20 <text:s text:c="14"/>-</text:p>
      <text:p text:style-name="Text"> <text:s text:c="20"/>ASOCIACION DE PERSONAS CON</text:p>
      <text:p text:style-name="Text"> <text:s text:c="20"/>DISCAPACIDAD DE LANZAROTE</text:p>
      <text:p text:style-name="Text"> <text:s text:c="57"/>G35046200 <text:s text:c="2"/>SDD2023CA00216 <text:s text:c="8"/>SERVICIO DE OCIO INCLUSIVO DE ADISLAN <text:s text:c="2"/>Discapacidad <text:s text:c="2"/>1.3 <text:s text:c="10"/>2 <text:s text:c="18"/>0 <text:s text:c="12"/>6 <text:s text:c="13"/>6 <text:s text:c="12"/>6 <text:s text:c="15"/>8 <text:s text:c="14"/>0 <text:s text:c="12"/>7 <text:s text:c="12"/>0 <text:s text:c="13"/>- <text:s text:c="12"/>- <text:s text:c="14"/>-</text:p>
      <text:p text:style-name="Text"> <text:s text:c="20"/>FUNDACION CANARIA CARLOS <text:s text:c="47"/>NUESTRAS HISTORIAS, NUESTRAS VOCES.</text:p>
      <text:p text:style-name="Text"> <text:s text:c="20"/>GUILLERMO DOMINGUEZ HERNANDEZ</text:p>
      <text:p text:style-name="Text"> <text:s text:c="57"/>G72430895 <text:s text:c="2"/>SDD2023CA00217</text:p>
      <text:p text:style-name="Text"> <text:s text:c="92"/>INCLUSION</text:p>
      <text:p text:style-name="Text"> <text:s text:c="132"/>Discapacidad <text:s text:c="2"/>1.3 <text:s text:c="10"/>1 <text:s text:c="18"/>4 <text:s text:c="12"/>0 <text:s text:c="13"/>0 <text:s text:c="12"/>6 <text:s text:c="15"/>7 <text:s text:c="14"/>0 <text:s text:c="12"/>3 <text:s text:c="12"/>2 <text:s text:c="13"/>- <text:s text:c="12"/>- <text:s text:c="14"/>-</text:p>
      <text:p text:style-name="Text"> <text:s text:c="20"/>ASOC DE DISCAPACITADOS DEL SUR <text:s text:c="41"/>OCIO Y TIEMPO LIBRE INCLUSIVO PARA</text:p>
      <text:p text:style-name="Text"> <text:s text:c="20"/>ADISSUR</text:p>
      <text:p text:style-name="Text"> <text:s text:c="57"/>G76002617 <text:s text:c="2"/>SDD2023CA00219</text:p>
      <text:p text:style-name="Text"> <text:s text:c="92"/>PERSONAS CON DIVERSIDAD FUNCIONAL</text:p>
      <text:p text:style-name="Text"> <text:s text:c="132"/>Discapacidad <text:s text:c="2"/>1.3 <text:s text:c="10"/>2 <text:s text:c="18"/>- <text:s text:c="13"/>- <text:s text:c="12"/>- <text:s text:c="12"/>- <text:s text:c="15"/>- <text:s text:c="15"/>- <text:s text:c="11"/>- <text:s text:c="12"/>- <text:s text:c="13"/>- <text:s text:c="11"/>20 <text:s text:c="14"/>-</text:p>
      <text:p text:style-name="Text"> <text:s text:c="20"/>ASOCIACION DE PERSONAS CON <text:s text:c="45"/>SERVICIO DE CONCILIACION FAMILIAR DE</text:p>
      <text:p text:style-name="Text"> <text:s text:c="20"/>DISCAPACIDAD DE LANZAROTE</text:p>
      <text:p text:style-name="Text"> <text:s text:c="57"/>G35046200 <text:s text:c="2"/>SDD2023CA00220</text:p>
      <text:p text:style-name="Text"> <text:s text:c="92"/>ADISLAN</text:p>
      <text:p text:style-name="Text"> <text:s text:c="132"/>Discapacidad <text:s text:c="2"/>2.1 <text:s text:c="10"/>3 <text:s text:c="18"/>4 <text:s text:c="12"/>6 <text:s text:c="13"/>0 <text:s text:c="12"/>0 <text:s text:c="15"/>8 <text:s text:c="14"/>0 <text:s text:c="12"/>2 <text:s text:c="12"/>2 <text:s text:c="13"/>- <text:s text:c="12"/>- <text:s text:c="14"/>-</text:p>
      <text:p text:style-name="Text"> <text:s text:c="20"/>ASOCIACION PARA LA INCLUSION DE</text:p>
      <text:p text:style-name="Text"> <text:s text:c="20"/>PERSONAS CON DIVERSIDAD FUNCIONAL <text:s text:c="3"/>G01995273 <text:s text:c="2"/>SDD2023CA00221 <text:s text:c="8"/>PROYECTO NUEVA AURORA <text:s text:c="18"/>Discapacidad <text:s text:c="2"/>2.3 <text:s text:c="30"/>0 <text:s text:c="12"/>0 <text:s text:c="13"/>0 <text:s text:c="12"/>6 <text:s text:c="15"/>0 <text:s text:c="14"/>0 <text:s text:c="12"/>2 <text:s text:c="12"/>0 <text:s text:c="13"/>- <text:s text:c="12"/>- <text:s text:c="14"/>-</text:p>
      <text:p text:style-name="Text"> <text:s text:c="20"/>TACANDE</text:p>
      <text:p text:style-name="Text"> <text:s text:c="20"/>ASOC DE FAMILIAS DE PERSONAS CON</text:p>
      <text:p text:style-name="Text"> <text:s text:c="20"/>AUTISMO DE LAS PALMAS</text:p>
      <text:p text:style-name="Text"> <text:s text:c="57"/>G35042977 <text:s text:c="2"/>SDD2023CA00222 <text:s text:c="8"/>PROGRAMA DE DEPORTE JOVEN <text:s text:c="14"/>Discapacidad <text:s text:c="2"/>1.3 <text:s text:c="10"/>4 <text:s text:c="18"/>4 <text:s text:c="12"/>0 <text:s text:c="13"/>6 <text:s text:c="12"/>6 <text:s text:c="15"/>8 <text:s text:c="14"/>0 <text:s text:c="12"/>3 <text:s text:c="12"/>2 <text:s text:c="13"/>- <text:s text:c="12"/>- <text:s text:c="14"/>-</text:p>
      <text:p text:style-name="Text"> <text:s text:c="20"/>FUNDACION CANARIA CARLOS <text:s text:c="47"/>TRAZANDO CAMINOS DE APOYO CANARIAS</text:p>
      <text:p text:style-name="Text"> <text:s text:c="20"/>GUILLERMO DOMINGUEZ HERNANDEZ</text:p>
      <text:p text:style-name="Text"> <text:s text:c="57"/>G72430895 <text:s text:c="2"/>SDD2023CA00223</text:p>
      <text:p text:style-name="Text"> <text:s text:c="92"/>INCLUSIVA</text:p>
      <text:p text:style-name="Text"> <text:s text:c="132"/>Discapacidad <text:s text:c="2"/>1.3 <text:s text:c="10"/>2 <text:s text:c="18"/>4 <text:s text:c="12"/>6 <text:s text:c="13"/>0 <text:s text:c="12"/>0 <text:s text:c="15"/>8 <text:s text:c="14"/>0 <text:s text:c="12"/>3 <text:s text:c="12"/>2 <text:s text:c="13"/>- <text:s text:c="12"/>- <text:s text:c="14"/>-</text:p>
      <text:p text:style-name="Text"> <text:s text:c="20"/>ASOCIACION SOLIDARIA INFINITY <text:s text:c="7"/>G16880403 <text:s text:c="2"/>SDD2023CA00224 <text:s text:c="8"/>RESPIREMOS <text:s text:c="29"/>Discapacidad <text:s text:c="2"/>2.1 <text:s text:c="10"/>3 <text:s text:c="18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20"/>ASOCIACION DE PERSONAS CON</text:p>
      <text:p text:style-name="Text"> <text:s text:c="20"/>DISCAPACIDAD DE LANZAROTE</text:p>
      <text:p text:style-name="Text"> <text:s text:c="57"/>G35046200 <text:s text:c="2"/>SDD2023CA00228 <text:s text:c="8"/>PARTICIPACION SOCIAL III <text:s text:c="15"/>Discapacidad <text:s text:c="2"/>1.3 <text:s text:c="10"/>4 <text:s text:c="18"/>0 <text:s text:c="12"/>0 <text:s text:c="13"/>0 <text:s text:c="12"/>0 <text:s text:c="15"/>7 <text:s text:c="14"/>0 <text:s text:c="12"/>2 <text:s text:c="12"/>2 <text:s text:c="13"/>- <text:s text:c="12"/>- <text:s text:c="14"/>-</text:p>
      <text:p text:style-name="Text"> <text:s text:c="20"/>FUNDACION CANARIA CARLOS</text:p>
      <text:p text:style-name="Text"> <text:s text:c="20"/>GUILLERMO DOMINGUEZ HERNANDEZ</text:p>
      <text:p text:style-name="Text"> <text:s text:c="57"/>G72430895 <text:s text:c="2"/>SDD2023CA00229 <text:s text:c="8"/>FCGDH INCLUSIVA <text:s text:c="24"/>Discapacidad <text:s text:c="2"/>4.1 <text:s text:c="10"/>4 <text:s text:c="18"/>0 <text:s text:c="12"/>0 <text:s text:c="13"/>6 <text:s text:c="12"/>6 <text:s text:c="15"/>0 <text:s text:c="14"/>0 <text:s text:c="12"/>7 <text:s text:c="12"/>2 <text:s text:c="13"/>- <text:s text:c="12"/>- <text:s text:c="14"/>-</text:p>
      <text:p text:style-name="Text"> <text:s text:c="92"/>TENGO UN PLAN APOYOS PARA LA</text:p>
      <text:p text:style-name="Text"> <text:s text:c="20"/>FUNDACION TUTELAR CANARIA ADEPSI <text:s text:c="4"/>G35750470 <text:s text:c="2"/>SDD2023CA00231 <text:s text:c="8"/>INTEGRACIÓN SOCIO COMUNITARIA DE <text:s text:c="7"/>Discapacidad <text:s text:c="2"/>1.3 <text:s text:c="30"/>- <text:s text:c="13"/>- <text:s text:c="12"/>- <text:s text:c="12"/>- <text:s text:c="15"/>- <text:s text:c="15"/>- <text:s text:c="11"/>- <text:s text:c="12"/>- <text:s text:c="13"/>- <text:s text:c="12"/>- <text:s text:c="14"/>-</text:p>
      <text:p text:style-name="Text"> <text:s text:c="92"/>PERSONAS CON DISCAPACIDAD</text:p>
      <text:p text:style-name="Text"> <text:s text:c="20"/>ASOC INNSURFF <text:s text:c="23"/>G67652610 <text:s text:c="2"/>SDD2023CA00019 <text:s text:c="48"/>Discapacidad <text:s text:c="36"/>4 <text:s text:c="12"/>0 <text:s text:c="13"/>0 <text:s text:c="12"/>0 <text:s text:c="14"/>10 <text:s text:c="14"/>0 <text:s text:c="12"/>2 <text:s text:c="12"/>2 <text:s text:c="13"/>- <text:s text:c="12"/>- <text:s text:c="14"/>-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73"/>Fecha: 21/12/2023 - 14:52:12</text:p>
      <text:p text:style-name="Text"> <text:s text:c="31"/>CONCEPCION RAMIREZ CUELLIGA - DIRECTOR/A DE DEPENDENCIA <text:s text:c="169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4/46</text:p>
      <text:p text:style-name="Text"> </text:p>
      <text:p text:style-name="Text"> </text:p>
      <text:p text:style-name="Text"> <text:s text:c="62"/>S7LjfspXUPzgI5dmF74FhHB4jH81yWmO</text:p>
      <text:p text:style-name="Text"> <text:s text:c="69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8"/>ANEXO VI. PUNTUACIONES DEFINITIVAS PROYECTOS DEPENDENCIA</text:p>
      <text:p text:style-name="Text"> </text:p>
      <text:p text:style-name="Text"> <text:s text:c="232"/>4. <text:s text:c="81"/>10.Actividad</text:p>
      <text:p text:style-name="Text"> <text:s text:c="199"/>2. Inserción <text:s text:c="91"/>9. Actividad</text:p>
      <text:p text:style-name="Text"> <text:s text:c="187"/>1. Importe <text:s text:c="21"/>3. <text:s text:c="4"/>Coordinación <text:s text:c="1"/>5. La adecuación y <text:s text:c="61"/>4.2 -</text:p>
      <text:p text:style-name="Text"> <text:s text:c="200"/>laboral de <text:s text:c="54"/>6. <text:s text:c="39"/>- 4.1 <text:s text:c="19"/>11. Actividad</text:p>
      <text:p text:style-name="Text"> <text:s text:c="191"/>de la <text:s text:c="17"/>Colaboració <text:s text:c="3"/>con la <text:s text:c="6"/>precisión en el <text:s text:c="17"/>7. Ámbito <text:s text:c="8"/>8. <text:s text:c="20"/>Adecuación <text:s text:c="24"/>TOTAL</text:p>
      <text:p text:style-name="Text"> <text:s text:c="35"/>ENTIDAD <text:s text:c="20"/>CIF <text:s text:c="4"/>EXPEDIENTE SOLICITUD <text:s text:c="16"/>ACTIVIDAD/PROYECTO <text:s text:c="21"/>ÁREA <text:s text:c="6"/>ACTIVIDAD <text:s text:c="6"/>PRIORIDAD <text:s text:c="13"/>personas con <text:s text:c="50"/>Acreditació <text:s text:c="30"/>Adecuación <text:s text:c="18"/>4.3 - Apoyos</text:p>
      <text:p text:style-name="Text"> <text:s text:c="187"/>subvenció <text:s text:c="19"/>n entre <text:s text:c="4"/>Dirección <text:s text:c="1"/>contenido técnico del <text:s text:c="14"/>territorial <text:s text:c="2"/>Experiencia <text:s text:c="15"/>de Edificicos <text:s text:c="18"/>VALORACIÓN</text:p>
      <text:p text:style-name="Text"> <text:s text:c="198"/>discapacidad <text:s text:c="55"/>n <text:s text:c="35"/>de Servicios <text:s text:c="16"/>Tecnológicos</text:p>
      <text:p text:style-name="Text"> <text:s text:c="192"/>n <text:s text:c="21"/>entidades <text:s text:c="2"/>General de <text:s text:c="7"/>programa <text:s text:c="62"/>Públcios No</text:p>
      <text:p text:style-name="Text"> <text:s text:c="205"/>(*)</text:p>
      <text:p text:style-name="Text"> <text:s text:c="226"/>Dependencia <text:s text:c="78"/>Administrati</text:p>
      <text:p text:style-name="Text"> <text:s text:c="232"/>y <text:s text:c="87"/>vos</text:p>
      <text:p text:style-name="Text"> <text:s text:c="20"/>RESIDENCIA Y GUARDERIA LABOURE <text:s text:c="43"/>OPTIMIZAR EL EQUIPAMIENTO PARA LAS <text:s text:c="97"/>Discapacidad</text:p>
      <text:p text:style-name="Text"> <text:s text:c="20"/>HIJAS DE LA CARIDAD</text:p>
      <text:p text:style-name="Text"> <text:s text:c="58"/>R3500100G <text:s text:c="2"/>SDD2023CA00037</text:p>
      <text:p text:style-name="Text"> <text:s text:c="94"/>PERSONAS CON DEPENDENCIA DE LA RGL 23</text:p>
      <text:p text:style-name="Text"> <text:s text:c="143"/>Dependencia <text:s text:c="2"/>4.1 <text:s text:c="30"/>- <text:s text:c="11"/>- <text:s text:c="14"/>- <text:s text:c="10"/>- <text:s text:c="15"/>- <text:s text:c="15"/>- <text:s text:c="11"/>- <text:s text:c="12"/>- <text:s text:c="13"/>2 <text:s text:c="12"/>- <text:s text:c="14"/>- <text:s text:c="12"/>2</text:p>
      <text:p text:style-name="Text"> <text:s text:c="20"/>ASOC INTERVENCION SOCIAL ATLANTICO <text:s text:c="3"/>G76779255 <text:s text:c="2"/>SDD2023CA00038 <text:s text:c="9"/>APRENDER PARA CUIDAR <text:s text:c="28"/>Dependencia <text:s text:c="2"/>2.3 <text:s text:c="10"/>1 <text:s text:c="18"/>0 <text:s text:c="11"/>0 <text:s text:c="12"/>0 <text:s text:c="12"/>0 <text:s text:c="14"/>10 <text:s text:c="14"/>0 <text:s text:c="12"/>2 <text:s text:c="12"/>2 <text:s text:c="13"/>- <text:s text:c="12"/>- <text:s text:c="14"/>- <text:s text:c="11"/>14</text:p>
      <text:p text:style-name="Text"> <text:s text:c="20"/>ASOC.PROVINCIAL DE FAMILIARES DE</text:p>
      <text:p text:style-name="Text"> <text:s text:c="20"/>ENFERMOS DE PARKINSON TENERIFE <text:s text:c="7"/>G38649190 <text:s text:c="2"/>SDD2023CA00046 <text:s text:c="9"/>CONVIVE V <text:s text:c="39"/>Dependencia <text:s text:c="2"/>2.2 <text:s text:c="10"/>1 <text:s text:c="18"/>4 <text:s text:c="11"/>0 <text:s text:c="12"/>0 <text:s text:c="12"/>6 <text:s text:c="14"/>10 <text:s text:c="14"/>4 <text:s text:c="12"/>2 <text:s text:c="12"/>2 <text:s text:c="13"/>- <text:s text:c="12"/>- <text:s text:c="14"/>- <text:s text:c="11"/>28</text:p>
      <text:p text:style-name="Text"> <text:s text:c="20"/>PARKTFE</text:p>
      <text:p text:style-name="Text"> <text:s text:c="20"/>CENTRO DE DIA CASA HORTENSIA <text:s text:c="9"/>G02905461 <text:s text:c="2"/>SDD2023CA00056 <text:s text:c="9"/>PROYECTO DE LA BARCA <text:s text:c="28"/>Dependencia <text:s text:c="2"/>1.2 <text:s text:c="10"/>3 <text:s text:c="18"/>0 <text:s text:c="11"/>0 <text:s text:c="12"/>0 <text:s text:c="12"/>6 <text:s text:c="15"/>2 <text:s text:c="14"/>0 <text:s text:c="12"/>0 <text:s text:c="12"/>0 <text:s text:c="57"/>8</text:p>
      <text:p text:style-name="Text"> <text:s text:c="20"/>ASOC.PROVINCIAL DE FAMILIARES DE</text:p>
      <text:p text:style-name="Text"> <text:s text:c="20"/>ENFERMOS DE PARKINSON TENERIFE <text:s text:c="7"/>G38649190 <text:s text:c="2"/>SDD2023CA00058 <text:s text:c="9"/>DE VUELTA A LA REALIDAD, IV <text:s text:c="21"/>Dependencia <text:s text:c="2"/>1.2 <text:s text:c="10"/>2 <text:s text:c="18"/>4 <text:s text:c="11"/>0 <text:s text:c="12"/>0 <text:s text:c="12"/>6 <text:s text:c="14"/>10 <text:s text:c="14"/>0 <text:s text:c="12"/>2 <text:s text:c="12"/>2 <text:s text:c="13"/>- <text:s text:c="12"/>- <text:s text:c="14"/>- <text:s text:c="11"/>24</text:p>
      <text:p text:style-name="Text"> <text:s text:c="20"/>PARKTFE</text:p>
      <text:p text:style-name="Text"> <text:s text:c="20"/>CENTRO DE DIA CASA HORTENSIA <text:s text:c="9"/>G02905461 <text:s text:c="2"/>SDD2023CA00060 <text:s text:c="9"/>PROYECTO BEGOÑA <text:s text:c="33"/>Dependencia <text:s text:c="2"/>3.3 <text:s text:c="10"/>2 <text:s text:c="18"/>0 <text:s text:c="11"/>0 <text:s text:c="12"/>0 <text:s text:c="12"/>6 <text:s text:c="15"/>7 <text:s text:c="14"/>0 <text:s text:c="12"/>2 <text:s text:c="12"/>2 <text:s text:c="13"/>- <text:s text:c="12"/>- <text:s text:c="14"/>- <text:s text:c="11"/>17</text:p>
      <text:p text:style-name="Text"> <text:s text:c="20"/>STRONGER TOGETHER ASOC DE</text:p>
      <text:p text:style-name="Text"> <text:s text:c="20"/>EXTRANJEROS</text:p>
      <text:p text:style-name="Text"> <text:s text:c="58"/>G01648393 <text:s text:c="2"/>SDD2023CA00062 <text:s text:c="9"/>DONT BE ALONE NO ESTÉS SOLO <text:s text:c="21"/>Dependencia <text:s text:c="2"/>1.3 <text:s text:c="10"/>1 <text:s text:c="59"/>- <text:s text:c="15"/>- <text:s text:c="15"/>- <text:s text:c="11"/>- <text:s text:c="12"/>- <text:s text:c="13"/>- <text:s text:c="12"/>- <text:s text:c="14"/>- <text:s text:c="12"/>0</text:p>
      <text:p text:style-name="Text"> <text:s text:c="20"/>ASOC INTERVENCION SOCIAL ATLANTICO <text:s text:c="3"/>G76779255 <text:s text:c="2"/>SDD2023CA00067 <text:s text:c="9"/>CENTRO DE DIA VIDA PLENA <text:s text:c="24"/>Dependencia <text:s text:c="2"/>2.1 <text:s text:c="10"/>4 <text:s text:c="18"/>0 <text:s text:c="11"/>0 <text:s text:c="12"/>0 <text:s text:c="12"/>6 <text:s text:c="15"/>8 <text:s text:c="14"/>0 <text:s text:c="12"/>2 <text:s text:c="12"/>0 <text:s text:c="13"/>- <text:s text:c="12"/>- <text:s text:c="14"/>- <text:s text:c="11"/>16</text:p>
      <text:p text:style-name="Text"> <text:s text:c="94"/>YO, ELIJO MI PLAN DE OCIO. SERVICIO DE</text:p>
      <text:p text:style-name="Text"> <text:s text:c="20"/>ASOC DE AYUDA A PERSONAS CON <text:s text:c="45"/>OCIO INCLUSIVO, CREATIVO Y DE TERAPIAS</text:p>
      <text:p text:style-name="Text"> <text:s text:c="20"/>DEPENDENCIA EN CANARIAS</text:p>
      <text:p text:style-name="Text"> <text:s text:c="58"/>G76604842 <text:s text:c="2"/>SDD2023CA00069</text:p>
      <text:p text:style-name="Text"> <text:s text:c="94"/>INTEGRALES Y TICS PARA PERSONAS</text:p>
      <text:p text:style-name="Text"> <text:s text:c="143"/>Dependencia <text:s text:c="2"/>1.3 <text:s text:c="10"/>1 <text:s text:c="18"/>4 <text:s text:c="11"/>0 <text:s text:c="12"/>6 <text:s text:c="12"/>6 <text:s text:c="15"/>9 <text:s text:c="14"/>0 <text:s text:c="12"/>3 <text:s text:c="12"/>2 <text:s text:c="13"/>- <text:s text:c="12"/>- <text:s text:c="14"/>- <text:s text:c="11"/>30</text:p>
      <text:p text:style-name="Text"> <text:s text:c="94"/>DEPENDIENTES POR DISCAPACIDAD</text:p>
      <text:p text:style-name="Text"> <text:s text:c="94"/>ATENCIÓN INTEGRAL PARA PERSONAS</text:p>
      <text:p text:style-name="Text"> <text:s text:c="20"/>AFA TABAIBA-MOYA ASOC DE FAMILIARES</text:p>
      <text:p text:style-name="Text"> <text:s text:c="20"/>Y AMIGOS DE PERSONAS ENFERMAS</text:p>
      <text:p text:style-name="Text"> <text:s text:c="58"/>G35929314 <text:s text:c="2"/>SDD2023CA00072 <text:s text:c="9"/>DEPENDIENTES CON LA ENFERMEDAD DE <text:s text:c="15"/>Dependencia <text:s text:c="2"/>1.3 <text:s text:c="30"/>4 <text:s text:c="11"/>0 <text:s text:c="12"/>0 <text:s text:c="12"/>6 <text:s text:c="15"/>8 <text:s text:c="14"/>0 <text:s text:c="12"/>2 <text:s text:c="12"/>2 <text:s text:c="13"/>- <text:s text:c="12"/>- <text:s text:c="14"/>- <text:s text:c="11"/>22</text:p>
      <text:p text:style-name="Text"> <text:s text:c="94"/>ALZHEIMER Y SUS CUIDADORES AS</text:p>
      <text:p text:style-name="Text"> <text:s text:c="94"/>CERCA DE TI ACOMPAÑÁNDOTE.</text:p>
      <text:p text:style-name="Text"> <text:s text:c="20"/>ASOC DE AYUDA A PERSONAS CON <text:s text:c="45"/>ACOMPAÑAMIENTO A FAMILIAS Y CUIDADORES</text:p>
      <text:p text:style-name="Text"> <text:s text:c="20"/>DEPENDENCIA EN CANARIAS</text:p>
      <text:p text:style-name="Text"> <text:s text:c="58"/>G76604842 <text:s text:c="2"/>SDD2023CA00075</text:p>
      <text:p text:style-name="Text"> <text:s text:c="94"/>NO PROFESIONALES DE PERSONAS</text:p>
      <text:p text:style-name="Text"> <text:s text:c="133"/>Dependencia <text:s text:c="12"/>2.2 <text:s text:c="10"/>2 <text:s text:c="18"/>0 <text:s text:c="11"/>0 <text:s text:c="12"/>0 <text:s text:c="12"/>6 <text:s text:c="15"/>9 <text:s text:c="14"/>0 <text:s text:c="12"/>3 <text:s text:c="12"/>2 <text:s text:c="13"/>- <text:s text:c="12"/>- <text:s text:c="14"/>- <text:s text:c="11"/>20</text:p>
      <text:p text:style-name="Text"> <text:s text:c="94"/>DEPENDIENTES</text:p>
      <text:p text:style-name="Text"> <text:s text:c="20"/>ASOC ALDIS PARA PREVENIR Y SANAR <text:s text:c="41"/>FOMENTO DE LA AUTONOMÍA PERSONAL PARA</text:p>
      <text:p text:style-name="Text"> <text:s text:c="20"/>ENFERMEDADES INFANTILES</text:p>
      <text:p text:style-name="Text"> <text:s text:c="58"/>G38858080 <text:s text:c="2"/>SDD2023CA00082</text:p>
      <text:p text:style-name="Text"> <text:s text:c="94"/>JÓVENES CON DEPENDENCIA.</text:p>
      <text:p text:style-name="Text"> <text:s text:c="132"/>Dependencia <text:s text:c="13"/>1.3 <text:s text:c="10"/>1 <text:s text:c="18"/>0 <text:s text:c="11"/>0 <text:s text:c="12"/>0 <text:s text:c="12"/>6 <text:s text:c="15"/>8 <text:s text:c="14"/>0 <text:s text:c="12"/>2 <text:s text:c="12"/>2 <text:s text:c="13"/>- <text:s text:c="12"/>- <text:s text:c="14"/>- <text:s text:c="11"/>18</text:p>
      <text:p text:style-name="Text"> <text:s text:c="20"/>ASOC DOMITILA HERNANDEZ DESDE</text:p>
      <text:p text:style-name="Text"> <text:s text:c="20"/>TACORONTE POR LA IGUADAD DE <text:s text:c="10"/>G38728382 <text:s text:c="2"/>SDD2023CA00084 <text:s text:c="9"/>CUIDÉMONOS 4 <text:s text:c="36"/>Dependencia <text:s text:c="2"/>2.3 <text:s text:c="10"/>1 <text:s text:c="18"/>0 <text:s text:c="11"/>0 <text:s text:c="12"/>6 <text:s text:c="12"/>6 <text:s text:c="15"/>8 <text:s text:c="14"/>0 <text:s text:c="12"/>2 <text:s text:c="12"/>2 <text:s text:c="13"/>- <text:s text:c="12"/>- <text:s text:c="14"/>- <text:s text:c="11"/>24</text:p>
      <text:p text:style-name="Text"> <text:s text:c="20"/>OPORTUNIDADES</text:p>
      <text:p text:style-name="Text"> <text:s text:c="20"/>ASOC INTERVENCION SOCIAL ATLANTICO <text:s text:c="3"/>G76779255 <text:s text:c="2"/>SDD2023CA00086 <text:s text:c="9"/>CUIDAR A LOS QUE CUIDAN <text:s text:c="25"/>Dependencia <text:s text:c="2"/>2.2 <text:s text:c="10"/>3 <text:s text:c="18"/>0 <text:s text:c="11"/>0 <text:s text:c="12"/>0 <text:s text:c="12"/>6 <text:s text:c="15"/>8 <text:s text:c="14"/>0 <text:s text:c="12"/>7 <text:s text:c="12"/>2 <text:s text:c="13"/>- <text:s text:c="12"/>- <text:s text:c="14"/>- <text:s text:c="11"/>23</text:p>
      <text:p text:style-name="Text"> <text:s text:c="20"/>ASOC DE ACCION SOCIOCOMUNITARIA</text:p>
      <text:p text:style-name="Text"> <text:s text:c="20"/>SUMAS</text:p>
      <text:p text:style-name="Text"> <text:s text:c="58"/>G76654102 <text:s text:c="2"/>SDD2023CA00087 <text:s text:c="9"/>CUIDÁNDONOS 2.0 <text:s text:c="33"/>Dependencia <text:s text:c="2"/>2.3 <text:s text:c="30"/>4 <text:s text:c="11"/>6 <text:s text:c="12"/>6 <text:s text:c="12"/>6 <text:s text:c="15"/>8 <text:s text:c="14"/>4 <text:s text:c="12"/>7 <text:s text:c="12"/>2 <text:s text:c="13"/>- <text:s text:c="12"/>- <text:s text:c="14"/>- <text:s text:c="11"/>43</text:p>
      <text:p text:style-name="Text"> <text:s text:c="20"/>CENTRO DE DIA CASA HORTENSIA <text:s text:c="9"/>G02905461 <text:s text:c="2"/>SDD2023CA00096 <text:s text:c="9"/>PROYECTO CAMELIA <text:s text:c="32"/>Dependencia <text:s text:c="2"/>2.2 <text:s text:c="10"/>4 <text:s text:c="18"/>0 <text:s text:c="11"/>0 <text:s text:c="12"/>0 <text:s text:c="12"/>6 <text:s text:c="15"/>3 <text:s text:c="14"/>0 <text:s text:c="12"/>0 <text:s text:c="12"/>0 <text:s text:c="57"/>9</text:p>
      <text:p text:style-name="Text"> <text:s text:c="94"/>DOTAR DE EQUIPAMIENTO DE APOYO PARA LA</text:p>
      <text:p text:style-name="Text"> <text:s text:c="20"/>CASA SAN VICENTE DE PAUL <text:s text:c="13"/>R3500314D <text:s text:c="2"/>SDD2023CA00103</text:p>
      <text:p text:style-name="Text"> <text:s text:c="94"/>ATENCIÓN DE LAS PERSONAS DEPENDIENTES</text:p>
      <text:p text:style-name="Text"> <text:s text:c="143"/>Dependencia <text:s text:c="2"/>4.1 <text:s text:c="10"/>1 <text:s text:c="18"/>- <text:s text:c="11"/>- <text:s text:c="12"/>- <text:s text:c="12"/>- <text:s text:c="15"/>- <text:s text:c="15"/>- <text:s text:c="11"/>- <text:s text:c="12"/>- <text:s text:c="13"/>2 <text:s text:c="12"/>- <text:s text:c="14"/>- <text:s text:c="12"/>2</text:p>
      <text:p text:style-name="Text"> <text:s text:c="94"/>ACOMPAÑAME EN EL ENVEJECIMIENTO</text:p>
      <text:p text:style-name="Text"> <text:s text:c="20"/>CASA SAN VICENTE DE PAUL <text:s text:c="13"/>R3500314D <text:s text:c="2"/>SDD2023CA00104</text:p>
      <text:p text:style-name="Text"> <text:s text:c="94"/>ACTIVO DE LAS PERSONAS DEPENDIENTES</text:p>
      <text:p text:style-name="Text"> <text:s text:c="143"/>Dependencia <text:s text:c="2"/>1.3 <text:s text:c="10"/>2 <text:s text:c="18"/>0 <text:s text:c="11"/>0 <text:s text:c="12"/>0 <text:s text:c="12"/>6 <text:s text:c="15"/>9 <text:s text:c="14"/>4 <text:s text:c="12"/>2 <text:s text:c="12"/>2 <text:s text:c="13"/>- <text:s text:c="12"/>- <text:s text:c="14"/>- <text:s text:c="11"/>23</text:p>
      <text:p text:style-name="Text"> <text:s text:c="20"/>FUNDACION PARA LA FORMACION</text:p>
      <text:p text:style-name="Text"> <text:s text:c="20"/>INTEGRAL Y PROMOCION SACIO LABORAL G38490785 <text:s text:c="5"/>SDD2023CA00109 <text:s text:c="9"/>INDESCOM <text:s text:c="40"/>Dependencia <text:s text:c="2"/>1.2 <text:s text:c="10"/>3 <text:s text:c="18"/>- <text:s text:c="11"/>- <text:s text:c="12"/>- <text:s text:c="12"/>- <text:s text:c="15"/>- <text:s text:c="15"/>- <text:s text:c="11"/>- <text:s text:c="12"/>- <text:s text:c="13"/>- <text:s text:c="12"/>- <text:s text:c="14"/>- <text:s text:c="12"/>0</text:p>
      <text:p text:style-name="Text"> <text:s text:c="20"/>Y COOP PARA EL DESARROLLO ISONORTE</text:p>
      <text:p text:style-name="Text"> <text:s text:c="94"/>REFORMA Y ADECUACIÓN DE</text:p>
      <text:p text:style-name="Text"> <text:s text:c="94"/>INFRAESTRUCTURA PARA LA CREACIÓN DE UN</text:p>
      <text:p text:style-name="Text"> <text:s text:c="94"/>CENTRO DE ESTANCIA DIURNA OCUPACIONAL</text:p>
      <text:p text:style-name="Text"> <text:s text:c="20"/>CIUDAD DE SAN JUAN DE DIOS <text:s text:c="11"/>R3500084C <text:s text:c="2"/>SDD2023CA00119 <text:s text:c="9"/>DESTINADO A PERSONAS ADULTAS QUE SE <text:s text:c="3"/>Dependencia <text:s text:c="12"/>4.1 <text:s text:c="10"/>3 <text:s text:c="18"/>- <text:s text:c="11"/>- <text:s text:c="12"/>- <text:s text:c="12"/>- <text:s text:c="15"/>- <text:s text:c="15"/>- <text:s text:c="11"/>- <text:s text:c="12"/>- <text:s text:c="13"/>2 <text:s text:c="12"/>- <text:s text:c="14"/>- <text:s text:c="12"/>2</text:p>
      <text:p text:style-name="Text"> <text:s text:c="94"/>ENCUENTRAN EN SITUACIÓN DE</text:p>
      <text:p text:style-name="Text"> <text:s text:c="94"/>DEPENDENCIA POR PATOLOGÍA MENTAL</text:p>
      <text:p text:style-name="Text"> <text:s text:c="94"/>SEVERA.</text:p>
      <text:p text:style-name="Text"> <text:s text:c="20"/>AYUNTAMIENTO LA ALDEA DE SAN</text:p>
      <text:p text:style-name="Text"> <text:s text:c="20"/>NICOLAS</text:p>
      <text:p text:style-name="Text"> <text:s text:c="58"/>P3502100E <text:s text:c="2"/>SDD2023CA00122 <text:s text:c="9"/>ACOMPAÑAME <text:s text:c="38"/>Dependencia <text:s text:c="2"/>2.1 <text:s text:c="10"/>1 <text:s text:c="18"/>- <text:s text:c="11"/>- <text:s text:c="12"/>- <text:s text:c="12"/>- <text:s text:c="15"/>- <text:s text:c="15"/>- <text:s text:c="11"/>- <text:s text:c="12"/>- <text:s text:c="13"/>- <text:s text:c="12"/>- <text:s text:c="14"/>- <text:s text:c="12"/>0</text:p>
      <text:p text:style-name="Text"> <text:s text:c="94"/>Obra de mejoras y adaptación a la normativa de</text:p>
      <text:p text:style-name="Text"> <text:s text:c="20"/>CENTRO DE DIA CASA HORTENSIA <text:s text:c="9"/>G02905461 <text:s text:c="2"/>SDD2023CA00125 <text:s text:c="9"/>accesibilidad Centro Residencial para personas <text:s text:c="2"/>Dependencia <text:s text:c="2"/>4.1 <text:s text:c="10"/>1 <text:s text:c="18"/>- <text:s text:c="11"/>- <text:s text:c="12"/>- <text:s text:c="12"/>- <text:s text:c="15"/>- <text:s text:c="15"/>- <text:s text:c="11"/>- <text:s text:c="12"/>- <text:s text:c="13"/>8 <text:s text:c="12"/>- <text:s text:c="14"/>- <text:s text:c="12"/>8</text:p>
      <text:p text:style-name="Text"> <text:s text:c="94"/>mayores dependientes Casa Hortensia Gáldar.</text:p>
      <text:p text:style-name="Text"> <text:s text:c="20"/>ASOC DE AYUDA A PERSONAS CON <text:s text:c="45"/>YO ELIJO MI PLAN DE VIDA. ASISTENCIA</text:p>
      <text:p text:style-name="Text"> <text:s text:c="20"/>DEPENDENCIA EN CANARIAS</text:p>
      <text:p text:style-name="Text"> <text:s text:c="58"/>G76604842 <text:s text:c="2"/>SDD2023CA00126</text:p>
      <text:p text:style-name="Text"> <text:s text:c="94"/>PERSONAL APEDECA</text:p>
      <text:p text:style-name="Text"> <text:s text:c="143"/>Dependencia <text:s text:c="2"/>3.2 <text:s text:c="10"/>3 <text:s text:c="18"/>0 <text:s text:c="11"/>0 <text:s text:c="12"/>0 <text:s text:c="12"/>6 <text:s text:c="15"/>7 <text:s text:c="14"/>0 <text:s text:c="12"/>3 <text:s text:c="12"/>0 <text:s text:c="13"/>- <text:s text:c="12"/>- <text:s text:c="14"/>- <text:s text:c="11"/>16</text:p>
      <text:p text:style-name="Text"> <text:s text:c="94"/>EQUIPAMIENTO CENTRO DE ESTANCIA DIURNA</text:p>
      <text:p text:style-name="Text"> <text:s text:c="20"/>ASOC FAM ALZHEIMER DE LZTE Y FUERT <text:s text:c="3"/>G35439785 <text:s text:c="2"/>SDD2023CA00129</text:p>
      <text:p text:style-name="Text"> <text:s text:c="94"/>CASA PAQUITA</text:p>
      <text:p text:style-name="Text"> <text:s text:c="133"/>Dependencia <text:s text:c="12"/>4.1 <text:s text:c="30"/>- <text:s text:c="11"/>- <text:s text:c="12"/>- <text:s text:c="12"/>- <text:s text:c="15"/>- <text:s text:c="15"/>- <text:s text:c="11"/>- <text:s text:c="12"/>- <text:s text:c="13"/>2 <text:s text:c="12"/>- <text:s text:c="14"/>- <text:s text:c="12"/>2</text:p>
      <text:p text:style-name="Text"> <text:s text:c="20"/>ASOC DE PERSONAS MAYORES Y <text:s text:c="47"/>UNIDOS POR EL CUIDADO. FORTALECIENDO A</text:p>
      <text:p text:style-name="Text"> <text:s text:c="20"/>FAMILIAS SOLIDARIDAD <text:s text:c="17"/>G49225980 <text:s text:c="2"/>SDD2023CA00138 <text:s text:c="9"/>LOS CUIDADORES DE PERSONAS <text:s text:c="22"/>Dependencia <text:s text:c="2"/>2.2 <text:s text:c="10"/>1 <text:s text:c="18"/>0 <text:s text:c="11"/>6 <text:s text:c="12"/>0 <text:s text:c="12"/>6 <text:s text:c="15"/>3 <text:s text:c="14"/>0 <text:s text:c="12"/>3 <text:s text:c="12"/>2 <text:s text:c="13"/>- <text:s text:c="12"/>- <text:s text:c="14"/>- <text:s text:c="11"/>20</text:p>
      <text:p text:style-name="Text"> <text:s text:c="20"/>INTERGENERACIONAL <text:s text:c="56"/>DEPENDIENTES</text:p>
      <text:p text:style-name="Text"> <text:s text:c="20"/>ASOC DE CUIDADORAS FAMILIARES Y</text:p>
      <text:p text:style-name="Text"> <text:s text:c="94"/>DIGNIFICANDO LA ALIMENTACIÓN DE LAS</text:p>
      <text:p text:style-name="Text"> <text:s text:c="20"/>AMIG@S DE PERSONAS CON <text:s text:c="15"/>G38877312 <text:s text:c="2"/>SDD2023CA00141</text:p>
      <text:p text:style-name="Text"> <text:s text:c="94"/>PERSONAS MAYORES</text:p>
      <text:p text:style-name="Text"> <text:s text:c="143"/>Dependencia <text:s text:c="2"/>4.1 <text:s text:c="10"/>1 <text:s text:c="18"/>- <text:s text:c="11"/>- <text:s text:c="12"/>- <text:s text:c="12"/>- <text:s text:c="15"/>- <text:s text:c="15"/>- <text:s text:c="11"/>- <text:s text:c="12"/>- <text:s text:c="13"/>0 <text:s text:c="12"/>- <text:s text:c="14"/>- <text:s text:c="12"/>0</text:p>
      <text:p text:style-name="Text"> <text:s text:c="20"/>DEPENDENCIA</text:p>
      <text:p text:style-name="Text"> <text:s text:c="20"/>AYUNTAMIENTO LA ALDEA DE SAN</text:p>
      <text:p text:style-name="Text"> <text:s text:c="20"/>NICOLAS</text:p>
      <text:p text:style-name="Text"> <text:s text:c="58"/>P3502100E <text:s text:c="2"/>SDD2023CA00144 <text:s text:c="9"/>ENVEJECIMIENTO ACTIVO <text:s text:c="27"/>Dependencia <text:s text:c="2"/>3.2 <text:s text:c="10"/>2 <text:s text:c="31"/>- <text:s text:c="12"/>- <text:s text:c="12"/>- <text:s text:c="15"/>- <text:s text:c="15"/>- <text:s text:c="11"/>- <text:s text:c="12"/>- <text:s text:c="13"/>- <text:s text:c="12"/>- <text:s text:c="14"/>- <text:s text:c="12"/>0</text:p>
      <text:p text:style-name="Text"> <text:s text:c="94"/>FOMENTO DE LA COMUNICACIÓN A TRAVES DE</text:p>
      <text:p text:style-name="Text"> <text:s text:c="20"/>ASOCIACION PARA LA ATENCION A LA</text:p>
      <text:p text:style-name="Text"> <text:s text:c="20"/>DIVERSIDAD CENTRO AGORA</text:p>
      <text:p text:style-name="Text"> <text:s text:c="58"/>G76612464 <text:s text:c="2"/>SDD2023CA00154 <text:s text:c="9"/>COMUNICADORES DINÁMICOS DE ALTA <text:s text:c="7"/>Dependencia <text:s text:c="12"/>1.2 <text:s text:c="10"/>1 <text:s text:c="18"/>4 <text:s text:c="11"/>0 <text:s text:c="12"/>0 <text:s text:c="12"/>6 <text:s text:c="15"/>1 <text:s text:c="14"/>0 <text:s text:c="12"/>0 <text:s text:c="12"/>0 <text:s text:c="13"/>- <text:s text:c="12"/>- <text:s text:c="14"/>- <text:s text:c="11"/>11</text:p>
      <text:p text:style-name="Text"> <text:s text:c="94"/>TECNOLOGÍA</text:p>
      <text:p text:style-name="Text"> <text:s text:c="20"/>ASOC DE CUIDADORAS FAMILIARES Y</text:p>
      <text:p text:style-name="Text"> <text:s text:c="94"/>ACOMPAÑAMIENTO A FAMILIARES Y</text:p>
      <text:p text:style-name="Text"> <text:s text:c="20"/>AMIG@S DE PERSONAS CON <text:s text:c="15"/>G38877312 <text:s text:c="2"/>SDD2023CA00157</text:p>
      <text:p text:style-name="Text"> <text:s text:c="94"/>CUIDADORAS NO PROFESIONALES</text:p>
      <text:p text:style-name="Text"> <text:s text:c="143"/>Dependencia <text:s text:c="2"/>2.2 <text:s text:c="10"/>2 <text:s text:c="18"/>4 <text:s text:c="11"/>3 <text:s text:c="12"/>0 <text:s text:c="12"/>6 <text:s text:c="15"/>7 <text:s text:c="14"/>4 <text:s text:c="12"/>2 <text:s text:c="12"/>2 <text:s text:c="13"/>- <text:s text:c="12"/>- <text:s text:c="14"/>- <text:s text:c="11"/>28</text:p>
      <text:p text:style-name="Text"> <text:s text:c="20"/>DEPENDENCIA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200"/>Fecha: 21/12/2023 - 14:52:12</text:p>
      <text:p text:style-name="Text"> <text:s text:c="31"/>CONCEPCION RAMIREZ CUELLIGA - DIRECTOR/A DE DEPENDENCIA <text:s text:c="196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4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5/46</text:p>
      <text:p text:style-name="Text"> </text:p>
      <text:p text:style-name="Text"> </text:p>
      <text:p text:style-name="Text"> <text:s text:c="69"/>S7LjfspXUPzgI5dmF74FhHB4jH81yWmO</text:p>
      <text:p text:style-name="Text"> <text:s text:c="72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5"/>ANEXO VI. PUNTUACIONES DEFINITIVAS PROYECTOS DEPENDENCIA</text:p>
      <text:p text:style-name="Text"> </text:p>
      <text:p text:style-name="Text"> <text:s text:c="220"/>4. <text:s text:c="81"/>10.Actividad</text:p>
      <text:p text:style-name="Text"> <text:s text:c="187"/>2. Inserción <text:s text:c="91"/>9. Actividad</text:p>
      <text:p text:style-name="Text"> <text:s text:c="175"/>1. Importe <text:s text:c="21"/>3. <text:s text:c="4"/>Coordinación <text:s text:c="1"/>5. La adecuación y <text:s text:c="61"/>4.2 -</text:p>
      <text:p text:style-name="Text"> <text:s text:c="188"/>laboral de <text:s text:c="54"/>6. <text:s text:c="39"/>- 4.1 <text:s text:c="19"/>11. Actividad</text:p>
      <text:p text:style-name="Text"> <text:s text:c="179"/>de la <text:s text:c="17"/>Colaboració <text:s text:c="3"/>con la <text:s text:c="6"/>precisión en el <text:s text:c="17"/>7. Ámbito <text:s text:c="8"/>8. <text:s text:c="20"/>Adecuación <text:s text:c="24"/>TOTAL</text:p>
      <text:p text:style-name="Text"> <text:s text:c="34"/>ENTIDAD <text:s text:c="19"/>CIF <text:s text:c="4"/>EXPEDIENTE SOLICITUD <text:s text:c="13"/>ACTIVIDAD/PROYECTO <text:s text:c="14"/>ÁREA <text:s text:c="6"/>ACTIVIDAD <text:s text:c="6"/>PRIORIDAD <text:s text:c="13"/>personas con <text:s text:c="50"/>Acreditació <text:s text:c="30"/>Adecuación <text:s text:c="18"/>4.3 - Apoyos</text:p>
      <text:p text:style-name="Text"> <text:s text:c="175"/>subvenció <text:s text:c="19"/>n entre <text:s text:c="4"/>Dirección <text:s text:c="1"/>contenido técnico del <text:s text:c="14"/>territorial <text:s text:c="2"/>Experiencia <text:s text:c="15"/>de Edificicos <text:s text:c="18"/>VALORACIÓN</text:p>
      <text:p text:style-name="Text"> <text:s text:c="186"/>discapacidad <text:s text:c="55"/>n <text:s text:c="35"/>de Servicios <text:s text:c="16"/>Tecnológicos</text:p>
      <text:p text:style-name="Text"> <text:s text:c="180"/>n <text:s text:c="21"/>entidades <text:s text:c="2"/>General de <text:s text:c="7"/>programa <text:s text:c="62"/>Públcios No</text:p>
      <text:p text:style-name="Text"> <text:s text:c="193"/>(*)</text:p>
      <text:p text:style-name="Text"> <text:s text:c="214"/>Dependencia <text:s text:c="78"/>Administrati</text:p>
      <text:p text:style-name="Text"> <text:s text:c="220"/>y <text:s text:c="87"/>vos</text:p>
      <text:p text:style-name="Text"> <text:s text:c="92"/>SOÑADORES SIN LIMITES ACIVIDAD <text:s text:c="91"/>Discapacidad</text:p>
      <text:p text:style-name="Text"> <text:s text:c="92"/>SOCIOCULTURAL DE ANIMACION PARA</text:p>
      <text:p text:style-name="Text"> <text:s text:c="20"/>FUNDACION ALEJANDRO DA SILVA <text:s text:c="7"/>G35215953 <text:s text:c="2"/>SDD2023CA00165</text:p>
      <text:p text:style-name="Text"> <text:s text:c="92"/>ENFERMOS ONCOHEMATOLOGICOS Y SUS</text:p>
      <text:p text:style-name="Text"> <text:s text:c="131"/>Dependencia <text:s text:c="2"/>2.1 <text:s text:c="10"/>2 <text:s text:c="18"/>4 <text:s text:c="11"/>0 <text:s text:c="12"/>0 <text:s text:c="12"/>0 <text:s text:c="15"/>8 <text:s text:c="14"/>0 <text:s text:c="12"/>2 <text:s text:c="12"/>2 <text:s text:c="13"/>- <text:s text:c="12"/>- <text:s text:c="14"/>- <text:s text:c="11"/>16</text:p>
      <text:p text:style-name="Text"> <text:s text:c="92"/>FAMILIARES</text:p>
      <text:p text:style-name="Text"> <text:s text:c="20"/>ASOCIACION SALUD MENTAL AFESUR <text:s text:c="5"/>G35473453 <text:s text:c="2"/>SDD2023CA00170 <text:s text:c="9"/>PROYECTO SINERGIA <text:s text:c="21"/>Dependencia <text:s text:c="2"/>1.3 <text:s text:c="10"/>2 <text:s text:c="18"/>0 <text:s text:c="11"/>0 <text:s text:c="12"/>0 <text:s text:c="12"/>0 <text:s text:c="15"/>7 <text:s text:c="14"/>0 <text:s text:c="12"/>2 <text:s text:c="12"/>0 <text:s text:c="57"/>9</text:p>
      <text:p text:style-name="Text"> <text:s text:c="20"/>ASOC DE FUERTEVENTURA DE FAMILIAS</text:p>
      <text:p text:style-name="Text"> <text:s text:c="20"/>DE PERSONAS CON ALZHEIMER Y OTRAS <text:s text:c="2"/>G76365618 <text:s text:c="2"/>SDD2023CA00179 <text:s text:c="9"/>PROYECTO AMAZONAS <text:s text:c="21"/>Dependencia <text:s text:c="2"/>2.3 <text:s text:c="71"/>- <text:s text:c="15"/>- <text:s text:c="15"/>- <text:s text:c="11"/>- <text:s text:c="12"/>- <text:s text:c="13"/>- <text:s text:c="12"/>- <text:s text:c="14"/>- <text:s text:c="12"/>0</text:p>
      <text:p text:style-name="Text"> <text:s text:c="20"/>DEMENCIAS</text:p>
      <text:p text:style-name="Text"> <text:s text:c="20"/>ASOC DE CUIDADORAS FAMILIARES Y</text:p>
      <text:p text:style-name="Text"> <text:s text:c="92"/>PROGRAMA DE HOGAR ACCESIBLE Y</text:p>
      <text:p text:style-name="Text"> <text:s text:c="20"/>AMIG@S DE PERSONAS CON <text:s text:c="13"/>G38877312 <text:s text:c="2"/>SDD2023CA00185</text:p>
      <text:p text:style-name="Text"> <text:s text:c="92"/>FUNCIONAL PHAF</text:p>
      <text:p text:style-name="Text"> <text:s text:c="131"/>Dependencia <text:s text:c="2"/>3.1 <text:s text:c="10"/>3 <text:s text:c="59"/>- <text:s text:c="15"/>- <text:s text:c="15"/>- <text:s text:c="11"/>- <text:s text:c="12"/>- <text:s text:c="13"/>- <text:s text:c="12"/>- <text:s text:c="14"/>- <text:s text:c="12"/>0</text:p>
      <text:p text:style-name="Text"> <text:s text:c="20"/>DEPENDENCIA</text:p>
      <text:p text:style-name="Text"> <text:s text:c="20"/>ASOCIACION SALUD MENTAL AFESUR <text:s text:c="5"/>G35473453 <text:s text:c="2"/>SDD2023CA00186 <text:s text:c="9"/>PROYECTO AL COMAS <text:s text:c="21"/>Dependencia <text:s text:c="2"/>1.3 <text:s text:c="10"/>1 <text:s text:c="31"/>- <text:s text:c="12"/>- <text:s text:c="12"/>- <text:s text:c="15"/>- <text:s text:c="15"/>- <text:s text:c="11"/>- <text:s text:c="12"/>- <text:s text:c="13"/>- <text:s text:c="12"/>- <text:s text:c="14"/>- <text:s text:c="12"/>0</text:p>
      <text:p text:style-name="Text"> <text:s text:c="20"/>ASOC DE CUIDADORAS FAMILIARES Y</text:p>
      <text:p text:style-name="Text"> <text:s text:c="20"/>AMIG@S DE PERSONAS CON <text:s text:c="13"/>G38877312 <text:s text:c="2"/>SDD2023CA00195 <text:s text:c="9"/>SERVICIO DE ASISTENCIA PERSONAL <text:s text:c="7"/>Dependencia <text:s text:c="2"/>3.2 <text:s text:c="10"/>4 <text:s text:c="18"/>0 <text:s text:c="11"/>3 <text:s text:c="12"/>0 <text:s text:c="12"/>6 <text:s text:c="15"/>7 <text:s text:c="14"/>4 <text:s text:c="12"/>3 <text:s text:c="12"/>2 <text:s text:c="13"/>- <text:s text:c="12"/>- <text:s text:c="14"/>- <text:s text:c="11"/>25</text:p>
      <text:p text:style-name="Text"> <text:s text:c="20"/>DEPENDENCIA</text:p>
      <text:p text:style-name="Text"> <text:s text:c="20"/>COMUNIDAD HOGAR VIRGEN PODEROSA</text:p>
      <text:p text:style-name="Text"> <text:s text:c="92"/>MEJORAS Y ADECUACION DE SERVICIOS</text:p>
      <text:p text:style-name="Text"> <text:s text:c="20"/>DE LA COMPAÑIA DE LAS HIJAS DE LA <text:s text:c="2"/>R3800346C <text:s text:c="2"/>SDD2023CA00197</text:p>
      <text:p text:style-name="Text"> <text:s text:c="92"/>HVP2024</text:p>
      <text:p text:style-name="Text"> <text:s text:c="131"/>Dependencia <text:s text:c="2"/>4.1 <text:s text:c="10"/>1 <text:s text:c="18"/>- <text:s text:c="11"/>- <text:s text:c="12"/>- <text:s text:c="12"/>- <text:s text:c="15"/>- <text:s text:c="15"/>- <text:s text:c="11"/>- <text:s text:c="12"/>- <text:s text:c="13"/>0 <text:s text:c="12"/>- <text:s text:c="14"/>- <text:s text:c="12"/>0</text:p>
      <text:p text:style-name="Text"> <text:s text:c="20"/>CARIDAD DE SAN VICENTE DE PAUL</text:p>
      <text:p text:style-name="Text"> <text:s text:c="20"/>ASOCIACION SALUD MENTAL AFESUR <text:s text:c="5"/>G35473453 <text:s text:c="2"/>SDD2023CA00199 <text:s text:c="9"/>SINERGIA <text:s text:c="30"/>Dependencia <text:s text:c="2"/>1.3 <text:s text:c="10"/>2 <text:s text:c="31"/>- <text:s text:c="12"/>- <text:s text:c="12"/>- <text:s text:c="15"/>- <text:s text:c="15"/>- <text:s text:c="11"/>- <text:s text:c="12"/>- <text:s text:c="13"/>- <text:s text:c="12"/>- <text:s text:c="14"/>- <text:s text:c="12"/>0</text:p>
      <text:p text:style-name="Text"> </text:p>
      <text:p text:style-name="Text"> </text:p>
      <text:p text:style-name="Text"> </text:p>
      <text:p text:style-name="Text"> <text:s text:c="92"/>CICLO FORMATIVO PARA CUIDADORES Y</text:p>
      <text:p text:style-name="Text"> <text:s text:c="20"/>ASOCIACION OSCAR GUTIERREZ <text:s text:c="9"/>G76229384 <text:s text:c="2"/>SDD2023CA00204</text:p>
      <text:p text:style-name="Text"> <text:s text:c="92"/>FAMILIARES DE PERSONAS DEPENDIENTES</text:p>
      <text:p text:style-name="Text"> <text:s text:c="131"/>Dependencia <text:s text:c="2"/>2.3 <text:s text:c="10"/>1 <text:s text:c="18"/>0 <text:s text:c="11"/>6 <text:s text:c="12"/>0 <text:s text:c="12"/>6 <text:s text:c="15"/>5 <text:s text:c="14"/>4 <text:s text:c="12"/>2 <text:s text:c="12"/>0 <text:s text:c="13"/>- <text:s text:c="12"/>- <text:s text:c="14"/>- <text:s text:c="11"/>23</text:p>
      <text:p text:style-name="Text"> </text:p>
      <text:p text:style-name="Text"> </text:p>
      <text:p text:style-name="Text"> </text:p>
      <text:p text:style-name="Text"> </text:p>
      <text:p text:style-name="Text"> <text:s text:c="20"/>COMUNIDAD HOGAR VIRGEN PODEROSA</text:p>
      <text:p text:style-name="Text"> <text:s text:c="20"/>DE LA COMPAÑIA DE LAS HIJAS DE LA <text:s text:c="2"/>R3800346C <text:s text:c="2"/>SDD2023CA00211 <text:s text:c="9"/>RESPIRO FAMILIAR HVP2023 <text:s text:c="14"/>Dependencia <text:s text:c="2"/>2.1 <text:s text:c="10"/>2 <text:s text:c="59"/>- <text:s text:c="15"/>- <text:s text:c="15"/>- <text:s text:c="11"/>- <text:s text:c="12"/>- <text:s text:c="13"/>- <text:s text:c="12"/>- <text:s text:c="14"/>- <text:s text:c="12"/>0</text:p>
      <text:p text:style-name="Text"> <text:s text:c="20"/>CARIDAD DE SAN VICENTE DE PAUL</text:p>
      <text:p text:style-name="Text"> <text:s text:c="20"/>ASOCIACION OSCAR GUTIERREZ <text:s text:c="9"/>G76229384 <text:s text:c="2"/>SDD2023CA00218 <text:s text:c="9"/>EQUIPAMIENTO COCINA CENTRO DE DIA <text:s text:c="5"/>Dependencia <text:s text:c="2"/>4.1 <text:s text:c="10"/>2 <text:s text:c="18"/>- <text:s text:c="11"/>- <text:s text:c="12"/>- <text:s text:c="12"/>- <text:s text:c="15"/>- <text:s text:c="15"/>- <text:s text:c="11"/>- <text:s text:c="12"/>- <text:s text:c="13"/>0 <text:s text:c="12"/>- <text:s text:c="14"/>- <text:s text:c="12"/>0</text:p>
      <text:p text:style-name="Text"> <text:s text:c="20"/>ASOCIACION ESPAÑOLA CONTRA EL <text:s text:c="42"/>APOYO Y ACOMPAÑAMIENTO A FAMILIAS DE</text:p>
      <text:p text:style-name="Text"> <text:s text:c="20"/>CANCER</text:p>
      <text:p text:style-name="Text"> <text:s text:c="56"/>G28197564 <text:s text:c="2"/>SDD2023CA00225</text:p>
      <text:p text:style-name="Text"> <text:s text:c="92"/>PACIENTES CON CÁNCER</text:p>
      <text:p text:style-name="Text"> <text:s text:c="131"/>Dependencia <text:s text:c="2"/>2.2 <text:s text:c="10"/>1 <text:s text:c="18"/>0 <text:s text:c="11"/>0 <text:s text:c="12"/>0 <text:s text:c="12"/>6 <text:s text:c="15"/>8 <text:s text:c="14"/>0 <text:s text:c="12"/>7 <text:s text:c="12"/>2 <text:s text:c="13"/>- <text:s text:c="12"/>- <text:s text:c="14"/>- <text:s text:c="11"/>23</text:p>
      <text:p text:style-name="Text"> <text:s text:c="20"/>FUNDACION CANARIA CARLOS</text:p>
      <text:p text:style-name="Text"> <text:s text:c="20"/>GUILLERMO DOMINGUEZ HERNANDEZ</text:p>
      <text:p text:style-name="Text"> <text:s text:c="56"/>G72430895 <text:s text:c="2"/>SDD2023CA00226 <text:s text:c="9"/>CONSTRUYENDO FUTURO <text:s text:c="19"/>Dependencia <text:s text:c="2"/>3.1 <text:s text:c="10"/>3 <text:s text:c="18"/>4 <text:s text:c="11"/>0 <text:s text:c="12"/>0 <text:s text:c="12"/>6 <text:s text:c="15"/>3 <text:s text:c="14"/>0 <text:s text:c="12"/>7 <text:s text:c="12"/>2 <text:s text:c="13"/>- <text:s text:c="12"/>- <text:s text:c="14"/>- <text:s text:c="11"/>22</text:p>
      <text:p text:style-name="Text"> <text:s text:c="20"/>ASOCIACION OSCAR GUTIERREZ <text:s text:c="9"/>G76229384 <text:s text:c="2"/>SDD2023CA00227 <text:s text:c="9"/>ADQUISICION EQUIPAMIENTO INFORMATICO <text:s text:c="2"/>Dependencia <text:s text:c="2"/>4.1 <text:s text:c="10"/>3 <text:s text:c="18"/>- <text:s text:c="11"/>- <text:s text:c="12"/>- <text:s text:c="12"/>- <text:s text:c="15"/>- <text:s text:c="15"/>- <text:s text:c="11"/>- <text:s text:c="12"/>- <text:s text:c="13"/>0 <text:s text:c="12"/>- <text:s text:c="14"/>- <text:s text:c="12"/>0</text:p>
      <text:p text:style-name="Text"> <text:s text:c="20"/>ASOCIACION INCLUSION ACOMPAÑAME <text:s text:c="4"/>G42718445 <text:s text:c="2"/>SDD2023CA00230 <text:s text:c="9"/>CUIDARME PARA CUIDARTE <text:s text:c="16"/>Dependencia <text:s text:c="2"/>2.2 <text:s text:c="10"/>1 <text:s text:c="59"/>- <text:s text:c="15"/>- <text:s text:c="15"/>- <text:s text:c="11"/>- <text:s text:c="12"/>- <text:s text:c="13"/>- <text:s text:c="12"/>- <text:s text:c="14"/>- <text:s text:c="12"/>0</text:p>
      <text:p text:style-name="Text"> </text:p>
      <text:p text:style-name="Text"> </text:p>
      <text:p text:style-name="Text"> </text:p>
      <text:p text:style-name="Text"> </text:p>
      <text:p text:style-name="Text"> <text:s text:c="31"/>Este documento ha sido firmado electrónicamente por:</text:p>
      <text:p text:style-name="Text"> <text:s text:c="31"/>DULCE MARIA GUTIERREZ GONZALEZ - DIRECTOR/A GENERAL <text:s text:c="188"/>Fecha: 21/12/2023 - 14:52:12</text:p>
      <text:p text:style-name="Text"> <text:s text:c="31"/>CONCEPCION RAMIREZ CUELLIGA - DIRECTOR/A DE DEPENDENCIA <text:s text:c="184"/>Fecha: 21/12/2023 - 14:50:24</text:p>
      <text:p text:style-name="Text"> </text:p>
      <text:p text:style-name="Text"> <text:s text:c="31"/>En la dirección https://sede.gobiernodecanarias.org/sede/verifica_doc?codigo_nde=</text:p>
      <text:p text:style-name="Text"> <text:s text:c="31"/>puede ser comprobada la autenticidad de esta copia, mediante el número de</text:p>
      <text:p text:style-name="Text"> <text:s text:c="31"/>documento electrónico siguiente:</text:p>
      <text:p text:style-name="Text"> <text:s text:c="33"/>0guqayRUjPh07nUp-8i5XMJP40yahuT-U</text:p>
      <text:p text:style-name="Text"> <text:s text:c="31"/>El presente documento ha sido descargado el 21/12/2023 - 14:53:27</text:p>
      <text:p text:style-name="Text"> </text:p>
      <text:p text:style-name="Text"> </text:p>
      <text:p text:style-name="Text"> </text:p>
      <text:p text:style-name="Text"> </text:p>
      <text:p text:style-name="Text"> <text:s text:c="8"/>Este documento incorpora firma electrónica reconocida de acuerdo a la Ley 6/2020, de 11 de noviembre de los servicios electrónicos de confianza</text:p>
      <text:p text:style-name="Text"> <text:s text:c="8"/>Permite la verificación de la integridad de esta copia del documento electrónico en la dirección:</text:p>
      <text:p text:style-name="Text"> <text:s text:c="8"/>https://sede.gobiernodecanarias.org/sede/verifica_doc</text:p>
      <text:p text:style-name="Text"> <text:s text:c="8"/>Este documento es una copia electrónica auténtica</text:p>
      <text:p text:style-name="Text"> <text:s text:c="8"/>Firmado por: DULCE MARIA GUTIERREZ GONZALEZ <text:s text:c="72"/>Fecha: 21/12/2023 15:02:51</text:p>
      <text:p text:style-name="Text"> <text:s text:c="8"/>En calidad de: Directora General de Discapacidad</text:p>
      <text:p text:style-name="Text"> <text:s text:c="138"/>Pagina: 46/46</text:p>
      <text:p text:style-name="Text"> </text:p>
      <text:p text:style-name="Text"> </text:p>
      <text:p text:style-name="Text"> <text:s text:c="67"/>S7LjfspXUPzgI5dmF74FhHB4jH81yWmO</text:p>
      <text:p text:style-name="Text"> <text:s text:c="70"/>RESOLUCIÓN - Nº: 44755 / 2023 - Libro: 2508 - Fecha: 21/12/2023 15:03:01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Break"/>
      <text:p text:style-name="Text"> <text:s text:c="9"/>INFORMACIÓN SOBRE LA/S FIRMA/S Y REGISTRO/S DEL PRESENTE DOCUMENTO:</text:p>
      <text:p text:style-name="Text">Este documento ha sido firmado electrónicamente por:</text:p>
      <text:p text:style-name="Text">Firmado por D. GRAL. DE DISCAPACIDAD - <text:s text:c="43"/>Fecha: 21/12/2023 - 15:05:00</text:p>
      <text:p text:style-name="Text">Este documento ha sido registrado electrónicamente:</text:p>
      <text:p text:style-name="Text"> </text:p>
      <text:p text:style-name="Text"> </text:p>
      <text:p text:style-name="Text"> </text:p>
      <text:p text:style-name="Text"> </text:p>
      <text:p text:style-name="Text">En la dirección https://sede.gobiernodecanarias.org/sede/verifica_doc puede ser</text:p>
      <text:p text:style-name="Text">comprobada la autenticidad de esta copia, mediante el número de documento</text:p>
      <text:p text:style-name="Text">electrónico siguiente:</text:p>
      <text:p text:style-name="Text"> RP012-F3m3O/tplHb2LBAM/upi9XUfws7EzEWH</text:p>
      <text:p text:style-name="Text">El presente documento ha sido descargado el 21/12/2023 - 17:54:51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Text" style:family="paragraph" style:display-name="Text">
      <style:text-properties fo:font-family="Liberation Mono" fo:font-size="7.5pt"/>
      <style:paragraph-properties fo:margin-bottom="0cm" fo:margin-top="0cm"/>
    </style:style>
    <style:style style:name="Break" style:family="paragraph" style:display-name="Break">
      <style:paragraph-properties fo:break-before="page"/>
    </style:style>
  </office:styles>
  <office:automatic-styles>
    <style:page-layout style:name="A4">
      <style:page-layout-properties fo:page-width="21cm" fo:page-height="29.7cm" fo:margin-top="1cm" fo:margin-bottom="1cm" fo:margin-left="1cm" fo:margin-right="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