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Pictures/CC0A2E43BC1343F0990E738CE4303ECE.jpg" manifest:media-type="image/jpeg"/>
  <manifest:file-entry manifest:full-path="Pictures/98FE3D4232664075AAD3F839A91B7756.jpg" manifest:media-type="image/jpeg"/>
  <manifest:file-entry manifest:full-path="Pictures/0B3F9A0D3B46470C88C4795A6E1766DA.jpg" manifest:media-type="image/jpeg"/>
  <manifest:file-entry manifest:full-path="Pictures/C791D786F6164230A240284400416D84.jpg" manifest:media-type="image/jpeg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><draw:frame svg:width="18.5cm" svg:height="26.1cm" text:anchor-type="paragraph"><draw:image xlink:href="Pictures/CC0A2E43BC1343F0990E738CE4303ECE.jpg" xlink:type="simple" xlink:show="embed" xlink:actuate="onLoad"/></draw:frame></text:p>
      <text:p text:style-name="Break"/>
      <text:p><draw:frame svg:width="18.5cm" svg:height="26.1cm" text:anchor-type="paragraph"><draw:image xlink:href="Pictures/98FE3D4232664075AAD3F839A91B7756.jpg" xlink:type="simple" xlink:show="embed" xlink:actuate="onLoad"/></draw:frame></text:p>
      <text:p text:style-name="Break"/>
      <text:p><draw:frame svg:width="18.5cm" svg:height="26.1cm" text:anchor-type="paragraph"><draw:image xlink:href="Pictures/0B3F9A0D3B46470C88C4795A6E1766DA.jpg" xlink:type="simple" xlink:show="embed" xlink:actuate="onLoad"/></draw:frame></text:p>
      <text:p text:style-name="Break"/>
      <text:p><draw:frame svg:width="18.5cm" svg:height="26.1cm" text:anchor-type="paragraph"><draw:image xlink:href="Pictures/C791D786F6164230A240284400416D84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