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12"/>ORDEN DE LA CONSEJERA DE BIENESTAR SOCIAL, IGUALDAD, JUVENTUD, INFANCIA</text:p>
      <text:p text:style-name="Text"> <text:s text:c="12"/>Y FAMILIAS, POR LA QUE AUTORIZA Y SE CONCEDE, DE FORMA DIRECTA, UNA</text:p>
      <text:p text:style-name="Text"> <text:s text:c="12"/>SUBVENCIÓN A FAVOR DE LA ASOCIACIÓN DE FAMILIAS DE PERSONAS CON</text:p>
      <text:p text:style-name="Text"> <text:s text:c="12"/>AUTISMO DE LAS PALMAS (APNALP), PARA LA CONTINUIDAD DE LA EJECUCIÓN DE</text:p>
      <text:p text:style-name="Text"> <text:s text:c="12"/>DETERMINADAS <text:s text:c="16"/>UNIDADES <text:s text:c="12"/>DE <text:s text:c="7"/>OBRA <text:s text:c="9"/>DEL <text:s text:c="7"/>PROYECTO <text:s text:c="13"/>DENOMINADO</text:p>
      <text:p text:style-name="Text"> <text:s text:c="12"/>“CONSTRUCCIÓN DE VIVIENDAS Y CENTRO DE ATENCIÓN INTEGRAL PARA</text:p>
      <text:p text:style-name="Text"> <text:s text:c="12"/>PERSONAS CON TRASTORNO DEL ESPECTRO DEL AUTISMO (TEA)”, POR IMPORTE</text:p>
      <text:p text:style-name="Text"> <text:s text:c="12"/>DE 450.000,00 € Y SE INTERESA EL ABONO DE LA CONSEJERÍA DE HACIENDA Y</text:p>
      <text:p text:style-name="Text"> <text:s text:c="12"/>RELACIONES CON LA UNION EUROPEA.</text:p>
      <text:p text:style-name="Text"> </text:p>
      <text:p text:style-name="Text"> </text:p>
      <text:p text:style-name="Text"> <text:s text:c="12"/>Vista la propuesta de la Directora General de Discapacidad de fecha 27 de diciembre de 2023</text:p>
      <text:p text:style-name="Text"> <text:s text:c="12"/>en relación al expediente correspondiente a la solicitud de concesión de subvención formulada</text:p>
      <text:p text:style-name="Text"> </text:p>
      <text:p text:style-name="Text"> </text:p>
      <text:p text:style-name="Text"> </text:p>
      <text:p text:style-name="Text"> </text:p>
      <text:p text:style-name="Text"> <text:s text:c="145"/>Identificador: 20231228113812</text:p>
      <text:p text:style-name="Text"> <text:s text:c="12"/>por la Asociación de familias de personas con autismo de La Palmas, C.I.F. nº. G35022977, se</text:p>
      <text:p text:style-name="Text"> <text:s text:c="12"/>desprenden los siguientes,</text:p>
      <text:p text:style-name="Text"> </text:p>
      <text:p text:style-name="Text"> </text:p>
      <text:p text:style-name="Text"> <text:s text:c="58"/>ANTECEDENTES DE HECHO</text:p>
      <text:p text:style-name="Text"> </text:p>
      <text:p text:style-name="Text"> <text:s text:c="22"/>PRIMERO.- Consta en el expediente solicitud y documentación, de fecha 13 de</text:p>
      <text:p text:style-name="Text"> <text:s text:c="12"/>diciembre de 2023, con número de registro general de entrada n.º 2318805 / 2023 y</text:p>
      <text:p text:style-name="Text"> <text:s text:c="12"/>complementaria del mismo día con n.º 924304 / 2023, por la que Dña. Alicia Santana Báez con</text:p>
      <text:p text:style-name="Text"> <text:s text:c="12"/>NIF 42820721B, en representación de la Asociación de familias de personas con autismo de</text:p>
      <text:p text:style-name="Text"> <text:s text:c="12"/>La Palmas, por la que interesa la concesión de una subvención por importe de 450.000,00 €,</text:p>
      <text:p text:style-name="Text"> <text:s text:c="12"/>para continuar con la ejecución del proyecto denominado “CONSTRUCCIÓN DE VIVIENDAS Y</text:p>
      <text:p text:style-name="Text"> <text:s text:c="12"/>CENTRO DE ATENCIÓN INTEGRAL PARA PERSONAS CON TRASTORNO DEL ESPECTRO</text:p>
      <text:p text:style-name="Text"> <text:s text:c="12"/>DEL AUTISMO (TEA)”, aportando, entre otros documentos, la memoria en la que se expone</text:p>
      <text:p text:style-name="Text"> <text:s text:c="12"/>el contenido y objetivos a conseguir con la citada acción y el correspondiente <text:s text:c="38"/>plan de</text:p>
      <text:p text:style-name="Text"> <text:s text:c="12"/>financiación; contrato suscrito entre la citada asociación y la empresa constructora Pérez</text:p>
      <text:p text:style-name="Text"> <text:s text:c="12"/>Moreno S.A.U, suscrito el 1 de octubre de 2022, así como un documento de la arquitecta</text:p>
      <text:p text:style-name="Text"> <text:s text:c="12"/>redactora del citado proyecto de fecha 12 de diciembre de 2023, que contiene un desglose de</text:p>
      <text:p text:style-name="Text"> <text:s text:c="12"/>mediciones y presupuesto que se corresponde con trabajos de albañilería, cubiertas,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30"/>Pagina: 1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6"/>1</text:p>
      <text:p text:style-name="Break"/>
      <text:p text:style-name="Text"> <text:s text:c="12"/>instalaciones de climatización y ventilación e imprevistos, y cuyo importe, con IGIC, asciende a</text:p>
      <text:p text:style-name="Text"> <text:s text:c="12"/>la indicada cantidad de 450.000,00€ .</text:p>
      <text:p text:style-name="Text"> <text:s text:c="23"/>Así mismo, se interesa la autorización de la subcontratación del 100% del mencionado</text:p>
      <text:p text:style-name="Text"> <text:s text:c="12"/>proyecto.</text:p>
      <text:p text:style-name="Text"> </text:p>
      <text:p text:style-name="Text"> </text:p>
      <text:p text:style-name="Text"> <text:s text:c="22"/>SEGUNDO.- Se aporta documento suscrito por D. Aristóbulo Martín Concepción, en</text:p>
      <text:p text:style-name="Text"> <text:s text:c="12"/>calidad de tesorero de la citada asociación, por el que se requiere del abono anticipado de la</text:p>
      <text:p text:style-name="Text"> <text:s text:c="12"/>subvención solicitada por no contar con liquidez suficiente para hacer frente a los gastos</text:p>
      <text:p text:style-name="Text"> <text:s text:c="12"/>recogidos en el proyecto de ejecución solicitado.</text:p>
      <text:p text:style-name="Text"> </text:p>
      <text:p text:style-name="Text"> </text:p>
      <text:p text:style-name="Text"> <text:s text:c="22"/>TERCERO.- Existe crédito adecuado y suficiente para la financiación de la concesión de</text:p>
      <text:p text:style-name="Text"> <text:s text:c="12"/>subvención que nos ocupa en la Sección 23; Servicio 08; Programa 231N; Proyecto de</text:p>
      <text:p text:style-name="Text"> <text:s text:c="12"/>Inversión <text:s text:c="6"/>197G0077 <text:s text:c="9"/>denominado <text:s text:c="9"/>“FOMENTO <text:s text:c="11"/>ACCESIBILIDAD <text:s text:c="13"/>PERSONAS <text:s text:c="11"/>CON</text:p>
      <text:p text:style-name="Text"> <text:s text:c="12"/>DISCAPACIDAD", procedente de una modificación de crédito a propuesta de la Consejera de</text:p>
      <text:p text:style-name="Text"> <text:s text:c="12"/>Hacienda y Relaciones con la Unión Europea y materializada, mediante el documento contable</text:p>
      <text:p text:style-name="Text"> <text:s text:c="12"/>MC, por importe de 450.000,00 €, el 27/12/2023.</text:p>
      <text:p text:style-name="Text"> </text:p>
      <text:p text:style-name="Text"> </text:p>
      <text:p text:style-name="Text"> <text:s text:c="22"/>Dicha modificación de crédito ha sido informada favorablemente por la Dirección</text:p>
      <text:p text:style-name="Text"> <text:s text:c="12"/>General de Planificación y Presupuesto concluyendo que el expediente reúne los requisitos y</text:p>
      <text:p text:style-name="Text"> <text:s text:c="12"/>documentos exigidos en la Orden de 3 de julio de 2006, sobre la tramitación de determinados</text:p>
      <text:p text:style-name="Text"> <text:s text:c="12"/>expedientes de modificaciones de crédito y otras actuaciones con repercusión presupuestaria</text:p>
      <text:p text:style-name="Text"> <text:s text:c="12"/>(BOC núm. 140, de 20 de julio de 2006).</text:p>
      <text:p text:style-name="Text"> </text:p>
      <text:p text:style-name="Text"> </text:p>
      <text:p text:style-name="Text"> <text:s text:c="22"/>CUARTO.- Se ha recabado el preceptivo informe de la Dirección General de Asuntos</text:p>
      <text:p text:style-name="Text"> <text:s text:c="12"/>Europeos de la Consejería de Hacienda y Relaciones con la Unión Europea, emitiéndose de</text:p>
      <text:p text:style-name="Text"> <text:s text:c="12"/>forma favorable con fecha del día 29 de diciembre de 2023.</text:p>
      <text:p text:style-name="Text"> </text:p>
      <text:p text:style-name="Text"> </text:p>
      <text:p text:style-name="Text"> <text:s text:c="23"/>QUINTO.- Se aporta el preceptivo informe de fiscalización previa emitido, de forma</text:p>
      <text:p text:style-name="Text"> <text:s text:c="12"/>favorable, por la Intervención General de la Consejería de Hacienda y Relaciones con la Unión</text:p>
      <text:p text:style-name="Text"> <text:s text:c="12"/>Europea, de fecha 29 de diciembre de 2023.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30"/>Pagina: 2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6"/>2</text:p>
      <text:p text:style-name="Break"/>
      <text:p text:style-name="Text"> <text:s text:c="22"/>SEXTO.- Consta el Decreto 416/2023, de 27 de noviembre (BOC n.º236, de</text:p>
      <text:p text:style-name="Text"> <text:s text:c="12"/>30/11/2023), por el que se delega en la persona titular de la Consejería de Bienestar Social,</text:p>
      <text:p text:style-name="Text"> <text:s text:c="12"/>Igualdad, Juventud, Infancia y Familias la competencia para autorizar el otorgamiento de</text:p>
      <text:p text:style-name="Text"> <text:s text:c="12"/>subvenciones directas correspondientes al ejercicio 2023, por importe superior a ciento</text:p>
      <text:p text:style-name="Text"> <text:s text:c="12"/>cincuenta mil (150.000) euros.</text:p>
      <text:p text:style-name="Text"> <text:s text:c="22"/>A los que son de aplicación los siguientes,</text:p>
      <text:p text:style-name="Text"> </text:p>
      <text:p text:style-name="Text"> </text:p>
      <text:p text:style-name="Text"> <text:s text:c="57"/>FUNDAMENTOS DE DERECHO</text:p>
      <text:p text:style-name="Text"> </text:p>
      <text:p text:style-name="Text"> <text:s text:c="22"/>PRIMERO.- El presente expediente está sujeto a función interventora, según acuerdo</text:p>
      <text:p text:style-name="Text"> <text:s text:c="12"/>del Gobierno de Canarias, adoptado en sesión de 19 de enero de 2023 por el que se</text:p>
      <text:p text:style-name="Text"> <text:s text:c="12"/>suspenden durante el ejercicio 2023, para determinadas actuaciones, los acuerdos de</text:p>
      <text:p text:style-name="Text"> <text:s text:c="12"/>gobierno por los que se sustituyó la función interventora por el control financiero</text:p>
      <text:p text:style-name="Text"> <text:s text:c="12"/>permanente y se prorrogan en dicho ejercicio las medidas de seguimiento sobre la</text:p>
      <text:p text:style-name="Text"> <text:s text:c="12"/>ejecución del presupuesto de gastos del sector público con presupuesto limitativo para</text:p>
      <text:p text:style-name="Text"> <text:s text:c="12"/>contribuir a su racionalización y al cumplimiento del objetivo de estabilidad</text:p>
      <text:p text:style-name="Text"> <text:s text:c="12"/>presupuestaria y su posterior modificación según Acuerdo de Gobierno de 9 de febrero</text:p>
      <text:p text:style-name="Text"> <text:s text:c="12"/>de 2023.</text:p>
      <text:p text:style-name="Text"> </text:p>
      <text:p text:style-name="Text"> </text:p>
      <text:p text:style-name="Text"> <text:s text:c="22"/>SEGUNDO.- La solicitud presentada cumple los extremos establecidos en el artículo 15</text:p>
      <text:p text:style-name="Text"> <text:s text:c="12"/>del Decreto 36/2009, de 31 de marzo, por el que se establece el régimen general de</text:p>
      <text:p text:style-name="Text"> <text:s text:c="12"/>subvenciones de la Comunidad Autónoma de Canarias, modificado por el Decreto 5/2015 de</text:p>
      <text:p text:style-name="Text"> <text:s text:c="12"/>30 de enero y recientemente por el Decreto 151, 23 de junio de 2022.</text:p>
      <text:p text:style-name="Text"> </text:p>
      <text:p text:style-name="Text"> </text:p>
      <text:p text:style-name="Text"> <text:s text:c="22"/>TERCERO.- Conforme al objeto y finalidad de la actividad cuya financiación se solicita,</text:p>
      <text:p text:style-name="Text"> <text:s text:c="12"/>la subvención es el instrumento jurídico adecuado legalmente por el que este Departamento</text:p>
      <text:p text:style-name="Text"> <text:s text:c="12"/>puede contribuir económicamente al desarrollo de aquélla, en atención a lo previsto en el</text:p>
      <text:p text:style-name="Text"> <text:s text:c="12"/>artículo 2 de la Ley 38/2003, de 17 de noviembre, General de Subvenciones, esto es, se</text:p>
      <text:p text:style-name="Text"> <text:s text:c="12"/>solicita una disposición dineraria realizada a favor de una entidad de derecho privado sin ánimo</text:p>
      <text:p text:style-name="Text">Este documento incorpora firma electrónica reconocida de acuerdo a la Ley 6/2020, de 11 de noviembre de los servicios electrónicos de confianza</text:p>
      <text:p text:style-name="Text"> <text:s text:c="13"/>de lucro,</text:p>
      <text:p text:style-name="Text">Permite la verificación de lasin <text:s text:c="1"/>contraprestación</text:p>
      <text:p text:style-name="Text"> <text:s text:c="29"/>integridad de esta copia del directa</text:p>
      <text:p text:style-name="Text"> <text:s text:c="58"/>documentodelectrónico</text:p>
      <text:p text:style-name="Text"> <text:s text:c="72"/>las personas <text:s text:c="6"/>beneficiarias, sujeta al cumplimiento de</text:p>
      <text:p text:style-name="Text"> <text:s text:c="80"/>en la dirección:</text:p>
      <text:p text:style-name="Text">https://sede.gobiernodecanarias.org/sede/verifica_doc</text:p>
      <text:p text:style-name="Text">Este documentounesdeterminado <text:s text:c="10"/>objetivo,</text:p>
      <text:p text:style-name="Text"> <text:s text:c="20"/>una copia electrónica <text:s text:c="1"/>auténtica la ejecución de un proyecto, la realización de una actividad, la</text:p>
      <text:p text:style-name="Text">Firmado por: María Candelaria Delgado Toledo <text:s text:c="71"/>Fecha: 29/12/2023 16:55:57</text:p>
      <text:p text:style-name="Text">En calidad de:adopción</text:p>
      <text:p text:style-name="Text"> <text:s text:c="15"/>Consejera de de <text:s text:c="2"/>un comportamiento</text:p>
      <text:p text:style-name="Text"> <text:s text:c="30"/>Bienestar <text:s text:c="21"/>singular,</text:p>
      <text:p text:style-name="Text"> <text:s text:c="40"/>Social, Igualdad, Juventud, <text:s text:c="5"/>yay realizados</text:p>
      <text:p text:style-name="Text"> <text:s text:c="68"/>Infancia Familias <text:s text:c="7"/>o por desarrollar, o la concurrencia de</text:p>
      <text:p text:style-name="Text"> <text:s text:c="130"/>Pagina: 3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6"/>3</text:p>
      <text:p text:style-name="Break"/>
      <text:p text:style-name="Text"> <text:s text:c="12"/>una situación, debiendo el beneficiario cumplir las obligaciones materiales y formales que se</text:p>
      <text:p text:style-name="Text"> <text:s text:c="12"/>hubieran establecido, así como que el proyecto, la acción, conducta o situación financiada</text:p>
      <text:p text:style-name="Text"> <text:s text:c="12"/>tenga por objeto el fomento de una actividad pública o interés social o de promoción de una</text:p>
      <text:p text:style-name="Text"> <text:s text:c="12"/>finalidad pública.</text:p>
      <text:p text:style-name="Text"> </text:p>
      <text:p text:style-name="Text"> </text:p>
      <text:p text:style-name="Text"> <text:s text:c="22"/>CUARTO.- Asimismo el artículo 22.2 c) de la citada Ley 38/2003, de 17 de noviembre,</text:p>
      <text:p text:style-name="Text"> <text:s text:c="12"/>establece que: “Podrán concederse de forma directa las siguientes subvenciones:</text:p>
      <text:p text:style-name="Text"> <text:s text:c="22"/>c) Con carácter excepcional, aquellas otras subvenciones en que se acrediten razones</text:p>
      <text:p text:style-name="Text"> <text:s text:c="12"/>de interés público, social, económico o humanitario, u otras debidamente justificadas que</text:p>
      <text:p text:style-name="Text"> <text:s text:c="12"/>dificulten su convocatoria pública”.</text:p>
      <text:p text:style-name="Text"> </text:p>
      <text:p text:style-name="Text"> <text:s text:c="22"/>Por su parte el artículo 21.1b) del precitado Decreto 36/2009, de 31 de marzo, establece</text:p>
      <text:p text:style-name="Text"> <text:s text:c="12"/>que se podrá conceder, de forma directa, aquellas subvenciones en las que se acrediten</text:p>
      <text:p text:style-name="Text"> <text:s text:c="12"/>razones de interés público, social, económico o humanitario u otras debidamente justificadas</text:p>
      <text:p text:style-name="Text"> <text:s text:c="12"/>que dificulten su convocatoria pública.</text:p>
      <text:p text:style-name="Text"> </text:p>
      <text:p text:style-name="Text"> <text:s text:c="22"/>En consideración a ello se expone que la ejecución del proyecto para el que se solicita</text:p>
      <text:p text:style-name="Text"> <text:s text:c="12"/>la subvención tiene un relevante interés público y social. La asociación de familias de personas</text:p>
      <text:p text:style-name="Text"> <text:s text:c="12"/>con autismo de La Palmas, pretende seguir adelante en la ejecución de la construcción de dos</text:p>
      <text:p text:style-name="Text"> <text:s text:c="12"/>2 edificios: uno de ellos albergará 12 plazas residenciales, y el otro recogerá servicios de</text:p>
      <text:p text:style-name="Text"> <text:s text:c="12"/>detección y diagnóstico, orientación y asesoramiento, sala de terapia ocupacional, aula</text:p>
      <text:p text:style-name="Text"> <text:s text:c="12"/>multisensorial, aula de empleo, oficinas, etc., que permitirá la creación de un espacio destinado</text:p>
      <text:p text:style-name="Text"> <text:s text:c="12"/>a mantener un servicio que recoge acciones que favorecen el acompañamiento a las familias</text:p>
      <text:p text:style-name="Text"> <text:s text:c="12"/>de personas con Trastorno del Espectro del Autismo (TEA) con necesidades de apoyo muy</text:p>
      <text:p text:style-name="Text"> <text:s text:c="12"/>significativas y que además tienen asociada una discapacidad intelectual al trastorno del</text:p>
      <text:p text:style-name="Text"> <text:s text:c="12"/>neurodesarrollo..</text:p>
      <text:p text:style-name="Text"> </text:p>
      <text:p text:style-name="Text"> </text:p>
      <text:p text:style-name="Text"> <text:s text:c="22"/>Los beneficiarios de dicho proyecto son familias de personas con TEA de 6 años en</text:p>
      <text:p text:style-name="Text"> <text:s text:c="12"/>adelante, haciendo hincapié en aquellas familias monoparentales o con personas con TEA en</text:p>
      <text:p text:style-name="Text"> <text:s text:c="12"/>edad adulta porque cuentan con niveles más altos de estrés y de cansancio.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 <text:s text:c="24"/>La alta demanda de este servicio obliga a contar con profesionales especializados y</text:p>
      <text:p text:style-name="Text">https://sede.gobiernodecanarias.org/sede/verifica_doc</text:p>
      <text:p text:style-name="Text">Este documento es una copia electrónica auténtica</text:p>
      <text:p text:style-name="Text"> <text:s text:c="13"/>cualificados que ayuden a las familias durante todo el desarrollo evolutivo de</text:p>
      <text:p text:style-name="Text">Firmado por: María Candelaria Delgado Toledo</text:p>
      <text:p text:style-name="Text"> <text:s text:c="117"/>las personas con</text:p>
      <text:p text:style-name="Text"> <text:s text:c="115"/>Fecha: 29/12/2023 16:55:57</text:p>
      <text:p text:style-name="Text">En calidad de: Consejera de Bienestar Social, Igualdad, Juventud, Infancia y Familias</text:p>
      <text:p text:style-name="Text"> <text:s text:c="130"/>Pagina: 4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6"/>4</text:p>
      <text:p text:style-name="Break"/>
      <text:p text:style-name="Text"> <text:s text:c="12"/>TEA (niñez, infancia, juventud, vida adulta y vejez), acompañando a las mismas para que el</text:p>
      <text:p text:style-name="Text"> <text:s text:c="12"/>cansancio y la desmotivación que, en ocasiones, aborda a los cuidadores sea sobrellevada de</text:p>
      <text:p text:style-name="Text"> <text:s text:c="12"/>una manera más relajada.</text:p>
      <text:p text:style-name="Text"> </text:p>
      <text:p text:style-name="Text"> </text:p>
      <text:p text:style-name="Text"> <text:s text:c="22"/>La financiación de este proyecto de inversión permitirá, por un lado, que la Asociación</text:p>
      <text:p text:style-name="Text"> <text:s text:c="12"/>de Familias de Personas con Autismo de Las Palmas, como entidad de titularidad privada de</text:p>
      <text:p text:style-name="Text"> <text:s text:c="12"/>carácter voluntario y sin ánimo de lucro, legalmente constituida, integrada en la red de servicios</text:p>
      <text:p text:style-name="Text"> <text:s text:c="12"/>sociales de Canarias, desarrolle todas aquellas actuaciones, necesarias para la prestación de</text:p>
      <text:p text:style-name="Text"> <text:s text:c="12"/>servicios de interés social, con criterios de solidaridad y autonomía, en cumplimiento con sus</text:p>
      <text:p text:style-name="Text"> <text:s text:c="12"/>objetivos constitutivos y de acuerdo con lo establecido en la Ley 16/2019, de 2 de mayo, de</text:p>
      <text:p text:style-name="Text"> <text:s text:c="12"/>Servicios Sociales de Canarias.</text:p>
      <text:p text:style-name="Text"> </text:p>
      <text:p text:style-name="Text"> </text:p>
      <text:p text:style-name="Text"> <text:s text:c="22"/>Así mismo, por otra parte va a dar respuesta cumplida a una de las necesidades de</text:p>
      <text:p text:style-name="Text"> <text:s text:c="12"/>nuestro sistema público de derechos sociales, satisfaciendo las finalidades y objetivos del</text:p>
      <text:p text:style-name="Text"> <text:s text:c="12"/>mismo,tanto en el ámbito de la <text:s text:c="20"/>infancia y la familia, como de la discapacidad y la</text:p>
      <text:p text:style-name="Text"> <text:s text:c="12"/>dependencia, pues supone poner a disposición de personas con discapacidad <text:s text:c="41"/>y de sus</text:p>
      <text:p text:style-name="Text"> <text:s text:c="12"/>familias un espacio que les facilite su autonomía personal, teniendo especial relevancia</text:p>
      <text:p text:style-name="Text"> <text:s text:c="12"/>con las competencias atribuidas a esta Consejería de Bienestar Social, Igualdad,</text:p>
      <text:p text:style-name="Text"> <text:s text:c="12"/>Juventud, Infancia y Familias, en materia de protección a la infancia, de atención a la familia,</text:p>
      <text:p text:style-name="Text"> <text:s text:c="12"/>dependencia y discapacidad.</text:p>
      <text:p text:style-name="Text"> </text:p>
      <text:p text:style-name="Text"> </text:p>
      <text:p text:style-name="Text"> <text:s text:c="22"/>En este sentido, es deber de las Administraciones Públicas promover todas aquellas</text:p>
      <text:p text:style-name="Text"> <text:s text:c="12"/>acciones que permitan prevenir, detectar y atender las situaciones de especial vulnerabilidad</text:p>
      <text:p text:style-name="Text"> <text:s text:c="12"/>de cualquier índole. Siendo además imperativo la coordinación de los servicios sociales con</text:p>
      <text:p text:style-name="Text"> <text:s text:c="12"/>todos los Sistemas que incidan en la calidad de vida, social, económica, laboral, cultural y</text:p>
      <text:p text:style-name="Text"> <text:s text:c="12"/>educativa y de salud de todas las personas, y especialmente en la población con discapacidad.</text:p>
      <text:p text:style-name="Text"> </text:p>
      <text:p text:style-name="Text"> </text:p>
      <text:p text:style-name="Text"> <text:s text:c="22"/>QUINTO.- Se considera conveniente acudir al procedimiento de concesión, de forma</text:p>
      <text:p text:style-name="Text"> <text:s text:c="12"/>directa, de una subvención a favor de la Asociación de Familias de personas con autismo de</text:p>
      <text:p text:style-name="Text"> <text:s text:c="12"/>Las Palmas, sin pretender vulnerar los principios de publicidad y concurrencia que presiden el</text:p>
      <text:p text:style-name="Text">Este documento incorpora firma electrónica reconocida de acuerdo a la Ley 6/2020, de 11 de noviembre de los servicios electrónicos de confianza</text:p>
      <text:p text:style-name="Text"> <text:s text:c="13"/>espíritudede</text:p>
      <text:p text:style-name="Text">Permite la verificación <text:s text:c="6"/>los textos</text:p>
      <text:p text:style-name="Text"> <text:s text:c="25"/>la integridad <text:s text:c="4"/>reguladores</text:p>
      <text:p text:style-name="Text"> <text:s text:c="39"/>de esta <text:s text:c="13"/>en materia</text:p>
      <text:p text:style-name="Text"> <text:s text:c="47"/>copia del documento <text:s text:c="8"/>de en</text:p>
      <text:p text:style-name="Text"> <text:s text:c="67"/>electrónico subvenciones,</text:p>
      <text:p text:style-name="Text"> <text:s text:c="81"/>la dirección: <text:s text:c="1"/>por los motivos que se indican a</text:p>
      <text:p text:style-name="Text">https://sede.gobiernodecanarias.org/sede/verifica_doc</text:p>
      <text:p text:style-name="Text">Este documentocontinuación.</text:p>
      <text:p text:style-name="Text"> <text:s text:c="17"/>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30"/>Pagina: 5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6"/>5</text:p>
      <text:p text:style-name="Break"/>
      <text:p text:style-name="Text"> <text:s text:c="22"/>Conforme a lo previsto en el articulo 57 del Texto Refundido de la Ley General de</text:p>
      <text:p text:style-name="Text"> <text:s text:c="12"/>derechos de las personas con discapacidad y su inclusión social, los poderes públicos han de</text:p>
      <text:p text:style-name="Text"> <text:s text:c="12"/>garantizar, entre otros aspectos, la prevención, los cuidados médicos y psicológicos y los</text:p>
      <text:p text:style-name="Text"> <text:s text:c="12"/>apoyos adecuados a las personas con discapacidad.</text:p>
      <text:p text:style-name="Text"> </text:p>
      <text:p text:style-name="Text"> </text:p>
      <text:p text:style-name="Text"> <text:s text:c="22"/>El Gobierno de la Nación aprobó la Estrategia Española en Trastornos del Espectro del</text:p>
      <text:p text:style-name="Text"> <text:s text:c="12"/>Autismo que constituye el Marco de Actuación de las Administraciones estatal, autonómicas y</text:p>
      <text:p text:style-name="Text"> <text:s text:c="12"/>locales para garantizar un trato de igualdad de oportunidades y real y efectivo ejercicio de los</text:p>
      <text:p text:style-name="Text"> <text:s text:c="12"/>derechos de las personas con discapacidad asociada a este tipo de trastorno.</text:p>
      <text:p text:style-name="Text"> </text:p>
      <text:p text:style-name="Text"> </text:p>
      <text:p text:style-name="Text"> <text:s text:c="22"/>Tal y como pone de manifiesto la citada Estrategia, en los últimos cuarenta años se ha</text:p>
      <text:p text:style-name="Text"> <text:s text:c="12"/>producido un aumento significativo de personas afectadas por este tipo de trastornos, que</text:p>
      <text:p text:style-name="Text"> <text:s text:c="12"/>implica no solo a estas sino a sus familias por el difícil manejo de la situación, lo que justifico la</text:p>
      <text:p text:style-name="Text"> <text:s text:c="12"/>aprobación de la citada Estrategia, como consecuencia de una Proposición No de Ley</text:p>
      <text:p text:style-name="Text"> <text:s text:c="12"/>aprobada en el Congreso de los Diputados, para con ello exigir una acción publica especifica a</text:p>
      <text:p text:style-name="Text"> <text:s text:c="12"/>esta necesidad social.</text:p>
      <text:p text:style-name="Text"> </text:p>
      <text:p text:style-name="Text"> <text:s text:c="22"/>En la medida en que se amplíe y desarrolle la red de recursos públicos dirigidos a</text:p>
      <text:p text:style-name="Text"> <text:s text:c="12"/>atender esta necesidad especifica de intervención social, se hace necesario garantizar la</text:p>
      <text:p text:style-name="Text"> <text:s text:c="12"/>atención a personas con discapacidad asociada al espectro del autismo y a sus familias,</text:p>
      <text:p text:style-name="Text"> <text:s text:c="12"/>mediante diferentes mecanismos entre los que se encuentra el fomento económico de aquellas</text:p>
      <text:p text:style-name="Text"> <text:s text:c="12"/>iniciativas privadas especializadas del tercer sector, como es el caso de las subvenciones.</text:p>
      <text:p text:style-name="Text"> </text:p>
      <text:p text:style-name="Text"> </text:p>
      <text:p text:style-name="Text"> <text:s text:c="22"/>El proyecto objeto de subvención está dirigido a cubrir una de las finalidades del</text:p>
      <text:p text:style-name="Text"> <text:s text:c="12"/>sistema canario de servicios sociales, cuyo ámbito de actuación abarca toda la Comunidad</text:p>
      <text:p text:style-name="Text"> <text:s text:c="12"/>Autónoma de Canarias y, en la medida en que el sector público no alcance a toda la población</text:p>
      <text:p text:style-name="Text"> <text:s text:c="12"/>usuaria de los servicios y prestaciones del sistema, ha de garantizarse dicha cobertura, entre</text:p>
      <text:p text:style-name="Text"> <text:s text:c="12"/>otros mecanismos, mediante el apoyo al tercer sector.</text:p>
      <text:p text:style-name="Text"> </text:p>
      <text:p text:style-name="Text"> </text:p>
      <text:p text:style-name="Text"> <text:s text:c="22"/>Por otro lado, cabe reseñar que, en el año 2021 mediante Orden departamental n.º</text:p>
      <text:p text:style-name="Text">Este documento1303, <text:s text:c="4"/>se firma</text:p>
      <text:p text:style-name="Text"> <text:s text:c="17"/>incorpora <text:s text:c="1"/>concede <text:s text:c="6"/>a la</text:p>
      <text:p text:style-name="Text"> <text:s text:c="34"/>electrónica <text:s text:c="3"/>citada deAsociación</text:p>
      <text:p text:style-name="Text"> <text:s text:c="46"/>reconocida <text:s text:c="17"/>un6/2020,</text:p>
      <text:p text:style-name="Text"> <text:s text:c="60"/>acuerdo a la Ley <text:s text:c="1"/>subvención</text:p>
      <text:p text:style-name="Text"> <text:s text:c="85"/>de 11 de noviembre</text:p>
      <text:p text:style-name="Text">Permite la verificación de la integridad de esta copia del documento electrónico en la dirección:</text:p>
      <text:p text:style-name="Text"> <text:s text:c="108"/>los importe</text:p>
      <text:p text:style-name="Text"> <text:s text:c="106"/>por</text:p>
      <text:p text:style-name="Text"> <text:s text:c="97"/>directa de <text:s text:c="16"/>de 49.0012,55€</text:p>
      <text:p text:style-name="Text"> <text:s text:c="112"/>servicios electrónicos de confianza</text:p>
      <text:p text:style-name="Text"> </text:p>
      <text:p text:style-name="Text">https://sede.gobiernodecanarias.org/sede/verifica_doc</text:p>
      <text:p text:style-name="Text">Este documentopara <text:s text:c="4"/>financiar,</text:p>
      <text:p text:style-name="Text"> <text:s text:c="17"/>es una <text:s text:c="13"/>entreauténtica</text:p>
      <text:p text:style-name="Text"> <text:s text:c="25"/>copia electrónica <text:s text:c="4"/>otros, gastos relativos a los honorarios de arquitecto relativos a la</text:p>
      <text:p text:style-name="Text">Firmado por: María Candelaria Delgado Toledo <text:s text:c="76"/>Fecha: 29/12/2023 16:55:57</text:p>
      <text:p text:style-name="Text">En calidad de: Consejera de Bienestar Social, Igualdad, Juventud, Infancia y Familias</text:p>
      <text:p text:style-name="Text"> <text:s text:c="135"/>Pagina: 6/36</text:p>
      <text:p text:style-name="Text"> </text:p>
      <text:p text:style-name="Text"> </text:p>
      <text:p text:style-name="Text"> <text:s text:c="31"/>CSg/3IbH09IiDaAmt9avbKE5nG+lBBNJ</text:p>
      <text:p text:style-name="Text"> <text:s text:c="38"/>ORDEN - Nº: 1574 / 2023 - Libro: 657 - Fecha: 29/12/2023 16:55:56 <text:s text:c="39"/>6</text:p>
      <text:p text:style-name="Break"/>
      <text:p text:style-name="Text"> <text:s text:c="12"/>redacción del referido proyecto; estudio topográfico de la parcela en el que se va a ejecutar el</text:p>
      <text:p text:style-name="Text"> <text:s text:c="12"/>mismo; estudio geotécnico y proyecto eléctrico.</text:p>
      <text:p text:style-name="Text"> </text:p>
      <text:p text:style-name="Text"> </text:p>
      <text:p text:style-name="Text"> <text:s text:c="22"/>Así mismo es de destacar que, en la Ley 6/2021, de 28 de diciembre, de Presupuestos</text:p>
      <text:p text:style-name="Text"> <text:s text:c="12"/>Generales de la Comunidad Autónoma de Canarias para el ejercicio 2022, se nomina en la</text:p>
      <text:p text:style-name="Text"> <text:s text:c="12"/>Sección 23, Servicio 2308 de la Dirección General de Dependencia y Discapacidad, Programa</text:p>
      <text:p text:style-name="Text"> <text:s text:c="12"/>231N, el Proyecto de inversión 227G0043 “ASOCIACIÓN DE FAMILIAS DE PERSONAS CON</text:p>
      <text:p text:style-name="Text"> <text:s text:c="12"/>AUTISMO LAS PALMAS. CENTRO DE ATENCIÓN TEMPRANA Y VIVIENDA” por importe de</text:p>
      <text:p text:style-name="Text"> <text:s text:c="12"/>505.000,00€. Con cargo a dicha aplicación presupuestaria, mediante Orden departamental n.º</text:p>
      <text:p text:style-name="Text"> <text:s text:c="12"/>1141, de 24/8/2022, se procede a otorgar a dicha asociación la citada subvención nominada,</text:p>
      <text:p text:style-name="Text"> <text:s text:c="12"/>cuyo fin se refiere a atender el gasto que conlleva financiar parte de los gastos del repetido</text:p>
      <text:p text:style-name="Text"> <text:s text:c="12"/>proyecto de la construcción de 12 plazas de viviendas y del edificio para la creación de un</text:p>
      <text:p text:style-name="Text"> <text:s text:c="12"/>centro de atención integral para niños y jóvenes con autismo, en concreto incluye, entre otros</text:p>
      <text:p text:style-name="Text"> <text:s text:c="12"/>concepto de gastos, los relativos a desmonte de parcelas, cimentación y contención.</text:p>
      <text:p text:style-name="Text"> </text:p>
      <text:p text:style-name="Text"> </text:p>
      <text:p text:style-name="Text"> <text:s text:c="22"/>Así pues dada la singularidad y la naturaleza específica de la acción para la que se</text:p>
      <text:p text:style-name="Text"> <text:s text:c="12"/>solicita la subvención, ya que los servicios que se implementarán a través de la obra (viviendas</text:p>
      <text:p text:style-name="Text"> <text:s text:c="12"/>y centro de atención integral) serán centros únicos y de referencia en nuestra Comunidad</text:p>
      <text:p text:style-name="Text"> <text:s text:c="12"/>Autónoma, no existiendo, hasta el momento, recursos de estas características y con el fin de</text:p>
      <text:p text:style-name="Text"> <text:s text:c="12"/>asegurar la continuidad de la ejecución del mencionado proyecto de obra, ya iniciado desde el</text:p>
      <text:p text:style-name="Text"> <text:s text:c="12"/>mes de octubre del año 2022, se considera acreditado acudir, de forma excepcional, al</text:p>
      <text:p text:style-name="Text"> <text:s text:c="12"/>procedimiento de concesión directa.</text:p>
      <text:p text:style-name="Text"> </text:p>
      <text:p text:style-name="Text"> </text:p>
      <text:p text:style-name="Text"> <text:s text:c="22"/>Por todo lo anteriormente expuesto, este Departamento considera conveniente acudir al</text:p>
      <text:p text:style-name="Text"> <text:s text:c="12"/>procedimiento, de forma directa, de una subvención a favor de la Asociación de familias de</text:p>
      <text:p text:style-name="Text"> <text:s text:c="12"/>personas con autismo de La Palmas, para continuar con la la ejecución del proyecto</text:p>
      <text:p text:style-name="Text"> <text:s text:c="12"/>denominado “CONSTRUCCIÓN DE VIVIENDAS Y CENTRO DE ATENCIÓN INTEGRAL PARA</text:p>
      <text:p text:style-name="Text"> <text:s text:c="12"/>PERSONAS CON TRASTORNO DEL ESPECTRO DEL AUTISMO (TEA)”.</text:p>
      <text:p text:style-name="Text"> </text:p>
      <text:p text:style-name="Text"> </text:p>
      <text:p text:style-name="Text"> <text:s text:c="22"/>SEXTO.- En consideración a lo previsto en el artículo 29 de la Ley General de</text:p>
      <text:p text:style-name="Text">Este documento incorpora firma electrónica reconocida de acuerdo a la Ley 6/2020, de 11 de noviembre de los servicios electrónicos de confianza</text:p>
      <text:p text:style-name="Text"> <text:s text:c="13"/>Subvenciones</text:p>
      <text:p text:style-name="Text">Permite la verificación <text:s text:c="12"/>y artículo</text:p>
      <text:p text:style-name="Text"> <text:s text:c="23"/>de la integridad <text:s text:c="9"/>68.2deldel</text:p>
      <text:p text:style-name="Text"> <text:s text:c="40"/>de esta copia <text:s text:c="6"/>Real Decreto</text:p>
      <text:p text:style-name="Text"> <text:s text:c="57"/>documento electrónico887/2006,</text:p>
      <text:p text:style-name="Text"> <text:s text:c="78"/>en la dirección:de 21 de julio, por el que se aprueba</text:p>
      <text:p text:style-name="Text">https://sede.gobiernodecanarias.org/sede/verifica_doc</text:p>
      <text:p text:style-name="Text">Este documentoel esReglamento <text:s text:c="8"/>que auténtica</text:p>
      <text:p text:style-name="Text"> <text:s text:c="20"/>una copia electrónica <text:s text:c="1"/>la desarrolla y dada la solicitud formulada por la entidad beneficiaria se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30"/>Pagina: 7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6"/>7</text:p>
      <text:p text:style-name="Break"/>
      <text:p text:style-name="Text"> <text:s text:c="12"/>podrá subcontratar hasta el 100% de la actividad subvencionada y deberá cumplir lo dispuesto</text:p>
      <text:p text:style-name="Text"> <text:s text:c="12"/>en los mencionados artículos.</text:p>
      <text:p text:style-name="Text"> </text:p>
      <text:p text:style-name="Text"> </text:p>
      <text:p text:style-name="Text"> <text:s text:c="22"/>Cuando la actividad concertada con el tercero exceda del 20 por 100 del importe de la</text:p>
      <text:p text:style-name="Text"> <text:s text:c="12"/>subvención y dicho importe sea superior a 60.000 euros, la subcontratación estará sometida al</text:p>
      <text:p text:style-name="Text"> <text:s text:c="12"/>cumplimiento de los siguientes requisitos:</text:p>
      <text:p text:style-name="Text"> </text:p>
      <text:p text:style-name="Text"> </text:p>
      <text:p text:style-name="Text"> <text:s text:c="17"/> <text:s text:c="3"/>Que el contrato se celebre por escrito.</text:p>
      <text:p text:style-name="Text"> <text:s text:c="17"/> <text:s text:c="3"/>Que la celebración del mismo se autorice previamente por la entidad concedente de la</text:p>
      <text:p text:style-name="Text"> <text:s text:c="22"/>subvención.</text:p>
      <text:p text:style-name="Text"> </text:p>
      <text:p text:style-name="Text"> </text:p>
      <text:p text:style-name="Text"> <text:s text:c="22"/>Queda fuera de este concepto la contratación de aquellos gastos de personal en que</text:p>
      <text:p text:style-name="Text"> <text:s text:c="12"/>tenga que incurrir el beneficiario para la realización por sí mismo de la actividad subvenciona.</text:p>
      <text:p text:style-name="Text"> </text:p>
      <text:p text:style-name="Text"> </text:p>
      <text:p text:style-name="Text"> <text:s text:c="22"/>SÉPTIMO.- En atención a lo previsto en el artículo 35.3 del repetido Decreto 36/2009,</text:p>
      <text:p text:style-name="Text"> <text:s text:c="12"/>de 31 de mazo, por el que se establece el Régimen General de Subvenciones de la Comunidad</text:p>
      <text:p text:style-name="Text"> <text:s text:c="12"/>Autónoma de Canarias, el órgano concedente de la subvención y la Intervención General</text:p>
      <text:p text:style-name="Text"> <text:s text:c="12"/>podrán comprobar el valor de mercado de los gastos subvencionables. Se entenderá como</text:p>
      <text:p text:style-name="Text"> <text:s text:c="12"/>valor de mercado el que hubiera sido acordado en condiciones normales de mercado entre</text:p>
      <text:p text:style-name="Text"> <text:s text:c="12"/>partes independientes. Para determinar dicho valor se podrán utilizar los siguientes métodos:</text:p>
      <text:p text:style-name="Text"> </text:p>
      <text:p text:style-name="Text"> </text:p>
      <text:p text:style-name="Text"> <text:s text:c="12"/>a) Precio de mercado del bien o servicio de que se trate o de otros de características similares,</text:p>
      <text:p text:style-name="Text"> <text:s text:c="12"/>efectuando, en este caso, las correcciones necesarias para obtener la equivalencia, así como</text:p>
      <text:p text:style-name="Text"> <text:s text:c="12"/>para considerar las particularidades de la operación.</text:p>
      <text:p text:style-name="Text"> </text:p>
      <text:p text:style-name="Text"> </text:p>
      <text:p text:style-name="Text"> <text:s text:c="12"/>b) Supletoriamente resultarán aplicables:</text:p>
      <text:p text:style-name="Text"> </text:p>
      <text:p text:style-name="Text"> </text:p>
      <text:p text:style-name="Text"> <text:s text:c="22"/>a) Precio de venta de bienes y servicios calculado mediante el incremento del valor de</text:p>
      <text:p text:style-name="Text"> <text:s text:c="12"/>adquisición o coste de producción de los mismos en el margen que habitualmente se obtiene</text:p>
      <text:p text:style-name="Text"> <text:s text:c="12"/>en operaciones equiparables concertadas con personas o entidades independientes o en el</text:p>
      <text:p text:style-name="Text">Este documento incorpora firma electrónica reconocida de acuerdo a la Ley 6/2020, de 11 de noviembre de los servicios electrónicos de confianza</text:p>
      <text:p text:style-name="Text"> <text:s text:c="13"/>margende laque</text:p>
      <text:p text:style-name="Text">Permite la verificación <text:s text:c="10"/>habitualmente</text:p>
      <text:p text:style-name="Text"> <text:s text:c="27"/>integridad <text:s text:c="1"/>de esta copia delobtienen <text:s text:c="3"/>las empresas</text:p>
      <text:p text:style-name="Text"> <text:s text:c="57"/>documento electrónico <text:s text:c="12"/>que operan en el mismo sector en</text:p>
      <text:p text:style-name="Text"> <text:s text:c="79"/>en la dirección:</text:p>
      <text:p text:style-name="Text">https://sede.gobiernodecanarias.org/sede/verifica_doc</text:p>
      <text:p text:style-name="Text">Este documentooperaciones <text:s text:c="6"/>equiparables</text:p>
      <text:p text:style-name="Text"> <text:s text:c="17"/>es una copia electrónica auténticaconcertadas con personas o entidades independientes.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30"/>Pagina: 8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6"/>8</text:p>
      <text:p text:style-name="Break"/>
      <text:p text:style-name="Text"> <text:s text:c="22"/>b) Precio de reventa de bienes y servicios establecido por el comprador de los mismos,</text:p>
      <text:p text:style-name="Text"> <text:s text:c="12"/>minorado en el margen que habitualmente obtiene el citado comprador en operaciones</text:p>
      <text:p text:style-name="Text"> <text:s text:c="12"/>equiparables concertadas con personas o entidades independientes o en el margen que</text:p>
      <text:p text:style-name="Text"> <text:s text:c="12"/>habitualmente obtienen las empresas que operan en el mismo sector en operaciones</text:p>
      <text:p text:style-name="Text"> <text:s text:c="12"/>equiparables concertadas con personas o entidades independientes, considerando, en su caso,</text:p>
      <text:p text:style-name="Text"> <text:s text:c="12"/>los costes en que hubiera incurrido el citado comprador para transformar los mencionados</text:p>
      <text:p text:style-name="Text"> <text:s text:c="12"/>bienes y servicios.</text:p>
      <text:p text:style-name="Text"> </text:p>
      <text:p text:style-name="Text"> </text:p>
      <text:p text:style-name="Text"> <text:s text:c="22"/>c) Cuando no resulte aplicable ninguno de los métodos anteriores, se aplicará el precio</text:p>
      <text:p text:style-name="Text"> <text:s text:c="12"/>derivado de la distribución del resultado conjunto de la operación de que se trate, teniendo en</text:p>
      <text:p text:style-name="Text"> <text:s text:c="12"/>cuenta los riesgos asumidos, los activos implicados y las funciones desempeñadas por las</text:p>
      <text:p text:style-name="Text"> <text:s text:c="12"/>partes relacionadas.</text:p>
      <text:p text:style-name="Text"> </text:p>
      <text:p text:style-name="Text"> <text:s text:c="22"/>En ningún caso podrá concertarse por el beneficiario la ejecución parcial de las</text:p>
      <text:p text:style-name="Text"> <text:s text:c="12"/>actividades subvencionadas con:</text:p>
      <text:p text:style-name="Text"> </text:p>
      <text:p text:style-name="Text"> <text:s text:c="22"/>a) Personas o entidades incursas en alguna de las prohibiciones para ser beneficiario</text:p>
      <text:p text:style-name="Text"> <text:s text:c="12"/>de una subvención.</text:p>
      <text:p text:style-name="Text"> <text:s text:c="22"/>b) Personas o entidades que hayan percibido otras subvenciones para la realización de</text:p>
      <text:p text:style-name="Text"> <text:s text:c="12"/>la actividad objeto de contratación.</text:p>
      <text:p text:style-name="Text"> <text:s text:c="22"/>c) Intermediarios o asesores en los que los pagos se definan como un porcentaje de</text:p>
      <text:p text:style-name="Text"> <text:s text:c="12"/>coste total de la operación, a menos que dicho pago esté justificado con referencia al valor de</text:p>
      <text:p text:style-name="Text"> <text:s text:c="12"/>mercado del trabajo realizado o los servicios prestados.</text:p>
      <text:p text:style-name="Text"> <text:s text:c="22"/>d) Personas o entidades vinculadas con el beneficiario, salvo que concurran las</text:p>
      <text:p text:style-name="Text"> <text:s text:c="12"/>siguientes circunstancias:</text:p>
      <text:p text:style-name="Text"> </text:p>
      <text:p text:style-name="Text"> </text:p>
      <text:p text:style-name="Text"> <text:s text:c="22"/>1ª. Que la contratación se realice de acuerdo con las condiciones normales de mercado.</text:p>
      <text:p text:style-name="Text"> </text:p>
      <text:p text:style-name="Text"> </text:p>
      <text:p text:style-name="Text"> <text:s text:c="22"/>2ª. Que se obtenga la previa autorización del órgano concedente.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 <text:s text:c="24"/>Se considerará que existe vinculación con aquellas personas físicas o jurídicas o</text:p>
      <text:p text:style-name="Text">https://sede.gobiernodecanarias.org/sede/verifica_doc</text:p>
      <text:p text:style-name="Text">Este documento es una copia electrónica auténtica</text:p>
      <text:p text:style-name="Text"> <text:s text:c="13"/>agrupaciones sin personalidad en las que concurra alguna de las siguientes Fecha:</text:p>
      <text:p text:style-name="Text">Firmado por: María Candelaria Delgado Toledo</text:p>
      <text:p text:style-name="Text"> <text:s text:c="115"/>circunstancias:</text:p>
      <text:p text:style-name="Text"> <text:s text:c="123"/>29/12/2023 16:55:57</text:p>
      <text:p text:style-name="Text">En calidad de: Consejera de Bienestar Social, Igualdad, Juventud, Infancia y Familias</text:p>
      <text:p text:style-name="Text"> <text:s text:c="130"/>Pagina: 9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6"/>9</text:p>
      <text:p text:style-name="Break"/>
      <text:p text:style-name="Text"> <text:s text:c="22"/>a) Personas físicas unidas por relación conyugal o personas ligadas con análoga</text:p>
      <text:p text:style-name="Text"> <text:s text:c="12"/>relación de afectividad, parentesco de consanguinidad hasta el cuarto grado o de afinidad</text:p>
      <text:p text:style-name="Text"> <text:s text:c="12"/>hasta el segundo.</text:p>
      <text:p text:style-name="Text"> </text:p>
      <text:p text:style-name="Text"> </text:p>
      <text:p text:style-name="Text"> <text:s text:c="22"/>b) Las personas físicas y jurídicas que tengan una relación laboral retribuida mediante</text:p>
      <text:p text:style-name="Text"> <text:s text:c="12"/>pagos periódicos.</text:p>
      <text:p text:style-name="Text"> </text:p>
      <text:p text:style-name="Text"> </text:p>
      <text:p text:style-name="Text"> <text:s text:c="22"/>c) Ser miembros asociados del beneficiario a que se refiere el apartado 2 y miembros o</text:p>
      <text:p text:style-name="Text"> <text:s text:c="12"/>partícipes de las entidades sin personalidad jurídica a que se refiere el apartado 3 del artículo</text:p>
      <text:p text:style-name="Text"> <text:s text:c="12"/>11 de la Ley General de Subvenciones.</text:p>
      <text:p text:style-name="Text"> </text:p>
      <text:p text:style-name="Text"> </text:p>
      <text:p text:style-name="Text"> <text:s text:c="22"/>d) Una sociedad y sus socios mayoritarios o sus consejeros o administradores, así</text:p>
      <text:p text:style-name="Text"> <text:s text:c="12"/>como los cónyuges o personas ligadas con análoga relación de afectividad y familiares hasta el</text:p>
      <text:p text:style-name="Text"> <text:s text:c="12"/>cuarto grado de consanguinidad o de afinidad hasta el segundo.</text:p>
      <text:p text:style-name="Text"> </text:p>
      <text:p text:style-name="Text"> </text:p>
      <text:p text:style-name="Text"> <text:s text:c="22"/>e) Las sociedades que, de acuerdo con el artículo 5 del Real Decreto Legislativo</text:p>
      <text:p text:style-name="Text"> <text:s text:c="12"/>4/2015, de 23 de octubre , por el que se aprueba el texto refundido de la Ley del Mercado de</text:p>
      <text:p text:style-name="Text"> <text:s text:c="12"/>Valores, reúnan las circunstancias requeridas para formar parte del mismo grupo.</text:p>
      <text:p text:style-name="Text"> </text:p>
      <text:p text:style-name="Text"> </text:p>
      <text:p text:style-name="Text"> <text:s text:c="22"/>f) Las personas jurídicas o agrupaciones sin personalidad y sus representantes legales,</text:p>
      <text:p text:style-name="Text"> <text:s text:c="12"/>patronos o quienes ejerzan su administración, así como los cónyuges o personas ligadas con</text:p>
      <text:p text:style-name="Text"> <text:s text:c="12"/>análoga relación de afectividad y familiares hasta el cuarto grado de consanguinidad o de</text:p>
      <text:p text:style-name="Text"> <text:s text:c="12"/>afinidad hasta el segundo.</text:p>
      <text:p text:style-name="Text"> </text:p>
      <text:p text:style-name="Text"> </text:p>
      <text:p text:style-name="Text"> <text:s text:c="22"/>g) Las personas jurídicas o agrupaciones sin personalidad y las personas físicas,</text:p>
      <text:p text:style-name="Text"> <text:s text:c="12"/>jurídicas o agrupaciones sin personalidad que conforme a normas legales, estatutarias o</text:p>
      <text:p text:style-name="Text"> <text:s text:c="12"/>acuerdos contractuales tengan derecho a participar en más de un 50 por 100 en el beneficio de</text:p>
      <text:p text:style-name="Text"> <text:s text:c="12"/>las primeras.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 <text:s text:c="24"/>3ª.</text:p>
      <text:p text:style-name="Text">Permite la verificación de <text:s text:c="4"/>La prohibición</text:p>
      <text:p text:style-name="Text"> <text:s text:c="26"/>la integridad <text:s text:c="11"/>establecida</text:p>
      <text:p text:style-name="Text"> <text:s text:c="40"/>de esta copia del documentoen <text:s text:c="2"/>el apartado</text:p>
      <text:p text:style-name="Text"> <text:s text:c="68"/>electrónico <text:s text:c="10"/>anterior será acreditada por la persona</text:p>
      <text:p text:style-name="Text"> <text:s text:c="80"/>en la dirección:</text:p>
      <text:p text:style-name="Text">https://sede.gobiernodecanarias.org/sede/verifica_doc</text:p>
      <text:p text:style-name="Text">Este documentobeneficiaria <text:s text:c="6"/>en el procedimiento</text:p>
      <text:p text:style-name="Text"> <text:s text:c="17"/>es una copia electrónica <text:s text:c="1"/>auténtica <text:s text:c="8"/>de justificación de la subvención mediante una declaración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10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10</text:p>
      <text:p text:style-name="Break"/>
      <text:p text:style-name="Text"> <text:s text:c="12"/>responsable en la que se haga constar que no se ha concertado la ejecución total o parcial de</text:p>
      <text:p text:style-name="Text"> <text:s text:c="12"/>las actividades subvencionadas con ninguna de las personas o entidades referidas en el</text:p>
      <text:p text:style-name="Text"> <text:s text:c="12"/>mismo, sin perjuicio de las actuaciones de comprobación que pueda realizar el órgano</text:p>
      <text:p text:style-name="Text"> <text:s text:c="12"/>concedente, la Intervención General o cualquier otro órgano.”</text:p>
      <text:p text:style-name="Text"> </text:p>
      <text:p text:style-name="Text"> </text:p>
      <text:p text:style-name="Text"> <text:s text:c="22"/>OCTAVO.- De conformidad con lo previsto en el artículo 29.1 de la Ley 7/2022, de 28</text:p>
      <text:p text:style-name="Text"> <text:s text:c="12"/>de diciembre, de Presupuestos Generales de la Comunidad Autónoma de Canarias para 2023,</text:p>
      <text:p text:style-name="Text"> <text:s text:c="12"/>corresponde al Gobierno el otorgamiento de las subvenciones directas a que se refiere el</text:p>
      <text:p text:style-name="Text"> <text:s text:c="12"/>artículo 22.2.c) de la Ley 38/2003, de 17 de noviembre, General de Subvenciones, cuando el</text:p>
      <text:p text:style-name="Text"> <text:s text:c="12"/>importe sea superior a 150.000 euros.</text:p>
      <text:p text:style-name="Text"> </text:p>
      <text:p text:style-name="Text"> </text:p>
      <text:p text:style-name="Text"> <text:s text:c="22"/>No obstante lo anterior, el Gobierno dicta el Decreto 416/2023, de 27 de noviembre</text:p>
      <text:p text:style-name="Text"> <text:s text:c="12"/>(BOC n.º236, de 30/11/2023), por el que se delega en la persona titular de la Consejería de</text:p>
      <text:p text:style-name="Text"> <text:s text:c="12"/>Bienestar Social, Igualdad, Juventud, Infancia y Familias la competencia para autorizar el</text:p>
      <text:p text:style-name="Text"> <text:s text:c="12"/>otorgamiento de subvenciones directas correspondientes al ejercicio 2023, por importe superior</text:p>
      <text:p text:style-name="Text"> <text:s text:c="12"/>a ciento cincuenta mil (150.000) euros.</text:p>
      <text:p text:style-name="Text"> </text:p>
      <text:p text:style-name="Text"> </text:p>
      <text:p text:style-name="Text"> <text:s text:c="22"/>NOVENO.- El artículo 37.3 del invocado Decreto 36/2009, de 31 de marzo, modificado</text:p>
      <text:p text:style-name="Text"> <text:s text:c="12"/>por el Decreto 5/2015 de 30 de enero y por el Decreto 151/2022, de 23 de junio, establece que</text:p>
      <text:p text:style-name="Text"> <text:s text:c="12"/>se podrán realizar pagos anticipados en determinados supuestos, entre los que se encuentra</text:p>
      <text:p text:style-name="Text"> <text:s text:c="12"/>las subvenciones que se concedan a entidades sin fines lucrativos, siempre que no se</text:p>
      <text:p text:style-name="Text"> <text:s text:c="12"/>disponga de recursos suficientes para financiar transitoriamente la ejecución de la actividad</text:p>
      <text:p text:style-name="Text"> <text:s text:c="12"/>subvencionada.</text:p>
      <text:p text:style-name="Text"> </text:p>
      <text:p text:style-name="Text"> <text:s text:c="22"/>Por su parte, el artículo 38.8 relaciona a determinados beneficiarios que quedan</text:p>
      <text:p text:style-name="Text"> <text:s text:c="12"/>exonerados de la constitución de garantías para el abono anticipado, consignándose en la letra</text:p>
      <text:p text:style-name="Text"> <text:s text:c="12"/>d) a las entidades sin fin de lucro que desarrollen programas de acción social.</text:p>
      <text:p text:style-name="Text"> </text:p>
      <text:p text:style-name="Text"> <text:s text:c="22"/>El Acuerdo de Gobierno de 26 de marzo de 2020 por el que se autorizan las</text:p>
      <text:p text:style-name="Text"> <text:s text:c="12"/>condiciones de los abonos anticipados de subvenciones, aportaciones dinerarias, encargos y</text:p>
      <text:p text:style-name="Text"> <text:s text:c="12"/>encomiendas de gestión y sus posteriores modificaciones, establece lo siguiente: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 <text:s text:c="24"/>1.1 Con carácter general, las bases reguladoras de subvenciones, las subvenciones</text:p>
      <text:p text:style-name="Text">https://sede.gobiernodecanarias.org/sede/verifica_doc</text:p>
      <text:p text:style-name="Text">Este documento es una copia electrónica auténtica</text:p>
      <text:p text:style-name="Text"> <text:s text:c="13"/>directas,</text:p>
      <text:p text:style-name="Text">Firmado por: María <text:s text:c="9"/>las aportaciones</text:p>
      <text:p text:style-name="Text"> <text:s text:c="20"/>Candelaria <text:s text:c="2"/>Delgado Toledo dinerarias, encargos a medios propios personificados <text:s text:c="19"/>y 29/12/2023</text:p>
      <text:p text:style-name="Text"> <text:s text:c="115"/>Fecha: <text:s text:c="1"/>encomiendas16:55:57</text:p>
      <text:p text:style-name="Text">En calidad de: Consejera de Bienestar Social, Igualdad, Juventud, Infancia y Familias</text:p>
      <text:p text:style-name="Text"> <text:s text:c="129"/>Pagina: 11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11</text:p>
      <text:p text:style-name="Break"/>
      <text:p text:style-name="Text"> <text:s text:c="12"/>de gestión podrán establecer su abono anticipado hasta el 100% de su cuantía cuando</text:p>
      <text:p text:style-name="Text"> <text:s text:c="12"/>concurran las siguientes circunstancias:</text:p>
      <text:p text:style-name="Text"> </text:p>
      <text:p text:style-name="Text"> </text:p>
      <text:p text:style-name="Text"> <text:s text:c="22"/>- Que la ejecución de la actividad, así como su justificación se produzcan antes de la</text:p>
      <text:p text:style-name="Text"> <text:s text:c="12"/>finalización del siguiente ejercicio presupuestario a aquel en que fueron concedidas.</text:p>
      <text:p text:style-name="Text"> <text:s text:c="12"/>- Que el beneficiario no tenga otras subvenciones, aportaciones dinerarias, encargos o</text:p>
      <text:p text:style-name="Text"> <text:s text:c="12"/>encomiendas con abono anticipado pendientes de justificación, en los dos ejercicios inmediatos</text:p>
      <text:p text:style-name="Text"> <text:s text:c="12"/>anteriores al que ahora se concede.</text:p>
      <text:p text:style-name="Text"> </text:p>
      <text:p text:style-name="Text"> </text:p>
      <text:p text:style-name="Text"> <text:s text:c="22"/>Esta última circunstancia se hará constar en el expediente mediante certificación</text:p>
      <text:p text:style-name="Text"> <text:s text:c="12"/>acreditativa expedida por el órgano concedente, comprensiva de aquellas concedidas por el</text:p>
      <text:p text:style-name="Text"> <text:s text:c="12"/>mismo Departamento y al mismo beneficiario.</text:p>
      <text:p text:style-name="Text"> </text:p>
      <text:p text:style-name="Text"> <text:s text:c="22"/>Tratándose de abonos anticipados de subvenciones, en dicha certificación además</text:p>
      <text:p text:style-name="Text"> <text:s text:c="12"/>habrá de acreditarse que las concedidas en los dos ejercicios anteriores a que se refieren los</text:p>
      <text:p text:style-name="Text"> <text:s text:c="12"/>párrafos anteriores, estén justificadas y dicha justificación figure registrada en el módulo de</text:p>
      <text:p text:style-name="Text"> <text:s text:c="12"/>subvenciones del Sistema Económico Financiero y Logístico de la Comunidad Autónoma de</text:p>
      <text:p text:style-name="Text"> <text:s text:c="12"/>Canarias (SEFLogiC).</text:p>
      <text:p text:style-name="Text"> </text:p>
      <text:p text:style-name="Text"> <text:s text:c="22"/>1.2.- La acreditación de la existencia de un Plan de Acción comprensivo de las</text:p>
      <text:p text:style-name="Text"> <text:s text:c="12"/>actuaciones y plazos para llevar a cabo la comprobación de las justificaciones de</text:p>
      <text:p text:style-name="Text"> <text:s text:c="12"/>subvenciones, aportaciones dinerarias, encargos y encomiendas pendientes podrá sustituir a la</text:p>
      <text:p text:style-name="Text"> <text:s text:c="12"/>certificación acreditativa señalada en el apartado anterior. Dicho Plan de Acción deberá ser</text:p>
      <text:p text:style-name="Text"> <text:s text:c="12"/>aprobado por el titular del Departamento, o tratándose de entes del Sector público limitativo,</text:p>
      <text:p text:style-name="Text"> <text:s text:c="12"/>por la persona que ostente la dirección del mismo, y tendrá, al menos, el siguiente contenido:</text:p>
      <text:p text:style-name="Text"> </text:p>
      <text:p text:style-name="Text"> </text:p>
      <text:p text:style-name="Text"> <text:s text:c="22"/>a) Objetivo del Plan, con indicación de si abarca solo a la comprobación de la</text:p>
      <text:p text:style-name="Text"> <text:s text:c="12"/>justificación de subvenciones, o también se extiende al resto de figuras recogidas en este</text:p>
      <text:p text:style-name="Text"> <text:s text:c="12"/>Acuerdo (aportaciones dinerarias, encargos y encomiendas de gestión).</text:p>
      <text:p text:style-name="Text"> <text:s text:c="22"/>b) Periodo de tiempo que comprende.</text:p>
      <text:p text:style-name="Text"> <text:s text:c="22"/>c) Plazo o plazos en que se prevé su inicio efectivo y ejecución, con indicación del</text:p>
      <text:p text:style-name="Text">Este documentoporcentaje <text:s text:c="7"/>o electrónica</text:p>
      <text:p text:style-name="Text"> <text:s text:c="17"/>incorpora firma <text:s text:c="1"/>volumenreconocida</text:p>
      <text:p text:style-name="Text"> <text:s text:c="48"/>de comprobaciones</text:p>
      <text:p text:style-name="Text"> <text:s text:c="57"/>de acuerdo a la Ley de <text:s text:c="1"/>justificaciones</text:p>
      <text:p text:style-name="Text"> <text:s text:c="77"/>6/2020, <text:s text:c="16"/>previstas,</text:p>
      <text:p text:style-name="Text"> <text:s text:c="85"/>de 11 de noviembre <text:s text:c="13"/>en electrónicos</text:p>
      <text:p text:style-name="Text"> <text:s text:c="104"/>de los servicios <text:s text:c="1"/>su caso,deen <text:s text:c="5"/>los</text:p>
      <text:p text:style-name="Text"> <text:s text:c="135"/>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plazos</text:p>
      <text:p text:style-name="Text"> <text:s text:c="17"/>es unaparciales <text:s text:c="5"/>contemplados.</text:p>
      <text:p text:style-name="Text"> <text:s text:c="24"/>copia electrónica <text:s text:c="1"/>auténtica</text:p>
      <text:p text:style-name="Text"> <text:s text:c="24"/>d) Previsión de si va a ser ejecutado con medios propios o con medios</text:p>
      <text:p text:style-name="Text">Firmado por: María Candelaria <text:s text:c="4"/>Delgado Toledo</text:p>
      <text:p text:style-name="Text">En calidad de: Consejera de Bienestar Social, Igualdad, Juventud, Infancia y Familias</text:p>
      <text:p text:style-name="Text"> <text:s text:c="121"/>ajenos.</text:p>
      <text:p text:style-name="Text"> <text:s text:c="119"/>Fecha: 29/12/2023 16:55:57</text:p>
      <text:p text:style-name="Text"> </text:p>
      <text:p text:style-name="Text"> <text:s text:c="132"/>Pagina: 12/36</text:p>
      <text:p text:style-name="Text"> </text:p>
      <text:p text:style-name="Text"> </text:p>
      <text:p text:style-name="Text"> <text:s text:c="31"/>CSg/3IbH09IiDaAmt9avbKE5nG+lBBNJ</text:p>
      <text:p text:style-name="Text"> <text:s text:c="38"/>ORDEN - Nº: 1574 / 2023 - Libro: 657 - Fecha: 29/12/2023 16:55:56 <text:s text:c="36"/>12</text:p>
      <text:p text:style-name="Break"/>
      <text:p text:style-name="Text"> <text:s text:c="22"/>e) Persona responsable de la dirección y ejecución del Plan.</text:p>
      <text:p text:style-name="Text"> </text:p>
      <text:p text:style-name="Text"> </text:p>
      <text:p text:style-name="Text"> <text:s text:c="22"/>Dicho Plan será comunicado a la Intervención General, en el plazo de los diez días</text:p>
      <text:p text:style-name="Text"> <text:s text:c="12"/>siguientes a su aprobación, al objeto de que por parte de esta se haga seguimiento de la</text:p>
      <text:p text:style-name="Text"> <text:s text:c="12"/>ejecución del mismo dentro del ámbito del Control Financiero Permanente.</text:p>
      <text:p text:style-name="Text"> </text:p>
      <text:p text:style-name="Text"> </text:p>
      <text:p text:style-name="Text"> <text:s text:c="22"/>2. Tratándose de subvenciones, aportaciones dinerarias, encargos a medios propios o</text:p>
      <text:p text:style-name="Text"> <text:s text:c="12"/>encomiendas de gestión destinadas a inversiones, su abono se realizará en la forma y</text:p>
      <text:p text:style-name="Text"> <text:s text:c="12"/>condiciones que se establezca en su resolución de concesión o instrumento jurídico en que se</text:p>
      <text:p text:style-name="Text"> <text:s text:c="12"/>articulen. Motivadamente y excepcionalmente se podré contemplar su abono anticipado hasta</text:p>
      <text:p text:style-name="Text"> <text:s text:c="12"/>el 100% de su cuantía cuando concurran las siguientes circunstancias:</text:p>
      <text:p text:style-name="Text"> </text:p>
      <text:p text:style-name="Text"> </text:p>
      <text:p text:style-name="Text"> <text:s text:c="22"/>1º.- Los plazos de ejecución y justificación deberán finalizar el 31 de diciembre del</text:p>
      <text:p text:style-name="Text"> <text:s text:c="12"/>ejercicio presupuestario en que concluya <text:s text:c="21"/>el objeto y alcance por el que se articule la</text:p>
      <text:p text:style-name="Text"> <text:s text:c="12"/>subvención, aportación, encargo o encomienda, incluidas las prórrogas de dichos plazos que</text:p>
      <text:p text:style-name="Text"> <text:s text:c="12"/>se tramiten.</text:p>
      <text:p text:style-name="Text"> </text:p>
      <text:p text:style-name="Text"> </text:p>
      <text:p text:style-name="Text"> <text:s text:c="23"/>En el caso de inversiones que tengan naturaleza de obras, su plazo de justificación</text:p>
      <text:p text:style-name="Text"> <text:s text:c="12"/>podrá extenderse hasta cuatro meses después de la finalización de su ejecución. En este caso,</text:p>
      <text:p text:style-name="Text"> <text:s text:c="12"/>dicho plazo podrá superar el ejercicio presupuestario de finalización de dicha obra, con el</text:p>
      <text:p text:style-name="Text"> <text:s text:c="12"/>límite de los meses señalados.</text:p>
      <text:p text:style-name="Text"> </text:p>
      <text:p text:style-name="Text"> </text:p>
      <text:p text:style-name="Text"> <text:s text:c="22"/>2º.- Que la entidad beneficiaria acredite la insuficiencia de recursos para la realización</text:p>
      <text:p text:style-name="Text"> <text:s text:c="12"/>del objeto de esta.</text:p>
      <text:p text:style-name="Text"> </text:p>
      <text:p text:style-name="Text"> </text:p>
      <text:p text:style-name="Text"> <text:s text:c="22"/>3º.- Que el beneficiario no tenga otras subvenciones, aportaciones dinerarias, encargos</text:p>
      <text:p text:style-name="Text"> <text:s text:c="12"/>a medios propios o encomiendas de gestión destinados a inversiones con abono anticipado</text:p>
      <text:p text:style-name="Text"> <text:s text:c="12"/>pendientes de justificación y cuyo plazo haya trascurrido sin haberse presentando la misma,</text:p>
      <text:p text:style-name="Text"> <text:s text:c="12"/>en los dos ejercicio inmediatos anteriores al que ahora se concede. Esta circunstancia se hará</text:p>
      <text:p text:style-name="Text"> <text:s text:c="12"/>constar en el expediente mediante certificación acreditativa expedida por el órgano concederte,</text:p>
      <text:p text:style-name="Text">Este documento incorpora firma electrónica reconocida de acuerdo a la Ley 6/2020, de 11 de noviembre de los servicios electrónicos de confianza</text:p>
      <text:p text:style-name="Text"> <text:s text:c="13"/>comprensiva</text:p>
      <text:p text:style-name="Text">Permite la verificación <text:s text:c="10"/>de aquellas</text:p>
      <text:p text:style-name="Text"> <text:s text:c="23"/>de la integridad <text:s text:c="10"/>concedidas</text:p>
      <text:p text:style-name="Text"> <text:s text:c="40"/>de esta copia <text:s text:c="11"/>porelectrónico</text:p>
      <text:p text:style-name="Text"> <text:s text:c="54"/>del documento <text:s text:c="3"/>el mismo en laDepartamento</text:p>
      <text:p text:style-name="Text"> <text:s text:c="86"/>dirección: <text:s text:c="2"/>y al mismo beneficiario.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13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13</text:p>
      <text:p text:style-name="Break"/>
      <text:p text:style-name="Text"> <text:s text:c="22"/>La acreditación de la existencia de un Plan de Acción comprensivo de las actuaciones y</text:p>
      <text:p text:style-name="Text"> <text:s text:c="12"/>plazos para llevar a cabo la comprobación de las justificaciones de subvenciones, aportaciones</text:p>
      <text:p text:style-name="Text"> <text:s text:c="12"/>dinerarias, encargos y encomiendas pendientes podrá sustituir a la certificación acreditativa</text:p>
      <text:p text:style-name="Text"> <text:s text:c="12"/>señalada en el apartado anterior. Dicho Plan de Acción tendrá las mismas características,</text:p>
      <text:p text:style-name="Text"> <text:s text:c="12"/>contenido mínimo y procedimiento que el señalado en el apartado 1.2 anterior.</text:p>
      <text:p text:style-name="Text"> </text:p>
      <text:p text:style-name="Text"> </text:p>
      <text:p text:style-name="Text"> <text:s text:c="22"/>En este sentido, la extinta Consejería de Derechos Sociales, Igualdad, Diversidad y</text:p>
      <text:p text:style-name="Text"> <text:s text:c="12"/>Juventud, cuyas competencias asume la Consejería de Bienestar Social, Igualdad, Juventud,</text:p>
      <text:p text:style-name="Text"> <text:s text:c="12"/>Infancia y Familias, está dando cumplimiento al apartado 1.2 del citado Acuerdo de Gobierno</text:p>
      <text:p text:style-name="Text"> <text:s text:c="12"/>habida cuenta que mediante Orden Departamental n.º LOR2019CA00652, de 17 de octubre de</text:p>
      <text:p text:style-name="Text"> <text:s text:c="12"/>2019 se aprueba el Plan de Acción del departamento para el seguimiento de las subvenciones</text:p>
      <text:p text:style-name="Text"> <text:s text:c="12"/>y aportaciones dinerarias pendientes de justificar con plazo vencido, para el inicio y finalización</text:p>
      <text:p text:style-name="Text"> <text:s text:c="12"/>de los procedimientos de reintegro, así como también para declarar la prescripción del derecho</text:p>
      <text:p text:style-name="Text"> <text:s text:c="12"/>a favor de la hacienda pública de reconocer y liquidar cantidades a reintegrar, modificada por la</text:p>
      <text:p text:style-name="Text"> <text:s text:c="12"/>Orden n.º 527 de 20 de agosto de 2020, la Orden n.º 744 de 23 de agosto de 2021, la Orden</text:p>
      <text:p text:style-name="Text"> <text:s text:c="12"/>n.º 1160 de 29 de agosto de 2022 y la Orden n.º 1042 de 29 de agosto de 2023 por las que se</text:p>
      <text:p text:style-name="Text"> <text:s text:c="12"/>establecen sucesivas prórrogas del plazo de ejecución del citado Plan de Acción. Con esta</text:p>
      <text:p text:style-name="Text"> <text:s text:c="12"/>última orden se acuerda la cuarta prórroga del plazo de ejecución del plan de acción del</text:p>
      <text:p text:style-name="Text"> <text:s text:c="12"/>Departamento hasta el 31 de agosto de 2024.</text:p>
      <text:p text:style-name="Text"> </text:p>
      <text:p text:style-name="Text"> </text:p>
      <text:p text:style-name="Text"> <text:s text:c="22"/>En consideración a todo lo expuesto y a lo previsto en los apartados relatados del</text:p>
      <text:p text:style-name="Text"> <text:s text:c="12"/>mencionado acuerdo del Gobierno de 26 de marzo de 2020 y las citadas sucesivas</text:p>
      <text:p text:style-name="Text"> <text:s text:c="12"/>modificaciones, procede sustituir la certificación acreditativa recogida en los apartados 1 y 2 del</text:p>
      <text:p text:style-name="Text"> <text:s text:c="12"/>mismo, considerándose que procede el 100% del abono anticipado.</text:p>
      <text:p text:style-name="Text"> </text:p>
      <text:p text:style-name="Text"> </text:p>
      <text:p text:style-name="Text"> <text:s text:c="22"/>DÉCIMO.- Conforme a lo dispuesto en el artículo 25 del Decreto 36/2009, de 31 de</text:p>
      <text:p text:style-name="Text"> <text:s text:c="12"/>marzo, la entidad beneficiaria deberá justificar documentalmente el empleo de los fondos</text:p>
      <text:p text:style-name="Text"> <text:s text:c="12"/>públicos en la actividad subvencionada, su efectiva realización y el coste total de la misma,</text:p>
      <text:p text:style-name="Text"> <text:s text:c="12"/>mediante cuenta justificativa. Dicha justificación abarcará la totalidad del periodo del programa</text:p>
      <text:p text:style-name="Text"> <text:s text:c="12"/>subvencionado y se podrá presentar hasta cuatro meses después de la finalización de su</text:p>
      <text:p text:style-name="Text">Este documento incorpora firma electrónica reconocida de acuerdo a la Ley 6/2020, de 11 de noviembre de los servicios electrónicos de confianza</text:p>
      <text:p text:style-name="Text"> <text:s text:c="13"/>ejecución.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14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14</text:p>
      <text:p text:style-name="Break"/>
      <text:p text:style-name="Text"> <text:s text:c="22"/>UNDÉCIMO.- Será de aplicación a la presente Orden de concesión, lo establecido en la</text:p>
      <text:p text:style-name="Text"> <text:s text:c="12"/>Ley 38/2003, de 17 de noviembre, General de Subvenciones, en la Ley 11/2006, de 11 de</text:p>
      <text:p text:style-name="Text"> <text:s text:c="12"/>diciembre, de la Hacienda Pública Canaria y en el Decreto 36/2009, de 31 de marzo, por el que</text:p>
      <text:p text:style-name="Text"> <text:s text:c="12"/>se establece el régimen general de subvenciones de la Comunidad Autónoma de Canarias,</text:p>
      <text:p text:style-name="Text"> <text:s text:c="12"/>modificado por el Decreto 5/2015 de 30 de enero y el Decreto 151/2022, 23 de junio, en todo lo</text:p>
      <text:p text:style-name="Text"> <text:s text:c="12"/>que no se oponga o contradiga a los preceptos, de carácter básico, que se recogen en la citada</text:p>
      <text:p text:style-name="Text"> <text:s text:c="12"/>Ley General de Subvenciones.</text:p>
      <text:p text:style-name="Text"> </text:p>
      <text:p text:style-name="Text"> </text:p>
      <text:p text:style-name="Text"> <text:s text:c="22"/>DÉCIMO SEGUNDO.- El plazo máximo de duración del procedimiento de concesión, de</text:p>
      <text:p text:style-name="Text"> <text:s text:c="12"/>forma directa, de subvenciones será de tres meses a contar desde la fecha de presentación de</text:p>
      <text:p text:style-name="Text"> <text:s text:c="12"/>la solicitud, conforme a lo dispuesto en el artículo 152 de la Ley 11/2006, de 11 de diciembre,</text:p>
      <text:p text:style-name="Text"> <text:s text:c="12"/>de la Hacienda Pública Canaria, por lo que, en el presente procedimiento, por tanto se cumplen</text:p>
      <text:p text:style-name="Text"> <text:s text:c="12"/>los plazos legalmente establecidos.</text:p>
      <text:p text:style-name="Text"> </text:p>
      <text:p text:style-name="Text"> </text:p>
      <text:p text:style-name="Text"> <text:s text:c="22"/>DÉCIMO TERCERO.- El artículo 3.1 del repetido Decreto 36/2009, de 31 de marzo,</text:p>
      <text:p text:style-name="Text"> <text:s text:c="12"/>dispone que son órganos competentes para conceder subvenciones, los titulares de los</text:p>
      <text:p text:style-name="Text"> <text:s text:c="12"/>Departamentos de la Administración Pública de la Comunidad Autónoma, de los organismos</text:p>
      <text:p text:style-name="Text"> <text:s text:c="12"/>públicos y demás entidades de derecho público que determinen sus normas reguladoras o, en</text:p>
      <text:p text:style-name="Text"> <text:s text:c="12"/>su defecto, los órganos de las mismas que tengan atribuida la competencia para la aprobación</text:p>
      <text:p text:style-name="Text"> <text:s text:c="12"/>del gasto correspondiente.</text:p>
      <text:p text:style-name="Text"> </text:p>
      <text:p text:style-name="Text"> </text:p>
      <text:p text:style-name="Text"> <text:s text:c="22"/>A estos efectos, se consideran titulares de los Departamentos el Presidente del</text:p>
      <text:p text:style-name="Text"> <text:s text:c="12"/>Gobierno, el Vicepresidente, los/as Consejeros/as y el Comisionado de Acción Exterior.</text:p>
      <text:p text:style-name="Text"> </text:p>
      <text:p text:style-name="Text"> </text:p>
      <text:p text:style-name="Text"> <text:s text:c="22"/>De acuerdo con todo lo anterior, en el ejercicio de las competencias atribuidas en el</text:p>
      <text:p text:style-name="Text"> <text:s text:c="12"/>artículo 29, letra m) de la Ley 14/1990, de 26 de julio, de Régimen Jurídico de las</text:p>
      <text:p text:style-name="Text"> <text:s text:c="12"/>Administraciones Públicas de Canarias (BOC nº 96, de 01.08.1990), el artículo 1 del Decreto</text:p>
      <text:p text:style-name="Text"> <text:s text:c="12"/>41/2023, de 14 de julio, del Presidente, por el que se determina las competencias de la</text:p>
      <text:p text:style-name="Text"> <text:s text:c="12"/>Presidencia y Vicepresidencia, así como el número, denominación, competencias y orden de</text:p>
      <text:p text:style-name="Text"> <text:s text:c="12"/>precedencias de las Consejerías (B.O.C. n.º 138, de 15.07.2023), así como el Decreto 43/2020,</text:p>
      <text:p text:style-name="Text">Este documento incorpora firma electrónica reconocida de acuerdo a la Ley 6/2020, de 11 de noviembre de los servicios electrónicos de confianza</text:p>
      <text:p text:style-name="Text"> <text:s text:c="13"/>de 16 de</text:p>
      <text:p text:style-name="Text">Permite la verificación dela abril, <text:s text:c="2"/>por</text:p>
      <text:p text:style-name="Text"> <text:s text:c="28"/>integridad <text:s text:c="4"/>el que</text:p>
      <text:p text:style-name="Text"> <text:s text:c="40"/>de esta copia se <text:s text:c="2"/>apruebaelectrónico</text:p>
      <text:p text:style-name="Text"> <text:s text:c="54"/>del documento <text:s text:c="2"/>el Reglamento <text:s text:c="8"/>Orgánico de la extinta Consejería de</text:p>
      <text:p text:style-name="Text"> <text:s text:c="79"/>en la dirección:</text:p>
      <text:p text:style-name="Text">https://sede.gobiernodecanarias.org/sede/verifica_doc</text:p>
      <text:p text:style-name="Text">Este documentoDerechos <text:s text:c="6"/>Sociales,</text:p>
      <text:p text:style-name="Text"> <text:s text:c="17"/>es una copia <text:s text:c="14"/>Igualdad, Diversidad y Juventud (B.O.C. n.º 81, de 24.4.2020), el cual</text:p>
      <text:p text:style-name="Text"> <text:s text:c="31"/>electrónica auténtica</text:p>
      <text:p text:style-name="Text">Firmado por: María Candelaria Delgado Toledo <text:s text:c="71"/>Fecha: 29/12/2023 16:55:57</text:p>
      <text:p text:style-name="Text">En calidad de:resulta <text:s text:c="2"/>dedeaplicación</text:p>
      <text:p text:style-name="Text"> <text:s text:c="15"/>Consejera <text:s text:c="19"/>en Igualdad,</text:p>
      <text:p text:style-name="Text"> <text:s text:c="29"/>Bienestar Social, <text:s text:c="1"/>base aJuventud,</text:p>
      <text:p text:style-name="Text"> <text:s text:c="59"/>la Disposición <text:s text:c="3"/>Transitoria Única del Decreto 123/2023, de 17 de</text:p>
      <text:p text:style-name="Text"> <text:s text:c="66"/>Infancia y Familias</text:p>
      <text:p text:style-name="Text"> <text:s text:c="129"/>Pagina: 15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15</text:p>
      <text:p text:style-name="Break"/>
      <text:p text:style-name="Text"> <text:s text:c="12"/>julio, por el que se determina la estructura orgánica y las sedes de las Consejerías del</text:p>
      <text:p text:style-name="Text"> <text:s text:c="12"/>Gobierno de Canarias, por la que se establece el régimen transitorio de los Reglamentos</text:p>
      <text:p text:style-name="Text"> <text:s text:c="12"/>Orgánicos, y, finalmente, el Decreto 43/2023, de 14 de julio, por el que se nombra a los</text:p>
      <text:p text:style-name="Text"> <text:s text:c="12"/>Consejeros y las Consejeras del Gobierno de Canarias y donde se establece el nombramiento</text:p>
      <text:p text:style-name="Text"> <text:s text:c="12"/>como Consejera de Bienestar Social, Igualdad, Juventud, Infancia y Familias (BOC nº 138, de</text:p>
      <text:p text:style-name="Text"> <text:s text:c="12"/>15.7.2023).</text:p>
      <text:p text:style-name="Text"> </text:p>
      <text:p text:style-name="Text"> </text:p>
      <text:p text:style-name="Text"> <text:s text:c="12"/>Visto los antecedentes expuestos y demás normas de general y pertinente aplicación,</text:p>
      <text:p text:style-name="Text"> </text:p>
      <text:p text:style-name="Text"> </text:p>
      <text:p text:style-name="Text"> <text:s text:c="68"/>RESUELVO</text:p>
      <text:p text:style-name="Text"> </text:p>
      <text:p text:style-name="Text"> <text:s text:c="22"/>PRIMERO.- AUTORIZACIÓN.</text:p>
      <text:p text:style-name="Text"> <text:s text:c="22"/>Autorizar, por delegación del Decreto 16/2023, de 27 de noviembre (BOC n.º236, de</text:p>
      <text:p text:style-name="Text"> <text:s text:c="12"/>30/11/2023), el otorgamiento de una subvención a la Asociación de familias de personas con</text:p>
      <text:p text:style-name="Text"> <text:s text:c="12"/>autismo de La Palmas, por la cantidad de 450.000,00€.</text:p>
      <text:p text:style-name="Text"> </text:p>
      <text:p text:style-name="Text"> </text:p>
      <text:p text:style-name="Text"> <text:s text:c="22"/>SEGUNDO.- CONCESIÓN</text:p>
      <text:p text:style-name="Text"> </text:p>
      <text:p text:style-name="Text"> </text:p>
      <text:p text:style-name="Text"> <text:s text:c="22"/>Conceder, de forma directa, una subvención a la Asociación de familias de personas</text:p>
      <text:p text:style-name="Text"> <text:s text:c="12"/>con autismo de La Palmas, por importe de 450.000,00€, para dar continuidad a la ejecución de</text:p>
      <text:p text:style-name="Text"> <text:s text:c="12"/>determinadas unidades de obra del proyecto denominado “CONSTRUCCIÓN DE VIVIENDAS</text:p>
      <text:p text:style-name="Text"> <text:s text:c="12"/>Y CENTRO DE ATENCIÓN INTEGRAL PARA PERSONAS CON TRASTORNO DEL</text:p>
      <text:p text:style-name="Text"> <text:s text:c="12"/>ESPECTRO DEL AUTISMO (TEA)”, que supone el 100%.</text:p>
      <text:p text:style-name="Text"> </text:p>
      <text:p text:style-name="Text"> </text:p>
      <text:p text:style-name="Text"> <text:s text:c="22"/>TERCERO.- COMPATIBILIDADES</text:p>
      <text:p text:style-name="Text"> </text:p>
      <text:p text:style-name="Text"> </text:p>
      <text:p text:style-name="Text"> <text:s text:c="22"/>Autorizar la compatibilidad con otras subvenciones, ayudas, ingresos o recursos para la</text:p>
      <text:p text:style-name="Text"> <text:s text:c="12"/>misma finalidad, procedentes de cualesquiera Administraciones o entes públicos o privados,</text:p>
      <text:p text:style-name="Text"> <text:s text:c="12"/>nacionales, de la Unión Europea o de organismos internacionales.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 <text:s text:c="24"/>En</text:p>
      <text:p text:style-name="Text">Permite la verificación de <text:s text:c="4"/>tal sentido,</text:p>
      <text:p text:style-name="Text"> <text:s text:c="26"/>la integridad de estael <text:s text:c="1"/>importe</text:p>
      <text:p text:style-name="Text"> <text:s text:c="48"/>copia <text:s text:c="9"/>de dichas</text:p>
      <text:p text:style-name="Text"> <text:s text:c="54"/>del documento <text:s text:c="12"/>subvenciones,</text:p>
      <text:p text:style-name="Text"> <text:s text:c="70"/>electrónico en la dirección: ayudas, ingresos o recursos, en</text:p>
      <text:p text:style-name="Text">https://sede.gobiernodecanarias.org/sede/verifica_doc</text:p>
      <text:p text:style-name="Text">Este documentoningún</text:p>
      <text:p text:style-name="Text"> <text:s text:c="17"/>es unacaso <text:s text:c="4"/>podrán ser</text:p>
      <text:p text:style-name="Text"> <text:s text:c="24"/>copia electrónica <text:s text:c="6"/>de tal cuantía, que aisladamente o en concurrencia con otras, supere el</text:p>
      <text:p text:style-name="Text"> <text:s text:c="43"/>auténtica</text:p>
      <text:p text:style-name="Text">Firmado por: María Candelaria Delgado Toledo <text:s text:c="71"/>Fecha: 29/12/2023 16:55:57</text:p>
      <text:p text:style-name="Text">En calidad de:coste <text:s text:c="3"/>de de</text:p>
      <text:p text:style-name="Text"> <text:s text:c="15"/>Consejera <text:s text:c="2"/>la Bienestar</text:p>
      <text:p text:style-name="Text"> <text:s text:c="31"/>actividad <text:s text:c="3"/>subvencionada.</text:p>
      <text:p text:style-name="Text"> <text:s text:c="40"/>Social, Igualdad, Juventud, Infancia y Familias</text:p>
      <text:p text:style-name="Text"> <text:s text:c="129"/>Pagina: 16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16</text:p>
      <text:p text:style-name="Break"/>
      <text:p text:style-name="Text"> <text:s text:c="22"/>En todo caso, la entidad beneficiaria de una subvención estará obligada a comunicar la</text:p>
      <text:p text:style-name="Text"> <text:s text:c="12"/>concesión de otros ingresos, recursos o subvenciones que tengan la misma finalidad a este</text:p>
      <text:p text:style-name="Text"> <text:s text:c="12"/>departamento. Esta comunicación deberá efectuarse tan pronto como se conozca y, en todo</text:p>
      <text:p text:style-name="Text"> <text:s text:c="12"/>caso, con anterioridad a la justificación de la aplicación dada a los fondos percibidos.</text:p>
      <text:p text:style-name="Text"> </text:p>
      <text:p text:style-name="Text"> </text:p>
      <text:p text:style-name="Text"> <text:s text:c="22"/>CUARTO.- SUBCONTRATACIÓN</text:p>
      <text:p text:style-name="Text"> </text:p>
      <text:p text:style-name="Text"> </text:p>
      <text:p text:style-name="Text"> <text:s text:c="22"/>Autorizar en un porcentaje del 100% la subcontratación total de la ejecución <text:s text:c="37"/>del</text:p>
      <text:p text:style-name="Text"> <text:s text:c="12"/>proyecto que se subvenciona en los términos del contrato suscrito por la Asociación</text:p>
      <text:p text:style-name="Text"> <text:s text:c="12"/>beneficiaria y la empresa constructora Pérez Moreno S.A.U, el día 1 de octubre de 2022, sin</text:p>
      <text:p text:style-name="Text"> <text:s text:c="12"/>que pueda subcontratarse actividades que aumentando el <text:s text:c="38"/>coste <text:s text:c="5"/>de <text:s text:c="4"/>la <text:s text:c="2"/>actividad</text:p>
      <text:p text:style-name="Text"> <text:s text:c="12"/>subvencionada, no aporten valor añadido al contenido de la misma.</text:p>
      <text:p text:style-name="Text"> </text:p>
      <text:p text:style-name="Text"> </text:p>
      <text:p text:style-name="Text"> <text:s text:c="22"/>El contratista queda obligado sólo ante el beneficiario, que asumirá la total</text:p>
      <text:p text:style-name="Text"> <text:s text:c="12"/>responsabilidad de la ejecución de la actividad subvencionada frente a la Administración.</text:p>
      <text:p text:style-name="Text"> </text:p>
      <text:p text:style-name="Text"> </text:p>
      <text:p text:style-name="Text"> <text:s text:c="22"/>La entidad beneficiaria será responsable de que en la ejecución de la actividad</text:p>
      <text:p text:style-name="Text"> <text:s text:c="12"/>subvencionada concertada con terceros se respeten los límites que se establezcan en la</text:p>
      <text:p text:style-name="Text"> <text:s text:c="12"/>normativa reguladora de la subvención en cuanto a la naturaleza y cuantía de gastos</text:p>
      <text:p text:style-name="Text"> <text:s text:c="12"/>subvencionables y el contratista estará sujeto al deber de colaboración previsto en el artículo</text:p>
      <text:p text:style-name="Text"> <text:s text:c="12"/>46 de la Ley General de Subvenciones para permitir la adecuada verificación del</text:p>
      <text:p text:style-name="Text"> <text:s text:c="12"/>cumplimiento de dichos límites.</text:p>
      <text:p text:style-name="Text"> </text:p>
      <text:p text:style-name="Text"> </text:p>
      <text:p text:style-name="Text"> <text:s text:c="22"/>No podrá fraccionarse un contrato con el objeto de disminuir la cuantía del mismo y</text:p>
      <text:p text:style-name="Text"> <text:s text:c="12"/>eludir el cumplimiento de los requisitos exigidos en el apartado anterior</text:p>
      <text:p text:style-name="Text"> </text:p>
      <text:p text:style-name="Text"> </text:p>
      <text:p text:style-name="Text"> <text:s text:c="22"/>QUINTO.- EXCEPCIONALIDAD</text:p>
      <text:p text:style-name="Text"> </text:p>
      <text:p text:style-name="Text"> </text:p>
      <text:p text:style-name="Text"> <text:s text:c="22"/>Concretar que la concesión de la presente subvención, en ningún caso, supone el</text:p>
      <text:p text:style-name="Text"> <text:s text:c="12"/>compromiso para este Departamento, de reconocer en futuros ejercicios económicos, el</text:p>
      <text:p text:style-name="Text">Este documento incorpora firma electrónica reconocida de acuerdo a la Ley 6/2020, de 11 de noviembre de los servicios electrónicos de confianza</text:p>
      <text:p text:style-name="Text"> <text:s text:c="13"/>otorgamiento</text:p>
      <text:p text:style-name="Text">Permite la verificación <text:s text:c="11"/>de fondos</text:p>
      <text:p text:style-name="Text"> <text:s text:c="23"/>de la integridad <text:s text:c="8"/>públicos</text:p>
      <text:p text:style-name="Text"> <text:s text:c="40"/>de esta copia <text:s text:c="6"/>con el electrónico</text:p>
      <text:p text:style-name="Text"> <text:s text:c="54"/>del documento mismo objeto <text:s text:c="7"/>de esta subvención.</text:p>
      <text:p text:style-name="Text"> <text:s text:c="79"/>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17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17</text:p>
      <text:p text:style-name="Break"/>
      <text:p text:style-name="Text"> <text:s text:c="22"/>SEXTO.- CRÉDITO PRESUPUESTARIO</text:p>
      <text:p text:style-name="Text"> </text:p>
      <text:p text:style-name="Text"> </text:p>
      <text:p text:style-name="Text"> <text:s text:c="22"/>Imputar la concesión de la presente subvención con cargo a la Sección 23, Servicio 08,</text:p>
      <text:p text:style-name="Text"> <text:s text:c="12"/>Programa 231N, Concepto Económico 7800200, Proyecto de Inversión 197G0077 denominado</text:p>
      <text:p text:style-name="Text"> <text:s text:c="12"/>“FOMENTO ACCESIBILIDAD PERSONAS CON DISCAPACIDAD".</text:p>
      <text:p text:style-name="Text"> </text:p>
      <text:p text:style-name="Text"> </text:p>
      <text:p text:style-name="Text"> <text:s text:c="22"/>SÉPTIMO.- PLAZO DE REALIZACIÓN DE LAS ACTIVIDADES SUBVENCIONADAS</text:p>
      <text:p text:style-name="Text"> </text:p>
      <text:p text:style-name="Text"> </text:p>
      <text:p text:style-name="Text"> <text:s text:c="22"/>Determinar que el plazo que se establece para la ejecución del proyecto de la</text:p>
      <text:p text:style-name="Text"> <text:s text:c="12"/>adquisición del inmueble comprende desde el 1 de agosto de 2023 hasta el 31 de julio de</text:p>
      <text:p text:style-name="Text"> <text:s text:c="12"/>2024.</text:p>
      <text:p text:style-name="Text"> </text:p>
      <text:p text:style-name="Text"> </text:p>
      <text:p text:style-name="Text"> <text:s text:c="22"/>OCTAVO.- ABONO</text:p>
      <text:p text:style-name="Text"> </text:p>
      <text:p text:style-name="Text"> </text:p>
      <text:p text:style-name="Text"> <text:s text:c="22"/>Establecer el abono anticipado del 100% del importe a la concesión de dicha</text:p>
      <text:p text:style-name="Text"> <text:s text:c="12"/>subvención.</text:p>
      <text:p text:style-name="Text"> </text:p>
      <text:p text:style-name="Text"> </text:p>
      <text:p text:style-name="Text"> <text:s text:c="22"/>No obstante lo anterior, no se podrá realizar el pago de la subvención en tanto el</text:p>
      <text:p text:style-name="Text"> <text:s text:c="12"/>beneficiario no se halle al corriente en el cumplimiento de sus obligaciones tributarias y frente a</text:p>
      <text:p text:style-name="Text"> <text:s text:c="12"/>la Seguridad Social o sea deudor por resolución firme de procedencia de reintegro. La</text:p>
      <text:p text:style-name="Text"> <text:s text:c="12"/>valoración de estos extremos se efectuará en los mismos términos que para obtener la</text:p>
      <text:p text:style-name="Text"> <text:s text:c="12"/>condición de beneficiario o entidad colaboradora de acuerdo con la normativa básica y</text:p>
      <text:p text:style-name="Text"> <text:s text:c="12"/>considerando que el beneficiario o la entidad colaboradora se encuentra al corriente en el pago</text:p>
      <text:p text:style-name="Text"> <text:s text:c="12"/>de obligaciones por reintegro de subvenciones cuando las deudas estén aplazadas,</text:p>
      <text:p text:style-name="Text"> <text:s text:c="12"/>fraccionadas o se hubiera acordado la suspensión con ocasión de la impugnación de la</text:p>
      <text:p text:style-name="Text"> <text:s text:c="12"/>correspondiente resolución de reintegro. No será necesario aportar nuevas certificaciones</text:p>
      <text:p text:style-name="Text"> <text:s text:c="12"/>respecto del cumplimiento de las obligaciones tributarias y frente a la Seguridad Social cuando</text:p>
      <text:p text:style-name="Text"> <text:s text:c="12"/>las incorporadas con la solicitud o durante la tramitación del procedimiento no hayan</text:p>
      <text:p text:style-name="Text"> <text:s text:c="12"/>sobrepasado su plazo de validez.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 <text:s text:c="24"/>Deberá</text:p>
      <text:p text:style-name="Text">Permite la verificación de <text:s text:c="11"/>incorporarse</text:p>
      <text:p text:style-name="Text"> <text:s text:c="26"/>la integridad <text:s text:c="14"/>al documento</text:p>
      <text:p text:style-name="Text"> <text:s text:c="40"/>de esta copia del expediente <text:s text:c="3"/>que se</text:p>
      <text:p text:style-name="Text"> <text:s text:c="67"/>electrónico en latramite</text:p>
      <text:p text:style-name="Text"> <text:s text:c="85"/>dirección:para el pago total de la subvención,</text:p>
      <text:p text:style-name="Text">https://sede.gobiernodecanarias.org/sede/verifica_doc</text:p>
      <text:p text:style-name="Text">Este documentocertificación <text:s text:c="5"/>expedidaauténtica</text:p>
      <text:p text:style-name="Text"> <text:s text:c="17"/>es una copia electrónica <text:s text:c="3"/>por el órgano encargado del seguimiento de aquélla, en la que quede de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18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18</text:p>
      <text:p text:style-name="Break"/>
      <text:p text:style-name="Text"> <text:s text:c="12"/>manifiesto:</text:p>
      <text:p text:style-name="Text"> </text:p>
      <text:p text:style-name="Text"> </text:p>
      <text:p text:style-name="Text"> <text:s text:c="22"/>a) Que no ha sido dictada resolución firme de la procedencia del reintegro de la</text:p>
      <text:p text:style-name="Text"> <text:s text:c="12"/>subvención o de la pérdida del derecho al cobro de la misma por alguna de las causas</text:p>
      <text:p text:style-name="Text"> <text:s text:c="12"/>previstas en el artículo 37 de la Ley General de Subvenciones.</text:p>
      <text:p text:style-name="Text"> </text:p>
      <text:p text:style-name="Text"> </text:p>
      <text:p text:style-name="Text"> <text:s text:c="22"/>b) Que no ha sido acordada por el órgano concedente de la subvención, como medida</text:p>
      <text:p text:style-name="Text"> <text:s text:c="12"/>cautelar, la retención de los libramientos de pago o de las cantidades pendientes de abonar al</text:p>
      <text:p text:style-name="Text"> <text:s text:c="12"/>beneficiario o entidad colaboradora, referidos a la misma subvención.</text:p>
      <text:p text:style-name="Text"> </text:p>
      <text:p text:style-name="Text"> </text:p>
      <text:p text:style-name="Text"> <text:s text:c="22"/>NOVENO.- GASTOS SUBVENCIONABLES Y NO SUBVENCIONABLES</text:p>
      <text:p text:style-name="Text"> </text:p>
      <text:p text:style-name="Text"> </text:p>
      <text:p text:style-name="Text"> <text:s text:c="22"/>1.- Se consideran gastos subvencionables los contemplados en el artículo 31 de la</text:p>
      <text:p text:style-name="Text"> <text:s text:c="12"/>Ley General de Subvenciones, y a los efectos previstos en la presente Orden departamental</text:p>
      <text:p text:style-name="Text"> <text:s text:c="12"/>aquellos que respondan a la naturaleza de la actividad subvencionada y en todo caso, han de</text:p>
      <text:p text:style-name="Text"> <text:s text:c="12"/>corresponder con los descritos en la memoria del proyecto y en el documento elaborador por</text:p>
      <text:p text:style-name="Text"> <text:s text:c="12"/>el arquitecto Don Manuel Rodríguez Milán, que contiene un desglose de albañilería, cubiertas,</text:p>
      <text:p text:style-name="Text"> <text:s text:c="12"/>comunes, climatización y ventilación, elementos auxiliares, imprevistos a ejecutar en el período</text:p>
      <text:p text:style-name="Text"> <text:s text:c="12"/>del 1 de agosto de 2023 hasta el 31 de julio de 2024., cuyo importe asciende a la cantidad de</text:p>
      <text:p text:style-name="Text"> <text:s text:c="12"/>450.000,00€.</text:p>
      <text:p text:style-name="Text"> </text:p>
      <text:p text:style-name="Text"> </text:p>
      <text:p text:style-name="Text"> <text:s text:c="22"/>En ningún caso serán gastos subvencionables:</text:p>
      <text:p text:style-name="Text"> </text:p>
      <text:p text:style-name="Text"> </text:p>
      <text:p text:style-name="Text"> <text:s text:c="31"/>1. Los intereses deudores de las cuentas bancarias.</text:p>
      <text:p text:style-name="Text"> <text:s text:c="31"/>2. Intereses, recargos y sanciones administrativas y penales.</text:p>
      <text:p text:style-name="Text"> <text:s text:c="31"/>3. Los gastos de procedimientos judiciales.</text:p>
      <text:p text:style-name="Text"> <text:s text:c="31"/>4. Las gratificaciones personales de carácter extraordinario.</text:p>
      <text:p text:style-name="Text"> </text:p>
      <text:p text:style-name="Text"> </text:p>
      <text:p text:style-name="Text"> <text:s text:c="22"/>Los tributos son gastos subvencionables cuando el beneficiario de la subvención los</text:p>
      <text:p text:style-name="Text"> <text:s text:c="12"/>abona efectivamente. En ningún caso se consideran gastos subvencionables los impuestos</text:p>
      <text:p text:style-name="Text">Este documento incorpora firma electrónica reconocida de acuerdo a la Ley 6/2020, de 11 de noviembre de los servicios electrónicos de confianza</text:p>
      <text:p text:style-name="Text"> <text:s text:c="13"/>indirectos</text:p>
      <text:p text:style-name="Text">Permite la verificación de la cuando</text:p>
      <text:p text:style-name="Text"> <text:s text:c="29"/>integridad sean</text:p>
      <text:p text:style-name="Text"> <text:s text:c="40"/>de esta susceptibles <text:s text:c="3"/>de electrónico</text:p>
      <text:p text:style-name="Text"> <text:s text:c="48"/>copia del documento recuperación <text:s text:c="6"/>o compensación.</text:p>
      <text:p text:style-name="Text"> <text:s text:c="79"/>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19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19</text:p>
      <text:p text:style-name="Break"/>
      <text:p text:style-name="Text"> <text:s text:c="22"/>Se significa que se considerará gasto realizado efectivamente pagado con anterioridad</text:p>
      <text:p text:style-name="Text"> <text:s text:c="12"/>a la finalidad del plazo de justificación.</text:p>
      <text:p text:style-name="Text"> </text:p>
      <text:p text:style-name="Text"> </text:p>
      <text:p text:style-name="Text"> <text:s text:c="22"/>2.- El límite para el pago en efectivo de facturas o de documentos justificativos del gasto</text:p>
      <text:p text:style-name="Text"> <text:s text:c="12"/>se <text:s text:c="3"/>fija <text:s text:c="2"/>en <text:s text:c="3"/>3.000€ <text:s text:c="6"/>por <text:s text:c="3"/>expediente, <text:s text:c="7"/>acompañándose <text:s text:c="11"/>el <text:s text:c="3"/>correspondiente <text:s text:c="9"/>recibí <text:s text:c="3"/>del</text:p>
      <text:p text:style-name="Text"> <text:s text:c="12"/>acreedor/proveedor.</text:p>
      <text:p text:style-name="Text"> </text:p>
      <text:p text:style-name="Text"> </text:p>
      <text:p text:style-name="Text"> <text:s text:c="22"/>De tal forma serán subvencionables los gastos cuyo pago se realicen en efectivo</text:p>
      <text:p text:style-name="Text"> <text:s text:c="12"/>siempre que:</text:p>
      <text:p text:style-name="Text"> <text:s text:c="12"/>– No se supere el límite de 3.000,00 euros por expediente.</text:p>
      <text:p text:style-name="Text"> <text:s text:c="12"/>– No exista ninguna operación que supere los 1.000,00€</text:p>
      <text:p text:style-name="Text"> </text:p>
      <text:p text:style-name="Text"> </text:p>
      <text:p text:style-name="Text"> <text:s text:c="22"/>3.- El órgano concedente de la subvención y la Intervención General podrán comprobar</text:p>
      <text:p text:style-name="Text"> <text:s text:c="12"/>el valor de mercado de los gastos subvencionables. Se entenderá como valor de mercado el</text:p>
      <text:p text:style-name="Text"> <text:s text:c="12"/>que hubiera sido acordado en condiciones normales de mercado entre partes independientes.</text:p>
      <text:p text:style-name="Text"> <text:s text:c="12"/>Para determinar dicho valor se podrán utilizar los siguientes métodos:</text:p>
      <text:p text:style-name="Text"> </text:p>
      <text:p text:style-name="Text"> </text:p>
      <text:p text:style-name="Text"> <text:s text:c="12"/>a) Precio de mercado del bien o servicio de que se trate o de otros de características similares,</text:p>
      <text:p text:style-name="Text"> <text:s text:c="12"/>efectuando, en este caso, las correcciones necesarias para obtener la equivalencia, así como</text:p>
      <text:p text:style-name="Text"> <text:s text:c="12"/>para considerar las particularidades de la operación.</text:p>
      <text:p text:style-name="Text"> </text:p>
      <text:p text:style-name="Text"> </text:p>
      <text:p text:style-name="Text"> <text:s text:c="12"/>b) Supletoriamente resultarán aplicables:</text:p>
      <text:p text:style-name="Text"> </text:p>
      <text:p text:style-name="Text"> </text:p>
      <text:p text:style-name="Text"> <text:s text:c="12"/>a’) Precio de venta de bienes y servicios calculado mediante el incremento del valor de</text:p>
      <text:p text:style-name="Text"> <text:s text:c="12"/>adquisición o coste de producción de los mismos en el margen que habitualmente se obtiene</text:p>
      <text:p text:style-name="Text"> <text:s text:c="12"/>en operaciones equiparables concertadas con personas o entidades independientes o en el</text:p>
      <text:p text:style-name="Text"> <text:s text:c="12"/>margen que habitualmente obtienen las empresas que operan en el mismo sector en</text:p>
      <text:p text:style-name="Text"> <text:s text:c="12"/>operaciones equiparables concertadas con personas o entidades independientes.</text:p>
      <text:p text:style-name="Text"> <text:s text:c="12"/>b) Precio de reventa de bienes y servicios establecido por el comprador de los mismos,</text:p>
      <text:p text:style-name="Text"> <text:s text:c="12"/>minorado en el margen que habitualmente obtiene el citado comprador en operaciones</text:p>
      <text:p text:style-name="Text">Este documento incorpora firma electrónica reconocida de acuerdo a la Ley 6/2020, de 11 de noviembre de los servicios electrónicos de confianza</text:p>
      <text:p text:style-name="Text"> <text:s text:c="13"/>equiparables</text:p>
      <text:p text:style-name="Text">Permite la verificación <text:s text:c="11"/>concertadas</text:p>
      <text:p text:style-name="Text"> <text:s text:c="23"/>de la integridad de esta copiacon <text:s text:c="3"/>personas</text:p>
      <text:p text:style-name="Text"> <text:s text:c="54"/>del documento <text:s text:c="5"/>o entidades</text:p>
      <text:p text:style-name="Text"> <text:s text:c="68"/>electrónico <text:s text:c="13"/>independientes o en el margen que</text:p>
      <text:p text:style-name="Text"> <text:s text:c="80"/>en la dirección:</text:p>
      <text:p text:style-name="Text">https://sede.gobiernodecanarias.org/sede/verifica_doc</text:p>
      <text:p text:style-name="Text">Este documentohabitualmente <text:s text:c="10"/>obtienen</text:p>
      <text:p text:style-name="Text"> <text:s text:c="17"/>es una copia electrónica <text:s text:c="9"/>las empresas que operan en el mismo sector en operaciones</text:p>
      <text:p text:style-name="Text"> <text:s text:c="43"/>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20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0</text:p>
      <text:p text:style-name="Break"/>
      <text:p text:style-name="Text"> <text:s text:c="12"/>equiparables concertadas con personas o entidades independientes, considerando, en su caso,</text:p>
      <text:p text:style-name="Text"> <text:s text:c="12"/>los costes en que hubiera incurrido el citado comprador para transformar los mencionados</text:p>
      <text:p text:style-name="Text"> <text:s text:c="12"/>bienes y servicios.</text:p>
      <text:p text:style-name="Text"> </text:p>
      <text:p text:style-name="Text"> </text:p>
      <text:p text:style-name="Text"> <text:s text:c="12"/>c) Cuando no resulte aplicable ninguno de los métodos anteriores, se aplicará el precio</text:p>
      <text:p text:style-name="Text"> <text:s text:c="12"/>derivado de la distribución del resultado conjunto de la operación de que se trate, teniendo en</text:p>
      <text:p text:style-name="Text"> <text:s text:c="12"/>cuenta los riesgos asumidos, los activos implicados y las funciones desempeñadas por las</text:p>
      <text:p text:style-name="Text"> <text:s text:c="12"/>partes relacionadas.</text:p>
      <text:p text:style-name="Text"> </text:p>
      <text:p text:style-name="Text"> </text:p>
      <text:p text:style-name="Text"> <text:s text:c="22"/>DÉCIMO.- PLAZO Y FORMA DE JUSTIFICACIÓN DE LA SUBVENCIÓN</text:p>
      <text:p text:style-name="Text"> </text:p>
      <text:p text:style-name="Text"> </text:p>
      <text:p text:style-name="Text"> <text:s text:c="22"/>La entidad beneficiaria deberá justificar documentalmente el empleo de los fondos</text:p>
      <text:p text:style-name="Text"> <text:s text:c="12"/>públicos en la actividad subvencionada, su efectiva realización y el coste total de la misma,</text:p>
      <text:p text:style-name="Text"> <text:s text:c="12"/>mediante cuenta justificativa. Dicha justificación abarcará la totalidad del periodo del proyecto</text:p>
      <text:p text:style-name="Text"> <text:s text:c="12"/>subvencionado y se podrá presentar hasta cuatro meses después de la finalización de su</text:p>
      <text:p text:style-name="Text"> <text:s text:c="12"/>ejecución, aportando la documentación que se relaciona a continuación:</text:p>
      <text:p text:style-name="Text"> </text:p>
      <text:p text:style-name="Text"> <text:s text:c="12"/>1.- Memoria de actuación justificativa del cumplimiento de las condiciones impuestas en la</text:p>
      <text:p text:style-name="Text"> <text:s text:c="12"/>concesión de la subvención, con indicación de las actividades realizadas y de los resultados</text:p>
      <text:p text:style-name="Text"> <text:s text:c="12"/>obtenidos, acompañada de los documentos que acrediten el cumplimiento de las medidas de</text:p>
      <text:p text:style-name="Text"> <text:s text:c="12"/>difusión y publicidad adoptadas en la ejecución del programa, previstas previstas en el</text:p>
      <text:p text:style-name="Text"> <text:s text:c="12"/>apartado DÉCIMO CUARTO letra h) siguiente de la presente Orden de concesión.</text:p>
      <text:p text:style-name="Text"> </text:p>
      <text:p text:style-name="Text"> </text:p>
      <text:p text:style-name="Text"> <text:s text:c="12"/>2.- Memoria económica justificativa del coste del Proyecto que contendrá:</text:p>
      <text:p text:style-name="Text"> </text:p>
      <text:p text:style-name="Text"> </text:p>
      <text:p text:style-name="Text"> <text:s text:c="12"/>a) Una relación clasificada de los gastos de la actividad, en las mismas cantidades y criterios</text:p>
      <text:p text:style-name="Text"> <text:s text:c="12"/>de distribución que se han consignado en la Memoria del proyecto con identificación del</text:p>
      <text:p text:style-name="Text"> <text:s text:c="12"/>acreedor, número de factura, breve descripción del objeto, importe, fecha de emisión, fecha y</text:p>
      <text:p text:style-name="Text"> <text:s text:c="12"/>medio pago, identificación de la anotación contable e impuesto soportado. Asimismo se</text:p>
      <text:p text:style-name="Text"> <text:s text:c="12"/>indicarán, en su caso, las desviaciones acaecidas en relación con el presupuesto inicial.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b) esLas</text:p>
      <text:p text:style-name="Text"> <text:s text:c="20"/>unafacturas <text:s text:c="5"/>o documentos</text:p>
      <text:p text:style-name="Text"> <text:s text:c="24"/>copia electrónica <text:s text:c="1"/>auténtica <text:s text:c="5"/>de valor probatorio equivalente en el tráfico jurídico mercantil o</text:p>
      <text:p text:style-name="Text">Firmado por: María Candelaria Delgado Toledo <text:s text:c="71"/>Fecha: 29/12/2023 16:55:57</text:p>
      <text:p text:style-name="Text">En calidad de:con <text:s text:c="3"/>eficacia</text:p>
      <text:p text:style-name="Text"> <text:s text:c="15"/>Consejera <text:s text:c="8"/>administrativa</text:p>
      <text:p text:style-name="Text"> <text:s text:c="26"/>de Bienestar <text:s text:c="15"/>incorporados</text:p>
      <text:p text:style-name="Text"> <text:s text:c="40"/>Social, Igualdad, <text:s text:c="15"/>en y la</text:p>
      <text:p text:style-name="Text"> <text:s text:c="58"/>Juventud, Infancia <text:s text:c="4"/>relación a que se hace referencia</text:p>
      <text:p text:style-name="Text"> <text:s text:c="79"/>Familias <text:s text:c="39"/>en la letra</text:p>
      <text:p text:style-name="Text"> <text:s text:c="129"/>Pagina: 21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1</text:p>
      <text:p text:style-name="Break"/>
      <text:p text:style-name="Text"> <text:s text:c="12"/>anterior y la documentación acreditativa del pago, así como acreditación de que el gasto</text:p>
      <text:p text:style-name="Text"> <text:s text:c="12"/>realizado ha sido efectivamente pagado con anterioridad a la finalización del periodo de</text:p>
      <text:p text:style-name="Text"> <text:s text:c="12"/>justificación, según lo establecido en el artículo 31.2 de la Ley 38/2003, de 17 de noviembre,</text:p>
      <text:p text:style-name="Text"> <text:s text:c="12"/>General de Subvenciones, mediante certificaciones bancarias con cargo a la cuenta de éste.</text:p>
      <text:p text:style-name="Text"> </text:p>
      <text:p text:style-name="Text"> </text:p>
      <text:p text:style-name="Text"> <text:s text:c="12"/>De no ser posible, de una manera justificada, la presentación del justificante bancario de salida</text:p>
      <text:p text:style-name="Text"> <text:s text:c="12"/>de fondos, podrá presentarse el recibí de la empresa proveedora firmado, sellado y con fecha.</text:p>
      <text:p text:style-name="Text"> </text:p>
      <text:p text:style-name="Text"> </text:p>
      <text:p text:style-name="Text"> <text:s text:c="12"/>Las facturas y documentos justificativos se presentarán originales y serán diligenciados por la</text:p>
      <text:p text:style-name="Text"> <text:s text:c="12"/>correspondiente unidad administrativa, mediante una estampilla, indicando en la misma la</text:p>
      <text:p text:style-name="Text"> <text:s text:c="12"/>subvención para cuya justificación han sido presentados y si el importe del justificante se</text:p>
      <text:p text:style-name="Text"> <text:s text:c="12"/>imputa total o parcialmente a la misma, indicándose, en este último caso, la cuantía exacta que</text:p>
      <text:p text:style-name="Text"> <text:s text:c="12"/>resulte afectada por la subvención.</text:p>
      <text:p text:style-name="Text"> </text:p>
      <text:p text:style-name="Text"> </text:p>
      <text:p text:style-name="Text"> <text:s text:c="12"/>c) Indicación de los criterios de reparto de los costes generales y/o indirectos incorporados en</text:p>
      <text:p text:style-name="Text"> <text:s text:c="12"/>la relación a que se hace referencia en el apartado a).</text:p>
      <text:p text:style-name="Text"> </text:p>
      <text:p text:style-name="Text"> </text:p>
      <text:p text:style-name="Text"> <text:s text:c="12"/>d) En su caso, un detalle de otros ingresos o subvenciones que hayan financiado la actividad</text:p>
      <text:p text:style-name="Text"> <text:s text:c="12"/>subvencionada, con indicación del importe y su procedencia.</text:p>
      <text:p text:style-name="Text"> </text:p>
      <text:p text:style-name="Text"> </text:p>
      <text:p text:style-name="Text"> <text:s text:c="12"/>e) En su caso, carta de pago de reintegro en el supuesto de remanentes no aplicados así como</text:p>
      <text:p text:style-name="Text"> <text:s text:c="12"/>de los intereses derivados de los mismos.</text:p>
      <text:p text:style-name="Text"> </text:p>
      <text:p text:style-name="Text"> </text:p>
      <text:p text:style-name="Text"> <text:s text:c="12"/>f) Los tres presupuestos que, en aplicación del artículo 31.3 de la Ley General de</text:p>
      <text:p text:style-name="Text"> <text:s text:c="12"/>Subvenciones el beneficiario deberá solicitar como mínimo tres ofertas de diferentes</text:p>
      <text:p text:style-name="Text"> <text:s text:c="12"/>proveedores, con carácter previo a la contratación del compromiso para la prestación del</text:p>
      <text:p text:style-name="Text"> <text:s text:c="12"/>servicio o la entrega del bien, salvo que el gasto se hubiera realizado con anterioridad a la</text:p>
      <text:p text:style-name="Text"> <text:s text:c="12"/>solicitud de la subvención</text:p>
      <text:p text:style-name="Text"> </text:p>
      <text:p text:style-name="Text"> </text:p>
      <text:p text:style-name="Text"> <text:s text:c="12"/>g)declaración responsable del beneficiario en la que se haga constar que no se ha concertado</text:p>
      <text:p text:style-name="Text">Este documento incorpora firma electrónica reconocida de acuerdo a la Ley 6/2020, de 11 de noviembre de los servicios electrónicos de confianza</text:p>
      <text:p text:style-name="Text"> <text:s text:c="13"/>la ejecución</text:p>
      <text:p text:style-name="Text">Permite la verificación <text:s text:c="10"/>total odeparcial</text:p>
      <text:p text:style-name="Text"> <text:s text:c="23"/>de la integridad <text:s text:c="2"/>esta copiade</text:p>
      <text:p text:style-name="Text"> <text:s text:c="53"/>del las actividades</text:p>
      <text:p text:style-name="Text"> <text:s text:c="57"/>documento <text:s text:c="10"/>subvencionadas</text:p>
      <text:p text:style-name="Text"> <text:s text:c="67"/>electrónico en la dirección: con ninguna de las personas o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22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2</text:p>
      <text:p text:style-name="Break"/>
      <text:p text:style-name="Text"> <text:s text:c="12"/>entidades prohibidas relacionadas en el artículo 35.4 del citado Decreto 36/2009, de 31 de</text:p>
      <text:p text:style-name="Text"> <text:s text:c="12"/>marzo.</text:p>
      <text:p text:style-name="Text"> </text:p>
      <text:p text:style-name="Text"> </text:p>
      <text:p text:style-name="Text"> <text:s text:c="22"/>Las partidas de gastos que integran el plan de financiación de la actuación objeto de</text:p>
      <text:p text:style-name="Text"> <text:s text:c="12"/>subvención, podrán compensarse entre sí, a efectos de su justificación, con un límite del 20%,</text:p>
      <text:p text:style-name="Text"> <text:s text:c="12"/>sin que en ningún caso dicha compensación conlleve una alteración del coste total del</text:p>
      <text:p text:style-name="Text"> <text:s text:c="12"/>programa.</text:p>
      <text:p text:style-name="Text"> </text:p>
      <text:p text:style-name="Text"> </text:p>
      <text:p text:style-name="Text"> <text:s text:c="22"/>Transcurrido el plazo de justificación, que concluye el 30 de abril de 2024 sin haberse</text:p>
      <text:p text:style-name="Text"> <text:s text:c="12"/>presentado la misma, se le requerirá para que lo realice, en el plazo improrrogable de quince</text:p>
      <text:p text:style-name="Text"> <text:s text:c="12"/>días siguientes a la notificación de dicho requerimiento. La falta de presentación de la misma</text:p>
      <text:p text:style-name="Text"> <text:s text:c="12"/>llevará consigo la no exigibilidad de la subvención, la exigencia del reintegro y demás</text:p>
      <text:p text:style-name="Text"> <text:s text:c="12"/>responsabilidades establecidas en la Ley 38/2003, de 17 de noviembre, General de</text:p>
      <text:p text:style-name="Text"> <text:s text:c="12"/>Subvenciones y el Reglamento que la desarrolla. La presentación de la justificación en este</text:p>
      <text:p text:style-name="Text"> <text:s text:c="12"/>plazo adicional no eximirá al beneficiario de las sanciones que correspondan.</text:p>
      <text:p text:style-name="Text"> </text:p>
      <text:p text:style-name="Text"> </text:p>
      <text:p text:style-name="Text"> <text:s text:c="22"/>DÉCIMO PRIMERO.- COMUNICACIÓN DE ALTERACIONES DE LAS CONDICIONES</text:p>
      <text:p text:style-name="Text"> <text:s text:c="12"/>DE LA CONCESIÓN</text:p>
      <text:p text:style-name="Text"> </text:p>
      <text:p text:style-name="Text"> </text:p>
      <text:p text:style-name="Text"> <text:s text:c="22"/>Cuando el beneficiario de la subvención ponga de manifiesto en la justificación que se</text:p>
      <text:p text:style-name="Text"> <text:s text:c="12"/>han producido alteraciones de las condiciones tenidas en cuenta para la concesión de la</text:p>
      <text:p text:style-name="Text"> <text:s text:c="12"/>misma, el órgano concedente de la subvención podrá aceptar la justificación presentada,</text:p>
      <text:p text:style-name="Text"> <text:s text:c="12"/>siempre y cuando concurran las siguientes circunstancias:</text:p>
      <text:p text:style-name="Text"> </text:p>
      <text:p text:style-name="Text"> </text:p>
      <text:p text:style-name="Text"> <text:s text:c="12"/>a) El beneficiario hubiera solicitado la aprobación de la variación dentro del plazo para la</text:p>
      <text:p text:style-name="Text"> <text:s text:c="12"/>realización de la actividad.</text:p>
      <text:p text:style-name="Text"> <text:s text:c="12"/>b) Las variaciones efectuadas no alteren esencialmente la naturaleza u objetivos de la</text:p>
      <text:p text:style-name="Text"> <text:s text:c="12"/>subvención.</text:p>
      <text:p text:style-name="Text"> </text:p>
      <text:p text:style-name="Text"> </text:p>
      <text:p text:style-name="Text"> <text:s text:c="12"/>c) Su aceptación no suponga dañar derechos de terceros.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23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3</text:p>
      <text:p text:style-name="Break"/>
      <text:p text:style-name="Text"> <text:s text:c="22"/>DÉCIMO SEGUNDO.- MODIFICACIÓN DE LAS CONDICIONES DE CONCESIÓN</text:p>
      <text:p text:style-name="Text"> </text:p>
      <text:p text:style-name="Text"> </text:p>
      <text:p text:style-name="Text"> <text:s text:c="22"/>El órgano concedente de la presente subvención, podrá autorizar, previa solicitud del</text:p>
      <text:p text:style-name="Text"> <text:s text:c="12"/>beneficiario, la modificación de la presente Orden, siempre que se cumplan los requisitos y</text:p>
      <text:p text:style-name="Text"> <text:s text:c="12"/>circunstancias previstos en el artículo 20 del citado Decreto 36/2009, de 31 de marzo,</text:p>
      <text:p text:style-name="Text"> <text:s text:c="12"/>modificado por el Decreto 5/2015 de 30 de enero y el Decreto 151/2022 de 23 de junio, sin que,</text:p>
      <text:p text:style-name="Text"> <text:s text:c="12"/>en ningún caso, dañe derechos a terceros y que se detallan a continuación:</text:p>
      <text:p text:style-name="Text"> </text:p>
      <text:p text:style-name="Text"> </text:p>
      <text:p text:style-name="Text"> <text:s text:c="12"/>a) Que la actividad o conducta a realizar conforme a la modificación solicitada esté</text:p>
      <text:p text:style-name="Text"> <text:s text:c="12"/>comprendida dentro de la finalidad prevista en la línea de actuación o proyecto de inversión</text:p>
      <text:p text:style-name="Text"> <text:s text:c="12"/>contemplado en la Ley de Presupuestos y de las actividades o conductas establecidas en las</text:p>
      <text:p text:style-name="Text"> <text:s text:c="12"/>bases reguladoras, o, en su defecto, en la resolución de concesión.</text:p>
      <text:p text:style-name="Text"> </text:p>
      <text:p text:style-name="Text"> </text:p>
      <text:p text:style-name="Text"> <text:s text:c="12"/>b) Que las circunstancias que justifiquen la modificación no hayan dependido de la voluntad del</text:p>
      <text:p text:style-name="Text"> <text:s text:c="12"/>beneficiario inicial.</text:p>
      <text:p text:style-name="Text"> </text:p>
      <text:p text:style-name="Text"> </text:p>
      <text:p text:style-name="Text"> <text:s text:c="12"/>c) Que los nuevos elementos o circunstancias que motivan la modificación, de haber concurrido</text:p>
      <text:p text:style-name="Text"> <text:s text:c="12"/>en la concesión inicial, no hubiesen determinado la denegación o disminuido la cuantía de la</text:p>
      <text:p text:style-name="Text"> <text:s text:c="12"/>subvención concedida.</text:p>
      <text:p text:style-name="Text"> </text:p>
      <text:p text:style-name="Text"> </text:p>
      <text:p text:style-name="Text"> <text:s text:c="22"/>Así mismo, se dará lugar a la modificación de la resolución de concesión por el órgano</text:p>
      <text:p text:style-name="Text"> <text:s text:c="12"/>que la haya dictado, sin que en ningún caso pueda variarse el destino o finalidad de la</text:p>
      <text:p text:style-name="Text"> <text:s text:c="12"/>subvención, la concurrencia de alguna de las siguientes circunstancias:</text:p>
      <text:p text:style-name="Text"> </text:p>
      <text:p text:style-name="Text"> </text:p>
      <text:p text:style-name="Text"> <text:s text:c="12"/>a) La alteración de las circunstancias o de los requisitos subjetivos y objetivos tenidos en</text:p>
      <text:p text:style-name="Text"> <text:s text:c="12"/>cuenta para la concesión de una subvención.</text:p>
      <text:p text:style-name="Text"> </text:p>
      <text:p text:style-name="Text"> </text:p>
      <text:p text:style-name="Text"> <text:s text:c="12"/>b) La obtención por el beneficiario de subvenciones concedidas por otros órganos de la</text:p>
      <text:p text:style-name="Text"> <text:s text:c="12"/>Administración Pública de la Comunidad Autónoma o por otras Administraciones o Entes</text:p>
      <text:p text:style-name="Text"> <text:s text:c="12"/>públicos para el mismo destino o finalidad.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24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4</text:p>
      <text:p text:style-name="Break"/>
      <text:p text:style-name="Text"> <text:s text:c="12"/>c) La obtención de ayudas u otras atribuciones patrimoniales gratuitas de entidades privadas o</text:p>
      <text:p text:style-name="Text"> <text:s text:c="12"/>particulares para el mismo destino o finalidad.</text:p>
      <text:p text:style-name="Text"> </text:p>
      <text:p text:style-name="Text"> </text:p>
      <text:p text:style-name="Text"> <text:s text:c="12"/>d) La superación de los topes previstos por la normativa comunitaria como consecuencia de la</text:p>
      <text:p text:style-name="Text"> <text:s text:c="12"/>acumulación de subvenciones en los períodos establecidos en la misma.</text:p>
      <text:p text:style-name="Text"> </text:p>
      <text:p text:style-name="Text"> </text:p>
      <text:p text:style-name="Text"> <text:s text:c="22"/>Tanto la solicitud de modificación prevista en el apartado 1 del presente artículo, como</text:p>
      <text:p text:style-name="Text"> <text:s text:c="12"/>la comunicación de las circunstancias a que hace referencia el apartado 2 deberán presentarse</text:p>
      <text:p text:style-name="Text"> <text:s text:c="12"/>antes de que concluya el plazo para la realización de la actividad.</text:p>
      <text:p text:style-name="Text"> </text:p>
      <text:p text:style-name="Text"> </text:p>
      <text:p text:style-name="Text"> <text:s text:c="22"/>DÉCIMO TERCERO.- PROHIBICIONES</text:p>
      <text:p text:style-name="Text"> </text:p>
      <text:p text:style-name="Text"> </text:p>
      <text:p text:style-name="Text"> <text:s text:c="22"/>En ningún caso podrá concertarse por el beneficiario la ejecución parcial de las</text:p>
      <text:p text:style-name="Text"> <text:s text:c="12"/>actividades subvencionadas con:</text:p>
      <text:p text:style-name="Text"> </text:p>
      <text:p text:style-name="Text"> </text:p>
      <text:p text:style-name="Text"> <text:s text:c="12"/>a) Personas o entidades incursas en alguna de las prohibiciones para ser beneficiario de una</text:p>
      <text:p text:style-name="Text"> <text:s text:c="12"/>subvención.</text:p>
      <text:p text:style-name="Text"> </text:p>
      <text:p text:style-name="Text"> </text:p>
      <text:p text:style-name="Text"> <text:s text:c="12"/>b) Personas o entidades que hayan percibido otras subvenciones para la realización de la</text:p>
      <text:p text:style-name="Text"> <text:s text:c="12"/>actividad objeto de contratación.</text:p>
      <text:p text:style-name="Text"> </text:p>
      <text:p text:style-name="Text"> </text:p>
      <text:p text:style-name="Text"> <text:s text:c="12"/>c) Intermediarios o asesores en los que los pagos se definan como un porcentaje de coste total</text:p>
      <text:p text:style-name="Text"> <text:s text:c="12"/>de la operación, a menos que dicho pago esté justificado con referencia al valor de mercado</text:p>
      <text:p text:style-name="Text"> <text:s text:c="12"/>del trabajo realizado o los servicios prestados.</text:p>
      <text:p text:style-name="Text"> </text:p>
      <text:p text:style-name="Text"> </text:p>
      <text:p text:style-name="Text"> <text:s text:c="12"/>d) Personas o entidades vinculadas con el beneficiario, salvo que concurran las siguientes</text:p>
      <text:p text:style-name="Text"> <text:s text:c="12"/>circunstancias:</text:p>
      <text:p text:style-name="Text"> </text:p>
      <text:p text:style-name="Text"> </text:p>
      <text:p text:style-name="Text"> <text:s text:c="12"/>1.ª Que se obtenga la previa autorización expresa del órgano concedente.</text:p>
      <text:p text:style-name="Text"> </text:p>
      <text:p text:style-name="Text"> </text:p>
      <text:p text:style-name="Text"> <text:s text:c="13"/>2.ª Que <text:s text:c="2"/>de el <text:s text:c="1"/>importedesubvencionable <text:s text:c="10"/>no exceda</text:p>
      <text:p text:style-name="Text"> <text:s text:c="70"/>electrónicodel</text:p>
      <text:p text:style-name="Text"> <text:s text:c="81"/>en lacoste <text:s text:c="3"/>incurrido por la entidad vinculada. La</text:p>
      <text:p text:style-name="Text">Este documento incorpora firma electrónica reconocida de acuerdo a la Ley 6/2020, de 11 de noviembre de los servicios electrónicos de confianza</text:p>
      <text:p text:style-name="Text">Permite la verificación <text:s text:c="3"/>la integridad <text:s text:c="2"/>esta copia del documento <text:s text:c="20"/>dirección:</text:p>
      <text:p text:style-name="Text">https://sede.gobiernodecanarias.org/sede/verifica_doc</text:p>
      <text:p text:style-name="Text">Este documentoacreditación <text:s text:c="7"/>del coste</text:p>
      <text:p text:style-name="Text"> <text:s text:c="17"/>es una copia electrónica <text:s text:c="3"/>se realizará en la justificación en los mismos términos establecidos para</text:p>
      <text:p text:style-name="Text"> <text:s text:c="42"/>auténtica</text:p>
      <text:p text:style-name="Text">Firmado por: María Candelaria Delgado Toledo <text:s text:c="71"/>Fecha: 29/12/2023 16:55:57</text:p>
      <text:p text:style-name="Text">En calidad de:laConsejera</text:p>
      <text:p text:style-name="Text"> <text:s text:c="17"/>acreditación <text:s text:c="6"/>de los</text:p>
      <text:p text:style-name="Text"> <text:s text:c="26"/>de Bienestar <text:s text:c="5"/>gastos</text:p>
      <text:p text:style-name="Text"> <text:s text:c="40"/>Social, <text:s text:c="7"/>delJuventud,</text:p>
      <text:p text:style-name="Text"> <text:s text:c="48"/>Igualdad, <text:s text:c="2"/>beneficiario.</text:p>
      <text:p text:style-name="Text"> <text:s text:c="68"/>Infancia y Familias</text:p>
      <text:p text:style-name="Text"> <text:s text:c="129"/>Pagina: 25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5</text:p>
      <text:p text:style-name="Break"/>
      <text:p text:style-name="Text"> <text:s text:c="22"/>Se considerará que existe vinculación con aquellas personas físicas o jurídicas o</text:p>
      <text:p text:style-name="Text"> <text:s text:c="12"/>agrupaciones sin personalidad en las que concurra alguna de las siguientes circunstancias:</text:p>
      <text:p text:style-name="Text"> </text:p>
      <text:p text:style-name="Text"> </text:p>
      <text:p text:style-name="Text"> <text:s text:c="12"/>a) Personas físicas unidas por relación conyugal o personas ligadas con análoga relación de</text:p>
      <text:p text:style-name="Text"> <text:s text:c="12"/>afectividad, parentesco de consanguinidad hasta el cuarto grado o de afinidad hasta el</text:p>
      <text:p text:style-name="Text"> <text:s text:c="12"/>segundo.</text:p>
      <text:p text:style-name="Text"> </text:p>
      <text:p text:style-name="Text"> </text:p>
      <text:p text:style-name="Text"> <text:s text:c="12"/>b) Las personas físicas y jurídicas que tengan una relación laboral retribuida mediante pagos</text:p>
      <text:p text:style-name="Text"> <text:s text:c="12"/>periódicos.</text:p>
      <text:p text:style-name="Text"> </text:p>
      <text:p text:style-name="Text"> </text:p>
      <text:p text:style-name="Text"> <text:s text:c="12"/>c) Ser miembros asociados del beneficiario a que se refiere el apartado 2 y miembros o</text:p>
      <text:p text:style-name="Text"> <text:s text:c="12"/>partícipes de las entidades sin personalidad jurídica a que se refiere el apartado 3 del artículo</text:p>
      <text:p text:style-name="Text"> <text:s text:c="12"/>11 de la Ley General de Subvenciones.</text:p>
      <text:p text:style-name="Text"> </text:p>
      <text:p text:style-name="Text"> </text:p>
      <text:p text:style-name="Text"> <text:s text:c="12"/>d) Una sociedad y sus socios mayoritarios o sus consejeros o administradores, así como los</text:p>
      <text:p text:style-name="Text"> <text:s text:c="12"/>cónyuges o personas ligadas con análoga relación de afectividad y familiares hasta el cuarto</text:p>
      <text:p text:style-name="Text"> <text:s text:c="12"/>grado de consanguinidad o de afinidad hasta el segundo.</text:p>
      <text:p text:style-name="Text"> </text:p>
      <text:p text:style-name="Text"> </text:p>
      <text:p text:style-name="Text"> <text:s text:c="12"/>e) Las sociedades que, de acuerdo con el artículo 5 del Real Decreto Legislativo 4/2015 de 23</text:p>
      <text:p text:style-name="Text"> <text:s text:c="12"/>de octubre, del Texto Refundido de la Ley de Mercado de Valores, reúnan las circunstancias</text:p>
      <text:p text:style-name="Text"> <text:s text:c="12"/>requeridas para formar parte del mismo grupo.</text:p>
      <text:p text:style-name="Text"> </text:p>
      <text:p text:style-name="Text"> </text:p>
      <text:p text:style-name="Text"> <text:s text:c="12"/>f) Las personas jurídicas o agrupaciones sin personalidad y sus representantes legales,</text:p>
      <text:p text:style-name="Text"> <text:s text:c="12"/>patronos o quienes ejerzan su administración, así como los cónyuges o personas ligadas con</text:p>
      <text:p text:style-name="Text"> <text:s text:c="12"/>análoga relación de afectividad y familiares hasta el cuarto grado de consanguinidad o de</text:p>
      <text:p text:style-name="Text"> <text:s text:c="12"/>afinidad hasta el segundo.</text:p>
      <text:p text:style-name="Text"> </text:p>
      <text:p text:style-name="Text"> </text:p>
      <text:p text:style-name="Text"> <text:s text:c="12"/>g) Las personas jurídicas o agrupaciones sin personalidad y las personas físicas, jurídicas o</text:p>
      <text:p text:style-name="Text"> <text:s text:c="12"/>agrupaciones sin personalidad que conforme a normas legales, estatutarias o acuerdos</text:p>
      <text:p text:style-name="Text"> <text:s text:c="12"/>contractuales tengan derecho a participar en más de un 50 por 100 en el beneficio de las</text:p>
      <text:p text:style-name="Text">Este documento incorpora firma electrónica reconocida de acuerdo a la Ley 6/2020, de 11 de noviembre de los servicios electrónicos de confianza</text:p>
      <text:p text:style-name="Text"> <text:s text:c="13"/>primeras.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26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6</text:p>
      <text:p text:style-name="Break"/>
      <text:p text:style-name="Text"> <text:s text:c="22"/>La prohibición establecida en el apartado anterior será acreditada por el beneficiario en</text:p>
      <text:p text:style-name="Text"> <text:s text:c="12"/>el procedimiento de justificación de la subvención mediante una declaración responsable en la</text:p>
      <text:p text:style-name="Text"> <text:s text:c="12"/>que se haga constar que no se ha concertado la ejecución total o parcial de las actividades</text:p>
      <text:p text:style-name="Text"> <text:s text:c="12"/>subvencionadas con ninguna de las personas o entidades referidas en el mismo, sin perjuicio</text:p>
      <text:p text:style-name="Text"> <text:s text:c="12"/>de las actuaciones de comprobación que pueda realizar el órgano concedente, la Intervención</text:p>
      <text:p text:style-name="Text"> <text:s text:c="12"/>General o cualquier otro órgano.</text:p>
      <text:p text:style-name="Text"> </text:p>
      <text:p text:style-name="Text"> </text:p>
      <text:p text:style-name="Text"> <text:s text:c="22"/>DÉCIMO CUARTO.- OBLIGACIONES DE LA ENTIDAD BENEFICIARIA</text:p>
      <text:p text:style-name="Text"> </text:p>
      <text:p text:style-name="Text"> </text:p>
      <text:p text:style-name="Text"> <text:s text:c="22"/>La entidad beneficiaria de la subvención quedará obligada, además, a:</text:p>
      <text:p text:style-name="Text"> </text:p>
      <text:p text:style-name="Text"> </text:p>
      <text:p text:style-name="Text"> <text:s text:c="12"/>a) Cumplir el objetivo, ejecutar el proyecto, realizar la actividad o adoptar el comportamiento</text:p>
      <text:p text:style-name="Text"> <text:s text:c="12"/>que fundamenta la concesión de la subvención.</text:p>
      <text:p text:style-name="Text"> </text:p>
      <text:p text:style-name="Text"> </text:p>
      <text:p text:style-name="Text"> <text:s text:c="12"/>b) Justificar, ante el órgano concedente, el cumplimiento de los requisitos y condiciones, así</text:p>
      <text:p text:style-name="Text"> <text:s text:c="12"/>como la realización de la actividad y el cumplimento de la finalidad que determine la concesión</text:p>
      <text:p text:style-name="Text"> <text:s text:c="12"/>o disfrute de la subvención.</text:p>
      <text:p text:style-name="Text"> </text:p>
      <text:p text:style-name="Text"> </text:p>
      <text:p text:style-name="Text"> <text:s text:c="12"/>c) Someterse a las actuaciones de comprobación, a efectuar por el órgano concedente, la</text:p>
      <text:p text:style-name="Text"> <text:s text:c="12"/>Intervención General, la Audiencia de Cuentas de Canarias o el Tribunal de Cuentas, así como</text:p>
      <text:p text:style-name="Text"> <text:s text:c="12"/>cualesquiera otras de comprobación y control financiero que puedan realizar los órganos</text:p>
      <text:p text:style-name="Text"> <text:s text:c="12"/>de control competente, tanto nacionales como comunitario, aportando cuanta información le</text:p>
      <text:p text:style-name="Text"> <text:s text:c="12"/>sea requerida en el ejercicio de la actuaciones anteriores.</text:p>
      <text:p text:style-name="Text"> </text:p>
      <text:p text:style-name="Text"> </text:p>
      <text:p text:style-name="Text"> <text:s text:c="12"/>d) Comunicar al órgano concedente la obtención de otras subvenciones, ayudas, ingresos o</text:p>
      <text:p text:style-name="Text"> <text:s text:c="12"/>recursos que financien las actividades subvencionadas. Esta comunicación deberá efectuarse</text:p>
      <text:p text:style-name="Text"> <text:s text:c="12"/>tan pronto como se conozca y, en todo caso, con anterioridad a la justificación de la aplicación</text:p>
      <text:p text:style-name="Text"> <text:s text:c="12"/>dada a los fondos recibidos.</text:p>
      <text:p text:style-name="Text"> </text:p>
      <text:p text:style-name="Text"> </text:p>
      <text:p text:style-name="Text"> <text:s text:c="12"/>e) Acreditar con anterioridad a dictarse la propuesta de resolución de concesión que se halla al</text:p>
      <text:p text:style-name="Text">Este documento incorpora firma electrónica reconocida de acuerdo a la Ley 6/2020, de 11 de noviembre de los servicios electrónicos de confianza</text:p>
      <text:p text:style-name="Text"> <text:s text:c="13"/>corriente</text:p>
      <text:p text:style-name="Text">Permite la verificación de lade <text:s text:c="1"/>sus obligaciones</text:p>
      <text:p text:style-name="Text"> <text:s text:c="29"/>integridad <text:s text:c="15"/>tributarias</text:p>
      <text:p text:style-name="Text"> <text:s text:c="40"/>de esta copia del <text:s text:c="11"/>y frente en</text:p>
      <text:p text:style-name="Text"> <text:s text:c="58"/>documento electrónico a la <text:s text:c="1"/>Seguridad Social.</text:p>
      <text:p text:style-name="Text"> <text:s text:c="82"/>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27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7</text:p>
      <text:p text:style-name="Break"/>
      <text:p text:style-name="Text"> <text:s text:c="12"/>f) Disponer de los libros contables, registros diligenciados y demás documentos debidamente</text:p>
      <text:p text:style-name="Text"> <text:s text:c="12"/>auditados en los términos exigidos por la legislación mercantil y sectorial aplicable al</text:p>
      <text:p text:style-name="Text"> <text:s text:c="12"/>beneficiario en cada caso, así como llevar una contabilidad separada de la actividad</text:p>
      <text:p text:style-name="Text"> <text:s text:c="12"/>subvencionada, bien mediante cuentas específicas dentro de su contabilidad oficial, bien</text:p>
      <text:p text:style-name="Text"> <text:s text:c="12"/>mediante libros de registro abiertos al efecto, con la finalidad de garantizar el adecuado</text:p>
      <text:p text:style-name="Text"> <text:s text:c="12"/>ejercicio de las facultades de comprobación y control.</text:p>
      <text:p text:style-name="Text"> </text:p>
      <text:p text:style-name="Text"> </text:p>
      <text:p text:style-name="Text"> <text:s text:c="22"/>En dichas cuentas o registros se han de reflejar una por una las facturas y demás</text:p>
      <text:p text:style-name="Text"> <text:s text:c="12"/>justificantes de gasto con identificación del acreedor y del documento, su importe con</text:p>
      <text:p text:style-name="Text"> <text:s text:c="12"/>separación del I.G.I.C. e impuestos indirectos que no sean subvencionables, la fecha de</text:p>
      <text:p text:style-name="Text"> <text:s text:c="12"/>emisión, la fecha de pago, así como todos los recursos aplicados a la realización de la</text:p>
      <text:p text:style-name="Text"> <text:s text:c="12"/>actividad. También se reflejarán todos los gastos e ingresos de la actividad aunque sólo una</text:p>
      <text:p text:style-name="Text"> <text:s text:c="12"/>parte del coste estuviera subvencionada.</text:p>
      <text:p text:style-name="Text"> </text:p>
      <text:p text:style-name="Text"> </text:p>
      <text:p text:style-name="Text"> <text:s text:c="12"/>g) Conservar los documentos justificativos de la aplicación de los fondos recibidos, incluidos los</text:p>
      <text:p text:style-name="Text"> <text:s text:c="12"/>documentos electrónicos, en tanto puedan ser objeto de las actuaciones de comprobación y</text:p>
      <text:p text:style-name="Text"> <text:s text:c="12"/>control, por un periodo no inferior a cuatro años.</text:p>
      <text:p text:style-name="Text"> </text:p>
      <text:p text:style-name="Text"> </text:p>
      <text:p text:style-name="Text"> <text:s text:c="12"/>h) Adoptar las medidas de difusión contenidas en el artículo 18 de la mencionada Ley 38/2003,</text:p>
      <text:p text:style-name="Text"> <text:s text:c="12"/>de 17 de noviembre, General de Subvenciones, Reglamento que la desarrolla, así como el</text:p>
      <text:p text:style-name="Text"> <text:s text:c="12"/>artículo 12 del repetido Decreto 36/2009, de 31 de marzo. Así pues, en cualquiera de la</text:p>
      <text:p text:style-name="Text"> <text:s text:c="12"/>medidas de difusión que sean elegidas por el beneficiario con el fin de dar a conocer el carácter</text:p>
      <text:p text:style-name="Text"> <text:s text:c="12"/>subvencionable del programa, durante el tiempo de su ejecución, se deberá incluir la identidad</text:p>
      <text:p text:style-name="Text"> <text:s text:c="12"/>corporativa gráfica del Gobierno de Canarias, con <text:s text:c="27"/>leyendas <text:s text:c="7"/>relativas a la financiación</text:p>
      <text:p text:style-name="Text"> <text:s text:c="12"/>pública, utilizados en carteles, placas conmemorativas, materiales <text:s text:c="36"/>impresos, medios</text:p>
      <text:p text:style-name="Text"> <text:s text:c="12"/>electrónicos o audiovisuales o bien en menciones realizadas en medios de comunicación.</text:p>
      <text:p text:style-name="Text"> </text:p>
      <text:p text:style-name="Text"> </text:p>
      <text:p text:style-name="Text"> <text:s text:c="22"/>A tal fin y, atendiendo a las previsiones contenidas en el Decreto 184/2004, de 21 de</text:p>
      <text:p text:style-name="Text"> <text:s text:c="12"/>diciembre, por el que se aprueba la Identidad Corporativa del Gobierno de Canarias y se</text:p>
      <text:p text:style-name="Text"> <text:s text:c="12"/>establecen las Normas para su mantenimiento y utilización, actualizado mediante la Orden de 8</text:p>
      <text:p text:style-name="Text">Este documento incorpora firma electrónica reconocida de acuerdo a la Ley 6/2020, de 11 de noviembre de los servicios electrónicos de confianza</text:p>
      <text:p text:style-name="Text"> <text:s text:c="13"/>de marzo</text:p>
      <text:p text:style-name="Text">Permite la verificación de lade <text:s text:c="2"/>2010de</text:p>
      <text:p text:style-name="Text"> <text:s text:c="29"/>integridad (BOC <text:s text:c="3"/>58, del</text:p>
      <text:p text:style-name="Text"> <text:s text:c="42"/>esta copia dedocumento</text:p>
      <text:p text:style-name="Text"> <text:s text:c="56"/>23.3.2010) <text:s text:c="6"/>y Orden</text:p>
      <text:p text:style-name="Text"> <text:s text:c="67"/>electrónico <text:s text:c="7"/>de 26 de diciembre de 2012, por el que se</text:p>
      <text:p text:style-name="Text"> <text:s text:c="79"/>en la dirección:</text:p>
      <text:p text:style-name="Text">https://sede.gobiernodecanarias.org/sede/verifica_doc</text:p>
      <text:p text:style-name="Text">Este documentoaprueba <text:s text:c="6"/>la electrónica</text:p>
      <text:p text:style-name="Text"> <text:s text:c="17"/>es una copia <text:s text:c="2"/>revisión auténtica</text:p>
      <text:p text:style-name="Text"> <text:s text:c="43"/>de los epígrafes 4.8.18 y 4.8.19 del Manual de Identidad Corporativ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28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8</text:p>
      <text:p text:style-name="Break"/>
      <text:p text:style-name="Text"> <text:s text:c="12"/>Gráfica del Gobierno de Canarias (BOC 253, de 28.12.2012), la identidad corporativa que</text:p>
      <text:p text:style-name="Text"> <text:s text:c="12"/>deberá tener en cuenta el beneficiario, será la siguiente:</text:p>
      <text:p text:style-name="Text"> </text:p>
      <text:p text:style-name="Text"> </text:p>
      <text:p text:style-name="Text"> <text:s text:c="32"/>Modelo 1 color <text:s text:c="37"/>Modelo 1 color para fondo negro</text:p>
      <text:p text:style-name="Text"> </text:p>
      <text:p text:style-name="Text"> </text:p>
      <text:p text:style-name="Text"> </text:p>
      <text:p text:style-name="Text"> </text:p>
      <text:p text:style-name="Text"> <text:s text:c="30"/>Modelo 1 positivo <text:s text:c="46"/>Modelo 1 negativo</text:p>
      <text:p text:style-name="Text"> </text:p>
      <text:p text:style-name="Text"> </text:p>
      <text:p text:style-name="Text"> </text:p>
      <text:p text:style-name="Text"> </text:p>
      <text:p text:style-name="Text"> <text:s text:c="22"/>El beneficiario podrá descargarse éste modelo de logotipos en el Manual de la Identidad</text:p>
      <text:p text:style-name="Text"> <text:s text:c="12"/>Gráfica <text:s text:c="8"/>del <text:s text:c="7"/>Gobierno <text:s text:c="11"/>de <text:s text:c="7"/>Canarias, <text:s text:c="10"/>en <text:s text:c="7"/>la <text:s text:c="6"/>siguiente <text:s text:c="9"/>dirección:</text:p>
      <text:p text:style-name="Text"> <text:s text:c="12"/>http://www.gobiernodecanarias.org/identidadgrafica/zona_de_descarga.jsp</text:p>
      <text:p text:style-name="Text"> </text:p>
      <text:p text:style-name="Text"> </text:p>
      <text:p text:style-name="Text"> <text:s text:c="12"/>i) Proceder al reintegro de los fondos percibidos en los supuestos contemplados en el art. 37 de</text:p>
      <text:p text:style-name="Text"> <text:s text:c="12"/>dicha Ley.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 <text:s text:c="13"/>j) Realizar</text:p>
      <text:p text:style-name="Text">Permite la verificación <text:s text:c="7"/>y acreditar</text:p>
      <text:p text:style-name="Text"> <text:s text:c="23"/>de la integridad <text:s text:c="5"/>lacopia</text:p>
      <text:p text:style-name="Text"> <text:s text:c="40"/>de esta realización <text:s text:c="2"/>de electrónico</text:p>
      <text:p text:style-name="Text"> <text:s text:c="53"/>del documento la actividad</text:p>
      <text:p text:style-name="Text"> <text:s text:c="78"/>en la que <text:s text:c="2"/>fundamenta la concesión de la misma,</text:p>
      <text:p text:style-name="Text"> <text:s text:c="84"/>dirección:</text:p>
      <text:p text:style-name="Text">https://sede.gobiernodecanarias.org/sede/verifica_doc</text:p>
      <text:p text:style-name="Text">Este documento es una copia electrónica auténtica</text:p>
      <text:p text:style-name="Text"> <text:s text:c="13"/>en el plazo y con los medios establecidos en la Orden.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29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29</text:p>
      <text:p text:style-name="Break"/>
      <text:p text:style-name="Text"> <text:s text:c="12"/>k) Acreditar el coste total de la actividad o conducta subvencionada así como el importe de las</text:p>
      <text:p text:style-name="Text"> <text:s text:c="12"/>ayudas, subvenciones u otros auxilios económicos recibidos de cualesquiera Administraciones,</text:p>
      <text:p text:style-name="Text"> <text:s text:c="12"/>Entes públicos, entidades privadas o particulares.</text:p>
      <text:p text:style-name="Text"> </text:p>
      <text:p text:style-name="Text"> </text:p>
      <text:p text:style-name="Text"> <text:s text:c="12"/>l) Comunicar al órgano concedente las alteraciones que se produzcan en las circunstancias y</text:p>
      <text:p text:style-name="Text"> <text:s text:c="12"/>requisitos subjetivos y objetivos tenidos en cuenta para la concesión de la subvención.</text:p>
      <text:p text:style-name="Text"> </text:p>
      <text:p text:style-name="Text"> </text:p>
      <text:p text:style-name="Text"> <text:s text:c="12"/>m) Respetar las prohibiciones establecidas en el artículo 29,7 de la citada Ley 38/2003, en</text:p>
      <text:p text:style-name="Text"> <text:s text:c="12"/>relación al artículo 68.2 del Real Decreto 887/2006, de 21 de julio por el que se aprueba el</text:p>
      <text:p text:style-name="Text"> <text:s text:c="12"/>Reglamento que la desarrolla, en lo relativo a las personas o entidades vinculadas con el</text:p>
      <text:p text:style-name="Text"> <text:s text:c="12"/>beneficiario.</text:p>
      <text:p text:style-name="Text"> </text:p>
      <text:p text:style-name="Text"> </text:p>
      <text:p text:style-name="Text"> <text:s text:c="12"/>n) Cumplir, en su caso, con el compromiso de asumir el coste que resulte de la diferencia entre</text:p>
      <text:p text:style-name="Text"> <text:s text:c="12"/>el importe total del proyecto y la subvención que le sea concedida.</text:p>
      <text:p text:style-name="Text"> </text:p>
      <text:p text:style-name="Text"> </text:p>
      <text:p text:style-name="Text"> <text:s text:c="12"/>ñ) Cumplir, en todo momento, lo dispuesto por la Ley Orgánica 15/1999, de 13 de diciembre,</text:p>
      <text:p text:style-name="Text"> <text:s text:c="12"/>sobre protección de datos de carácter personal y demás normativa de aplicación.</text:p>
      <text:p text:style-name="Text"> </text:p>
      <text:p text:style-name="Text"> </text:p>
      <text:p text:style-name="Text"> <text:s text:c="12"/>o) Cumplir, en todo momento, lo dispuesto por la Ley 19/2013, de 9 de diciembre, de</text:p>
      <text:p text:style-name="Text"> <text:s text:c="12"/>transparencia, acceso a la información pública y buen gobierno que establece en su título II,</text:p>
      <text:p text:style-name="Text"> <text:s text:c="12"/>según el cual “los sujetos enumerados en el artículo 2.1 publicarán de forma periódica y</text:p>
      <text:p text:style-name="Text"> <text:s text:c="12"/>actualizada la información cuyo conocimiento sea relevante para garantizar la transparencia de</text:p>
      <text:p text:style-name="Text"> <text:s text:c="12"/>su actividad relacionada con el funcionamiento y control de la actuación pública”, al ser el</text:p>
      <text:p text:style-name="Text"> <text:s text:c="12"/>beneficiario un sujeto obligado según el artículo 3.1b) de la misma Ley que incluye como otros</text:p>
      <text:p text:style-name="Text"> <text:s text:c="12"/>sujetos obligados a las entidades privadas que perciban durante el período de un año ayudas</text:p>
      <text:p text:style-name="Text"> <text:s text:c="12"/>o subvenciones públicas en una cuantía superior a 100.000 euros o cuando al menos el 40 %</text:p>
      <text:p text:style-name="Text"> <text:s text:c="12"/>del total de sus ingresos anuales tengan carácter de ayuda o subvención pública, siempre que</text:p>
      <text:p text:style-name="Text"> <text:s text:c="12"/>alcancen como mínimo la cantidad de 5.000 euros.</text:p>
      <text:p text:style-name="Text"> </text:p>
      <text:p text:style-name="Text"> </text:p>
      <text:p text:style-name="Text"> <text:s text:c="22"/>Asimismo de acuerdo con el artículo 3.2 de la Ley 12/2014, de 26 de diciembre, de</text:p>
      <text:p text:style-name="Text">Este documento incorpora firma electrónica reconocida de acuerdo a la Ley 6/2020, de 11 de noviembre de los servicios electrónicos de confianza</text:p>
      <text:p text:style-name="Text"> <text:s text:c="13"/>transparencia</text:p>
      <text:p text:style-name="Text">Permite la verificación <text:s text:c="11"/>y dedeacceso</text:p>
      <text:p text:style-name="Text"> <text:s text:c="23"/>de la integridad <text:s text:c="14"/>la documento</text:p>
      <text:p text:style-name="Text"> <text:s text:c="42"/>esta copia del información <text:s text:c="4"/>pública,</text:p>
      <text:p text:style-name="Text"> <text:s text:c="67"/>electrónico <text:s text:c="6"/>las normas reguladoras de los conciertos y</text:p>
      <text:p text:style-name="Text"> <text:s text:c="79"/>en la dirección:</text:p>
      <text:p text:style-name="Text">https://sede.gobiernodecanarias.org/sede/verifica_doc</text:p>
      <text:p text:style-name="Text">Este documentootras <text:s text:c="3"/>formas</text:p>
      <text:p text:style-name="Text"> <text:s text:c="17"/>es una <text:s text:c="10"/>de participación</text:p>
      <text:p text:style-name="Text"> <text:s text:c="24"/>copia electrónica auténtica <text:s text:c="5"/>de entidades privadas en los sistemas públicos de educación,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30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30</text:p>
      <text:p text:style-name="Break"/>
      <text:p text:style-name="Text"> <text:s text:c="12"/>sanidad y servicios sociales establecerán la información que deben publicar, de entre la</text:p>
      <text:p text:style-name="Text"> <text:s text:c="12"/>prevista en el título II de esta ley, estas entidades para colaborar en la prestación de los</text:p>
      <text:p text:style-name="Text"> <text:s text:c="12"/>mencionados servicios financiados con fondos públicos. La relación de la información que</text:p>
      <text:p text:style-name="Text"> <text:s text:c="12"/>deben publicar estas entidades se incluirá en los pliegos o documentos contractuales</text:p>
      <text:p text:style-name="Text"> <text:s text:c="12"/>equivalentes que correspondan.</text:p>
      <text:p text:style-name="Text"> </text:p>
      <text:p text:style-name="Text"> </text:p>
      <text:p text:style-name="Text"> <text:s text:c="12"/>p) Destinar la construcción de las obras de la construcción de las viviendas y del centro de</text:p>
      <text:p text:style-name="Text"> <text:s text:c="12"/>atención integral para personas con trastornos del espectro del autismo al fin concreto para el</text:p>
      <text:p text:style-name="Text"> <text:s text:c="12"/>que se concede la presente subvención por un tiempo, de al menos cinco años al tratarse de</text:p>
      <text:p text:style-name="Text"> <text:s text:c="12"/>un bien inmueble inscribible en un registro público, debiendo promover las actuaciones en</text:p>
      <text:p text:style-name="Text"> <text:s text:c="12"/>orden a hacer constar en documento público tal circunstancia, así como el importe de la</text:p>
      <text:p text:style-name="Text"> <text:s text:c="12"/>subvención concedida, debiendo ser objeto estos extremos de inscripción en el registro público</text:p>
      <text:p text:style-name="Text"> <text:s text:c="12"/>correspondiente.</text:p>
      <text:p text:style-name="Text"> </text:p>
      <text:p text:style-name="Text"> </text:p>
      <text:p text:style-name="Text"> <text:s text:c="22"/>DÉCIMO QUINTO.- REINTEGRO</text:p>
      <text:p text:style-name="Text"> </text:p>
      <text:p text:style-name="Text"> </text:p>
      <text:p text:style-name="Text"> <text:s text:c="22"/>Conforme a lo establecido en el artículo 37 de la Ley 38/2003, de 17 de noviembre,</text:p>
      <text:p text:style-name="Text"> <text:s text:c="12"/>General de Subvenciones, procederá el reintegro de las cantidades percibidas y la exigencia</text:p>
      <text:p text:style-name="Text"> <text:s text:c="12"/>del interés de demora correspondiente desde el momento del pago de la subvención hasta la</text:p>
      <text:p text:style-name="Text"> <text:s text:c="12"/>fecha en que se acuerde la procedencia del reintegro, en los supuestos que se indican a</text:p>
      <text:p text:style-name="Text"> <text:s text:c="12"/>continuación, a los que les serán de aplicación los criterios de graduación siguientes:</text:p>
      <text:p text:style-name="Text"> </text:p>
      <text:p text:style-name="Text"> </text:p>
      <text:p text:style-name="Text"> <text:s text:c="12"/>a) Obtención de la subvención falseando las condiciones requeridas para ello u ocultando</text:p>
      <text:p text:style-name="Text"> <text:s text:c="12"/>aquéllas que lo hubieran impedido. En este caso, procederá el reintegro de la totalidad de la</text:p>
      <text:p text:style-name="Text"> <text:s text:c="12"/>cantidad percibida.</text:p>
      <text:p text:style-name="Text"> </text:p>
      <text:p text:style-name="Text"> </text:p>
      <text:p text:style-name="Text"> <text:s text:c="12"/>b) Incumplimiento total o parcial del objetivo, de la actividad, del proyecto o la no adopción del</text:p>
      <text:p text:style-name="Text"> <text:s text:c="12"/>comportamiento que fundamentan la concesión de la subvención. En caso de incumplimiento</text:p>
      <text:p text:style-name="Text"> <text:s text:c="12"/>parcial, la cantidad a reintegrar será un porcentaje de lo percibido equivalente al porcentaje de</text:p>
      <text:p text:style-name="Text"> <text:s text:c="12"/>incumplimiento, previa valoración y motivación de la justificación presentada por el beneficiario.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31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31</text:p>
      <text:p text:style-name="Break"/>
      <text:p text:style-name="Text"> <text:s text:c="12"/>c) Incumplimiento de la obligación de justificación o la justificación insuficiente, en los términos</text:p>
      <text:p text:style-name="Text"> <text:s text:c="12"/>establecidos en las normas reguladoras de la subvención. Deberán devolverse las cantidades</text:p>
      <text:p text:style-name="Text"> <text:s text:c="12"/>no justificadas debidamente.</text:p>
      <text:p text:style-name="Text"> </text:p>
      <text:p text:style-name="Text"> </text:p>
      <text:p text:style-name="Text"> <text:s text:c="12"/>d) Incumplimiento de la obligación de adoptar las medidas de difusión contenidas en el</text:p>
      <text:p text:style-name="Text"> <text:s text:c="12"/>apartado 4 del artículo 18 de la Ley 38/2003 y 31.3 del Reglamento que la desarrolla</text:p>
      <text:p text:style-name="Text"> <text:s text:c="12"/>aprobado por Real Decreto 887/2006, de 21 de julio. En este caso, la cantidad a reintegrar será</text:p>
      <text:p text:style-name="Text"> <text:s text:c="12"/>un 25 % de lo percibido.</text:p>
      <text:p text:style-name="Text"> </text:p>
      <text:p text:style-name="Text"> </text:p>
      <text:p text:style-name="Text"> <text:s text:c="12"/>e) Resistencia, excusa, obstrucción o negativa a las actuaciones de comprobación y control</text:p>
      <text:p text:style-name="Text"> <text:s text:c="12"/>financiero previstas en los artículos 14 y 15 de la citada Ley 38/2003, así como el</text:p>
      <text:p text:style-name="Text"> <text:s text:c="12"/>incumplimiento de las obligaciones contables, registrales o de conservación de documentos</text:p>
      <text:p text:style-name="Text"> <text:s text:c="12"/>cuando de ello se derive la imposibilidad de verificar el empleo dado a los fondos percibidos, el</text:p>
      <text:p text:style-name="Text"> <text:s text:c="12"/>cumplimiento del objetivo, la realidad y regularidad de las actividades subvencionadas, o la</text:p>
      <text:p text:style-name="Text"> <text:s text:c="12"/>concurrencia de subvenciones, ayudas, ingresos o recursos para la misma finalidad,</text:p>
      <text:p text:style-name="Text"> <text:s text:c="12"/>procedentes de cualesquiera Administraciones o entes públicos o privados, nacionales, de la</text:p>
      <text:p text:style-name="Text"> <text:s text:c="12"/>Unión Europea o de organismos internacionales. En este caso, procederá el reintegro de la</text:p>
      <text:p text:style-name="Text"> <text:s text:c="12"/>totalidad de la cantidad percibida.</text:p>
      <text:p text:style-name="Text"> </text:p>
      <text:p text:style-name="Text"> </text:p>
      <text:p text:style-name="Text"> <text:s text:c="12"/>f) Incumplimiento de las obligaciones impuestas por la Administración a los beneficiarios, así</text:p>
      <text:p text:style-name="Text"> <text:s text:c="12"/>como de los compromisos por éstos asumidos, con motivo de la concesión de la subvención,</text:p>
      <text:p text:style-name="Text"> <text:s text:c="12"/>siempre que afecten o se refieran al modo en que se han de conseguir los objetivos,</text:p>
      <text:p text:style-name="Text"> <text:s text:c="12"/>realizar la actividad, ejecutar el proyecto o adoptar el comportamiento que fundamenta la</text:p>
      <text:p text:style-name="Text"> <text:s text:c="12"/>concesión de la subvención. En caso de incumplimiento parcial, la cantidad a reintegrar será un</text:p>
      <text:p text:style-name="Text"> <text:s text:c="12"/>porcentaje de lo percibido equivalente al porcentaje de incumplimiento, previa valoración y</text:p>
      <text:p text:style-name="Text"> <text:s text:c="12"/>motivación de la justificación presentada por el beneficiario.</text:p>
      <text:p text:style-name="Text"> </text:p>
      <text:p text:style-name="Text"> </text:p>
      <text:p text:style-name="Text"> <text:s text:c="12"/>g) Incumplimiento de las obligaciones impuestas por la Administración, así como de los</text:p>
      <text:p text:style-name="Text"> <text:s text:c="12"/>compromisos por éstos asumidos, con motivo de la concesión de la subvención, distintos de los</text:p>
      <text:p text:style-name="Text"> <text:s text:c="12"/>anteriores, cuando de ello se derive la imposibilidad de verificar el empleo dado a los fondos</text:p>
      <text:p text:style-name="Text">Este documento incorpora firma electrónica reconocida de acuerdo a la Ley 6/2020, de 11 de noviembre de los servicios electrónicos de confianza</text:p>
      <text:p text:style-name="Text"> <text:s text:c="13"/>percibidos,</text:p>
      <text:p text:style-name="Text">Permite la verificación <text:s text:c="10"/>el cumplimento</text:p>
      <text:p text:style-name="Text"> <text:s text:c="23"/>de la integridad <text:s text:c="21"/>del objetivo,</text:p>
      <text:p text:style-name="Text"> <text:s text:c="40"/>de esta copia del documento <text:s text:c="13"/>lala realidad</text:p>
      <text:p text:style-name="Text"> <text:s text:c="68"/>electrónico en <text:s text:c="3"/>dirección: y regularidad de las actividades</text:p>
      <text:p text:style-name="Text">https://sede.gobiernodecanarias.org/sede/verifica_doc</text:p>
      <text:p text:style-name="Text">Este documentosubvencionadas, <text:s text:c="11"/>o auténtica</text:p>
      <text:p text:style-name="Text"> <text:s text:c="17"/>es una copia electrónica <text:s text:c="1"/>la concurrencia de subvenciones, ayudas, ingresos o recursos para l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32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32</text:p>
      <text:p text:style-name="Break"/>
      <text:p text:style-name="Text"> <text:s text:c="12"/>misma finalidad, procedentes de cualesquiera Administraciones o entes públicos o privado,</text:p>
      <text:p text:style-name="Text"> <text:s text:c="12"/>nacionales <text:s text:c="7"/>de <text:s text:c="4"/>la Unión <text:s text:c="8"/>Europea o de organismos internacionales. En caso de</text:p>
      <text:p text:style-name="Text"> <text:s text:c="12"/>incumplimiento parcial, la cantidad a reintegrar será un porcentaje de lo percibido equivalente al</text:p>
      <text:p text:style-name="Text"> <text:s text:c="12"/>porcentaje de incumplimiento, previa valoración y motivación de la justificación presentada por</text:p>
      <text:p text:style-name="Text"> <text:s text:c="12"/>el beneficiario.</text:p>
      <text:p text:style-name="Text"> </text:p>
      <text:p text:style-name="Text"> </text:p>
      <text:p text:style-name="Text"> <text:s text:c="22"/>Los criterios de graduación indicados serán de aplicación, cuando el cumplimiento por</text:p>
      <text:p text:style-name="Text"> <text:s text:c="12"/>el beneficiario se aproxime, de modo significativo, al cumplimiento total y se acredite por éste</text:p>
      <text:p text:style-name="Text"> <text:s text:c="12"/>una actuación inequívocamente tendente a la satisfacción de sus compromisos.</text:p>
      <text:p text:style-name="Text"> </text:p>
      <text:p text:style-name="Text"> </text:p>
      <text:p text:style-name="Text"> <text:s text:c="12"/>En el supuesto contemplado en el apartado 3 del artículo 19 del referido texto legal, procederá</text:p>
      <text:p text:style-name="Text"> <text:s text:c="12"/>el reintegro del exceso obtenido sobre el coste de la actividad subvencionada, así como la</text:p>
      <text:p text:style-name="Text"> <text:s text:c="12"/>exigencia del interés de demora correspondiente.</text:p>
      <text:p text:style-name="Text"> </text:p>
      <text:p text:style-name="Text"> </text:p>
      <text:p text:style-name="Text"> <text:s text:c="12"/>Asimismo, no será exigible el abono o procederá el reintegro del exceso en cualquiera de los</text:p>
      <text:p text:style-name="Text"> <text:s text:c="12"/>supuestos siguientes:</text:p>
      <text:p text:style-name="Text"> </text:p>
      <text:p text:style-name="Text"> </text:p>
      <text:p text:style-name="Text"> <text:s text:c="12"/>a) Cuando la cantidad recibida exceda del porcentaje del coste total de la actividad o conducta</text:p>
      <text:p text:style-name="Text"> <text:s text:c="12"/>fijado en las bases de la convocatoria o en la resolución de concesión.</text:p>
      <text:p text:style-name="Text"> </text:p>
      <text:p text:style-name="Text"> </text:p>
      <text:p text:style-name="Text"> <text:s text:c="12"/>b) Cuando, por concesión de ayudas y subvenciones de otros Departamentos de la</text:p>
      <text:p text:style-name="Text"> <text:s text:c="12"/>Administración Pública de la Comunidad Autónoma, de otras Administraciones o Entes</text:p>
      <text:p text:style-name="Text"> <text:s text:c="12"/>públicos, la cuantía de las ayudas y subvenciones concedidas o recibidas supere el coste del</text:p>
      <text:p text:style-name="Text"> <text:s text:c="12"/>objeto de la ayuda o subvención.</text:p>
      <text:p text:style-name="Text"> </text:p>
      <text:p text:style-name="Text"> </text:p>
      <text:p text:style-name="Text"> <text:s text:c="12"/>c) Cuando por haber recibido cualquier ayuda o auxilio económico de entidades privadas o</text:p>
      <text:p text:style-name="Text"> <text:s text:c="12"/>particulares para el mismo destino, la cuantía de las ayudas o subvenciones concedidas supere</text:p>
      <text:p text:style-name="Text"> <text:s text:c="12"/>el coste del objeto de las mismas.</text:p>
      <text:p text:style-name="Text"> </text:p>
      <text:p text:style-name="Text"> </text:p>
      <text:p text:style-name="Text"> <text:s text:c="12"/>d) Cuando por obtención de otros ingresos propios de la actividad o conducta subvencionada o</text:p>
      <text:p text:style-name="Text">Este documento incorpora firma electrónica reconocida de acuerdo a la Ley 6/2020, de 11 de noviembre de los servicios electrónicos de confianza</text:p>
      <text:p text:style-name="Text"> <text:s text:c="13"/>afectosdeala integridad</text:p>
      <text:p text:style-name="Text">Permite la verificación <text:s text:c="5"/>las mismas de estao <text:s text:c="2"/>a del</text:p>
      <text:p text:style-name="Text"> <text:s text:c="47"/>copia la documento</text:p>
      <text:p text:style-name="Text"> <text:s text:c="56"/>situación, <text:s text:c="3"/>estadoen ola dirección:</text:p>
      <text:p text:style-name="Text"> <text:s text:c="67"/>electrónico <text:s text:c="6"/>hecho en que se encuentre o soporte el</text:p>
      <text:p text:style-name="Text">https://sede.gobiernodecanarias.org/sede/verifica_doc</text:p>
      <text:p text:style-name="Text">Este documentobeneficiario, <text:s text:c="4"/>la cuantía</text:p>
      <text:p text:style-name="Text"> <text:s text:c="17"/>es una copia electrónica <text:s text:c="4"/>de las ayudas o subvenciones concedidas supere el coste del objeto de</text:p>
      <text:p text:style-name="Text"> <text:s text:c="42"/>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33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33</text:p>
      <text:p text:style-name="Break"/>
      <text:p text:style-name="Text"> <text:s text:c="12"/>las mismas.</text:p>
      <text:p text:style-name="Text"> </text:p>
      <text:p text:style-name="Text"> </text:p>
      <text:p text:style-name="Text"> <text:s text:c="12"/>e) Cuando por acumulación de ayudas o subvenciones la cantidad recibida supere la cuantía</text:p>
      <text:p text:style-name="Text"> <text:s text:c="12"/>compatible con la normativa comunitaria.</text:p>
      <text:p text:style-name="Text"> </text:p>
      <text:p text:style-name="Text"> </text:p>
      <text:p text:style-name="Text"> <text:s text:c="22"/>En todos los supuestos de reintegro indicados anteriormente, además de la devolución,</text:p>
      <text:p text:style-name="Text"> <text:s text:c="12"/>total o parcial, de los fondos públicos percibidos indebidamente, se exigirá el interés legal de</text:p>
      <text:p text:style-name="Text"> <text:s text:c="12"/>demora devengado desde el momento de abono de los mismos, que de conformidad con la</text:p>
      <text:p text:style-name="Text"> <text:s text:c="12"/>previsto en la Disposición adicional cuadragésima segunda, apartado tercero de la Ley</text:p>
      <text:p text:style-name="Text"> <text:s text:c="12"/>31/2022, de 23 de diciembre, de Presupuestos Generales del Estado para el año 2023, se fija</text:p>
      <text:p text:style-name="Text"> <text:s text:c="12"/>en el 4,0625%.</text:p>
      <text:p text:style-name="Text"> </text:p>
      <text:p text:style-name="Text"> </text:p>
      <text:p text:style-name="Text"> <text:s text:c="22"/>El interés de demora se calculará sobre el importe a reintegrar de la subvención</text:p>
      <text:p text:style-name="Text"> <text:s text:c="12"/>concedida o, en su caso, sobre la cuantía del exceso del coste que deba reintegrarse.</text:p>
      <text:p text:style-name="Text"> </text:p>
      <text:p text:style-name="Text"> </text:p>
      <text:p text:style-name="Text"> <text:s text:c="22"/>DÉCIMO SEXTO.- INFRACCIONES Y SANCIONES</text:p>
      <text:p text:style-name="Text"> </text:p>
      <text:p text:style-name="Text"> </text:p>
      <text:p text:style-name="Text"> <text:s text:c="22"/>En cuanto a las infracciones y sanciones, se regirán por lo dispuesto en la Ley 38/2003,</text:p>
      <text:p text:style-name="Text"> <text:s text:c="12"/>de 17 de noviembre, General de Subvenciones, en su artículo 65 se establece el régimen de</text:p>
      <text:p text:style-name="Text"> <text:s text:c="12"/>prescripción de infracciones y sanciones: 1. Las infracciones prescribirán en el plazo de cuatro</text:p>
      <text:p text:style-name="Text"> <text:s text:c="12"/>años a contar desde el día en que la infracción se hubiera cometido. 2. Las sanciones</text:p>
      <text:p text:style-name="Text"> <text:s text:c="12"/>prescribirán en el plazo de cuatro años a contar desde el día siguiente a aquel en que hubiera</text:p>
      <text:p text:style-name="Text"> <text:s text:c="12"/>adquirido firmeza la resolución por la que se impuso la sanción.</text:p>
      <text:p text:style-name="Text"> </text:p>
      <text:p text:style-name="Text"> </text:p>
      <text:p text:style-name="Text"> <text:s text:c="22"/>Asimismo se regirán por lo establecido en el Título IV del Reglamento de la citada Ley,</text:p>
      <text:p text:style-name="Text"> <text:s text:c="12"/>en el artículo 154 de la Ley 11/2006, de 11 de diciembre, de la Hacienda Pública Canaria, y en</text:p>
      <text:p text:style-name="Text"> <text:s text:c="12"/>el Decreto 36/2009, de 31 de marzo, modificado por el Decreto 5/2015 de 30 de enero y el</text:p>
      <text:p text:style-name="Text"> <text:s text:c="12"/>Decreto 151/2022 de 23 de junio, por el que se establece el régimen general de subvenciones</text:p>
      <text:p text:style-name="Text"> <text:s text:c="12"/>de la Comunidad Autónoma de Canarias, en todo aquello que no se oponga a los preceptos, de</text:p>
      <text:p text:style-name="Text"> <text:s text:c="12"/>carácter básico, que se recogen en la citada Ley General de Subvenciones y Reglamento.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34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34</text:p>
      <text:p text:style-name="Break"/>
      <text:p text:style-name="Text"> <text:s text:c="22"/>DÉCIMO SÉPTIMO.- DEVOLUCIÓN DE CANTIDADES PERCIBIDAS</text:p>
      <text:p text:style-name="Text"> </text:p>
      <text:p text:style-name="Text"> <text:s text:c="22"/>Por lo que respecta a las devoluciones de cantidades se estará a lo previsto en el</text:p>
      <text:p text:style-name="Text"> <text:s text:c="12"/>articulo 90 del Reglamento de la Ley General de Subvenciones, aprobado por Real Decreto</text:p>
      <text:p text:style-name="Text"> <text:s text:c="12"/>887/2006, de 21 de julio, de tal forma que el el perceptor de la subvención podrá realizar, por</text:p>
      <text:p text:style-name="Text"> <text:s text:c="12"/>su propia iniciativa la devolución de la cantidad correspondiente o de la totalidad del importe</text:p>
      <text:p text:style-name="Text"> <text:s text:c="12"/>concedido por renuncia, sin el previo requerimiento de la Administración.</text:p>
      <text:p text:style-name="Text"> </text:p>
      <text:p text:style-name="Text"> <text:s text:c="22"/>Cuando se produzca la devolución voluntaria, el beneficiario realizará el <text:s text:c="34"/>ingreso a</text:p>
      <text:p text:style-name="Text"> <text:s text:c="12"/>través del modelo tributario correspondiente.</text:p>
      <text:p text:style-name="Text"> </text:p>
      <text:p text:style-name="Text"> </text:p>
      <text:p text:style-name="Text"> <text:s text:c="22"/>A la fecha de firma de la presente Orden se corresponde con el modelo 800, aprobado</text:p>
      <text:p text:style-name="Text"> <text:s text:c="12"/>por Orden de 15 de octubre de 2014 de la entonces Consejería de Economía, Hacienda y</text:p>
      <text:p text:style-name="Text"> <text:s text:c="12"/>Seguridad (B.O.C. numero 205, de 22.10.2014).</text:p>
      <text:p text:style-name="Text"> </text:p>
      <text:p text:style-name="Text"> </text:p>
      <text:p text:style-name="Text"> <text:s text:c="22"/>El beneficiario tiene la obligación de remitir el ejemplar para la Administración</text:p>
      <text:p text:style-name="Text"> <text:s text:c="12"/>concedente de la subvención, quedando en este momento acreditada la devolución.</text:p>
      <text:p text:style-name="Text"> </text:p>
      <text:p text:style-name="Text"> </text:p>
      <text:p text:style-name="Text"> <text:s text:c="22"/>A la vista del mismo, la Administración calculará los intereses de demora hasta el</text:p>
      <text:p text:style-name="Text"> <text:s text:c="12"/>momento en que se produjo la devolución efectiva, por parte del beneficiario.</text:p>
      <text:p text:style-name="Text"> </text:p>
      <text:p text:style-name="Text"> </text:p>
      <text:p text:style-name="Text"> <text:s text:c="22"/>DÉCIMO OCTAVO.- NOTIFICACIÓN</text:p>
      <text:p text:style-name="Text"> </text:p>
      <text:p text:style-name="Text"> </text:p>
      <text:p text:style-name="Text"> <text:s text:c="22"/>La Orden se notificará en los términos previstos en los artículos 40 a 44 de la Ley</text:p>
      <text:p text:style-name="Text"> <text:s text:c="12"/>39/2015, de 01 de octubre, del Procedimiento Administrativo Común de las Administraciones</text:p>
      <text:p text:style-name="Text"> <text:s text:c="12"/>Públicas, comunicándole que dicha notificación supone que acepta todas y cada una de las</text:p>
      <text:p text:style-name="Text"> <text:s text:c="12"/>condiciones, requisitos y obligaciones que se contienen en la misma.</text:p>
      <text:p text:style-name="Text"> </text:p>
      <text:p text:style-name="Text"> </text:p>
      <text:p text:style-name="Text"> <text:s text:c="12"/>Contra la presente Orden, que agota la vía administrativa, cabe interponer recurso potestativo</text:p>
      <text:p text:style-name="Text"> <text:s text:c="12"/>de reposición ante la Excma. Sra. Consejera de Bienestar Social, Igualdad, Juventud, Infancia</text:p>
      <text:p text:style-name="Text"> </text:p>
      <text:p text:style-name="Text">Este documentoy Familias <text:s text:c="6"/>en electrónica</text:p>
      <text:p text:style-name="Text"> <text:s text:c="17"/>incorpora firma <text:s text:c="2"/>el plazoreconocida</text:p>
      <text:p text:style-name="Text"> <text:s text:c="47"/>de un mes <text:s text:c="6"/>contado</text:p>
      <text:p text:style-name="Text"> <text:s text:c="57"/>de acuerdo <text:s text:c="6"/>a 6/2020,</text:p>
      <text:p text:style-name="Text"> <text:s text:c="69"/>la Ley <text:s text:c="1"/>partir dedel11 día <text:s text:c="1"/>siguiente</text:p>
      <text:p text:style-name="Text"> <text:s text:c="92"/>de noviembre <text:s text:c="5"/>alservicios</text:p>
      <text:p text:style-name="Text"> <text:s text:c="105"/>de los <text:s text:c="10"/>notificación</text:p>
      <text:p text:style-name="Text"> <text:s text:c="113"/>de la electrónicos <text:s text:c="5"/>de la</text:p>
      <text:p text:style-name="Text"> <text:s text:c="133"/>de confianza</text:p>
      <text:p text:style-name="Text">Permite la verificación de la integridad de esta copia del documento electrónico en la dirección:</text:p>
      <text:p text:style-name="Text"> <text:s text:c="13"/>presente Orden o bien, recurso contencioso administrativo, ante la sala de lo Contencioso</text:p>
      <text:p text:style-name="Text">https://sede.gobiernodecanarias.org/sede/verifica_doc</text:p>
      <text:p text:style-name="Text">Este documento es una copia electrónica auténtica</text:p>
      <text:p text:style-name="Text"> <text:s text:c="13"/>Administrativo</text:p>
      <text:p text:style-name="Text">Firmado por: María <text:s text:c="17"/>del Tribunal</text:p>
      <text:p text:style-name="Text"> <text:s text:c="20"/>Candelaria Delgado <text:s text:c="2"/>Toledo <text:s text:c="4"/>Superior de Justicia de Canarias, en el plazo deFecha: <text:s text:c="13"/>dos meses.</text:p>
      <text:p text:style-name="Text"> <text:s text:c="126"/>29/12/2023No <text:s text:c="2"/>se</text:p>
      <text:p text:style-name="Text"> <text:s text:c="137"/>16:55:57</text:p>
      <text:p text:style-name="Text">En calidad de: Consejera de Bienestar Social, Igualdad, Juventud, Infancia y Familias</text:p>
      <text:p text:style-name="Text"> <text:s text:c="132"/>Pagina: 35/36</text:p>
      <text:p text:style-name="Text"> </text:p>
      <text:p text:style-name="Text"> </text:p>
      <text:p text:style-name="Text"> <text:s text:c="31"/>CSg/3IbH09IiDaAmt9avbKE5nG+lBBNJ</text:p>
      <text:p text:style-name="Text"> <text:s text:c="38"/>ORDEN - Nº: 1574 / 2023 - Libro: 657 - Fecha: 29/12/2023 16:55:56 <text:s text:c="36"/>35</text:p>
      <text:p text:style-name="Break"/>
      <text:p text:style-name="Text"> <text:s text:c="12"/>podrá interponer recurso contencioso-administrativo hasta que sea resuelto expresamente o se</text:p>
      <text:p text:style-name="Text"> <text:s text:c="12"/>haya producido la desestimación presunta del recurso de reposición interpuesto. Todo ello, sin</text:p>
      <text:p text:style-name="Text"> <text:s text:c="12"/>perjuicio de que el interesado pueda ejercitar, en su caso, cualquier otro que estime</text:p>
      <text:p text:style-name="Text"> <text:s text:c="12"/>procedente, de conformidad con lo dispuesto en la Ley 39/2015, de 1 de octubre, del</text:p>
      <text:p text:style-name="Text"> <text:s text:c="12"/>Procedimiento Administrativo Común de las Administraciones Públicas.</text:p>
      <text:p text:style-name="Text"> </text:p>
      <text:p text:style-name="Text"> </text:p>
      <text:p text:style-name="Text"> </text:p>
      <text:p text:style-name="Text"> <text:s text:c="14"/>LA CONSEJERA DE BIENESTAR SOCIAL, IGUALDAD, JUVENTUD, INFANCIA Y FAMILIAS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29/12/2023 16:55:57</text:p>
      <text:p text:style-name="Text">En calidad de: Consejera de Bienestar Social, Igualdad, Juventud, Infancia y Familias</text:p>
      <text:p text:style-name="Text"> <text:s text:c="129"/>Pagina: 36/36</text:p>
      <text:p text:style-name="Text"> </text:p>
      <text:p text:style-name="Text"> </text:p>
      <text:p text:style-name="Text"> <text:s text:c="30"/>CSg/3IbH09IiDaAmt9avbKE5nG+lBBNJ</text:p>
      <text:p text:style-name="Text"> <text:s text:c="37"/>ORDEN - Nº: 1574 / 2023 - Libro: 657 - Fecha: 29/12/2023 16:55:56 <text:s text:c="34"/>36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