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32"/>RESOLUCIÓN</text:p>
      <text:p text:style-name="Text"> </text:p>
      <text:p text:style-name="Text"> </text:p>
      <text:p text:style-name="Text"> </text:p>
      <text:p text:style-name="Text"> </text:p>
      <text:p text:style-name="Text">El apartado 9 de las Bases que rigen la V Convocatoria de Ayudas a Proyectos de Acción</text:p>
      <text:p text:style-name="Text">Social de la Sociedad Municipal de Aparcamientos de Las Palmas de Gran Canaria,</text:p>
      <text:p text:style-name="Text">SAGULPA, para el año 2023, establece, respecto de la Resolución, que SAGULPA evaluará los</text:p>
      <text:p text:style-name="Text">proyectos en base a los criterios de valoración recogidos en el apartado 8 de las mismas y</text:p>
      <text:p text:style-name="Text">acordará la aprobación de aquellos que deban ser seleccionados. Asimismo, se prevé la</text:p>
      <text:p text:style-name="Text">posibilidad de que SAGULPA optase por dar participación a la ciudadanía en la toma de decisión</text:p>
      <text:p text:style-name="Text">respecto de los proyectos presentados dando difusión en sus medios sociales. Dicho proceso se</text:p>
      <text:p text:style-name="Text">ha realizado a través de la propia Web de la Sociedad y distintos perfiles en redes.</text:p>
      <text:p text:style-name="Text"> </text:p>
      <text:p text:style-name="Text">La resolución concederá o denegará en parte o en su totalidad, la ayuda solicitada. La Resolución</text:p>
      <text:p text:style-name="Text">adoptada, que será inapelable se publicará en la página web: www.sagulpa.com (área:</text:p>
      <text:p text:style-name="Text">Responsabilidad Social Corporativa) y se comunicará tambien a través de correo electrónico a</text:p>
      <text:p text:style-name="Text">cada una de las entidades seleccionadas, dicha Resolucíón se producirá no más tarde del 30 de</text:p>
      <text:p text:style-name="Text">Mayo de 2023.</text:p>
      <text:p text:style-name="Text"> </text:p>
      <text:p text:style-name="Text">De la totalidad de los 35 proyectos presentados y tras su análisis y valoración conforme a las</text:p>
      <text:p text:style-name="Text">bases, en el Anexo 1 se determinan las Asociaciones que han obtenido financiación, así como</text:p>
      <text:p text:style-name="Text">el importe de la misma. Asimismo, se incorpora Anexo II con gráfico explicativo del resultado</text:p>
      <text:p text:style-name="Text">porcentual del proceso de participación ciudadana, el cual conformaba un criterio más para la</text:p>
      <text:p text:style-name="Text">toma de decisión.</text:p>
      <text:p text:style-name="Text"> </text:p>
      <text:p text:style-name="Text">La colaboración se formalizará a través de un convenio de colaboración sujeto a la legislación</text:p>
      <text:p text:style-name="Text">vigente, entre SAGULPA y cada una de las entidades cuyos proyectos hayan sido seleccionados.</text:p>
      <text:p text:style-name="Text"> </text:p>
      <text:p text:style-name="Text">El convenio a suscribir reflejará los derechos y obligaciones que contraen ambas partes.</text:p>
      <text:p text:style-name="Text"> </text:p>
      <text:p text:style-name="Text"> </text:p>
      <text:p text:style-name="Text"> <text:s text:c="20"/>En Las Palmas de Gran Canaria a 24 de abril de 2023</text:p>
      <text:p text:style-name="Text"> </text:p>
      <text:p text:style-name="Text"> <text:s text:c="43"/>Gerente</text:p>
      <text:p text:style-name="Text"> </text:p>
      <text:p text:style-name="Text"> </text:p>
      <text:p text:style-name="Text"> </text:p>
      <text:p text:style-name="Text"> </text:p>
      <text:p text:style-name="Text"> <text:s text:c="37"/>José Ricart Esteban</text:p>
      <text:p text:style-name="Break"/>
      <text:p text:style-name="Text"> <text:s text:c="27"/>ANEXO I</text:p>
      <text:p text:style-name="Text"> <text:s text:c="21"/>Asignación económica</text:p>
      <text:p text:style-name="Text"> </text:p>
      <text:p text:style-name="Text"> <text:s text:c="8"/>ASOCIACIÓN <text:s text:c="32"/>ASIGNACIÓN</text:p>
      <text:p text:style-name="Text"> <text:s text:c="12"/>A TI, MUJER <text:s text:c="29"/>2.850,00 €</text:p>
      <text:p text:style-name="Text"> CANCER DE MAMA Y GINECOLOGICO <text:s text:c="23"/>3.700,00 €</text:p>
      <text:p text:style-name="Text"> <text:s text:c="14"/>ACTRADE <text:s text:c="31"/>2.224,88 €</text:p>
      <text:p text:style-name="Text"> <text:s text:c="14"/>ADESCO <text:s text:c="32"/>2.961,50 €</text:p>
      <text:p text:style-name="Text"> <text:s text:c="16"/>AFAES <text:s text:c="31"/>2.959,50 €</text:p>
      <text:p text:style-name="Text"> <text:s text:c="7"/>ALZHEIMER CANARIAS <text:s text:c="27"/>2.900,00 €</text:p>
      <text:p text:style-name="Text"> <text:s text:c="5"/>AMIGOS CONTRA EL SIDA <text:s text:c="26"/>2.647,00 €</text:p>
      <text:p text:style-name="Text"> <text:s text:c="16"/>APEM <text:s text:c="32"/>2.530,00 €</text:p>
      <text:p text:style-name="Text"> <text:s text:c="15"/>APNALP <text:s text:c="31"/>2.380,00 €</text:p>
      <text:p text:style-name="Text"> <text:s text:c="13"/>ASENECAN <text:s text:c="31"/>2.400,00 €</text:p>
      <text:p text:style-name="Text"> <text:s text:c="8"/>ASOCIDE CANARIAS <text:s text:c="28"/>2.740,00 €</text:p>
      <text:p text:style-name="Text"> <text:s text:c="15"/>AVESAR <text:s text:c="31"/>2.180,00 €</text:p>
      <text:p text:style-name="Text"> <text:s text:c="6"/>BANCO DE ALIMENTOS <text:s text:c="28"/>6.000,00 €</text:p>
      <text:p text:style-name="Text">BEN MAGEC-ECOLOGISTAS EN ACCIÓN <text:s text:c="22"/>2.700,00 €</text:p>
      <text:p text:style-name="Text"> <text:s text:c="10"/>CANARY MOVING <text:s text:c="29"/>3.766,00 €</text:p>
      <text:p text:style-name="Text"> <text:s text:c="10"/>CD CRISJOFRAN <text:s text:c="29"/>1.780,00 €</text:p>
      <text:p text:style-name="Text"> <text:s text:c="6"/>FELICES CON NARICES <text:s text:c="27"/>2.464,57 €</text:p>
      <text:p text:style-name="Text"> <text:s text:c="9"/>FUNDACION ADSIS <text:s text:c="28"/>2.330,00 €</text:p>
      <text:p text:style-name="Text"> <text:s text:c="9"/>FUNDACION ANAR <text:s text:c="29"/>2.230,00 €</text:p>
      <text:p text:style-name="Text"> <text:s text:c="4"/>FUNDACION CANARIA MAIN <text:s text:c="26"/>2.055,00 €</text:p>
      <text:p text:style-name="Text"> FUNDACION CANARIA LIDIA GARCIA <text:s text:c="22"/>2.230,00 €</text:p>
      <text:p text:style-name="Text"> <text:s text:c="14"/>FUNTEAC <text:s text:c="31"/>2.600,00 €</text:p>
      <text:p text:style-name="Text"> <text:s text:c="14"/>MAKTUB <text:s text:c="32"/>2.123,00 €</text:p>
      <text:p text:style-name="Text"> <text:s text:c="11"/>MEJOR EN BICI <text:s text:c="28"/>2.130,00 €</text:p>
      <text:p text:style-name="Text"> <text:s text:c="11"/>MOJO DE CAÑA <text:s text:c="29"/>1.905,00 €</text:p>
      <text:p text:style-name="Text"> <text:s text:c="5"/>OPORTUNIDADES DE VIDA <text:s text:c="26"/>2.230,00 €</text:p>
      <text:p text:style-name="Text"> <text:s text:c="4"/>PARKINSON GRAN CANARIA <text:s text:c="26"/>3.000,00 €</text:p>
      <text:p text:style-name="Text"> <text:s text:c="8"/>PEQUEÑO VALIENTE <text:s text:c="28"/>3.000,00 €</text:p>
      <text:p text:style-name="Text"> <text:s text:c="6"/>FUNDACION RANDSTAD <text:s text:c="28"/>2.230,00 €</text:p>
      <text:p text:style-name="Text"> <text:s text:c="9"/>SCOUTS BENTAYA <text:s text:c="29"/>2.230,00 €</text:p>
      <text:p text:style-name="Text"> <text:s text:c="6"/>SIN BARRERAS DRIVING <text:s text:c="26"/>2.328,65 €</text:p>
      <text:p text:style-name="Text"> <text:s text:c="8"/>DOWN LAS PALMAS <text:s text:c="29"/>3.000,00 €</text:p>
      <text:p text:style-name="Text"> <text:s text:c="12"/>SOY MAMUT <text:s text:c="31"/>2.230,00 €</text:p>
      <text:p text:style-name="Text"> <text:s text:c="7"/>U.D. LAS COLORADAS <text:s text:c="27"/>1.730,00 €</text:p>
      <text:p text:style-name="Text"> <text:s text:c="6"/>VIRGEN DE COROMOTO <text:s text:c="28"/>1.960,00 €</text:p>
      <text:p text:style-name="Text"> </text:p>
      <text:p text:style-name="Text"> </text:p>
      <text:p text:style-name="Text"> <text:s text:c="13"/>En Las Palmas de Gran Canaria a 24 de abril de 2023</text:p>
      <text:p text:style-name="Text"> </text:p>
      <text:p text:style-name="Text"> <text:s text:c="29"/>Gerente</text:p>
      <text:p text:style-name="Text"> </text:p>
      <text:p text:style-name="Text"> </text:p>
      <text:p text:style-name="Text"> </text:p>
      <text:p text:style-name="Text"> </text:p>
      <text:p text:style-name="Text"> <text:s text:c="23"/>José Ricart Esteban</text:p>
      <text:p text:style-name="Break"/>
      <text:p text:style-name="Text"> ANEXO II</text:p>
      <text:p text:style-name="Text">Participación</text:p>
      <text:p text:style-name="Text"> </text:p>
      <text:p text:style-name="Text"> </text:p>
      <text:p text:style-name="Text"> </text:p>
      <text:p text:style-name="Text"> </text:p>
      <text:p text:style-name="Text"> En Las Palmas de Gran Canaria a 24 de Abril de 2023.</text:p>
      <text:p text:style-name="Text"> </text:p>
      <text:p text:style-name="Text"> <text:s text:c="3"/>Gerente</text:p>
      <text:p text:style-name="Text"> </text:p>
      <text:p text:style-name="Text"> </text:p>
      <text:p text:style-name="Text"> </text:p>
      <text:p text:style-name="Text"> </text:p>
      <text:p text:style-name="Text">José Ricart Esteban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