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>
  <manifest:file-entry manifest:full-path="/" manifest:media-type="application/vnd.oasis.opendocument.tex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automatic-styles/>
  <office:body>
    <office:text>
      <text:p text:style-name="Text"> <text:s text:c="49"/>SALIDA</text:p>
      <text:p text:style-name="Text"> </text:p>
      <text:p text:style-name="Text"> </text:p>
      <text:p text:style-name="Text"> </text:p>
      <text:p text:style-name="Text"> <text:s text:c="118"/>2024 - 59959</text:p>
      <text:p text:style-name="Text"> <text:s text:c="4"/>Ayuntamiento de Las Palmas de Gran Canaria</text:p>
      <text:p text:style-name="Text"> </text:p>
      <text:p text:style-name="Text"> </text:p>
      <text:p text:style-name="Text"> <text:s text:c="51"/>REGISTRO GENERAL</text:p>
      <text:p text:style-name="Text"> </text:p>
      <text:p text:style-name="Text"> <text:s text:c="119"/>09/10/2024</text:p>
      <text:p text:style-name="Text"> </text:p>
      <text:p text:style-name="Text"> </text:p>
      <text:p text:style-name="Text"> </text:p>
      <text:p text:style-name="Text"> </text:p>
      <text:p text:style-name="Text"> <text:s text:c="156"/>Ref.: JCRJ/ENC/AAV/JFS/SGO/mdps/mpsm</text:p>
      <text:p text:style-name="Text"> <text:s text:c="156"/>Expte.: Resolución definitiva 2024</text:p>
      <text:p text:style-name="Text"> <text:s text:c="156"/>Trámite: Resolución definitiva Convocatoria de Subvenciones en concurrencia competitiva 2024</text:p>
      <text:p text:style-name="Text"> </text:p>
      <text:p text:style-name="Text"> </text:p>
      <text:p text:style-name="Text"> </text:p>
      <text:p text:style-name="Text"> <text:s text:c="157"/>TRÁMITE: Notificación <text:s text:c="63"/>DESTINATARIO</text:p>
      <text:p text:style-name="Text"> <text:s text:c="157"/>ASUNTO: relativa a la convocatoria pública <text:s text:c="20"/>NOMBRE Y APELLIDOS: ASOCIACION DE</text:p>
      <text:p text:style-name="Text"> <text:s text:c="157"/>de <text:s text:c="5"/>subvenciones <text:s text:c="4"/>destinadas <text:s text:c="2"/>a <text:s text:c="3"/>la <text:s text:c="17"/>FAMILIAS DE PERSONAS CON AUTISMO</text:p>
      <text:p text:style-name="Text"> <text:s text:c="157"/>cofinanciación <text:s text:c="4"/>de <text:s text:c="3"/>proyectos <text:s text:c="1"/>sociales <text:s text:c="18"/>DE LAS PALMAS</text:p>
      <text:p text:style-name="Text"> <text:s text:c="157"/>promovidos por entidades privadas de</text:p>
      <text:p text:style-name="Text"> <text:s text:c="157"/>iniciativa social sin ánimo de lucro para el</text:p>
      <text:p text:style-name="Text"> <text:s text:c="220"/>DIRECCIÓN: <text:s text:c="2"/>CALLE <text:s text:c="6"/>ANTONIO</text:p>
      <text:p text:style-name="Text"> <text:s text:c="157"/>año 2024. <text:s text:c="53"/>MANCHADO VIGLIETTI N. 1 Las Palmas</text:p>
      <text:p text:style-name="Text"> <text:s text:c="220"/>de Gran Canaria CP. 35005 LAS</text:p>
      <text:p text:style-name="Text"> <text:s text:c="157"/>FECHA: 09/10/2024 <text:s text:c="45"/>PALMAS</text:p>
      <text:p text:style-name="Text"> <text:s text:c="157"/>NÚM. DE RESOLUCIÓN: 38456/2024</text:p>
      <text:p text:style-name="Text">P006754ad12b090bdf107e81f10a0b1bU</text:p>
      <text:p text:style-name="Text"> </text:p>
      <text:p text:style-name="Text"> </text:p>
      <text:p text:style-name="Text"> </text:p>
      <text:p text:style-name="Text"> </text:p>
      <text:p text:style-name="Text"> <text:s text:c="156"/>La concejala de gobierno del Área de Bienestar Social, Saludable, Deportivo e Igualdad, Diversidad, Participación</text:p>
      <text:p text:style-name="Text"> <text:s text:c="156"/>Ciudadana y Juventud ha dictado la siguiente Resolución:</text:p>
      <text:p text:style-name="Text"> <text:s text:c="156"/>“Resolución de la concejala de gobierno del Área de Bienestar Social, Saludable, Deportivo e Igualdad,</text:p>
      <text:p text:style-name="Text"> <text:s text:c="156"/>Diversidad, Participación Ciudadana y Juventud relativa a la convocatoria pública de subvenciones destinadas a</text:p>
      <text:p text:style-name="Text"> <text:s text:c="156"/>la cofinanciación de proyectos sociales promovidos por entidades privadas de iniciativa social sin ánimo de</text:p>
      <text:p text:style-name="Text"> <text:s text:c="156"/>lucro para el año 2024.</text:p>
      <text:p text:style-name="Text"> <text:s text:c="156"/>Visto el expediente administrativo relativo a la convocatoria pública de subvenciones destinadas a la cofinanciación</text:p>
      <text:p text:style-name="Text"> <text:s text:c="156"/>de proyectos sociales promovidos por entidades privadas de iniciativa social sin ánimo de lucro para el año 2024, de</text:p>
      <text:p text:style-name="Text"> <text:s text:c="156"/>conformidad con lo previsto en la Base Undécima, punto 1, de las de vigencia indefinida que rigen la referida</text:p>
      <text:p text:style-name="Text"> <text:s text:c="156"/>concesión de subvenciones, con base en los siguientes</text:p>
      <text:p text:style-name="Text"> </text:p>
      <text:p text:style-name="Text"> </text:p>
      <text:p text:style-name="Text"> <text:s text:c="209"/>ANTECEDENTES</text:p>
      <text:p text:style-name="Text"> </text:p>
      <text:p text:style-name="Text"> </text:p>
      <text:p text:style-name="Text"> <text:s text:c="163"/>I.- Bases de vigencia indefinida, que han de regir la concesión de subvenciones destinadas a la</text:p>
      <text:p text:style-name="Text"> <text:s text:c="156"/>cofinanciación de proyectos sociales que se complementen con las competencias de los servicios sociales</text:p>
      <text:p text:style-name="Text"> <text:s text:c="156"/>promovidos por Entidades Privadas de Iniciativa Social sin ánimo de lucro, que se desarrollen en el municipio de</text:p>
      <text:p text:style-name="Text"> <text:s text:c="156"/>Las Palmas de Gran Canaria, aprobadas mediante acuerdo adoptado por la Junta de Gobierno de la Ciudad de Las</text:p>
      <text:p text:style-name="Text"> <text:s text:c="156"/>Palmas de Gran Canaria, en sesión ordinaria celebrada el día 12 de mayo de 2011, publicadas en el Boletín Oficial</text:p>
      <text:p text:style-name="Text"> <text:s text:c="156"/>de la Provincia de Las Palmas nº 75/2011, de 10 de junio.</text:p>
      <text:p text:style-name="Text"> <text:s text:c="61"/>COPIA AUTÉNTICA que puede ser comprobada mediante el Código Seguro de</text:p>
      <text:p text:style-name="Text"> </text:p>
      <text:p text:style-name="Text"> </text:p>
      <text:p text:style-name="Text"> </text:p>
      <text:p text:style-name="Text"> </text:p>
      <text:p text:style-name="Text"> <text:s text:c="164"/>II.- Acuerdo de inicio del expediente, de fecha 5 de febrero de 2024.</text:p>
      <text:p text:style-name="Text"> <text:s text:c="64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164"/>III.- Informe técnico justificativo, de fecha 5 de febrero de 2024.</text:p>
      <text:p text:style-name="Text"> </text:p>
      <text:p text:style-name="Text"> </text:p>
      <text:p text:style-name="Text"> <text:s text:c="164"/>IV.- Memoria Económica, de fecha 5 de febrero de 2024.</text:p>
      <text:p text:style-name="Text"> </text:p>
      <text:p text:style-name="Text"> </text:p>
      <text:p text:style-name="Text"> <text:s text:c="162"/>V.- Propuesta de resolución de autorización del gasto y aprobación de la convocatoria, de fecha 6 de febrero</text:p>
      <text:p text:style-name="Text"> <text:s text:c="156"/>de 2024.</text:p>
      <text:p text:style-name="Text"> </text:p>
      <text:p text:style-name="Text"> </text:p>
      <text:p text:style-name="Text"> <text:s text:c="164"/>VI.- Informe del Órgano de Gestión Presupuestaria, de 6 de febrero de 2024.</text:p>
      <text:p text:style-name="Text"> </text:p>
      <text:p text:style-name="Text"> </text:p>
      <text:p text:style-name="Text"> <text:s text:c="164"/>VII.- Fiscalización de conformidad de la Intervención General, de fecha 20 de marzo de 2024.</text:p>
      <text:p text:style-name="Text"> </text:p>
      <text:p text:style-name="Text"> </text:p>
      <text:p text:style-name="Text"> </text:p>
      <text:p text:style-name="Text"> </text:p>
      <text:p text:style-name="Text"> <text:s text:c="137"/>Documento firmado por: <text:s text:c="106"/>Fecha/hora:</text:p>
      <text:p text:style-name="Text"> <text:s text:c="137"/>JESUS DEL CARMEN ROSALES JIMENEZ <text:s text:c="96"/>09/10/2024 12:45</text:p>
      <text:p text:style-name="Text"> <text:s text:c="137"/>Sede electrónica Ayuntamiento de Las Palmas de Gran Canaria <text:s text:c="69"/>09/10/2024 22:05</text:p>
      <text:p text:style-name="Break"/>
      <text:p text:style-name="Text"> <text:s text:c="49"/>SALIDA</text:p>
      <text:p text:style-name="Text"> </text:p>
      <text:p text:style-name="Text"> </text:p>
      <text:p text:style-name="Text"> </text:p>
      <text:p text:style-name="Text"> <text:s text:c="118"/>2024 - 59959</text:p>
      <text:p text:style-name="Text"> <text:s text:c="4"/>Ayuntamiento de Las Palmas de Gran Canaria</text:p>
      <text:p text:style-name="Text"> </text:p>
      <text:p text:style-name="Text"> </text:p>
      <text:p text:style-name="Text"> <text:s text:c="51"/>REGISTRO GENERAL</text:p>
      <text:p text:style-name="Text"> </text:p>
      <text:p text:style-name="Text"> <text:s text:c="119"/>09/10/2024</text:p>
      <text:p text:style-name="Text"> </text:p>
      <text:p text:style-name="Text"> </text:p>
      <text:p text:style-name="Text"> </text:p>
      <text:p text:style-name="Text"> </text:p>
      <text:p text:style-name="Text"> <text:s text:c="156"/>Ref.: JCRJ/ENC/AAV/JFS/SGO/mdps/mpsm</text:p>
      <text:p text:style-name="Text"> <text:s text:c="156"/>Expte.: Resolución definitiva 2024</text:p>
      <text:p text:style-name="Text"> <text:s text:c="156"/>Trámite: Resolución definitiva Convocatoria de Subvenciones en concurrencia competitiva 2024</text:p>
      <text:p text:style-name="Text"> <text:s text:c="164"/>VIII.- Resolución nº 12483/2024, de 26 de marzo, de la Concejala de Gobierno del Área de Bienestar Social,</text:p>
      <text:p text:style-name="Text"> <text:s text:c="156"/>Saludable, Deportivo e Igualdad, Diversidad, Participación Ciudadana y Juventud; por la que se autoriza el gasto</text:p>
      <text:p text:style-name="Text"> <text:s text:c="156"/>correspondiente a la convocatoria pública de subvenciones destinadas a la cofinanciación de proyectos sociales</text:p>
      <text:p text:style-name="Text"> <text:s text:c="156"/>que se complementen con las competencias de los servicios sociales municipales, promovidos por entidades</text:p>
      <text:p text:style-name="Text"> <text:s text:c="156"/>privadas sin ánimo de lucro, para el año 2024 y se efectúa la correspondiente convocatoria, publicada en el Boletín</text:p>
      <text:p text:style-name="Text"> <text:s text:c="156"/>Oficial de la Provincia de Las Palmas nº 41/2024, de 3 de abril.</text:p>
      <text:p text:style-name="Text"> </text:p>
      <text:p text:style-name="Text"> </text:p>
      <text:p text:style-name="Text"> <text:s text:c="164"/>IX.- Publicación en la Base de Datos Nacional de Subvenciones, con fecha 26 de marzo de 2024</text:p>
      <text:p text:style-name="Text"> <text:s text:c="156"/>(Identificador núm. 751358).</text:p>
      <text:p text:style-name="Text"> </text:p>
      <text:p text:style-name="Text"> </text:p>
      <text:p text:style-name="Text"> <text:s text:c="164"/>X.- La financiación de la convocatoria pública para la concesión de subvenciones destinadas a la</text:p>
      <text:p text:style-name="Text"> <text:s text:c="156"/>cofinanciación de proyectos sociales que se complementen con las competencias de los servicios sociales, se hace</text:p>
      <text:p text:style-name="Text"> <text:s text:c="156"/>con cargo a la siguiente aplicación presupuestaria: 07047/231.00/489.00 “Otras transferencias a familias e</text:p>
      <text:p text:style-name="Text">P006754ad12b090bdf107e81f10a0b1bU</text:p>
      <text:p text:style-name="Text"> </text:p>
      <text:p text:style-name="Text"> </text:p>
      <text:p text:style-name="Text"> </text:p>
      <text:p text:style-name="Text"> </text:p>
      <text:p text:style-name="Text"> <text:s text:c="156"/>instituciones sin fines de lucro” de los Presupuesto Municipales del año 2024, por importe de 1.250.000 €, para los</text:p>
      <text:p text:style-name="Text"> <text:s text:c="156"/>gastos comprendidos entre enero y diciembre de 2024.</text:p>
      <text:p text:style-name="Text"> </text:p>
      <text:p text:style-name="Text"> </text:p>
      <text:p text:style-name="Text"> <text:s text:c="163"/>XI.- A la Convocatoria, publicada en el BOP de Las Palmas nº 41/2024, de 3 de abril, han concurrido 60</text:p>
      <text:p text:style-name="Text"> <text:s text:c="156"/>organizaciones con 84 proyectos, solicitando un total de 3.319.809,88 €, según informe técnico de fecha 19 de</text:p>
      <text:p text:style-name="Text"> <text:s text:c="156"/>agosto de 2024, obrante en el expediente:</text:p>
      <text:p text:style-name="Text"> </text:p>
      <text:p text:style-name="Text"> </text:p>
      <text:p text:style-name="Text"> <text:s text:c="168"/>ORGANIZACIONES <text:s text:c="24"/>CIF <text:s text:c="29"/>PROYECTOS</text:p>
      <text:p text:style-name="Text"> </text:p>
      <text:p text:style-name="Text"> </text:p>
      <text:p text:style-name="Text"> </text:p>
      <text:p text:style-name="Text"> <text:s text:c="224"/>Acciones dirigidas para prevenir la Exclusión</text:p>
      <text:p text:style-name="Text"> <text:s text:c="219"/>1 <text:s text:c="3"/>Social <text:s text:c="2"/>en <text:s text:c="5"/>población <text:s text:c="3"/>mayor <text:s text:c="5"/>con</text:p>
      <text:p text:style-name="Text"> <text:s text:c="162"/>Asociación Civitas centros <text:s text:c="35"/>Discapacidad Intelectual</text:p>
      <text:p text:style-name="Text"> <text:s text:c="160"/>1 especializados en personas <text:s text:c="13"/>G35025048</text:p>
      <text:p text:style-name="Text"> <text:s text:c="162"/>con discapacidad intelectual <text:s text:c="33"/>Estimulación cognitiva en el proceso de</text:p>
      <text:p text:style-name="Text"> <text:s text:c="219"/>2 <text:s text:c="3"/>deterioro por envejecimiento en población</text:p>
      <text:p text:style-name="Text"> <text:s text:c="224"/>con discapacidad intelectual</text:p>
      <text:p text:style-name="Text"> </text:p>
      <text:p text:style-name="Text"> <text:s text:c="162"/>Asociación de Personas con</text:p>
      <text:p text:style-name="Text"> <text:s text:c="61"/>COPIA AUTÉNTICA que puede ser comprobada mediante el Código Seguro de</text:p>
      <text:p text:style-name="Text"> </text:p>
      <text:p text:style-name="Text"> </text:p>
      <text:p text:style-name="Text"> </text:p>
      <text:p text:style-name="Text"> </text:p>
      <text:p text:style-name="Text"> <text:s text:c="160"/>2 Discapacidad Intelectual de <text:s text:c="12"/>G35029065 3 <text:s text:c="10"/>Ocio inclusivo</text:p>
      <text:p text:style-name="Text"> <text:s text:c="64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162"/>Las Palmas (APROSU)</text:p>
      <text:p text:style-name="Text"> </text:p>
      <text:p text:style-name="Text"> <text:s text:c="224"/>Atención social y terapéutica para la</text:p>
      <text:p text:style-name="Text"> <text:s text:c="224"/>prevención de la exclusión social de las</text:p>
      <text:p text:style-name="Text"> <text:s text:c="219"/>4</text:p>
      <text:p text:style-name="Text"> <text:s text:c="224"/>personas con trastornos del espectro del</text:p>
      <text:p text:style-name="Text"> <text:s text:c="162"/>Asociación de Familias de <text:s text:c="36"/>autismo (TEA)</text:p>
      <text:p text:style-name="Text"> <text:s text:c="160"/>3 Personas con Autismo de <text:s text:c="16"/>G35042977</text:p>
      <text:p text:style-name="Text"> <text:s text:c="162"/>Las Palmas (APNALP) <text:s text:c="42"/>Servicio integral de actividades como</text:p>
      <text:p text:style-name="Text"> <text:s text:c="224"/>fórmula de evitación de la exclusión social</text:p>
      <text:p text:style-name="Text"> <text:s text:c="219"/>5</text:p>
      <text:p text:style-name="Text"> <text:s text:c="224"/>de las personas con trastornos del espectro</text:p>
      <text:p text:style-name="Text"> <text:s text:c="224"/>del autismo (TEA)</text:p>
      <text:p text:style-name="Text"> </text:p>
      <text:p text:style-name="Text"> </text:p>
      <text:p text:style-name="Text"> </text:p>
      <text:p text:style-name="Text"> </text:p>
      <text:p text:style-name="Text"> <text:s text:c="137"/>Documento firmado por: <text:s text:c="108"/>Fecha/hora:</text:p>
      <text:p text:style-name="Text"> <text:s text:c="137"/>JESUS DEL CARMEN ROSALES JIMENEZ <text:s text:c="98"/>09/10/2024 12:45</text:p>
      <text:p text:style-name="Text"> <text:s text:c="137"/>Sede electrónica Ayuntamiento de Las Palmas de Gran Canaria <text:s text:c="71"/>09/10/2024 22:05</text:p>
      <text:p text:style-name="Break"/>
      <text:p text:style-name="Text"> <text:s text:c="49"/>SALIDA</text:p>
      <text:p text:style-name="Text"> </text:p>
      <text:p text:style-name="Text"> </text:p>
      <text:p text:style-name="Text"> </text:p>
      <text:p text:style-name="Text"> <text:s text:c="118"/>2024 - 59959</text:p>
      <text:p text:style-name="Text"> <text:s text:c="4"/>Ayuntamiento de Las Palmas de Gran Canaria</text:p>
      <text:p text:style-name="Text"> </text:p>
      <text:p text:style-name="Text"> </text:p>
      <text:p text:style-name="Text"> <text:s text:c="51"/>REGISTRO GENERAL</text:p>
      <text:p text:style-name="Text"> </text:p>
      <text:p text:style-name="Text"> <text:s text:c="119"/>09/10/2024</text:p>
      <text:p text:style-name="Text"> </text:p>
      <text:p text:style-name="Text"> </text:p>
      <text:p text:style-name="Text"> </text:p>
      <text:p text:style-name="Text"> </text:p>
      <text:p text:style-name="Text"> <text:s text:c="156"/>Ref.: JCRJ/ENC/AAV/JFS/SGO/mdps/mpsm</text:p>
      <text:p text:style-name="Text"> <text:s text:c="156"/>Expte.: Resolución definitiva 2024</text:p>
      <text:p text:style-name="Text"> <text:s text:c="156"/>Trámite: Resolución definitiva Convocatoria de Subvenciones en concurrencia competitiva 2024</text:p>
      <text:p text:style-name="Text"> </text:p>
      <text:p text:style-name="Text"> </text:p>
      <text:p text:style-name="Text"> <text:s text:c="224"/>Accesibilidad en la comunicación e</text:p>
      <text:p text:style-name="Text"> <text:s text:c="162"/>Asociación de Personas <text:s text:c="34"/>6 <text:s text:c="3"/>información de los Servicios Sociales</text:p>
      <text:p text:style-name="Text"> <text:s text:c="160"/>4 Sordas de la provincia de Las <text:s text:c="12"/>G35049923 <text:s text:c="10"/>municipales -ACI-SS</text:p>
      <text:p text:style-name="Text"> <text:s text:c="162"/>Palmas</text:p>
      <text:p text:style-name="Text"> <text:s text:c="219"/>7 <text:s text:c="3"/>HUELLA</text:p>
      <text:p text:style-name="Text"> </text:p>
      <text:p text:style-name="Text"> <text:s text:c="162"/>Asociación para la lucha <text:s text:c="37"/>Atención psicosocial en personas con ERC</text:p>
      <text:p text:style-name="Text"> <text:s text:c="160"/>5 contra <text:s text:c="7"/>Enfermedades <text:s text:c="15"/>G35052216 8 <text:s text:c="8"/>en riesgo de exclusión social y sus</text:p>
      <text:p text:style-name="Text"> <text:s text:c="162"/>Renales Alcer Las Palmas <text:s text:c="37"/>familiares</text:p>
      <text:p text:style-name="Text"> </text:p>
      <text:p text:style-name="Text"> <text:s text:c="224"/>Servicio de apoyo familiar (S.A.F.): orientado</text:p>
      <text:p text:style-name="Text">P006754ad12b090bdf107e81f10a0b1bU</text:p>
      <text:p text:style-name="Text"> </text:p>
      <text:p text:style-name="Text"> </text:p>
      <text:p text:style-name="Text"> </text:p>
      <text:p text:style-name="Text"> </text:p>
      <text:p text:style-name="Text"> <text:s text:c="219"/>9 <text:s text:c="3"/>a la atención y prevención de la exclusión</text:p>
      <text:p text:style-name="Text"> <text:s text:c="160"/>6 Asociación Adepsi <text:s text:c="24"/>G35068824 <text:s text:c="10"/>social</text:p>
      <text:p text:style-name="Text"> </text:p>
      <text:p text:style-name="Text"> <text:s text:c="218"/>10 <text:s text:c="3"/>Oficina de vida independiente (OVI)</text:p>
      <text:p text:style-name="Text"> </text:p>
      <text:p text:style-name="Text"> <text:s text:c="218"/>11 <text:s text:c="3"/>Servicio Conciliación Familiar</text:p>
      <text:p text:style-name="Text"> </text:p>
      <text:p text:style-name="Text"> <text:s text:c="164"/>Asociación de Entidades</text:p>
      <text:p text:style-name="Text"> <text:s text:c="160"/>7 <text:s text:c="42"/>G35083112 <text:s text:c="10"/>Atención a personas con discapacidad</text:p>
      <text:p text:style-name="Text"> <text:s text:c="164"/>Plena Inclusión Canarias</text:p>
      <text:p text:style-name="Text"> <text:s text:c="218"/>12 <text:s text:c="3"/>intelectual en situación de vulnerabilidad o</text:p>
      <text:p text:style-name="Text"> <text:s text:c="224"/>riesgo de exclusión social</text:p>
      <text:p text:style-name="Text"> </text:p>
      <text:p text:style-name="Text"> <text:s text:c="224"/>Asesoramiento, valoración y diagnóstico de</text:p>
      <text:p text:style-name="Text"> <text:s text:c="218"/>13 <text:s text:c="3"/>familias de personas con Síndrome de</text:p>
      <text:p text:style-name="Text"> <text:s text:c="224"/>Down</text:p>
      <text:p text:style-name="Text"> </text:p>
      <text:p text:style-name="Text"> <text:s text:c="164"/>Asociación Síndrome <text:s text:c="15"/>de <text:s text:c="16"/>14 <text:s text:c="3"/>Sensibilización hacia el Síndrome de Down</text:p>
      <text:p text:style-name="Text"> <text:s text:c="160"/>8 <text:s text:c="42"/>G35131515</text:p>
      <text:p text:style-name="Text"> <text:s text:c="164"/>Down de Las Palmas</text:p>
      <text:p text:style-name="Text"> <text:s text:c="61"/>COPIA AUTÉNTICA que puede ser comprobada mediante el Código Seguro de</text:p>
      <text:p text:style-name="Text"> </text:p>
      <text:p text:style-name="Text"> </text:p>
      <text:p text:style-name="Text"> </text:p>
      <text:p text:style-name="Text"> </text:p>
      <text:p text:style-name="Text"> <text:s text:c="224"/>Agentes de vigilancia: Prevención del acoso</text:p>
      <text:p text:style-name="Text"> <text:s text:c="224"/>escolar hacia menores y jóvenes con</text:p>
      <text:p text:style-name="Text"> <text:s text:c="64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218"/>15</text:p>
      <text:p text:style-name="Text"> <text:s text:c="224"/>discapacidad intelectual, desde el grupo de</text:p>
      <text:p text:style-name="Text"> <text:s text:c="224"/>iguales</text:p>
      <text:p text:style-name="Text"> </text:p>
      <text:p text:style-name="Text"> <text:s text:c="162"/>Asociación de Celiacos y <text:s text:c="37"/>Inclusión Social del colectivo celiaco:</text:p>
      <text:p text:style-name="Text"> <text:s text:c="162"/>sensibles al gluten de la <text:s text:c="36"/>orientación social y entrega de alimentos sin</text:p>
      <text:p text:style-name="Text"> <text:s text:c="160"/>9 <text:s text:c="42"/>G35149202 16</text:p>
      <text:p text:style-name="Text"> <text:s text:c="162"/>Provincia de Las Palmas <text:s text:c="38"/>gluten para familias en situación de</text:p>
      <text:p text:style-name="Text"> <text:s text:c="162"/>(ASOCEPA) <text:s text:c="52"/>vulnerabilidad social</text:p>
      <text:p text:style-name="Text"> </text:p>
      <text:p text:style-name="Text"> <text:s text:c="164"/>Asociación de Integración <text:s text:c="34"/>Programa de prevención de adicciones</text:p>
      <text:p text:style-name="Text"> <text:s text:c="159"/>10 <text:s text:c="42"/>G35263318 17</text:p>
      <text:p text:style-name="Text"> <text:s text:c="164"/>Social “Calidad de Vida” <text:s text:c="35"/>evitando la Exclusión Social: “A tu salud”</text:p>
      <text:p text:style-name="Text"> </text:p>
      <text:p text:style-name="Text"> </text:p>
      <text:p text:style-name="Text"> </text:p>
      <text:p text:style-name="Text"> </text:p>
      <text:p text:style-name="Text"> <text:s text:c="137"/>Documento firmado por: <text:s text:c="109"/>Fecha/hora:</text:p>
      <text:p text:style-name="Text"> <text:s text:c="137"/>JESUS DEL CARMEN ROSALES JIMENEZ <text:s text:c="99"/>09/10/2024 12:45</text:p>
      <text:p text:style-name="Text"> <text:s text:c="137"/>Sede electrónica Ayuntamiento de Las Palmas de Gran Canaria <text:s text:c="72"/>09/10/2024 22:05</text:p>
      <text:p text:style-name="Break"/>
      <text:p text:style-name="Text"> <text:s text:c="49"/>SALIDA</text:p>
      <text:p text:style-name="Text"> </text:p>
      <text:p text:style-name="Text"> </text:p>
      <text:p text:style-name="Text"> </text:p>
      <text:p text:style-name="Text"> <text:s text:c="118"/>2024 - 59959</text:p>
      <text:p text:style-name="Text"> <text:s text:c="4"/>Ayuntamiento de Las Palmas de Gran Canaria</text:p>
      <text:p text:style-name="Text"> </text:p>
      <text:p text:style-name="Text"> </text:p>
      <text:p text:style-name="Text"> <text:s text:c="51"/>REGISTRO GENERAL</text:p>
      <text:p text:style-name="Text"> </text:p>
      <text:p text:style-name="Text"> <text:s text:c="119"/>09/10/2024</text:p>
      <text:p text:style-name="Text"> </text:p>
      <text:p text:style-name="Text"> </text:p>
      <text:p text:style-name="Text"> </text:p>
      <text:p text:style-name="Text"> </text:p>
      <text:p text:style-name="Text"> <text:s text:c="156"/>Ref.: JCRJ/ENC/AAV/JFS/SGO/mdps/mpsm</text:p>
      <text:p text:style-name="Text"> <text:s text:c="156"/>Expte.: Resolución definitiva 2024</text:p>
      <text:p text:style-name="Text"> <text:s text:c="156"/>Trámite: Resolución definitiva Convocatoria de Subvenciones en concurrencia competitiva 2024</text:p>
      <text:p text:style-name="Text"> </text:p>
      <text:p text:style-name="Text"> </text:p>
      <text:p text:style-name="Text"> <text:s text:c="218"/>18 <text:s text:c="3"/>¡Mantén a raya tu diabetes!</text:p>
      <text:p text:style-name="Text"> </text:p>
      <text:p text:style-name="Text"> <text:s text:c="224"/>Intervención multidimensional para la</text:p>
      <text:p text:style-name="Text"> <text:s text:c="224"/>prevención de la fragilidad y la diabetes en</text:p>
      <text:p text:style-name="Text"> <text:s text:c="218"/>19</text:p>
      <text:p text:style-name="Text"> <text:s text:c="164"/>Asociación para la Diabetes <text:s text:c="32"/>mayores. Superando la fragilidad: Uniendo</text:p>
      <text:p text:style-name="Text"> <text:s text:c="164"/>de Gran Canaria (ADIGRAN) <text:s text:c="34"/>generaciones, fortaleciendo la salud</text:p>
      <text:p text:style-name="Text"> <text:s text:c="159"/>11 <text:s text:c="40"/>G35317049</text:p>
      <text:p text:style-name="Text"> <text:s text:c="224"/>Integración y apoyo para menores y familias</text:p>
      <text:p text:style-name="Text"> <text:s text:c="218"/>20 <text:s text:c="3"/>con diabetes en riesgo de exclusión</text:p>
      <text:p text:style-name="Text"> <text:s text:c="224"/>¡JUNTOS Y FUERTES!</text:p>
      <text:p text:style-name="Text">P006754ad12b090bdf107e81f10a0b1bU</text:p>
      <text:p text:style-name="Text"> </text:p>
      <text:p text:style-name="Text"> </text:p>
      <text:p text:style-name="Text"> </text:p>
      <text:p text:style-name="Text"> </text:p>
      <text:p text:style-name="Text"> <text:s text:c="162"/>Asociación de Padres y</text:p>
      <text:p text:style-name="Text"> <text:s text:c="162"/>madres de personas con</text:p>
      <text:p text:style-name="Text"> <text:s text:c="159"/>12 <text:s text:c="40"/>G35339035 21 <text:s text:c="9"/>Habilidades para la inclusión social</text:p>
      <text:p text:style-name="Text"> <text:s text:c="162"/>discapacidad <text:s text:c="2"/>intelectual</text:p>
      <text:p text:style-name="Text"> <text:s text:c="162"/>Apadis</text:p>
      <text:p text:style-name="Text"> </text:p>
      <text:p text:style-name="Text"> <text:s text:c="162"/>Asociación Gamá-Colectivo</text:p>
      <text:p text:style-name="Text"> <text:s text:c="224"/>Impulso: Programa para el fomento del</text:p>
      <text:p text:style-name="Text"> <text:s text:c="162"/>de <text:s text:c="5"/>Lesbianas <text:s text:c="2"/>Gays</text:p>
      <text:p text:style-name="Text"> <text:s text:c="159"/>13 <text:s text:c="40"/>G35364512 22 <text:s text:c="9"/>empleo y la formación en las personas</text:p>
      <text:p text:style-name="Text"> <text:s text:c="162"/>Bisexuales y Transexuales</text:p>
      <text:p text:style-name="Text"> <text:s text:c="224"/>LGTBI</text:p>
      <text:p text:style-name="Text"> <text:s text:c="162"/>de Canarias</text:p>
      <text:p text:style-name="Text"> </text:p>
      <text:p text:style-name="Text"> <text:s text:c="224"/>Atención integral a personas con VIH como</text:p>
      <text:p text:style-name="Text"> <text:s text:c="164"/>Asociación Amigos Contra el</text:p>
      <text:p text:style-name="Text"> <text:s text:c="159"/>14 <text:s text:c="40"/>G35435163 23 <text:s text:c="9"/>fórmula de prevención de la Exclusión</text:p>
      <text:p text:style-name="Text"> <text:s text:c="164"/>Sida (A.C.S.)</text:p>
      <text:p text:style-name="Text"> <text:s text:c="224"/>Social</text:p>
      <text:p text:style-name="Text"> </text:p>
      <text:p text:style-name="Text"> <text:s text:c="162"/>Fundación Canaria para el</text:p>
      <text:p text:style-name="Text"> <text:s text:c="162"/>Tratamiento Integral de la</text:p>
      <text:p text:style-name="Text"> <text:s text:c="159"/>15 <text:s text:c="40"/>G35521533 24 <text:s text:c="9"/>Aula de adultos -Realidades posibles</text:p>
      <text:p text:style-name="Text"> <text:s text:c="162"/>Parálisis Cerebral Infantil</text:p>
      <text:p text:style-name="Text"> <text:s text:c="162"/>(TIPCI)</text:p>
      <text:p text:style-name="Text"> <text:s text:c="61"/>COPIA AUTÉNTICA que puede ser comprobada mediante el Código Seguro de</text:p>
      <text:p text:style-name="Text"> </text:p>
      <text:p text:style-name="Text"> </text:p>
      <text:p text:style-name="Text"> </text:p>
      <text:p text:style-name="Text"> </text:p>
      <text:p text:style-name="Text"> <text:s text:c="224"/>Servicio de actividades de ocio en contextos</text:p>
      <text:p text:style-name="Text"> <text:s text:c="64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162"/>Asociación de Familias de <text:s text:c="36"/>naturales para promover la Inclusión Social</text:p>
      <text:p text:style-name="Text"> <text:s text:c="218"/>25</text:p>
      <text:p text:style-name="Text"> <text:s text:c="162"/>personas con Discapacidad <text:s text:c="36"/>de las personas con Discapacidad</text:p>
      <text:p text:style-name="Text"> <text:s text:c="159"/>16 <text:s text:c="40"/>G35562578 <text:s text:c="12"/>Intelectual y del Desarrollo</text:p>
      <text:p text:style-name="Text"> <text:s text:c="162"/>intelectual y del desarrollo</text:p>
      <text:p text:style-name="Text"> <text:s text:c="162"/>(APAELP)</text:p>
      <text:p text:style-name="Text"> <text:s text:c="218"/>26 <text:s text:c="3"/>TODS sumamos por la Inclusión Social</text:p>
      <text:p text:style-name="Text"> </text:p>
      <text:p text:style-name="Text"> <text:s text:c="162"/>Asociación <text:s text:c="5"/>Gull-Lasègue <text:s text:c="33"/>Intervención para la Inclusión Social.</text:p>
      <text:p text:style-name="Text"> <text:s text:c="162"/>para el Estudio y Tratamiento <text:s text:c="32"/>Servicios destinados a la atención de</text:p>
      <text:p text:style-name="Text"> <text:s text:c="159"/>17 <text:s text:c="40"/>G35566876 27</text:p>
      <text:p text:style-name="Text"> <text:s text:c="162"/>de la Anorexia y la Bulimia en <text:s text:c="31"/>personas afectadas por TCA, sus familiares</text:p>
      <text:p text:style-name="Text"> <text:s text:c="162"/>Canarias <text:s text:c="53"/>y la población en general</text:p>
      <text:p text:style-name="Text"> </text:p>
      <text:p text:style-name="Text"> </text:p>
      <text:p text:style-name="Text"> </text:p>
      <text:p text:style-name="Text"> </text:p>
      <text:p text:style-name="Text"> <text:s text:c="137"/>Documento firmado por: <text:s text:c="107"/>Fecha/hora:</text:p>
      <text:p text:style-name="Text"> <text:s text:c="137"/>JESUS DEL CARMEN ROSALES JIMENEZ <text:s text:c="97"/>09/10/2024 12:45</text:p>
      <text:p text:style-name="Text"> <text:s text:c="137"/>Sede electrónica Ayuntamiento de Las Palmas de Gran Canaria <text:s text:c="70"/>09/10/2024 22:05</text:p>
      <text:p text:style-name="Break"/>
      <text:p text:style-name="Text"> <text:s text:c="49"/>SALIDA</text:p>
      <text:p text:style-name="Text"> </text:p>
      <text:p text:style-name="Text"> </text:p>
      <text:p text:style-name="Text"> </text:p>
      <text:p text:style-name="Text"> <text:s text:c="118"/>2024 - 59959</text:p>
      <text:p text:style-name="Text"> <text:s text:c="4"/>Ayuntamiento de Las Palmas de Gran Canaria</text:p>
      <text:p text:style-name="Text"> </text:p>
      <text:p text:style-name="Text"> </text:p>
      <text:p text:style-name="Text"> <text:s text:c="51"/>REGISTRO GENERAL</text:p>
      <text:p text:style-name="Text"> </text:p>
      <text:p text:style-name="Text"> <text:s text:c="119"/>09/10/2024</text:p>
      <text:p text:style-name="Text"> </text:p>
      <text:p text:style-name="Text"> </text:p>
      <text:p text:style-name="Text"> </text:p>
      <text:p text:style-name="Text"> </text:p>
      <text:p text:style-name="Text"> <text:s text:c="156"/>Ref.: JCRJ/ENC/AAV/JFS/SGO/mdps/mpsm</text:p>
      <text:p text:style-name="Text"> <text:s text:c="156"/>Expte.: Resolución definitiva 2024</text:p>
      <text:p text:style-name="Text"> <text:s text:c="156"/>Trámite: Resolución definitiva Convocatoria de Subvenciones en concurrencia competitiva 2024</text:p>
      <text:p text:style-name="Text"> </text:p>
      <text:p text:style-name="Text"> </text:p>
      <text:p text:style-name="Text"> <text:s text:c="164"/>Asociación <text:s text:c="3"/>Canaria <text:s text:c="3"/>de</text:p>
      <text:p text:style-name="Text"> <text:s text:c="224"/>No me excluyas: Plan integral <text:s text:c="15"/>de</text:p>
      <text:p text:style-name="Text"> <text:s text:c="164"/>Personas con Trastornos</text:p>
      <text:p text:style-name="Text"> <text:s text:c="159"/>18 <text:s text:c="40"/>G35663897 28 <text:s text:c="9"/>intervención sobre la desigualdad <text:s text:c="11"/>en</text:p>
      <text:p text:style-name="Text"> <text:s text:c="164"/>Generalizados del Desarrollo</text:p>
      <text:p text:style-name="Text"> <text:s text:c="224"/>personas autistas y familiares</text:p>
      <text:p text:style-name="Text"> <text:s text:c="164"/>(ACTRADE)</text:p>
      <text:p text:style-name="Text"> </text:p>
      <text:p text:style-name="Text"> <text:s text:c="224"/>Embárriate 2024 Las Palmas de Gran</text:p>
      <text:p text:style-name="Text"> <text:s text:c="224"/>Canaria. Proyecto de prevención de riesgos</text:p>
      <text:p text:style-name="Text"> <text:s text:c="218"/>29 <text:s text:c="3"/>de exclusión, integración social y</text:p>
      <text:p text:style-name="Text"> <text:s text:c="162"/>Asociación <text:s text:c="12"/>Sociocultural <text:s text:c="25"/>dinamización de los barrios de Las Palmas</text:p>
      <text:p text:style-name="Text"> <text:s text:c="159"/>19 <text:s text:c="40"/>G35673342 <text:s text:c="12"/>de Gran Canaria</text:p>
      <text:p text:style-name="Text"> <text:s text:c="162"/>Mojo de Caña</text:p>
      <text:p text:style-name="Text">P006754ad12b090bdf107e81f10a0b1bU</text:p>
      <text:p text:style-name="Text"> </text:p>
      <text:p text:style-name="Text"> </text:p>
      <text:p text:style-name="Text"> </text:p>
      <text:p text:style-name="Text"> </text:p>
      <text:p text:style-name="Text"> <text:s text:c="224"/>De Belingo. Proyecto de acompañamiento a</text:p>
      <text:p text:style-name="Text"> <text:s text:c="218"/>30</text:p>
      <text:p text:style-name="Text"> <text:s text:c="224"/>personas mayores</text:p>
      <text:p text:style-name="Text"> </text:p>
      <text:p text:style-name="Text"> <text:s text:c="218"/>31 <text:s text:c="3"/>Conocer para prevenir, prevenir para vivir</text:p>
      <text:p text:style-name="Text"> <text:s text:c="162"/>Asociación <text:s text:c="2"/>Canaria <text:s text:c="1"/>de</text:p>
      <text:p text:style-name="Text"> <text:s text:c="159"/>20 <text:s text:c="40"/>G35695493</text:p>
      <text:p text:style-name="Text"> <text:s text:c="162"/>Cáncer de Mama (ACCM) <text:s text:c="40"/>Atención integral a mujeres afectadas de</text:p>
      <text:p text:style-name="Text"> <text:s text:c="218"/>32</text:p>
      <text:p text:style-name="Text"> <text:s text:c="224"/>Cáncer de Mama y sus familiares</text:p>
      <text:p text:style-name="Text"> </text:p>
      <text:p text:style-name="Text"> <text:s text:c="224"/>Servicio de asistencia técnica psicosocial</text:p>
      <text:p text:style-name="Text"> <text:s text:c="162"/>Fundación Canaria Oliver <text:s text:c="37"/>para prevenir la exclusión social de</text:p>
      <text:p text:style-name="Text"> <text:s text:c="159"/>21 Mayor contra la Fibrosis <text:s text:c="15"/>G35820950 33 <text:s text:c="9"/>personas con Fibrosis Quística y otras</text:p>
      <text:p text:style-name="Text"> <text:s text:c="162"/>Quística <text:s text:c="53"/>patologías respiratorias crónicas y sus</text:p>
      <text:p text:style-name="Text"> <text:s text:c="224"/>familiares</text:p>
      <text:p text:style-name="Text"> </text:p>
      <text:p text:style-name="Text"> <text:s text:c="218"/>34 <text:s text:c="3"/>Decide-T</text:p>
      <text:p text:style-name="Text"> <text:s text:c="159"/>22 Fundación Canaria Main <text:s text:c="17"/>G35863992</text:p>
      <text:p text:style-name="Text"> <text:s text:c="218"/>35 <text:s text:c="3"/>Juan Soñador</text:p>
      <text:p text:style-name="Text"> <text:s text:c="61"/>COPIA AUTÉNTICA que puede ser comprobada mediante el Código Seguro de</text:p>
      <text:p text:style-name="Text"> </text:p>
      <text:p text:style-name="Text"> </text:p>
      <text:p text:style-name="Text"> </text:p>
      <text:p text:style-name="Text"> </text:p>
      <text:p text:style-name="Text"> <text:s text:c="224"/>Atención <text:s text:c="5"/>Integral <text:s text:c="5"/>e <text:s text:c="4"/>inclusión</text:p>
      <text:p text:style-name="Text"> <text:s text:c="164"/>Asociación Asperger - TEA</text:p>
      <text:p text:style-name="Text"> <text:s text:c="64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159"/>23 <text:s text:c="40"/>G35872472 36 <text:s text:c="9"/>sociocomunitaria de personas con Trastorno</text:p>
      <text:p text:style-name="Text"> <text:s text:c="164"/>Islas Canarias</text:p>
      <text:p text:style-name="Text"> <text:s text:c="224"/>del Espectro Autista de grado 1</text:p>
      <text:p text:style-name="Text"> </text:p>
      <text:p text:style-name="Text"> <text:s text:c="224"/>Apoyo social y económico a niños con</text:p>
      <text:p text:style-name="Text"> <text:s text:c="218"/>37</text:p>
      <text:p text:style-name="Text"> <text:s text:c="224"/>cáncer y sus familias</text:p>
      <text:p text:style-name="Text"> </text:p>
      <text:p text:style-name="Text"> <text:s text:c="224"/>Atención <text:s text:c="3"/>psicosocial <text:s text:c="1"/>a <text:s text:c="5"/>menores</text:p>
      <text:p text:style-name="Text"> <text:s text:c="164"/>Fundación Canaria Pequeño</text:p>
      <text:p text:style-name="Text"> <text:s text:c="159"/>24 <text:s text:c="40"/>G76349273 38 <text:s text:c="9"/>afectados/as por cáncer infantil y sus</text:p>
      <text:p text:style-name="Text"> <text:s text:c="164"/>Valiente</text:p>
      <text:p text:style-name="Text"> <text:s text:c="224"/>familias</text:p>
      <text:p text:style-name="Text"> </text:p>
      <text:p text:style-name="Text"> <text:s text:c="224"/>Estrategias educativas para la prevención</text:p>
      <text:p text:style-name="Text"> <text:s text:c="218"/>39</text:p>
      <text:p text:style-name="Text"> <text:s text:c="224"/>de la exclusión social de menores con</text:p>
      <text:p text:style-name="Text"> </text:p>
      <text:p text:style-name="Text"> </text:p>
      <text:p text:style-name="Text"> </text:p>
      <text:p text:style-name="Text"> </text:p>
      <text:p text:style-name="Text"> <text:s text:c="137"/>Documento firmado por: <text:s text:c="110"/>Fecha/hora:</text:p>
      <text:p text:style-name="Text"> <text:s text:c="137"/>JESUS DEL CARMEN ROSALES JIMENEZ <text:s text:c="100"/>09/10/2024 12:45</text:p>
      <text:p text:style-name="Text"> <text:s text:c="137"/>Sede electrónica Ayuntamiento de Las Palmas de Gran Canaria <text:s text:c="73"/>09/10/2024 22:05</text:p>
      <text:p text:style-name="Break"/>
      <text:p text:style-name="Text"> <text:s text:c="49"/>SALIDA</text:p>
      <text:p text:style-name="Text"> </text:p>
      <text:p text:style-name="Text"> </text:p>
      <text:p text:style-name="Text"> </text:p>
      <text:p text:style-name="Text"> <text:s text:c="118"/>2024 - 59959</text:p>
      <text:p text:style-name="Text"> <text:s text:c="4"/>Ayuntamiento de Las Palmas de Gran Canaria</text:p>
      <text:p text:style-name="Text"> </text:p>
      <text:p text:style-name="Text"> </text:p>
      <text:p text:style-name="Text"> <text:s text:c="51"/>REGISTRO GENERAL</text:p>
      <text:p text:style-name="Text"> </text:p>
      <text:p text:style-name="Text"> <text:s text:c="119"/>09/10/2024</text:p>
      <text:p text:style-name="Text"> </text:p>
      <text:p text:style-name="Text"> </text:p>
      <text:p text:style-name="Text"> </text:p>
      <text:p text:style-name="Text"> </text:p>
      <text:p text:style-name="Text"> <text:s text:c="156"/>Ref.: JCRJ/ENC/AAV/JFS/SGO/mdps/mpsm</text:p>
      <text:p text:style-name="Text"> <text:s text:c="156"/>Expte.: Resolución definitiva 2024</text:p>
      <text:p text:style-name="Text"> <text:s text:c="156"/>Trámite: Resolución definitiva Convocatoria de Subvenciones en concurrencia competitiva 2024</text:p>
      <text:p text:style-name="Text"> </text:p>
      <text:p text:style-name="Text"> </text:p>
      <text:p text:style-name="Text"> <text:s text:c="224"/>cáncer</text:p>
      <text:p text:style-name="Text"> </text:p>
      <text:p text:style-name="Text"> <text:s text:c="159"/>25 Asociación “Rehoyando” <text:s text:c="17"/>G35655414 40 <text:s text:c="9"/>Proyecto Almogarén 2024</text:p>
      <text:p text:style-name="Text"> </text:p>
      <text:p text:style-name="Text"> <text:s text:c="224"/>Prevención de la exclusión social mediante</text:p>
      <text:p text:style-name="Text"> <text:s text:c="224"/>acciones de acercamiento y atención socio</text:p>
      <text:p text:style-name="Text"> <text:s text:c="224"/>sanitaria a personas migrantes y personas</text:p>
      <text:p text:style-name="Text"> <text:s text:c="159"/>26 Médicos del Mundo <text:s text:c="22"/>G79408852 41</text:p>
      <text:p text:style-name="Text"> <text:s text:c="224"/>en situación de prostitución desde una</text:p>
      <text:p text:style-name="Text"> <text:s text:c="224"/>perspectivas de derechos, con enfoque de</text:p>
      <text:p text:style-name="Text"> <text:s text:c="224"/>género e interculturalidad</text:p>
      <text:p text:style-name="Text">P006754ad12b090bdf107e81f10a0b1bU</text:p>
      <text:p text:style-name="Text"> </text:p>
      <text:p text:style-name="Text"> </text:p>
      <text:p text:style-name="Text"> </text:p>
      <text:p text:style-name="Text"> </text:p>
      <text:p text:style-name="Text"> <text:s text:c="164"/>Asociación Internacional del <text:s text:c="31"/>Servicio de orientación y promoción de la</text:p>
      <text:p text:style-name="Text"> <text:s text:c="159"/>27 <text:s text:c="40"/>G85590685 42</text:p>
      <text:p text:style-name="Text"> <text:s text:c="164"/>Teléfono de la Esperanza <text:s text:c="35"/>Inclusión Social</text:p>
      <text:p text:style-name="Text"> </text:p>
      <text:p text:style-name="Text"> <text:s text:c="162"/>Congregación Oblatas del</text:p>
      <text:p text:style-name="Text"> <text:s text:c="159"/>28 Santísimo Redentor Cdad. de <text:s text:c="12"/>R3500444I 43 <text:s text:c="9"/>Casa de acogida Daniela</text:p>
      <text:p text:style-name="Text"> <text:s text:c="162"/>Las Palmas G.C.</text:p>
      <text:p text:style-name="Text"> </text:p>
      <text:p text:style-name="Text"> <text:s text:c="164"/>Asoc. Fraternidad Cristiana</text:p>
      <text:p text:style-name="Text"> <text:s text:c="164"/>de <text:s text:c="6"/>Personas <text:s text:c="6"/>con</text:p>
      <text:p text:style-name="Text"> <text:s text:c="159"/>29 <text:s text:c="40"/>G35244748 44 <text:s text:c="9"/>Una sociedad inclusiva y fraterna</text:p>
      <text:p text:style-name="Text"> <text:s text:c="164"/>Discapacidad Frater Las</text:p>
      <text:p text:style-name="Text"> <text:s text:c="164"/>Palmas</text:p>
      <text:p text:style-name="Text"> </text:p>
      <text:p text:style-name="Text"> <text:s text:c="159"/>30 Ejército de Salvación <text:s text:c="18"/>R1500021I 45 <text:s text:c="9"/>Proyecto Integra</text:p>
      <text:p text:style-name="Text"> </text:p>
      <text:p text:style-name="Text"> <text:s text:c="162"/>Comedor Social Nuestra</text:p>
      <text:p text:style-name="Text"> <text:s text:c="162"/>Señora del Carmen (Cía. <text:s text:c="38"/>Gestión y prestación del servicio de</text:p>
      <text:p text:style-name="Text"> <text:s text:c="159"/>31 Hijas de la Caridad de San <text:s text:c="13"/>R3500458I 46 <text:s text:c="9"/>comedor para personas en riesgo o en</text:p>
      <text:p text:style-name="Text"> <text:s text:c="162"/>Vicente de Paul) Provincia <text:s text:c="35"/>situación de exclusión social</text:p>
      <text:p text:style-name="Text"> <text:s text:c="61"/>COPIA AUTÉNTICA que puede ser comprobada mediante el Código Seguro de</text:p>
      <text:p text:style-name="Text"> </text:p>
      <text:p text:style-name="Text"> </text:p>
      <text:p text:style-name="Text"> </text:p>
      <text:p text:style-name="Text"> </text:p>
      <text:p text:style-name="Text"> <text:s text:c="162"/>España Sur</text:p>
      <text:p text:style-name="Text"> <text:s text:c="64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224"/>Acompañamiento integral en atención plena</text:p>
      <text:p text:style-name="Text"> <text:s text:c="218"/>47</text:p>
      <text:p text:style-name="Text"> <text:s text:c="224"/>para personas adultas</text:p>
      <text:p text:style-name="Text"> </text:p>
      <text:p text:style-name="Text"> <text:s text:c="224"/>Afronta Atención psicológica especializada</text:p>
      <text:p text:style-name="Text"> <text:s text:c="159"/>32 Fundación Canaria Forja <text:s text:c="16"/>G35928498</text:p>
      <text:p text:style-name="Text"> <text:s text:c="218"/>48 <text:s text:c="3"/>para personas en situación de Exclusión</text:p>
      <text:p text:style-name="Text"> <text:s text:c="224"/>Social</text:p>
      <text:p text:style-name="Text"> </text:p>
      <text:p text:style-name="Text"> <text:s text:c="218"/>49 <text:s text:c="3"/>Canarias controla con buena vida</text:p>
      <text:p text:style-name="Text"> </text:p>
      <text:p text:style-name="Text"> <text:s text:c="159"/>33 Asociación de Enfermedades <text:s text:c="13"/>G35950500 50 <text:s text:c="9"/>Prevención de la exclusión social en</text:p>
      <text:p text:style-name="Text"> <text:s text:c="162"/>Neuromusculares <text:s text:c="8"/>de <text:s text:c="35"/>personas <text:s text:c="5"/>con <text:s text:c="7"/>enfermedades</text:p>
      <text:p text:style-name="Text"> </text:p>
      <text:p text:style-name="Text"> </text:p>
      <text:p text:style-name="Text"> </text:p>
      <text:p text:style-name="Text"> </text:p>
      <text:p text:style-name="Text"> <text:s text:c="137"/>Documento firmado por: <text:s text:c="105"/>Fecha/hora:</text:p>
      <text:p text:style-name="Text"> <text:s text:c="137"/>JESUS DEL CARMEN ROSALES JIMENEZ <text:s text:c="95"/>09/10/2024 12:45</text:p>
      <text:p text:style-name="Text"> <text:s text:c="137"/>Sede electrónica Ayuntamiento de Las Palmas de Gran Canaria <text:s text:c="68"/>09/10/2024 22:05</text:p>
      <text:p text:style-name="Break"/>
      <text:p text:style-name="Text"> <text:s text:c="49"/>SALIDA</text:p>
      <text:p text:style-name="Text"> </text:p>
      <text:p text:style-name="Text"> </text:p>
      <text:p text:style-name="Text"> </text:p>
      <text:p text:style-name="Text"> <text:s text:c="118"/>2024 - 59959</text:p>
      <text:p text:style-name="Text"> <text:s text:c="4"/>Ayuntamiento de Las Palmas de Gran Canaria</text:p>
      <text:p text:style-name="Text"> </text:p>
      <text:p text:style-name="Text"> </text:p>
      <text:p text:style-name="Text"> <text:s text:c="51"/>REGISTRO GENERAL</text:p>
      <text:p text:style-name="Text"> </text:p>
      <text:p text:style-name="Text"> <text:s text:c="119"/>09/10/2024</text:p>
      <text:p text:style-name="Text"> </text:p>
      <text:p text:style-name="Text"> </text:p>
      <text:p text:style-name="Text"> </text:p>
      <text:p text:style-name="Text"> </text:p>
      <text:p text:style-name="Text"> <text:s text:c="156"/>Ref.: JCRJ/ENC/AAV/JFS/SGO/mdps/mpsm</text:p>
      <text:p text:style-name="Text"> <text:s text:c="156"/>Expte.: Resolución definitiva 2024</text:p>
      <text:p text:style-name="Text"> <text:s text:c="156"/>Trámite: Resolución definitiva Convocatoria de Subvenciones en concurrencia competitiva 2024</text:p>
      <text:p text:style-name="Text"> </text:p>
      <text:p text:style-name="Text"> </text:p>
      <text:p text:style-name="Text"> <text:s text:c="164"/>Canarias (ASENECAN) <text:s text:c="40"/>neuromusculares</text:p>
      <text:p text:style-name="Text"> </text:p>
      <text:p text:style-name="Text"> <text:s text:c="224"/>Atención integral a personas en situación de</text:p>
      <text:p text:style-name="Text"> <text:s text:c="224"/>exclusión social Casa – hogar Sor Lorenza</text:p>
      <text:p text:style-name="Text"> <text:s text:c="164"/>Comunidad Sor <text:s text:c="13"/>Lorenza</text:p>
      <text:p text:style-name="Text"> <text:s text:c="159"/>34 <text:s text:c="42"/>R3500453J 51</text:p>
      <text:p text:style-name="Text"> <text:s text:c="164"/>Hijas de la Caridad</text:p>
      <text:p text:style-name="Text"> </text:p>
      <text:p text:style-name="Text"> </text:p>
      <text:p text:style-name="Text"> </text:p>
      <text:p text:style-name="Text"> <text:s text:c="164"/>Asociación Parkinson Gran <text:s text:c="34"/>Soledad no deseada: el primer eslabón de la</text:p>
      <text:p text:style-name="Text"> <text:s text:c="159"/>35 <text:s text:c="42"/>G35414903 52</text:p>
      <text:p text:style-name="Text"> <text:s text:c="164"/>Canaria y patologías afines. <text:s text:c="31"/>cadena social</text:p>
      <text:p text:style-name="Text">P006754ad12b090bdf107e81f10a0b1bU</text:p>
      <text:p text:style-name="Text"> </text:p>
      <text:p text:style-name="Text"> </text:p>
      <text:p text:style-name="Text"> </text:p>
      <text:p text:style-name="Text"> </text:p>
      <text:p text:style-name="Text"> <text:s text:c="224"/>Programa de acción social-Prevención de la</text:p>
      <text:p text:style-name="Text"> <text:s text:c="218"/>53 <text:s text:c="3"/>exclusión social asociada a la Esclerosis</text:p>
      <text:p text:style-name="Text"> <text:s text:c="164"/>Asociación Provincial <text:s text:c="13"/>de <text:s text:c="22"/>Múltiple</text:p>
      <text:p text:style-name="Text"> <text:s text:c="159"/>36 <text:s text:c="42"/>G35302785</text:p>
      <text:p text:style-name="Text"> <text:s text:c="164"/>Esclerosis Múltiple</text:p>
      <text:p text:style-name="Text"> </text:p>
      <text:p text:style-name="Text"> <text:s text:c="218"/>54 <text:s text:c="3"/>E.M.foque Completo en la Rehabilitación</text:p>
      <text:p text:style-name="Text"> </text:p>
      <text:p text:style-name="Text"> <text:s text:c="159"/>37 Fundación Randstad <text:s text:c="23"/>G83844316 55 <text:s text:c="7"/>Fórmate en tu ciudad</text:p>
      <text:p text:style-name="Text"> </text:p>
      <text:p text:style-name="Text"> <text:s text:c="224"/>Atención integral a personas en riesgo de</text:p>
      <text:p text:style-name="Text"> <text:s text:c="218"/>56</text:p>
      <text:p text:style-name="Text"> <text:s text:c="224"/>exclusión social en hogares funcionales</text:p>
      <text:p text:style-name="Text"> </text:p>
      <text:p text:style-name="Text"> <text:s text:c="224"/>Centro de formación adaptada para la</text:p>
      <text:p text:style-name="Text"> <text:s text:c="159"/>38 Fundación Ser <text:s text:c="28"/>G82725516 57</text:p>
      <text:p text:style-name="Text"> <text:s text:c="224"/>inclusión social</text:p>
      <text:p text:style-name="Text"> </text:p>
      <text:p text:style-name="Text"> <text:s text:c="224"/>Centro de Habilitación social <text:s text:c="8"/>como</text:p>
      <text:p text:style-name="Text"> <text:s text:c="218"/>58</text:p>
      <text:p text:style-name="Text"> <text:s text:c="224"/>precursor de la Inclusión Social.</text:p>
      <text:p text:style-name="Text"> <text:s text:c="61"/>COPIA AUTÉNTICA que puede ser comprobada mediante el Código Seguro de</text:p>
      <text:p text:style-name="Text"> </text:p>
      <text:p text:style-name="Text"> </text:p>
      <text:p text:style-name="Text"> </text:p>
      <text:p text:style-name="Text"> </text:p>
      <text:p text:style-name="Text"> <text:s text:c="218"/>59 <text:s text:c="3"/>Nuevas oportunidades sociales V</text:p>
      <text:p text:style-name="Text"> <text:s text:c="162"/>Asociación <text:s text:c="11"/>Social</text:p>
      <text:p text:style-name="Text"> <text:s text:c="64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159"/>39 <text:s text:c="42"/>G76238013</text:p>
      <text:p text:style-name="Text"> <text:s text:c="162"/>Oportunidades de vida</text:p>
      <text:p text:style-name="Text"> <text:s text:c="218"/>60 <text:s text:c="3"/>Guaguaseo 2024</text:p>
      <text:p text:style-name="Text"> </text:p>
      <text:p text:style-name="Text"> <text:s text:c="162"/>Asociación <text:s text:c="14"/>Movimiento <text:s text:c="26"/>Integración social de grupos de menores en</text:p>
      <text:p text:style-name="Text"> <text:s text:c="159"/>40 Junior <text:s text:c="4"/>de <text:s text:c="13"/>Canarias <text:s text:c="6"/>G35432921 61 <text:s text:c="7"/>riesgo de exclusión social en barrios de Las</text:p>
      <text:p text:style-name="Text"> <text:s text:c="162"/>(JUNIORCAN) <text:s text:c="50"/>Palmas de Gran Canaria 2024</text:p>
      <text:p text:style-name="Text"> </text:p>
      <text:p text:style-name="Text"> <text:s text:c="159"/>41 Ciudad San Juan de Dios <text:s text:c="21"/>R- <text:s text:c="3"/>62 <text:s text:c="8"/>Apoyo a las unidades familiares en el</text:p>
      <text:p text:style-name="Text"> <text:s text:c="204"/>3500084C <text:s text:c="11"/>fortalecimiento <text:s text:c="11"/>de <text:s text:c="11"/>la</text:p>
      <text:p text:style-name="Text"> <text:s text:c="224"/>parentalidad/marentalidad <text:s text:c="4"/>positiva <text:s text:c="1"/>en</text:p>
      <text:p text:style-name="Text"> <text:s text:c="224"/>situaciones de vulnerabilidad con hijos/as</text:p>
      <text:p text:style-name="Text"> <text:s text:c="224"/>con discapacidad o riesgo de padecerla</text:p>
      <text:p text:style-name="Text"> </text:p>
      <text:p text:style-name="Text"> </text:p>
      <text:p text:style-name="Text"> </text:p>
      <text:p text:style-name="Text"> </text:p>
      <text:p text:style-name="Text"> <text:s text:c="137"/>Documento firmado por: <text:s text:c="107"/>Fecha/hora:</text:p>
      <text:p text:style-name="Text"> <text:s text:c="137"/>JESUS DEL CARMEN ROSALES JIMENEZ <text:s text:c="97"/>09/10/2024 12:45</text:p>
      <text:p text:style-name="Text"> <text:s text:c="137"/>Sede electrónica Ayuntamiento de Las Palmas de Gran Canaria <text:s text:c="70"/>09/10/2024 22:05</text:p>
      <text:p text:style-name="Break"/>
      <text:p text:style-name="Text"> <text:s text:c="49"/>SALIDA</text:p>
      <text:p text:style-name="Text"> </text:p>
      <text:p text:style-name="Text"> </text:p>
      <text:p text:style-name="Text"> </text:p>
      <text:p text:style-name="Text"> <text:s text:c="118"/>2024 - 59959</text:p>
      <text:p text:style-name="Text"> <text:s text:c="4"/>Ayuntamiento de Las Palmas de Gran Canaria</text:p>
      <text:p text:style-name="Text"> </text:p>
      <text:p text:style-name="Text"> </text:p>
      <text:p text:style-name="Text"> <text:s text:c="51"/>REGISTRO GENERAL</text:p>
      <text:p text:style-name="Text"> </text:p>
      <text:p text:style-name="Text"> <text:s text:c="119"/>09/10/2024</text:p>
      <text:p text:style-name="Text"> </text:p>
      <text:p text:style-name="Text"> </text:p>
      <text:p text:style-name="Text"> </text:p>
      <text:p text:style-name="Text"> </text:p>
      <text:p text:style-name="Text"> <text:s text:c="156"/>Ref.: JCRJ/ENC/AAV/JFS/SGO/mdps/mpsm</text:p>
      <text:p text:style-name="Text"> <text:s text:c="156"/>Expte.: Resolución definitiva 2024</text:p>
      <text:p text:style-name="Text"> <text:s text:c="156"/>Trámite: Resolución definitiva Convocatoria de Subvenciones en concurrencia competitiva 2024</text:p>
      <text:p text:style-name="Text"> </text:p>
      <text:p text:style-name="Text"> </text:p>
      <text:p text:style-name="Text"> <text:s text:c="224"/>Acceso a servicios básicos relacionados con</text:p>
      <text:p text:style-name="Text"> <text:s text:c="224"/>la alimentación, la salud y el ocio en el</text:p>
      <text:p text:style-name="Text"> <text:s text:c="219"/>63</text:p>
      <text:p text:style-name="Text"> <text:s text:c="224"/>campus de verano inclusivo de San Juan de</text:p>
      <text:p text:style-name="Text"> <text:s text:c="224"/>Dios</text:p>
      <text:p text:style-name="Text"> </text:p>
      <text:p text:style-name="Text"> <text:s text:c="219"/>64 <text:s text:c="2"/>Pasos x la vida</text:p>
      <text:p text:style-name="Text"> <text:s text:c="162"/>Fundación <text:s text:c="9"/>Canaria <text:s text:c="10"/>Lidia</text:p>
      <text:p text:style-name="Text"> <text:s text:c="159"/>42 <text:s text:c="45"/>G35669894</text:p>
      <text:p text:style-name="Text"> <text:s text:c="162"/>García <text:s text:c="55"/>Programa comunitario de <text:s text:c="10"/>educación</text:p>
      <text:p text:style-name="Text"> <text:s text:c="219"/>65</text:p>
      <text:p text:style-name="Text"> <text:s text:c="224"/>sostenible intergeneracional</text:p>
      <text:p text:style-name="Text"> </text:p>
      <text:p text:style-name="Text"> <text:s text:c="162"/>Asociación de personas con</text:p>
      <text:p text:style-name="Text">P006754ad12b090bdf107e81f10a0b1bU</text:p>
      <text:p text:style-name="Text"> </text:p>
      <text:p text:style-name="Text"> </text:p>
      <text:p text:style-name="Text"> </text:p>
      <text:p text:style-name="Text"> </text:p>
      <text:p text:style-name="Text"> <text:s text:c="224"/>Servicio de acceso a la Información y al</text:p>
      <text:p text:style-name="Text"> <text:s text:c="159"/>43 Sordoceguera de Canarias – <text:s text:c="18"/>G76715234 66</text:p>
      <text:p text:style-name="Text"> <text:s text:c="224"/>Entorno</text:p>
      <text:p text:style-name="Text"> <text:s text:c="162"/>ASOCIDE Canarias</text:p>
      <text:p text:style-name="Text"> </text:p>
      <text:p text:style-name="Text"> <text:s text:c="164"/>Asociación <text:s text:c="10"/>Pandora</text:p>
      <text:p text:style-name="Text"> <text:s text:c="159"/>44 <text:s text:c="45"/>G76261742 67 <text:s text:c="4"/>Matría</text:p>
      <text:p text:style-name="Text"> <text:s text:c="164"/>Desarrollo Actitud Creadora.</text:p>
      <text:p text:style-name="Text"> </text:p>
      <text:p text:style-name="Text"> <text:s text:c="162"/>Asociación <text:s text:c="10"/>Canaria <text:s text:c="5"/>de</text:p>
      <text:p text:style-name="Text"> <text:s text:c="224"/>Servicio de Atención Integral a Personas</text:p>
      <text:p text:style-name="Text"> <text:s text:c="159"/>45 Mediadores <text:s text:c="10"/>Interculturales <text:s text:c="8"/>G35883503 68</text:p>
      <text:p text:style-name="Text"> <text:s text:c="224"/>Inmigrantes.</text:p>
      <text:p text:style-name="Text"> <text:s text:c="162"/>(ACAMEI).</text:p>
      <text:p text:style-name="Text"> </text:p>
      <text:p text:style-name="Text"> <text:s text:c="159"/>46 Asociación Solidaria Infinity <text:s text:c="15"/>G16880403 69 <text:s text:c="4"/>Lpa Social. Música para todos</text:p>
      <text:p text:style-name="Text"> </text:p>
      <text:p text:style-name="Text"> <text:s text:c="164"/>Asociación El Patio de las</text:p>
      <text:p text:style-name="Text"> <text:s text:c="159"/>47 <text:s text:c="45"/>G35824200 70 <text:s text:c="4"/>Convivencia e interculturalidad</text:p>
      <text:p text:style-name="Text"> <text:s text:c="164"/>Culturas</text:p>
      <text:p text:style-name="Text"> </text:p>
      <text:p text:style-name="Text"> <text:s text:c="164"/>Asociación Benefica <text:s text:c="11"/>ONG</text:p>
      <text:p text:style-name="Text"> <text:s text:c="159"/>48 <text:s text:c="45"/>G35954056 71 <text:s text:c="4"/>Voces amigas</text:p>
      <text:p text:style-name="Text"> <text:s text:c="164"/>Ser Humano</text:p>
      <text:p text:style-name="Text"> <text:s text:c="61"/>COPIA AUTÉNTICA que puede ser comprobada mediante el Código Seguro de</text:p>
      <text:p text:style-name="Text"> </text:p>
      <text:p text:style-name="Text"> </text:p>
      <text:p text:style-name="Text"> </text:p>
      <text:p text:style-name="Text"> </text:p>
      <text:p text:style-name="Text"> <text:s text:c="159"/>49 Up2u project depende de ti <text:s text:c="18"/>G76294933 72 <text:s text:c="4"/>Generaciones</text:p>
      <text:p text:style-name="Text"> <text:s text:c="64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224"/>Centro de atención de las necesidades</text:p>
      <text:p text:style-name="Text"> <text:s text:c="162"/>Asoc. <text:s text:c="4"/>Remar <text:s text:c="12"/>Canarias</text:p>
      <text:p text:style-name="Text"> <text:s text:c="224"/>básicas y participación social comunitaria en</text:p>
      <text:p text:style-name="Text"> <text:s text:c="159"/>50 (Rehabilitacion <text:s text:c="18"/>de <text:s text:c="8"/>G35245893 73</text:p>
      <text:p text:style-name="Text"> <text:s text:c="224"/>el barrio de Miller Bajo y Schamann del</text:p>
      <text:p text:style-name="Text"> <text:s text:c="162"/>marginados)</text:p>
      <text:p text:style-name="Text"> <text:s text:c="224"/>municipio de Las Palmas de Gran Canaria</text:p>
      <text:p text:style-name="Text"> </text:p>
      <text:p text:style-name="Text"> <text:s text:c="164"/>Asociación daño <text:s text:c="11"/>cerebral</text:p>
      <text:p text:style-name="Text"> <text:s text:c="224"/>Proyecto de información, prevención,</text:p>
      <text:p text:style-name="Text"> <text:s text:c="164"/>adquirido <text:s text:c="1"/>Gran <text:s text:c="11"/>Canaria</text:p>
      <text:p text:style-name="Text"> <text:s text:c="224"/>asesoramiento y orientación a las personas</text:p>
      <text:p text:style-name="Text"> <text:s text:c="164"/>(ADACEA-GC)</text:p>
      <text:p text:style-name="Text"> <text:s text:c="159"/>51 <text:s text:c="45"/>G76301571 74 <text:s text:c="4"/>con DCA y sus familias y a la población de</text:p>
      <text:p text:style-name="Text"> <text:s text:c="224"/>la Ciudad de Las Palmas de Gran Canaria</text:p>
      <text:p text:style-name="Text"> <text:s text:c="224"/>en general II</text:p>
      <text:p text:style-name="Text"> </text:p>
      <text:p text:style-name="Text"> </text:p>
      <text:p text:style-name="Text"> </text:p>
      <text:p text:style-name="Text"> </text:p>
      <text:p text:style-name="Text"> <text:s text:c="137"/>Documento firmado por: <text:s text:c="108"/>Fecha/hora:</text:p>
      <text:p text:style-name="Text"> <text:s text:c="137"/>JESUS DEL CARMEN ROSALES JIMENEZ <text:s text:c="98"/>09/10/2024 12:45</text:p>
      <text:p text:style-name="Text"> <text:s text:c="137"/>Sede electrónica Ayuntamiento de Las Palmas de Gran Canaria <text:s text:c="71"/>09/10/2024 22:05</text:p>
      <text:p text:style-name="Break"/>
      <text:p text:style-name="Text"> <text:s text:c="49"/>SALIDA</text:p>
      <text:p text:style-name="Text"> </text:p>
      <text:p text:style-name="Text"> </text:p>
      <text:p text:style-name="Text"> </text:p>
      <text:p text:style-name="Text"> <text:s text:c="118"/>2024 - 59959</text:p>
      <text:p text:style-name="Text"> <text:s text:c="4"/>Ayuntamiento de Las Palmas de Gran Canaria</text:p>
      <text:p text:style-name="Text"> </text:p>
      <text:p text:style-name="Text"> </text:p>
      <text:p text:style-name="Text"> <text:s text:c="51"/>REGISTRO GENERAL</text:p>
      <text:p text:style-name="Text"> </text:p>
      <text:p text:style-name="Text"> <text:s text:c="119"/>09/10/2024</text:p>
      <text:p text:style-name="Text"> </text:p>
      <text:p text:style-name="Text"> </text:p>
      <text:p text:style-name="Text"> </text:p>
      <text:p text:style-name="Text"> </text:p>
      <text:p text:style-name="Text"> <text:s text:c="156"/>Ref.: JCRJ/ENC/AAV/JFS/SGO/mdps/mpsm</text:p>
      <text:p text:style-name="Text"> <text:s text:c="156"/>Expte.: Resolución definitiva 2024</text:p>
      <text:p text:style-name="Text"> <text:s text:c="156"/>Trámite: Resolución definitiva Convocatoria de Subvenciones en concurrencia competitiva 2024</text:p>
      <text:p text:style-name="Text"> </text:p>
      <text:p text:style-name="Text"> </text:p>
      <text:p text:style-name="Text"> <text:s text:c="224"/>Almuerzos familiares Las Palmas invita para</text:p>
      <text:p text:style-name="Text"> <text:s text:c="159"/>52 Asociación Las Palmas Invita <text:s text:c="14"/>G76365410 75 <text:s text:c="6"/>residentes en la ciudad de Las Palmas de</text:p>
      <text:p text:style-name="Text"> <text:s text:c="224"/>Gran Canaria</text:p>
      <text:p text:style-name="Text"> </text:p>
      <text:p text:style-name="Text"> </text:p>
      <text:p text:style-name="Text"> <text:s text:c="162"/>Plataforma de afectados PR <text:s text:c="29"/>76 <text:s text:c="3"/>Charlas formativas en materia de vivienda</text:p>
      <text:p text:style-name="Text"> <text:s text:c="159"/>53 la hipoteca-stop desahucios <text:s text:c="15"/>G76191535</text:p>
      <text:p text:style-name="Text"> <text:s text:c="162"/>de Gran Canaria <text:s text:c="40"/>77 <text:s text:c="3"/>Vivir en silencio</text:p>
      <text:p text:style-name="Text"> </text:p>
      <text:p text:style-name="Text"> <text:s text:c="162"/>Asociación de enfermos del</text:p>
      <text:p text:style-name="Text"> <text:s text:c="162"/>corazón, pulmón y otros <text:s text:c="38"/>Proyecto de intervención psicosocial “Te</text:p>
      <text:p text:style-name="Text"> <text:s text:c="159"/>54 <text:s text:c="43"/>G35834431 78</text:p>
      <text:p text:style-name="Text"> <text:s text:c="162"/>órganos de la provincia de <text:s text:c="35"/>cuidamos”</text:p>
      <text:p text:style-name="Text">P006754ad12b090bdf107e81f10a0b1bU</text:p>
      <text:p text:style-name="Text"> </text:p>
      <text:p text:style-name="Text"> </text:p>
      <text:p text:style-name="Text"> </text:p>
      <text:p text:style-name="Text"> </text:p>
      <text:p text:style-name="Text"> <text:s text:c="162"/>Las Palmas</text:p>
      <text:p text:style-name="Text"> </text:p>
      <text:p text:style-name="Text"> <text:s text:c="164"/>Asociación Extranjeros sin</text:p>
      <text:p text:style-name="Text"> <text:s text:c="159"/>55 <text:s text:c="43"/>G76324193 79 <text:s text:c="6"/>Reconstruyendo vidas por nuevos caminos.</text:p>
      <text:p text:style-name="Text"> <text:s text:c="164"/>Barreras Las Palmas.</text:p>
      <text:p text:style-name="Text"> </text:p>
      <text:p text:style-name="Text"> <text:s text:c="164"/>Asociación <text:s text:c="8"/>Felices <text:s text:c="8"/>con</text:p>
      <text:p text:style-name="Text"> <text:s text:c="159"/>56 <text:s text:c="43"/>G76284181 80 <text:s text:c="6"/>Proyecto Amigos con Patas</text:p>
      <text:p text:style-name="Text"> <text:s text:c="164"/>narices</text:p>
      <text:p text:style-name="Text"> </text:p>
      <text:p text:style-name="Text"> <text:s text:c="224"/>Apoyo a la integración a través de la</text:p>
      <text:p text:style-name="Text"> <text:s text:c="159"/>57 Provivienda <text:s text:c="31"/>G79408696 81</text:p>
      <text:p text:style-name="Text"> <text:s text:c="224"/>vivienda para colectivos con dificultades</text:p>
      <text:p text:style-name="Text"> </text:p>
      <text:p text:style-name="Text"> <text:s text:c="224"/>Atención <text:s text:c="4"/>Psicosocial <text:s text:c="4"/>a <text:s text:c="4"/>enfermos</text:p>
      <text:p text:style-name="Text"> <text:s text:c="224"/>oncohematológicos <text:s text:c="5"/>y <text:s text:c="3"/>sus <text:s text:c="3"/>familiares</text:p>
      <text:p text:style-name="Text"> <text:s text:c="159"/>58 Fundación Alejandro Da Silva <text:s text:c="14"/>G35215953 82</text:p>
      <text:p text:style-name="Text"> <text:s text:c="224"/>residentes en el municipio de Las Palmas de</text:p>
      <text:p text:style-name="Text"> <text:s text:c="224"/>Gran Canaria</text:p>
      <text:p text:style-name="Text"> </text:p>
      <text:p text:style-name="Text"> <text:s text:c="224"/>Conéctate en tu barrio: programa de</text:p>
      <text:p text:style-name="Text"> <text:s text:c="224"/>empoderamiento de la sociedad civil,</text:p>
      <text:p text:style-name="Text"> <text:s text:c="61"/>COPIA AUTÉNTICA que puede ser comprobada mediante el Código Seguro de</text:p>
      <text:p text:style-name="Text"> </text:p>
      <text:p text:style-name="Text"> </text:p>
      <text:p text:style-name="Text"> </text:p>
      <text:p text:style-name="Text"> </text:p>
      <text:p text:style-name="Text"> <text:s text:c="164"/>Asociación <text:s text:c="6"/>Sociocultural</text:p>
      <text:p text:style-name="Text"> <text:s text:c="159"/>59 <text:s text:c="43"/>G76159417 83 <text:s text:c="6"/>utilizando los espacios municipales de los</text:p>
      <text:p text:style-name="Text"> <text:s text:c="164"/>Fuera de la Portada</text:p>
      <text:p text:style-name="Text"> <text:s text:c="64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224"/>barrios, <text:s text:c="6"/>fomentando <text:s text:c="7"/>propuestas</text:p>
      <text:p text:style-name="Text"> <text:s text:c="224"/>colaborativas entre los agentes.</text:p>
      <text:p text:style-name="Text"> </text:p>
      <text:p text:style-name="Text"> <text:s text:c="224"/>Programa <text:s text:c="5"/>de <text:s text:c="5"/>acompañamiento <text:s text:c="4"/>e</text:p>
      <text:p text:style-name="Text"> <text:s text:c="162"/>Asociación <text:s text:c="6"/>Cultural <text:s text:c="13"/>y <text:s text:c="21"/>intervención social con personas mayores</text:p>
      <text:p text:style-name="Text"> <text:s text:c="159"/>60 <text:s text:c="43"/>G76659416 84</text:p>
      <text:p text:style-name="Text"> <text:s text:c="162"/>Solidaria Alis Canarias <text:s text:c="38"/>vulnerables “Alis a tu lado: Las Palmas de</text:p>
      <text:p text:style-name="Text"> <text:s text:c="224"/>Gran Canaria”</text:p>
      <text:p text:style-name="Text"> </text:p>
      <text:p text:style-name="Text"> </text:p>
      <text:p text:style-name="Text"> </text:p>
      <text:p text:style-name="Text"> <text:s text:c="162"/>XII.- Vistas las actas de la Comisión de Valoración a que se refiere la Base Undécima que rige la</text:p>
      <text:p text:style-name="Text"> <text:s text:c="156"/>convocatoria, reunida con fecha 25 de junio y 12 de julio de 2024, en las que se concreta el resultado de la</text:p>
      <text:p text:style-name="Text"> <text:s text:c="156"/>evaluación de las solicitudes.</text:p>
      <text:p text:style-name="Text"> </text:p>
      <text:p text:style-name="Text"> </text:p>
      <text:p text:style-name="Text"> </text:p>
      <text:p text:style-name="Text"> </text:p>
      <text:p text:style-name="Text"> <text:s text:c="137"/>Documento firmado por: <text:s text:c="108"/>Fecha/hora:</text:p>
      <text:p text:style-name="Text"> <text:s text:c="137"/>JESUS DEL CARMEN ROSALES JIMENEZ <text:s text:c="98"/>09/10/2024 12:45</text:p>
      <text:p text:style-name="Text"> <text:s text:c="137"/>Sede electrónica Ayuntamiento de Las Palmas de Gran Canaria <text:s text:c="71"/>09/10/2024 22:05</text:p>
      <text:p text:style-name="Break"/>
      <text:p text:style-name="Text"> <text:s text:c="49"/>SALIDA</text:p>
      <text:p text:style-name="Text"> </text:p>
      <text:p text:style-name="Text"> </text:p>
      <text:p text:style-name="Text"> </text:p>
      <text:p text:style-name="Text"> <text:s text:c="118"/>2024 - 59959</text:p>
      <text:p text:style-name="Text"> <text:s text:c="4"/>Ayuntamiento de Las Palmas de Gran Canaria</text:p>
      <text:p text:style-name="Text"> </text:p>
      <text:p text:style-name="Text"> </text:p>
      <text:p text:style-name="Text"> <text:s text:c="51"/>REGISTRO GENERAL</text:p>
      <text:p text:style-name="Text"> </text:p>
      <text:p text:style-name="Text"> <text:s text:c="119"/>09/10/2024</text:p>
      <text:p text:style-name="Text"> </text:p>
      <text:p text:style-name="Text"> </text:p>
      <text:p text:style-name="Text"> </text:p>
      <text:p text:style-name="Text"> </text:p>
      <text:p text:style-name="Text"> <text:s text:c="156"/>Ref.: JCRJ/ENC/AAV/JFS/SGO/mdps/mpsm</text:p>
      <text:p text:style-name="Text"> <text:s text:c="156"/>Expte.: Resolución definitiva 2024</text:p>
      <text:p text:style-name="Text"> <text:s text:c="156"/>Trámite: Resolución definitiva Convocatoria de Subvenciones en concurrencia competitiva 2024</text:p>
      <text:p text:style-name="Text"> <text:s text:c="165"/>XIII.- Según las Bases de vigencia indefinida que rigen la concesión de subvenciones, así como lo</text:p>
      <text:p text:style-name="Text"> <text:s text:c="156"/>preceptuado en la Convocatoria (Resolución 12483/2024, de 26 de marzo, publicada en el BOP de Las Palmas nº</text:p>
      <text:p text:style-name="Text"> <text:s text:c="156"/>41/2024, de 3 de abril) son causas de denegación/exclusión, las siguientes:</text:p>
      <text:p text:style-name="Text"> <text:s text:c="162"/>a. Los proyectos que no respondan al objeto descrito en la Base Primera de las de vigencia indefinida que</text:p>
      <text:p text:style-name="Text"> <text:s text:c="165"/>rigen la concesión.</text:p>
      <text:p text:style-name="Text"> <text:s text:c="162"/>b. Las entidades que no hayan atendido al requerimiento cursado desde el Ayuntamiento, según la Base</text:p>
      <text:p text:style-name="Text"> <text:s text:c="165"/>Quinta, punto 12: “La entidad beneficiaria queda obligada a atender los requerimientos que le pueda hacer</text:p>
      <text:p text:style-name="Text"> <text:s text:c="165"/>el ayuntamiento sobre la presentación, ejecución y justificación del proyecto”, cuando la documentación</text:p>
      <text:p text:style-name="Text"> <text:s text:c="165"/>aportada no de respuesta al requerimiento enviado.</text:p>
      <text:p text:style-name="Text"> <text:s text:c="162"/>c. Los proyectos que, según criterios técnicos, no den garantía para su viabilidad (objetivos, actividades y</text:p>
      <text:p text:style-name="Text"> <text:s text:c="165"/>metodología planteada, eficacia, eficiencia y consistencia del proyecto, etc.), según la Base Tercera, punto</text:p>
      <text:p text:style-name="Text"> <text:s text:c="165"/>2.h.</text:p>
      <text:p text:style-name="Text"> <text:s text:c="162"/>d. Las solicitudes presentadas fuera del plazo previsto en el punto 7 de la Convocatoria.</text:p>
      <text:p text:style-name="Text">P006754ad12b090bdf107e81f10a0b1bU</text:p>
      <text:p text:style-name="Text"> </text:p>
      <text:p text:style-name="Text"> </text:p>
      <text:p text:style-name="Text"> </text:p>
      <text:p text:style-name="Text"> </text:p>
      <text:p text:style-name="Text"> <text:s text:c="162"/>e. Las solicitudes que superen el porcentaje máximo de gastos administrativos a subvencionar, por aplicación</text:p>
      <text:p text:style-name="Text"> <text:s text:c="165"/>del punto 14 de la Convocatoria.</text:p>
      <text:p text:style-name="Text"> <text:s text:c="162"/>f. Las entidades que no aporten al menos el 5% del coste total del proyecto a subvencionar, en concepto de</text:p>
      <text:p text:style-name="Text"> <text:s text:c="165"/>fondos propios, por aplicación de la Base Tercera, punto 2.c.</text:p>
      <text:p text:style-name="Text"> <text:s text:c="162"/>g. Las actividades subcontratadas con terceros que superen el porcentaje previsto en la Base Sexta, punto</text:p>
      <text:p text:style-name="Text"> <text:s text:c="165"/>i.2: “La actividad subvencionada que el beneficiario subcontrate con terceros no excederá del 50% del</text:p>
      <text:p text:style-name="Text"> <text:s text:c="165"/>importe de la actividad subvencionada”.</text:p>
      <text:p text:style-name="Text"> <text:s text:c="162"/>h. Los proyectos que no hayan alcanzado un mínimo de 40 puntos, según la Base Undécima, punto 2.</text:p>
      <text:p text:style-name="Text"> </text:p>
      <text:p text:style-name="Text"> </text:p>
      <text:p text:style-name="Text"> <text:s text:c="163"/>XIV.- El abono de las subvenciones que se concedan al amparo de la presente convocatoria, de conformidad</text:p>
      <text:p text:style-name="Text"> <text:s text:c="156"/>con lo previsto en el apartado 2.5.6 de la Base 38ª de las de Ejecución del Presupuesto del Ayuntamiento para el</text:p>
      <text:p text:style-name="Text"> <text:s text:c="156"/>ejercicio 2024, se realizará de forma anticipada con sujeción a lo dispuesto en los artículos 34.4 de la LGS y 88.2 de</text:p>
      <text:p text:style-name="Text"> <text:s text:c="156"/>su Reglamento, de tal forma que, tras la publicación de la resolución de concesión, se iniciarán los trámites</text:p>
      <text:p text:style-name="Text"> <text:s text:c="156"/>pertinentes para el abono de los gastos correspondientes al período enero-diciembre de cada proyecto a</text:p>
      <text:p text:style-name="Text"> <text:s text:c="156"/>subvencionar. El abono anticipado de la subvención supondrá la constitución de una garantía del 20% del importe</text:p>
      <text:p text:style-name="Text"> <text:s text:c="156"/>total de aquella, que se realizará mediante la oportuna retención de pago por el Ayuntamiento.</text:p>
      <text:p text:style-name="Text"> </text:p>
      <text:p text:style-name="Text"> </text:p>
      <text:p text:style-name="Text"> <text:s text:c="163"/>XV.- Vista la propuesta de resolución provisional, de fecha 15 de julio de 2024, la cual fue notificada a las</text:p>
      <text:p text:style-name="Text"> <text:s text:c="156"/>entidades interesadas, confiriéndoles un plazo de diez días para realizar alegaciones y reformular las solicitudes</text:p>
      <text:p text:style-name="Text"> <text:s text:c="61"/>COPIA AUTÉNTICA que puede ser comprobada mediante el Código Seguro de</text:p>
      <text:p text:style-name="Text"> </text:p>
      <text:p text:style-name="Text"> </text:p>
      <text:p text:style-name="Text"> </text:p>
      <text:p text:style-name="Text"> </text:p>
      <text:p text:style-name="Text"> <text:s text:c="156"/>estimadas.</text:p>
      <text:p text:style-name="Text"> <text:s text:c="64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163"/>XVI.- Vistas las alegaciones y reformulaciones presentadas, y la valoración de las mismas contenidas en los</text:p>
      <text:p text:style-name="Text"> <text:s text:c="156"/>informes elaborados por los técnicos de la Sección de Servicios Sociales, obrantes en el expediente.</text:p>
      <text:p text:style-name="Text"> <text:s text:c="162"/>XVII.- Vistos los informes realizados por los técnicos de la Sección de Servicios Sociales sobre las entidades</text:p>
      <text:p text:style-name="Text"> <text:s text:c="156"/>cuyas solicitudes cabe tener por desistidas, de fechas 31 de julio y 13, 19 de agosto de 2024.</text:p>
      <text:p text:style-name="Text"> </text:p>
      <text:p text:style-name="Text"> </text:p>
      <text:p text:style-name="Text"> <text:s text:c="163"/>XVIII.- Visto el informe técnico de la convocatoria de subvenciones destinadas a la cofinanciación de</text:p>
      <text:p text:style-name="Text"> <text:s text:c="156"/>proyectos sociales que se complementen con las competencias de los servicios sociales promovidos por entidades</text:p>
      <text:p text:style-name="Text"> <text:s text:c="156"/>privadas de iniciativa social sin ánimo de lucro, que se desarrollen en el municipio durante el ejercicio 2024, de</text:p>
      <text:p text:style-name="Text"> <text:s text:c="156"/>fecha 19 de agosto de 2024.</text:p>
      <text:p text:style-name="Text"> </text:p>
      <text:p text:style-name="Text"> </text:p>
      <text:p text:style-name="Text"> <text:s text:c="164"/>XIX.- Vista la propuesta de resolución definitiva, de fecha 23 de septiembre de 2024, la cual ha sido</text:p>
      <text:p text:style-name="Text"> <text:s text:c="156"/>notificada a los interesados.</text:p>
      <text:p text:style-name="Text"> </text:p>
      <text:p text:style-name="Text"> </text:p>
      <text:p text:style-name="Text"> </text:p>
      <text:p text:style-name="Text"> </text:p>
      <text:p text:style-name="Text"> <text:s text:c="137"/>Documento firmado por: <text:s text:c="109"/>Fecha/hora:</text:p>
      <text:p text:style-name="Text"> <text:s text:c="137"/>JESUS DEL CARMEN ROSALES JIMENEZ <text:s text:c="100"/>09/10/2024 12:45</text:p>
      <text:p text:style-name="Text"> <text:s text:c="137"/>Sede electrónica Ayuntamiento de Las Palmas de Gran Canaria <text:s text:c="73"/>09/10/2024 22:05</text:p>
      <text:p text:style-name="Break"/>
      <text:p text:style-name="Text"> <text:s text:c="49"/>SALIDA</text:p>
      <text:p text:style-name="Text"> </text:p>
      <text:p text:style-name="Text"> </text:p>
      <text:p text:style-name="Text"> </text:p>
      <text:p text:style-name="Text"> <text:s text:c="118"/>2024 - 59959</text:p>
      <text:p text:style-name="Text"> <text:s text:c="4"/>Ayuntamiento de Las Palmas de Gran Canaria</text:p>
      <text:p text:style-name="Text"> </text:p>
      <text:p text:style-name="Text"> </text:p>
      <text:p text:style-name="Text"> <text:s text:c="51"/>REGISTRO GENERAL</text:p>
      <text:p text:style-name="Text"> </text:p>
      <text:p text:style-name="Text"> <text:s text:c="119"/>09/10/2024</text:p>
      <text:p text:style-name="Text"> </text:p>
      <text:p text:style-name="Text"> </text:p>
      <text:p text:style-name="Text"> </text:p>
      <text:p text:style-name="Text"> </text:p>
      <text:p text:style-name="Text"> <text:s text:c="156"/>Ref.: JCRJ/ENC/AAV/JFS/SGO/mdps/mpsm</text:p>
      <text:p text:style-name="Text"> <text:s text:c="156"/>Expte.: Resolución definitiva 2024</text:p>
      <text:p text:style-name="Text"> <text:s text:c="156"/>Trámite: Resolución definitiva Convocatoria de Subvenciones en concurrencia competitiva 2024</text:p>
      <text:p text:style-name="Text"> <text:s text:c="164"/>XX.- Vistas las resoluciones obrantes en el expediente, teniendo por desistidas las siguientes solicitudes:</text:p>
      <text:p text:style-name="Text"> </text:p>
      <text:p text:style-name="Text"> <text:s text:c="175"/>ORGANIZACIONES <text:s text:c="23"/>CIF <text:s text:c="22"/>PROYECTOS</text:p>
      <text:p text:style-name="Text"> </text:p>
      <text:p text:style-name="Text"> </text:p>
      <text:p text:style-name="Text"> <text:s text:c="172"/>Asociación <text:s text:c="7"/>Felices <text:s text:c="5"/>con</text:p>
      <text:p text:style-name="Text"> <text:s text:c="168"/>1 <text:s text:c="40"/>G76284181 1 Amigos con Patas</text:p>
      <text:p text:style-name="Text"> <text:s text:c="172"/>narices</text:p>
      <text:p text:style-name="Text"> </text:p>
      <text:p text:style-name="Text"> </text:p>
      <text:p text:style-name="Text"> <text:s text:c="210"/>G35669894</text:p>
      <text:p text:style-name="Text"> <text:s text:c="172"/>Fundación <text:s text:c="7"/>Canaria <text:s text:c="5"/>Lidia</text:p>
      <text:p text:style-name="Text"> <text:s text:c="168"/>2 <text:s text:c="53"/>2 Pasos x la vida</text:p>
      <text:p text:style-name="Text"> <text:s text:c="172"/>García</text:p>
      <text:p text:style-name="Text">P006754ad12b090bdf107e81f10a0b1bU</text:p>
      <text:p text:style-name="Text"> </text:p>
      <text:p text:style-name="Text"> </text:p>
      <text:p text:style-name="Text"> </text:p>
      <text:p text:style-name="Text"> </text:p>
      <text:p text:style-name="Text"> <text:s text:c="170"/>Plataforma de Afectados PR G76191535</text:p>
      <text:p text:style-name="Text"> <text:s text:c="170"/>la Hipoteca-Stop Desahucios</text:p>
      <text:p text:style-name="Text"> <text:s text:c="168"/>3 <text:s text:c="37"/>3 Vivir en silencio</text:p>
      <text:p text:style-name="Text"> <text:s text:c="170"/>de Gran Canaria (PAH DESC</text:p>
      <text:p text:style-name="Text"> <text:s text:c="170"/>CANARIAS)</text:p>
      <text:p text:style-name="Text"> </text:p>
      <text:p text:style-name="Text"> </text:p>
      <text:p text:style-name="Text"> <text:s text:c="220"/>Proyecto de información, prevención,</text:p>
      <text:p text:style-name="Text"> <text:s text:c="208"/>G76301571 <text:s text:c="2"/>asesoramiento y orientación a las</text:p>
      <text:p text:style-name="Text"> <text:s text:c="170"/>Asociación Daño <text:s text:c="13"/>Cerebral</text:p>
      <text:p text:style-name="Text"> <text:s text:c="220"/>personas con DCA y sus familias y a</text:p>
      <text:p text:style-name="Text"> <text:s text:c="168"/>4 Adquirido <text:s text:c="1"/>Gran <text:s text:c="13"/>Canaria <text:s text:c="11"/>4</text:p>
      <text:p text:style-name="Text"> <text:s text:c="220"/>la población de la ciudad de Las</text:p>
      <text:p text:style-name="Text"> <text:s text:c="170"/>(ADACEA-GC)</text:p>
      <text:p text:style-name="Text"> <text:s text:c="220"/>Palmas de Gran Canaria en general</text:p>
      <text:p text:style-name="Text"> <text:s text:c="220"/>II</text:p>
      <text:p text:style-name="Text"> </text:p>
      <text:p text:style-name="Text"> </text:p>
      <text:p text:style-name="Text"> </text:p>
      <text:p text:style-name="Text"> <text:s text:c="164"/>XXI.- Visto el informe de fiscalización de la Intervención General (Fase D), de fecha 1 de octubre de 2024.</text:p>
      <text:p text:style-name="Text"> </text:p>
      <text:p text:style-name="Text"> </text:p>
      <text:p text:style-name="Text"> <text:s text:c="163"/>XXII.- Vista la aceptación de los propuestos como beneficiarios en la fase de instrucción, emitida dentro del</text:p>
      <text:p text:style-name="Text"> <text:s text:c="156"/>plazo conferido a tal efecto.</text:p>
      <text:p text:style-name="Text"> <text:s text:c="61"/>COPIA AUTÉNTICA que puede ser comprobada mediante el Código Seguro de</text:p>
      <text:p text:style-name="Text"> <text:s text:c="64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203"/>FUNDAMENTOS JURÍDICOS</text:p>
      <text:p text:style-name="Text"> </text:p>
      <text:p text:style-name="Text"> </text:p>
      <text:p text:style-name="Text"> </text:p>
      <text:p text:style-name="Text"> </text:p>
      <text:p text:style-name="Text"> <text:s text:c="156"/>I.- Ley 38/2003, de 17 de noviembre, General de Subvenciones; y su Reglamento de desarrollo, aprobado mediante</text:p>
      <text:p text:style-name="Text"> <text:s text:c="156"/>Real Decreto 887/2006, de 21 de julio.</text:p>
      <text:p text:style-name="Text"> </text:p>
      <text:p text:style-name="Text"> </text:p>
      <text:p text:style-name="Text"> <text:s text:c="156"/>II.- Ley 39/2015, de 1 de octubre, del Procedimiento Administrativo Común de las Administraciones Públicas.</text:p>
      <text:p text:style-name="Text"> </text:p>
      <text:p text:style-name="Text"> </text:p>
      <text:p text:style-name="Text"> <text:s text:c="156"/>III.- Base 38ª de las de Ejecución del Presupuesto del Ayuntamiento de Las Palmas de Gran Canaria para el</text:p>
      <text:p text:style-name="Text"> <text:s text:c="156"/>ejercicio 2024.</text:p>
      <text:p text:style-name="Text"> </text:p>
      <text:p text:style-name="Text"> </text:p>
      <text:p text:style-name="Text"> </text:p>
      <text:p text:style-name="Text"> </text:p>
      <text:p text:style-name="Text"> <text:s text:c="137"/>Documento firmado por: <text:s text:c="110"/>Fecha/hora:</text:p>
      <text:p text:style-name="Text"> <text:s text:c="137"/>JESUS DEL CARMEN ROSALES JIMENEZ <text:s text:c="100"/>09/10/2024 12:45</text:p>
      <text:p text:style-name="Text"> <text:s text:c="137"/>Sede electrónica Ayuntamiento de Las Palmas de Gran Canaria <text:s text:c="73"/>09/10/2024 22:05</text:p>
      <text:p text:style-name="Break"/>
      <text:p text:style-name="Text"> <text:s text:c="49"/>SALIDA</text:p>
      <text:p text:style-name="Text"> </text:p>
      <text:p text:style-name="Text"> </text:p>
      <text:p text:style-name="Text"> </text:p>
      <text:p text:style-name="Text"> <text:s text:c="118"/>2024 - 59959</text:p>
      <text:p text:style-name="Text"> <text:s text:c="4"/>Ayuntamiento de Las Palmas de Gran Canaria</text:p>
      <text:p text:style-name="Text"> </text:p>
      <text:p text:style-name="Text"> </text:p>
      <text:p text:style-name="Text"> <text:s text:c="51"/>REGISTRO GENERAL</text:p>
      <text:p text:style-name="Text"> </text:p>
      <text:p text:style-name="Text"> <text:s text:c="119"/>09/10/2024</text:p>
      <text:p text:style-name="Text"> </text:p>
      <text:p text:style-name="Text"> </text:p>
      <text:p text:style-name="Text"> </text:p>
      <text:p text:style-name="Text"> </text:p>
      <text:p text:style-name="Text"> <text:s text:c="156"/>Ref.: JCRJ/ENC/AAV/JFS/SGO/mdps/mpsm</text:p>
      <text:p text:style-name="Text"> <text:s text:c="156"/>Expte.: Resolución definitiva 2024</text:p>
      <text:p text:style-name="Text"> <text:s text:c="156"/>Trámite: Resolución definitiva Convocatoria de Subvenciones en concurrencia competitiva 2024</text:p>
      <text:p text:style-name="Text"> <text:s text:c="156"/>IV.- Bases de vigencia indefinida que han de regir la concesión de subvenciones destinadas a la cofinanciación de</text:p>
      <text:p text:style-name="Text"> <text:s text:c="156"/>proyectos sociales que se complementen con las competencias de los servicios sociales promovidos por entidades</text:p>
      <text:p text:style-name="Text"> <text:s text:c="156"/>privadas de iniciativa social sin ánimo de lucro, que se desarrollen en el municipio de Las Palmas de Gran Canaria</text:p>
      <text:p text:style-name="Text"> <text:s text:c="156"/>(BOP de Las Palmas Nº 75/2011, de 10 de julio).</text:p>
      <text:p text:style-name="Text"> </text:p>
      <text:p text:style-name="Text"> </text:p>
      <text:p text:style-name="Text"> <text:s text:c="164"/>Vistos los anteriores antecedentes y fundamentos jurídicos,</text:p>
      <text:p text:style-name="Text"> </text:p>
      <text:p text:style-name="Text"> </text:p>
      <text:p text:style-name="Text"> <text:s text:c="215"/>RESUELVO</text:p>
      <text:p text:style-name="Text"> </text:p>
      <text:p text:style-name="Text"> </text:p>
      <text:p text:style-name="Text"> <text:s text:c="166"/>PRIMERO.- De conformidad con los criterios establecidos en las Bases y en la Convocatoria, denegar la</text:p>
      <text:p text:style-name="Text"> <text:s text:c="156"/>subvención a las entidades y proyectos que a continuación se relacionan, por los motivos a que se refieren los</text:p>
      <text:p text:style-name="Text"> <text:s text:c="156"/>apartados a) al h) del antecedente de hecho XII de la presente propuesta, toda vez que no se han presentado</text:p>
      <text:p text:style-name="Text"> <text:s text:c="156"/>alegaciones por ninguna de dichas entidades tras la notificación de la propuesta de resolución provisional de fecha</text:p>
      <text:p text:style-name="Text">P006754ad12b090bdf107e81f10a0b1bU</text:p>
      <text:p text:style-name="Text"> </text:p>
      <text:p text:style-name="Text"> </text:p>
      <text:p text:style-name="Text"> </text:p>
      <text:p text:style-name="Text"> </text:p>
      <text:p text:style-name="Text"> <text:s text:c="156"/>15 de julio de 2024:</text:p>
      <text:p text:style-name="Text"> </text:p>
      <text:p text:style-name="Text"> </text:p>
      <text:p text:style-name="Text"> </text:p>
      <text:p text:style-name="Text"> <text:s text:c="164"/>ORGANIZACIONES <text:s text:c="27"/>CIF <text:s text:c="22"/>PROYECTOS <text:s text:c="21"/>CAUSAS</text:p>
      <text:p text:style-name="Text"> </text:p>
      <text:p text:style-name="Text"> </text:p>
      <text:p text:style-name="Text"> <text:s text:c="199"/>Atención <text:s text:c="3"/>psicosocial <text:s text:c="1"/>a <text:s text:c="4"/>menores</text:p>
      <text:p text:style-name="Text"> <text:s text:c="197"/>1 afectados/as por cáncer infantil y sus <text:s text:c="27"/>h)</text:p>
      <text:p text:style-name="Text"> <text:s text:c="161"/>Fundación Canaria Pequeño <text:s text:c="12"/>familias</text:p>
      <text:p text:style-name="Text"> <text:s text:c="187"/>G76349273</text:p>
      <text:p text:style-name="Text"> <text:s text:c="161"/>Valiente</text:p>
      <text:p text:style-name="Text"> <text:s text:c="157"/>1</text:p>
      <text:p text:style-name="Text"> <text:s text:c="217"/>Estrategias educativas para la prevención</text:p>
      <text:p text:style-name="Text"> <text:s text:c="215"/>2 de la exclusión social de menores con <text:s text:c="10"/>h)</text:p>
      <text:p text:style-name="Text"> <text:s text:c="217"/>cáncer</text:p>
      <text:p text:style-name="Text"> </text:p>
      <text:p text:style-name="Text"> </text:p>
      <text:p text:style-name="Text"> <text:s text:c="161"/>Asociación Provincial <text:s text:c="12"/>de</text:p>
      <text:p text:style-name="Text"> <text:s text:c="157"/>2 <text:s text:c="44"/>G35302785 3 E.M.foque Completo en la Rehabilitación <text:s text:c="10"/>a)</text:p>
      <text:p text:style-name="Text"> <text:s text:c="161"/>Esclerosis Múltiple</text:p>
      <text:p text:style-name="Text"> </text:p>
      <text:p text:style-name="Text"> </text:p>
      <text:p text:style-name="Text"> <text:s text:c="157"/>3 Fundación Randstad <text:s text:c="25"/>G83844316 4 Fórmate en tu ciudad <text:s text:c="29"/>h)</text:p>
      <text:p text:style-name="Text"> <text:s text:c="61"/>COPIA AUTÉNTICA que puede ser comprobada mediante el Código Seguro de</text:p>
      <text:p text:style-name="Text"> <text:s text:c="64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161"/>Fundación <text:s text:c="7"/>Canaria <text:s text:c="6"/>Lidia</text:p>
      <text:p text:style-name="Text"> <text:s text:c="203"/>G35669894 <text:s text:c="52"/>b)</text:p>
      <text:p text:style-name="Text"> <text:s text:c="161"/>García <text:s text:c="51"/>Programa comunitario de <text:s text:c="8"/>educación</text:p>
      <text:p text:style-name="Text"> <text:s text:c="156"/>4</text:p>
      <text:p text:style-name="Text"> <text:s text:c="219"/>sostenible intergeneracional</text:p>
      <text:p text:style-name="Text"> <text:s text:c="215"/>6 <text:s text:c="48"/>f)</text:p>
      <text:p text:style-name="Text"> </text:p>
      <text:p text:style-name="Text"> </text:p>
      <text:p text:style-name="Text"> <text:s text:c="215"/>Programa <text:s text:c="5"/>de <text:s text:c="4"/>acompañamiento <text:s text:c="5"/>e</text:p>
      <text:p text:style-name="Text"> <text:s text:c="159"/>Asociación <text:s text:c="5"/>Cultural <text:s text:c="15"/>y <text:s text:c="14"/>intervención social con personas mayores</text:p>
      <text:p text:style-name="Text"> <text:s text:c="157"/>5 <text:s text:c="44"/>G76659416 7 <text:s text:c="50"/>d)</text:p>
      <text:p text:style-name="Text"> <text:s text:c="159"/>Solidaria Alis Canarias <text:s text:c="32"/>vulnerables “Alis a tu lado: Las Palmas de</text:p>
      <text:p text:style-name="Text"> <text:s text:c="215"/>Gran Canaria”</text:p>
      <text:p text:style-name="Text"> </text:p>
      <text:p text:style-name="Text"> </text:p>
      <text:p text:style-name="Text"> <text:s text:c="156"/>6 <text:s text:c="3"/>Asociación <text:s text:c="9"/>Sociocultural G76159417 8 Conéctate en tu barrio: programa de <text:s text:c="22"/>b)</text:p>
      <text:p text:style-name="Text"> <text:s text:c="207"/>empoderamiento de la sociedad civil,</text:p>
      <text:p text:style-name="Text"> </text:p>
      <text:p text:style-name="Text"> </text:p>
      <text:p text:style-name="Text"> </text:p>
      <text:p text:style-name="Text"> </text:p>
      <text:p text:style-name="Text"> <text:s text:c="137"/>Documento firmado por: <text:s text:c="110"/>Fecha/hora:</text:p>
      <text:p text:style-name="Text"> <text:s text:c="137"/>JESUS DEL CARMEN ROSALES JIMENEZ <text:s text:c="100"/>09/10/2024 12:45</text:p>
      <text:p text:style-name="Text"> <text:s text:c="137"/>Sede electrónica Ayuntamiento de Las Palmas de Gran Canaria <text:s text:c="73"/>09/10/2024 22:05</text:p>
      <text:p text:style-name="Break"/>
      <text:p text:style-name="Text"> <text:s text:c="49"/>SALIDA</text:p>
      <text:p text:style-name="Text"> </text:p>
      <text:p text:style-name="Text"> </text:p>
      <text:p text:style-name="Text"> </text:p>
      <text:p text:style-name="Text"> <text:s text:c="118"/>2024 - 59959</text:p>
      <text:p text:style-name="Text"> <text:s text:c="4"/>Ayuntamiento de Las Palmas de Gran Canaria</text:p>
      <text:p text:style-name="Text"> </text:p>
      <text:p text:style-name="Text"> </text:p>
      <text:p text:style-name="Text"> <text:s text:c="51"/>REGISTRO GENERAL</text:p>
      <text:p text:style-name="Text"> </text:p>
      <text:p text:style-name="Text"> <text:s text:c="119"/>09/10/2024</text:p>
      <text:p text:style-name="Text"> </text:p>
      <text:p text:style-name="Text"> </text:p>
      <text:p text:style-name="Text"> </text:p>
      <text:p text:style-name="Text"> </text:p>
      <text:p text:style-name="Text"> <text:s text:c="156"/>Ref.: JCRJ/ENC/AAV/JFS/SGO/mdps/mpsm</text:p>
      <text:p text:style-name="Text"> <text:s text:c="156"/>Expte.: Resolución definitiva 2024</text:p>
      <text:p text:style-name="Text"> <text:s text:c="156"/>Trámite: Resolución definitiva Convocatoria de Subvenciones en concurrencia competitiva 2024</text:p>
      <text:p text:style-name="Text"> </text:p>
      <text:p text:style-name="Text"> <text:s text:c="218"/>utilizando los espacios municipales de los <text:s text:c="2"/>e)</text:p>
      <text:p text:style-name="Text"> <text:s text:c="162"/>Fuera de la Portada <text:s text:c="36"/>barrios, <text:s text:c="5"/>fomentando <text:s text:c="7"/>propuestas</text:p>
      <text:p text:style-name="Text"> <text:s text:c="218"/>colaborativas entre los agentes <text:s text:c="13"/>f)</text:p>
      <text:p text:style-name="Text"> </text:p>
      <text:p text:style-name="Text"> </text:p>
      <text:p text:style-name="Text"> <text:s text:c="202"/>Integración y apoyo para menores y</text:p>
      <text:p text:style-name="Text"> <text:s text:c="190"/>G35317049 9 familias con diabetes en riesgo de <text:s text:c="26"/>d)</text:p>
      <text:p text:style-name="Text"> <text:s text:c="162"/>Asociación de Diabéticos de <text:s text:c="12"/>exclusión: ¡JUNTOS Y FUERTES!</text:p>
      <text:p text:style-name="Text"> <text:s text:c="162"/>Gran Canaria (ADIGRAN)</text:p>
      <text:p text:style-name="Text"> <text:s text:c="157"/>7</text:p>
      <text:p text:style-name="Text"> <text:s text:c="216"/>Intervención multidimensional para la</text:p>
      <text:p text:style-name="Text"> <text:s text:c="213"/>10 prevención de la fragilidad y la diabetes <text:s text:c="5"/>h)</text:p>
      <text:p text:style-name="Text"> <text:s text:c="216"/>en mayores</text:p>
      <text:p text:style-name="Text">P006754ad12b090bdf107e81f10a0b1bU</text:p>
      <text:p text:style-name="Text"> </text:p>
      <text:p text:style-name="Text"> </text:p>
      <text:p text:style-name="Text"> </text:p>
      <text:p text:style-name="Text"> </text:p>
      <text:p text:style-name="Text"> <text:s text:c="263"/>c)</text:p>
      <text:p text:style-name="Text"> <text:s text:c="157"/>8 Asociación Solidaria Infinity <text:s text:c="10"/>G16880403 11 Lpa Social. Música para todos</text:p>
      <text:p text:style-name="Text"> <text:s text:c="263"/>f)</text:p>
      <text:p text:style-name="Text"> </text:p>
      <text:p text:style-name="Text"> </text:p>
      <text:p text:style-name="Text"> <text:s text:c="199"/>G76191535</text:p>
      <text:p text:style-name="Text"> </text:p>
      <text:p text:style-name="Text"> <text:s text:c="159"/>Plataforma de Afectados PR <text:s text:c="32"/>Charlas formativas en materia de vivienda <text:s text:c="3"/>a)</text:p>
      <text:p text:style-name="Text"> <text:s text:c="159"/>la <text:s text:c="11"/>Hipoteca-Stop</text:p>
      <text:p text:style-name="Text"> <text:s text:c="157"/>9 <text:s text:c="54"/>12</text:p>
      <text:p text:style-name="Text"> <text:s text:c="159"/>Desahucios <text:s text:c="5"/>de <text:s text:c="3"/>Gran</text:p>
      <text:p text:style-name="Text"> <text:s text:c="159"/>Canaria <text:s text:c="96"/>g)</text:p>
      <text:p text:style-name="Text"> </text:p>
      <text:p text:style-name="Text"> </text:p>
      <text:p text:style-name="Text"> </text:p>
      <text:p text:style-name="Text"> </text:p>
      <text:p text:style-name="Text"> <text:s text:c="162"/>Asociación de enfermos del</text:p>
      <text:p text:style-name="Text"> <text:s text:c="162"/>corazón, pulmón y otros <text:s text:c="16"/>Proyecto de intervención psicosocial “Te</text:p>
      <text:p text:style-name="Text"> <text:s text:c="157"/>10 <text:s text:c="29"/>G35834431 15 <text:s text:c="61"/>h)</text:p>
      <text:p text:style-name="Text"> <text:s text:c="162"/>órganos de la provincia de <text:s text:c="13"/>cuidamos”</text:p>
      <text:p text:style-name="Text"> <text:s text:c="162"/>Las Palmas</text:p>
      <text:p text:style-name="Text"> <text:s text:c="61"/>COPIA AUTÉNTICA que puede ser comprobada mediante el Código Seguro de</text:p>
      <text:p text:style-name="Text"> </text:p>
      <text:p text:style-name="Text"> </text:p>
      <text:p text:style-name="Text"> </text:p>
      <text:p text:style-name="Text"> </text:p>
      <text:p text:style-name="Text"> <text:s text:c="162"/>Asociación Benefica ONG</text:p>
      <text:p text:style-name="Text"> <text:s text:c="64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157"/>11 <text:s text:c="26"/>G35954056 16 Voces amigas <text:s text:c="51"/>h)</text:p>
      <text:p text:style-name="Text"> <text:s text:c="162"/>Ser Humano</text:p>
      <text:p text:style-name="Text"> </text:p>
      <text:p text:style-name="Text"> </text:p>
      <text:p text:style-name="Text"> <text:s text:c="208"/>Centro de atención de las necesidades</text:p>
      <text:p text:style-name="Text"> <text:s text:c="160"/>Asoc. <text:s text:c="4"/>Remar <text:s text:c="10"/>Canarias</text:p>
      <text:p text:style-name="Text"> <text:s text:c="208"/>básicas y participación social comunitaria</text:p>
      <text:p text:style-name="Text"> <text:s text:c="157"/>12 (Rehabilitacion <text:s text:c="16"/>de G35245893 17 <text:s text:c="55"/>h)</text:p>
      <text:p text:style-name="Text"> <text:s text:c="208"/>en el barrio de Miller Bajo y Schamann del</text:p>
      <text:p text:style-name="Text"> <text:s text:c="160"/>marginados)</text:p>
      <text:p text:style-name="Text"> <text:s text:c="208"/>municipio de Las Palmas de Gran Canaria</text:p>
      <text:p text:style-name="Text"> </text:p>
      <text:p text:style-name="Text"> </text:p>
      <text:p text:style-name="Text"> <text:s text:c="157"/>13 Fundación Adepsi <text:s text:c="22"/>G35068824 19 Oficina de Vida Independiente (OVI) <text:s text:c="15"/>h)</text:p>
      <text:p text:style-name="Text"> </text:p>
      <text:p text:style-name="Text"> </text:p>
      <text:p text:style-name="Text"> <text:s text:c="157"/>14 Ciudad de San Juan de Dios R3500084C 20 Acceso a servicios básicos relacionados <text:s text:c="23"/>h)</text:p>
      <text:p text:style-name="Text"> <text:s text:c="160"/>en el Lasso sn orden <text:s text:c="19"/>con la alimentación, la salud y el ocio en</text:p>
      <text:p text:style-name="Text"> </text:p>
      <text:p text:style-name="Text"> </text:p>
      <text:p text:style-name="Text"> </text:p>
      <text:p text:style-name="Text"> </text:p>
      <text:p text:style-name="Text"> <text:s text:c="137"/>Documento firmado por: <text:s text:c="108"/>Fecha/hora:</text:p>
      <text:p text:style-name="Text"> <text:s text:c="137"/>JESUS DEL CARMEN ROSALES JIMENEZ <text:s text:c="98"/>09/10/2024 12:45</text:p>
      <text:p text:style-name="Text"> <text:s text:c="137"/>Sede electrónica Ayuntamiento de Las Palmas de Gran Canaria <text:s text:c="71"/>09/10/2024 22:05</text:p>
      <text:p text:style-name="Break"/>
      <text:p text:style-name="Text"> <text:s text:c="49"/>SALIDA</text:p>
      <text:p text:style-name="Text"> </text:p>
      <text:p text:style-name="Text"> </text:p>
      <text:p text:style-name="Text"> </text:p>
      <text:p text:style-name="Text"> <text:s text:c="118"/>2024 - 59959</text:p>
      <text:p text:style-name="Text"> <text:s text:c="4"/>Ayuntamiento de Las Palmas de Gran Canaria</text:p>
      <text:p text:style-name="Text"> </text:p>
      <text:p text:style-name="Text"> </text:p>
      <text:p text:style-name="Text"> <text:s text:c="51"/>REGISTRO GENERAL</text:p>
      <text:p text:style-name="Text"> </text:p>
      <text:p text:style-name="Text"> <text:s text:c="119"/>09/10/2024</text:p>
      <text:p text:style-name="Text"> </text:p>
      <text:p text:style-name="Text"> </text:p>
      <text:p text:style-name="Text"> </text:p>
      <text:p text:style-name="Text"> </text:p>
      <text:p text:style-name="Text"> <text:s text:c="156"/>Ref.: JCRJ/ENC/AAV/JFS/SGO/mdps/mpsm</text:p>
      <text:p text:style-name="Text"> <text:s text:c="156"/>Expte.: Resolución definitiva 2024</text:p>
      <text:p text:style-name="Text"> <text:s text:c="156"/>Trámite: Resolución definitiva Convocatoria de Subvenciones en concurrencia competitiva 2024</text:p>
      <text:p text:style-name="Text"> <text:s text:c="217"/>el campus de verano inclusivo San Juan</text:p>
      <text:p text:style-name="Text"> <text:s text:c="161"/>hospitalaria</text:p>
      <text:p text:style-name="Text"> <text:s text:c="217"/>de Dios</text:p>
      <text:p text:style-name="Text"> </text:p>
      <text:p text:style-name="Text"> </text:p>
      <text:p text:style-name="Text"> </text:p>
      <text:p text:style-name="Text"> </text:p>
      <text:p text:style-name="Text"> <text:s text:c="156"/>SEGUNDO.- Tener por presentada la renuncia voluntaria formulada por la siguiente entidad para la ejecución del</text:p>
      <text:p text:style-name="Text"> <text:s text:c="156"/>proyecto que se detalla:</text:p>
      <text:p text:style-name="Text"> </text:p>
      <text:p text:style-name="Text"> </text:p>
      <text:p text:style-name="Text"> <text:s text:c="256"/>REGISTRO</text:p>
      <text:p text:style-name="Text"> <text:s text:c="159"/>ORGANIZACIONES <text:s text:c="18"/>CIF <text:s text:c="26"/>PROYECTOS</text:p>
      <text:p text:style-name="Text"> <text:s text:c="256"/>RENUNCIA</text:p>
      <text:p text:style-name="Text">P006754ad12b090bdf107e81f10a0b1bU</text:p>
      <text:p text:style-name="Text"> </text:p>
      <text:p text:style-name="Text"> </text:p>
      <text:p text:style-name="Text"> </text:p>
      <text:p text:style-name="Text"> </text:p>
      <text:p text:style-name="Text"> <text:s text:c="256"/>27/06/2024,</text:p>
      <text:p text:style-name="Text"> <text:s text:c="191"/>Acciones dirigidas para prevenir la exclusión</text:p>
      <text:p text:style-name="Text"> <text:s text:c="158"/>1 Asociación Civitas G35025048 1 social en población mayor con discapacidad</text:p>
      <text:p text:style-name="Text"> <text:s text:c="191"/>intelectual <text:s text:c="53"/>nº registro</text:p>
      <text:p text:style-name="Text"> <text:s text:c="258"/>94287</text:p>
      <text:p text:style-name="Text"> </text:p>
      <text:p text:style-name="Text"> </text:p>
      <text:p text:style-name="Text"> </text:p>
      <text:p text:style-name="Text"> <text:s text:c="158"/>TERCERO.- Conceder a las solicitudes estimadas las siguientes cuantías para la ejecución de los proyectos que</text:p>
      <text:p text:style-name="Text"> <text:s text:c="156"/>a continuación se relacionan y disponer el gasto correspondiente:</text:p>
      <text:p text:style-name="Text"> </text:p>
      <text:p text:style-name="Text"> </text:p>
      <text:p text:style-name="Text"> </text:p>
      <text:p text:style-name="Text"> </text:p>
      <text:p text:style-name="Text"> <text:s text:c="166"/>ORGANIZACIONES <text:s text:c="21"/>CIF <text:s text:c="23"/>PROYECTOS <text:s text:c="17"/>CANTIDAD</text:p>
      <text:p text:style-name="Text"> </text:p>
      <text:p text:style-name="Text"> </text:p>
      <text:p text:style-name="Text"> <text:s text:c="166"/>Asociación <text:s text:c="6"/>Civitas <text:s text:c="28"/>Estimulación cognitiva en el</text:p>
      <text:p text:style-name="Text"> <text:s text:c="166"/>centros especializados <text:s text:c="30"/>proceso <text:s text:c="3"/>de <text:s text:c="4"/>deterioro por</text:p>
      <text:p text:style-name="Text"> <text:s text:c="160"/>1 <text:s text:c="37"/>G35025048 1 <text:s text:c="45"/>4.011,04 €</text:p>
      <text:p text:style-name="Text"> <text:s text:c="166"/>en <text:s text:c="3"/>personas <text:s text:c="5"/>con <text:s text:c="29"/>envejecimiento en población con</text:p>
      <text:p text:style-name="Text"> <text:s text:c="61"/>COPIA AUTÉNTICA que puede ser comprobada mediante el Código Seguro de</text:p>
      <text:p text:style-name="Text"> </text:p>
      <text:p text:style-name="Text"> </text:p>
      <text:p text:style-name="Text"> </text:p>
      <text:p text:style-name="Text"> </text:p>
      <text:p text:style-name="Text"> <text:s text:c="166"/>discapacidad intelectual <text:s text:c="28"/>discapacidad intelectual</text:p>
      <text:p text:style-name="Text"> <text:s text:c="64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166"/>Asociación <text:s text:c="6"/>de</text:p>
      <text:p text:style-name="Text"> <text:s text:c="166"/>Personas <text:s text:c="7"/>con</text:p>
      <text:p text:style-name="Text"> <text:s text:c="160"/>2 <text:s text:c="4"/>Discapacidad <text:s text:c="20"/>G35029065 2 <text:s text:c="8"/>Ocio inclusivo <text:s text:c="22"/>5.808,55 €</text:p>
      <text:p text:style-name="Text"> <text:s text:c="166"/>Intelectual <text:s text:c="1"/>de Las</text:p>
      <text:p text:style-name="Text"> <text:s text:c="166"/>Palmas (APROSU)</text:p>
      <text:p text:style-name="Text"> </text:p>
      <text:p text:style-name="Text"> </text:p>
      <text:p text:style-name="Text"> <text:s text:c="160"/>3 <text:s text:c="4"/>Asociación de Familias <text:s text:c="10"/>G35042977 3 <text:s text:c="8"/>Atención social y terapéutica para <text:s text:c="2"/>29.778,23 €</text:p>
      <text:p text:style-name="Text"> <text:s text:c="166"/>de <text:s text:c="3"/>Personas <text:s text:c="3"/>con <text:s text:c="31"/>la prevención de la exclusión</text:p>
      <text:p text:style-name="Text"> <text:s text:c="166"/>Autismo de Las Palmas <text:s text:c="31"/>social de las personas con</text:p>
      <text:p text:style-name="Text"> <text:s text:c="166"/>(APNALP) <text:s text:c="44"/>trastornos del espectro del</text:p>
      <text:p text:style-name="Text"> </text:p>
      <text:p text:style-name="Text"> </text:p>
      <text:p text:style-name="Text"> </text:p>
      <text:p text:style-name="Text"> </text:p>
      <text:p text:style-name="Text"> <text:s text:c="137"/>Documento firmado por: <text:s text:c="106"/>Fecha/hora:</text:p>
      <text:p text:style-name="Text"> <text:s text:c="137"/>JESUS DEL CARMEN ROSALES JIMENEZ <text:s text:c="100"/>09/10/2024 12:45</text:p>
      <text:p text:style-name="Text"> <text:s text:c="137"/>Sede electrónica Ayuntamiento de Las Palmas de Gran Canaria <text:s text:c="73"/>09/10/2024 22:05</text:p>
      <text:p text:style-name="Break"/>
      <text:p text:style-name="Text"> <text:s text:c="49"/>SALIDA</text:p>
      <text:p text:style-name="Text"> </text:p>
      <text:p text:style-name="Text"> </text:p>
      <text:p text:style-name="Text"> </text:p>
      <text:p text:style-name="Text"> <text:s text:c="118"/>2024 - 59959</text:p>
      <text:p text:style-name="Text"> <text:s text:c="4"/>Ayuntamiento de Las Palmas de Gran Canaria</text:p>
      <text:p text:style-name="Text"> </text:p>
      <text:p text:style-name="Text"> </text:p>
      <text:p text:style-name="Text"> <text:s text:c="51"/>REGISTRO GENERAL</text:p>
      <text:p text:style-name="Text"> </text:p>
      <text:p text:style-name="Text"> <text:s text:c="119"/>09/10/2024</text:p>
      <text:p text:style-name="Text"> </text:p>
      <text:p text:style-name="Text"> </text:p>
      <text:p text:style-name="Text"> </text:p>
      <text:p text:style-name="Text"> </text:p>
      <text:p text:style-name="Text"> <text:s text:c="156"/>Ref.: JCRJ/ENC/AAV/JFS/SGO/mdps/mpsm</text:p>
      <text:p text:style-name="Text"> <text:s text:c="156"/>Expte.: Resolución definitiva 2024</text:p>
      <text:p text:style-name="Text"> <text:s text:c="156"/>Trámite: Resolución definitiva Convocatoria de Subvenciones en concurrencia competitiva 2024</text:p>
      <text:p text:style-name="Text"> <text:s text:c="219"/>autismo (TEA)</text:p>
      <text:p text:style-name="Text"> </text:p>
      <text:p text:style-name="Text"> </text:p>
      <text:p text:style-name="Text"> <text:s text:c="219"/>Servicio integral de actividades</text:p>
      <text:p text:style-name="Text"> <text:s text:c="219"/>como fórmula de evitación de la</text:p>
      <text:p text:style-name="Text"> <text:s text:c="214"/>4 <text:s text:c="3"/>exclusión social de las personas <text:s text:c="5"/>21.266,67 €</text:p>
      <text:p text:style-name="Text"> <text:s text:c="219"/>con trastornos del espectro del</text:p>
      <text:p text:style-name="Text"> <text:s text:c="219"/>autismo (TEA)</text:p>
      <text:p text:style-name="Text"> </text:p>
      <text:p text:style-name="Text"> </text:p>
      <text:p text:style-name="Text"> <text:s text:c="219"/>Accesibilidad en la comunicación</text:p>
      <text:p text:style-name="Text"> <text:s text:c="166"/>Asociación <text:s text:c="7"/>de <text:s text:c="27"/>5 <text:s text:c="3"/>e información de los Servicios <text:s text:c="7"/>5.707,37 €</text:p>
      <text:p text:style-name="Text"> <text:s text:c="166"/>Personas Sordas de la <text:s text:c="31"/>Sociales municipales -ACI-SS</text:p>
      <text:p text:style-name="Text"> <text:s text:c="160"/>4 <text:s text:c="37"/>G35049923</text:p>
      <text:p text:style-name="Text"> <text:s text:c="166"/>provincia <text:s text:c="1"/>de <text:s text:c="3"/>Las</text:p>
      <text:p text:style-name="Text">P006754ad12b090bdf107e81f10a0b1bU</text:p>
      <text:p text:style-name="Text"> </text:p>
      <text:p text:style-name="Text"> </text:p>
      <text:p text:style-name="Text"> </text:p>
      <text:p text:style-name="Text"> </text:p>
      <text:p text:style-name="Text"> <text:s text:c="166"/>Palmas</text:p>
      <text:p text:style-name="Text"> <text:s text:c="214"/>6 <text:s text:c="3"/>HUELLA <text:s text:c="31"/>4.909,17 €</text:p>
      <text:p text:style-name="Text"> </text:p>
      <text:p text:style-name="Text"> </text:p>
      <text:p text:style-name="Text"> <text:s text:c="166"/>Asociación para la</text:p>
      <text:p text:style-name="Text"> <text:s text:c="219"/>Atención psicosocial en personas</text:p>
      <text:p text:style-name="Text"> <text:s text:c="166"/>lucha <text:s text:c="11"/>contra</text:p>
      <text:p text:style-name="Text"> <text:s text:c="160"/>5 <text:s text:c="37"/>G35052216 7 <text:s text:c="8"/>con ERC en riesgo de exclusión <text:s text:c="7"/>6.044,69 €</text:p>
      <text:p text:style-name="Text"> <text:s text:c="166"/>Enfermedades Renales</text:p>
      <text:p text:style-name="Text"> <text:s text:c="219"/>social y sus familiares</text:p>
      <text:p text:style-name="Text"> <text:s text:c="166"/>Alcer Las Palmas</text:p>
      <text:p text:style-name="Text"> </text:p>
      <text:p text:style-name="Text"> </text:p>
      <text:p text:style-name="Text"> <text:s text:c="219"/>Servicio de apoyo familiar</text:p>
      <text:p text:style-name="Text"> <text:s text:c="160"/>6 <text:s text:c="4"/>Asociación Adepsi <text:s text:c="15"/>G35068824 8 <text:s text:c="8"/>(S.A.F.): Orientado a la atención y <text:s text:c="2"/>21.735,63 €</text:p>
      <text:p text:style-name="Text"> <text:s text:c="219"/>prevención de la exclusión social</text:p>
      <text:p text:style-name="Text"> </text:p>
      <text:p text:style-name="Text"> </text:p>
      <text:p text:style-name="Text"> <text:s text:c="214"/>9 <text:s text:c="3"/>Servicio Conciliación Familiar <text:s text:c="7"/>15.408,74 €</text:p>
      <text:p text:style-name="Text"> </text:p>
      <text:p text:style-name="Text"> <text:s text:c="166"/>Asociación <text:s text:c="10"/>de</text:p>
      <text:p text:style-name="Text"> <text:s text:c="160"/>7 <text:s text:c="4"/>Entidades <text:s text:c="8"/>Plena <text:s text:c="9"/>G35083112 <text:s text:c="10"/>Atención <text:s text:c="3"/>a <text:s text:c="4"/>personas <text:s text:c="3"/>con</text:p>
      <text:p text:style-name="Text"> <text:s text:c="166"/>Inclusión Canarias <text:s text:c="34"/>discapacidad <text:s text:c="5"/>intelectual <text:s text:c="1"/>en</text:p>
      <text:p text:style-name="Text"> <text:s text:c="213"/>10 <text:s text:c="41"/>9.208,79 €</text:p>
      <text:p text:style-name="Text"> <text:s text:c="219"/>situación de vulnerabilidad o</text:p>
      <text:p text:style-name="Text"> <text:s text:c="219"/>riesgo de exclusión social</text:p>
      <text:p text:style-name="Text"> <text:s text:c="61"/>COPIA AUTÉNTICA que puede ser comprobada mediante el Código Seguro de</text:p>
      <text:p text:style-name="Text"> <text:s text:c="64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160"/>8 <text:s text:c="4"/>Asociación <text:s text:c="7"/>Síndrome <text:s text:c="6"/>G35131515 <text:s text:c="10"/>Asesoramiento, <text:s text:c="3"/>valoración <text:s text:c="1"/>y</text:p>
      <text:p text:style-name="Text"> <text:s text:c="166"/>de Down <text:s text:c="10"/>de Las <text:s text:c="22"/>11 <text:s text:c="3"/>diagnóstico de familias de <text:s text:c="11"/>30.157,45 €</text:p>
      <text:p text:style-name="Text"> <text:s text:c="166"/>Palmas <text:s text:c="46"/>personas con síndrome de Down</text:p>
      <text:p text:style-name="Text"> </text:p>
      <text:p text:style-name="Text"> </text:p>
      <text:p text:style-name="Text"> <text:s text:c="213"/>12 <text:s text:c="3"/>Sensibilización hacia el síndrome <text:s text:c="4"/>24.075,62 €</text:p>
      <text:p text:style-name="Text"> <text:s text:c="219"/>de Down</text:p>
      <text:p text:style-name="Text"> </text:p>
      <text:p text:style-name="Text"> </text:p>
      <text:p text:style-name="Text"> </text:p>
      <text:p text:style-name="Text"> </text:p>
      <text:p text:style-name="Text"> <text:s text:c="137"/>Documento firmado por: <text:s text:c="106"/>Fecha/hora:</text:p>
      <text:p text:style-name="Text"> <text:s text:c="137"/>JESUS DEL CARMEN ROSALES JIMENEZ <text:s text:c="97"/>09/10/2024 12:45</text:p>
      <text:p text:style-name="Text"> <text:s text:c="137"/>Sede electrónica Ayuntamiento de Las Palmas de Gran Canaria <text:s text:c="70"/>09/10/2024 22:05</text:p>
      <text:p text:style-name="Break"/>
      <text:p text:style-name="Text"> <text:s text:c="49"/>SALIDA</text:p>
      <text:p text:style-name="Text"> </text:p>
      <text:p text:style-name="Text"> </text:p>
      <text:p text:style-name="Text"> </text:p>
      <text:p text:style-name="Text"> <text:s text:c="118"/>2024 - 59959</text:p>
      <text:p text:style-name="Text"> <text:s text:c="4"/>Ayuntamiento de Las Palmas de Gran Canaria</text:p>
      <text:p text:style-name="Text"> </text:p>
      <text:p text:style-name="Text"> </text:p>
      <text:p text:style-name="Text"> <text:s text:c="51"/>REGISTRO GENERAL</text:p>
      <text:p text:style-name="Text"> </text:p>
      <text:p text:style-name="Text"> <text:s text:c="119"/>09/10/2024</text:p>
      <text:p text:style-name="Text"> </text:p>
      <text:p text:style-name="Text"> </text:p>
      <text:p text:style-name="Text"> </text:p>
      <text:p text:style-name="Text"> </text:p>
      <text:p text:style-name="Text"> <text:s text:c="156"/>Ref.: JCRJ/ENC/AAV/JFS/SGO/mdps/mpsm</text:p>
      <text:p text:style-name="Text"> <text:s text:c="156"/>Expte.: Resolución definitiva 2024</text:p>
      <text:p text:style-name="Text"> <text:s text:c="156"/>Trámite: Resolución definitiva Convocatoria de Subvenciones en concurrencia competitiva 2024</text:p>
      <text:p text:style-name="Text"> <text:s text:c="219"/>Agentes de vigilancia: Prevención</text:p>
      <text:p text:style-name="Text"> <text:s text:c="219"/>del acoso escolar hacia menores</text:p>
      <text:p text:style-name="Text"> <text:s text:c="213"/>13 <text:s text:c="3"/>y jóvenes con discapacidad <text:s text:c="17"/>21.410,78 €</text:p>
      <text:p text:style-name="Text"> <text:s text:c="219"/>intelectual, desde el grupo de</text:p>
      <text:p text:style-name="Text"> <text:s text:c="219"/>iguales</text:p>
      <text:p text:style-name="Text"> </text:p>
      <text:p text:style-name="Text"> </text:p>
      <text:p text:style-name="Text"> <text:s text:c="219"/>Inclusión Social del colectivo</text:p>
      <text:p text:style-name="Text"> <text:s text:c="219"/>celiaco: orientación social y</text:p>
      <text:p text:style-name="Text"> <text:s text:c="166"/>Asociación de Celiacos <text:s text:c="30"/>entrega de alimentos sin gluten</text:p>
      <text:p text:style-name="Text"> <text:s text:c="166"/>y sensibles al gluten de <text:s text:c="28"/>para familias en situación de</text:p>
      <text:p text:style-name="Text"> <text:s text:c="160"/>9 <text:s text:c="37"/>G35149202 14 <text:s text:c="51"/>11.860,46 €</text:p>
      <text:p text:style-name="Text"> <text:s text:c="166"/>la Provincia de Las <text:s text:c="33"/>vulnerabilidad social</text:p>
      <text:p text:style-name="Text"> <text:s text:c="166"/>Palmas (ASOCEPA)</text:p>
      <text:p text:style-name="Text">P006754ad12b090bdf107e81f10a0b1bU</text:p>
      <text:p text:style-name="Text"> </text:p>
      <text:p text:style-name="Text"> </text:p>
      <text:p text:style-name="Text"> </text:p>
      <text:p text:style-name="Text"> </text:p>
      <text:p text:style-name="Text"> <text:s text:c="166"/>Asociación <text:s text:c="10"/>de <text:s text:c="29"/>Programa de prevención de</text:p>
      <text:p text:style-name="Text"> <text:s text:c="159"/>10 <text:s text:c="4"/>Integración <text:s text:c="6"/>Social <text:s text:c="8"/>G35263318 15 <text:s text:c="7"/>adicciones evitando la Exclusión <text:s text:c="11"/>5.201,09 €</text:p>
      <text:p text:style-name="Text"> <text:s text:c="166"/>“Calidad de Vida” <text:s text:c="35"/>Social: “A tu salud”</text:p>
      <text:p text:style-name="Text"> </text:p>
      <text:p text:style-name="Text"> </text:p>
      <text:p text:style-name="Text"> <text:s text:c="166"/>Asociación para la</text:p>
      <text:p text:style-name="Text"> <text:s text:c="160"/>11 <text:s text:c="3"/>Diabetes <text:s text:c="2"/>de <text:s text:c="2"/>Gran <text:s text:c="12"/>G35317049 16 <text:s text:c="7"/>¡Mantén a raya tu diabetes! <text:s text:c="16"/>15.662,22 €</text:p>
      <text:p text:style-name="Text"> <text:s text:c="166"/>Canaria (ADIGRAN)</text:p>
      <text:p text:style-name="Text"> </text:p>
      <text:p text:style-name="Text"> </text:p>
      <text:p text:style-name="Text"> <text:s text:c="166"/>Asociación de Padres y</text:p>
      <text:p text:style-name="Text"> <text:s text:c="166"/>madres de personas <text:s text:c="34"/>Habilidades <text:s text:c="6"/>para <text:s text:c="3"/>la <text:s text:c="3"/>inclusión</text:p>
      <text:p text:style-name="Text"> <text:s text:c="159"/>12 <text:s text:c="37"/>G35339035 17 <text:s text:c="51"/>9.522,55 €</text:p>
      <text:p text:style-name="Text"> <text:s text:c="166"/>con <text:s text:c="8"/>discapacidad <text:s text:c="28"/>social</text:p>
      <text:p text:style-name="Text"> <text:s text:c="166"/>intelectual Apadis</text:p>
      <text:p text:style-name="Text"> </text:p>
      <text:p text:style-name="Text"> </text:p>
      <text:p text:style-name="Text"> <text:s text:c="166"/>Asociación <text:s text:c="5"/>Gamá-</text:p>
      <text:p text:style-name="Text"> <text:s text:c="166"/>Colectivo de Lesbianas <text:s text:c="30"/>Impulso: Programa para el</text:p>
      <text:p text:style-name="Text"> <text:s text:c="159"/>13 <text:s text:c="4"/>Gays Bisexuales y <text:s text:c="15"/>G35364512 18 <text:s text:c="7"/>fomento del empleo y la <text:s text:c="20"/>44.533,00 €</text:p>
      <text:p text:style-name="Text"> <text:s text:c="61"/>COPIA AUTÉNTICA que puede ser comprobada mediante el Código Seguro de</text:p>
      <text:p text:style-name="Text"> </text:p>
      <text:p text:style-name="Text"> </text:p>
      <text:p text:style-name="Text"> </text:p>
      <text:p text:style-name="Text"> </text:p>
      <text:p text:style-name="Text"> <text:s text:c="166"/>Transexuales <text:s text:c="7"/>de <text:s text:c="30"/>formación en las personas LGTBI</text:p>
      <text:p text:style-name="Text"> <text:s text:c="64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166"/>Canarias</text:p>
      <text:p text:style-name="Text"> </text:p>
      <text:p text:style-name="Text"> </text:p>
      <text:p text:style-name="Text"> <text:s text:c="219"/>Atención integral a personas con</text:p>
      <text:p text:style-name="Text"> <text:s text:c="166"/>Asociación <text:s text:c="6"/>Amigos</text:p>
      <text:p text:style-name="Text"> <text:s text:c="159"/>14 <text:s text:c="37"/>G35435163 19 <text:s text:c="7"/>VIH como fórmula de prevención <text:s text:c="13"/>35.580,08 €</text:p>
      <text:p text:style-name="Text"> <text:s text:c="166"/>Contra el Sida (A.C.S.)</text:p>
      <text:p text:style-name="Text"> <text:s text:c="219"/>de la Exclusión Social</text:p>
      <text:p text:style-name="Text"> </text:p>
      <text:p text:style-name="Text"> </text:p>
      <text:p text:style-name="Text"> <text:s text:c="166"/>Fundación <text:s text:c="7"/>Canaria</text:p>
      <text:p text:style-name="Text"> <text:s text:c="166"/>para el Tratamiento <text:s text:c="33"/>Aula de <text:s text:c="7"/>adultos <text:s text:c="4"/>-Realidades</text:p>
      <text:p text:style-name="Text"> <text:s text:c="159"/>15 <text:s text:c="37"/>G35521533 20 <text:s text:c="51"/>3.033,95 €</text:p>
      <text:p text:style-name="Text"> <text:s text:c="166"/>Integral de la Parálisis <text:s text:c="28"/>posibles</text:p>
      <text:p text:style-name="Text"> <text:s text:c="166"/>Cerebral Infantil (TIPCI)</text:p>
      <text:p text:style-name="Text"> </text:p>
      <text:p text:style-name="Text"> </text:p>
      <text:p text:style-name="Text"> <text:s text:c="159"/>16 <text:s text:c="4"/>Asociación de Familias <text:s text:c="10"/>G35562578 21 <text:s text:c="7"/>Servicio de actividades de ocio en <text:s text:c="9"/>4.684,74 €</text:p>
      <text:p text:style-name="Text"> </text:p>
      <text:p text:style-name="Text"> </text:p>
      <text:p text:style-name="Text"> </text:p>
      <text:p text:style-name="Text"> </text:p>
      <text:p text:style-name="Text"> <text:s text:c="137"/>Documento firmado por: <text:s text:c="112"/>Fecha/hora:</text:p>
      <text:p text:style-name="Text"> <text:s text:c="137"/>JESUS DEL CARMEN ROSALES JIMENEZ <text:s text:c="103"/>09/10/2024 12:45</text:p>
      <text:p text:style-name="Text"> <text:s text:c="137"/>Sede electrónica Ayuntamiento de Las Palmas de Gran Canaria <text:s text:c="76"/>09/10/2024 22:05</text:p>
      <text:p text:style-name="Break"/>
      <text:p text:style-name="Text"> <text:s text:c="49"/>SALIDA</text:p>
      <text:p text:style-name="Text"> </text:p>
      <text:p text:style-name="Text"> </text:p>
      <text:p text:style-name="Text"> </text:p>
      <text:p text:style-name="Text"> <text:s text:c="118"/>2024 - 59959</text:p>
      <text:p text:style-name="Text"> <text:s text:c="4"/>Ayuntamiento de Las Palmas de Gran Canaria</text:p>
      <text:p text:style-name="Text"> </text:p>
      <text:p text:style-name="Text"> </text:p>
      <text:p text:style-name="Text"> <text:s text:c="51"/>REGISTRO GENERAL</text:p>
      <text:p text:style-name="Text"> </text:p>
      <text:p text:style-name="Text"> <text:s text:c="119"/>09/10/2024</text:p>
      <text:p text:style-name="Text"> </text:p>
      <text:p text:style-name="Text"> </text:p>
      <text:p text:style-name="Text"> </text:p>
      <text:p text:style-name="Text"> </text:p>
      <text:p text:style-name="Text"> <text:s text:c="156"/>Ref.: JCRJ/ENC/AAV/JFS/SGO/mdps/mpsm</text:p>
      <text:p text:style-name="Text"> <text:s text:c="156"/>Expte.: Resolución definitiva 2024</text:p>
      <text:p text:style-name="Text"> <text:s text:c="156"/>Trámite: Resolución definitiva Convocatoria de Subvenciones en concurrencia competitiva 2024</text:p>
      <text:p text:style-name="Text"> <text:s text:c="219"/>contextos <text:s text:c="6"/>naturales <text:s text:c="3"/>para</text:p>
      <text:p text:style-name="Text"> <text:s text:c="219"/>promover la Inclusión Social de</text:p>
      <text:p text:style-name="Text"> <text:s text:c="166"/>de <text:s text:c="4"/>personas <text:s text:c="3"/>con <text:s text:c="30"/>las personas con Discapacidad</text:p>
      <text:p text:style-name="Text"> <text:s text:c="166"/>Discapacidad <text:s text:c="40"/>Intelectual y del Desarrollo</text:p>
      <text:p text:style-name="Text"> <text:s text:c="166"/>intelectual <text:s text:c="3"/>y <text:s text:c="3"/>del</text:p>
      <text:p text:style-name="Text"> <text:s text:c="166"/>desarrollo (APAELP)</text:p>
      <text:p text:style-name="Text"> <text:s text:c="219"/>TODS sumamos por la Inclusión</text:p>
      <text:p text:style-name="Text"> <text:s text:c="213"/>22 <text:s text:c="41"/>5.714,98 €</text:p>
      <text:p text:style-name="Text"> <text:s text:c="219"/>Social</text:p>
      <text:p text:style-name="Text"> </text:p>
      <text:p text:style-name="Text"> </text:p>
      <text:p text:style-name="Text"> <text:s text:c="166"/>Asociación <text:s text:c="7"/>Gull- <text:s text:c="29"/>Intervención para la Inclusión</text:p>
      <text:p text:style-name="Text"> <text:s text:c="166"/>Lasègue <text:s text:c="4"/>para <text:s text:c="3"/>el <text:s text:c="30"/>Social. Servicios destinados a la</text:p>
      <text:p text:style-name="Text"> <text:s text:c="159"/>17 <text:s text:c="4"/>Estudio y Tratamiento <text:s text:c="11"/>G35566876 23 <text:s text:c="7"/>atención de personas afectadas <text:s text:c="7"/>7.320,29 €</text:p>
      <text:p text:style-name="Text"> <text:s text:c="166"/>de la Anorexia y la <text:s text:c="33"/>por TCA, sus familiares y la</text:p>
      <text:p text:style-name="Text">P006754ad12b090bdf107e81f10a0b1bU</text:p>
      <text:p text:style-name="Text"> </text:p>
      <text:p text:style-name="Text"> </text:p>
      <text:p text:style-name="Text"> </text:p>
      <text:p text:style-name="Text"> </text:p>
      <text:p text:style-name="Text"> <text:s text:c="166"/>Bulimia en Canarias <text:s text:c="33"/>población en general</text:p>
      <text:p text:style-name="Text"> </text:p>
      <text:p text:style-name="Text"> </text:p>
      <text:p text:style-name="Text"> <text:s text:c="166"/>Asociación Canaria de</text:p>
      <text:p text:style-name="Text"> <text:s text:c="166"/>Personas <text:s text:c="9"/>con <text:s text:c="31"/>No me excluyas: Plan integral de</text:p>
      <text:p text:style-name="Text"> <text:s text:c="159"/>18 <text:s text:c="4"/>Trastornos <text:s text:c="22"/>G35663897 24 <text:s text:c="7"/>intervención sobre la desigualdad <text:s text:c="4"/>7.423,81 €</text:p>
      <text:p text:style-name="Text"> <text:s text:c="166"/>Generalizados <text:s text:c="5"/>del <text:s text:c="30"/>en personas autistas y familiares</text:p>
      <text:p text:style-name="Text"> <text:s text:c="166"/>Desarrollo (ACTRADE)</text:p>
      <text:p text:style-name="Text"> </text:p>
      <text:p text:style-name="Text"> </text:p>
      <text:p text:style-name="Text"> <text:s text:c="219"/>Embárriate 2024 Las Palmas de</text:p>
      <text:p text:style-name="Text"> <text:s text:c="219"/>Gran Canaria. Proyecto de</text:p>
      <text:p text:style-name="Text"> <text:s text:c="219"/>prevención <text:s text:c="3"/>de <text:s text:c="3"/>riesgos <text:s text:c="1"/>de</text:p>
      <text:p text:style-name="Text"> <text:s text:c="213"/>25 <text:s text:c="41"/>90.062,73 €</text:p>
      <text:p text:style-name="Text"> <text:s text:c="219"/>exclusión, integración social y</text:p>
      <text:p text:style-name="Text"> <text:s text:c="166"/>Asociación <text:s text:c="42"/>dinamización de los barrios de</text:p>
      <text:p text:style-name="Text"> <text:s text:c="159"/>19 <text:s text:c="4"/>Sociocultural Mojo de <text:s text:c="11"/>G35673342 <text:s text:c="10"/>Las Palmas de Gran Canaria</text:p>
      <text:p text:style-name="Text"> <text:s text:c="166"/>Caña</text:p>
      <text:p text:style-name="Text"> </text:p>
      <text:p text:style-name="Text"> <text:s text:c="219"/>De <text:s text:c="2"/>Belingo. <text:s text:c="1"/>Proyecto de</text:p>
      <text:p text:style-name="Text"> <text:s text:c="213"/>26 <text:s text:c="3"/>acompañamiento a personas <text:s text:c="12"/>42.100,94 €</text:p>
      <text:p text:style-name="Text"> <text:s text:c="219"/>mayores</text:p>
      <text:p text:style-name="Text"> <text:s text:c="61"/>COPIA AUTÉNTICA que puede ser comprobada mediante el Código Seguro de</text:p>
      <text:p text:style-name="Text"> <text:s text:c="64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219"/>Conocer para prevenir, prevenir</text:p>
      <text:p text:style-name="Text"> <text:s text:c="213"/>27 <text:s text:c="41"/>22.132,13 €</text:p>
      <text:p text:style-name="Text"> <text:s text:c="219"/>para vivir</text:p>
      <text:p text:style-name="Text"> <text:s text:c="166"/>Asociación Canaria de</text:p>
      <text:p text:style-name="Text"> <text:s text:c="159"/>20 <text:s text:c="4"/>Cáncer <text:s text:c="3"/>de <text:s text:c="2"/>Mama <text:s text:c="13"/>G35695493</text:p>
      <text:p text:style-name="Text"> <text:s text:c="166"/>(ACCM) <text:s text:c="46"/>Atención integral a mujeres</text:p>
      <text:p text:style-name="Text"> <text:s text:c="213"/>28 <text:s text:c="3"/>afectadas de Cáncer de Mama y <text:s text:c="8"/>22.451,01 €</text:p>
      <text:p text:style-name="Text"> <text:s text:c="219"/>sus familiares</text:p>
      <text:p text:style-name="Text"> </text:p>
      <text:p text:style-name="Text"> </text:p>
      <text:p text:style-name="Text"> <text:s text:c="159"/>21 <text:s text:c="4"/>Fundación <text:s text:c="6"/>Canaria <text:s text:c="9"/>G35820950 29 <text:s text:c="7"/>Servicio de asistencia técnica <text:s text:c="7"/>9.842,70 €</text:p>
      <text:p text:style-name="Text"> <text:s text:c="166"/>Oliver Mayor contra la <text:s text:c="30"/>psicosocial para prevenir la</text:p>
      <text:p text:style-name="Text"> <text:s text:c="166"/>Fibrosis Quística <text:s text:c="35"/>exclusión social de personas con</text:p>
      <text:p text:style-name="Text"> <text:s text:c="219"/>Fibrosis <text:s text:c="3"/>Quística <text:s text:c="4"/>y <text:s text:c="3"/>otras</text:p>
      <text:p text:style-name="Text"> <text:s text:c="219"/>patologías respiratorias crónicas y</text:p>
      <text:p text:style-name="Text"> </text:p>
      <text:p text:style-name="Text"> </text:p>
      <text:p text:style-name="Text"> </text:p>
      <text:p text:style-name="Text"> </text:p>
      <text:p text:style-name="Text"> <text:s text:c="137"/>Documento firmado por: <text:s text:c="106"/>Fecha/hora:</text:p>
      <text:p text:style-name="Text"> <text:s text:c="137"/>JESUS DEL CARMEN ROSALES JIMENEZ <text:s text:c="97"/>09/10/2024 12:45</text:p>
      <text:p text:style-name="Text"> <text:s text:c="137"/>Sede electrónica Ayuntamiento de Las Palmas de Gran Canaria <text:s text:c="70"/>09/10/2024 22:05</text:p>
      <text:p text:style-name="Break"/>
      <text:p text:style-name="Text"> <text:s text:c="49"/>SALIDA</text:p>
      <text:p text:style-name="Text"> </text:p>
      <text:p text:style-name="Text"> </text:p>
      <text:p text:style-name="Text"> </text:p>
      <text:p text:style-name="Text"> <text:s text:c="118"/>2024 - 59959</text:p>
      <text:p text:style-name="Text"> <text:s text:c="4"/>Ayuntamiento de Las Palmas de Gran Canaria</text:p>
      <text:p text:style-name="Text"> </text:p>
      <text:p text:style-name="Text"> </text:p>
      <text:p text:style-name="Text"> <text:s text:c="51"/>REGISTRO GENERAL</text:p>
      <text:p text:style-name="Text"> </text:p>
      <text:p text:style-name="Text"> <text:s text:c="119"/>09/10/2024</text:p>
      <text:p text:style-name="Text"> </text:p>
      <text:p text:style-name="Text"> </text:p>
      <text:p text:style-name="Text"> </text:p>
      <text:p text:style-name="Text"> </text:p>
      <text:p text:style-name="Text"> <text:s text:c="156"/>Ref.: JCRJ/ENC/AAV/JFS/SGO/mdps/mpsm</text:p>
      <text:p text:style-name="Text"> <text:s text:c="156"/>Expte.: Resolución definitiva 2024</text:p>
      <text:p text:style-name="Text"> <text:s text:c="156"/>Trámite: Resolución definitiva Convocatoria de Subvenciones en concurrencia competitiva 2024</text:p>
      <text:p text:style-name="Text"> <text:s text:c="219"/>sus familiares</text:p>
      <text:p text:style-name="Text"> </text:p>
      <text:p text:style-name="Text"> </text:p>
      <text:p text:style-name="Text"> <text:s text:c="213"/>30 <text:s text:c="3"/>Decide-T <text:s text:c="28"/>23.605,18 €</text:p>
      <text:p text:style-name="Text"> </text:p>
      <text:p text:style-name="Text"> <text:s text:c="166"/>Fundación <text:s text:c="11"/>Canaria</text:p>
      <text:p text:style-name="Text"> <text:s text:c="159"/>22 <text:s text:c="37"/>G35863992 <text:s text:c="10"/>Juan Soñador</text:p>
      <text:p text:style-name="Text"> <text:s text:c="166"/>Main</text:p>
      <text:p text:style-name="Text"> <text:s text:c="213"/>31 <text:s text:c="40"/>15.673,02 €</text:p>
      <text:p text:style-name="Text"> </text:p>
      <text:p text:style-name="Text"> </text:p>
      <text:p text:style-name="Text"> </text:p>
      <text:p text:style-name="Text"> <text:s text:c="219"/>Atención Integral e inclusión</text:p>
      <text:p text:style-name="Text"> <text:s text:c="166"/>Asociación Asperger - <text:s text:c="31"/>sociocomunitaria de personas con</text:p>
      <text:p text:style-name="Text"> <text:s text:c="159"/>23 <text:s text:c="37"/>G35872472 32 <text:s text:c="44"/>5.193,92 €</text:p>
      <text:p text:style-name="Text"> <text:s text:c="166"/>TEA Islas Canarias <text:s text:c="34"/>Trastorno del Espectro Autista de</text:p>
      <text:p text:style-name="Text">P006754ad12b090bdf107e81f10a0b1bU</text:p>
      <text:p text:style-name="Text"> </text:p>
      <text:p text:style-name="Text"> </text:p>
      <text:p text:style-name="Text"> </text:p>
      <text:p text:style-name="Text"> </text:p>
      <text:p text:style-name="Text"> <text:s text:c="219"/>grado 1</text:p>
      <text:p text:style-name="Text"> </text:p>
      <text:p text:style-name="Text"> </text:p>
      <text:p text:style-name="Text"> <text:s text:c="166"/>Fundación <text:s text:c="5"/>Canaria <text:s text:c="30"/>Apoyo social y económico a niños</text:p>
      <text:p text:style-name="Text"> <text:s text:c="159"/>24 <text:s text:c="37"/>G76349273 33 <text:s text:c="44"/>13.471,26 €</text:p>
      <text:p text:style-name="Text"> <text:s text:c="166"/>Pequeño Valiente <text:s text:c="36"/>con cáncer y sus familias</text:p>
      <text:p text:style-name="Text"> </text:p>
      <text:p text:style-name="Text"> </text:p>
      <text:p text:style-name="Text"> <text:s text:c="166"/>Asociación</text:p>
      <text:p text:style-name="Text"> <text:s text:c="159"/>25 <text:s text:c="37"/>G35655414 34 <text:s text:c="7"/>Proyecto Almogarén 2024 <text:s text:c="13"/>13.976,71 €</text:p>
      <text:p text:style-name="Text"> <text:s text:c="166"/>“Rehoyando”</text:p>
      <text:p text:style-name="Text"> </text:p>
      <text:p text:style-name="Text"> </text:p>
      <text:p text:style-name="Text"> <text:s text:c="219"/>Prevención de la exclusión social</text:p>
      <text:p text:style-name="Text"> <text:s text:c="219"/>mediante <text:s text:c="9"/>acciones <text:s text:c="5"/>de</text:p>
      <text:p text:style-name="Text"> <text:s text:c="219"/>acercamiento y atención socio</text:p>
      <text:p text:style-name="Text"> <text:s text:c="219"/>sanitaria a personas migrantes y</text:p>
      <text:p text:style-name="Text"> <text:s text:c="219"/>personas <text:s text:c="6"/>en <text:s text:c="3"/>situación <text:s text:c="1"/>de</text:p>
      <text:p text:style-name="Text"> <text:s text:c="159"/>26 <text:s text:c="4"/>Médicos del Mundo <text:s text:c="15"/>G79408852 35 <text:s text:c="7"/>prostitución <text:s text:c="7"/>desde <text:s text:c="5"/>una <text:s text:c="2"/>22.383,95 €</text:p>
      <text:p text:style-name="Text"> <text:s text:c="219"/>perspectivas de derechos, con</text:p>
      <text:p text:style-name="Text"> <text:s text:c="219"/>enfoque <text:s text:c="7"/>de <text:s text:c="5"/>género <text:s text:c="3"/>e</text:p>
      <text:p text:style-name="Text"> <text:s text:c="219"/>interculturalidad</text:p>
      <text:p text:style-name="Text"> <text:s text:c="61"/>COPIA AUTÉNTICA que puede ser comprobada mediante el Código Seguro de</text:p>
      <text:p text:style-name="Text"> <text:s text:c="64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166"/>Asociación</text:p>
      <text:p text:style-name="Text"> <text:s text:c="166"/>Internacional <text:s text:c="13"/>del <text:s text:c="22"/>Servicio <text:s text:c="2"/>de <text:s text:c="4"/>orientación <text:s text:c="3"/>y</text:p>
      <text:p text:style-name="Text"> <text:s text:c="159"/>27 <text:s text:c="37"/>G85590685 36 <text:s text:c="44"/>39.987,95 €</text:p>
      <text:p text:style-name="Text"> <text:s text:c="166"/>Teléfono <text:s text:c="5"/>de <text:s text:c="11"/>la <text:s text:c="22"/>promoción de la Inclusión Social</text:p>
      <text:p text:style-name="Text"> <text:s text:c="166"/>Esperanza</text:p>
      <text:p text:style-name="Text"> </text:p>
      <text:p text:style-name="Text"> </text:p>
      <text:p text:style-name="Text"> <text:s text:c="166"/>Congregación Oblatas</text:p>
      <text:p text:style-name="Text"> <text:s text:c="166"/>del Santísimo Redentor</text:p>
      <text:p text:style-name="Text"> <text:s text:c="159"/>28 <text:s text:c="37"/>R3500444I 37 <text:s text:c="7"/>Casa de acogida Daniela <text:s text:c="13"/>26.653,59 €</text:p>
      <text:p text:style-name="Text"> <text:s text:c="166"/>Cdad. de Las Palmas</text:p>
      <text:p text:style-name="Text"> <text:s text:c="166"/>G.C.</text:p>
      <text:p text:style-name="Text"> </text:p>
      <text:p text:style-name="Text"> </text:p>
      <text:p text:style-name="Text"> <text:s text:c="159"/>29 <text:s text:c="4"/>Asoc. <text:s text:c="10"/>Fraternidad <text:s text:c="5"/>G35244748 38 <text:s text:c="7"/>Una sociedad inclusiva y fraterna <text:s text:c="3"/>2.839,68 €</text:p>
      <text:p text:style-name="Text"> </text:p>
      <text:p text:style-name="Text"> </text:p>
      <text:p text:style-name="Text"> </text:p>
      <text:p text:style-name="Text"> </text:p>
      <text:p text:style-name="Text"> <text:s text:c="137"/>Documento firmado por: <text:s text:c="105"/>Fecha/hora:</text:p>
      <text:p text:style-name="Text"> <text:s text:c="137"/>JESUS DEL CARMEN ROSALES JIMENEZ <text:s text:c="96"/>09/10/2024 12:45</text:p>
      <text:p text:style-name="Text"> <text:s text:c="137"/>Sede electrónica Ayuntamiento de Las Palmas de Gran Canaria <text:s text:c="69"/>09/10/2024 22:05</text:p>
      <text:p text:style-name="Break"/>
      <text:p text:style-name="Text"> <text:s text:c="49"/>SALIDA</text:p>
      <text:p text:style-name="Text"> </text:p>
      <text:p text:style-name="Text"> </text:p>
      <text:p text:style-name="Text"> </text:p>
      <text:p text:style-name="Text"> <text:s text:c="118"/>2024 - 59959</text:p>
      <text:p text:style-name="Text"> <text:s text:c="4"/>Ayuntamiento de Las Palmas de Gran Canaria</text:p>
      <text:p text:style-name="Text"> </text:p>
      <text:p text:style-name="Text"> </text:p>
      <text:p text:style-name="Text"> <text:s text:c="51"/>REGISTRO GENERAL</text:p>
      <text:p text:style-name="Text"> </text:p>
      <text:p text:style-name="Text"> <text:s text:c="119"/>09/10/2024</text:p>
      <text:p text:style-name="Text"> </text:p>
      <text:p text:style-name="Text"> </text:p>
      <text:p text:style-name="Text"> </text:p>
      <text:p text:style-name="Text"> </text:p>
      <text:p text:style-name="Text"> <text:s text:c="156"/>Ref.: JCRJ/ENC/AAV/JFS/SGO/mdps/mpsm</text:p>
      <text:p text:style-name="Text"> <text:s text:c="156"/>Expte.: Resolución definitiva 2024</text:p>
      <text:p text:style-name="Text"> <text:s text:c="156"/>Trámite: Resolución definitiva Convocatoria de Subvenciones en concurrencia competitiva 2024</text:p>
      <text:p text:style-name="Text"> <text:s text:c="166"/>Cristiana de Personas</text:p>
      <text:p text:style-name="Text"> <text:s text:c="166"/>con <text:s text:c="6"/>Discapacidad</text:p>
      <text:p text:style-name="Text"> <text:s text:c="166"/>Frater Las Palmas</text:p>
      <text:p text:style-name="Text"> </text:p>
      <text:p text:style-name="Text"> </text:p>
      <text:p text:style-name="Text"> <text:s text:c="159"/>30 <text:s text:c="4"/>Ejército de Salvación <text:s text:c="11"/>R1500021I 39 <text:s text:c="7"/>Proyecto Integra <text:s text:c="20"/>17.984,61 €</text:p>
      <text:p text:style-name="Text"> </text:p>
      <text:p text:style-name="Text"> </text:p>
      <text:p text:style-name="Text"> <text:s text:c="166"/>Comedor <text:s text:c="8"/>Social</text:p>
      <text:p text:style-name="Text"> <text:s text:c="166"/>Nuestra Señora del <text:s text:c="34"/>Gestión y prestación del servicio</text:p>
      <text:p text:style-name="Text"> <text:s text:c="166"/>Carmen (Cía. Hijas de <text:s text:c="31"/>de comedor para personas en</text:p>
      <text:p text:style-name="Text"> <text:s text:c="159"/>31 <text:s text:c="37"/>R3500458I 40 <text:s text:c="44"/>12.376,75 €</text:p>
      <text:p text:style-name="Text"> <text:s text:c="166"/>la Caridad de San <text:s text:c="35"/>riesgo o en situación de exclusión</text:p>
      <text:p text:style-name="Text"> <text:s text:c="166"/>Vicente <text:s text:c="3"/>de <text:s text:c="3"/>Paul) <text:s text:c="30"/>social</text:p>
      <text:p text:style-name="Text"> <text:s text:c="166"/>Provincia España Sur</text:p>
      <text:p text:style-name="Text">P006754ad12b090bdf107e81f10a0b1bU</text:p>
      <text:p text:style-name="Text"> </text:p>
      <text:p text:style-name="Text"> </text:p>
      <text:p text:style-name="Text"> </text:p>
      <text:p text:style-name="Text"> </text:p>
      <text:p text:style-name="Text"> <text:s text:c="219"/>Acompañamiento integral en</text:p>
      <text:p text:style-name="Text"> <text:s text:c="219"/>atención plena para personas</text:p>
      <text:p text:style-name="Text"> <text:s text:c="213"/>41 <text:s text:c="3"/>adultas <text:s text:c="29"/>42.229,25 €</text:p>
      <text:p text:style-name="Text"> </text:p>
      <text:p text:style-name="Text"> </text:p>
      <text:p text:style-name="Text"> <text:s text:c="166"/>Fundación <text:s text:c="11"/>Canaria</text:p>
      <text:p text:style-name="Text"> <text:s text:c="159"/>32 <text:s text:c="37"/>G35928498</text:p>
      <text:p text:style-name="Text"> <text:s text:c="166"/>FORJA</text:p>
      <text:p text:style-name="Text"> <text:s text:c="219"/>Afronta Atención <text:s text:c="6"/>psicológica</text:p>
      <text:p text:style-name="Text"> <text:s text:c="213"/>42 <text:s text:c="3"/>especializada para personas en <text:s text:c="6"/>41.072,39 €</text:p>
      <text:p text:style-name="Text"> <text:s text:c="219"/>situación de Exclusión Social.</text:p>
      <text:p text:style-name="Text"> </text:p>
      <text:p text:style-name="Text"> </text:p>
      <text:p text:style-name="Text"> <text:s text:c="213"/>43 <text:s text:c="3"/>Canarias controla con buena vida <text:s text:c="4"/>47.683,30 €</text:p>
      <text:p text:style-name="Text"> </text:p>
      <text:p text:style-name="Text"> </text:p>
      <text:p text:style-name="Text"> <text:s text:c="166"/>Asociación <text:s text:c="6"/>de</text:p>
      <text:p text:style-name="Text"> <text:s text:c="219"/>Prevención de la exclusión social</text:p>
      <text:p text:style-name="Text"> <text:s text:c="166"/>Enfermedades</text:p>
      <text:p text:style-name="Text"> <text:s text:c="159"/>33 <text:s text:c="37"/>G35950500 44 <text:s text:c="7"/>en personas con enfermedades <text:s text:c="8"/>9.663,78 €</text:p>
      <text:p text:style-name="Text"> <text:s text:c="166"/>Neuromusculares <text:s text:c="1"/>de</text:p>
      <text:p text:style-name="Text"> <text:s text:c="219"/>neuromusculares</text:p>
      <text:p text:style-name="Text"> <text:s text:c="166"/>Canarias (ASENECAN)</text:p>
      <text:p text:style-name="Text"> <text:s text:c="61"/>COPIA AUTÉNTICA que puede ser comprobada mediante el Código Seguro de</text:p>
      <text:p text:style-name="Text"> <text:s text:c="64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219"/>Atención integral a personas en</text:p>
      <text:p text:style-name="Text"> <text:s text:c="166"/>Comunidad <text:s text:c="6"/>Sor <text:s text:c="33"/>situación de exclusión social Casa</text:p>
      <text:p text:style-name="Text"> <text:s text:c="159"/>34 <text:s text:c="4"/>Lorenza Hijas de la <text:s text:c="13"/>R3500453J 45 <text:s text:c="7"/>– hogar Sor Lorenza <text:s text:c="17"/>39.987,95 €</text:p>
      <text:p text:style-name="Text"> <text:s text:c="166"/>Caridad</text:p>
      <text:p text:style-name="Text"> </text:p>
      <text:p text:style-name="Text"> </text:p>
      <text:p text:style-name="Text"> </text:p>
      <text:p text:style-name="Text"> <text:s text:c="166"/>Asociación Parkinson</text:p>
      <text:p text:style-name="Text"> <text:s text:c="219"/>Soledad no deseada: el primer</text:p>
      <text:p text:style-name="Text"> <text:s text:c="159"/>35 <text:s text:c="4"/>Gran <text:s text:c="5"/>Canaria <text:s text:c="1"/>y <text:s text:c="12"/>G35414903 46 <text:s text:c="44"/>3.035,69 €</text:p>
      <text:p text:style-name="Text"> <text:s text:c="219"/>eslabón de la cadena social</text:p>
      <text:p text:style-name="Text"> <text:s text:c="166"/>patologías afines.</text:p>
      <text:p text:style-name="Text"> </text:p>
      <text:p text:style-name="Text"> </text:p>
      <text:p text:style-name="Text"> <text:s text:c="159"/>36 <text:s text:c="4"/>Asociación Provincial <text:s text:c="11"/>G35302785 47 <text:s text:c="7"/>Programa de acción social- <text:s text:c="10"/>20.133,26 €</text:p>
      <text:p text:style-name="Text"> <text:s text:c="166"/>de Esclerosis Múltiple <text:s text:c="30"/>Prevención de la exclusión social</text:p>
      <text:p text:style-name="Text"> </text:p>
      <text:p text:style-name="Text"> </text:p>
      <text:p text:style-name="Text"> </text:p>
      <text:p text:style-name="Text"> </text:p>
      <text:p text:style-name="Text"> <text:s text:c="137"/>Documento firmado por: <text:s text:c="105"/>Fecha/hora:</text:p>
      <text:p text:style-name="Text"> <text:s text:c="137"/>JESUS DEL CARMEN ROSALES JIMENEZ <text:s text:c="96"/>09/10/2024 12:45</text:p>
      <text:p text:style-name="Text"> <text:s text:c="137"/>Sede electrónica Ayuntamiento de Las Palmas de Gran Canaria <text:s text:c="69"/>09/10/2024 22:05</text:p>
      <text:p text:style-name="Break"/>
      <text:p text:style-name="Text"> <text:s text:c="49"/>SALIDA</text:p>
      <text:p text:style-name="Text"> </text:p>
      <text:p text:style-name="Text"> </text:p>
      <text:p text:style-name="Text"> </text:p>
      <text:p text:style-name="Text"> <text:s text:c="118"/>2024 - 59959</text:p>
      <text:p text:style-name="Text"> <text:s text:c="4"/>Ayuntamiento de Las Palmas de Gran Canaria</text:p>
      <text:p text:style-name="Text"> </text:p>
      <text:p text:style-name="Text"> </text:p>
      <text:p text:style-name="Text"> <text:s text:c="51"/>REGISTRO GENERAL</text:p>
      <text:p text:style-name="Text"> </text:p>
      <text:p text:style-name="Text"> <text:s text:c="119"/>09/10/2024</text:p>
      <text:p text:style-name="Text"> </text:p>
      <text:p text:style-name="Text"> </text:p>
      <text:p text:style-name="Text"> </text:p>
      <text:p text:style-name="Text"> </text:p>
      <text:p text:style-name="Text"> <text:s text:c="156"/>Ref.: JCRJ/ENC/AAV/JFS/SGO/mdps/mpsm</text:p>
      <text:p text:style-name="Text"> <text:s text:c="156"/>Expte.: Resolución definitiva 2024</text:p>
      <text:p text:style-name="Text"> <text:s text:c="156"/>Trámite: Resolución definitiva Convocatoria de Subvenciones en concurrencia competitiva 2024</text:p>
      <text:p text:style-name="Text"> <text:s text:c="219"/>asociada a la Esclerosis Múltiple</text:p>
      <text:p text:style-name="Text"> </text:p>
      <text:p text:style-name="Text"> </text:p>
      <text:p text:style-name="Text"> <text:s text:c="219"/>Atención integral a personas en</text:p>
      <text:p text:style-name="Text"> <text:s text:c="213"/>48 <text:s text:c="3"/>riesgo de exclusión social en <text:s text:c="11"/>31.097,02 €</text:p>
      <text:p text:style-name="Text"> <text:s text:c="219"/>hogares funcionales</text:p>
      <text:p text:style-name="Text"> </text:p>
      <text:p text:style-name="Text"> </text:p>
      <text:p text:style-name="Text"> <text:s text:c="219"/>Centro de formación adaptada</text:p>
      <text:p text:style-name="Text"> <text:s text:c="160"/>37 Fundación Ser <text:s text:c="22"/>G82725516 49 <text:s text:c="48"/>21.005,57 €</text:p>
      <text:p text:style-name="Text"> <text:s text:c="219"/>para la inclusión social</text:p>
      <text:p text:style-name="Text"> </text:p>
      <text:p text:style-name="Text"> </text:p>
      <text:p text:style-name="Text"> <text:s text:c="219"/>Centro de Habilitación social</text:p>
      <text:p text:style-name="Text"> <text:s text:c="213"/>50 <text:s text:c="3"/>como precursor de la Inclusión <text:s text:c="10"/>21.562,59 €</text:p>
      <text:p text:style-name="Text">P006754ad12b090bdf107e81f10a0b1bU</text:p>
      <text:p text:style-name="Text"> </text:p>
      <text:p text:style-name="Text"> </text:p>
      <text:p text:style-name="Text"> </text:p>
      <text:p text:style-name="Text"> </text:p>
      <text:p text:style-name="Text"> <text:s text:c="219"/>Social</text:p>
      <text:p text:style-name="Text"> </text:p>
      <text:p text:style-name="Text"> </text:p>
      <text:p text:style-name="Text"> <text:s text:c="213"/>51 <text:s text:c="3"/>Nuevas oportunidades sociales V <text:s text:c="9"/>19.203,51 €</text:p>
      <text:p text:style-name="Text"> <text:s text:c="166"/>Asociación <text:s text:c="5"/>Social</text:p>
      <text:p text:style-name="Text"> <text:s text:c="159"/>38 <text:s text:c="37"/>G76238013</text:p>
      <text:p text:style-name="Text"> <text:s text:c="166"/>Oportunidades de vida</text:p>
      <text:p text:style-name="Text"> <text:s text:c="213"/>52 <text:s text:c="3"/>Guaguaseo 2024 <text:s text:c="26"/>42.673,48 €</text:p>
      <text:p text:style-name="Text"> </text:p>
      <text:p text:style-name="Text"> </text:p>
      <text:p text:style-name="Text"> <text:s text:c="219"/>Integración social de grupos de</text:p>
      <text:p text:style-name="Text"> <text:s text:c="166"/>Asociación Movimiento</text:p>
      <text:p text:style-name="Text"> <text:s text:c="219"/>menores en riesgo de exclusión</text:p>
      <text:p text:style-name="Text"> <text:s text:c="159"/>39 <text:s text:c="4"/>Junior de Canarias <text:s text:c="14"/>G35432921 53 <text:s text:c="48"/>5.340,19 €</text:p>
      <text:p text:style-name="Text"> <text:s text:c="219"/>social en barrios de Las Palmas</text:p>
      <text:p text:style-name="Text"> <text:s text:c="166"/>(JUNIORCAN)</text:p>
      <text:p text:style-name="Text"> <text:s text:c="219"/>de Gran Canaria 2024</text:p>
      <text:p text:style-name="Text"> </text:p>
      <text:p text:style-name="Text"> </text:p>
      <text:p text:style-name="Text"> <text:s text:c="219"/>Apoyo a las unidades familiares</text:p>
      <text:p text:style-name="Text"> <text:s text:c="219"/>en el fortalecimiento de la</text:p>
      <text:p text:style-name="Text"> <text:s text:c="166"/>Ciudad San Juan de <text:s text:c="17"/>R- <text:s text:c="14"/>parentalidad/marentalidad positiva</text:p>
      <text:p text:style-name="Text"> <text:s text:c="159"/>40 <text:s text:c="46"/>54 <text:s text:c="49"/>7.511,00 €</text:p>
      <text:p text:style-name="Text"> <text:s text:c="166"/>Dios <text:s text:c="28"/>3500084C <text:s text:c="11"/>en situaciones de vulnerabilidad</text:p>
      <text:p text:style-name="Text"> <text:s text:c="219"/>con hijos/as con discapacidad o</text:p>
      <text:p text:style-name="Text"> <text:s text:c="219"/>riesgo de padecerla</text:p>
      <text:p text:style-name="Text"> <text:s text:c="61"/>COPIA AUTÉNTICA que puede ser comprobada mediante el Código Seguro de</text:p>
      <text:p text:style-name="Text"> </text:p>
      <text:p text:style-name="Text"> </text:p>
      <text:p text:style-name="Text"> </text:p>
      <text:p text:style-name="Text"> </text:p>
      <text:p text:style-name="Text"> <text:s text:c="166"/>Asociación de personas</text:p>
      <text:p text:style-name="Text"> <text:s text:c="64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166"/>con Sordoceguera de <text:s text:c="33"/>Servicio de Acceso <text:s text:c="13"/>a <text:s text:c="2"/>la</text:p>
      <text:p text:style-name="Text"> <text:s text:c="159"/>41 <text:s text:c="37"/>G76715234 55 <text:s text:c="48"/>2.007,85 €</text:p>
      <text:p text:style-name="Text"> <text:s text:c="166"/>Canarias – ASOCIDE <text:s text:c="34"/>Información y al Entorno</text:p>
      <text:p text:style-name="Text"> <text:s text:c="166"/>Canarias.</text:p>
      <text:p text:style-name="Text"> </text:p>
      <text:p text:style-name="Text"> </text:p>
      <text:p text:style-name="Text"> <text:s text:c="166"/>Asociación <text:s text:c="9"/>Pandora</text:p>
      <text:p text:style-name="Text"> <text:s text:c="159"/>42 <text:s text:c="4"/>Desarrollo <text:s text:c="10"/>Actitud <text:s text:c="4"/>G76261742 56 <text:s text:c="7"/>Matría <text:s text:c="34"/>65.931,19 €</text:p>
      <text:p text:style-name="Text"> <text:s text:c="166"/>Creadora.</text:p>
      <text:p text:style-name="Text"> </text:p>
      <text:p text:style-name="Text"> </text:p>
      <text:p text:style-name="Text"> </text:p>
      <text:p text:style-name="Text"> </text:p>
      <text:p text:style-name="Text"> <text:s text:c="137"/>Documento firmado por: <text:s text:c="109"/>Fecha/hora:</text:p>
      <text:p text:style-name="Text"> <text:s text:c="137"/>JESUS DEL CARMEN ROSALES JIMENEZ <text:s text:c="103"/>09/10/2024 12:45</text:p>
      <text:p text:style-name="Text"> <text:s text:c="137"/>Sede electrónica Ayuntamiento de Las Palmas de Gran Canaria <text:s text:c="76"/>09/10/2024 22:05</text:p>
      <text:p text:style-name="Break"/>
      <text:p text:style-name="Text"> <text:s text:c="49"/>SALIDA</text:p>
      <text:p text:style-name="Text"> </text:p>
      <text:p text:style-name="Text"> </text:p>
      <text:p text:style-name="Text"> </text:p>
      <text:p text:style-name="Text"> <text:s text:c="118"/>2024 - 59959</text:p>
      <text:p text:style-name="Text"> <text:s text:c="4"/>Ayuntamiento de Las Palmas de Gran Canaria</text:p>
      <text:p text:style-name="Text"> </text:p>
      <text:p text:style-name="Text"> </text:p>
      <text:p text:style-name="Text"> <text:s text:c="51"/>REGISTRO GENERAL</text:p>
      <text:p text:style-name="Text"> </text:p>
      <text:p text:style-name="Text"> <text:s text:c="119"/>09/10/2024</text:p>
      <text:p text:style-name="Text"> </text:p>
      <text:p text:style-name="Text"> </text:p>
      <text:p text:style-name="Text"> </text:p>
      <text:p text:style-name="Text"> </text:p>
      <text:p text:style-name="Text"> <text:s text:c="156"/>Ref.: JCRJ/ENC/AAV/JFS/SGO/mdps/mpsm</text:p>
      <text:p text:style-name="Text"> <text:s text:c="156"/>Expte.: Resolución definitiva 2024</text:p>
      <text:p text:style-name="Text"> <text:s text:c="156"/>Trámite: Resolución definitiva Convocatoria de Subvenciones en concurrencia competitiva 2024</text:p>
      <text:p text:style-name="Text"> <text:s text:c="166"/>Asociación Canaria de</text:p>
      <text:p text:style-name="Text"> <text:s text:c="166"/>Mediadores <text:s text:c="42"/>Servicio de Atención Integral a</text:p>
      <text:p text:style-name="Text"> <text:s text:c="159"/>43 <text:s text:c="37"/>G35883503 57 <text:s text:c="47"/>7.770,16 €</text:p>
      <text:p text:style-name="Text"> <text:s text:c="166"/>Interculturales <text:s text:c="37"/>Personas Inmigrantes.</text:p>
      <text:p text:style-name="Text"> <text:s text:c="166"/>(ACAMEI).</text:p>
      <text:p text:style-name="Text"> </text:p>
      <text:p text:style-name="Text"> </text:p>
      <text:p text:style-name="Text"> <text:s text:c="166"/>Asociación El Patio de</text:p>
      <text:p text:style-name="Text"> <text:s text:c="159"/>44 <text:s text:c="37"/>G35824200 58 <text:s text:c="7"/>Convivencia e interculturalidad <text:s text:c="8"/>2.520,83 €</text:p>
      <text:p text:style-name="Text"> <text:s text:c="166"/>las Culturas</text:p>
      <text:p text:style-name="Text"> </text:p>
      <text:p text:style-name="Text"> </text:p>
      <text:p text:style-name="Text"> <text:s text:c="166"/>Up2u project depende</text:p>
      <text:p text:style-name="Text"> <text:s text:c="159"/>45 <text:s text:c="37"/>G76294933 59 <text:s text:c="7"/>Generaciones <text:s text:c="27"/>2.683,54 €</text:p>
      <text:p text:style-name="Text"> <text:s text:c="166"/>de ti</text:p>
      <text:p text:style-name="Text">P006754ad12b090bdf107e81f10a0b1bU</text:p>
      <text:p text:style-name="Text"> </text:p>
      <text:p text:style-name="Text"> </text:p>
      <text:p text:style-name="Text"> </text:p>
      <text:p text:style-name="Text"> </text:p>
      <text:p text:style-name="Text"> <text:s text:c="219"/>Almuerzos familiares Las Palmas</text:p>
      <text:p text:style-name="Text"> <text:s text:c="166"/>Asociación Las Palmas</text:p>
      <text:p text:style-name="Text"> <text:s text:c="159"/>46 <text:s text:c="37"/>G76365410 60 <text:s text:c="7"/>invita para residentes en la ciudad <text:s text:c="4"/>24.217,86 €</text:p>
      <text:p text:style-name="Text"> <text:s text:c="166"/>Invita</text:p>
      <text:p text:style-name="Text"> <text:s text:c="219"/>de Las Palmas de Gran Canaria</text:p>
      <text:p text:style-name="Text"> </text:p>
      <text:p text:style-name="Text"> </text:p>
      <text:p text:style-name="Text"> <text:s text:c="166"/>Asociación Extranjeros</text:p>
      <text:p text:style-name="Text"> <text:s text:c="219"/>Reconstruyendo vidas por nuevos</text:p>
      <text:p text:style-name="Text"> <text:s text:c="159"/>47 <text:s text:c="4"/>sin <text:s text:c="2"/>Barreras <text:s text:c="4"/>Las <text:s text:c="10"/>G76324193 61 <text:s text:c="47"/>28.828,52 €</text:p>
      <text:p text:style-name="Text"> <text:s text:c="219"/>caminos</text:p>
      <text:p text:style-name="Text"> <text:s text:c="166"/>Palmas.</text:p>
      <text:p text:style-name="Text"> </text:p>
      <text:p text:style-name="Text"> </text:p>
      <text:p text:style-name="Text"> <text:s text:c="219"/>Apoyo a la integración a través de</text:p>
      <text:p text:style-name="Text"> <text:s text:c="159"/>48 <text:s text:c="4"/>Provivienda <text:s text:c="21"/>G79408696 62 <text:s text:c="7"/>la vivienda para colectivos con <text:s text:c="8"/>26.373,15 €</text:p>
      <text:p text:style-name="Text"> <text:s text:c="219"/>dificultades</text:p>
      <text:p text:style-name="Text"> </text:p>
      <text:p text:style-name="Text"> </text:p>
      <text:p text:style-name="Text"> <text:s text:c="219"/>Atención Psicosocial a enfermos</text:p>
      <text:p text:style-name="Text"> <text:s text:c="219"/>oncohematológicos <text:s text:c="5"/>y <text:s text:c="3"/>sus</text:p>
      <text:p text:style-name="Text"> <text:s text:c="166"/>Fundación <text:s text:c="9"/>Alejandro</text:p>
      <text:p text:style-name="Text"> <text:s text:c="159"/>49 <text:s text:c="37"/>G35215953 63 <text:s text:c="7"/>familiares residentes en el <text:s text:c="12"/>6.671,89 €</text:p>
      <text:p text:style-name="Text"> <text:s text:c="166"/>Da Silva</text:p>
      <text:p text:style-name="Text"> <text:s text:c="219"/>municipio de Las Palmas de Gran</text:p>
      <text:p text:style-name="Text"> <text:s text:c="219"/>Canaria</text:p>
      <text:p text:style-name="Text"> <text:s text:c="61"/>COPIA AUTÉNTICA que puede ser comprobada mediante el Código Seguro de</text:p>
      <text:p text:style-name="Text"> </text:p>
      <text:p text:style-name="Text"> </text:p>
      <text:p text:style-name="Text"> </text:p>
      <text:p text:style-name="Text"> </text:p>
      <text:p text:style-name="Text"> <text:s text:c="251"/>TOTAL <text:s text:c="2"/>1.250.000 €</text:p>
      <text:p text:style-name="Text"> <text:s text:c="64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156"/>CUARTO.- Notificar a las entidades interesadas en los términos previstos en la convocatoria.</text:p>
      <text:p text:style-name="Text"> </text:p>
      <text:p text:style-name="Text"> </text:p>
      <text:p text:style-name="Text"> <text:s text:c="156"/>QUINTO.- Contra el acto expreso, que es definitivo en vía administrativa, se podrá interponer en el plazo de DOS</text:p>
      <text:p text:style-name="Text"> <text:s text:c="156"/>MESES, contados desde el día siguiente al de la recepción de su notificación, RECURSO CONTENCIOSO-</text:p>
      <text:p text:style-name="Text"> <text:s text:c="156"/>ADMINISTRATIVO ante el Juzgado de lo Contencioso-Administrativo de Las Palmas que por reparto corresponda,</text:p>
      <text:p text:style-name="Text"> <text:s text:c="156"/>a tenor de lo establecido en el artículo 46 de la Ley 29/1998, de 13 de julio, Reguladora de la Jurisdicción</text:p>
      <text:p text:style-name="Text"> <text:s text:c="156"/>Contencioso-Administrativa, en concordancia con el artículo 123.1 de la Ley 39/2015, de 1 de octubre, del</text:p>
      <text:p text:style-name="Text"> <text:s text:c="156"/>Procedimiento Administrativo Común de las Administraciones Públicas.</text:p>
      <text:p text:style-name="Text"> </text:p>
      <text:p text:style-name="Text"> </text:p>
      <text:p text:style-name="Text"> </text:p>
      <text:p text:style-name="Text"> </text:p>
      <text:p text:style-name="Text"> <text:s text:c="137"/>Documento firmado por: <text:s text:c="108"/>Fecha/hora:</text:p>
      <text:p text:style-name="Text"> <text:s text:c="137"/>JESUS DEL CARMEN ROSALES JIMENEZ <text:s text:c="99"/>09/10/2024 12:45</text:p>
      <text:p text:style-name="Text"> <text:s text:c="137"/>Sede electrónica Ayuntamiento de Las Palmas de Gran Canaria <text:s text:c="72"/>09/10/2024 22:05</text:p>
      <text:p text:style-name="Break"/>
      <text:p text:style-name="Text"> <text:s text:c="49"/>SALIDA</text:p>
      <text:p text:style-name="Text"> </text:p>
      <text:p text:style-name="Text"> </text:p>
      <text:p text:style-name="Text"> </text:p>
      <text:p text:style-name="Text"> <text:s text:c="118"/>2024 - 59959</text:p>
      <text:p text:style-name="Text"> <text:s text:c="4"/>Ayuntamiento de Las Palmas de Gran Canaria</text:p>
      <text:p text:style-name="Text"> </text:p>
      <text:p text:style-name="Text"> </text:p>
      <text:p text:style-name="Text"> <text:s text:c="51"/>REGISTRO GENERAL</text:p>
      <text:p text:style-name="Text"> </text:p>
      <text:p text:style-name="Text"> <text:s text:c="119"/>09/10/2024</text:p>
      <text:p text:style-name="Text"> </text:p>
      <text:p text:style-name="Text"> </text:p>
      <text:p text:style-name="Text"> </text:p>
      <text:p text:style-name="Text"> </text:p>
      <text:p text:style-name="Text"> <text:s text:c="156"/>Ref.: JCRJ/ENC/AAV/JFS/SGO/mdps/mpsm</text:p>
      <text:p text:style-name="Text"> <text:s text:c="156"/>Expte.: Resolución definitiva 2024</text:p>
      <text:p text:style-name="Text"> <text:s text:c="156"/>Trámite: Resolución definitiva Convocatoria de Subvenciones en concurrencia competitiva 2024</text:p>
      <text:p text:style-name="Text"> <text:s text:c="156"/>No obstante, con carácter potestativo y previo al recurso contencioso-administrativo, señalado en el párrafo anterior,</text:p>
      <text:p text:style-name="Text"> <text:s text:c="156"/>contra el acto expreso que se le notifica, podrá usted interponer RECURSO DE REPOSICIÓN, ante el mismo</text:p>
      <text:p text:style-name="Text"> <text:s text:c="156"/>órgano que lo ha dictado, en el plazo de UN MES, que se contará desde el día siguiente al de la fecha de la</text:p>
      <text:p text:style-name="Text"> <text:s text:c="156"/>recepción de la presente notificación, de conformidad con lo dispuesto en el artículo 124.1 de la Ley 39/2015, de 1</text:p>
      <text:p text:style-name="Text"> <text:s text:c="156"/>de octubre, del Procedimiento Administrativo Común de las Administraciones Públicas.</text:p>
      <text:p text:style-name="Text"> </text:p>
      <text:p text:style-name="Text"> </text:p>
      <text:p text:style-name="Text"> <text:s text:c="156"/>A tenor del apartado 2 del artículo 124 de la Ley 39/2015, de 1 de octubre, del Procedimiento Administrativo Común</text:p>
      <text:p text:style-name="Text"> <text:s text:c="156"/>de las Administraciones Públicas, el plazo máximo para dictar y notificar la resolución del recurso será de UN MES;</text:p>
      <text:p text:style-name="Text"> <text:s text:c="156"/>transcurrido dicho plazo sin haberse notificado resolución expresa, de conformidad con el artículo 24.1, párrafo</text:p>
      <text:p text:style-name="Text"> <text:s text:c="156"/>tercero, de la ley referida, se producirá silencio administrativo desestimatorio, y podrá interponer recurso</text:p>
      <text:p text:style-name="Text"> <text:s text:c="156"/>contencioso-administrativo en el plazo de SEIS MESES, computados a partir del día siguiente a aquel en el que el</text:p>
      <text:p text:style-name="Text"> <text:s text:c="156"/>recurso potestativo de reposición debe entenderse desestimado por silencio administrativo.</text:p>
      <text:p text:style-name="Text">P006754ad12b090bdf107e81f10a0b1bU</text:p>
      <text:p text:style-name="Text"> </text:p>
      <text:p text:style-name="Text"> </text:p>
      <text:p text:style-name="Text"> </text:p>
      <text:p text:style-name="Text"> </text:p>
      <text:p text:style-name="Text"> <text:s text:c="156"/>Todo ello sin perjuicio de cualquiera otra acción o recurso que estimare oportuno interponer para la mejor defensa</text:p>
      <text:p text:style-name="Text"> <text:s text:c="156"/>de sus derechos.</text:p>
      <text:p text:style-name="Text"> </text:p>
      <text:p text:style-name="Text"> </text:p>
      <text:p text:style-name="Text"> </text:p>
      <text:p text:style-name="Text"> </text:p>
      <text:p text:style-name="Text"> <text:s text:c="156"/>Las Palmas de Gran Canaria. La concejala de gobierno del Área de Bienestar Social, Saludable, Deportivo e</text:p>
      <text:p text:style-name="Text"> <text:s text:c="156"/>Igualdad, Diversidad, Participación Ciudadana y Juventud, (Decreto 26777/2023, de 26 de junio) MARIA DEL</text:p>
      <text:p text:style-name="Text"> <text:s text:c="156"/>CARMEN VARGAS PALMÉS</text:p>
      <text:p text:style-name="Text"> </text:p>
      <text:p text:style-name="Text"> <text:s text:c="156"/>Dada con la intervención del Secretario General Técnico de la Junta de Gobierno de la Ciudad de Las Palmas de</text:p>
      <text:p text:style-name="Text"> <text:s text:c="156"/>Gran Canaria, conforme a lo establecido en la Disposición Adicional 8.ª de la Ley 7/1985, de 2 de abril, Reguladora</text:p>
      <text:p text:style-name="Text"> <text:s text:c="156"/>de las Bases del Régimen Local y el artículo 28 del Reglamento Orgánico del Gobierno y de la Administración del</text:p>
      <text:p text:style-name="Text"> <text:s text:c="156"/>Ayuntamiento de Las Palmas de Gran Canaria.</text:p>
      <text:p text:style-name="Text"> </text:p>
      <text:p text:style-name="Text"> <text:s text:c="156"/>Las Palmas de Gran Canaria.El Secretario General Técnico de la Junta de Gobierno de la Ciudad de Las Palmas de</text:p>
      <text:p text:style-name="Text"> <text:s text:c="156"/>Gran Canaria ANTONIO JOSE MUÑECAS RODRIGO”</text:p>
      <text:p text:style-name="Text"> </text:p>
      <text:p text:style-name="Text"> </text:p>
      <text:p text:style-name="Text"> </text:p>
      <text:p text:style-name="Text"> <text:s text:c="156"/>Las Palmas de Gran Canaria.</text:p>
      <text:p text:style-name="Text"> <text:s text:c="61"/>COPIA AUTÉNTICA que puede ser comprobada mediante el Código Seguro de</text:p>
      <text:p text:style-name="Text"> <text:s text:c="64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195"/>la Jefa de Sección de Servicios Sociales</text:p>
      <text:p text:style-name="Text"> <text:s text:c="193"/>(P.S. Resolución 1827/2022, de 25 de enero)</text:p>
      <text:p text:style-name="Text"> <text:s text:c="171"/>La Jefa de Sección de Gestión Económico-Presupuestaria del Servicio de Bienestar Social</text:p>
      <text:p text:style-name="Text"> <text:s text:c="194"/>JESUS DEL CARMEN ROSALES JIMENEZ</text:p>
      <text:p text:style-name="Text"> </text:p>
      <text:p text:style-name="Text"> </text:p>
      <text:p text:style-name="Text"> </text:p>
      <text:p text:style-name="Text"> </text:p>
      <text:p text:style-name="Text"> <text:s text:c="137"/>Documento firmado por: <text:s text:c="109"/>Fecha/hora:</text:p>
      <text:p text:style-name="Text"> <text:s text:c="137"/>JESUS DEL CARMEN ROSALES JIMENEZ <text:s text:c="100"/>09/10/2024 12:45</text:p>
      <text:p text:style-name="Text"> <text:s text:c="137"/>Sede electrónica Ayuntamiento de Las Palmas de Gran Canaria <text:s text:c="73"/>09/10/2024 22:05</text:p>
    </office:tex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styles>
    <style:style style:name="Text" style:family="paragraph" style:display-name="Text">
      <style:text-properties fo:font-family="Liberation Mono" fo:font-size="7.5pt"/>
      <style:paragraph-properties fo:margin-bottom="0cm" fo:margin-top="0cm"/>
    </style:style>
    <style:style style:name="Break" style:family="paragraph" style:display-name="Break">
      <style:paragraph-properties fo:break-before="page"/>
    </style:style>
  </office:styles>
  <office:automatic-styles>
    <style:page-layout style:name="A4">
      <style:page-layout-properties fo:page-width="21cm" fo:page-height="29.7cm" fo:margin-top="1cm" fo:margin-bottom="1cm" fo:margin-left="1cm" fo:margin-right="1cm"/>
    </style:page-layout>
  </office:automatic-styles>
  <office:master-styles>
    <style:master-page style:name="Standard" style:page-layout-name="A4" style:display-name="Standard"/>
  </office:master-styles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meta>
    <meta:generator>ODFPY/1.4.1</meta:generator>
  </office:meta>
</office:document-meta>
</file>