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Pictures/E74EF1AD237C44E5B7008ECF084DCF38.png" manifest:media-type="image/png"/>
  <manifest:file-entry manifest:full-path="Pictures/30B13E864620464B9BCC5C4319AF9003.png" manifest:media-type="image/png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><draw:frame svg:width="18.2cm" svg:height="25.75cm" text:anchor-type="paragraph"><draw:image xlink:href="Pictures/E74EF1AD237C44E5B7008ECF084DCF38.png" xlink:type="simple" xlink:show="embed" xlink:actuate="onLoad"/></draw:frame></text:p>
      <text:p text:style-name="PageBreak"/>
      <text:p><draw:frame svg:width="18.2cm" svg:height="25.75cm" text:anchor-type="paragraph"><draw:image xlink:href="Pictures/30B13E864620464B9BCC5C4319AF9003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