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7"/>ASOCIACIÓN DE FAMILIAS DE PERSONAS CON AUTISMO DE LAS PALMAS</text:p>
      <text:p text:style-name="Text"> <text:s text:c="17"/>(APNALP)</text:p>
      <text:p text:style-name="Text"> <text:s text:c="17"/>CIF: G35042977</text:p>
      <text:p text:style-name="Text"> <text:s text:c="17"/>CALLE ANTONIO MANCHADO VIGLIETTI, 1</text:p>
      <text:p text:style-name="Text"> <text:s text:c="17"/>CP: 35005 LAS PALMA DE GRAN CANARIA. LAS PALMAS</text:p>
      <text:p text:style-name="Text"> </text:p>
      <text:p text:style-name="Text"> <text:s text:c="17"/>Por la presente se le comunica que mediante Resolución CGC/2024/4886 con firma</text:p>
      <text:p text:style-name="Text"> <text:s text:c="17"/>electrónica de fecha 10 de junio de 2024, por el Sr. Consejero de Área de Empleo y</text:p>
      <text:p text:style-name="Text"> <text:s text:c="17"/>Desarrollo Local se ha dictado RESOLUCIÓN DE CONCESIÓN DE SUBVENCIÓN</text:p>
      <text:p text:style-name="Text"> <text:s text:c="17"/>NOMINATIVA PARA EL PROYECTO “SERVICIO DE PREPARACIÓN PARA EL EMPLEO</text:p>
      <text:p text:style-name="Text"> <text:s text:c="17"/>Y EMPLEO CON APOYO” ANUALIDAD 2024.</text:p>
      <text:p text:style-name="Text"> </text:p>
      <text:p text:style-name="Text"> <text:s text:c="17"/>Los anexos citados en esta resolución serán remitidos a la dirección de correo electrónico</text:p>
      <text:p text:style-name="Text"> <text:s text:c="17"/>indicada en su solicitud y serán publicados, junto a la citada resolución, en la página web</text:p>
      <text:p text:style-name="Text"> <text:s text:c="17"/>del Cabildo de Gran Canaria.</text:p>
      <text:p text:style-name="Text"> </text:p>
      <text:p text:style-name="Text"> <text:s text:c="17"/>Se le transcribe el contenido de la resolución de concesión:</text:p>
      <text:p text:style-name="Text"> </text:p>
      <text:p text:style-name="Text"> </text:p>
      <text:p text:style-name="Text"> <text:s text:c="77"/>“RESOLUCIÓN</text:p>
      <text:p text:style-name="Text"> </text:p>
      <text:p text:style-name="Text"> <text:s text:c="26"/>09-.NOM2024-APNALP <text:s text:c="84"/>Sig: RBA/milg</text:p>
      <text:p text:style-name="Text"> </text:p>
      <text:p text:style-name="Text"> <text:s text:c="26"/>Asunto: Concesión de subvención nominativa 2024</text:p>
      <text:p text:style-name="Text"> <text:s text:c="26"/>Entidad Beneficiaria: ASOCIACIÓN DE FAMILIAS DE PERSONAS CON AUTISMO DE</text:p>
      <text:p text:style-name="Text"> <text:s text:c="26"/>LAS PALMAS (APNALP)</text:p>
      <text:p text:style-name="Text"> <text:s text:c="26"/>NIF: G35042977</text:p>
      <text:p text:style-name="Text"> <text:s text:c="26"/>SUBVENCIÓN NOMINATIVA PARA EL PROYECTO “SERVICIO DE PREPARACIÓN</text:p>
      <text:p text:style-name="Text"> <text:s text:c="26"/>PARA EL EMPLEO Y EMPLEO CON APOYO”.</text:p>
      <text:p text:style-name="Text"> </text:p>
      <text:p text:style-name="Text"> </text:p>
      <text:p text:style-name="Text"> <text:s text:c="17"/>Visto el expediente de la SUBVENCIÓN NOMINATIVA DE LA CONSEJERÍA DE EMPLEO Y</text:p>
      <text:p text:style-name="Text"> <text:s text:c="17"/>DESARROLLO LOCAL PROYECTO “SERVICIO DE PREPARACIÓN PARA EL EMPLEO Y</text:p>
      <text:p text:style-name="Text"> <text:s text:c="17"/>EMPLEO CON APOYO”. ANUALIDAD 2024, y a la vista de los siguientes:</text:p>
      <text:p text:style-name="Text"> </text:p>
      <text:p text:style-name="Text"> </text:p>
      <text:p text:style-name="Text"> <text:s text:c="66"/>ANTECEDENTES DE HECHO</text:p>
      <text:p text:style-name="Text"> </text:p>
      <text:p text:style-name="Text"> <text:s text:c="17"/>I.- En el Plan Estratégico de Subvenciones de la Consejería de Área de Empleo y Desarrollo Local</text:p>
      <text:p text:style-name="Text"> <text:s text:c="17"/>aprobado por la corporación para el ejercicio 2024, se contempla un subvención nominativa a la</text:p>
      <text:p text:style-name="Text"> <text:s text:c="17"/>ASOCIACIÓN DE FAMILIAS DE PERSONAS CON AUTISMO DE LAS PALMAS (APNALP), NIF:</text:p>
      <text:p text:style-name="Text"> <text:s text:c="17"/>G35042977, para subvencionar los gastos del proyecto “SERVICIO DE PREPARACIÓN PARA EL</text:p>
      <text:p text:style-name="Text"> <text:s text:c="17"/>EMPLEO Y EMPLEO CON APOYO”, por un importe de 60.000,00 euros.</text:p>
      <text:p text:style-name="Text"> </text:p>
      <text:p text:style-name="Text"> <text:s text:c="17"/>II.- Con fecha 23 de enero de 2024 se comunica vía notifica a la citada entidad la documentación a</text:p>
      <text:p text:style-name="Text"> <text:s text:c="17"/>presentar para la tramitación del procedimiento de concesión: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1/17</text:p>
      <text:p text:style-name="Text"> <text:s text:c="67"/>=</text:p>
      <text:p text:style-name="Break"/>
      <text:p text:style-name="Text"> <text:s text:c="26"/> <text:s text:c="2"/>Solicitud de subvención (Anexo I), suscrita digitalmente por el representante de la entidad.</text:p>
      <text:p text:style-name="Text"> <text:s text:c="26"/> <text:s text:c="2"/>Presentación del proyecto (Anexo II).</text:p>
      <text:p text:style-name="Text"> <text:s text:c="26"/> <text:s text:c="2"/>Copia de los estatutos y/o de la escritura de constitución.</text:p>
      <text:p text:style-name="Text"> <text:s text:c="26"/> <text:s text:c="2"/>Certificado de inscripción de la entidad solicitante en el Registro correspondiente en el que</text:p>
      <text:p text:style-name="Text"> <text:s text:c="30"/>conste la fecha de inscripción y la identidad de su órgano de representación, salvo que se</text:p>
      <text:p text:style-name="Text"> <text:s text:c="30"/>autorice al Servicio de Empleo y Desarrollo Local para recabar del registro competente dicha</text:p>
      <text:p text:style-name="Text"> <text:s text:c="30"/>información.</text:p>
      <text:p text:style-name="Text"> <text:s text:c="26"/> <text:s text:c="2"/>Certificado emitido por el Secretario de la entidad solicitante en el que conste la composición</text:p>
      <text:p text:style-name="Text"> <text:s text:c="30"/>de su órgano de gobierno.</text:p>
      <text:p text:style-name="Text"> <text:s text:c="26"/> <text:s text:c="2"/>Copia compulsada del Documento Nacional de Identidad de la persona que firme la solicitud,</text:p>
      <text:p text:style-name="Text"> <text:s text:c="30"/>en caso de no autorización expresa al Servicio de Empleo y Desarrollo Local a llevar a cabo</text:p>
      <text:p text:style-name="Text"> <text:s text:c="30"/>su comprobación de la identidad mediante el Sistema de Verificación de Datos de Identidad</text:p>
      <text:p text:style-name="Text"> <text:s text:c="30"/>(Real Decreto 522/2006, de 28 de abril).</text:p>
      <text:p text:style-name="Text"> <text:s text:c="26"/> <text:s text:c="2"/>Copia del Documento de Identificación Fiscal de la entidad solicitante.</text:p>
      <text:p text:style-name="Text"> <text:s text:c="26"/> <text:s text:c="2"/>En el caso, de haber solicitado ayudas, tenerlas concedidas o haber suscrito convenios para</text:p>
      <text:p text:style-name="Text"> <text:s text:c="30"/>el mismo proyecto, con entidades privadas y/o públicas, se aportará copia de los</text:p>
      <text:p text:style-name="Text"> <text:s text:c="30"/>documentos pertinentes que lo justifiquen, donde se indique su cuantía, los fines y niveles</text:p>
      <text:p text:style-name="Text"> <text:s text:c="30"/>de cobertura.</text:p>
      <text:p text:style-name="Text"> <text:s text:c="26"/> <text:s text:c="2"/>En el caso de existir variación respecto a los datos obrantes en poder de la Corporación</text:p>
      <text:p text:style-name="Text"> <text:s text:c="30"/>Insular, documentación actualizada para el libramiento de pago (alta de terceros).</text:p>
      <text:p text:style-name="Text"> <text:s text:c="26"/> <text:s text:c="2"/>Certificados de estar al corriente de las obligaciones tributarias de la Agencia Estatal de la</text:p>
      <text:p text:style-name="Text"> <text:s text:c="30"/>Administración Tributaria, del Cabildo de Gran Canaria (Valora Gestión Tributaria), con la</text:p>
      <text:p text:style-name="Text"> <text:s text:c="30"/>Agencia Tributaria Canaria y con la Seguridad Social (Exclusivamente si no se autoriza al</text:p>
      <text:p text:style-name="Text"> <text:s text:c="30"/>Servicio de Empleo y Desarrollo Local para la comprobación).</text:p>
      <text:p text:style-name="Text"> <text:s text:c="26"/> <text:s text:c="2"/>Presupuestos y/o facturas proformas de los gastos a imputar.</text:p>
      <text:p text:style-name="Text"> </text:p>
      <text:p text:style-name="Text"> <text:s text:c="17"/>III.- Con fecha 29 de enero y número de asiento registral 2024007066, la ASOCIACIÓN DE</text:p>
      <text:p text:style-name="Text"> <text:s text:c="17"/>FAMILIAS DE PERSONAS CON AUTISMO DE LAS PALMAS (APNALP), NIF G35042977, presenta</text:p>
      <text:p text:style-name="Text"> <text:s text:c="17"/>solicitud de subvención por un importe de 60.000,00 euros para la financiación de la ejecución del</text:p>
      <text:p text:style-name="Text"> <text:s text:c="17"/>proyecto “SERVICIO DE PREPARACIÓN PARA EL EMPLEO Y EMPLEO CON APOYO”, asimismo,</text:p>
      <text:p text:style-name="Text"> <text:s text:c="17"/>en fecha 21 de marzo y 9 de abril de 2024, presentan vía correo electrónico los ajustes de la</text:p>
      <text:p text:style-name="Text"> <text:s text:c="17"/>memoria técnica.</text:p>
      <text:p text:style-name="Text"> </text:p>
      <text:p text:style-name="Text"> <text:s text:c="17"/>IV.- Con fecha 17 de mayo de 2024, se emite requerimiento con número de registro de salida</text:p>
      <text:p text:style-name="Text"> <text:s text:c="17"/>2024018939, para la subsanación de la solicitud y del proyecto según informe técnico del servicio</text:p>
      <text:p text:style-name="Text"> <text:s text:c="17"/>de fecha 16 de mayo de 2024.</text:p>
      <text:p text:style-name="Text"> </text:p>
      <text:p text:style-name="Text"> <text:s text:c="17"/>V.- Con fecha 22, 28 y 30 de mayo de 2024 y números de asiento registral 2024041360, 2024043107</text:p>
      <text:p text:style-name="Text"> <text:s text:c="17"/>y 2024043771, se recibe documentación de subsanación.</text:p>
      <text:p text:style-name="Text"> </text:p>
      <text:p text:style-name="Text"> <text:s text:c="17"/>VI.- Vistas las fichas técnicas de comprobación administrativa de fecha 16 de mayo y las fichas de</text:p>
      <text:p text:style-name="Text"> <text:s text:c="17"/>comprobación económica de fechas 16 y 29 de mayo de 2024 y realizadas las oportunas</text:p>
      <text:p text:style-name="Text"> <text:s text:c="17"/>comprobaciones del cumplimiento de las obligaciones tributarias de la Agencia Estatal de la</text:p>
      <text:p text:style-name="Text"> <text:s text:c="159"/>2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8"/>https://verifirma.grancanaria.com/verifirma/code/g4uHnC3Ziw8xJSWR+pNxdg= <text:s text:c="29"/>Página <text:s text:c="11"/>2/17</text:p>
      <text:p text:style-name="Text"> <text:s text:c="68"/>=</text:p>
      <text:p text:style-name="Break"/>
      <text:p text:style-name="Text"> <text:s text:c="17"/>Administración Tributaria, del Cabildo de Gran Canaria (Valora), con la Seguridad Social y con la</text:p>
      <text:p text:style-name="Text"> <text:s text:c="17"/>Agencia Tributaria Canaria.</text:p>
      <text:p text:style-name="Text"> </text:p>
      <text:p text:style-name="Text"> <text:s text:c="17"/>VII.- Con fecha 06 de junio de 2024, se emite informe Técnico del Servicio de Empleo y Desarrollo</text:p>
      <text:p text:style-name="Text"> <text:s text:c="17"/>Local.</text:p>
      <text:p text:style-name="Text"> </text:p>
      <text:p text:style-name="Text"> <text:s text:c="17"/>VIII.- Con fecha 07 de junio de 2024 se emite propuesta de resolución del Servicio de Empleo y</text:p>
      <text:p text:style-name="Text"> <text:s text:c="17"/>Desarrollo Local.</text:p>
      <text:p text:style-name="Text"> </text:p>
      <text:p text:style-name="Text"> <text:s text:c="66"/>FUNDAMENTOS JURÍDICOS</text:p>
      <text:p text:style-name="Text"> </text:p>
      <text:p text:style-name="Text"> <text:s text:c="17"/>Primero.- El presente procedimiento se rige por lo dispuesto en la Ley 38/2003, de 17 de noviembre,</text:p>
      <text:p text:style-name="Text"> <text:s text:c="17"/>General de Subvenciones; Real Decreto 887/2006, de 21 de julio, por el que se aprueba el</text:p>
      <text:p text:style-name="Text"> <text:s text:c="17"/>Reglamento de la Ley General de Subvenciones; Ordenanza General de Subvenciones del Cabildo</text:p>
      <text:p text:style-name="Text"> <text:s text:c="17"/>de Gran Canaria (BOP de Las Palmas nº 166, de 26 de diciembre de 2008), Bases de Ejecución</text:p>
      <text:p text:style-name="Text"> <text:s text:c="17"/>del Presupuesto del Cabildo de Gran Canaria para el ejercicio 2024.</text:p>
      <text:p text:style-name="Text"> </text:p>
      <text:p text:style-name="Text"> <text:s text:c="17"/>Segundo.- La competencia para resolver el procedimiento corresponde al titular de la Consejería</text:p>
      <text:p text:style-name="Text"> <text:s text:c="17"/>de Área de Empleo y Desarrollo Local, por delegación del Consejo de Gobierno Insular, de</text:p>
      <text:p text:style-name="Text"> <text:s text:c="17"/>conformidad con lo señalado en la Base 16.4 de la Ordenanza General de</text:p>
      <text:p text:style-name="Text"> </text:p>
      <text:p text:style-name="Text"> <text:s text:c="17"/>Tercero.- Ley 39/2015, de 1 de octubre, de Procedimiento Administrativo Común de las</text:p>
      <text:p text:style-name="Text"> <text:s text:c="17"/>Administraciones Públicas, y demás normas de derecho administrativo que sean de aplicación.</text:p>
      <text:p text:style-name="Text"> </text:p>
      <text:p text:style-name="Text"> <text:s text:c="17"/>Cuarto.- Convenio de Cooperación entre el Servicio Canario de Empleo y el Cabildo de Gran</text:p>
      <text:p text:style-name="Text"> <text:s text:c="17"/>Canaria para la coordinación de las actuaciones en materia de empleo de los recursos asignados</text:p>
      <text:p text:style-name="Text"> <text:s text:c="17"/>en el marco del Fondo de Desarrollo de Canarias-FDCAN, período 2023-2027, suscrito el 06 de</text:p>
      <text:p text:style-name="Text"> <text:s text:c="17"/>mayo de 2024.</text:p>
      <text:p text:style-name="Text"> </text:p>
      <text:p text:style-name="Text"> <text:s text:c="17"/>Quinto.- Decreto 85/2016, de 4 de julio, sobre la creación y regulación del Fondo de Desarrollo de</text:p>
      <text:p text:style-name="Text"> <text:s text:c="17"/>Canarias (FDCAN) publicada en el BOC nº 134 de 13 de julio.</text:p>
      <text:p text:style-name="Text"> </text:p>
      <text:p text:style-name="Text"> <text:s text:c="17"/>Sexto.- Decreto 194/2022, de 29 de septiembre, por el que se modifica el Decreto 85/2016, de 4 de</text:p>
      <text:p text:style-name="Text"> <text:s text:c="17"/>julio, sobre la creación y regulación del Fondo de Desarrollo de Canarias (FDCAN) 2016-2025 (BOC</text:p>
      <text:p text:style-name="Text"> <text:s text:c="17"/>nº 200, de 07 de octubre de 2022).</text:p>
      <text:p text:style-name="Text"> </text:p>
      <text:p text:style-name="Text"> <text:s text:c="17"/>Séptimo.- Convenio entre la Administración Pública de la Comunidad Autónoma de Canarias y el</text:p>
      <text:p text:style-name="Text"> <text:s text:c="17"/>Cabildo Insular de Gran Canaria para la gestión de los recursos asignados en el marco del FDCAN</text:p>
      <text:p text:style-name="Text"> <text:s text:c="17"/>para el desarrollo del Programa Insular de Desarrollo Socioeconómico de Gran Canaria FDCAN</text:p>
      <text:p text:style-name="Text"> <text:s text:c="17"/>2023-2027.</text:p>
      <text:p text:style-name="Text"> </text:p>
      <text:p text:style-name="Text"> <text:s text:c="17"/>A la vista de lo expuesto se realiza la siguiente:</text:p>
      <text:p text:style-name="Text"> </text:p>
      <text:p text:style-name="Text"> <text:s text:c="79"/>RESUELVO</text:p>
      <text:p text:style-name="Text"> </text:p>
      <text:p text:style-name="Text"> <text:s text:c="159"/>3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3/17</text:p>
      <text:p text:style-name="Text"> <text:s text:c="67"/>=</text:p>
      <text:p text:style-name="Break"/>
      <text:p text:style-name="Text"> <text:s text:c="17"/>PRIMERO.- Aprobar el proyecto “SERVICIO DE PREPARACIÓN PARA EL EMPLEO Y EMPLEO</text:p>
      <text:p text:style-name="Text"> <text:s text:c="17"/>CON APOYO”, presentado por la entidad ASOCIACIÓN DE FAMILIAS DE PERSONAS CON</text:p>
      <text:p text:style-name="Text"> <text:s text:c="17"/>AUTISMO DE LAS PALMAS (APNALP), con CIF G35042977, según lo recogido en Anexo II (Ficha</text:p>
      <text:p text:style-name="Text"> <text:s text:c="17"/>técnica del proyecto) entregada a fecha 30 de mayo de 2024 con número de asiento registral</text:p>
      <text:p text:style-name="Text"> <text:s text:c="17"/>2024043771, por un importe de 60.000,00 euros, de acuerdo con el siguiente contenido y</text:p>
      <text:p text:style-name="Text"> <text:s text:c="17"/>presupuesto:</text:p>
      <text:p text:style-name="Text"> </text:p>
      <text:p text:style-name="Text"> <text:s text:c="17"/>1.- Objetivo: El objetivo de este proyecto es, por un lado, favorecer el entrenamiento de habilidades</text:p>
      <text:p text:style-name="Text"> <text:s text:c="17"/>para la empleabilidad de las personas con autismo y necesidades de apoyo muy significativos y por</text:p>
      <text:p text:style-name="Text"> <text:s text:c="17"/>otro lado, realizar empleo con apoyo con personas con autismo y necesidades de apoyo muy</text:p>
      <text:p text:style-name="Text"> <text:s text:c="17"/>significativas.</text:p>
      <text:p text:style-name="Text"> </text:p>
      <text:p text:style-name="Text"> <text:s text:c="17"/>2.- Plazo ejecución: 9 meses en total. Del 01 de mayo de 2024 al 31 de enero de 2025.</text:p>
      <text:p text:style-name="Text"> </text:p>
      <text:p text:style-name="Text"> <text:s text:c="17"/>3.- Destinatarios: 10 personas</text:p>
      <text:p text:style-name="Text"> </text:p>
      <text:p text:style-name="Text"> <text:s text:c="20"/>DESTINATARIOS <text:s text:c="29"/>ACCIÓN <text:s text:c="48"/>REQUISITOS</text:p>
      <text:p text:style-name="Text"> <text:s text:c="99"/> <text:s text:c="4"/>Diagnóstico <text:s text:c="5"/>de <text:s text:c="4"/>autismo <text:s text:c="3"/>con</text:p>
      <text:p text:style-name="Text"> <text:s text:c="105"/>necesidades significativas de apoyo.</text:p>
      <text:p text:style-name="Text"> <text:s text:c="32"/>3 <text:s text:c="15"/>De empleo con apoyo <text:s text:c="30"/> <text:s text:c="4"/>Grado de discapacidad intelectual</text:p>
      <text:p text:style-name="Text"> <text:s text:c="105"/>superior al 75%.</text:p>
      <text:p text:style-name="Text"> <text:s text:c="99"/> <text:s text:c="4"/>Estar desempleados e inscritos en el</text:p>
      <text:p text:style-name="Text"> <text:s text:c="105"/>Servicio Canario de Empleo.</text:p>
      <text:p text:style-name="Text"> <text:s text:c="49"/>De <text:s text:c="5"/>entrenamiento <text:s text:c="4"/>de <text:s text:c="21"/> <text:s text:c="4"/>Diagnóstico <text:s text:c="5"/>de <text:s text:c="4"/>autismo <text:s text:c="3"/>con</text:p>
      <text:p text:style-name="Text"> <text:s text:c="32"/>7 <text:s text:c="15"/>habilidades <text:s text:c="3"/>y <text:s text:c="2"/>destrezas <text:s text:c="27"/>necesidades significativas de apoyo.</text:p>
      <text:p text:style-name="Text"> <text:s text:c="49"/>prelaborales <text:s text:c="3"/>en <text:s text:c="2"/>entorno <text:s text:c="21"/> <text:s text:c="4"/>Grado de discapacidad intelectual</text:p>
      <text:p text:style-name="Text"> <text:s text:c="49"/>protegido <text:s text:c="46"/>superior al 75%.</text:p>
      <text:p text:style-name="Text"> </text:p>
      <text:p text:style-name="Text"> </text:p>
      <text:p text:style-name="Text"> <text:s text:c="17"/>4.- Acciones a desarrollar:</text:p>
      <text:p text:style-name="Text"> </text:p>
      <text:p text:style-name="Text"> <text:s text:c="17"/>4.1.- Acción 1.- Entrenamiento de habilidades y destrezas prelaborales en entorno protegido.</text:p>
      <text:p text:style-name="Text"> </text:p>
      <text:p text:style-name="Text"> <text:s text:c="17"/>Se ejecutará durante el 15 de junio de 2024 y el 31 de enero de 2025 y se desglosa en las siguientes</text:p>
      <text:p text:style-name="Text"> <text:s text:c="17"/>acciones:</text:p>
      <text:p text:style-name="Text"> </text:p>
      <text:p text:style-name="Text"> <text:s text:c="65"/>ACTIVIDAD</text:p>
      <text:p text:style-name="Text"> <text:s text:c="26"/> <text:s text:c="3"/>Análisis de habilidades/capacidades donde se definan las distintas tareas a realizar por</text:p>
      <text:p text:style-name="Text"> <text:s text:c="31"/>los beneficiarios.</text:p>
      <text:p text:style-name="Text"> <text:s text:c="26"/> <text:s text:c="3"/>Adaptación de materiales y procedimientos: uso de apoyos visuales.</text:p>
      <text:p text:style-name="Text"> <text:s text:c="26"/> <text:s text:c="3"/>Entrenamiento de capacidades/habilidades prelaborales.</text:p>
      <text:p text:style-name="Text"> <text:s text:c="26"/> <text:s text:c="3"/>Información de actividades a realizar cada persona con TEA se informará mediante</text:p>
      <text:p text:style-name="Text"> <text:s text:c="31"/>agenda visual de su actividad diaria.</text:p>
      <text:p text:style-name="Text"> </text:p>
      <text:p text:style-name="Text"> <text:s text:c="159"/>4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4/17</text:p>
      <text:p text:style-name="Text"> <text:s text:c="67"/>=</text:p>
      <text:p text:style-name="Break"/>
      <text:p text:style-name="Text"> <text:s text:c="26"/> <text:s text:c="3"/>Evaluación inicial de las tareas por parte de los beneficiarios.</text:p>
      <text:p text:style-name="Text"> <text:s text:c="26"/> <text:s text:c="3"/>Reuniones de coordinación con preparadora laboral y coordinadora de servicios.</text:p>
      <text:p text:style-name="Text"> <text:s text:c="26"/> <text:s text:c="3"/>Elaboración de perfiles de empleabilidad en los que se recojan datos personales,</text:p>
      <text:p text:style-name="Text"> <text:s text:c="31"/>competencias, preferencias laborales, etc.</text:p>
      <text:p text:style-name="Text"> </text:p>
      <text:p text:style-name="Text"> </text:p>
      <text:p text:style-name="Text"> <text:s text:c="17"/>4.2.- Acción 2.- Empleo con Apoyo (ECA).</text:p>
      <text:p text:style-name="Text"> </text:p>
      <text:p text:style-name="Text"> <text:s text:c="17"/>4.2.1.- Fase 1- Preparación a empleo con apoyo: Se ejecutará durante el 01 de mayo al 30 de junio</text:p>
      <text:p text:style-name="Text"> <text:s text:c="17"/>de 2024 y se desglosa en las siguientes acciones:</text:p>
      <text:p text:style-name="Text"> </text:p>
      <text:p text:style-name="Text"> <text:s text:c="67"/>ACTIVIDAD</text:p>
      <text:p text:style-name="Text"> <text:s text:c="26"/> <text:s text:c="3"/>Elaboración de convenio con las empresas que contratará a las personas con</text:p>
      <text:p text:style-name="Text"> <text:s text:c="31"/>discapacidad.</text:p>
      <text:p text:style-name="Text"> <text:s text:c="26"/> <text:s text:c="3"/>Elaboración de la descripción de cada uno de los puestos de trabajo.</text:p>
      <text:p text:style-name="Text"> <text:s text:c="26"/> <text:s text:c="3"/>Indicación del tipo y duración del contrato de trabajo que se va a formalizar (media</text:p>
      <text:p text:style-name="Text"> <text:s text:c="31"/>jornada y 6 meses de duración).</text:p>
      <text:p text:style-name="Text"> <text:s text:c="26"/> <text:s text:c="3"/>Descripción detallada de las acciones de empleo con apoyo que la preparadora va a</text:p>
      <text:p text:style-name="Text"> <text:s text:c="31"/>prestar a cada uno de los trabajadores con discapacidad, especificando la duración de</text:p>
      <text:p text:style-name="Text"> <text:s text:c="31"/>dichas acciones y la distribución temporal prevista de las mismas.</text:p>
      <text:p text:style-name="Text"> <text:s text:c="26"/> <text:s text:c="3"/>Reuniones de coordinación con educadora laboral y coordinadora de servicios,</text:p>
      <text:p text:style-name="Text"> </text:p>
      <text:p text:style-name="Text"> <text:s text:c="17"/>4.2.2.- Fase 2- Ejecución de empleo de apoyo: Se contratarán 3 personas con TEA desde el 15 de</text:p>
      <text:p text:style-name="Text"> <text:s text:c="17"/>junio de 2024 hasta el 15 de enero de 2025. Se desglosa en las siguientes acciones:</text:p>
      <text:p text:style-name="Text"> </text:p>
      <text:p text:style-name="Text"> <text:s text:c="68"/>ACTIVIDAD</text:p>
      <text:p text:style-name="Text"> <text:s text:c="26"/> <text:s text:c="3"/>Información de actividades y traslado de beneficiarios: cada persona con TEA se informará</text:p>
      <text:p text:style-name="Text"> <text:s text:c="31"/>mediante agenda visual de su actividad diaria y se trasladará a la empresa en la furgoneta</text:p>
      <text:p text:style-name="Text"> <text:s text:c="31"/>de la entidad.</text:p>
      <text:p text:style-name="Text"> <text:s text:c="26"/> <text:s text:c="3"/>Orientación, asesoramiento y acompañamiento a la persona con discapacidad, elaborando</text:p>
      <text:p text:style-name="Text"> <text:s text:c="31"/>para cada trabajador un programa de adaptación al puesto de trabajo.</text:p>
      <text:p text:style-name="Text"> <text:s text:c="26"/> <text:s text:c="3"/>Labores de acercamiento y ayuda entre el trabajador beneficiario del programa de empleo</text:p>
      <text:p text:style-name="Text"> <text:s text:c="31"/>con apoyo, el empleador y el personal de la empresa que comparta tareas con el trabajador</text:p>
      <text:p text:style-name="Text"> <text:s text:c="31"/>con discapacidad.</text:p>
      <text:p text:style-name="Text"> <text:s text:c="26"/> <text:s text:c="3"/>Apoyo al trabajador en el desarrollo de habilidades sociales y comunitarias de modo que</text:p>
      <text:p text:style-name="Text"> <text:s text:c="31"/>pueda relacionarse con el entorno laboral en las mejores condiciones.</text:p>
      <text:p text:style-name="Text"> <text:s text:c="26"/> <text:s text:c="3"/>Adiestramiento específico del trabajador con discapacidad en las tareas inherentes al</text:p>
      <text:p text:style-name="Text"> <text:s text:c="31"/>puesto de trabajo.</text:p>
      <text:p text:style-name="Text"> <text:s text:c="26"/> <text:s text:c="3"/>Seguimiento del trabajador y evaluación del proceso de inserción en el puesto de trabajo.</text:p>
      <text:p text:style-name="Text"> <text:s text:c="31"/>Estas acciones tendrán por objeto la detección de necesidades y la prevención de posibles</text:p>
      <text:p text:style-name="Text"> <text:s text:c="31"/>obstáculos, tanto para el trabajador como para la empresa que le contrata, que pongan en</text:p>
      <text:p text:style-name="Text"> <text:s text:c="31"/>peligro el objetivo de inserción y permanencia en el empleo.</text:p>
      <text:p text:style-name="Text"> </text:p>
      <text:p text:style-name="Text"> </text:p>
      <text:p text:style-name="Text"> <text:s text:c="159"/>5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5/17</text:p>
      <text:p text:style-name="Text"> <text:s text:c="67"/>=</text:p>
      <text:p text:style-name="Break"/>
      <text:p text:style-name="Text"> <text:s text:c="26"/> <text:s text:c="3"/>Asesoramiento e información a la empresa sobre las necesidades y procesos de adaptación</text:p>
      <text:p text:style-name="Text"> <text:s text:c="31"/>del puesto de trabajo.</text:p>
      <text:p text:style-name="Text"> <text:s text:c="26"/> <text:s text:c="3"/>Reuniones de coordinación con educadora laboral y coordinadora de servicios.</text:p>
      <text:p text:style-name="Text"> <text:s text:c="26"/> <text:s text:c="3"/>Elaboración de perfiles de empleabilidad en los que se recojan datos personales,</text:p>
      <text:p text:style-name="Text"> <text:s text:c="31"/>competencias, preferencias laborales, etc.</text:p>
      <text:p text:style-name="Text"> </text:p>
      <text:p text:style-name="Text"> <text:s text:c="17"/>5.- Indicadores de Evaluación:</text:p>
      <text:p text:style-name="Text"> </text:p>
      <text:p text:style-name="Text"> <text:s text:c="39"/>ACTIVIDAD <text:s text:c="43"/>INDICADOR <text:s text:c="24"/>RESULTADO</text:p>
      <text:p text:style-name="Text"> <text:s text:c="126"/>ESPERADO</text:p>
      <text:p text:style-name="Text"> <text:s text:c="20"/>Entrenamientos prelaborales. <text:s text:c="27"/>Nº de sesiones. <text:s text:c="29"/>100 sesiones</text:p>
      <text:p text:style-name="Text"> <text:s text:c="76"/>Nº <text:s text:c="5"/>de <text:s text:c="6"/>horas <text:s text:c="19"/>de 350 horas</text:p>
      <text:p text:style-name="Text"> <text:s text:c="76"/>entrenamiento. <text:s text:c="30"/>7 beneficiarios</text:p>
      <text:p text:style-name="Text"> <text:s text:c="76"/>Nº de beneficiarios.</text:p>
      <text:p text:style-name="Text"> <text:s text:c="20"/>Entrega de material de difusión. <text:s text:c="23"/>Nº de materiales elaborados. <text:s text:c="20"/>1 folleto</text:p>
      <text:p text:style-name="Text"> <text:s text:c="76"/>Nº de materiales entregados. <text:s text:c="20"/>50 materiales</text:p>
      <text:p text:style-name="Text"> <text:s text:c="20"/>Asistencia a ferias de empleo. <text:s text:c="25"/>Nº de ferias. <text:s text:c="35"/>2 ferias</text:p>
      <text:p text:style-name="Text"> <text:s text:c="20"/>Elaboración <text:s text:c="6"/>de <text:s text:c="4"/>perfiles <text:s text:c="19"/>de Nº de perfiles realizados. <text:s text:c="22"/>5 perfiles</text:p>
      <text:p text:style-name="Text"> <text:s text:c="20"/>empleabilidad.</text:p>
      <text:p text:style-name="Text"> <text:s text:c="20"/>Reuniones de coordinación. <text:s text:c="8"/>Nº de reuniones. <text:s text:c="53"/>25 reuniones</text:p>
      <text:p text:style-name="Text"> <text:s text:c="55"/>Nº de participantes. <text:s text:c="49"/>3 participantes</text:p>
      <text:p text:style-name="Text"> <text:s text:c="20"/>Análisis de puestos de trabajo. <text:s text:c="3"/>Nº de análisis realizados. <text:s text:c="43"/>1 análisis.</text:p>
      <text:p text:style-name="Text"> <text:s text:c="55"/>Nº de empresas participantes. <text:s text:c="40"/>1 empresa.</text:p>
      <text:p text:style-name="Text"> <text:s text:c="20"/>Contrataciones ECA. <text:s text:c="15"/>Nº de trabajadores. <text:s text:c="50"/>3 trabajadoras.</text:p>
      <text:p text:style-name="Text"> <text:s text:c="55"/>Duración del contrato. <text:s text:c="47"/>7 meses.</text:p>
      <text:p text:style-name="Text"> <text:s text:c="55"/>Jornada laboral. <text:s text:c="53"/>20 h/sem.</text:p>
      <text:p text:style-name="Text"> <text:s text:c="20"/>Adaptaciones al puesto de trabajo. Nº de adaptaciones. <text:s text:c="50"/>3 adaptaciones.</text:p>
      <text:p text:style-name="Text"> <text:s text:c="55"/>Nº de beneficiarios. <text:s text:c="49"/>3 beneficiarios.</text:p>
      <text:p text:style-name="Text"> <text:s text:c="20"/>Charlas de concienciación. <text:s text:c="8"/>Nº de charlas. <text:s text:c="55"/>2 charlas.</text:p>
      <text:p text:style-name="Text"> <text:s text:c="55"/>Nº de participantes. <text:s text:c="49"/>5 asistentes.</text:p>
      <text:p text:style-name="Text"> <text:s text:c="20"/>Apoyo y entrenamiento en puesto de Nº de trabajadoras. <text:s text:c="50"/>3 trabajadoras.</text:p>
      <text:p text:style-name="Text"> <text:s text:c="20"/>trabajo.</text:p>
      <text:p text:style-name="Text"> <text:s text:c="20"/>Evaluaciones de los trabajadores. <text:s text:c="1"/>Nº de evaluaciones. <text:s text:c="50"/>2 evaluaciones.</text:p>
      <text:p text:style-name="Text"> <text:s text:c="55"/>Nº de trabajadoras. <text:s text:c="50"/>3 trabajadoras.</text:p>
      <text:p text:style-name="Text"> <text:s text:c="20"/>Reuniones de coordinación con la Nº de reuniones. <text:s text:c="55"/>3 reuniones.</text:p>
      <text:p text:style-name="Text"> <text:s text:c="20"/>empresa. <text:s text:c="26"/>Nº de participantes. <text:s text:c="49"/>3 participantes.</text:p>
      <text:p text:style-name="Text"> </text:p>
      <text:p text:style-name="Text"> </text:p>
      <text:p text:style-name="Text"> <text:s text:c="17"/>6.- Presupuesto:</text:p>
      <text:p text:style-name="Text"> </text:p>
      <text:p text:style-name="Text"> </text:p>
      <text:p text:style-name="Text"> <text:s text:c="69"/>GASTOS CORRIENTES</text:p>
      <text:p text:style-name="Text"> <text:s text:c="112"/>FINANCIACIÓN</text:p>
      <text:p text:style-name="Text"> <text:s text:c="66"/>IMPORTE <text:s text:c="12"/>FINANCIACIÓN FINANCIACIÓN <text:s text:c="4"/>ENTES</text:p>
      <text:p text:style-name="Text"> <text:s text:c="21"/>CONCEPTO DEL GASTO</text:p>
      <text:p text:style-name="Text"> <text:s text:c="67"/>TOTAL <text:s text:c="16"/>CABILDO <text:s text:c="5"/>PROPIA <text:s text:c="5"/>PRIVADOS/</text:p>
      <text:p text:style-name="Text"> <text:s text:c="114"/>PÚBLICOS</text:p>
      <text:p text:style-name="Text"> </text:p>
      <text:p text:style-name="Text"> </text:p>
      <text:p text:style-name="Text"> <text:s text:c="159"/>6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6/17</text:p>
      <text:p text:style-name="Text"> <text:s text:c="67"/>=</text:p>
      <text:p text:style-name="Break"/>
      <text:p text:style-name="Text"> <text:s text:c="20"/>Renting vehículo <text:s text:c="28"/>3.037,23 € <text:s text:c="14"/>3.037,23 € <text:s text:c="18"/>0,00 €</text:p>
      <text:p text:style-name="Text"> <text:s text:c="20"/>Suministro combustible <text:s text:c="24"/>500,00 € <text:s text:c="15"/>500,00 € <text:s text:c="19"/>0,00 €</text:p>
      <text:p text:style-name="Text"> <text:s text:c="20"/>Imprenta y materiales de <text:s text:c="20"/>1.378,20 € <text:s text:c="14"/>1.378,20 € <text:s text:c="18"/>0,00 €</text:p>
      <text:p text:style-name="Text"> <text:s text:c="20"/>difusión</text:p>
      <text:p text:style-name="Text"> <text:s text:c="20"/>EPIS <text:s text:c="42"/>406,60 € <text:s text:c="15"/>406,60 € <text:s text:c="19"/>0,00 €</text:p>
      <text:p text:style-name="Text"> <text:s text:c="20"/>Materiales varios <text:s text:c="30"/>86,81 € <text:s text:c="16"/>86,81 € <text:s text:c="19"/>0,00 €</text:p>
      <text:p text:style-name="Text"> <text:s text:c="20"/>Seguros responsabilidad <text:s text:c="23"/>301,26 € <text:s text:c="15"/>301,26 € <text:s text:c="19"/>0,00 €</text:p>
      <text:p text:style-name="Text"> <text:s text:c="20"/>civil</text:p>
      <text:p text:style-name="Text"> <text:s text:c="20"/>Gastos de auditoría <text:s text:c="27"/>900,00 € <text:s text:c="15"/>900,00 € <text:s text:c="19"/>0,00 €</text:p>
      <text:p text:style-name="Text"> <text:s text:c="38"/>TOTALES <text:s text:c="19"/>6.610,10 € <text:s text:c="14"/>6.610,10 € <text:s text:c="18"/>0,00 €</text:p>
      <text:p text:style-name="Text"> </text:p>
      <text:p text:style-name="Text"> </text:p>
      <text:p text:style-name="Text"> </text:p>
      <text:p text:style-name="Text"> </text:p>
      <text:p text:style-name="Text"> <text:s text:c="57"/>GASTOS DE PERSONAL DE NUEVA INCORPORACIÓN</text:p>
      <text:p text:style-name="Text"> <text:s text:c="77"/>COSTES</text:p>
      <text:p text:style-name="Text"> <text:s text:c="24"/>Nº</text:p>
      <text:p text:style-name="Text"> <text:s text:c="69"/>COSTES SEGURID</text:p>
      <text:p text:style-name="Text"> <text:s text:c="21"/>PERSON <text:s text:c="29"/>PERIODO DE <text:s text:c="21"/>COSTES</text:p>
      <text:p text:style-name="Text"> <text:s text:c="39"/>CATEGO <text:s text:c="23"/>SALARI <text:s text:c="4"/>AD <text:s text:c="17"/>TOTAL</text:p>
      <text:p text:style-name="Text"> <text:s text:c="22"/>AS A <text:s text:c="30"/>CONTRATACI <text:s text:c="19"/>INDEMNIZACI</text:p>
      <text:p text:style-name="Text"> <text:s text:c="41"/>RÍA <text:s text:c="26"/>O <text:s text:c="5"/>SOCIAL <text:s text:c="14"/>GASTOS</text:p>
      <text:p text:style-name="Text"> <text:s text:c="21"/>CONTRA <text:s text:c="29"/>ÓN (MESES) <text:s text:c="19"/>ÓN MENSUAL</text:p>
      <text:p text:style-name="Text"> <text:s text:c="69"/>MENSU <text:s text:c="2"/>MENSUA</text:p>
      <text:p text:style-name="Text"> <text:s text:c="23"/>TAR</text:p>
      <text:p text:style-name="Text"> <text:s text:c="71"/>AL <text:s text:c="7"/>L</text:p>
      <text:p text:style-name="Text"> <text:s text:c="60"/>7 meses</text:p>
      <text:p text:style-name="Text"> <text:s text:c="39"/>Educador <text:s text:c="34"/>1.479,48</text:p>
      <text:p text:style-name="Text"> <text:s text:c="26"/>1 <text:s text:c="29"/>(15/06/2024 al <text:s text:c="28"/>419,35 € <text:s text:c="18"/>- <text:s text:c="14"/>13.291,81 €</text:p>
      <text:p text:style-name="Text"> <text:s text:c="40"/>laboral <text:s text:c="37"/>€</text:p>
      <text:p text:style-name="Text"> <text:s text:c="58"/>15/01/2025)</text:p>
      <text:p text:style-name="Text"> <text:s text:c="42"/>Aux</text:p>
      <text:p text:style-name="Text"> <text:s text:c="38"/>taller/servi <text:s text:c="3"/>7 meses <text:s text:c="4"/>661,50 €</text:p>
      <text:p text:style-name="Text"> <text:s text:c="26"/>3 <text:s text:c="14"/>cios <text:s text:c="4"/>(15/06/2024 al <text:s text:c="9"/>- <text:s text:c="6"/>95,78 € <text:s text:c="52"/>15.902,88 €</text:p>
      <text:p text:style-name="Text"> <text:s text:c="39"/>(usuarios <text:s text:c="3"/>15/01/2025)</text:p>
      <text:p text:style-name="Text"> <text:s text:c="39"/>con TEA)</text:p>
      <text:p text:style-name="Text"> <text:s text:c="46"/>TOTAL GASTOS PERSONAL DE NUEVA INCORPORACIÓN <text:s text:c="52"/>29.194,69 €</text:p>
      <text:p text:style-name="Text"> </text:p>
      <text:p text:style-name="Text"> </text:p>
      <text:p text:style-name="Text"> </text:p>
      <text:p text:style-name="Text"> <text:s text:c="46"/>GASTOS DE PERSONAL PROPIO IMPUTADOS AL PROYECTO</text:p>
      <text:p text:style-name="Text"> <text:s text:c="24"/>Nº <text:s text:c="29"/>COSTES <text:s text:c="18"/>PERIOD</text:p>
      <text:p text:style-name="Text"> <text:s text:c="64"/>COSTES</text:p>
      <text:p text:style-name="Text"> <text:s text:c="21"/>PERSON <text:s text:c="19"/>PERIODO SALARI <text:s text:c="12"/>TOTAL <text:s text:c="4"/>O <text:s text:c="5"/>IMPORTE</text:p>
      <text:p text:style-name="Text"> <text:s text:c="64"/>SEGURID</text:p>
      <text:p text:style-name="Text"> <text:s text:c="22"/>AS A <text:s text:c="12"/>CATEGO <text:s text:c="3"/>DE <text:s text:c="7"/>O <text:s text:c="13"/>GASTO IMPUTA <text:s text:c="5"/>TOTAL</text:p>
      <text:p text:style-name="Text"> <text:s text:c="67"/>AD</text:p>
      <text:p text:style-name="Text"> <text:s text:c="21"/>CONTRA <text:s text:c="13"/>RÍA <text:s text:c="2"/>CONTRA <text:s text:c="3"/>MENSU <text:s text:c="13"/>S <text:s text:c="5"/>DO <text:s text:c="4"/>IMPUTADO</text:p>
      <text:p text:style-name="Text"> <text:s text:c="65"/>SOCIAL</text:p>
      <text:p text:style-name="Text"> <text:s text:c="23"/>TAR <text:s text:c="32"/>AL <text:s text:c="19"/>(MESES/</text:p>
      <text:p text:style-name="Text"> </text:p>
      <text:p text:style-name="Text"> </text:p>
      <text:p text:style-name="Text"> <text:s text:c="159"/>7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7/17</text:p>
      <text:p text:style-name="Text"> <text:s text:c="67"/>=</text:p>
      <text:p text:style-name="Break"/>
      <text:p text:style-name="Text"> <text:s text:c="58"/>TACIÓN <text:s text:c="29"/>MENSUA <text:s text:c="25"/>%JORN</text:p>
      <text:p text:style-name="Text"> <text:s text:c="57"/>(MESES) <text:s text:c="32"/>L <text:s text:c="27"/>ADA/HO</text:p>
      <text:p text:style-name="Text"> <text:s text:c="128"/>RAS)</text:p>
      <text:p text:style-name="Text"> <text:s text:c="38"/>Preparado <text:s text:c="2"/>01/05/202 <text:s text:c="66"/>9 meses</text:p>
      <text:p text:style-name="Text"> <text:s text:c="38"/>ra laboral <text:s text:c="4"/>4 al <text:s text:c="2"/>1.691,20 <text:s text:c="9"/>2.230,7 <text:s text:c="41"/>100% -</text:p>
      <text:p text:style-name="Text"> <text:s text:c="26"/>1 <text:s text:c="41"/>539,50 € <text:s text:c="65"/>20.076,30 €</text:p>
      <text:p text:style-name="Text"> <text:s text:c="50"/>31/01/202 <text:s text:c="3"/>€ <text:s text:c="15"/>0€ <text:s text:c="45"/>38.5</text:p>
      <text:p text:style-name="Text"> <text:s text:c="54"/>5 <text:s text:c="71"/>h/sem</text:p>
      <text:p text:style-name="Text"> <text:s text:c="38"/>Coordinad 01/05/202</text:p>
      <text:p text:style-name="Text"> <text:s text:c="86"/>9 meses</text:p>
      <text:p text:style-name="Text"> <text:s text:c="40"/>ora de <text:s text:c="6"/>4 al <text:s text:c="20"/>478,80</text:p>
      <text:p text:style-name="Text"> <text:s text:c="26"/>1 <text:s text:c="32"/>363,00 € 115,80 € <text:s text:c="9"/>10,4%- <text:s text:c="50"/>4.309,20 €</text:p>
      <text:p text:style-name="Text"> <text:s text:c="39"/>servicios <text:s text:c="1"/>31/01/202 <text:s text:c="21"/>€</text:p>
      <text:p text:style-name="Text"> <text:s text:c="86"/>4h/sem</text:p>
      <text:p text:style-name="Text"> <text:s text:c="54"/>5</text:p>
      <text:p text:style-name="Text"> <text:s text:c="46"/>TOTAL GASTOS PERSONAL DE NUEVA INCORPORACIÓN</text:p>
      <text:p text:style-name="Text"> <text:s text:c="55"/>%IMPUTACIÓN DEL GASTO SUBVENCIONABLE <text:s text:c="51"/>24.385,50 €</text:p>
      <text:p text:style-name="Text"> </text:p>
      <text:p text:style-name="Text"> </text:p>
      <text:p text:style-name="Text"> </text:p>
      <text:p text:style-name="Text"> </text:p>
      <text:p text:style-name="Text"> <text:s text:c="50"/>RESUMEN DEL GASTO</text:p>
      <text:p text:style-name="Text"> <text:s text:c="18"/>TOTAL GASTO CORRIENTE <text:s text:c="89"/>6.610,10 €</text:p>
      <text:p text:style-name="Text"> <text:s text:c="18"/>(Excepto gasto de personal y becas)</text:p>
      <text:p text:style-name="Text"> <text:s text:c="18"/>TOTAL GASTO DE PERSONAL DE NUEVA <text:s text:c="78"/>29.194,69 €</text:p>
      <text:p text:style-name="Text"> <text:s text:c="18"/>INCORPORACIÓN</text:p>
      <text:p text:style-name="Text"> <text:s text:c="129"/>24.385,50 €</text:p>
      <text:p text:style-name="Text"> <text:s text:c="18"/>TOTAL GASTOS DE PERSONAL PROPIO</text:p>
      <text:p text:style-name="Text"> </text:p>
      <text:p text:style-name="Text"> <text:s text:c="37"/>TOTAL GASTOS DEL PROYECTO <text:s text:c="66"/>60.190,29 €</text:p>
      <text:p text:style-name="Text"> </text:p>
      <text:p text:style-name="Text"> </text:p>
      <text:p text:style-name="Text"> </text:p>
      <text:p text:style-name="Text"> </text:p>
      <text:p text:style-name="Text"> <text:s text:c="60"/>PRESUPUESTO DE INGRESOS</text:p>
      <text:p text:style-name="Text"> <text:s text:c="71"/>FINANCIACIÓN</text:p>
      <text:p text:style-name="Text"> <text:s text:c="26"/>SUBVENCIÓN <text:s text:c="19"/>FINANCIACIÓN <text:s text:c="5"/>ENTES <text:s text:c="42"/>INGRESOS TOTALES</text:p>
      <text:p text:style-name="Text"> <text:s text:c="27"/>SOLICITADA <text:s text:c="21"/>PROPIA <text:s text:c="3"/>PRIVADOS/PÚBLICO <text:s text:c="40"/>PROYECTO</text:p>
      <text:p text:style-name="Text"> <text:s text:c="77"/>S</text:p>
      <text:p text:style-name="Text"> <text:s text:c="27"/>60.000,00 € <text:s text:c="23"/>190,20 € <text:s text:c="20"/>0,00 euros <text:s text:c="28"/>60.190,20 €</text:p>
      <text:p text:style-name="Text"> </text:p>
      <text:p text:style-name="Text"> </text:p>
      <text:p text:style-name="Text"> <text:s text:c="17"/>SEGUNDO.- Conceder a la entidad ASOCIACIÓN DE FAMILIAS DE PERSONAS CON AUTISMO</text:p>
      <text:p text:style-name="Text"> <text:s text:c="17"/>DE LAS PALMAS (APNALP), con CIF G35042977, una subvención por importe de 60.000,00 euros</text:p>
      <text:p text:style-name="Text"> <text:s text:c="17"/>(SESENTA MIL EUROS), con cargo a la aplicación presupuestaria 14140/241/480001124, para la</text:p>
      <text:p text:style-name="Text"> <text:s text:c="17"/>ejecución del proyecto, “SERVICIO DE PREPARACIÓN PARA EL EMPLEO Y EMPLEO CON</text:p>
      <text:p text:style-name="Text"> <text:s text:c="17"/>APOYO”.</text:p>
      <text:p text:style-name="Text"> </text:p>
      <text:p text:style-name="Text"> <text:s text:c="17"/>Esta subvención está financiada con cargo al Fondo de Desarrollo de Canarias (FDCAN), dentro</text:p>
      <text:p text:style-name="Text"> <text:s text:c="17"/>de la línea estratégica 3, de apoyo a la empleabilidad, eje 2, de fomento de la formación para la</text:p>
      <text:p text:style-name="Text"> <text:s text:c="17"/>mejora del capital humano, con el fin de mejorar su empleabilidad.</text:p>
      <text:p text:style-name="Text"> </text:p>
      <text:p text:style-name="Text"> </text:p>
      <text:p text:style-name="Text"> <text:s text:c="159"/>8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8/17</text:p>
      <text:p text:style-name="Text"> <text:s text:c="67"/>=</text:p>
      <text:p text:style-name="Break"/>
      <text:p text:style-name="Text"> <text:s text:c="45"/>FINALIDAD DE <text:s text:c="25"/>IMPORTE DE</text:p>
      <text:p text:style-name="Text"> <text:s text:c="66"/>APLICACIÓN</text:p>
      <text:p text:style-name="Text"> <text:s text:c="26"/>ENTIDAD <text:s text:c="18"/>LA <text:s text:c="4"/>CIF <text:s text:c="25"/>LA</text:p>
      <text:p text:style-name="Text"> <text:s text:c="64"/>PRESUPUESTARIA</text:p>
      <text:p text:style-name="Text"> <text:s text:c="46"/>SUBVENCIÓN <text:s text:c="26"/>SUBVENCIÓN</text:p>
      <text:p text:style-name="Text"> <text:s text:c="20"/>ASOCIACIÓN <text:s text:c="1"/>DE <text:s text:c="10"/>La <text:s text:c="5"/>inserción</text:p>
      <text:p text:style-name="Text"> <text:s text:c="20"/>FAMILIAS <text:s text:c="3"/>DE <text:s text:c="10"/>laboral,</text:p>
      <text:p text:style-name="Text"> <text:s text:c="20"/>PERSONAS <text:s text:c="2"/>CON G35042977 formación <text:s text:c="5"/>en 14140/241/480001124 <text:s text:c="2"/>60.000,00</text:p>
      <text:p text:style-name="Text"> <text:s text:c="20"/>AUTISMO DE LAS <text:s text:c="10"/>puestos <text:s text:c="7"/>de</text:p>
      <text:p text:style-name="Text"> <text:s text:c="20"/>PALMAS <text:s text:c="18"/>trabajo y la</text:p>
      <text:p text:style-name="Text"> <text:s text:c="45"/>creación <text:s text:c="6"/>de</text:p>
      <text:p text:style-name="Text"> <text:s text:c="45"/>empleo de este</text:p>
      <text:p text:style-name="Text"> <text:s text:c="45"/>colectivo <text:s text:c="5"/>de</text:p>
      <text:p text:style-name="Text"> <text:s text:c="45"/>especial</text:p>
      <text:p text:style-name="Text"> <text:s text:c="45"/>vulnerabilidad.</text:p>
      <text:p text:style-name="Text"> </text:p>
      <text:p text:style-name="Text"> <text:s text:c="17"/>La subvención concedida representa un 99,68% respecto del coste total del proyecto. El porcentaje</text:p>
      <text:p text:style-name="Text"> <text:s text:c="17"/>de financiación se mantendrá inalterable, salvo modificación expresa de la subvención, y se aplicará</text:p>
      <text:p text:style-name="Text"> <text:s text:c="17"/>para el cálculo, en su caso, del importe a reintegrar por la entidad beneficiaria.</text:p>
      <text:p text:style-name="Text"> </text:p>
      <text:p text:style-name="Text"> </text:p>
      <text:p text:style-name="Text"> <text:s text:c="24"/>COSTE <text:s text:c="38"/>FINANCIACIÓN <text:s text:c="17"/>FINANCIACIÓN</text:p>
      <text:p text:style-name="Text"> <text:s text:c="43"/>SUBVENCIÓN <text:s text:c="64"/>%</text:p>
      <text:p text:style-name="Text"> <text:s text:c="21"/>TOTAL DEL <text:s text:c="40"/>PROPIA <text:s text:c="23"/>ENTES</text:p>
      <text:p text:style-name="Text"> <text:s text:c="43"/>SOLICITADA <text:s text:c="59"/>FINANCIACIÓN</text:p>
      <text:p text:style-name="Text"> <text:s text:c="21"/>PROYECTO <text:s text:c="41"/>ENTIDAD <text:s text:c="16"/>PRIVADOS/PÚBLICOS</text:p>
      <text:p text:style-name="Text"> <text:s text:c="21"/>60.190,20 <text:s text:c="16"/>60.000,00</text:p>
      <text:p text:style-name="Text"> <text:s text:c="71"/>190,20 euros <text:s text:c="21"/>0,00 euros <text:s text:c="23"/>99,68%</text:p>
      <text:p text:style-name="Text"> <text:s text:c="21"/>euros <text:s text:c="22"/>euros</text:p>
      <text:p text:style-name="Text"> </text:p>
      <text:p text:style-name="Text"> <text:s text:c="17"/>TERCERO.- PLAZO DE EJECUCIÓN. El proyecto tendrá una duración de 9 meses desde el 01 de</text:p>
      <text:p text:style-name="Text"> <text:s text:c="17"/>mayo de 2024 hasta el 31 de enero de 2025, pudiendo prorrogarse dicha duración una sola vez a</text:p>
      <text:p text:style-name="Text"> <text:s text:c="17"/>solicitud motivada de la entidad beneficiaria, formulada un mes antes de su fecha de vencimiento,</text:p>
      <text:p text:style-name="Text"> <text:s text:c="17"/>siempre que no suponga modificación o alteración del proyecto subvencionado ni de su</text:p>
      <text:p text:style-name="Text"> <text:s text:c="17"/>presupuesto.</text:p>
      <text:p text:style-name="Text"> </text:p>
      <text:p text:style-name="Text"> <text:s text:c="17"/>CUARTO.- La entidad beneficiaria deberá ejecutar el proyecto en los términos establecidos en el</text:p>
      <text:p text:style-name="Text"> <text:s text:c="17"/>punto primero de esta propuesta, así como en los planteados en la ficha proyecto presentada por</text:p>
      <text:p text:style-name="Text"> <text:s text:c="17"/>la entidad en fecha 30 de mayo con número de asiento registral 2024043771.</text:p>
      <text:p text:style-name="Text"> <text:s text:c="17"/>QUINTO.- SELECCIÓN DEL PERSONAL. El procedimiento de selección de personal deberá</text:p>
      <text:p text:style-name="Text"> <text:s text:c="17"/>ajustarse a lo establecido en el Convenio de Cooperación entre el Servicio Canario de Empleo y el</text:p>
      <text:p text:style-name="Text"> <text:s text:c="17"/>Cabildo de Gran Canaria para la coordinación de las actuaciones en materia de empleo de los</text:p>
      <text:p text:style-name="Text"> <text:s text:c="17"/>recursos asignados en el marco del Fondo de Desarrollo de Canarias-FDCAN, período 2023-2027,</text:p>
      <text:p text:style-name="Text"> <text:s text:c="17"/>suscrito el 06 de mayo de 2024.</text:p>
      <text:p text:style-name="Text"> <text:s text:c="21"/> Anexo de instrucciones para la gestión de contratación de personal.</text:p>
      <text:p text:style-name="Text"> <text:s text:c="21"/> Anexo A.- Oferta genérica de empleo.</text:p>
      <text:p text:style-name="Text"> <text:s text:c="21"/> Anexo B.- Relación priorizada de personas candidatas a contratar.</text:p>
      <text:p text:style-name="Text"> </text:p>
      <text:p text:style-name="Text"> <text:s text:c="17"/>SEXTO.- PAGO DE LA SUBVENCIÓN. La subvención concedida se abonará de forma anticipada</text:p>
      <text:p text:style-name="Text"> <text:s text:c="17"/>vista declaración responsable de insuficiencia financiera para hacer frente a la totalidad del</text:p>
      <text:p text:style-name="Text"> </text:p>
      <text:p text:style-name="Text"> <text:s text:c="159"/>9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1"/>9/17</text:p>
      <text:p text:style-name="Text"> <text:s text:c="67"/>=</text:p>
      <text:p text:style-name="Break"/>
      <text:p text:style-name="Text"> <text:s text:c="17"/>proyecto, de conformidad con el art. 34.4 de la Ley 38/2003, de 17 de noviembre, General de</text:p>
      <text:p text:style-name="Text"> <text:s text:c="17"/>Subvenciones, art. 88 del Real Decreto 887/2006, de 21 de julio, por el que se aprueba el</text:p>
      <text:p text:style-name="Text"> <text:s text:c="17"/>Reglamento de la Ley General de Subvenciones, y Base 33.6 de ejecución del presupuesto del</text:p>
      <text:p text:style-name="Text"> <text:s text:c="17"/>Cabildo de Gran Canaria para la anualidad 2024.</text:p>
      <text:p text:style-name="Text"> </text:p>
      <text:p text:style-name="Text"> <text:s text:c="17"/>Para realizarse el pago de la subvención la entidad beneficiaria debe estar al corriente de sus</text:p>
      <text:p text:style-name="Text"> <text:s text:c="17"/>obligaciones tributarias y frente a la Seguridad Social, no ser deudor por procedencia de reintegro</text:p>
      <text:p text:style-name="Text"> <text:s text:c="17"/>y no tener subvenciones del Servicio de Empleo y Desarrollo Local pendientes de justificar total o</text:p>
      <text:p text:style-name="Text"> <text:s text:c="17"/>parcialmente.</text:p>
      <text:p text:style-name="Text"> </text:p>
      <text:p text:style-name="Text"> <text:s text:c="17"/>SÉPTIMO.- SEGUIMIENTO DE LA EJECUCIÓN DE LOS PROYECTOS. La entidad beneficiaria</text:p>
      <text:p text:style-name="Text"> <text:s text:c="17"/>deberá presentar informes de seguimiento de la ejecución del proyecto, según Anexo VI.- Informe</text:p>
      <text:p text:style-name="Text"> <text:s text:c="17"/>de seguimiento cada dos meses, vía correo electrónico (empleocabildo@grancanaria.com), donde</text:p>
      <text:p text:style-name="Text"> <text:s text:c="17"/>se contenga:</text:p>
      <text:p text:style-name="Text"> <text:s text:c="21"/> Estado de ejecución de objetivos y acciones y/o fases contempladas en el proyecto</text:p>
      <text:p text:style-name="Text"> <text:s text:c="24"/>aprobado.</text:p>
      <text:p text:style-name="Text"> <text:s text:c="21"/> Cronograma de ejecución.</text:p>
      <text:p text:style-name="Text"> <text:s text:c="21"/> Información de cada una de las personas destinatarias en permanencia en las acciones y</text:p>
      <text:p text:style-name="Text"> <text:s text:c="24"/>su estado con respecto a las mismas.</text:p>
      <text:p text:style-name="Text"> <text:s text:c="21"/> Posibles desviaciones del proyecto inicial, que puedan requerir modificaciones del mismo.</text:p>
      <text:p text:style-name="Text"> <text:s text:c="21"/> Medidas de difusión y publicidad realizadas.</text:p>
      <text:p text:style-name="Text"> <text:s text:c="21"/> Información de las bajas de las personas destinatarias y sus causas; así como de las</text:p>
      <text:p text:style-name="Text"> <text:s text:c="24"/>sustituciones u otras informaciones de interés.</text:p>
      <text:p text:style-name="Text"> <text:s text:c="21"/> Cualquier otra información de interés relevante para la marcha del proyecto.</text:p>
      <text:p text:style-name="Text"> </text:p>
      <text:p text:style-name="Text"> <text:s text:c="17"/>OCTAVO.- OBLIGACIONES DEL BENEFICIARIO.</text:p>
      <text:p text:style-name="Text"> </text:p>
      <text:p text:style-name="Text"> <text:s text:c="21"/>1. Ejecutar el proyecto subvencionando en los términos planteados por la entidad beneficiaria</text:p>
      <text:p text:style-name="Text"> <text:s text:c="24"/>o que resulten de la modificación autorizada por el Cabildo de Gran Canaria.</text:p>
      <text:p text:style-name="Text"> <text:s text:c="21"/>2. Justificar ante el órgano concedente el cumplimiento de los requisitos y condiciones, la</text:p>
      <text:p text:style-name="Text"> <text:s text:c="24"/>realización de la actividad y el cumplimiento de la finalidad que determinan la concesión de</text:p>
      <text:p text:style-name="Text"> <text:s text:c="24"/>la subvención.</text:p>
      <text:p text:style-name="Text"> <text:s text:c="21"/>3. Someterse a las actuaciones de comprobación que se acuerden por el órgano concedente,</text:p>
      <text:p text:style-name="Text"> <text:s text:c="24"/>así como a cualesquiera otras de comprobación y control financiero que puedan realizar</text:p>
      <text:p text:style-name="Text"> <text:s text:c="24"/>los órganos de control competentes.</text:p>
      <text:p text:style-name="Text"> <text:s text:c="21"/>4. Permitir visitas de seguimiento técnico por parte del personal designado por el Servicio de</text:p>
      <text:p text:style-name="Text"> <text:s text:c="24"/>Empleo y Desarrollo Local a las distintas instalaciones usadas durante la ejecución del</text:p>
      <text:p text:style-name="Text"> <text:s text:c="24"/>proyecto, para la comprobación del cumplimiento de las obligaciones y favorecimiento de</text:p>
      <text:p text:style-name="Text"> <text:s text:c="24"/>la colaboración entre entidad y administración, en el cumplimiento de los objetivos y la</text:p>
      <text:p text:style-name="Text"> <text:s text:c="24"/>prestación eficaz y eficiente de los distintos servicios</text:p>
      <text:p text:style-name="Text"> <text:s text:c="21"/>5. Comunicar al órgano concedente la obtención de otras ayudas, subvenciones o ingresos</text:p>
      <text:p text:style-name="Text"> <text:s text:c="24"/>que financien la actividad subvencionada, en cuanto se conozca, y en todo caso, con</text:p>
      <text:p text:style-name="Text"> <text:s text:c="24"/>anterioridad a la justificación.</text:p>
      <text:p text:style-name="Text"> </text:p>
      <text:p text:style-name="Text"> </text:p>
      <text:p text:style-name="Text"> <text:s text:c="155"/>10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0/17</text:p>
      <text:p text:style-name="Text"> <text:s text:c="67"/>=</text:p>
      <text:p text:style-name="Break"/>
      <text:p text:style-name="Text"> <text:s text:c="21"/>6. Conservar los documentos justificativos de la aplicación de los fondos recibidos, incluidos</text:p>
      <text:p text:style-name="Text"> <text:s text:c="25"/>los documentos electrónicos, en tanto puedan ser objeto de actuaciones de comprobación</text:p>
      <text:p text:style-name="Text"> <text:s text:c="25"/>y control.</text:p>
      <text:p text:style-name="Text"> <text:s text:c="21"/>7. Adoptar las medidas de difusión, del resuelvo noveno.</text:p>
      <text:p text:style-name="Text"> <text:s text:c="21"/>8. Proceder al reintegro de los fondos recibidos en los supuestos establecidos en la presente</text:p>
      <text:p text:style-name="Text"> <text:s text:c="25"/>resolución.</text:p>
      <text:p text:style-name="Text"> <text:s text:c="21"/>9. Llevar a cabo la selección del personal de nueva incorporación con cumplimiento de lo</text:p>
      <text:p text:style-name="Text"> <text:s text:c="25"/>establecido en el Convenio de Cooperación entre el Servicio Canario de Empleo y el</text:p>
      <text:p text:style-name="Text"> <text:s text:c="25"/>Cabildo de Gran Canaria para la coordinación de las actuaciones en materia de empleo de</text:p>
      <text:p text:style-name="Text"> <text:s text:c="25"/>los recursos asignados en el marco del Fondo de Desarrollo de Canarias-FDCAN, período</text:p>
      <text:p text:style-name="Text"> <text:s text:c="25"/>2023-2027, suscrito el 06 de mayo de 2024.</text:p>
      <text:p text:style-name="Text"> <text:s text:c="21"/>10. Entregar una relación nominal de las personas seleccionadas destinatarias del proyecto,</text:p>
      <text:p text:style-name="Text"> <text:s text:c="25"/>con datos de contacto telefónico y de correo electrónico de los mismos o de la persona</text:p>
      <text:p text:style-name="Text"> <text:s text:c="25"/>responsable o tutor, en su caso, en el plazo de 7 días naturales desde el inicio de la</text:p>
      <text:p text:style-name="Text"> <text:s text:c="25"/>contratación. En el caso de nuevas incorporaciones, la información se enviará, en el plazo</text:p>
      <text:p text:style-name="Text"> <text:s text:c="25"/>de una semana desde la incorporación al proyecto. Esta información se mantendrá</text:p>
      <text:p text:style-name="Text"> <text:s text:c="25"/>actualizada en cada informe de seguimiento.</text:p>
      <text:p text:style-name="Text"> <text:s text:c="21"/>11. En relación a la imputación del personal propio, la entidad deberá conservar el soporte</text:p>
      <text:p text:style-name="Text"> <text:s text:c="25"/>documental que verifique el tiempo de dedicación al proyecto en los porcentajes previstos</text:p>
      <text:p text:style-name="Text"> <text:s text:c="25"/>en el mismo, por lo que deberán prever como forma de justificación el documento</text:p>
      <text:p text:style-name="Text"> <text:s text:c="25"/>correspondiente al Anexo XII.-Control horario.</text:p>
      <text:p text:style-name="Text"> <text:s text:c="21"/>12. Asimismo, las entidades deberán disponer y aportar al auditor toda la documentación</text:p>
      <text:p text:style-name="Text"> <text:s text:c="25"/>necesaria para acreditar la realidad de la ejecución del proyecto y que le sea pedida por el</text:p>
      <text:p text:style-name="Text"> <text:s text:c="25"/>mismo para que éste puedan realizar su trabajo.</text:p>
      <text:p text:style-name="Text"> <text:s text:c="21"/>13. Presentar al correo electrónico empleocabildo@grancanaria.com el informes de</text:p>
      <text:p text:style-name="Text"> <text:s text:c="25"/>seguimiento de la ejecución cada dos meses, según modelo de Anexo VI.- Informe de</text:p>
      <text:p text:style-name="Text"> <text:s text:c="25"/>seguimiento</text:p>
      <text:p text:style-name="Text"> <text:s text:c="21"/>14. Presentar vía registro electrónico en el plazo máximo de 7 días naturales desde el inicio</text:p>
      <text:p text:style-name="Text"> <text:s text:c="25"/>de la contratación los documentos que acrediten el cumplimiento de las medidas de difusión</text:p>
      <text:p text:style-name="Text"> <text:s text:c="25"/>obligatorias:</text:p>
      <text:p text:style-name="Text"> <text:s text:c="25"/>a) Copia de un contrato formalizado y registrado.</text:p>
      <text:p text:style-name="Text"> <text:s text:c="25"/>b) Foto del cartel colocado en el lugar de trabajo, según modelo Anexo V.- Cartel.</text:p>
      <text:p text:style-name="Text"> <text:s text:c="25"/>c) Foto del vestuario utilizado en su caso.</text:p>
      <text:p text:style-name="Text"> <text:s text:c="21"/>15. Presentar vía registro electrónico el Anexo III.- Información de la financiación de las</text:p>
      <text:p text:style-name="Text"> <text:s text:c="25"/>acciones y/o proyectos, así como, el Anexo IV.- Información sobre protección de datos</text:p>
      <text:p text:style-name="Text"> <text:s text:c="25"/>personales en los 7 días naturales desde el inicio de la contratación y en la primera quincena</text:p>
      <text:p text:style-name="Text"> <text:s text:c="25"/>desde la incorporación de nuevas personas destinatarias y trabajadoras (a tiempo vencido).</text:p>
      <text:p text:style-name="Text"> </text:p>
      <text:p text:style-name="Text"> <text:s text:c="17"/>NOVENO.- OBLIGACIONES DE DIFUSIÓN DE LA FINANCIACIÓN PÚBLICA. Las entidades</text:p>
      <text:p text:style-name="Text"> <text:s text:c="17"/>beneficiarias deberán dar la adecuada publicidad del carácter público de la financiación del proyecto</text:p>
      <text:p text:style-name="Text"> <text:s text:c="17"/>y de las acciones contenidas en el mismo, de conformidad con lo dispuesto en el artículo 18.4 de la</text:p>
      <text:p text:style-name="Text"> <text:s text:c="17"/>Ley General de Subvenciones.</text:p>
      <text:p text:style-name="Text"> </text:p>
      <text:p text:style-name="Text"> <text:s text:c="17"/>Será publicidad obligatoria la siguiente:</text:p>
      <text:p text:style-name="Text"> </text:p>
      <text:p text:style-name="Text"> <text:s text:c="155"/>11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1/17</text:p>
      <text:p text:style-name="Text"> <text:s text:c="67"/>=</text:p>
      <text:p text:style-name="Break"/>
      <text:p text:style-name="Text"> <text:s text:c="12"/>1. En los contratos del personal de nueva incorporación para la ejecución del proyecto, se deberá</text:p>
      <text:p text:style-name="Text"> <text:s text:c="15"/>incluir la siguiente mención: “EL PROYECTO SERVICIO DE PREPARACIÓN PARA EL EMPLEO</text:p>
      <text:p text:style-name="Text"> <text:s text:c="15"/>Y EMPLEO CON APOYO”, ejecutado por la ASOCIACIÓN DE FAMILIAS DE PERSONAS CON</text:p>
      <text:p text:style-name="Text"> <text:s text:c="15"/>AUTISMO DE LAS PALMAS (APNALP), que está enmarcado en el convenio de cooperación entre</text:p>
      <text:p text:style-name="Text"> <text:s text:c="15"/>el Servicio Canario de Empleo y el Cabildo Insular de Gran Canaria para la coordinación de las</text:p>
      <text:p text:style-name="Text"> <text:s text:c="15"/>actuaciones en materia de empleo de los recursos asignados en el marco del Fondo de Desarrollo</text:p>
      <text:p text:style-name="Text"> <text:s text:c="15"/>de Canarias-FDCAN, período 2023-2027, ha sido financiado en la cuantía de 60.000,00 euros</text:p>
      <text:p text:style-name="Text"> <text:s text:c="15"/>(99,68% de financiación) por la Consejería de Área de Empleo y Desarrollo Local del Cabildo Insular</text:p>
      <text:p text:style-name="Text"> <text:s text:c="15"/>de Gran Canaria y la Administración Pública de la Comunidad Autónoma de Canarias, en el marco</text:p>
      <text:p text:style-name="Text"> <text:s text:c="15"/>del Fondo de Desarrollo de Canarias (FDCAN).</text:p>
      <text:p text:style-name="Text"> </text:p>
      <text:p text:style-name="Text"> <text:s text:c="12"/>2. Se informará a las personas destinatarias que las acciones y/o proyectos en los que participan están</text:p>
      <text:p text:style-name="Text"> <text:s text:c="15"/>enmarcadas en el convenio de cooperación entre el Servicio Canario de Empleo y el Cabildo Insular</text:p>
      <text:p text:style-name="Text"> <text:s text:c="15"/>de Gran Canaria para la coordinación de las actuaciones en materia de empleo de los recursos</text:p>
      <text:p text:style-name="Text"> <text:s text:c="15"/>asignados en el marco del Fondo de Desarrollo de Canarias-FDCAN, período 2023-2027 y que han</text:p>
      <text:p text:style-name="Text"> <text:s text:c="15"/>sido financiados por el Cabildo Insular de Gran Canaria a través de su Consejería de Área de</text:p>
      <text:p text:style-name="Text"> <text:s text:c="15"/>Empleo y Desarrollo Local y la Administración Pública de la Comunidad Autónoma de Canarias, en</text:p>
      <text:p text:style-name="Text"> <text:s text:c="15"/>el marco del Fondo de Desarrollo de Canarias (FDCAN). Para ello se cumplimentará el Anexo III -</text:p>
      <text:p text:style-name="Text"> <text:s text:c="15"/>Información de la financiación de las acciones y/o proyectos.</text:p>
      <text:p text:style-name="Text"> </text:p>
      <text:p text:style-name="Text"> <text:s text:c="12"/>3. En los lugares (físicos o digitales) en que se desarrolle el proyecto se deberá colocar cartel según</text:p>
      <text:p text:style-name="Text"> <text:s text:c="15"/>modelo que se incorpora como Anexo V - Cartel.</text:p>
      <text:p text:style-name="Text"> </text:p>
      <text:p text:style-name="Text"> <text:s text:c="12"/>4. En las acciones de difusión del proyecto se incluirá la siguiente mención expresa: “EL PROYECTO</text:p>
      <text:p text:style-name="Text"> <text:s text:c="15"/>SERVICIO DE PREPARACIÓN PARA EL EMPLEO Y EMPLEO CON APOYO”, ejecutado por la</text:p>
      <text:p text:style-name="Text"> <text:s text:c="15"/>entidad ASOCIACIÓN DE FAMILIAS DE PERSONAS CON AUTISMO DE LAS PALMAS, que está</text:p>
      <text:p text:style-name="Text"> <text:s text:c="15"/>enmarcado en el convenio de cooperación entre el Servicio Canario de Empleo y el Cabildo Insular</text:p>
      <text:p text:style-name="Text"> <text:s text:c="15"/>de Gran Canaria para la coordinación de las actuaciones en materia de empleo de los recursos</text:p>
      <text:p text:style-name="Text"> <text:s text:c="15"/>asignados en el marco del Fondo de Desarrollo de Canarias-FDCAN, período 2023-2027, ha sido</text:p>
      <text:p text:style-name="Text"> <text:s text:c="15"/>financiado en cuantía de 60.00,00 euros (99.68% de financiación por la Consejería de Área de</text:p>
      <text:p text:style-name="Text"> <text:s text:c="15"/>Empleo y Desarrollo Local del Cabildo Insular de Gran Canaria y la Administración Pública de la</text:p>
      <text:p text:style-name="Text"> <text:s text:c="15"/>Comunidad Autónoma de Canarias, en el marco del Fondo de Desarrollo de Canarias (FDCAN)”.</text:p>
      <text:p text:style-name="Text"> </text:p>
      <text:p text:style-name="Text"> <text:s text:c="12"/>5. En los materiales impresos, electrónicos o audiovisuales que se utilicen para la difusión de los</text:p>
      <text:p text:style-name="Text"> <text:s text:c="15"/>programas subvencionados, en la cartelería, papelería, portales formativos y material didáctico</text:p>
      <text:p text:style-name="Text"> <text:s text:c="15"/>audiovisual que se genere en la ejecución del proyecto, menciones realizadas en los medios de</text:p>
      <text:p text:style-name="Text"> <text:s text:c="15"/>comunicación social, vestuario, EPIS (en su caso), se deberá incluir de forma visible la imagen</text:p>
      <text:p text:style-name="Text"> <text:s text:c="15"/>corporativa del Cabildo Insular de Gran Canaria y Fondo de Desarrollo de Canarias (FDCAN).</text:p>
      <text:p text:style-name="Text"> </text:p>
      <text:p text:style-name="Text"> <text:s text:c="17"/>DÉCIMO.- MODIFICACIÓN DE RESOLUCIÓN. La entidad beneficiaria estará comprometida a</text:p>
      <text:p text:style-name="Text"> <text:s text:c="17"/>realizar la actividad en los términos planteados en su solicitud y/o que se determinen en la resolución</text:p>
      <text:p text:style-name="Text"> <text:s text:c="17"/>de concesión.</text:p>
      <text:p text:style-name="Text"> </text:p>
      <text:p text:style-name="Text"> </text:p>
      <text:p text:style-name="Text"> <text:s text:c="155"/>12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2/17</text:p>
      <text:p text:style-name="Text"> <text:s text:c="67"/>=</text:p>
      <text:p text:style-name="Break"/>
      <text:p text:style-name="Text"> <text:s text:c="17"/>No obstante, una vez recaída la resolución de concesión, la entidad beneficiaria podrá solicitar del</text:p>
      <text:p text:style-name="Text"> <text:s text:c="17"/>órgano concedente la modificación de su contenido o de la memoria del proyecto aprobado, siempre</text:p>
      <text:p text:style-name="Text"> <text:s text:c="17"/>que la haga con una antelación mínima de UN MES antes del vencimiento del plazo de ejecución</text:p>
      <text:p text:style-name="Text"> <text:s text:c="17"/>del proyecto, bien el inicial o el prorrogado, y no implique modificación del objetivo general</text:p>
      <text:p text:style-name="Text"> <text:s text:c="17"/>perseguido con la concesión, no conlleve alteración en la naturaleza del gasto o cambio en el</text:p>
      <text:p text:style-name="Text"> <text:s text:c="17"/>capítulo presupuestario, no implique aumento de la cuantía a subvencionar por Cabildo, ni dañe</text:p>
      <text:p text:style-name="Text"> <text:s text:c="17"/>derechos de terceros.</text:p>
      <text:p text:style-name="Text"> </text:p>
      <text:p text:style-name="Text"> <text:s text:c="17"/>DECIMOPRIMERO.- COMPATIBILIDAD. Esta subvención es compatible con cualquier otra que,</text:p>
      <text:p text:style-name="Text"> <text:s text:c="17"/>para el mismo concepto y fin, haya sido concedida o se conceda por otras Administraciones Públicas</text:p>
      <text:p text:style-name="Text"> <text:s text:c="17"/>y/o entidades privadas, siempre que la suma de todas ellas no supere el 100% del coste total del</text:p>
      <text:p text:style-name="Text"> <text:s text:c="17"/>Proyecto subvencionado. En cualquier caso, dicha concesión será notificada al Servicio de Empleo</text:p>
      <text:p text:style-name="Text"> <text:s text:c="17"/>y Desarrollo Local, todo ello sin perjuicio de que esas ayudas prevean su incompatibilidad con las</text:p>
      <text:p text:style-name="Text"> <text:s text:c="17"/>que en esta convocatoria se regulen.</text:p>
      <text:p text:style-name="Text"> </text:p>
      <text:p text:style-name="Text"> <text:s text:c="17"/>No obstante, en el ámbito de la Corporación Insular, esta subvención será incompatible con</text:p>
      <text:p text:style-name="Text"> <text:s text:c="17"/>cualquier otra destinada a financiar la misma actuación con cargo al mismo ejercicio presupuestario.</text:p>
      <text:p text:style-name="Text"> </text:p>
      <text:p text:style-name="Text"> <text:s text:c="17"/>Procederá exigir el reintegro de la subvención cuando la Administración tenga conocimiento de que</text:p>
      <text:p text:style-name="Text"> <text:s text:c="17"/>una entidad beneficiaria ha percibido otra u otras subvenciones incompatibles con la otorgada, sin</text:p>
      <text:p text:style-name="Text"> <text:s text:c="17"/>haber efectuado la correspondiente renuncia.</text:p>
      <text:p text:style-name="Text"> </text:p>
      <text:p text:style-name="Text"> <text:s text:c="17"/>DECIMOSEGUNDO.- GASTOS SUBVENCIONABLES. Serán subvencionables exclusivamente los</text:p>
      <text:p text:style-name="Text"> <text:s text:c="17"/>gastos incluidos en el presupuesto de gastos del resuelvo primero apartado 6.- “Presupuesto” que</text:p>
      <text:p text:style-name="Text"> <text:s text:c="17"/>se realicen dentro del plazo de ejecución. Se considerará gasto realizado en el plazo indicado el</text:p>
      <text:p text:style-name="Text"> <text:s text:c="17"/>que haya sido pagado con anterioridad a la finalización del período de justificación.</text:p>
      <text:p text:style-name="Text"> </text:p>
      <text:p text:style-name="Text"> <text:s text:c="17"/>En ningún caso serán subvencionables los gastos cuyos pagos se efectúen en efectivo. En el caso</text:p>
      <text:p text:style-name="Text"> <text:s text:c="17"/>de las nóminas del personal, exclusivamente serán subvencionables si se hubieran pagado</text:p>
      <text:p text:style-name="Text"> <text:s text:c="17"/>mediante transferencia bancaria en la que deberá indicarse: el ordenante del pago, la persona</text:p>
      <text:p text:style-name="Text"> <text:s text:c="17"/>destinataria del pago, el concepto, el importe y la fecha de la operación.</text:p>
      <text:p text:style-name="Text"> </text:p>
      <text:p text:style-name="Text"> <text:s text:c="17"/>El presupuesto del proyecto es vinculante para la entidad beneficiaria. No obstante, durante la</text:p>
      <text:p text:style-name="Text"> <text:s text:c="17"/>ejecución del proyecto, se permitirá una permutación inferior o igual al 20% entre el importe de los</text:p>
      <text:p text:style-name="Text"> <text:s text:c="17"/>conceptos previamente presupuestados y aprobados. Esta permuta podrá realizarse, por un lado,</text:p>
      <text:p text:style-name="Text"> <text:s text:c="17"/>entre gastos de personal, y por otro, entre gastos corrientes, sin incrementar en ningún caso, la</text:p>
      <text:p text:style-name="Text"> <text:s text:c="17"/>cuantía de la subvención, ni el importe total de cada capítulo de gasto (gasto de personal, gastos</text:p>
      <text:p text:style-name="Text"> <text:s text:c="17"/>corrientes) ni el presupuesto total del proyecto.</text:p>
      <text:p text:style-name="Text"> </text:p>
      <text:p text:style-name="Text"> <text:s text:c="17"/>El porcentaje que representa la cuantía de la subvención respecto del coste del proyecto o actividad</text:p>
      <text:p text:style-name="Text"> <text:s text:c="17"/>subvencionada se fijará en la resolución de concesión y se mantendrá inalterable salvo modificación</text:p>
      <text:p text:style-name="Text"> <text:s text:c="17"/>expresa de la resolución de concesión de la subvención.</text:p>
      <text:p text:style-name="Text"> </text:p>
      <text:p text:style-name="Text"> </text:p>
      <text:p text:style-name="Text"> </text:p>
      <text:p text:style-name="Text"> <text:s text:c="155"/>13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3/17</text:p>
      <text:p text:style-name="Text"> <text:s text:c="67"/>=</text:p>
      <text:p text:style-name="Break"/>
      <text:p text:style-name="Text"> <text:s text:c="17"/>DECIMOTERCERO.- JUSTIFICACIÓN. En el plazo de 2 MESES desde la finalización del proyecto,</text:p>
      <text:p text:style-name="Text"> <text:s text:c="17"/>según duración inicial prevista o prorrogada, la entidad beneficiaria de la subvención está obligada</text:p>
      <text:p text:style-name="Text"> <text:s text:c="17"/>a justificar el cumplimiento de las condiciones impuestas y la consecución de los objetivos previstos</text:p>
      <text:p text:style-name="Text"> <text:s text:c="17"/>mediante cuenta justificativa con el contenido que se indica más adelante.</text:p>
      <text:p text:style-name="Text"> </text:p>
      <text:p text:style-name="Text"> <text:s text:c="17"/>Igualmente, se podrá solicitar una ampliación motivada del plazo de justificación de un mes, siempre</text:p>
      <text:p text:style-name="Text"> <text:s text:c="17"/>que se formule 15 días naturales antes de su vencimiento.</text:p>
      <text:p text:style-name="Text"> </text:p>
      <text:p text:style-name="Text"> <text:s text:c="17"/>Cuando la actividad subvencionada haya sido financiada con fondos propios y/u otras ayudas o</text:p>
      <text:p text:style-name="Text"> <text:s text:c="17"/>subvenciones, deberá justificarse en la justificación el importe, procedencia y aplicación de tales</text:p>
      <text:p text:style-name="Text"> <text:s text:c="17"/>fondos.</text:p>
      <text:p text:style-name="Text"> </text:p>
      <text:p text:style-name="Text"> <text:s text:c="17"/>La justificación se llevará a cabo mediante 1º) CUENTA JUSTIFICATIVA CON INFORME DE</text:p>
      <text:p text:style-name="Text"> <text:s text:c="17"/>AUDITOR/A que comprenderá:</text:p>
      <text:p text:style-name="Text"> <text:s text:c="20"/>1. Anexo VII.- Memoria de actuaciones. Memoria de actuación justificativa del cumplimiento</text:p>
      <text:p text:style-name="Text"> <text:s text:c="25"/>de las condiciones impuestas en la concesión de la subvención, de las actividades realizadas</text:p>
      <text:p text:style-name="Text"> <text:s text:c="25"/>y los resultados obtenidos.</text:p>
      <text:p text:style-name="Text"> <text:s text:c="20"/>2. Anexo VIII – Requisitos de las personas destinatarios.</text:p>
      <text:p text:style-name="Text"> <text:s text:c="20"/>3. Anexo XI.- Memoria económica, que está integrada por los siguientes documentos:</text:p>
      <text:p text:style-name="Text"> <text:s text:c="25"/>a) Documento1: Relación clasificada de gastos corrientes, con identificación del</text:p>
      <text:p text:style-name="Text"> <text:s text:c="30"/>proveedor y su número de identificación fiscal, número de factura, su importe, fecha de</text:p>
      <text:p text:style-name="Text"> <text:s text:c="30"/>emisión y fecha de pago. Se indicarán los importes imputados a los gastos</text:p>
      <text:p text:style-name="Text"> <text:s text:c="30"/>subvencionables del proyecto, según presupuesto aprobado.</text:p>
      <text:p text:style-name="Text"> <text:s text:c="25"/>b) Documento 2: Relación clasificada de gastos de personal, del personal de nueva</text:p>
      <text:p text:style-name="Text"> <text:s text:c="30"/>incorporación.</text:p>
      <text:p text:style-name="Text"> <text:s text:c="25"/>c) Documento 3: Financiación.</text:p>
      <text:p text:style-name="Text"> <text:s text:c="25"/>d) Documento 4: Cálculo de desviaciones de gastos, con indicación de los importes</text:p>
      <text:p text:style-name="Text"> <text:s text:c="30"/>presupuestados, importes de gasto realizado y las correspondientes desviaciones, para</text:p>
      <text:p text:style-name="Text"> <text:s text:c="30"/>cada concepto de gasto del presupuesto del proyecto.</text:p>
      <text:p text:style-name="Text"> <text:s text:c="25"/>e) Se adjuntará, en su caso, carta de pago de reintegro de remanentes no aplicados.</text:p>
      <text:p text:style-name="Text"> <text:s text:c="20"/>4. Anexo X.- Alcance del informe de auditoría en la revisión de la memoria de actuaciones</text:p>
      <text:p text:style-name="Text"> <text:s text:c="25"/>y económica. Informe de auditor/a de cuentas inscrito/a como ejerciente en el Registro</text:p>
      <text:p text:style-name="Text"> <text:s text:c="25"/>Oficial de Auditores de Cuentas dependiente del Instituto de Contabilidad y Auditoría de</text:p>
      <text:p text:style-name="Text"> <text:s text:c="25"/>Cuentas, emitido con sujeción a lo dispuesto en la Orden EHA 1434/2007, de 17 de Mayo,</text:p>
      <text:p text:style-name="Text"> <text:s text:c="25"/>por la que se aprueba la norma de actuación de los auditores de cuentas en la realización</text:p>
      <text:p text:style-name="Text"> <text:s text:c="25"/>de los trabajos de revisión de cuentas justificativas de subvenciones, en el ámbito del sector</text:p>
      <text:p text:style-name="Text"> <text:s text:c="25"/>público estatal, previstos en el artículo 74 del Reglamento de la Ley 38/2003, de 17 de</text:p>
      <text:p text:style-name="Text"> <text:s text:c="25"/>noviembre, General de Subvenciones, aprobado mediante Real Decreto 887/2006, de 21 de</text:p>
      <text:p text:style-name="Text"> <text:s text:c="25"/>julio.</text:p>
      <text:p text:style-name="Text"> <text:s text:c="25"/>El informe del auditor deberá pronunciarse expresamente sobre el cumplimiento por parte</text:p>
      <text:p text:style-name="Text"> <text:s text:c="25"/>del beneficiario de los aspectos de la Memoria de actuaciones.</text:p>
      <text:p text:style-name="Text"> <text:s text:c="20"/>5. Documentos que acrediten el cumplimiento de las medidas de difusión.</text:p>
      <text:p text:style-name="Text"> <text:s text:c="20"/>6. Anexo XII.- Control horario.</text:p>
      <text:p text:style-name="Text"> </text:p>
      <text:p text:style-name="Text"> </text:p>
      <text:p text:style-name="Text"> <text:s text:c="155"/>14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4/17</text:p>
      <text:p text:style-name="Text"> <text:s text:c="67"/>=</text:p>
      <text:p text:style-name="Break"/>
      <text:p text:style-name="Text"> <text:s text:c="17"/>DECIMOCUARTO.- DEVOLUCIÓN VOLUNTARIA. Las entidades beneficiarias podrán reintegrar</text:p>
      <text:p text:style-name="Text"> <text:s text:c="17"/>en cualquier momento de forma voluntaria, sin previo requerimiento del órgano concedente, los</text:p>
      <text:p text:style-name="Text"> <text:s text:c="17"/>fondos que no vayan a ser aplicados en la cuenta corriente de la corporación de CAIXA BANK:</text:p>
      <text:p text:style-name="Text"> <text:s text:c="17"/>ES49 2100 7837 1713 0008 5333, debiendo indicarse en el ingreso la entidad que realiza el mismo,</text:p>
      <text:p text:style-name="Text"> <text:s text:c="17"/>nombre del proyecto y año a que se refiere.</text:p>
      <text:p text:style-name="Text"> </text:p>
      <text:p text:style-name="Text"> <text:s text:c="17"/>Deberá comunicarse dicho ingreso al correo electrónico empleocabildo@grancanaria.com,</text:p>
      <text:p text:style-name="Text"> <text:s text:c="17"/>indicando nombre de la entidad que hace la devolución junto con el comprobante de pago.</text:p>
      <text:p text:style-name="Text"> </text:p>
      <text:p text:style-name="Text"> <text:s text:c="17"/>DECIMOQUINTO.- REINTEGRO. Son causas de reintegro las establecidas en el artículo 37 de la</text:p>
      <text:p text:style-name="Text"> <text:s text:c="17"/>Ley 38/2003, de 17 de noviembre, General de Subvenciones, y las siguientes causas de reintegro</text:p>
      <text:p text:style-name="Text"> <text:s text:c="17"/>parcial:</text:p>
      <text:p text:style-name="Text"> </text:p>
      <text:p text:style-name="Text"> <text:s text:c="12"/>a) La obtención de subvenciones, ayudas, ingresos o recursos para la misma finalidad que suponga</text:p>
      <text:p text:style-name="Text"> <text:s text:c="15"/>una sobrefinanciación de la actividad, dará lugar al reintegro del exceso de financiación sobre el</text:p>
      <text:p text:style-name="Text"> <text:s text:c="15"/>coste total de la actividad, o bien la parte proporcional que resulte, considerando las aportaciones</text:p>
      <text:p text:style-name="Text"> <text:s text:c="15"/>de las otras entidades.</text:p>
      <text:p text:style-name="Text"> </text:p>
      <text:p text:style-name="Text"> <text:s text:c="12"/>b) Incumplimiento de la obligación de adoptar las medidas obligatorias de publicidad establecidas en</text:p>
      <text:p text:style-name="Text"> <text:s text:c="15"/>la presente resolución, o las medidas alternativas propuestas:</text:p>
      <text:p text:style-name="Text"> <text:s text:c="12"/> Cuando se incumplan las obligaciones de los puntos 1 del resuelvo noveno, el reintegro será de</text:p>
      <text:p text:style-name="Text"> <text:s text:c="15"/>hasta el 10% del importe subvencionado en proporción al número de personas a las que afecte el</text:p>
      <text:p text:style-name="Text"> <text:s text:c="15"/>incumplimiento.</text:p>
      <text:p text:style-name="Text"> <text:s text:c="12"/> Cuando se incumplan las obligaciones de los puntos 2, 3, 4 y 5 del resuelvo noveno, hasta el 10%</text:p>
      <text:p text:style-name="Text"> <text:s text:c="15"/>de importe concedido.</text:p>
      <text:p text:style-name="Text"> </text:p>
      <text:p text:style-name="Text"> <text:s text:c="12"/>c) Justificación insuficiente o deficiente: la no ejecución de gastos presupuestados o con su ejecución</text:p>
      <text:p text:style-name="Text"> <text:s text:c="15"/>modificada excediendo de las desviaciones autorizadas, supondrá el reintegro del importe de los</text:p>
      <text:p text:style-name="Text"> <text:s text:c="15"/>gastos no ejecutados o que excedan de la desviación permitida, atendiendo al porcentaje de</text:p>
      <text:p text:style-name="Text"> <text:s text:c="15"/>financiación correspondiente al Cabildo.</text:p>
      <text:p text:style-name="Text"> </text:p>
      <text:p text:style-name="Text"> <text:s text:c="17"/>DECIMOSEXTO.- PROTECCIÓN DE DATOS DE CARÁCTER PERSONAL. La entidad beneficiaria</text:p>
      <text:p text:style-name="Text"> <text:s text:c="17"/>de la subvención deberá facilitar datos de carácter personal de los destinatarios y personas</text:p>
      <text:p text:style-name="Text"> <text:s text:c="17"/>contratadas al Cabildo de Gran Canaria, rigiéndose dicha relación por las figuras del Responsable</text:p>
      <text:p text:style-name="Text"> <text:s text:c="17"/>y/o encargado del Tratamiento, definidas en el artículo 4 del Reglamento (UE) 2016/679 del</text:p>
      <text:p text:style-name="Text"> <text:s text:c="17"/>parlamento Europeo y del Consejo de 27 de abril de 2016, así como por lo previsto en la Ley</text:p>
      <text:p text:style-name="Text"> <text:s text:c="17"/>Orgánica 3/2018, de 5 de diciembre, de Protección de Datos Personales y garantía de los derechos</text:p>
      <text:p text:style-name="Text"> <text:s text:c="17"/>digitales (LOPDGDD), teniendo en cuenta especialmente las obligaciones indicadas en el artículo</text:p>
      <text:p text:style-name="Text"> <text:s text:c="17"/>28 de dicha Ley Orgánica.</text:p>
      <text:p text:style-name="Text"> </text:p>
      <text:p text:style-name="Text"> <text:s text:c="17"/>La entidad beneficiaria deberá mantener un registro de actividades de tratamiento de datos de</text:p>
      <text:p text:style-name="Text"> <text:s text:c="17"/>conformidad con lo establecido en el artículo 31 de la LOPDGDD, donde se deberán especificar las</text:p>
      <text:p text:style-name="Text"> <text:s text:c="17"/>actividades de tratamiento llevadas a cabo y las demás circunstancias establecidas en el artículo</text:p>
      <text:p text:style-name="Text"> <text:s text:c="17"/>30 del Reglamento (UE) 2016/679.</text:p>
      <text:p text:style-name="Text"> </text:p>
      <text:p text:style-name="Text"> <text:s text:c="155"/>15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5/17</text:p>
      <text:p text:style-name="Text"> <text:s text:c="67"/>=</text:p>
      <text:p text:style-name="Break"/>
      <text:p text:style-name="Text"> <text:s text:c="17"/>El Cabildo de Gran Canaria tratará los datos sólo con las finalidades de comprobación, evaluación</text:p>
      <text:p text:style-name="Text"> <text:s text:c="17"/>del impacto de las políticas activas implementadas y control financiero de la subvención otorgada,</text:p>
      <text:p text:style-name="Text"> <text:s text:c="17"/>no pudiendo usar los mismos para una finalidad distinta.</text:p>
      <text:p text:style-name="Text"> </text:p>
      <text:p text:style-name="Text"> <text:s text:c="17"/>La entidad beneficiaria debe garantizar que los datos personales proporcionados al Cabildo han</text:p>
      <text:p text:style-name="Text"> <text:s text:c="17"/>sido obtenidos de forma lícita conforme a la normativa vigente en materia de protección de datos,</text:p>
      <text:p text:style-name="Text"> <text:s text:c="17"/>en especial, la Ley Orgánica 3/2018, de 5 de diciembre, de Protección de Datos Personales y</text:p>
      <text:p text:style-name="Text"> <text:s text:c="17"/>Garantía de los Derechos Digitales y el Reglamento (UE) 2016/679 del Parlamento Europeo y del</text:p>
      <text:p text:style-name="Text"> <text:s text:c="17"/>Consejo de 27 de abril de 2016 y normativa que sustituya o complemente a las indicadas.</text:p>
      <text:p text:style-name="Text"> </text:p>
      <text:p text:style-name="Text"> <text:s text:c="17"/>Las entidades deberán recabar, por parte de las personas destinatarias y/o contratadas, con</text:p>
      <text:p text:style-name="Text"> <text:s text:c="17"/>carácter previo al tratamiento de los datos, la firma de las mismas (Anexo IX – Información sobre</text:p>
      <text:p text:style-name="Text"> <text:s text:c="17"/>protección de datos personales), donde se informa a los titulares de dichos datos personales del</text:p>
      <text:p text:style-name="Text"> <text:s text:c="17"/>tratamiento de los mismos y de su finalidad, de conformidad con los artículos 13 y 14 del Reglamento</text:p>
      <text:p text:style-name="Text"> <text:s text:c="17"/>(UE) 2016/679. Este Anexo se presentará cumplimentado en el momento de la justificación y el</text:p>
      <text:p text:style-name="Text"> <text:s text:c="17"/>órgano concedente puede requerir su presentación en las actuaciones de comprobación.</text:p>
      <text:p text:style-name="Text"> </text:p>
      <text:p text:style-name="Text"> <text:s text:c="17"/>En caso de incumplimiento de cualquiera de las obligaciones por parte de la entidad beneficiaria,</text:p>
      <text:p text:style-name="Text"> <text:s text:c="17"/>ésta exonera expresamente al CABILDO de cualquier tipo de responsabilidad, respondiendo</text:p>
      <text:p text:style-name="Text"> <text:s text:c="17"/>directamente ante la Agencia Española de Protección de Datos, o ante cualquier tercera persona,</text:p>
      <text:p text:style-name="Text"> <text:s text:c="17"/>de las infracciones que se puedan haber cometido derivadas del incumplimiento de la legislación</text:p>
      <text:p text:style-name="Text"> <text:s text:c="17"/>vigente en materia de protección de datos de carácter personal.</text:p>
      <text:p text:style-name="Text"> </text:p>
      <text:p text:style-name="Text"> <text:s text:c="17"/>DECIMOSÉPTIMO.- Recursos.</text:p>
      <text:p text:style-name="Text"> <text:s text:c="17"/>Publicar la presente resolución en la página web del Cabildo de Gran Canaria, haciéndole saber a</text:p>
      <text:p text:style-name="Text"> <text:s text:c="17"/>la entidad interesada, que contra la misma, que pone fin a la vía administrativa y en virtud del</text:p>
      <text:p text:style-name="Text"> <text:s text:c="17"/>Acuerdo de delegación de competencias de fecha 07 de julio de 2021 adoptado por el Consejo de</text:p>
      <text:p text:style-name="Text"> <text:s text:c="17"/>Gobierno Insular, podrá interponerse recurso potestativo de reposición, ante el Consejero de Área</text:p>
      <text:p text:style-name="Text"> <text:s text:c="17"/>de Empleo y Desarrollo Local, en el plazo de UN MES contado a partir del día siguiente al de su</text:p>
      <text:p text:style-name="Text"> <text:s text:c="17"/>notificación, conforme a lo establecido en el art. 124 de la Ley 39/2015, de 1 de octubre, del</text:p>
      <text:p text:style-name="Text"> <text:s text:c="17"/>Procedimiento Administrativo Común de las Administraciones Públicas; sin perjuicio de la</text:p>
      <text:p text:style-name="Text"> <text:s text:c="17"/>posibilidad de interponer recurso contencioso-administrativo ante el Juzgado de lo Contencioso-</text:p>
      <text:p text:style-name="Text"> <text:s text:c="17"/>Administrativo de Las Palmas en el plazo de dos meses contados desde el día siguiente al de la</text:p>
      <text:p text:style-name="Text"> <text:s text:c="17"/>recepción de la notificación, a tenor del art. 46 de la Ley 29/1998, de 13 de julio, de la Jurisdicción</text:p>
      <text:p text:style-name="Text"> <text:s text:c="17"/>Contencioso Administrativa.</text:p>
      <text:p text:style-name="Text"> </text:p>
      <text:p text:style-name="Text"> <text:s text:c="17"/>Anexos que acompañan a la resolución:</text:p>
      <text:p text:style-name="Text"> <text:s text:c="20"/> Anexo de instrucciones para la selección de personal y personas destinatarias.</text:p>
      <text:p text:style-name="Text"> <text:s text:c="20"/> Anexo A.- Oferta genérica.</text:p>
      <text:p text:style-name="Text"> <text:s text:c="20"/> Anexo B.- Relación priorizada de personas candidatas a contratar.</text:p>
      <text:p text:style-name="Text"> <text:s text:c="20"/> Anexo III.- Información de la financiación de las acciones y/o proyectos.</text:p>
      <text:p text:style-name="Text"> <text:s text:c="20"/> Anexo IV.- Información sobre protección de datos personales.</text:p>
      <text:p text:style-name="Text"> <text:s text:c="20"/> Anexo V.- Cartel.</text:p>
      <text:p text:style-name="Text"> <text:s text:c="155"/>16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6/17</text:p>
      <text:p text:style-name="Text"> <text:s text:c="67"/>=</text:p>
      <text:p text:style-name="Break"/>
      <text:p text:style-name="Text"> <text:s text:c="26"/> <text:s text:c="2"/>Anexo VI.- Informe de seguimiento.</text:p>
      <text:p text:style-name="Text"> <text:s text:c="26"/> <text:s text:c="2"/>Anexo VII.- Memoria de actuaciones.</text:p>
      <text:p text:style-name="Text"> <text:s text:c="26"/> <text:s text:c="2"/>Anexo VIII.- Requisitos de las personas destinatarias.</text:p>
      <text:p text:style-name="Text"> <text:s text:c="26"/> <text:s text:c="2"/>Anexo IX.- Relación de bajas y sustituciones.</text:p>
      <text:p text:style-name="Text"> <text:s text:c="26"/> <text:s text:c="2"/>Anexo X.- Alcance del informe de auditoría en la revisión de la memoria de actuaciones y</text:p>
      <text:p text:style-name="Text"> <text:s text:c="30"/>económica.</text:p>
      <text:p text:style-name="Text"> <text:s text:c="26"/> <text:s text:c="2"/>Anexo XI.- Memoria económica.</text:p>
      <text:p text:style-name="Text"> <text:s text:c="30"/>Documento 1: Relación clasificada de gastos corrientes.</text:p>
      <text:p text:style-name="Text"> <text:s text:c="30"/>Documento 2: Relación clasificada de gastos de personal.</text:p>
      <text:p text:style-name="Text"> <text:s text:c="30"/>Documento 3: Financiación.</text:p>
      <text:p text:style-name="Text"> <text:s text:c="30"/>Documento 4: Cálculo de desviaciones de gastos.</text:p>
      <text:p text:style-name="Text"> <text:s text:c="26"/> <text:s text:c="2"/>Anexo XII.- Control horario de las personas imputadas a la subvención.</text:p>
      <text:p text:style-name="Text"> </text:p>
      <text:p text:style-name="Text"> </text:p>
      <text:p text:style-name="Text"> <text:s text:c="17"/>Fdo: EL CONSEJO DE GOBIERNO INSULAR P.D. El Consejero de Área de Empleo y Desarrollo</text:p>
      <text:p text:style-name="Text"> <text:s text:c="17"/>Local Acuerdo de 31/07/2019”</text:p>
      <text:p text:style-name="Text"> </text:p>
      <text:p text:style-name="Text"> </text:p>
      <text:p text:style-name="Text"> </text:p>
      <text:p text:style-name="Text"> <text:s text:c="44"/>Las Palmas de Gran Canaria, a fecha de la firma electrónica</text:p>
      <text:p text:style-name="Text"> </text:p>
      <text:p text:style-name="Text"> <text:s text:c="52"/>La Jefa de Servicio de Empleo y Desarrollo Local</text:p>
      <text:p text:style-name="Text"> </text:p>
      <text:p text:style-name="Text"> </text:p>
      <text:p text:style-name="Text"> </text:p>
      <text:p text:style-name="Text"> </text:p>
      <text:p text:style-name="Text"> <text:s text:c="155"/>17</text:p>
      <text:p text:style-name="Text"> </text:p>
      <text:p text:style-name="Text"> </text:p>
      <text:p text:style-name="Text"> </text:p>
      <text:p text:style-name="Text"> </text:p>
      <text:p text:style-name="Text">Código Seguro De Verificación <text:s text:c="34"/>g4uHnC3Ziw8xJSWR+pNxdg== <text:s text:c="47"/>Fecha <text:s text:c="8"/>11/06/2024</text:p>
      <text:p text:style-name="Text"> <text:s text:c="8"/>Normativa <text:s text:c="13"/>Este informe tiene carácter de copia electrónica auténtica con validez y eficacia administrativa de ORIGINAL (art. 27 Ley 39/2015).</text:p>
      <text:p text:style-name="Text"> <text:s text:c="7"/>Firmado Por <text:s text:c="12"/>Rocio Blanco Arjona - Jefe/a Serv. Empleo y Desarrollo Local</text:p>
      <text:p text:style-name="Text"> <text:s text:c="4"/>Url De Verificación <text:s text:c="7"/>https://verifirma.grancanaria.com/verifirma/code/g4uHnC3Ziw8xJSWR+pNxdg= <text:s text:c="30"/>Página <text:s text:c="10"/>17/17</text:p>
      <text:p text:style-name="Text"> <text:s text:c="67"/>=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