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88768F35B0354E089B252E041AAF0D52.jpg" manifest:media-type="image/jpeg"/>
  <manifest:file-entry manifest:full-path="Pictures/B50800AAEA264A1880A77AE78161191B.jpg" manifest:media-type="image/jpe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5cm" svg:height="26.1cm" text:anchor-type="paragraph"><draw:image xlink:href="Pictures/88768F35B0354E089B252E041AAF0D52.jpg" xlink:type="simple" xlink:show="embed" xlink:actuate="onLoad"/></draw:frame></text:p>
      <text:p text:style-name="Break"/>
      <text:p><draw:frame svg:width="18.5cm" svg:height="26.1cm" text:anchor-type="paragraph"><draw:image xlink:href="Pictures/B50800AAEA264A1880A77AE78161191B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