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Text"> <text:s text:c="97"/>Asociación de Familias de Personas</text:p>
      <text:p text:style-name="Text"> <text:s text:c="97"/>con Autismo de Las Palmas</text:p>
      <text:p text:style-name="Text"> <text:s text:c="97"/>(APNALP)</text:p>
      <text:p text:style-name="Text"> <text:s text:c="97"/>Calle Antonio Manchado Viglietti, 1</text:p>
      <text:p text:style-name="Text"> <text:s text:c="97"/>35005 Las Palmas de Gran Canaria</text:p>
      <text:p text:style-name="Text"> <text:s text:c="97"/>G35042977</text:p>
      <text:p text:style-name="Text"> <text:s text:c="97"/>apnalp@hotmail.es</text:p>
      <text:p text:style-name="Text"> </text:p>
      <text:p text:style-name="Text"> </text:p>
      <text:p text:style-name="Text"> <text:s text:c="74"/>NOTIFICACIÓN</text:p>
      <text:p text:style-name="Text"> </text:p>
      <text:p text:style-name="Text"> </text:p>
      <text:p text:style-name="Text"> <text:s text:c="22"/>El Sr. Consejero de Gobierno de Presidencia y Movilidad Sostenible, con fecha 04 de</text:p>
      <text:p text:style-name="Text"> <text:s text:c="22"/>diciembre de 2024, ha tenido a bien dictar Resolución núm. CGC/2024/11555, con el</text:p>
      <text:p text:style-name="Text"> <text:s text:c="22"/>siguiente tenor literal:</text:p>
      <text:p text:style-name="Text"> </text:p>
      <text:p text:style-name="Text"> </text:p>
      <text:p text:style-name="Text"> <text:s text:c="22"/>“En uso de las facultades que me confiere la Ley 7/1985, de 02 de abril, Reguladora de las</text:p>
      <text:p text:style-name="Text"> <text:s text:c="22"/>Bases de Régimen Local y la Ordenanza General de Subvenciones del Cabildo de Gran</text:p>
      <text:p text:style-name="Text"> <text:s text:c="22"/>Canaria, en relación a la subvención nominada a la Asociación de Familias de Personas con</text:p>
      <text:p text:style-name="Text"> <text:s text:c="22"/>Autismo de Las Palmas (APNALP), resulta:</text:p>
      <text:p text:style-name="Text"> </text:p>
      <text:p text:style-name="Text"> </text:p>
      <text:p text:style-name="Text"> <text:s text:c="22"/>A) ANTECEDENTES DE HECHO:</text:p>
      <text:p text:style-name="Text"> <text:s text:c="22"/>Primero. – Mediante Resolución CGC/2024/7878 de fecha 6 de septiembre de 2024 y</text:p>
      <text:p text:style-name="Text"> <text:s text:c="22"/>Resolución CGC/2024/7996 de fecha 12 de septiembre de 2024 de corrección de errores,</text:p>
      <text:p text:style-name="Text"> <text:s text:c="22"/>se procedió a la concesión de una subvención nominada a la Asociación de Familias de</text:p>
      <text:p text:style-name="Text"> <text:s text:c="22"/>Personas con Autismo de Las Palmas de Gran Canaria, con C.I.F. G35042977, destinada a</text:p>
      <text:p text:style-name="Text"> <text:s text:c="22"/>sufragar los gastos correspondientes y detallados en dicha resolución para el proyecto</text:p>
      <text:p text:style-name="Text"> <text:s text:c="22"/>“Nueva sede para personas con síndrome autista” en C/Miguel Martín Fernández de la Torre</text:p>
      <text:p text:style-name="Text"> <text:s text:c="22"/>45, 35017. Las Palmas de Gran Canaria”, por un importe de QUINIENTOS MIL EUROS</text:p>
      <text:p text:style-name="Text"> <text:s text:c="22"/>(500.000 euros) lo que supone aproximadamente el 100% del presupuesto presentado y</text:p>
      <text:p text:style-name="Text"> <text:s text:c="22"/>con cargo a la aplicación 01010/231/780002424 denominada “APNALP. Nueva sede para</text:p>
      <text:p text:style-name="Text"> <text:s text:c="22"/>personas con síndrome autista”, del Presupuesto de esta Consejería para el presente</text:p>
      <text:p text:style-name="Text"> <text:s text:c="22"/>ejercicio.</text:p>
      <text:p text:style-name="Text"> <text:s text:c="22"/>Segundo. - Con fecha 24 de septiembre de 2024 se notifica a la beneficiaria la Resolución</text:p>
      <text:p text:style-name="Text"> <text:s text:c="22"/>CGC/2024/7878 de fecha 6 de septiembre de 2024 y la Resolución CGC/2024/7996 de</text:p>
      <text:p text:style-name="Text"> <text:s text:c="22"/>fecha 12 de septiembre de 2024 de corrección de errores de concesión de subvención,</text:p>
      <text:p text:style-name="Text"> <text:s text:c="22"/>condicionada al cumplimiento de varios requisitos, entre ellos:</text:p>
      <text:p text:style-name="Text"> </text:p>
      <text:p text:style-name="Text"> </text:p>
      <text:p text:style-name="Text"> <text:s text:c="32"/>“[…] Segundo. - Gastos subvencionables</text:p>
      <text:p text:style-name="Text"> <text:s text:c="22"/>Se considerarán gastos subvencionables, los gastos derivados de la ejecución del proyecto,</text:p>
      <text:p text:style-name="Text"> <text:s text:c="22"/>conforme a la previsión realizada por la entidad y que de manera indubitada respondan a</text:p>
      <text:p text:style-name="Text"> </text:p>
      <text:p text:style-name="Text"> </text:p>
      <text:p text:style-name="Text"> </text:p>
      <text:p text:style-name="Text"> <text:s text:c="112"/>C/ Bravo Murillo, 23 1ª planta</text:p>
      <text:p text:style-name="Text"> <text:s text:c="101"/>CP: 35002 Las Palmas de Gran Canaria</text:p>
      <text:p text:style-name="Text"> <text:s text:c="107"/>Tel.: 928219421 Fax: 928217003.</text:p>
      <text:p text:style-name="Text"> <text:s text:c="102"/>serviciopresidencia@grancanaria.com</text:p>
      <text:p text:style-name="Text"> <text:s text:c="118"/>www.grancanaria.com</text:p>
      <text:p text:style-name="Text"> </text:p>
      <text:p text:style-name="Text"> </text:p>
      <text:p text:style-name="Text"> </text:p>
      <text:p text:style-name="Text">Código Seguro De Verificación <text:s text:c="34"/>xL3EOx5nca+pfMoHmbuEQQ== <text:s text:c="47"/>Fecha <text:s text:c="8"/>17/01/2025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Sandra Collado Oliva - Jefe/a Serv. Presidencia (Resolución nº CGC/2024/12784)</text:p>
      <text:p text:style-name="Text"> <text:s text:c="4"/>Url De Verificación <text:s text:c="7"/>https://verifirma.grancanaria.com/verifirma/code/xL3EOx5nca+pfMoHmbuEQQ= <text:s text:c="30"/>Página <text:s text:c="12"/>1/6</text:p>
      <text:p text:style-name="Text"> <text:s text:c="67"/>=</text:p>
      <text:p text:style-name="Break"/>
      <text:p text:style-name="Text"> <text:s text:c="22"/>la naturaleza de la actividad subvencionada, resulten estrictamente necesarios y se realicen</text:p>
      <text:p text:style-name="Text"> <text:s text:c="22"/>en el plazo establecido por en esta resolución.</text:p>
      <text:p text:style-name="Text"> </text:p>
      <text:p text:style-name="Text"> </text:p>
      <text:p text:style-name="Text"> </text:p>
      <text:p text:style-name="Text"> </text:p>
      <text:p text:style-name="Text"> <text:s text:c="32"/>“[…] Quinto. - Plazo de Ejecución.</text:p>
      <text:p text:style-name="Text"> <text:s text:c="22"/>El plazo de ejecución se fija desde 01 de enero de 2024 a 31 de diciembre de 2024,</text:p>
      <text:p text:style-name="Text"> <text:s text:c="22"/>inclusive.</text:p>
      <text:p text:style-name="Text"> </text:p>
      <text:p text:style-name="Text"> </text:p>
      <text:p text:style-name="Text"> <text:s text:c="22"/>Segundo. – En sesión ordinaria del pleno de esta Corporación de fecha 25/10/2024, se</text:p>
      <text:p text:style-name="Text"> <text:s text:c="22"/>aprobó, entre otros asuntos, el expediente de modificación de crédito nº24/14A con</text:p>
      <text:p text:style-name="Text"> <text:s text:c="22"/>referencia 010/87, en la aplicación presupuestaria 01010/231/780002424 denominada</text:p>
      <text:p text:style-name="Text"> <text:s text:c="22"/>“APNALP. Nueva sede para personas con síndrome autista”, por importe de 500.000 euros,</text:p>
      <text:p text:style-name="Text"> <text:s text:c="22"/>pasando a estado definitivo el 02/12/2024.</text:p>
      <text:p text:style-name="Text"> <text:s text:c="22"/>Cuarto. - La documentación justificativa de dicha modificación de crédito señalaba:</text:p>
      <text:p text:style-name="Text"> <text:s text:c="22"/>“El Cabildo de Gran Canaria, a través de su Presidencia, tiene la voluntad de colaborar</text:p>
      <text:p text:style-name="Text"> <text:s text:c="22"/>financieramente mediante la aprobación de una subvención nominada por importe de</text:p>
      <text:p text:style-name="Text"> <text:s text:c="22"/>500.000 euros a la entidad Asociación de Familias de Personas con Autismo de Las Palmas</text:p>
      <text:p text:style-name="Text"> <text:s text:c="22"/>para fomentar que se pueda finalizar el proyecto de la nueva sede, esta subvención es</text:p>
      <text:p text:style-name="Text"> <text:s text:c="22"/>complementaria a la ya concedida mediante Nº Resolución: CGC/2024/7878 de fecha</text:p>
      <text:p text:style-name="Text"> <text:s text:c="22"/>06/09/2024 por importe de 500.000 euros.</text:p>
      <text:p text:style-name="Text"> <text:s text:c="22"/>Para ello ha ordenado la incoación del expediente previo de modificación presupuestaria</text:p>
      <text:p text:style-name="Text"> <text:s text:c="22"/>al Servicio de Presidencia de esta Corporación.</text:p>
      <text:p text:style-name="Text"> </text:p>
      <text:p text:style-name="Text"> </text:p>
      <text:p text:style-name="Text"> </text:p>
      <text:p text:style-name="Text"> <text:s text:c="110"/>C/ Bravo Murillo, 23 1ª planta</text:p>
      <text:p text:style-name="Text"> <text:s text:c="100"/>CP: 35002 Las Palmas de Gran Canaria</text:p>
      <text:p text:style-name="Text"> <text:s text:c="122"/>Tel.: 928219421</text:p>
      <text:p text:style-name="Text"> <text:s text:c="101"/>serviciopresidencia@grancanaria.com</text:p>
      <text:p text:style-name="Text"> <text:s text:c="117"/>www.grancanaria.com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xL3EOx5nca+pfMoHmbuEQQ== <text:s text:c="47"/>Fecha <text:s text:c="8"/>17/01/2025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Sandra Collado Oliva - Jefe/a Serv. Presidencia (Resolución nº CGC/2024/12784)</text:p>
      <text:p text:style-name="Text"> <text:s text:c="4"/>Url De Verificación <text:s text:c="7"/>https://verifirma.grancanaria.com/verifirma/code/xL3EOx5nca+pfMoHmbuEQQ= <text:s text:c="30"/>Página <text:s text:c="12"/>2/6</text:p>
      <text:p text:style-name="Text"> <text:s text:c="67"/>=</text:p>
      <text:p text:style-name="Break"/>
      <text:p text:style-name="Text"> <text:s text:c="22"/>APNALP es la Asociación de Familias de Personas con Autismo de Las Palmas NIF</text:p>
      <text:p text:style-name="Text"> <text:s text:c="22"/>G35042977, es una Asociación sin ánimo de lucro domiciliada en Las Palmas de GC,</text:p>
      <text:p text:style-name="Text"> <text:s text:c="22"/>constituida el 24/11/1978, según declara y con registro 9288 (G1/S1/9288-78/GC)</text:p>
      <text:p text:style-name="Text"> <text:s text:c="22"/>Señala la Entidad que la actividad a subvencionar va destinada a la Construcción de</text:p>
      <text:p text:style-name="Text"> <text:s text:c="22"/>viviendas y centro de atención integral para personas con Trastorno del Espectro del</text:p>
      <text:p text:style-name="Text"> <text:s text:c="22"/>Autismo (TEA) y financiar gastos de la construcción de 12 plazas de viviendas y edificio para</text:p>
      <text:p text:style-name="Text"> <text:s text:c="22"/>la creación de un centro de atención integral para niños y jóvenes con autismo. En este</text:p>
      <text:p text:style-name="Text"> <text:s text:c="22"/>caso se va a subvencionar los gastos necesarios para la finalización de la obra, que son</text:p>
      <text:p text:style-name="Text"> <text:s text:c="22"/>complementarios a los gastos subvencionados en 2024 mediante resolución</text:p>
      <text:p text:style-name="Text"> <text:s text:c="22"/>CGC/2024/7878 de fecha 06/09/2024.</text:p>
      <text:p text:style-name="Text"> <text:s text:c="22"/>Solicita subvención para los gastos siguientes: Gastos para la finalización de la sede,</text:p>
      <text:p text:style-name="Text"> <text:s text:c="22"/>diferentes a los ya subvencionados mediante resolución CGC/2024/7878 de fecha</text:p>
      <text:p text:style-name="Text"> <text:s text:c="22"/>06/09/2024.</text:p>
      <text:p text:style-name="Text"> </text:p>
      <text:p text:style-name="Text"> </text:p>
      <text:p text:style-name="Text"> </text:p>
      <text:p text:style-name="Text"> </text:p>
      <text:p text:style-name="Text"> <text:s text:c="31"/>…/…”</text:p>
      <text:p text:style-name="Text"> </text:p>
      <text:p text:style-name="Text"> <text:s text:c="31"/>A los anteriores hechos le son de aplicación los siguientes:</text:p>
      <text:p text:style-name="Text"> </text:p>
      <text:p text:style-name="Text"> </text:p>
      <text:p text:style-name="Text"> <text:s text:c="22"/>B) FUNDAMENTOS JURÍDICOS</text:p>
      <text:p text:style-name="Text"> <text:s text:c="22"/>Primero: El art. 17.3.l) en concordancia con el artículo 28 de la Ley 38/2003, de 17 de noviembre,</text:p>
      <text:p text:style-name="Text"> <text:s text:c="22"/>General de Subvenciones, establece que la norma reguladora de las bases de concesión de las</text:p>
      <text:p text:style-name="Text"> <text:s text:c="22"/>subvenciones concretará, como mínimo “Circunstancias que, como consecuencia de la alteración</text:p>
      <text:p text:style-name="Text"> <text:s text:c="22"/>de las condiciones tenidas en cuenta para la concesión de la subvención, podrán dar lugar a la</text:p>
      <text:p text:style-name="Text"> <text:s text:c="22"/>modificación, en virtud de lo cual el resuelvo undécimo de la resolución CGC/2024/7878 de</text:p>
      <text:p text:style-name="Text"> <text:s text:c="22"/>fecha 6 de septiembre de 2024 establece la posibilidad de modificar la misma, siempre y cuando</text:p>
      <text:p text:style-name="Text"> <text:s text:c="22"/>se cumplan los requisitos en ella señalados, a saber:</text:p>
      <text:p text:style-name="Text"> <text:s text:c="22"/>“…/…</text:p>
      <text:p text:style-name="Text"> </text:p>
      <text:p text:style-name="Text"> </text:p>
      <text:p text:style-name="Text"> </text:p>
      <text:p text:style-name="Text"> <text:s text:c="110"/>C/ Bravo Murillo, 23 1ª planta</text:p>
      <text:p text:style-name="Text"> <text:s text:c="100"/>CP: 35002 Las Palmas de Gran Canaria</text:p>
      <text:p text:style-name="Text"> <text:s text:c="122"/>Tel.: 928219421</text:p>
      <text:p text:style-name="Text"> <text:s text:c="101"/>serviciopresidencia@grancanaria.com</text:p>
      <text:p text:style-name="Text"> <text:s text:c="117"/>www.grancanaria.com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xL3EOx5nca+pfMoHmbuEQQ== <text:s text:c="47"/>Fecha <text:s text:c="8"/>17/01/2025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Sandra Collado Oliva - Jefe/a Serv. Presidencia (Resolución nº CGC/2024/12784)</text:p>
      <text:p text:style-name="Text"> <text:s text:c="4"/>Url De Verificación <text:s text:c="7"/>https://verifirma.grancanaria.com/verifirma/code/xL3EOx5nca+pfMoHmbuEQQ= <text:s text:c="30"/>Página <text:s text:c="12"/>3/6</text:p>
      <text:p text:style-name="Text"> <text:s text:c="67"/>=</text:p>
      <text:p text:style-name="Break"/>
      <text:p text:style-name="Text"> <text:s text:c="26"/>toda alteración de las circunstancias y de los requisitos subjetivos y objetivos tenidos</text:p>
      <text:p text:style-name="Text"> <text:s text:c="26"/>en cuenta para el otorgamiento de la subvención (incluidos los plazos de ejecución y</text:p>
      <text:p text:style-name="Text"> <text:s text:c="26"/>justificación) y, en todo caso, la obtención por el beneficiario de ayudas, ingresos o</text:p>
      <text:p text:style-name="Text"> <text:s text:c="26"/>subvenciones otorgadas por otras Administraciones o entes públicos o privados para</text:p>
      <text:p text:style-name="Text"> <text:s text:c="26"/>el mismo destino o finalidad que no superen el coste total de la actividad a desarrollar</text:p>
      <text:p text:style-name="Text"> <text:s text:c="26"/>por el beneficiario, podrá dar lugar a la modificación de la Resolución de Concesión.</text:p>
      <text:p text:style-name="Text"> </text:p>
      <text:p text:style-name="Text"> <text:s text:c="26"/>Cualquier cambio en el contenido de la resolución requerirá simultáneamente:</text:p>
      <text:p text:style-name="Text"> </text:p>
      <text:p text:style-name="Text"> <text:s text:c="26"/>a) Que el mismo sea solicitado de forma inmediata a la aparición de la/s causa/s que justifican</text:p>
      <text:p text:style-name="Text"> <text:s text:c="29"/>la modificación y, en todo caso, antes de que finalice el plazo establecido en el apartado</text:p>
      <text:p text:style-name="Text"> <text:s text:c="29"/>2 siguiente y sea autorizado expresamente por el órgano concedente.</text:p>
      <text:p text:style-name="Text"> <text:s text:c="26"/>b) Que el cambio no afecte a la definición inicial del proyecto ni a los objetivos concretos</text:p>
      <text:p text:style-name="Text"> <text:s text:c="29"/>que pretendían cumplir con su ejecución y no dañe derechos de terceros ni afecte al</text:p>
      <text:p text:style-name="Text"> <text:s text:c="29"/>principio de concurrencia.</text:p>
      <text:p text:style-name="Text"> <text:s text:c="26"/>c) Que las modificaciones obedezcan a causas sobrevenidas que no pudieron preverse en el</text:p>
      <text:p text:style-name="Text"> <text:s text:c="29"/>momento de la solicitud. La solicitud de modificación que se ha de presentar se</text:p>
      <text:p text:style-name="Text"> <text:s text:c="29"/>acompañará de un Informe en el que se expondrán los motivos de los cambios y se</text:p>
      <text:p text:style-name="Text"> <text:s text:c="29"/>justificará:</text:p>
      <text:p text:style-name="Text"> </text:p>
      <text:p text:style-name="Text"> <text:s text:c="32"/>- <text:s text:c="3"/>la imposibilidad de cumplir las condiciones impuestas en la resolución de concesión</text:p>
      <text:p text:style-name="Text"> <text:s text:c="32"/>- <text:s text:c="3"/>el cumplimiento de los requisitos expuestos en las letras a), b) y c) señaladas con</text:p>
      <text:p text:style-name="Text"> <text:s text:c="37"/>anterioridad,</text:p>
      <text:p text:style-name="Text"> <text:s text:c="32"/>- <text:s text:c="3"/>así como señalar que la modificación satisface el interés general, lo que deberá ser</text:p>
      <text:p text:style-name="Text"> <text:s text:c="37"/>justificado de forma suficiente en la misma</text:p>
      <text:p text:style-name="Text"> <text:s text:c="32"/>- <text:s text:c="3"/>Indicar expresamente que no se vulneran intereses de terceros ni afecta al principio de</text:p>
      <text:p text:style-name="Text"> <text:s text:c="37"/>concurrencia</text:p>
      <text:p text:style-name="Text"> <text:s text:c="32"/>- <text:s text:c="3"/>La causa que justifica la petición por la Entidad no puede obedecer a culpa o</text:p>
      <text:p text:style-name="Text"> <text:s text:c="37"/>negligencia por su parte.</text:p>
      <text:p text:style-name="Text"> </text:p>
      <text:p text:style-name="Text"> <text:s text:c="26"/>d) La modificación es un supuesto excepcional en los procedimientos de concesión de</text:p>
      <text:p text:style-name="Text"> <text:s text:c="29"/>subvenciones u otro tipo de ayudas, no pudiendo estar motivada en razones de</text:p>
      <text:p text:style-name="Text"> <text:s text:c="29"/>oportunidad o conveniencia</text:p>
      <text:p text:style-name="Text"> </text:p>
      <text:p text:style-name="Text"> <text:s text:c="32"/>.…/…”</text:p>
      <text:p text:style-name="Text"> </text:p>
      <text:p text:style-name="Text"> <text:s text:c="22"/>Segundo: Asimismo, el artículo 64 del Real Decreto 887/2006 por el que se aprueba el</text:p>
      <text:p text:style-name="Text"> <text:s text:c="22"/>Reglamento de la Ley 38/2003, de 17 de noviembre, General de Subvenciones establece</text:p>
      <text:p text:style-name="Text"> <text:s text:c="22"/>la posibilidad de modificar la resolución de concesión, debiendo presentarse la solicitud</text:p>
      <text:p text:style-name="Text"> <text:s text:c="22"/>antes de que concluya el plazo para la realización de la actividad, la cual fue realizada en</text:p>
      <text:p text:style-name="Text"> <text:s text:c="22"/>el mes de julio y en este sentido el resuelvo quinto de la Resolución nº CGC/2024/7878,</text:p>
      <text:p text:style-name="Text"> <text:s text:c="22"/>establecía el plazo de ejecución hasta el 31 de diciembre de 2024, inclusive.</text:p>
      <text:p text:style-name="Text"> </text:p>
      <text:p text:style-name="Text"> <text:s text:c="22"/>Tercero: Analizados los fundamentos recogidos en el expediente y considerando que la</text:p>
      <text:p text:style-name="Text"> <text:s text:c="22"/>modificación no afecta a derechos de tercero y la solicitud está realizada antes del</text:p>
      <text:p text:style-name="Text"> <text:s text:c="22"/>vencimiento del plazo de ejecución establecido.</text:p>
      <text:p text:style-name="Text"> </text:p>
      <text:p text:style-name="Text"> </text:p>
      <text:p text:style-name="Text"> </text:p>
      <text:p text:style-name="Text"> </text:p>
      <text:p text:style-name="Text"> <text:s text:c="110"/>C/ Bravo Murillo, 23 1ª planta</text:p>
      <text:p text:style-name="Text"> <text:s text:c="100"/>CP: 35002 Las Palmas de Gran Canaria</text:p>
      <text:p text:style-name="Text"> <text:s text:c="122"/>Tel.: 928219421</text:p>
      <text:p text:style-name="Text"> <text:s text:c="101"/>serviciopresidencia@grancanaria.com</text:p>
      <text:p text:style-name="Text"> <text:s text:c="117"/>www.grancanaria.com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xL3EOx5nca+pfMoHmbuEQQ== <text:s text:c="47"/>Fecha <text:s text:c="8"/>17/01/2025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Sandra Collado Oliva - Jefe/a Serv. Presidencia (Resolución nº CGC/2024/12784)</text:p>
      <text:p text:style-name="Text"> <text:s text:c="4"/>Url De Verificación <text:s text:c="7"/>https://verifirma.grancanaria.com/verifirma/code/xL3EOx5nca+pfMoHmbuEQQ= <text:s text:c="30"/>Página <text:s text:c="12"/>4/6</text:p>
      <text:p text:style-name="Text"> <text:s text:c="67"/>=</text:p>
      <text:p text:style-name="Break"/>
      <text:p text:style-name="Text"> <text:s text:c="22"/>Por ello, en uso de las competencias previstas en el art. 37 del Reglamento Orgánico de</text:p>
      <text:p text:style-name="Text"> <text:s text:c="22"/>Gobierno y Administración del Cabildo de Gran Canaria, y en el Acuerdo del Consejo de</text:p>
      <text:p text:style-name="Text"> <text:s text:c="22"/>Gobierno Insular de 31 de julio de 2019, por la presente</text:p>
      <text:p text:style-name="Text"> </text:p>
      <text:p text:style-name="Text"> </text:p>
      <text:p text:style-name="Text"> </text:p>
      <text:p text:style-name="Text"> <text:s text:c="79"/>RESUELVO</text:p>
      <text:p text:style-name="Text"> <text:s text:c="22"/>Primero. - Concesión. -</text:p>
      <text:p text:style-name="Text"> <text:s text:c="22"/>1.- Conceder una subvención directa a la Asociación de Familias de Personas con Autismo</text:p>
      <text:p text:style-name="Text"> <text:s text:c="22"/>de Las Palmas (APNALP), destinada a sufragar los gastos correspondientes y detallados en</text:p>
      <text:p text:style-name="Text"> <text:s text:c="22"/>esta resolución para el proyecto de inversión “Nueva sede para personas con síndrome</text:p>
      <text:p text:style-name="Text"> <text:s text:c="22"/>autista” en C/Miguel Martín Fernández de la Torre 45, 35017. Las Palmas de Gran Canaria,</text:p>
      <text:p text:style-name="Text"> <text:s text:c="22"/>por un importe de QUINIENTOS MIL EUROS (500.000 euros) con cargo a la aplicación</text:p>
      <text:p text:style-name="Text"> <text:s text:c="22"/>01010/231/780002424 denominada “APNALP. Nueva sede para personas con síndrome</text:p>
      <text:p text:style-name="Text"> <text:s text:c="22"/>autista”, del Presupuesto de esta Consejería para el presente ejercicio.</text:p>
      <text:p text:style-name="Text"> <text:s text:c="22"/>2.- Acumular la subvención otorgada mediante resolución CGC/2024/7878 de fecha 6 de</text:p>
      <text:p text:style-name="Text"> <text:s text:c="22"/>septiembre de 2024 y la Resolución CGC/2024/7996 de fecha 12 de septiembre de 2024</text:p>
      <text:p text:style-name="Text"> <text:s text:c="22"/>de corrección de errores, por importe de 500.000 euros con esta nueva subvención, lo que</text:p>
      <text:p text:style-name="Text"> <text:s text:c="22"/>haría un importe total de 1.000.000 euros suponiendo el 100% de los gastos presentados.</text:p>
      <text:p text:style-name="Text"> <text:s text:c="22"/>Segundo. – Modificar los Gastos subvencionables recogidos en la resolución</text:p>
      <text:p text:style-name="Text"> <text:s text:c="22"/>CGC/2024/7878, añadiendo los siguientes gastos:</text:p>
      <text:p text:style-name="Text"> </text:p>
      <text:p text:style-name="Text"> </text:p>
      <text:p text:style-name="Text"> </text:p>
      <text:p text:style-name="Text"> </text:p>
      <text:p text:style-name="Text"> <text:s text:c="22"/>Tercero. - Abono de la subvención</text:p>
      <text:p text:style-name="Text"> <text:s text:c="22"/>Anticipado: El pago del importe de esta subvención se realizará a favor del beneficiario</text:p>
      <text:p text:style-name="Text"> <text:s text:c="22"/>con carácter de anticipado, mediante transferencia a la cuenta bancaria que figure en el</text:p>
      <text:p text:style-name="Text"> <text:s text:c="22"/>preceptivo documento de Alta a Terceros de esta Corporación, siempre y cuando la</text:p>
      <text:p text:style-name="Text"> <text:s text:c="22"/>entidad a esta fecha no tenga subvenciones pendientes de presentar la justificación de</text:p>
      <text:p text:style-name="Text"> </text:p>
      <text:p text:style-name="Text"> <text:s text:c="110"/>C/ Bravo Murillo, 23 1ª planta</text:p>
      <text:p text:style-name="Text"> <text:s text:c="100"/>CP: 35002 Las Palmas de Gran Canaria</text:p>
      <text:p text:style-name="Text"> <text:s text:c="122"/>Tel.: 928219421</text:p>
      <text:p text:style-name="Text"> <text:s text:c="101"/>serviciopresidencia@grancanaria.com</text:p>
      <text:p text:style-name="Text"> <text:s text:c="117"/>www.grancanaria.com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xL3EOx5nca+pfMoHmbuEQQ== <text:s text:c="47"/>Fecha <text:s text:c="8"/>17/01/2025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Sandra Collado Oliva - Jefe/a Serv. Presidencia (Resolución nº CGC/2024/12784)</text:p>
      <text:p text:style-name="Text"> <text:s text:c="4"/>Url De Verificación <text:s text:c="7"/>https://verifirma.grancanaria.com/verifirma/code/xL3EOx5nca+pfMoHmbuEQQ= <text:s text:c="30"/>Página <text:s text:c="12"/>5/6</text:p>
      <text:p text:style-name="Text"> <text:s text:c="67"/>=</text:p>
      <text:p text:style-name="Break"/>
      <text:p text:style-name="Text"> <text:s text:c="22"/>subvenciones anteriores otorgadas por el Servicio de Presidencia.</text:p>
      <text:p text:style-name="Text"> </text:p>
      <text:p text:style-name="Text"> </text:p>
      <text:p text:style-name="Text"> </text:p>
      <text:p text:style-name="Text"> <text:s text:c="22"/>Cuarto. - Plazo de Ejecución</text:p>
      <text:p text:style-name="Text"> <text:s text:c="22"/>Se procede a Modificar el plazo de ejecución establecido en la resolución CGC/2024/7878</text:p>
      <text:p text:style-name="Text"> <text:s text:c="22"/>de fecha 6 de septiembre de 2024, estableciéndose como nuevo plazo desde 01 de enero</text:p>
      <text:p text:style-name="Text"> <text:s text:c="22"/>del 2024 a 30 de marzo de 2025, inclusive.</text:p>
      <text:p text:style-name="Text"> </text:p>
      <text:p text:style-name="Text"> </text:p>
      <text:p text:style-name="Text"> <text:s text:c="22"/>Quinto. – Condicionantes y obligaciones</text:p>
      <text:p text:style-name="Text"> <text:s text:c="22"/>Permanece inalterable el resto de condicionantes y obligaciones recogidas en la resolución</text:p>
      <text:p text:style-name="Text"> <text:s text:c="22"/>núm. CGC/2024/7878 de fecha 6 de septiembre de 2024 y la Resolución CGC/2024/7996</text:p>
      <text:p text:style-name="Text"> <text:s text:c="22"/>de fecha 12 de septiembre de 2024 de corrección de errores, conforme a lo establecido</text:p>
      <text:p text:style-name="Text"> <text:s text:c="22"/>en la Ley 38/2003, de fecha 17 de noviembre, Ley General de Subvenciones y la Ordenanza</text:p>
      <text:p text:style-name="Text"> <text:s text:c="22"/>General de Subvenciones de esta Corporación.</text:p>
      <text:p text:style-name="Text"> <text:s text:c="22"/>Salvo en lo relativo a la obligación de Inscripción en registro público y condición que debe</text:p>
      <text:p text:style-name="Text"> <text:s text:c="22"/>constar, actualizándose el total de las subvenciones concedidas por esta Corporación para</text:p>
      <text:p text:style-name="Text"> <text:s text:c="22"/>la ejecución de este proyecto de inversión, cuyo importe total, incluida esta resolución,</text:p>
      <text:p text:style-name="Text"> <text:s text:c="22"/>asciende a 2.000.000 euros.”</text:p>
      <text:p text:style-name="Text"> </text:p>
      <text:p text:style-name="Text"> <text:s text:c="22"/>Contra la presente Resolución, que pone fin a la vía administrativa, podrá interponer</text:p>
      <text:p text:style-name="Text"> <text:s text:c="22"/>RECURSO POTESTATIVO DE REPOSICIÓN ante el Consejo de Gobierno Insular, en el</text:p>
      <text:p text:style-name="Text"> <text:s text:c="22"/>plazo de UN (1) MES a contar desde el día siguiente al de la presente notificación, o en</text:p>
      <text:p text:style-name="Text"> <text:s text:c="22"/>su defecto, y en el plazo de DOS (2) MESES, contados de la misma forma, interponer</text:p>
      <text:p text:style-name="Text"> <text:s text:c="22"/>directamente RECURSO CONTENCIOSO-ADMINISTRATIVO ante el Juzgado de lo</text:p>
      <text:p text:style-name="Text"> <text:s text:c="22"/>Contencioso-Administrativo de esta Ciudad. Las Palmas de Gran Canaria, a la fecha</text:p>
      <text:p text:style-name="Text"> <text:s text:c="22"/>incorporada electrónicamente al pie.</text:p>
      <text:p text:style-name="Text"> </text:p>
      <text:p text:style-name="Text"> <text:s text:c="54"/>EL TITULAR DEL ÓRGANO DE APOYO</text:p>
      <text:p text:style-name="Text"> <text:s text:c="54"/>AL CONSEJO DE GOBIERNO INSULAR</text:p>
      <text:p text:style-name="Text"> <text:s text:c="53"/>P.D. LA JEFA DE SERVICIO DE PRESIDENCIA</text:p>
      <text:p text:style-name="Text"> <text:s text:c="63"/>(Decreto 30 de 28/06/2023)</text:p>
      <text:p text:style-name="Text"> <text:s text:c="64"/>Mª Nieves Ramos Ruiz</text:p>
      <text:p text:style-name="Text"> <text:s text:c="59"/>(Firmado electrónicamente al pie)</text:p>
      <text:p text:style-name="Text"> </text:p>
      <text:p text:style-name="Text"> </text:p>
      <text:p text:style-name="Text"> </text:p>
      <text:p text:style-name="Text"> </text:p>
      <text:p text:style-name="Text"> <text:s text:c="110"/>C/ Bravo Murillo, 23 1ª planta</text:p>
      <text:p text:style-name="Text"> <text:s text:c="100"/>CP: 35002 Las Palmas de Gran Canaria</text:p>
      <text:p text:style-name="Text"> <text:s text:c="122"/>Tel.: 928219421</text:p>
      <text:p text:style-name="Text"> <text:s text:c="101"/>serviciopresidencia@grancanaria.com</text:p>
      <text:p text:style-name="Text"> <text:s text:c="117"/>www.grancanaria.com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xL3EOx5nca+pfMoHmbuEQQ== <text:s text:c="47"/>Fecha <text:s text:c="8"/>17/01/2025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Sandra Collado Oliva - Jefe/a Serv. Presidencia (Resolución nº CGC/2024/12784)</text:p>
      <text:p text:style-name="Text"> <text:s text:c="4"/>Url De Verificación <text:s text:c="7"/>https://verifirma.grancanaria.com/verifirma/code/xL3EOx5nca+pfMoHmbuEQQ= <text:s text:c="30"/>Página <text:s text:c="12"/>6/6</text:p>
      <text:p text:style-name="Text"> <text:s text:c="67"/>=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Text" style:family="paragraph" style:display-name="Text">
      <style:text-properties fo:font-family="Liberation Mono" fo:font-size="7.5pt"/>
      <style:paragraph-properties fo:margin-bottom="0cm" fo:margin-top="0cm"/>
    </style:style>
    <style:style style:name="Break" style:family="paragraph" style:display-name="Break">
      <style:paragraph-properties fo:break-before="page"/>
    </style:style>
  </office:styles>
  <office:automatic-styles>
    <style:page-layout style:name="A4">
      <style:page-layout-properties fo:page-width="21cm" fo:page-height="29.7cm" fo:margin-top="1cm" fo:margin-bottom="1cm" fo:margin-left="1cm" fo:margin-right="1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