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EBF6C932A22640E497410DB022C1239D.png" manifest:media-type="image/png"/>
  <manifest:file-entry manifest:full-path="Pictures/772295963EDC471B8B51F58A826E45C3.png" manifest:media-type="image/pn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2cm" svg:height="25.75cm" text:anchor-type="paragraph"><draw:image xlink:href="Pictures/EBF6C932A22640E497410DB022C1239D.png" xlink:type="simple" xlink:show="embed" xlink:actuate="onLoad"/></draw:frame></text:p>
      <text:p text:style-name="PageBreak"/>
      <text:p><draw:frame svg:width="18.2cm" svg:height="25.75cm" text:anchor-type="paragraph"><draw:image xlink:href="Pictures/772295963EDC471B8B51F58A826E45C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