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152"/>Identificador: 20241219085058</text:p>
      <text:p text:style-name="Text"> </text:p>
      <text:p text:style-name="Text"> </text:p>
      <text:p text:style-name="Text"> </text:p>
      <text:p text:style-name="Text"> </text:p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7"/>Pagina: 1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7"/>Pagina: 2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7"/>Pagina: 3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7"/>Pagina: 4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7"/>Pagina: 5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7"/>Pagina: 6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7"/>Pagina: 7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7"/>Pagina: 8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7"/>Pagina: 9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10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11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12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13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14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15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16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17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18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19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20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21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22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23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24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25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26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27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28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29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30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31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32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33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34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35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36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37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38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39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40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Concepción Ramírez Cuélliga <text:s text:c="75"/>Fecha: 19/12/2024 09:12:45</text:p>
      <text:p text:style-name="Text"> <text:s text:c="6"/>En calidad de: Directora General de Dependencia</text:p>
      <text:p text:style-name="Text"> <text:s text:c="136"/>Pagina: 41/41</text:p>
      <text:p text:style-name="Text"> </text:p>
      <text:p text:style-name="Text"> </text:p>
      <text:p text:style-name="Text"> <text:s text:c="39"/>RP012-wD8jefrSq9iJC75zUCXMDwI3zvRMwbEE</text:p>
      <text:p text:style-name="Text"> <text:s text:c="48"/>RESOLUCIÓN - Nº: 35878 / 2024 - Libro: 2661 - Fecha: 19/12/2024 09:12:45</text:p>
      <text:p text:style-name="Text"> <text:s text:c="32"/>SALIDA - N. General: 872900 / 2024 - N. Registro: BSOC / 208816 / 2024 - Fecha: 19/12/2024 09:17:3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Break"/>
      <text:p text:style-name="Text"> <text:s text:c="9"/>INFORMACIÓN SOBRE LA/S FIRMA/S Y REGISTRO/S DEL PRESENTE DOCUMENTO:</text:p>
      <text:p text:style-name="Text">Este documento ha sido firmado electrónicamente por:</text:p>
      <text:p text:style-name="Text">Firmado por D. GRAL. DE DISCAPACIDAD - <text:s text:c="43"/>Fecha: 19/12/2024 - 09:19:02</text:p>
      <text:p text:style-name="Text">Este documento ha sido registrado electrónicamente:</text:p>
      <text:p text:style-name="Text"> 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TSCNfbdMBl3yj2VrhmqRR5skSg8qmFMg</text:p>
      <text:p text:style-name="Text">El presente documento ha sido descargado el 19/12/2024 - 16:07:58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