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Text"> <text:s text:c="26"/>ASOCIACIÓN DE FAMILIAS DE PERSONAS CON AUTISMO DE LAS PALMAS (APNALP)</text:p>
      <text:p text:style-name="Text"> <text:s text:c="26"/>C/ANTONIO MANCHADO VIGLIETTI, Nº1</text:p>
      <text:p text:style-name="Text"> <text:s text:c="26"/>35005 – LAS PALMAS DE GRAN CANARIA</text:p>
      <text:p text:style-name="Text"> </text:p>
      <text:p text:style-name="Text"> <text:s text:c="26"/>ASUNTO: SUBVENCIÓN NOMINATIVA PARA “PROYECTO EMPLEO CON APOYO Y</text:p>
      <text:p text:style-name="Text"> <text:s text:c="26"/>PERSONALIZADO”.</text:p>
      <text:p text:style-name="Text"> </text:p>
      <text:p text:style-name="Text"> <text:s text:c="26"/>Por la presente se pone en su conocimiento que desde esta Consejería de Empleo y</text:p>
      <text:p text:style-name="Text"> <text:s text:c="26"/>Desarrollo Local se han iniciado los trámites para la aprobación de un crédito extraordinario</text:p>
      <text:p text:style-name="Text"> <text:s text:c="26"/>por importe de 60.000,00 euros, así como la modificación del Plan Estratégico de</text:p>
      <text:p text:style-name="Text"> <text:s text:c="26"/>Subvenciones del año 2024, a favor de la ASOCIACIÓN DE FAMILIAS CON AUTISMO DE</text:p>
      <text:p text:style-name="Text"> <text:s text:c="26"/>LAS PALMAS (APNALP), para sufragar los gastos del proyecto denominado “PROYECTO</text:p>
      <text:p text:style-name="Text"> <text:s text:c="26"/>EMPLEO CON APOYO Y PERSONALIZADO”.</text:p>
      <text:p text:style-name="Text"> </text:p>
      <text:p text:style-name="Text"> <text:s text:c="26"/>El objetivo y la finalidad que se persigue es fomentar la formación en puestos de trabajo y</text:p>
      <text:p text:style-name="Text"> <text:s text:c="26"/>la empleabilidad de las personas con autismo y necesidades de apoyo muy significativas,</text:p>
      <text:p text:style-name="Text"> <text:s text:c="26"/>mediante programas formativos y acompañamiento de profesionales en los puestos de</text:p>
      <text:p text:style-name="Text"> <text:s text:c="26"/>trabajo.</text:p>
      <text:p text:style-name="Text"> </text:p>
      <text:p text:style-name="Text"> <text:s text:c="26"/>Para la elaboración del presupuesto de gastos se le recuerda que, de conformidad con la</text:p>
      <text:p text:style-name="Text"> <text:s text:c="26"/>normativa aplicable en materia de subvenciones, los gastos subvencionables deben</text:p>
      <text:p text:style-name="Text"> <text:s text:c="26"/>responder a la naturaleza de la actividad subvencionada, resultar estrictamente necesarios</text:p>
      <text:p text:style-name="Text"> <text:s text:c="26"/>y realizarse dentro del plazo de ejecución del proyecto.</text:p>
      <text:p text:style-name="Text"> </text:p>
      <text:p text:style-name="Text"> <text:s text:c="26"/>Una vez aprobado el crédito extraordinario por el Pleno de la Corporación y a los efectos</text:p>
      <text:p text:style-name="Text"> <text:s text:c="26"/>de iniciar el expediente para la concesión nominativa de esta subvención, que se ajustará a</text:p>
      <text:p text:style-name="Text"> <text:s text:c="26"/>lo establecido en la Ley 38/2003, de 17 de noviembre, General de Subvenciones; Ley</text:p>
      <text:p text:style-name="Text"> <text:s text:c="26"/>39/2015, de 1 de octubre, de Procedimiento Administrativo Común de las Administraciones</text:p>
      <text:p text:style-name="Text"> <text:s text:c="26"/>Públicas; Real Decreto 887/2006, de 21 de julio, por el que se aprueba el Reglamento de</text:p>
      <text:p text:style-name="Text"> <text:s text:c="26"/>la LGS; la Ordenanza General de Subvenciones del Cabildo de Gran Canaria (BOP nº 166,</text:p>
      <text:p text:style-name="Text"> <text:s text:c="26"/>de 26 de diciembre de 2008); Bases de Ejecución del Presupuesto del Cabildo de Gran</text:p>
      <text:p text:style-name="Text"> <text:s text:c="26"/>Canaria para el año 2024; Reglamento Orgánico de Gobierno y Administración del Cabildo</text:p>
      <text:p text:style-name="Text"> <text:s text:c="26"/>Insular de Gran Canaria (BOC nº 241, de 15/12/2016); Convenio de Cooperación entre el</text:p>
      <text:p text:style-name="Text"> <text:s text:c="26"/>Servicio Canario de Empleo y el Cabildo de Gran Canaria para la coordinación y ejecución</text:p>
      <text:p text:style-name="Text"> <text:s text:c="26"/>de programas propios de políticas activas de empleo de la isla de Gran Canaria, suscrito en</text:p>
      <text:p text:style-name="Text"> <text:s text:c="26"/>fecha 25 de mayo de 2022; y restantes normas de derecho administrativo que resulten de</text:p>
      <text:p text:style-name="Text"> <text:s text:c="26"/>aplicación, habrá de presentar la documentación que a continuación se indica en el plazo</text:p>
      <text:p text:style-name="Text"> <text:s text:c="26"/>de VEINTE DÍAS HÁBILES a contar desde el día siguiente a la recepción de esta</text:p>
      <text:p text:style-name="Text"> <text:s text:c="26"/>notificación:</text:p>
      <text:p text:style-name="Text"> </text:p>
      <text:p text:style-name="Text"> <text:s text:c="31"/>a) Solicitud de subvención (Anexo I), suscrita digitalmente por el representante de la</text:p>
      <text:p text:style-name="Text"> <text:s text:c="34"/>entidad.</text:p>
      <text:p text:style-name="Text"> <text:s text:c="31"/>b) Presentación del proyecto (Anexo II).</text:p>
      <text:p text:style-name="Text"> <text:s text:c="31"/>c) Copia de los estatutos y/o de la escritura de constitución.</text:p>
      <text:p text:style-name="Text"> <text:s text:c="31"/>d) Certificado de inscripción de la entidad solicitante en el Registro correspondiente</text:p>
      <text:p text:style-name="Text"> <text:s text:c="34"/>en el que conste la fecha de inscripción y la identidad de su órgano de</text:p>
      <text:p text:style-name="Text"> <text:s text:c="34"/>representación, salvo que se autorice en la solicitud al Servicio de Empleo y</text:p>
      <text:p text:style-name="Text"> <text:s text:c="34"/>Desarrollo Local para recabar del Registro competente dicha información.</text:p>
      <text:p text:style-name="Text"> </text:p>
      <text:p text:style-name="Text"> </text:p>
      <text:p text:style-name="Text"> <text:s text:c="27"/>Tfno.: 928 219 421 Centralita Cabildo <text:s text:c="31"/>C/ Profesor Agustín Millares Carló, 14 · 5ª planta, INSULAR I</text:p>
      <text:p text:style-name="Text"> <text:s text:c="27"/>Tfno.: 928 219 228 Servicio Empleo y DL <text:s text:c="29"/>35003 Las Palmas de Gran Canaria</text:p>
      <text:p text:style-name="Text"> <text:s text:c="27"/>empleocabildo@grancanaria.com <text:s text:c="39"/>www.grancanaria.com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c3sNRWK+BSKAynzEE7Jp3g== <text:s text:c="47"/>Fecha <text:s text:c="8"/>19/01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Juan Diaz Sanchez - Consejero/a de Area de Empleo y Desarrollo Local</text:p>
      <text:p text:style-name="Text"> <text:s text:c="4"/>Url De Verificación <text:s text:c="7"/>https://verifirma.grancanaria.com/verifirma/code/c3sNRWK+BSKAynzEE7Jp3g= <text:s text:c="30"/>Página <text:s text:c="12"/>1/2</text:p>
      <text:p text:style-name="Text"> <text:s text:c="67"/>=</text:p>
      <text:p text:style-name="Break"/>
      <text:p text:style-name="Text"> <text:s text:c="31"/>e) Certificado emitido por el Secretario de la entidad solicitante en el que conste la</text:p>
      <text:p text:style-name="Text"> <text:s text:c="34"/>composición de su órgano de gobierno.</text:p>
      <text:p text:style-name="Text"> <text:s text:c="31"/>f) Copia compulsada del Documento Nacional de Identidad de la persona que firme</text:p>
      <text:p text:style-name="Text"> <text:s text:c="34"/>la solicitud, en caso de no autorización expresa al Servicio de Empleo y Desarrollo</text:p>
      <text:p text:style-name="Text"> <text:s text:c="34"/>Local a llevar a cabo su comprobación de la identidad mediante el Sistema de</text:p>
      <text:p text:style-name="Text"> <text:s text:c="34"/>Verificación de Datos de Identidad (Real Decreto 522/2006, de 28 de abril).</text:p>
      <text:p text:style-name="Text"> <text:s text:c="31"/>g) Copia del Documento de Identificación Fiscal de la entidad solicitante.</text:p>
      <text:p text:style-name="Text"> <text:s text:c="31"/>h) En el caso, de haber solicitado ayudas, tenerlas concedidas o haber suscrito</text:p>
      <text:p text:style-name="Text"> <text:s text:c="34"/>convenios para el mismo proyecto, con entidades privadas y/o públicas, se aportará</text:p>
      <text:p text:style-name="Text"> <text:s text:c="34"/>copia de los documentos pertinentes que lo justifiquen, donde se indique su cuantía,</text:p>
      <text:p text:style-name="Text"> <text:s text:c="34"/>los fines y niveles de cobertura.</text:p>
      <text:p text:style-name="Text"> <text:s text:c="31"/>i) En el caso de existir variación respecto a los datos obrantes en poder de la</text:p>
      <text:p text:style-name="Text"> <text:s text:c="34"/>Corporación Insular, documentación actualizada para el libramiento de pago (alta</text:p>
      <text:p text:style-name="Text"> <text:s text:c="34"/>de terceros).</text:p>
      <text:p text:style-name="Text"> <text:s text:c="31"/>j) Certificados de estar al corriente de las obligaciones tributarias de la Agencia Estatal</text:p>
      <text:p text:style-name="Text"> <text:s text:c="34"/>de la Administración Tributaria, del Cabildo de Gran Canaria (Valora Gestión</text:p>
      <text:p text:style-name="Text"> <text:s text:c="34"/>Tributaria), con la Agencia Tributaria Canaria y con la Seguridad Social</text:p>
      <text:p text:style-name="Text"> <text:s text:c="34"/>(Exclusivamente si no se autoriza al Servicio de Empleo y Desarrollo Local para la</text:p>
      <text:p text:style-name="Text"> <text:s text:c="34"/>comprobación).</text:p>
      <text:p text:style-name="Text"> <text:s text:c="31"/>k) Presupuestos y/o facturas proformas de los gastos a imputar que estén debidamente</text:p>
      <text:p text:style-name="Text"> <text:s text:c="34"/>relacionados con las acciones del proyecto desarrollado en el Anexo II.</text:p>
      <text:p text:style-name="Text"> </text:p>
      <text:p text:style-name="Text"> <text:s text:c="26"/>No será necesario presentar la documentación exigida en los apartados c), d), e), f) y g)</text:p>
      <text:p text:style-name="Text"> <text:s text:c="26"/>cuando la misma no hubiere sufrido modificación y estuviere en poder de la Administración</text:p>
      <text:p text:style-name="Text"> <text:s text:c="26"/>actuante, en cuyo caso, la entidad solicitante podrá acogerse a lo estipulado en el artículo</text:p>
      <text:p text:style-name="Text"> <text:s text:c="26"/>28.3 de la Ley 39/2015, de 1 de octubre, del Procedimiento Administrativo Común de las</text:p>
      <text:p text:style-name="Text"> <text:s text:c="26"/>Administraciones Públicas, siempre que se haga constar la fecha y el órgano o dependencia</text:p>
      <text:p text:style-name="Text"> <text:s text:c="26"/>en que fueron presentados dichos documentos o, en su caso, emitidos, y que no hayan</text:p>
      <text:p text:style-name="Text"> <text:s text:c="26"/>transcurridos más de cinco años desde la finalización del procedimiento al que</text:p>
      <text:p text:style-name="Text"> <text:s text:c="26"/>correspondan.</text:p>
      <text:p text:style-name="Text"> </text:p>
      <text:p text:style-name="Text"> <text:s text:c="26"/>Las Palmas de Gran Canaria, a la fecha de la firma electrónica.</text:p>
      <text:p text:style-name="Text"> </text:p>
      <text:p text:style-name="Text"> <text:s text:c="51"/>EL CONSEJERO DE EMPLEO Y DESARROLLO LOCAL</text:p>
      <text:p text:style-name="Text"> </text:p>
      <text:p text:style-name="Text"> </text:p>
      <text:p text:style-name="Text"> </text:p>
      <text:p text:style-name="Text"> </text:p>
      <text:p text:style-name="Text"> <text:s text:c="149"/>2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c3sNRWK+BSKAynzEE7Jp3g== <text:s text:c="47"/>Fecha <text:s text:c="8"/>19/01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Juan Diaz Sanchez - Consejero/a de Area de Empleo y Desarrollo Local</text:p>
      <text:p text:style-name="Text"> <text:s text:c="4"/>Url De Verificación <text:s text:c="7"/>https://verifirma.grancanaria.com/verifirma/code/c3sNRWK+BSKAynzEE7Jp3g= <text:s text:c="30"/>Página <text:s text:c="12"/>2/2</text:p>
      <text:p text:style-name="Text"> <text:s text:c="67"/>=</text:p>
      <text:p text:style-name="Break"/>
      <text:p text:style-name="Text"> <text:s text:c="21"/>ANEXO I – SOLICITUD</text:p>
      <text:p text:style-name="Text">SUBVENCIÓN NOMINATIVA DE LA CONSEJERIA DE EMPLEO Y DESARROLLO</text:p>
      <text:p text:style-name="Text"> <text:s text:c="28"/>LOCAL</text:p>
      <text:p text:style-name="Text"> <text:s text:c="3"/>SERVICIO DE EMPLEO Y DESARROLLO LOCAL. ANUALIDAD 2024</text:p>
      <text:p text:style-name="Text"> </text:p>
      <text:p text:style-name="Text"> <text:s text:c="28"/>ENTIDAD SOLICITANTE</text:p>
      <text:p text:style-name="Text">Datos de la Entidad solicitante</text:p>
      <text:p text:style-name="Text">DENOMINACIÓN <text:s text:c="71"/>N.I.F.</text:p>
      <text:p text:style-name="Text"> </text:p>
      <text:p text:style-name="Text"> </text:p>
      <text:p text:style-name="Text"> </text:p>
      <text:p text:style-name="Text">Datos del representante legal</text:p>
      <text:p text:style-name="Text">APELLIDOS Y NOMBRE <text:s text:c="27"/>N.I.F. <text:s text:c="15"/>CARGO</text:p>
      <text:p text:style-name="Text"> </text:p>
      <text:p text:style-name="Text"> </text:p>
      <text:p text:style-name="Text"> </text:p>
      <text:p text:style-name="Text">Datos de contacto a efectos de notificaciones</text:p>
      <text:p text:style-name="Text">DIRECCIÓN</text:p>
      <text:p text:style-name="Text"> </text:p>
      <text:p text:style-name="Text"> </text:p>
      <text:p text:style-name="Text">CÓDIGO POSTAL <text:s text:c="24"/>MUNICIPIO</text:p>
      <text:p text:style-name="Text"> </text:p>
      <text:p text:style-name="Text"> </text:p>
      <text:p text:style-name="Text">TELÉFONO <text:s text:c="29"/>MÓVIL <text:s text:c="26"/>CORREO ELECTRÓNICO</text:p>
      <text:p text:style-name="Text"> </text:p>
      <text:p text:style-name="Text"> </text:p>
      <text:p text:style-name="Text"> </text:p>
      <text:p text:style-name="Text">Datos de la persona de contacto.</text:p>
      <text:p text:style-name="Text">NOMBRE Y APELLIDOS <text:s text:c="36"/>PUESTO</text:p>
      <text:p text:style-name="Text"> </text:p>
      <text:p text:style-name="Text"> </text:p>
      <text:p text:style-name="Text">TELÉFONO <text:s text:c="46"/>CORREO ELECTRÓNICO</text:p>
      <text:p text:style-name="Text"> </text:p>
      <text:p text:style-name="Text"> </text:p>
      <text:p text:style-name="Text"> </text:p>
      <text:p text:style-name="Text"> </text:p>
      <text:p text:style-name="Text">SUBVENCIÓN SOLICITADA</text:p>
      <text:p text:style-name="Text">NOMBRE DEL PROYECTO:_______________________________________________</text:p>
      <text:p text:style-name="Text"> </text:p>
      <text:p text:style-name="Text">___________________________________________________________________</text:p>
      <text:p text:style-name="Text"> </text:p>
      <text:p text:style-name="Text"> <text:s text:c="4"/>• <text:s text:c="3"/>Importe solicitado: _________________________________________________</text:p>
      <text:p text:style-name="Text"> </text:p>
      <text:p text:style-name="Text"> <text:s text:c="4"/>• <text:s text:c="3"/>Importe total del proyecto: __________________________________________</text:p>
      <text:p text:style-name="Text"> </text:p>
      <text:p text:style-name="Text"> </text:p>
      <text:p text:style-name="Text"> <text:s text:c="4"/>• <text:s text:c="3"/>Cofinanciación por parte de la Entidad: ________________________________</text:p>
      <text:p text:style-name="Text"> </text:p>
      <text:p text:style-name="Text"> </text:p>
      <text:p text:style-name="Text"> </text:p>
      <text:p text:style-name="Text"> </text:p>
      <text:p text:style-name="Text"> Tfno.: 928 219 421 Centralita Cabildo <text:s text:c="25"/>C/ Profesor Agustín Millares Carló, 14 · 5ª planta, INSULAR I</text:p>
      <text:p text:style-name="Text"> Tfno.: 928 219 228 Servicio Empleo y DL <text:s text:c="23"/>35003 Las Palmas de Gran Canaria</text:p>
      <text:p text:style-name="Text"> empleocabildo@grancanaria.com <text:s text:c="33"/>www.grancanaria.com</text:p>
      <text:p text:style-name="Break"/>
      <text:p text:style-name="Text"> <text:s text:c="39"/>PRESUPUESTO DE GASTOS</text:p>
      <text:p text:style-name="Text"> <text:s text:c="11"/>(Desglosar los gastos consignando en filas independientes cada concepto de gasto)</text:p>
      <text:p text:style-name="Text"> <text:s text:c="22"/>GASTOS CORRIENTES (Excepto gastos de personal y becas)</text:p>
      <text:p text:style-name="Text"> <text:s text:c="108"/>FINANCIACIÓN</text:p>
      <text:p text:style-name="Text"> <text:s text:c="64"/>FINANCIACIÓN <text:s text:c="8"/>FINANCIACIÓN <text:s text:c="15"/>ENTES</text:p>
      <text:p text:style-name="Text"> <text:s text:c="5"/>CONCEPTO DEL GASTO <text:s text:c="24"/>IMPORTE TOTAL <text:s text:c="48"/>PRIVADOS/</text:p>
      <text:p text:style-name="Text"> <text:s text:c="67"/>CABILDO <text:s text:c="13"/>PROPIA</text:p>
      <text:p text:style-name="Text"> <text:s text:c="111"/>PÚBLICOS</text:p>
      <text:p text:style-name="Text"> </text:p>
      <text:p text:style-name="Text"> </text:p>
      <text:p text:style-name="Text"> </text:p>
      <text:p text:style-name="Text"> </text:p>
      <text:p text:style-name="Text"> <text:s text:c="9"/>TOTALES</text:p>
      <text:p text:style-name="Text"> </text:p>
      <text:p text:style-name="Text"> </text:p>
      <text:p text:style-name="Text"> <text:s text:c="25"/>GASTOS EN CONCEPTO DE BECAS DE ASISTENCIA</text:p>
      <text:p text:style-name="Text"> <text:s text:c="43"/>Nº HORAS <text:s text:c="7"/>PRECIO HORA <text:s text:c="3"/>Nº DESTINATARIOS</text:p>
      <text:p text:style-name="Text"> <text:s text:c="1"/>TIPO DE MUNICIPIO RESIDENCIA <text:s text:c="73"/>IMPORTE TOTAL</text:p>
      <text:p text:style-name="Text"> <text:s text:c="43"/>O SESIONES <text:s text:c="7"/>O SESIÓN <text:s text:c="8"/>PREVISTOS</text:p>
      <text:p text:style-name="Text"> <text:s text:c="1"/>(mismo/colindante/no colindante))</text:p>
      <text:p text:style-name="Text"> </text:p>
      <text:p text:style-name="Text"> </text:p>
      <text:p text:style-name="Text"> </text:p>
      <text:p text:style-name="Text"> </text:p>
      <text:p text:style-name="Text">TOTAL GASTOS EN CONCEPTO DE BECAS:</text:p>
      <text:p text:style-name="Text"> </text:p>
      <text:p text:style-name="Text"> </text:p>
      <text:p text:style-name="Text"> </text:p>
      <text:p text:style-name="Text"> </text:p>
      <text:p text:style-name="Text"> <text:s text:c="6"/>Tfno.: 928 219 421 Centralita Cabildo <text:s text:c="23"/>C/ Profesor Agustín Millares Carló, 14 · 5ª planta, INSULAR I</text:p>
      <text:p text:style-name="Text"> <text:s text:c="6"/>Tfno.: 928 219 228 Servicio Empleo y DL <text:s text:c="21"/>35003 Las Palmas de Gran Canaria</text:p>
      <text:p text:style-name="Text"> <text:s text:c="6"/>empleocabildo@grancanaria.com <text:s text:c="31"/>www.grancanaria.com</text:p>
      <text:p text:style-name="Break"/>
      <text:p text:style-name="Text">GASTOS DE PERSONAL DE NUEVA INCORPORACIÓN (personas destinatarias con vínculo laboral y personal,</text:p>
      <text:p text:style-name="Text"> <text:s text:c="31"/>de nueva incorporación, necesario para ejecutar el proyecto).</text:p>
      <text:p text:style-name="Text"> <text:s text:c="79"/>COSTES</text:p>
      <text:p text:style-name="Text"> <text:s text:c="62"/>COSTES <text:s text:c="31"/>COSTES</text:p>
      <text:p text:style-name="Text">Nº PERSONAS A <text:s text:c="8"/>CATEGORÍA <text:s text:c="11"/>PERIODO DE <text:s text:c="24"/>SEGURIDAD <text:s text:c="37"/>TOTAL</text:p>
      <text:p text:style-name="Text"> <text:s text:c="61"/>SALARIO <text:s text:c="27"/>INDEMNIZACIÓN</text:p>
      <text:p text:style-name="Text"> CONTRATAR <text:s text:c="31"/>CONTRATACIÓN <text:s text:c="25"/>SOCIAL <text:s text:c="37"/>GASTOS</text:p>
      <text:p text:style-name="Text"> <text:s text:c="61"/>MENSUAL <text:s text:c="30"/>MENSUAL</text:p>
      <text:p text:style-name="Text"> <text:s text:c="78"/>MENSUAL</text:p>
      <text:p text:style-name="Text"> </text:p>
      <text:p text:style-name="Text"> </text:p>
      <text:p text:style-name="Text"> </text:p>
      <text:p text:style-name="Text"> </text:p>
      <text:p text:style-name="Text">TOTAL GASTOS PERSONAL DE NUEVA INCORPORACIÓN:</text:p>
      <text:p text:style-name="Text"> </text:p>
      <text:p text:style-name="Text"> </text:p>
      <text:p text:style-name="Text"> </text:p>
      <text:p text:style-name="Text"> </text:p>
      <text:p text:style-name="Text"> <text:s text:c="19"/>GASTOS DE PERSONAL PROPIO IMPUTADOS AL PROYECTO</text:p>
      <text:p text:style-name="Text"> <text:s text:c="102"/>PERIODO</text:p>
      <text:p text:style-name="Text"> <text:s text:c="70"/>COSTES</text:p>
      <text:p text:style-name="Text">Nº PERSONAS <text:s text:c="45"/>COSTES <text:s text:c="37"/>IMPUTADO <text:s text:c="8"/>IMPORTE TOTAL</text:p>
      <text:p text:style-name="Text"> <text:s text:c="32"/>PERIODO DE <text:s text:c="25"/>SEGURIDAD <text:s text:c="7"/>TOTAL</text:p>
      <text:p text:style-name="Text"> <text:s text:c="5"/>A <text:s text:c="8"/>CATEGORÍA <text:s text:c="30"/>SALARIO <text:s text:c="38"/>(MESES/ % <text:s text:c="8"/>IMPUTADO</text:p>
      <text:p text:style-name="Text"> <text:s text:c="31"/>CONTRATACIÓN <text:s text:c="26"/>SOCIAL <text:s text:c="7"/>GASTOS</text:p>
      <text:p text:style-name="Text">CONTRATAR <text:s text:c="46"/>MENSUAL <text:s text:c="38"/>JORNADA/</text:p>
      <text:p text:style-name="Text"> <text:s text:c="69"/>MENSUAL</text:p>
      <text:p text:style-name="Text"> <text:s text:c="103"/>HORAS)</text:p>
      <text:p text:style-name="Text"> </text:p>
      <text:p text:style-name="Text"> </text:p>
      <text:p text:style-name="Text"> </text:p>
      <text:p text:style-name="Text"> </text:p>
      <text:p text:style-name="Text"> <text:s text:c="45"/>TOTAL GASTOS DE PERSONAL PROPIO IMPUTADOS AL PROYECTO:</text:p>
      <text:p text:style-name="Text"> </text:p>
      <text:p text:style-name="Text"> <text:s text:c="65"/>% IMPUTACIÓN DEL GASTO SUBVENCIONABLE</text:p>
      <text:p text:style-name="Text"> </text:p>
      <text:p text:style-name="Text"> </text:p>
      <text:p text:style-name="Text"> </text:p>
      <text:p text:style-name="Text"> </text:p>
      <text:p text:style-name="Text"> <text:s text:c="47"/>RESUMEN DEL GASTO</text:p>
      <text:p text:style-name="Text">TOTAL DE GASTOS CORRIENTE (Excepto gastos de personal y becas)</text:p>
      <text:p text:style-name="Text"> </text:p>
      <text:p text:style-name="Text">TOTAL GASTOS DE BECAS DE ASISTENCIA</text:p>
      <text:p text:style-name="Text"> </text:p>
      <text:p text:style-name="Text">TOTAL GASTOS DE PERSONAL DE NUEVA INCORPORACIÓN</text:p>
      <text:p text:style-name="Text"> </text:p>
      <text:p text:style-name="Text">TOTAL GASTOS DE PERSONAL PROPIO</text:p>
      <text:p text:style-name="Text"> </text:p>
      <text:p text:style-name="Text">TOTAL GASTOS DEL PROYECTO</text:p>
      <text:p text:style-name="Text"> </text:p>
      <text:p text:style-name="Text"> </text:p>
      <text:p text:style-name="Text"> </text:p>
      <text:p text:style-name="Text"> </text:p>
      <text:p text:style-name="Text"> <text:s text:c="43"/>PRESUPUESTO DE INGRESOS</text:p>
      <text:p text:style-name="Text"> <text:s text:c="40"/>FINANCIACIÓN <text:s text:c="13"/>FINANCIACIÓN ENTES <text:s text:c="20"/>INGRESOS TOTALES</text:p>
      <text:p text:style-name="Text">SUBVENCIÓN SOLICITADA</text:p>
      <text:p text:style-name="Text"> <text:s text:c="43"/>PROPIA <text:s text:c="16"/>PRIVADOS/PÚBLICOS <text:s text:c="24"/>PROYECTO</text:p>
      <text:p text:style-name="Text"> </text:p>
      <text:p text:style-name="Text"> </text:p>
      <text:p text:style-name="Text"> </text:p>
      <text:p text:style-name="Text"> </text:p>
      <text:p text:style-name="Text"> <text:s text:c="13"/>Tfno.: 928 219 421 Centralita Cabildo <text:s text:c="22"/>C/ Profesor Agustín Millares Carló, 14 · 5ª planta, INSULAR I</text:p>
      <text:p text:style-name="Text"> <text:s text:c="13"/>Tfno.: 928 219 228 Servicio Empleo y DL <text:s text:c="20"/>35003 Las Palmas de Gran Canaria</text:p>
      <text:p text:style-name="Text"> <text:s text:c="13"/>empleocabildo@grancanaria.com <text:s text:c="30"/>www.grancanaria.com</text:p>
      <text:p text:style-name="Break"/>
      <text:p text:style-name="Text">LISTADO DE DOCUMENTACIÓN A PRESENTAR.</text:p>
      <text:p text:style-name="Text"> <text:s text:c="2"/>a. Presentación del proyecto (Anexo II)</text:p>
      <text:p text:style-name="Text"> </text:p>
      <text:p text:style-name="Text"> <text:s text:c="2"/>b. Copia de los estatutos y/o escritura de constitución.</text:p>
      <text:p text:style-name="Text"> </text:p>
      <text:p text:style-name="Text"> <text:s text:c="2"/>c. Certificado de inscripción de la entidad solicitante en el Registro correspondiente, en el</text:p>
      <text:p text:style-name="Text"> <text:s text:c="5"/>que conste la fecha de inscripción y la identidad de su órgano de representación, salvo</text:p>
      <text:p text:style-name="Text"> <text:s text:c="5"/>que se autorice al Servicio de Empleo y Desarrollo local para recabar del Registro</text:p>
      <text:p text:style-name="Text"> <text:s text:c="5"/>competente dicha información.</text:p>
      <text:p text:style-name="Text"> </text:p>
      <text:p text:style-name="Text"> <text:s text:c="2"/>d. Certificado emitido por el Secretario de la entidad solicitante en el que conste la</text:p>
      <text:p text:style-name="Text"> <text:s text:c="5"/>composición de su órgano de gobierno.</text:p>
      <text:p text:style-name="Text"> </text:p>
      <text:p text:style-name="Text"> <text:s text:c="2"/>e. Copia compulsada del Documento Nacional de Identidad del representante de la</text:p>
      <text:p text:style-name="Text"> <text:s text:c="5"/>entidad solicitante. (Exclusivamente si no se autoriza al Servicio de Empleo y Desarrollo</text:p>
      <text:p text:style-name="Text"> <text:s text:c="5"/>Local para la comprobación de la identidad mediante el Sistema de Verificación de</text:p>
      <text:p text:style-name="Text"> <text:s text:c="5"/>Datos de Identidad).</text:p>
      <text:p text:style-name="Text"> </text:p>
      <text:p text:style-name="Text"> <text:s text:c="2"/>f. <text:s text:c="2"/>Copia de la Tarjeta de Identificación Fiscal de la entidad solicitante.</text:p>
      <text:p text:style-name="Text"> </text:p>
      <text:p text:style-name="Text"> <text:s text:c="2"/>g. Copia de documentación justificativa de otras subvenciones, ayuda/s para el mismo</text:p>
      <text:p text:style-name="Text"> <text:s text:c="5"/>proyecto (en su caso).</text:p>
      <text:p text:style-name="Text"> </text:p>
      <text:p text:style-name="Text"> <text:s text:c="2"/>h. Alta/Modificación de terceros (solo si ha habido variación).</text:p>
      <text:p text:style-name="Text"> </text:p>
      <text:p text:style-name="Text"> <text:s text:c="2"/>i. <text:s text:c="2"/>Certificados de estar al corriente de las obligaciones tributarias de la Agencia Estatal de</text:p>
      <text:p text:style-name="Text"> <text:s text:c="7"/>Administración Tributaria, del Cabildo de Gran Canaria (Valora Agencia Tributaria) y con</text:p>
      <text:p text:style-name="Text"> <text:s text:c="7"/>la Seguridad Social y de la Agencia Tributaria Canaria (exclusivamente si no se autoriza</text:p>
      <text:p text:style-name="Text"> <text:s text:c="7"/>al Servicio de Empleo y Desarrollo local para la comprobación)</text:p>
      <text:p text:style-name="Text"> </text:p>
      <text:p text:style-name="Text"> <text:s text:c="2"/>j. <text:s text:c="2"/>Presupuestos y/o Facturas proforma de cada uno de los gastos a imputar que estén</text:p>
      <text:p text:style-name="Text"> <text:s text:c="7"/>debidamente relacionados con las acciones del proyecto desarrollado en el Anexo II.</text:p>
      <text:p text:style-name="Text"> </text:p>
      <text:p text:style-name="Text"> </text:p>
      <text:p text:style-name="Text"> </text:p>
      <text:p text:style-name="Text"> </text:p>
      <text:p text:style-name="Text">Oposición expresa del interesado a la consulta de datos obrantes en la Administración: De</text:p>
      <text:p text:style-name="Text">acuerdo a lo dispuesto en el Artículo 28.2 de la Ley 39/2015, la consulta de datos es</text:p>
      <text:p text:style-name="Text">AUTORIZADA por los interesados salvo que conste en el procedimiento su oposición expresa o</text:p>
      <text:p text:style-name="Text">la ley especial aplicable requiera consentimiento expreso</text:p>
      <text:p text:style-name="Text">NO PRESTA SU CONSENTIMIENTO para que el Cabildo de Gran Canaria realice consulta de datos del</text:p>
      <text:p text:style-name="Text">solicitante/representante mediante servicios interoperables.</text:p>
      <text:p text:style-name="Text"> <text:s text:c="2"/>☐ Consulta de DNI/NIE con la Dirección General de la Policía Nacional</text:p>
      <text:p text:style-name="Text"> <text:s text:c="2"/>☐ Consulta de estar al corriente con la Tesorería General de la Seguridad Social</text:p>
      <text:p text:style-name="Text"> <text:s text:c="2"/>☐ Consulta de estar al corriente con la Agencia Estatal de la Administración Tributaria</text:p>
      <text:p text:style-name="Text"> <text:s text:c="9"/>Tfno.: 928 219 421 Centralita Cabildo <text:s text:c="18"/>C/ Profesor Agustín Millares Carló, 14 · 5ª planta, INSULAR I</text:p>
      <text:p text:style-name="Text"> <text:s text:c="9"/>Tfno.: 928 219 228 Servicio Empleo y DL <text:s text:c="16"/>35003 Las Palmas de Gran Canaria</text:p>
      <text:p text:style-name="Text"> <text:s text:c="9"/>empleocabildo@grancanaria.com <text:s text:c="26"/>www.grancanaria.com</text:p>
      <text:p text:style-name="Break"/>
      <text:p text:style-name="Text"> <text:s text:c="2"/>☐ Consulta de estar al corriente con la Agencia Tributaria Canaria</text:p>
      <text:p text:style-name="Text"> <text:s text:c="2"/>☐ Consulta de estar al corriente con el Cabildo de Gran Canaria (Valora Gestión Tributaria)</text:p>
      <text:p text:style-name="Text"> <text:s text:c="2"/>☐ Consulta de datos de inscripción de la entidad en Registro correspondiente.</text:p>
      <text:p text:style-name="Text">En caso de que no preste consentimiento deberá aportar el documento o certificado justificativo</text:p>
      <text:p text:style-name="Text">DECLARACIÓN RESPONSABLE.</text:p>
      <text:p text:style-name="Text">El abajo firmante DECLARA:</text:p>
      <text:p text:style-name="Text"> <text:s text:c="7"/>1. No estar incursa en ninguna de las circunstancias impeditivas de la condición de beneficiario</text:p>
      <text:p text:style-name="Text"> <text:s text:c="12"/>señaladas en el artículo 13 de la Ley 38/2003, de 17 de noviembre, General de Subvenciones.</text:p>
      <text:p text:style-name="Text"> <text:s text:c="7"/>2. No haber sido condenado mediante sentencia firme a la pena de pérdida de la posibilidad de</text:p>
      <text:p text:style-name="Text"> <text:s text:c="12"/>obtener subvenciones o ayudas públicas.</text:p>
      <text:p text:style-name="Text"> <text:s text:c="7"/>3. Estar al corriente del pago de las obligaciones tributarias y seguridad social.</text:p>
      <text:p text:style-name="Text"> <text:s text:c="7"/>4. No tener pendiente pagos de obligaciones por reintegro de subvenciones.</text:p>
      <text:p text:style-name="Text"> <text:s text:c="7"/>5. No haber sido sancionado mediante resolución firme con la pérdida de la posibilidad de obtener</text:p>
      <text:p text:style-name="Text"> <text:s text:c="12"/>subvenciones públicas según la Ley General de Subvenciones y la Ley General Tributaria.</text:p>
      <text:p text:style-name="Text"> <text:s text:c="7"/>6. No estar incurso en procedimientos de cobro por vía de apremio de deudas contraídas con el</text:p>
      <text:p text:style-name="Text"> <text:s text:c="12"/>Cabildo Insular de Gran canaria o sus Organismos Autónomos.</text:p>
      <text:p text:style-name="Text"> <text:s text:c="7"/>7. No tener otorgada en el ámbito del Cabildo Insular de Gran Canaria otra subvención destinada</text:p>
      <text:p text:style-name="Text"> <text:s text:c="12"/>a financiar la misma actuación con cargo al mismo ejercicio presupuestario.</text:p>
      <text:p text:style-name="Text"> <text:s text:c="7"/>8. No tener pendientes de justificar subvenciones concedidas por el Cabildo Insular de Gran Canaria</text:p>
      <text:p text:style-name="Text"> <text:s text:c="12"/>una vez vencido el plazo de justificación.</text:p>
      <text:p text:style-name="Text"> </text:p>
      <text:p text:style-name="Text"> </text:p>
      <text:p text:style-name="Text"> </text:p>
      <text:p text:style-name="Text"> </text:p>
      <text:p text:style-name="Text"> <text:s text:c="7"/>En__________________________________, firmado y fechado por medios electrónicos.</text:p>
      <text:p text:style-name="Text"> </text:p>
      <text:p text:style-name="Text"> </text:p>
      <text:p text:style-name="Text"> </text:p>
      <text:p text:style-name="Text"> </text:p>
      <text:p text:style-name="Text"> <text:s text:c="1"/>AUTORIZO AL CABILDO DE GRAN CANARIA PARA EL TRATAMIENTO AUTOMATIZADO DE LOS DATOS PERSONALES Y DE SU EXPLOTACIÓN, CONTENIDOS</text:p>
      <text:p text:style-name="Text"> <text:s text:c="1"/>EN LA PRESENTE SOLICITUD, CON ARREGLO A LA LEY ORGÁNICA 3/2018, 05 DE DICIEMBRE, DE PROTECCION DE DATOS DE CARÁCTER PERSONAL Y</text:p>
      <text:p text:style-name="Text"> <text:s text:c="1"/>GARANTIA DE LOS DERECHOS DIGITALES. QUE LA DESARROLLAN.</text:p>
      <text:p text:style-name="Text"> </text:p>
      <text:p text:style-name="Text"> </text:p>
      <text:p text:style-name="Text"> </text:p>
      <text:p text:style-name="Text"> <text:s text:c="28"/>SR. CONSEJERO DE ÁREA DE EMPLEO Y DESARROLLO LOCAL</text:p>
      <text:p text:style-name="Text"> </text:p>
      <text:p text:style-name="Text"> </text:p>
      <text:p text:style-name="Text"> </text:p>
      <text:p text:style-name="Text"> </text:p>
      <text:p text:style-name="Text"> <text:s text:c="9"/>Tfno.: 928 219 421 Centralita Cabildo <text:s text:c="26"/>C/ Profesor Agustín Millares Carló, 14 · 5ª planta, INSULAR I</text:p>
      <text:p text:style-name="Text"> <text:s text:c="9"/>Tfno.: 928 219 228 Servicio Empleo y DL <text:s text:c="24"/>35003 Las Palmas de Gran Canaria</text:p>
      <text:p text:style-name="Text"> <text:s text:c="9"/>empleocabildo@grancanaria.com <text:s text:c="34"/>www.grancanaria.com</text:p>
      <text:p text:style-name="Break"/>
      <text:p text:style-name="Text"> <text:s text:c="12"/>ANEXO II – FICHA TÉCNICA DEL PROYECTO</text:p>
      <text:p text:style-name="Text">SUBVENCIÓN NOMINATIVA DE LA CONSEJERIA DE EMPLEO Y DESARROLLO</text:p>
      <text:p text:style-name="Text"> <text:s text:c="29"/>LOCAL</text:p>
      <text:p text:style-name="Text"> <text:s text:c="3"/>SERVICIO DE EMPLEO Y DESARROLLO LOCAL. ANUALIDAD 2024</text:p>
      <text:p text:style-name="Text"> </text:p>
      <text:p text:style-name="Text"> </text:p>
      <text:p text:style-name="Text"> </text:p>
      <text:p text:style-name="Text">PARTE I: DESCRIPCIÓN GENERAL DEL PROYECTO:</text:p>
      <text:p text:style-name="Text">1.1.- DATOS DEL PROYECTO:</text:p>
      <text:p text:style-name="Text"> </text:p>
      <text:p text:style-name="Text">Nombre del proyecto: ________________________________________________</text:p>
      <text:p text:style-name="Text">___________________________________________________________________</text:p>
      <text:p text:style-name="Text">Tipología de acciones a desarrollar: _____________________________________</text:p>
      <text:p text:style-name="Text">Número de personas destinatarias previstas por acción: _____________________</text:p>
      <text:p text:style-name="Text">Fecha previstas de inicio del proyecto: ___________________________________</text:p>
      <text:p text:style-name="Text">Fecha prevista de finalización del proyecto: _______________________________</text:p>
      <text:p text:style-name="Text">Importe subvencionado por el Cabildo de Gran Canaria: _______________________</text:p>
      <text:p text:style-name="Text">Importe total del proyecto: _____________________________________________</text:p>
      <text:p text:style-name="Text">Cofinanciación por parte de la entidad: ___________________________________</text:p>
      <text:p text:style-name="Text"> </text:p>
      <text:p text:style-name="Text"> </text:p>
      <text:p text:style-name="Text">PARTE II: DESARROLLO DEL PROYECTO.</text:p>
      <text:p text:style-name="Text">Para cada acción contemplada en el proyecto debe reflejarse un apartado</text:p>
      <text:p text:style-name="Text">independiente que incluya al menos los siguientes puntos:</text:p>
      <text:p text:style-name="Text"> <text:s text:c="2"/>€ <text:s text:c="3"/>Descripción general de la acción a realizar.</text:p>
      <text:p text:style-name="Text"> <text:s text:c="2"/>€ <text:s text:c="3"/>Objetivo/s.</text:p>
      <text:p text:style-name="Text"> <text:s text:c="2"/>€ <text:s text:c="3"/>Fases del desarrollo de la implementación y contenidos de las mismas.</text:p>
      <text:p text:style-name="Text"> <text:s text:c="2"/>€ <text:s text:c="3"/>Perfil de las personas destinatarias:</text:p>
      <text:p text:style-name="Text"> <text:s text:c="10"/>1. Perfil (académico, ocupacional, personal, habilidades, etc…)</text:p>
      <text:p text:style-name="Text"> <text:s text:c="10"/>2. Modelo de selección de personas candidatas/sustitución.</text:p>
      <text:p text:style-name="Text"> <text:s text:c="10"/>3. Perfil, funciones y jornada de las personas destinatarias con vínculo</text:p>
      <text:p text:style-name="Text"> <text:s text:c="16"/>laboral.</text:p>
      <text:p text:style-name="Text"> <text:s text:c="2"/>€ <text:s text:c="3"/>Metodología de trabajo.</text:p>
      <text:p text:style-name="Text"> <text:s text:c="2"/>€ <text:s text:c="3"/>Temporalización: Fechas de inicio y fin y horario en que se imparte la acción.</text:p>
      <text:p text:style-name="Text"> <text:s text:c="2"/>€ <text:s text:c="3"/>Nº de horas de duración, en su caso.</text:p>
      <text:p text:style-name="Text"> <text:s text:c="2"/>€ <text:s text:c="3"/>Determinación y descripción de instalaciones para la ejecución.</text:p>
      <text:p text:style-name="Text"> <text:s text:c="2"/>€ <text:s text:c="3"/>Perfil, funciones y jornada del todo el personal (de nueva incorporación</text:p>
      <text:p text:style-name="Text"> <text:s text:c="7"/>para la ejecución del proyecto y propio imputado al mismo).</text:p>
      <text:p text:style-name="Text"> Tfno.: 928 219 421 Centralita Cabildo <text:s text:c="9"/>C/ Profesor Agustín Millares Carló, 14 · 5ª planta, INSULAR I</text:p>
      <text:p text:style-name="Text"> Tfno.: 928 219 228 Servicio Empleo y DL <text:s text:c="7"/>35003 Las Palmas de Gran Canaria</text:p>
      <text:p text:style-name="Text"> empleocabildo@grancanaria.com <text:s text:c="17"/>www.grancanaria.com</text:p>
      <text:p text:style-name="Break"/>
      <text:p text:style-name="Text"> <text:s text:c="10"/>€ Materiales necesarios para la ejecución.</text:p>
      <text:p text:style-name="Text"> </text:p>
      <text:p text:style-name="Text"> <text:s text:c="5"/>PARTE III: PROCEDIMIENTO DE EVALUACIÓN DE LOS RESULTADOS DEL</text:p>
      <text:p text:style-name="Text"> <text:s text:c="5"/>PROYECTO.</text:p>
      <text:p text:style-name="Text"> <text:s text:c="10"/>1. Determinar indicadores cuantitativos de medición de resultados de las</text:p>
      <text:p text:style-name="Text"> <text:s text:c="13"/>acciones.</text:p>
      <text:p text:style-name="Text"> <text:s text:c="10"/>2. Determinar indicadores cualitativos de medición de resultados de las</text:p>
      <text:p text:style-name="Text"> <text:s text:c="13"/>acciones.</text:p>
      <text:p text:style-name="Text"> </text:p>
      <text:p text:style-name="Text"> </text:p>
      <text:p text:style-name="Text"> </text:p>
      <text:p text:style-name="Text"> <text:s text:c="5"/>En__________________________________, firmado y fechado por medios electrónicos.</text:p>
      <text:p text:style-name="Text"> </text:p>
      <text:p text:style-name="Text"> </text:p>
      <text:p text:style-name="Text"> </text:p>
      <text:p text:style-name="Text"> </text:p>
      <text:p text:style-name="Text">AUTORIZO AL CABILDO DE GRAN CANARIA PARA EL TRATAMIENTO AUTOMATIZADO DE LOS DATOS PERSONALES Y DE SU EXPLOTACIÓN, CONTENIDOS</text:p>
      <text:p text:style-name="Text">EN LA PRESENTE SOLICITUD, CON ARREGLO A LA LEY ORGÁNICA 3/2018, 05 DE DICIEMBRE, DE PROTECCION DE DATOS DE CARÁCTER PERSONAL Y</text:p>
      <text:p text:style-name="Text">GARANTIA DE LOS DERECHOS DIGITALES. QUE LA DESARROLLAN.</text:p>
      <text:p text:style-name="Text"> </text:p>
      <text:p text:style-name="Text"> </text:p>
      <text:p text:style-name="Text"> </text:p>
      <text:p text:style-name="Text"> <text:s text:c="26"/>SR. CONSEJERO DE ÁREA DE EMPLEO Y DESARROLLO LOCAL</text:p>
      <text:p text:style-name="Text"> </text:p>
      <text:p text:style-name="Text"> </text:p>
      <text:p text:style-name="Text"> </text:p>
      <text:p text:style-name="Text"> </text:p>
      <text:p text:style-name="Text"> <text:s text:c="7"/>Tfno.: 928 219 421 Centralita Cabildo <text:s text:c="26"/>C/ Profesor Agustín Millares Carló, 14 · 5ª planta, INSULAR I</text:p>
      <text:p text:style-name="Text"> <text:s text:c="7"/>Tfno.: 928 219 228 Servicio Empleo y DL <text:s text:c="24"/>35003 Las Palmas de Gran Canaria</text:p>
      <text:p text:style-name="Text"> <text:s text:c="7"/>empleocabildo@grancanaria.com <text:s text:c="34"/>www.grancanaria.com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