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>
  <manifest:file-entry manifest:full-path="/" manifest:media-type="application/vnd.oasis.opendocument.tex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automatic-styles/>
  <office:body>
    <office:text>
      <text:p text:style-name="Text"> <text:s text:c="156"/>Orden de resolución de la Consejera de Bienestar Social, Igualdad, Juventud, Infancia y</text:p>
      <text:p text:style-name="Text"> <text:s text:c="156"/>Familias, por la que se complementan las Órdenes departamentales, por las que se resuelven</text:p>
      <text:p text:style-name="Text"> <text:s text:c="2"/>Dirección: PC/ Profesor Agustín Millares Carló n.º 18. Edif. Servicios Múltiples II Planta 6ª | CP 35071 Las Palmas de Gran Canaria | Tfno: 928 115 764</text:p>
      <text:p text:style-name="Text"> </text:p>
      <text:p text:style-name="Text"> </text:p>
      <text:p text:style-name="Text"> </text:p>
      <text:p text:style-name="Text"> </text:p>
      <text:p text:style-name="Text"> <text:s text:c="156"/>definitivamente la convocatoria de subvenciones IRPF para el 2024, en relación a las</text:p>
      <text:p text:style-name="Text"> <text:s text:c="156"/>reformulaciones presentadas, al amparo de la Orden de la Consejera n.º 1047, de 28 de octubre</text:p>
      <text:p text:style-name="Text"> <text:s text:c="156"/>de 2024 (BOC n.º 225, de 12.11.2024) y Orden de la Consejera n.º 1251 de 12 de diciembre de</text:p>
      <text:p text:style-name="Text"> <text:s text:c="156"/>2024 (BOC n.º 252, de 19.12.2024).</text:p>
      <text:p text:style-name="Text"> <text:s text:c="22"/>Dirección: C/ Leoncio Rodríguez, n.º 3. Edif. El Cabo 5ª | CP 38071 Santa Cruz de Tenerife | Tfno: 928 115 764</text:p>
      <text:p text:style-name="Text"> </text:p>
      <text:p text:style-name="Text"> </text:p>
      <text:p text:style-name="Text"> </text:p>
      <text:p text:style-name="Text"> </text:p>
      <text:p text:style-name="Text"> <text:s text:c="156"/>Para la emisión del presente informe-propuesta de resolución se tuvieron en cuenta los siguientes:</text:p>
      <text:p text:style-name="Text"> </text:p>
      <text:p text:style-name="Text"> <text:s text:c="192"/>ANTECEDENTES DE HECHO</text:p>
      <text:p text:style-name="Text"> </text:p>
      <text:p text:style-name="Text"> <text:s text:c="156"/>Primero. - Mediante Orden n.º 1047 de la Consejería de Bienestar Social, Igualdad, Juventud,</text:p>
      <text:p text:style-name="Text"> <text:s text:c="156"/>Infancia y Familias, de 28 de octubre de 2024, se aprueban las bases reguladoras de carácter</text:p>
      <text:p text:style-name="Text"> <text:s text:c="156"/>indefinido que han de regir en la concesión de las subvenciones destinadas a la realización de</text:p>
      <text:p text:style-name="Text"> <text:s text:c="156"/>proyectos de interés general para atender fines de interés social, con cargo a la asignación tributaria</text:p>
      <text:p text:style-name="Text"> <text:s text:c="156"/>del Impuesto sobre la Renta de las Personas Físicas y del Impuesto sobre Sociedades, en el ámbito</text:p>
      <text:p text:style-name="Text"> <text:s text:c="156"/>de la Comunidad Autónoma de Canarias (BOC n.º 225, de 12.11.2024).</text:p>
      <text:p text:style-name="Text"> </text:p>
      <text:p text:style-name="Text"> <text:s text:c="156"/>Segundo. - Como consecuencia de ello, por Orden de la Consejera de Bienestar Social, Igualdad,</text:p>
      <text:p text:style-name="Text"> <text:s text:c="156"/>Juventud, Infancia y Familias, n.º 1251/2024, de 12 de diciembre, se efectúa mediante tramitación</text:p>
      <text:p text:style-name="Text"> <text:s text:c="156"/>anticipada, la convocatoria de subvenciones destinadas a la realización de proyectos de interés</text:p>
      <text:p text:style-name="Text"> <text:s text:c="156"/>general, para atender fines de interés social, con cargo a la asignación tributaria del Impuesto sobre la</text:p>
      <text:p text:style-name="Text"> <text:s text:c="156"/>Renta de las Personas Físicas y del Impuesto sobre Sociedades, en el ámbito de la Comunidad</text:p>
      <text:p text:style-name="Text"> </text:p>
      <text:p text:style-name="Text"> </text:p>
      <text:p text:style-name="Text"> </text:p>
      <text:p text:style-name="Text"> </text:p>
      <text:p text:style-name="Text"> <text:s text:c="264"/>Identificador: 20251210061059</text:p>
      <text:p text:style-name="Text"> <text:s text:c="156"/>Autónoma Canaria para la anualidad 2024, se acuerda la urgencia del procedimiento, y se nombra a</text:p>
      <text:p text:style-name="Text"> <text:s text:c="156"/>las personas integrantes de la Comisión de Valoración (BOC n.º 252, de 19/12/2024), siendo</text:p>
      <text:p text:style-name="Text"> <text:s text:c="156"/>publicada una corrección de errores de la citada convocatoria mediante Orden n.º 411, de 15 de mayo</text:p>
      <text:p text:style-name="Text"> <text:s text:c="156"/>(BOC n.º 108, de 3 de junio de 2025), así como una modificación mediante Orden n.º 694/2025, de 17</text:p>
      <text:p text:style-name="Text"> <text:s text:c="156"/>de julio (BOC n.º 152, de 01/08/2025).</text:p>
      <text:p text:style-name="Text"> <text:s text:c="156"/>En el resuelvo primero de la citada Orden n.º 1251/2024, de 12 de diciembre, se convocan las 14</text:p>
      <text:p text:style-name="Text"> <text:s text:c="156"/>líneas de subvención que se incluyen en la Orden de bases reguladoras, siendo la distribución del</text:p>
      <text:p text:style-name="Text"> <text:s text:c="156"/>crédito, conforme al resuelvo tercero de la citada Orden de convocatoria la siguiente:</text:p>
      <text:p text:style-name="Text"> </text:p>
      <text:p text:style-name="Text"> </text:p>
      <text:p text:style-name="Text"> </text:p>
      <text:p text:style-name="Text"> <text:s text:c="159"/>Partida presupuestaria <text:s text:c="21"/>Línea de subvención <text:s text:c="21"/>Importe por</text:p>
      <text:p text:style-name="Text"> <text:s text:c="247"/>Línea</text:p>
      <text:p text:style-name="Text"> <text:s text:c="156"/>2302 231B 4802 Fondo <text:s text:c="11"/>Línea 1: Promoción de la Inclusión social. <text:s text:c="13"/>3.700.000,00 €</text:p>
      <text:p text:style-name="Text"> <text:s text:c="156"/>4023031. Línea 234G0382</text:p>
      <text:p text:style-name="Text"> <text:s text:c="188"/>Línea 2. Mejora de la calidad de vida de las</text:p>
      <text:p text:style-name="Text"> <text:s text:c="244"/>2.353.134,72 €</text:p>
      <text:p text:style-name="Text"> <text:s text:c="188"/>personas mayores.</text:p>
      <text:p text:style-name="Text"> <text:s text:c="188"/>Línea 3. Atención a las personas inmigrantes. <text:s text:c="10"/>1.250.000,00 €</text:p>
      <text:p text:style-name="Text"> <text:s text:c="188"/>Línea 4. Pueblo gitano. <text:s text:c="34"/>105.000,00 €</text:p>
      <text:p text:style-name="Text"> <text:s text:c="188"/>Línea 5. Promoción de la participación y el</text:p>
      <text:p text:style-name="Text"> <text:s text:c="246"/>800.000,00 €</text:p>
      <text:p text:style-name="Text"> <text:s text:c="188"/>voluntariado.</text:p>
      <text:p text:style-name="Text"> <text:s text:c="188"/>Línea 6: Promoción de la autonomía personal y</text:p>
      <text:p text:style-name="Text"> <text:s text:c="246"/>815.000,00 €</text:p>
      <text:p text:style-name="Text"> <text:s text:c="188"/>atención a la dependencia.</text:p>
      <text:p text:style-name="Text"> <text:s text:c="188"/>Línea 7: Apoyo a la inclusión social de las</text:p>
      <text:p text:style-name="Text"> <text:s text:c="244"/>3.300.000,00 €</text:p>
      <text:p text:style-name="Text"> <text:s text:c="188"/>personas con discapacidad.</text:p>
      <text:p text:style-name="Text"> <text:s text:c="188"/>Línea 8. Infancia y familia <text:s text:c="28"/>1.800.000,00 €</text:p>
      <text:p text:style-name="Text"> </text:p>
      <text:p text:style-name="Text"> </text:p>
      <text:p text:style-name="Text"> </text:p>
      <text:p text:style-name="Text"> <text:s text:c="259"/>1</text:p>
      <text:p text:style-name="Text"> </text:p>
      <text:p text:style-name="Text"> </text:p>
      <text:p text:style-name="Text"> </text:p>
      <text:p text:style-name="Text">Este documento incorpora firma electrónica reconocida de acuerdo a la Ley 6/2020, de 11 de noviembre de los servicios electrónicos de confianza</text:p>
      <text:p text:style-name="Text">Permite la verificación de la integridad de esta copia del documento electrónico en la dirección:</text:p>
      <text:p text:style-name="Text">https://sede.gobiernodecanarias.org/sede/verifica_doc</text:p>
      <text:p text:style-name="Text">Este documento es una copia electrónica auténtica</text:p>
      <text:p text:style-name="Text">Firmado por: María Candelaria Delgado Toledo <text:s text:c="71"/>Fecha: 11/12/2025 14:35:40</text:p>
      <text:p text:style-name="Text">En calidad de: Consejera de Bienestar Social, Igualdad, Juventud, Infancia y Familias</text:p>
      <text:p text:style-name="Text"> <text:s text:c="130"/>Pagina: 1/52</text:p>
      <text:p text:style-name="Text"> </text:p>
      <text:p text:style-name="Text"> </text:p>
      <text:p text:style-name="Text"> <text:s text:c="164"/>RP012-3KAyvOZfXV9Jze1+wxSjmTCLKIR1LKiB</text:p>
      <text:p text:style-name="Text"> <text:s text:c="175"/>ORDEN - Nº: 1308 / 2025 - Libro: 657 - Fecha: 11/12/2025 14:35:40</text:p>
      <text:p text:style-name="Break"/>
      <text:p text:style-name="Text"> <text:s text:c="20"/>Partida presupuestaria <text:s text:c="22"/>Línea de subvención <text:s text:c="22"/>Importe por</text:p>
      <text:p text:style-name="Text"> <text:s text:c="110"/>Línea</text:p>
      <text:p text:style-name="Text"> <text:s text:c="49"/>Línea 9. Juventud. <text:s text:c="39"/>1.000.000,00 €</text:p>
      <text:p text:style-name="Text"> <text:s text:c="49"/>Línea 10. Diversidad. <text:s text:c="38"/>450.000,00 €</text:p>
      <text:p text:style-name="Text"> <text:s text:c="49"/>Línea 11. Promoción de la igualdad entre mujeres y</text:p>
      <text:p text:style-name="Text"> <text:s text:c="109"/>900.000,00 €</text:p>
      <text:p text:style-name="Text"> <text:s text:c="49"/>hombres y prevención de la violencia de género.</text:p>
      <text:p text:style-name="Text"> <text:s text:c="49"/>Línea 12: Atención social a personas en situación</text:p>
      <text:p text:style-name="Text"> <text:s text:c="49"/>de especial vulnerabilidad debido a factores de <text:s text:c="12"/>152.000,00 €</text:p>
      <text:p text:style-name="Text"> <text:s text:c="49"/>salud: Personas con adicciones.</text:p>
      <text:p text:style-name="Text"> <text:s text:c="49"/>Línea 13: Atención social a personas en situación</text:p>
      <text:p text:style-name="Text"> <text:s text:c="49"/>de especial vulnerabilidad debido a factores de</text:p>
      <text:p text:style-name="Text"> <text:s text:c="109"/>143.000,00 €</text:p>
      <text:p text:style-name="Text"> <text:s text:c="49"/>salud: Personas con adicciones. Personas con</text:p>
      <text:p text:style-name="Text"> <text:s text:c="49"/>VIH.</text:p>
      <text:p text:style-name="Text"> <text:s text:c="18"/>2302 231B 7800200 Fondo <text:s text:c="7"/>Línea 14. Inversión.</text:p>
      <text:p text:style-name="Text"> <text:s text:c="107"/>1.500.000,00 €</text:p>
      <text:p text:style-name="Text"> <text:s text:c="18"/>7023031. Línea 247G0071</text:p>
      <text:p text:style-name="Text"> <text:s text:c="97"/>Total <text:s text:c="2"/>18.268.134,72 €</text:p>
      <text:p text:style-name="Text"> </text:p>
      <text:p text:style-name="Text"> <text:s text:c="17"/>Tercero. - La Consejería de Bienestar Social, Igualdad, Juventud, Infancia y Familias resolvió</text:p>
      <text:p text:style-name="Text"> <text:s text:c="17"/>provisionalmente la citada convocatoria de subvenciones de las Líneas de subvención dirigidas a</text:p>
      <text:p text:style-name="Text"> <text:s text:c="17"/>proyectos de intervención, mediante las siguientes Órdenes y Líneas:</text:p>
      <text:p text:style-name="Text"> </text:p>
      <text:p text:style-name="Text"> <text:s text:c="21"/>• <text:s text:c="3"/>Orden n.º 711/2025, de 21 de julio: Línea 1 de Promoción de la inclusión social y laboral.</text:p>
      <text:p text:style-name="Text"> </text:p>
      <text:p text:style-name="Text"> <text:s text:c="21"/>• <text:s text:c="3"/>Orden n.º 672/2025 de 8 de julio,: Línea 2 de Mejora de la calidad de vida de las personas</text:p>
      <text:p text:style-name="Text"> <text:s text:c="26"/>mayores.</text:p>
      <text:p text:style-name="Text"> </text:p>
      <text:p text:style-name="Text"> <text:s text:c="21"/>• <text:s text:c="3"/>Orden n.º 657/2025, de 4 de julio: Línea 3 de Atención a las personas inmigrantes.</text:p>
      <text:p text:style-name="Text"> </text:p>
      <text:p text:style-name="Text"> <text:s text:c="21"/>• <text:s text:c="3"/>Orden n.º 729/2025, de 25 de julio: Línea 5 de Promoción de la participación y el voluntariado.</text:p>
      <text:p text:style-name="Text"> </text:p>
      <text:p text:style-name="Text"> <text:s text:c="21"/>• <text:s text:c="3"/>Orden n.º 573/2025, de 17 de junio: Línea 6 de Promoción de la autonomía personal y</text:p>
      <text:p text:style-name="Text"> <text:s text:c="26"/>atención a la dependencia.</text:p>
      <text:p text:style-name="Text"> </text:p>
      <text:p text:style-name="Text"> <text:s text:c="21"/>• <text:s text:c="3"/>Orden n.º 601/2025, de 24 de junio: Línea 7 de Apoyo a la inclusión social y laboral de las</text:p>
      <text:p text:style-name="Text"> <text:s text:c="26"/>personas con discapacidad.</text:p>
      <text:p text:style-name="Text"> </text:p>
      <text:p text:style-name="Text"> <text:s text:c="21"/>• <text:s text:c="3"/>Orden n.º 672/2025, de 7 de julio: Línea 8 de Infancia y familia.</text:p>
      <text:p text:style-name="Text"> </text:p>
      <text:p text:style-name="Text"> <text:s text:c="21"/>• <text:s text:c="3"/>Orden n.º 726/2025, de 24 de julio: Línea 9 de Juventud.</text:p>
      <text:p text:style-name="Text"> </text:p>
      <text:p text:style-name="Text"> <text:s text:c="21"/>• <text:s text:c="3"/>Orden n.º 598/2025, de 24 de junio: Línea 10 de Diversidad.</text:p>
      <text:p text:style-name="Text"> </text:p>
      <text:p text:style-name="Text"> <text:s text:c="21"/>• <text:s text:c="3"/>Orden n.º 725/2025, de 24 de julio: Línea 11 de Promoción de la igualdad entre mujeres y</text:p>
      <text:p text:style-name="Text"> <text:s text:c="26"/>hombres y prevención de la violencia de género.</text:p>
      <text:p text:style-name="Text"> </text:p>
      <text:p text:style-name="Text"> <text:s text:c="21"/>• <text:s text:c="3"/>Orden n.º 530/2025, de 6 de junio: Línea 13 de Atención social a personas en situación de</text:p>
      <text:p text:style-name="Text"> <text:s text:c="26"/>especial vulnerabilidad debido a factores de salud: personas con VIH.</text:p>
      <text:p text:style-name="Text"> </text:p>
      <text:p text:style-name="Text"> <text:s text:c="21"/>• <text:s text:c="3"/>Orden n.º 867/2025, de 4 de septiembre: Línea 14 de inversión.</text:p>
      <text:p text:style-name="Text"> </text:p>
      <text:p text:style-name="Text"> </text:p>
      <text:p text:style-name="Text"> </text:p>
      <text:p text:style-name="Text"> <text:s text:c="122"/>2</text:p>
      <text:p text:style-name="Text"> </text:p>
      <text:p text:style-name="Text"> </text:p>
      <text:p text:style-name="Text"> </text:p>
      <text:p text:style-name="Text"> </text:p>
      <text:p text:style-name="Text">Este documento incorpora firma electrónica reconocida de acuerdo a la Ley 6/2020, de 11 de noviembre de los servicios electrónicos de confianza</text:p>
      <text:p text:style-name="Text">Permite la verificación de la integridad de esta copia del documento electrónico en la dirección:</text:p>
      <text:p text:style-name="Text">https://sede.gobiernodecanarias.org/sede/verifica_doc</text:p>
      <text:p text:style-name="Text">Este documento es una copia electrónica auténtica</text:p>
      <text:p text:style-name="Text">Firmado por: María Candelaria Delgado Toledo <text:s text:c="71"/>Fecha: 11/12/2025 14:35:40</text:p>
      <text:p text:style-name="Text">En calidad de: Consejera de Bienestar Social, Igualdad, Juventud, Infancia y Familias</text:p>
      <text:p text:style-name="Text"> <text:s text:c="130"/>Pagina: 2/52</text:p>
      <text:p text:style-name="Text"> </text:p>
      <text:p text:style-name="Text"> </text:p>
      <text:p text:style-name="Text"> <text:s text:c="26"/>RP012-3KAyvOZfXV9Jze1+wxSjmTCLKIR1LKiB</text:p>
      <text:p text:style-name="Text"> <text:s text:c="37"/>ORDEN - Nº: 1308 / 2025 - Libro: 657 - Fecha: 11/12/2025 14:35:40</text:p>
      <text:p text:style-name="Break"/>
      <text:p text:style-name="Text"> <text:s text:c="17"/>Cuarto. - Posteriormente, la Consejería de Bienestar Social, Igualdad, Juventud, Infancia y Familias,</text:p>
      <text:p text:style-name="Text"> <text:s text:c="17"/>acuerda la resolución definitiva de la citada convocatoria de subvención, mediante las siguientes</text:p>
      <text:p text:style-name="Text"> <text:s text:c="17"/>Órdenes y Líneas:</text:p>
      <text:p text:style-name="Text"> </text:p>
      <text:p text:style-name="Text"> <text:s text:c="21"/>• <text:s text:c="3"/>Orden n.º 964/2025, de 29 de septiembre,: Línea 1 de Promoción de la inclusión social y</text:p>
      <text:p text:style-name="Text"> <text:s text:c="26"/>laboral.</text:p>
      <text:p text:style-name="Text"> </text:p>
      <text:p text:style-name="Text"> <text:s text:c="21"/>• <text:s text:c="3"/>Orden n.º 924/2025, de 23 de septiembre: Línea 2 de Mejora de la calidad de vida de las</text:p>
      <text:p text:style-name="Text"> <text:s text:c="26"/>personas mayores.</text:p>
      <text:p text:style-name="Text"> </text:p>
      <text:p text:style-name="Text"> <text:s text:c="21"/>• <text:s text:c="3"/>Orden n.º 941/2025, de 25 de septiembre: Línea 3 de Atención a las personas inmigrantes.</text:p>
      <text:p text:style-name="Text"> </text:p>
      <text:p text:style-name="Text"> <text:s text:c="21"/>• <text:s text:c="3"/>Orden n.º 963/2025, de 29 de septiembre: Línea 5 de Promoción de la participación y el</text:p>
      <text:p text:style-name="Text"> <text:s text:c="26"/>voluntariado.</text:p>
      <text:p text:style-name="Text"> </text:p>
      <text:p text:style-name="Text"> <text:s text:c="21"/>• <text:s text:c="3"/>Orden n.º 911/2025, de 17 de septiembre: Línea 6 de Promoción de la autonomía personal y</text:p>
      <text:p text:style-name="Text"> <text:s text:c="26"/>atención a la dependencia.</text:p>
      <text:p text:style-name="Text"> </text:p>
      <text:p text:style-name="Text"> <text:s text:c="21"/>• <text:s text:c="3"/>Orden n.º 912/2025, de 17 de septiembre: Línea 7 de Apoyo a la inclusión social y laboral de</text:p>
      <text:p text:style-name="Text"> <text:s text:c="26"/>las personas con discapacidad.</text:p>
      <text:p text:style-name="Text"> </text:p>
      <text:p text:style-name="Text"> <text:s text:c="21"/>• <text:s text:c="3"/>Orden n.º 930/2025, de 23 de septiembre: Línea 8 de Infancia y familia.</text:p>
      <text:p text:style-name="Text"> </text:p>
      <text:p text:style-name="Text"> <text:s text:c="21"/>• <text:s text:c="3"/>Orden n.º 957/2025, de 26 de septiembre: Línea 9 de Juventud.</text:p>
      <text:p text:style-name="Text"> </text:p>
      <text:p text:style-name="Text"> <text:s text:c="21"/>• <text:s text:c="3"/>Orden n.º 943/2025, de 25 de septiembre: Línea 10 de Diversidad.</text:p>
      <text:p text:style-name="Text"> </text:p>
      <text:p text:style-name="Text"> <text:s text:c="21"/>• <text:s text:c="3"/>Orden n.º 962/2025, de 29 de septiembre: Línea 11 de Promoción de la igualdad entre</text:p>
      <text:p text:style-name="Text"> <text:s text:c="26"/>mujeres y hombres y prevención de la violencia de género.</text:p>
      <text:p text:style-name="Text"> </text:p>
      <text:p text:style-name="Text"> <text:s text:c="21"/>• <text:s text:c="3"/>Orden n.º 910/2025, de 17 de sptiembre: Línea 13 de Atención social a personas en situación</text:p>
      <text:p text:style-name="Text"> <text:s text:c="26"/>de especial vulnerabilidad debido a factores de salud: personas con VIH.</text:p>
      <text:p text:style-name="Text"> </text:p>
      <text:p text:style-name="Text"> <text:s text:c="21"/>• <text:s text:c="3"/>Orden n.º 1177/2025, de 14 de noviembre: Línea 14 de inversión</text:p>
      <text:p text:style-name="Text"> </text:p>
      <text:p text:style-name="Text"> <text:s text:c="17"/>No se incluyen las Órdenes correspondientes a la Línea 4. Pueblo Gitano y Línea 12. Atención social</text:p>
      <text:p text:style-name="Text"> <text:s text:c="17"/>a personas en situación de especial vulnerabilidad debido a factores de salud: personas con</text:p>
      <text:p text:style-name="Text"> <text:s text:c="17"/>Adiciones, al no instarse sus solicitudes a reformular tras la Órden definitiva.</text:p>
      <text:p text:style-name="Text"> </text:p>
      <text:p text:style-name="Text"> <text:s text:c="17"/>Asimismo, en el resuelvo tercero de las mencionadas Órdenes se instaba a las entidades señaladas</text:p>
      <text:p text:style-name="Text"> <text:s text:c="17"/>en el Anexo I a presentar, en el plazo de cinco (5) días hábiles, la reformulación de la solicitud, por</text:p>
      <text:p text:style-name="Text"> <text:s text:c="17"/>medio del procedimiento habilitado al efecto en el aplicativo, en el caso de que en la resolución</text:p>
      <text:p text:style-name="Text"> <text:s text:c="17"/>definitiva de concesión se haya otorgado una cuantía inferior al inicialmente solicitado aprobado. En</text:p>
      <text:p text:style-name="Text"> <text:s text:c="17"/>todo caso, se respetará el objeto, las condiciones, la finalidad y los criterios de valoración</text:p>
      <text:p text:style-name="Text"> <text:s text:c="17"/>establecidos en estas bases reguladoras.</text:p>
      <text:p text:style-name="Text"> </text:p>
      <text:p text:style-name="Text"> <text:s text:c="17"/>La reformulación habrá de ser efectuada sobre el proyecto inicialmente propuesto, con la sola</text:p>
      <text:p text:style-name="Text"> <text:s text:c="17"/>disminución del número de acciones a realizar, o supresión, en su caso, de aquellas que no afecten</text:p>
      <text:p text:style-name="Text"> <text:s text:c="17"/>de forma esencial al cumplimiento de los fines y objetivos pretendidos por el conjunto del proyecto.</text:p>
      <text:p text:style-name="Text"> </text:p>
      <text:p text:style-name="Text"> <text:s text:c="17"/>Independientemente de que se requiera la aportación de otros documentos, la reformulación implicará</text:p>
      <text:p text:style-name="Text"> <text:s text:c="17"/>la presentación de un nuevo plan de financiación conforme a la cuantía concedida.</text:p>
      <text:p text:style-name="Text"> </text:p>
      <text:p text:style-name="Text"> <text:s text:c="122"/>3</text:p>
      <text:p text:style-name="Text"> </text:p>
      <text:p text:style-name="Text"> </text:p>
      <text:p text:style-name="Text"> </text:p>
      <text:p text:style-name="Text"> </text:p>
      <text:p text:style-name="Text">Este documento incorpora firma electrónica reconocida de acuerdo a la Ley 6/2020, de 11 de noviembre de los servicios electrónicos de confianza</text:p>
      <text:p text:style-name="Text">Permite la verificación de la integridad de esta copia del documento electrónico en la dirección:</text:p>
      <text:p text:style-name="Text">https://sede.gobiernodecanarias.org/sede/verifica_doc</text:p>
      <text:p text:style-name="Text">Este documento es una copia electrónica auténtica</text:p>
      <text:p text:style-name="Text">Firmado por: María Candelaria Delgado Toledo <text:s text:c="71"/>Fecha: 11/12/2025 14:35:40</text:p>
      <text:p text:style-name="Text">En calidad de: Consejera de Bienestar Social, Igualdad, Juventud, Infancia y Familias</text:p>
      <text:p text:style-name="Text"> <text:s text:c="130"/>Pagina: 3/52</text:p>
      <text:p text:style-name="Text"> </text:p>
      <text:p text:style-name="Text"> </text:p>
      <text:p text:style-name="Text"> <text:s text:c="26"/>RP012-3KAyvOZfXV9Jze1+wxSjmTCLKIR1LKiB</text:p>
      <text:p text:style-name="Text"> <text:s text:c="37"/>ORDEN - Nº: 1308 / 2025 - Libro: 657 - Fecha: 11/12/2025 14:35:40</text:p>
      <text:p text:style-name="Break"/>
      <text:p text:style-name="Text"> <text:s text:c="17"/>Si la entidad solicitante no reformulase el contenido del proyecto o el plan de financiación en el plazo</text:p>
      <text:p text:style-name="Text"> <text:s text:c="17"/>otorgado, o no reformulase conforme a las bases, dará lugar a que se mantenga el contenido de la</text:p>
      <text:p text:style-name="Text"> <text:s text:c="17"/>solicitud inicial según artículo 61.1 del Reglamento sobre subvenciones aprobado por el Real Decreto</text:p>
      <text:p text:style-name="Text"> <text:s text:c="17"/>887/2006, de 21 de julio, entendiéndose que la entidad aportará la cuantía económica hasta alcanzar</text:p>
      <text:p text:style-name="Text"> <text:s text:c="17"/>el coste total del proyecto solicitado, resolviéndose, en su caso, la no presentación o aceptación de la</text:p>
      <text:p text:style-name="Text"> <text:s text:c="17"/>reformulación mediante la correspondiente resolución complementaria, conforme a la base vigésima</text:p>
      <text:p text:style-name="Text"> <text:s text:c="17"/>primera, apartado 8 de la citada Orden n.º 1047/2024, de 28 de octubre.</text:p>
      <text:p text:style-name="Text"> </text:p>
      <text:p text:style-name="Text"> <text:s text:c="17"/>Quinto.- Tras la publicación de las citadas Órdenes en el antecedente cuarto, y, conforme a lo</text:p>
      <text:p text:style-name="Text"> <text:s text:c="17"/>establecido en la Base vigésima primera, en su apartado 11, de la Orden departamental n.º</text:p>
      <text:p text:style-name="Text"> <text:s text:c="17"/>1047/2024, de 28 de octubre de 2024, la Propuesta de la Secretaria General Técnica de 5 de</text:p>
      <text:p text:style-name="Text"> <text:s text:c="17"/>noviembre, y Orden departamental n.º 1223/2025, de 27 de noviembre, por la que se complementan</text:p>
      <text:p text:style-name="Text"> <text:s text:c="17"/>las Órdenes de la Consejera de Bienestar Social, Igualdad, Juventud, Infancia y Familias, por las que</text:p>
      <text:p text:style-name="Text"> <text:s text:c="17"/>se resuelven definitivamente la convocatoria de subvenciones IRPF para el 2024, y se acuerda la</text:p>
      <text:p text:style-name="Text"> <text:s text:c="17"/>distribución del crédito sobrante, resultando concedidas y abonadas a 354 solicitudes que se</text:p>
      <text:p text:style-name="Text"> <text:s text:c="17"/>relacionan a continuación, siendo el número de solicitudes, según línea, que se les instó a reformular</text:p>
      <text:p text:style-name="Text"> <text:s text:c="17"/>los siguientes:</text:p>
      <text:p text:style-name="Text"> </text:p>
      <text:p text:style-name="Text"> </text:p>
      <text:p text:style-name="Text"> </text:p>
      <text:p text:style-name="Text"> <text:s text:c="95"/>N.º solicitudes en las que <text:s text:c="6"/>N.º total</text:p>
      <text:p text:style-name="Text"> <text:s text:c="74"/>N.º solicitudes a</text:p>
      <text:p text:style-name="Text"> <text:s text:c="94"/>no se les insta a reformular <text:s text:c="3"/>solicitudes</text:p>
      <text:p text:style-name="Text"> <text:s text:c="43"/>Línea <text:s text:c="26"/>las que se les</text:p>
      <text:p text:style-name="Text"> <text:s text:c="96"/>por no ser procedente <text:s text:c="7"/>concedidas y</text:p>
      <text:p text:style-name="Text"> <text:s text:c="74"/>insta reformular</text:p>
      <text:p text:style-name="Text"> <text:s text:c="97"/>conforme a las bases <text:s text:c="9"/>abonadas</text:p>
      <text:p text:style-name="Text"> <text:s text:c="18"/>Línea 1. Promoción de la Inclusión social y laboral <text:s text:c="11"/>43 <text:s text:c="23"/>0 <text:s text:c="20"/>43</text:p>
      <text:p text:style-name="Text"> <text:s text:c="18"/>Línea 2. Mejora de la calidad de vida de las personas</text:p>
      <text:p text:style-name="Text"> <text:s text:c="81"/>35 <text:s text:c="23"/>0 <text:s text:c="20"/>35</text:p>
      <text:p text:style-name="Text"> <text:s text:c="18"/>mayores</text:p>
      <text:p text:style-name="Text"> <text:s text:c="18"/>Línea 3. Atención a las personas inmigrantes <text:s text:c="18"/>3 <text:s text:c="23"/>16 <text:s text:c="20"/>19</text:p>
      <text:p text:style-name="Text"> <text:s text:c="18"/>Línea 4 - Pueblo Gitano <text:s text:c="39"/>0 <text:s text:c="24"/>3 <text:s text:c="21"/>3</text:p>
      <text:p text:style-name="Text"> <text:s text:c="18"/>Línea 5. Promoción de la participación y el</text:p>
      <text:p text:style-name="Text"> <text:s text:c="81"/>4 <text:s text:c="23"/>12 <text:s text:c="20"/>16</text:p>
      <text:p text:style-name="Text"> <text:s text:c="18"/>voluntariado</text:p>
      <text:p text:style-name="Text"> <text:s text:c="18"/>Línea 6. Promoción de la autonomía personal y</text:p>
      <text:p text:style-name="Text"> <text:s text:c="81"/>21 <text:s text:c="23"/>0 <text:s text:c="20"/>21</text:p>
      <text:p text:style-name="Text"> <text:s text:c="18"/>atención a la dependencia</text:p>
      <text:p text:style-name="Text"> <text:s text:c="18"/>Línea 7. Apoyo a la inclusión social y laboral de las</text:p>
      <text:p text:style-name="Text"> <text:s text:c="81"/>15 <text:s text:c="22"/>43 <text:s text:c="20"/>58</text:p>
      <text:p text:style-name="Text"> <text:s text:c="18"/>personas con discapacidad</text:p>
      <text:p text:style-name="Text"> <text:s text:c="18"/>Línea 8. Infancia y familia <text:s text:c="35"/>27 <text:s text:c="22"/>20 <text:s text:c="20"/>47</text:p>
      <text:p text:style-name="Text"> <text:s text:c="18"/>Línea 9. Juventud <text:s text:c="45"/>30 <text:s text:c="23"/>0 <text:s text:c="20"/>30</text:p>
      <text:p text:style-name="Text"> </text:p>
      <text:p text:style-name="Text"> <text:s text:c="18"/>Línea 10. Diversidad <text:s text:c="42"/>1 <text:s text:c="24"/>6 <text:s text:c="21"/>7</text:p>
      <text:p text:style-name="Text"> </text:p>
      <text:p text:style-name="Text"> <text:s text:c="18"/>Línea 11. Promoción de la igualdad entre mujeres y</text:p>
      <text:p text:style-name="Text"> <text:s text:c="81"/>21 <text:s text:c="23"/>0 <text:s text:c="20"/>21</text:p>
      <text:p text:style-name="Text"> <text:s text:c="18"/>hombres y prevención de la violencia de género</text:p>
      <text:p text:style-name="Text"> <text:s text:c="18"/>Línea 12 - Atención social a personas en situación de</text:p>
      <text:p text:style-name="Text"> <text:s text:c="18"/>especial vulnerabilidad debido a factores de salud: <text:s text:c="11"/>0 <text:s text:c="24"/>6 <text:s text:c="21"/>6</text:p>
      <text:p text:style-name="Text"> <text:s text:c="18"/>Personas con adicciones</text:p>
      <text:p text:style-name="Text"> <text:s text:c="18"/>Línea 13. Atención social a personas en situación de</text:p>
      <text:p text:style-name="Text"> <text:s text:c="18"/>especial vulnerabilidad debido a factores de salud: <text:s text:c="11"/>7 <text:s text:c="24"/>0 <text:s text:c="21"/>7</text:p>
      <text:p text:style-name="Text"> <text:s text:c="18"/>Personas con VIH</text:p>
      <text:p text:style-name="Text"> <text:s text:c="18"/>Línea 14. Inversión <text:s text:c="43"/>37 <text:s text:c="23"/>4 <text:s text:c="20"/>41</text:p>
      <text:p text:style-name="Text"> <text:s text:c="18"/>Total <text:s text:c="56"/>244 <text:s text:c="22"/>110 <text:s text:c="19"/>354</text:p>
      <text:p text:style-name="Text"> </text:p>
      <text:p text:style-name="Text"> </text:p>
      <text:p text:style-name="Text"> <text:s text:c="17"/>Las actuaciones realizadas por las entidades en relación a la reformulación es la siguiente:</text:p>
      <text:p text:style-name="Text"> </text:p>
      <text:p text:style-name="Text"> <text:s text:c="17"/>Línea 1. Promoción de la Inclusión social y laboral.</text:p>
      <text:p text:style-name="Text"> </text:p>
      <text:p text:style-name="Text"> </text:p>
      <text:p text:style-name="Text"> </text:p>
      <text:p text:style-name="Text"> </text:p>
      <text:p text:style-name="Text"> <text:s text:c="140"/>4</text:p>
      <text:p text:style-name="Text"> </text:p>
      <text:p text:style-name="Text"> </text:p>
      <text:p text:style-name="Text"> </text:p>
      <text:p text:style-name="Text"> </text:p>
      <text:p text:style-name="Text">Este documento incorpora firma electrónica reconocida de acuerdo a la Ley 6/2020, de 11 de noviembre de los servicios electrónicos de confianza</text:p>
      <text:p text:style-name="Text">Permite la verificación de la integridad de esta copia del documento electrónico en la dirección:</text:p>
      <text:p text:style-name="Text">https://sede.gobiernodecanarias.org/sede/verifica_doc</text:p>
      <text:p text:style-name="Text">Este documento es una copia electrónica auténtica</text:p>
      <text:p text:style-name="Text">Firmado por: María Candelaria Delgado Toledo <text:s text:c="71"/>Fecha: 11/12/2025 14:35:40</text:p>
      <text:p text:style-name="Text">En calidad de: Consejera de Bienestar Social, Igualdad, Juventud, Infancia y Familias</text:p>
      <text:p text:style-name="Text"> <text:s text:c="130"/>Pagina: 4/52</text:p>
      <text:p text:style-name="Text"> </text:p>
      <text:p text:style-name="Text"> </text:p>
      <text:p text:style-name="Text"> <text:s text:c="28"/>RP012-3KAyvOZfXV9Jze1+wxSjmTCLKIR1LKiB</text:p>
      <text:p text:style-name="Text"> <text:s text:c="42"/>ORDEN - Nº: 1308 / 2025 - Libro: 657 - Fecha: 11/12/2025 14:35:40</text:p>
      <text:p text:style-name="Break"/>
      <text:p text:style-name="Text"> <text:s text:c="110"/>ACTUACIÓN DE LA</text:p>
      <text:p text:style-name="Text"> <text:s text:c="20"/>EXPEDIENTE <text:s text:c="11"/>ENTIDAD <text:s text:c="13"/>CIF <text:s text:c="7"/>NOMBRE DEL PROYECTO <text:s text:c="20"/>ENTIDAD</text:p>
      <text:p text:style-name="Text"> <text:s text:c="71"/>PROYECTO DE MEDIACIÓN,</text:p>
      <text:p text:style-name="Text"> <text:s text:c="35"/>ASOCIACION PAH DESC <text:s text:c="16"/>APOYO Y ASESORAMIENTO EN <text:s text:c="13"/>Presenta</text:p>
      <text:p text:style-name="Text"> <text:s text:c="17"/>IRPF2024010054 <text:s text:c="3"/>CANARIAS <text:s text:c="12"/>G76191535 <text:s text:c="5"/>MATERIA DE VIVIENDA(MAAV) <text:s text:c="12"/>reformulación</text:p>
      <text:p text:style-name="Text"> <text:s text:c="35"/>ASOCIACION</text:p>
      <text:p text:style-name="Text"> <text:s text:c="35"/>MENSAJEROS DE LA PAZ <text:s text:c="15"/>COMEDORES SOCIALES DE <text:s text:c="16"/>Presenta</text:p>
      <text:p text:style-name="Text"> <text:s text:c="17"/>IRPF2024010056 <text:s text:c="3"/>CANARIAS <text:s text:c="12"/>G38597332 <text:s text:c="5"/>CANARIAS <text:s text:c="29"/>reformulación</text:p>
      <text:p text:style-name="Text"> <text:s text:c="71"/>ATENCIÓN A FAMILIAS EN</text:p>
      <text:p text:style-name="Text"> <text:s text:c="35"/>CARITAS DIOCESANA DE <text:s text:c="15"/>SITUACIÓN DE VULNERABILIDAD <text:s text:c="10"/>Presenta</text:p>
      <text:p text:style-name="Text"> <text:s text:c="17"/>IRPF2024010078 <text:s text:c="3"/>TENERIFE <text:s text:c="12"/>R3800003J <text:s text:c="5"/>SOCIAL <text:s text:c="31"/>reformulación</text:p>
      <text:p text:style-name="Text"> <text:s text:c="35"/>CARITAS DIOCESANA DE <text:s text:c="53"/>Presenta</text:p>
      <text:p text:style-name="Text"> <text:s text:c="17"/>IRPF2024010079 <text:s text:c="3"/>TENERIFE <text:s text:c="12"/>R3800003J <text:s text:c="5"/>Centro Santo Hermano Pedro <text:s text:c="11"/>reformulación</text:p>
      <text:p text:style-name="Text"> <text:s text:c="35"/>ASOCIACION DE ACCION</text:p>
      <text:p text:style-name="Text"> <text:s text:c="35"/>SOCIOCOMUNITARIA <text:s text:c="57"/>Presenta</text:p>
      <text:p text:style-name="Text"> <text:s text:c="17"/>IRPF2024010099 <text:s text:c="3"/>SUMAS <text:s text:c="15"/>G76654102 <text:s text:c="5"/>M- EMPLEO <text:s text:c="28"/>reformulación</text:p>
      <text:p text:style-name="Text"> <text:s text:c="35"/>CARITAS DIOCESANA DE <text:s text:c="53"/>Presenta</text:p>
      <text:p text:style-name="Text"> <text:s text:c="17"/>IRPF2024010104 <text:s text:c="3"/>CANARIAS <text:s text:c="12"/>R3500367B <text:s text:c="5"/>ALISIOS <text:s text:c="30"/>reformulación</text:p>
      <text:p text:style-name="Text"> <text:s text:c="35"/>ASOCIACION FACTORIA</text:p>
      <text:p text:style-name="Text"> <text:s text:c="35"/>DE COHESION CIUDAD</text:p>
      <text:p text:style-name="Text"> <text:s text:c="35"/>PUERTO ISLAS <text:s text:c="61"/>Presenta</text:p>
      <text:p text:style-name="Text"> <text:s text:c="17"/>IRPF2024010105 <text:s text:c="3"/>CANARIAS <text:s text:c="12"/>G76691252 <text:s text:c="5"/>Entre azules <text:s text:c="25"/>reformulación</text:p>
      <text:p text:style-name="Text"> <text:s text:c="35"/>ASOCIACION JUVENIL Y <text:s text:c="53"/>Presenta</text:p>
      <text:p text:style-name="Text"> <text:s text:c="17"/>IRPF2024010168 <text:s text:c="3"/>CULTURAL KAUA <text:s text:c="7"/>G76727429 <text:s text:c="5"/>3, 2, 1, ¡ACCIÓN! <text:s text:c="20"/>reformulación</text:p>
      <text:p text:style-name="Text"> <text:s text:c="35"/>FUNDACION CANARIA <text:s text:c="56"/>No presentó</text:p>
      <text:p text:style-name="Text"> <text:s text:c="17"/>IRPF2024010196 <text:s text:c="3"/>FLORA ACOGE <text:s text:c="9"/>G76262948 <text:s text:c="5"/>Proyecto Promoción Social <text:s text:c="12"/>reformulación</text:p>
      <text:p text:style-name="Text"> <text:s text:c="35"/>CARITAS DIOCESANA DE <text:s text:c="53"/>Presenta</text:p>
      <text:p text:style-name="Text"> <text:s text:c="17"/>IRPF2024010214 <text:s text:c="3"/>CANARIAS <text:s text:c="12"/>R3500367B <text:s text:c="5"/>ITAI <text:s text:c="33"/>reformulación</text:p>
      <text:p text:style-name="Text"> <text:s text:c="71"/>Atención y Apoyo a Personas en</text:p>
      <text:p text:style-name="Text"> <text:s text:c="35"/>FUNDACION CANARIA <text:s text:c="18"/>Riesgo o Situación de Exclusión <text:s text:c="7"/>Presenta</text:p>
      <text:p text:style-name="Text"> <text:s text:c="17"/>IRPF2024010215 <text:s text:c="3"/>FLORA ACOGE <text:s text:c="11"/>G76262948 <text:s text:c="3"/>Social <text:s text:c="32"/>reformulación</text:p>
      <text:p text:style-name="Text"> <text:s text:c="35"/>ASOCIACION ROMI <text:s text:c="20"/>Lungo Drom - Buen Camino para la <text:s text:c="6"/>Presenta</text:p>
      <text:p text:style-name="Text"> <text:s text:c="17"/>IRPF2024010229 <text:s text:c="3"/>CAMELA NAKERAR <text:s text:c="8"/>G38360160 <text:s text:c="3"/>Inclusión <text:s text:c="29"/>reformulación</text:p>
      <text:p text:style-name="Text"> <text:s text:c="71"/>Vivienda de transición a la autonomía Presenta</text:p>
      <text:p text:style-name="Text"> <text:s text:c="17"/>IRPF2024010253 <text:s text:c="3"/>NUEVO HOGAR BETANIA G72222078 <text:s text:c="6"/>para mujeres sin hogar. <text:s text:c="15"/>reformulación</text:p>
      <text:p text:style-name="Text"> <text:s text:c="71"/>CanariasTIC: Programa de formación</text:p>
      <text:p text:style-name="Text"> <text:s text:c="71"/>en servicios y recursos existentes en</text:p>
      <text:p text:style-name="Text"> <text:s text:c="35"/>FUNDACION <text:s text:c="26"/>la red a personas en situación de <text:s text:c="5"/>Presenta</text:p>
      <text:p text:style-name="Text"> <text:s text:c="17"/>IRPF2024010256 <text:s text:c="3"/>CIBERVOLUNTARIOS <text:s text:c="6"/>G84410158 <text:s text:c="3"/>vulnerabilidad digital <text:s text:c="16"/>reformulación</text:p>
      <text:p text:style-name="Text"> <text:s text:c="71"/>ADELANTE CANARIAS 2025.</text:p>
      <text:p text:style-name="Text"> <text:s text:c="71"/>Abriendo Puertas para la Igualdad y la</text:p>
      <text:p text:style-name="Text"> <text:s text:c="35"/>FUNDACION CEPAIM <text:s text:c="19"/>Inclusión de Mujeres Mayores y</text:p>
      <text:p text:style-name="Text"> <text:s text:c="35"/>ACCION INTEGRAL CON <text:s text:c="16"/>Jóvenes que no Estudian ni Trabajan Presenta</text:p>
      <text:p text:style-name="Text"> <text:s text:c="17"/>IRPF2024010257 <text:s text:c="3"/>MIGRANTES <text:s text:c="10"/>G73600553 <text:s text:c="6"/>(NINI) <text:s text:c="32"/>reformulación</text:p>
      <text:p text:style-name="Text"> <text:s text:c="71"/>ECOEMPLEA CANARIAS: Programa</text:p>
      <text:p text:style-name="Text"> <text:s text:c="71"/>para un futuro sostenible y justo con</text:p>
      <text:p text:style-name="Text"> <text:s text:c="35"/>FUNDACION SANTA <text:s text:c="20"/>empleos verdes para personas <text:s text:c="10"/>Presenta</text:p>
      <text:p text:style-name="Text"> <text:s text:c="17"/>IRPF2024010265 <text:s text:c="3"/>MARIA LA REAL <text:s text:c="9"/>G34147827 <text:s text:c="3"/>desempleadas <text:s text:c="26"/>reformulación</text:p>
      <text:p text:style-name="Text"> <text:s text:c="35"/>AFEDES - ASOCIACION</text:p>
      <text:p text:style-name="Text"> <text:s text:c="35"/>PARA EL FOMENTO DE</text:p>
      <text:p text:style-name="Text"> <text:s text:c="35"/>LA FORMACION, EL</text:p>
      <text:p text:style-name="Text"> <text:s text:c="35"/>EMPLEO, LA</text:p>
      <text:p text:style-name="Text"> <text:s text:c="35"/>INFORMACION Y EL</text:p>
      <text:p text:style-name="Text"> <text:s text:c="35"/>DESARROLLO DEL <text:s text:c="59"/>Presenta</text:p>
      <text:p text:style-name="Text"> <text:s text:c="17"/>IRPF2024010273 <text:s text:c="3"/>NORTE <text:s text:c="17"/>G38554614 <text:s text:c="3"/>Afedes Contigo <text:s text:c="23"/>reformulación</text:p>
      <text:p text:style-name="Text"> <text:s text:c="35"/>FUNDACION CANARIA <text:s text:c="56"/>Presenta</text:p>
      <text:p text:style-name="Text"> <text:s text:c="17"/>IRPF2024010280 <text:s text:c="3"/>ATARETACO <text:s text:c="13"/>G38370334 <text:s text:c="3"/>NODUS ANDARES <text:s text:c="24"/>reformulación</text:p>
      <text:p text:style-name="Text"> <text:s text:c="35"/>FUNDACION ECCA <text:s text:c="59"/>No presentó</text:p>
      <text:p text:style-name="Text"> <text:s text:c="17"/>IRPF2024010291 <text:s text:c="3"/>SOCIAL <text:s text:c="16"/>G72405277 <text:s text:c="3"/>+ EXPERIENCIA 2024 <text:s text:c="19"/>reformulación</text:p>
      <text:p text:style-name="Text"> <text:s text:c="35"/>FUNDACION ECCA <text:s text:c="59"/>Presenta</text:p>
      <text:p text:style-name="Text"> <text:s text:c="17"/>IRPF2024010297 <text:s text:c="3"/>SOCIAL <text:s text:c="16"/>G72405277 <text:s text:c="3"/>ELLAS 2024 <text:s text:c="27"/>reformulación</text:p>
      <text:p text:style-name="Text"> <text:s text:c="71"/>SERVICIOS CENTRADOS EN</text:p>
      <text:p text:style-name="Text"> <text:s text:c="71"/>VIVIENDA PARA PERSONAS SIN <text:s text:c="11"/>Presenta</text:p>
      <text:p text:style-name="Text"> <text:s text:c="17"/>IRPF2024010301 <text:s text:c="3"/>PROVIVIENDA <text:s text:c="11"/>G79408696 <text:s text:c="3"/>HOGAR EN TENERIFE <text:s text:c="20"/>reformulación</text:p>
      <text:p text:style-name="Text"> <text:s text:c="71"/>ATENCIÓN URGENTE A LAS <text:s text:c="15"/>Presenta</text:p>
      <text:p text:style-name="Text"> <text:s text:c="17"/>IRPF2024010306 <text:s text:c="3"/>CRUZ ROJA ESPAÑOLA <text:s text:c="4"/>Q2866001G <text:s text:c="3"/>NECESIDADES BÁSICAS <text:s text:c="18"/>reformulación</text:p>
      <text:p text:style-name="Text"> <text:s text:c="71"/>ITINERARIOS SOCIOLABORALES</text:p>
      <text:p text:style-name="Text"> <text:s text:c="71"/>PARA FAMILIAS EN SITUACIÓN DE <text:s text:c="8"/>Presenta</text:p>
      <text:p text:style-name="Text"> <text:s text:c="17"/>IRPF2024010308 <text:s text:c="3"/>CRUZ ROJA ESPAÑOLA <text:s text:c="4"/>Q2866001G <text:s text:c="3"/>ESPECIAL DIFICULTAD <text:s text:c="18"/>reformulación</text:p>
      <text:p text:style-name="Text"> <text:s text:c="71"/>PREVENCIÓN DE LA EXCLUSIÓN <text:s text:c="11"/>Presenta</text:p>
      <text:p text:style-name="Text"> <text:s text:c="17"/>IRPF2024010312 <text:s text:c="3"/>CRUZ ROJA ESPAÑOLA Q2866001G <text:s text:c="7"/>RESIDENCIAL <text:s text:c="26"/>reformulación</text:p>
      <text:p text:style-name="Text"> <text:s text:c="17"/>IRPF2024010320 <text:s text:c="3"/>ASOCIACION IN <text:s text:c="7"/>G13426671 <text:s text:c="5"/>Inserción sociolaboral, <text:s text:c="14"/>Presenta</text:p>
      <text:p text:style-name="Text"> <text:s text:c="35"/>GENERO <text:s text:c="29"/>acompañamiento y asesoramiento <text:s text:c="7"/>reformulación</text:p>
      <text:p text:style-name="Text"> <text:s text:c="35"/>(INTERCULTURALIDAD Y <text:s text:c="15"/>jurídico a personas que ejercen la</text:p>
      <text:p text:style-name="Text"> <text:s text:c="35"/>GENERO) <text:s text:c="28"/>prostitución y víctimas de trata en</text:p>
      <text:p text:style-name="Text"> </text:p>
      <text:p text:style-name="Text"> </text:p>
      <text:p text:style-name="Text"> <text:s text:c="126"/>5</text:p>
      <text:p text:style-name="Text"> </text:p>
      <text:p text:style-name="Text"> </text:p>
      <text:p text:style-name="Text"> </text:p>
      <text:p text:style-name="Text"> </text:p>
      <text:p text:style-name="Text">Este documento incorpora firma electrónica reconocida de acuerdo a la Ley 6/2020, de 11 de noviembre de los servicios electrónicos de confianza</text:p>
      <text:p text:style-name="Text">Permite la verificación de la integridad de esta copia del documento electrónico en la dirección:</text:p>
      <text:p text:style-name="Text">https://sede.gobiernodecanarias.org/sede/verifica_doc</text:p>
      <text:p text:style-name="Text">Este documento es una copia electrónica auténtica</text:p>
      <text:p text:style-name="Text">Firmado por: María Candelaria Delgado Toledo <text:s text:c="71"/>Fecha: 11/12/2025 14:35:40</text:p>
      <text:p text:style-name="Text">En calidad de: Consejera de Bienestar Social, Igualdad, Juventud, Infancia y Familias</text:p>
      <text:p text:style-name="Text"> <text:s text:c="130"/>Pagina: 5/52</text:p>
      <text:p text:style-name="Text"> </text:p>
      <text:p text:style-name="Text"> </text:p>
      <text:p text:style-name="Text"> <text:s text:c="26"/>RP012-3KAyvOZfXV9Jze1+wxSjmTCLKIR1LKiB</text:p>
      <text:p text:style-name="Text"> <text:s text:c="37"/>ORDEN - Nº: 1308 / 2025 - Libro: 657 - Fecha: 11/12/2025 14:35:40</text:p>
      <text:p text:style-name="Break"/>
      <text:p text:style-name="Text"> <text:s text:c="111"/>ACTUACIÓN DE LA</text:p>
      <text:p text:style-name="Text"> <text:s text:c="20"/>EXPEDIENTE <text:s text:c="11"/>ENTIDAD <text:s text:c="13"/>CIF <text:s text:c="8"/>NOMBRE DEL PROYECTO <text:s text:c="20"/>ENTIDAD</text:p>
      <text:p text:style-name="Text"> <text:s text:c="71"/>Canarias</text:p>
      <text:p text:style-name="Text"> <text:s text:c="71"/>OFICINA DE APOYO EN TRÁMITES</text:p>
      <text:p text:style-name="Text"> <text:s text:c="35"/>ASOCIACION ONG <text:s text:c="21"/>ADMINISTRATIVOS E INSERCIÓN <text:s text:c="11"/>Presenta</text:p>
      <text:p text:style-name="Text"> <text:s text:c="17"/>IRPF2024010322 <text:s text:c="3"/>ABRIGOS Y SONRISAS <text:s text:c="4"/>G76673862 <text:s text:c="3"/>LABORAL <text:s text:c="31"/>reformulación</text:p>
      <text:p text:style-name="Text"> <text:s text:c="35"/>ASOCIACION AFAMCA -</text:p>
      <text:p text:style-name="Text"> <text:s text:c="35"/>TENERIFE (ASOCIACION <text:s text:c="55"/>Presenta</text:p>
      <text:p text:style-name="Text"> <text:s text:c="17"/>IRPF2024010348 <text:s text:c="3"/>DE LA FAMILIA CANARIA) G76805274 <text:s text:c="3"/>ACTIVA-T <text:s text:c="31"/>reformulación</text:p>
      <text:p text:style-name="Text"> <text:s text:c="35"/>FUNDACION CANARIA <text:s text:c="18"/>A PIE DE BARRIO Plan integral de</text:p>
      <text:p text:style-name="Text"> <text:s text:c="35"/>FARRAH PARA LA <text:s text:c="21"/>desarrollo comunitario participativo</text:p>
      <text:p text:style-name="Text"> <text:s text:c="35"/>COOPERACION Y EL <text:s text:c="19"/>para la prevención d riesgos d</text:p>
      <text:p text:style-name="Text"> <text:s text:c="35"/>DESARROLLO <text:s text:c="25"/>exclusión social en barrios <text:s text:c="12"/>Presenta</text:p>
      <text:p text:style-name="Text"> <text:s text:c="17"/>IRPF2024010358 <text:s text:c="3"/>SOTENIBLEEN <text:s text:c="11"/>G35992940 <text:s text:c="3"/>vulnerables <text:s text:c="28"/>reformulación</text:p>
      <text:p text:style-name="Text"> <text:s text:c="71"/>TENERIFE VIVO – Mejorar la</text:p>
      <text:p text:style-name="Text"> <text:s text:c="71"/>empleabilidad de personas en</text:p>
      <text:p text:style-name="Text"> <text:s text:c="71"/>situación de vulnerabilidad de <text:s text:c="9"/>Presenta</text:p>
      <text:p text:style-name="Text"> <text:s text:c="17"/>IRPF2024010363 <text:s text:c="3"/>ASOCIACION CESAL <text:s text:c="6"/>G78919271 <text:s text:c="3"/>Tenerife. <text:s text:c="30"/>reformulación</text:p>
      <text:p text:style-name="Text"> <text:s text:c="71"/>ACCESO A LA CULTURA Y EL OCIO</text:p>
      <text:p text:style-name="Text"> <text:s text:c="71"/>PARA EL PLENO Y LIBRE</text:p>
      <text:p text:style-name="Text"> <text:s text:c="35"/>ASOCIACION CULTURAL <text:s text:c="16"/>DESARROLLO DE LAS PERSONAS</text:p>
      <text:p text:style-name="Text"> <text:s text:c="35"/>ORQUESTA CLASICA <text:s text:c="19"/>EN SITUACIÓN DE EXCLUSIÓN <text:s text:c="14"/>Presenta</text:p>
      <text:p text:style-name="Text"> <text:s text:c="17"/>IRPF2024010368 <text:s text:c="3"/>BELA BARTOK <text:s text:c="8"/>G35586601 <text:s text:c="6"/>SOCIAL, BARRIOS ORQUESTADOS reformulación</text:p>
      <text:p text:style-name="Text"> <text:s text:c="71"/>Apoyo Social de emergencia a</text:p>
      <text:p text:style-name="Text"> <text:s text:c="35"/>ASOCIACION ESPAÑOLA <text:s text:c="16"/>familias en situación de vulnerabilidad Presenta</text:p>
      <text:p text:style-name="Text"> <text:s text:c="17"/>IRPF2024010386 <text:s text:c="3"/>CONTRA EL CANCER <text:s text:c="3"/>G28197564 <text:s text:c="6"/>por cáncer <text:s text:c="29"/>reformulación</text:p>
      <text:p text:style-name="Text"> <text:s text:c="71"/>MEDIACIÓN, ASESORAMIENTO Y</text:p>
      <text:p text:style-name="Text"> <text:s text:c="71"/>FORMACIÓN SOBRE VIVIENDA,</text:p>
      <text:p text:style-name="Text"> <text:s text:c="71"/>ECONOMÍA FAMILIAR Y AHORRO <text:s text:c="13"/>Presenta</text:p>
      <text:p text:style-name="Text"> <text:s text:c="17"/>IRPF2024010392 <text:s text:c="3"/>PROVIVIENDA <text:s text:c="11"/>G79408696 <text:s text:c="3"/>ENERGÉTICO <text:s text:c="29"/>reformulación</text:p>
      <text:p text:style-name="Text"> <text:s text:c="35"/>FUNDACION CANARIA <text:s text:c="18"/>Proyecto Casa de Acogida Flora <text:s text:c="9"/>No presentó</text:p>
      <text:p text:style-name="Text"> <text:s text:c="17"/>IRPF2024010406 <text:s text:c="3"/>FLORA ACOGE <text:s text:c="11"/>G76262948 <text:s text:c="3"/>Guadalupe Toledo <text:s text:c="23"/>reformulación</text:p>
      <text:p text:style-name="Text"> <text:s text:c="35"/>FUNDACION CANARIA <text:s text:c="58"/>Presenta</text:p>
      <text:p text:style-name="Text"> <text:s text:c="17"/>IRPF2024010407 <text:s text:c="3"/>ATARETACO <text:s text:c="13"/>G38370334 <text:s text:c="3"/>DESCÚBRETE <text:s text:c="29"/>reformulación</text:p>
      <text:p text:style-name="Text"> <text:s text:c="71"/>Brindamos salud: para la atención de</text:p>
      <text:p text:style-name="Text"> <text:s text:c="35"/>ASOCIACION BANCO DE <text:s text:c="16"/>las necesidades básicas de la</text:p>
      <text:p text:style-name="Text"> <text:s text:c="35"/>ALIMENTOS DE <text:s text:c="23"/>población en situación precaria de la Presenta</text:p>
      <text:p text:style-name="Text"> <text:s text:c="17"/>IRPF2024010413 <text:s text:c="3"/>TENERIFE <text:s text:c="11"/>G38853784 <text:s text:c="6"/>provincia de S/C de Tenerife. <text:s text:c="10"/>reformulación</text:p>
      <text:p text:style-name="Text"> <text:s text:c="71"/>Un hogar para la salud: apoyo</text:p>
      <text:p text:style-name="Text"> <text:s text:c="71"/>psicosocial y sanitario desde un <text:s text:c="7"/>Presenta</text:p>
      <text:p text:style-name="Text"> <text:s text:c="17"/>IRPF2024010423 <text:s text:c="3"/>MEDICOS DEL MUNDO <text:s text:c="3"/>G79408852 <text:s text:c="5"/>enfoque de género y derechos <text:s text:c="11"/>reformulación</text:p>
      <text:p text:style-name="Text"> <text:s text:c="35"/>ASOCIACION CANARIA</text:p>
      <text:p text:style-name="Text"> <text:s text:c="35"/>PARA LA POTENCIACION</text:p>
      <text:p text:style-name="Text"> <text:s text:c="35"/>DEL DESARROLLO <text:s text:c="60"/>Presenta</text:p>
      <text:p text:style-name="Text"> <text:s text:c="17"/>IRPF2024010424 <text:s text:c="3"/>SOCIAL GENERACION 21 G76621036 <text:s text:c="5"/>GENERANDO OPORTUNIDADES <text:s text:c="15"/>reformulación</text:p>
      <text:p text:style-name="Text"> <text:s text:c="35"/>ASOCIACION CANARIA</text:p>
      <text:p text:style-name="Text"> <text:s text:c="35"/>SOCIOSANITARIA TE <text:s text:c="18"/>PROGRAMA DE EMPRENDIMIENTO Presenta</text:p>
      <text:p text:style-name="Text"> <text:s text:c="17"/>IRPF2024010427 <text:s text:c="3"/>ACOMPAÑAMOS <text:s text:c="9"/>G76147768 <text:s text:c="5"/>FAMILIAR <text:s text:c="20"/>reformulación</text:p>
      <text:p text:style-name="Text"> <text:s text:c="71"/>MARES DE CUIDADOS: INCLUSIÓN</text:p>
      <text:p text:style-name="Text"> <text:s text:c="71"/>SOCIOLABORAL PARA PERSONAS Presenta</text:p>
      <text:p text:style-name="Text"> <text:s text:c="17"/>IRPF2024010450 <text:s text:c="3"/>PROVIVIENDA <text:s text:c="11"/>G79408696 <text:s text:c="3"/>Y FAMILIAS EN ALTO RIESGO <text:s text:c="3"/>reformulación</text:p>
      <text:p text:style-name="Text"> <text:s text:c="100"/>Presenta</text:p>
      <text:p text:style-name="Text"> <text:s text:c="17"/>IRPF2024010480 <text:s text:c="3"/>NUEVO HOGAR BETANIA G72222078 <text:s text:c="6"/>Emergencia Social 365 <text:s text:c="7"/>reformulación</text:p>
      <text:p text:style-name="Text"> <text:s text:c="35"/>ASOCIACION CANARIA</text:p>
      <text:p text:style-name="Text"> <text:s text:c="35"/>PARA LA POTENCIACION</text:p>
      <text:p text:style-name="Text"> <text:s text:c="35"/>DEL DESARROLLO <text:s text:c="21"/>PLAN DE FORMACIÓN DE <text:s text:c="18"/>No presentó</text:p>
      <text:p text:style-name="Text"> <text:s text:c="17"/>IRPF2024010511 <text:s text:c="3"/>SOCIAL GENERACION 21 G76621036 <text:s text:c="5"/>RECICLAJE PROFESIONAL <text:s text:c="17"/>reformulación</text:p>
      <text:p text:style-name="Text"> <text:s text:c="35"/>ASOCIACION OBRA</text:p>
      <text:p text:style-name="Text"> <text:s text:c="35"/>SOCIAL DE ACOGIDA Y <text:s text:c="55"/>No presentó</text:p>
      <text:p text:style-name="Text"> <text:s text:c="17"/>IRPF2024010518 <text:s text:c="3"/>DESARROLLO <text:s text:c="12"/>G35221845 <text:s text:c="3"/>ABRIENDO CAMINOS <text:s text:c="22"/>reformulación</text:p>
      <text:p text:style-name="Text"> <text:s text:c="35"/>ASOCIACION CANARIA</text:p>
      <text:p text:style-name="Text"> <text:s text:c="35"/>PARA LA INTERVENCION</text:p>
      <text:p text:style-name="Text"> <text:s text:c="35"/>Y MEDIACION FAMILIAR,</text:p>
      <text:p text:style-name="Text"> <text:s text:c="35"/>EDUCATIVA Y <text:s text:c="63"/>Presenta</text:p>
      <text:p text:style-name="Text"> <text:s text:c="17"/>IRPF2024010528 <text:s text:c="3"/>PSICOSOCIAL + FAMILIA. G76688431 <text:s text:c="3"/>PUENTES DE INCLUSIÓN <text:s text:c="18"/>reformulación</text:p>
      <text:p text:style-name="Text"> </text:p>
      <text:p text:style-name="Text"> </text:p>
      <text:p text:style-name="Text"> </text:p>
      <text:p text:style-name="Text"> <text:s text:c="17"/>Línea 2. Mejora de la calidad de vida de las personas mayores</text:p>
      <text:p text:style-name="Text"> </text:p>
      <text:p text:style-name="Text"> </text:p>
      <text:p text:style-name="Text"> </text:p>
      <text:p text:style-name="Text"> </text:p>
      <text:p text:style-name="Text"> <text:s text:c="127"/>6</text:p>
      <text:p text:style-name="Text"> </text:p>
      <text:p text:style-name="Text"> </text:p>
      <text:p text:style-name="Text"> </text:p>
      <text:p text:style-name="Text"> </text:p>
      <text:p text:style-name="Text">Este documento incorpora firma electrónica reconocida de acuerdo a la Ley 6/2020, de 11 de noviembre de los servicios electrónicos de confianza</text:p>
      <text:p text:style-name="Text">Permite la verificación de la integridad de esta copia del documento electrónico en la dirección:</text:p>
      <text:p text:style-name="Text">https://sede.gobiernodecanarias.org/sede/verifica_doc</text:p>
      <text:p text:style-name="Text">Este documento es una copia electrónica auténtica</text:p>
      <text:p text:style-name="Text">Firmado por: María Candelaria Delgado Toledo <text:s text:c="71"/>Fecha: 11/12/2025 14:35:40</text:p>
      <text:p text:style-name="Text">En calidad de: Consejera de Bienestar Social, Igualdad, Juventud, Infancia y Familias</text:p>
      <text:p text:style-name="Text"> <text:s text:c="130"/>Pagina: 6/52</text:p>
      <text:p text:style-name="Text"> </text:p>
      <text:p text:style-name="Text"> </text:p>
      <text:p text:style-name="Text"> <text:s text:c="26"/>RP012-3KAyvOZfXV9Jze1+wxSjmTCLKIR1LKiB</text:p>
      <text:p text:style-name="Text"> <text:s text:c="37"/>ORDEN - Nº: 1308 / 2025 - Libro: 657 - Fecha: 11/12/2025 14:35:40</text:p>
      <text:p text:style-name="Break"/>
      <text:p text:style-name="Text"> <text:s text:c="113"/>ACTUACIÓN DE LA</text:p>
      <text:p text:style-name="Text"> <text:s text:c="20"/>EXPEDIENTE <text:s text:c="12"/>ENTIDAD <text:s text:c="13"/>CIF <text:s text:c="10"/>NOMBRE DEL PROYECTO <text:s text:c="20"/>ENTIDAD</text:p>
      <text:p text:style-name="Text"> <text:s text:c="35"/>SOLIDARIDAD <text:s text:c="66"/>Presenta</text:p>
      <text:p text:style-name="Text"> <text:s text:c="17"/>IRPF2024010005 <text:s text:c="3"/>INTERGENERACIONAL <text:s text:c="7"/>G49225980 CUENTA CONMIGO <text:s text:c="28"/>reformulación</text:p>
      <text:p text:style-name="Text"> <text:s text:c="35"/>ASOCIACION</text:p>
      <text:p text:style-name="Text"> <text:s text:c="35"/>CONFERENCIAS DE SAN</text:p>
      <text:p text:style-name="Text"> <text:s text:c="35"/>VICENTE DE PAUL SANTA <text:s text:c="56"/>No presentó</text:p>
      <text:p text:style-name="Text"> <text:s text:c="17"/>IRPF2024010021 <text:s text:c="3"/>CRUZ DE TENERIFE <text:s text:c="8"/>G38029955 <text:s text:c="3"/>Síndrome del Ocaso <text:s text:c="21"/>reformulación</text:p>
      <text:p text:style-name="Text"> <text:s text:c="35"/>ASOCIACION PARKINSON</text:p>
      <text:p text:style-name="Text"> <text:s text:c="35"/>GRAN CANARIA Y <text:s text:c="63"/>No presentó</text:p>
      <text:p text:style-name="Text"> <text:s text:c="17"/>IRPF2024010030 <text:s text:c="3"/>PATOLOGÍAS AFINES <text:s text:c="7"/>G35414903 Acercándonos a un Mundo igualitario <text:s text:c="7"/>reformulación</text:p>
      <text:p text:style-name="Text"> <text:s text:c="35"/>CARITAS DIOCESANA DE <text:s text:c="14"/>Centro de Estancia Diurna Hassidim, <text:s text:c="7"/>Presenta</text:p>
      <text:p text:style-name="Text"> <text:s text:c="17"/>IRPF2024010044 <text:s text:c="3"/>TENERIFE <text:s text:c="16"/>R3800003J destinado a personas mayores <text:s text:c="14"/>reformulación</text:p>
      <text:p text:style-name="Text"> <text:s text:c="35"/>FUNDACION <text:s text:c="25"/>Conectados Canarias: Personas <text:s text:c="13"/>Presenta</text:p>
      <text:p text:style-name="Text"> <text:s text:c="17"/>IRPF2024010049 <text:s text:c="3"/>CIBERVOLUNTARIOS <text:s text:c="8"/>G84410158 mayores activas a través de las TIC <text:s text:c="7"/>reformulación</text:p>
      <text:p text:style-name="Text"> <text:s text:c="35"/>ASOCIACION</text:p>
      <text:p text:style-name="Text"> <text:s text:c="35"/>MENSAJEROS DE LA PAZ <text:s text:c="57"/>Presenta</text:p>
      <text:p text:style-name="Text"> <text:s text:c="17"/>IRPF2024010089 <text:s text:c="3"/>CANARIAS <text:s text:c="16"/>G38597332 MOVILIZAME <text:s text:c="32"/>reformulación</text:p>
      <text:p text:style-name="Text"> <text:s text:c="35"/>CARITAS DIOCESANA DE <text:s text:c="14"/>Centro de Estancia Diurna Las Nieves <text:s text:c="6"/>Presenta</text:p>
      <text:p text:style-name="Text"> <text:s text:c="17"/>IRPF2024010098 <text:s text:c="3"/>TENERIFE <text:s text:c="16"/>R3800003J destinado a personas mayores <text:s text:c="14"/>reformulación</text:p>
      <text:p text:style-name="Text"> <text:s text:c="35"/>CARITAS DIOCESANA DE <text:s text:c="57"/>Presenta</text:p>
      <text:p text:style-name="Text"> <text:s text:c="17"/>IRPF2024010132 <text:s text:c="3"/>CANARIAS <text:s text:c="16"/>R3500367B APOYO FAMILIAR <text:s text:c="28"/>reformulación</text:p>
      <text:p text:style-name="Text"> <text:s text:c="35"/>RED ESPAÑOLA DE</text:p>
      <text:p text:style-name="Text"> <text:s text:c="35"/>ENTIDADES POR EL <text:s text:c="61"/>Presenta</text:p>
      <text:p text:style-name="Text"> <text:s text:c="17"/>IRPF2024010148 <text:s text:c="3"/>EMPLEO RED ARAÑA <text:s text:c="8"/>G58579806 OTRA GENERAC(C)IÓN <text:s text:c="24"/>reformulación</text:p>
      <text:p text:style-name="Text"> <text:s text:c="35"/>RED ESPAÑOLA DE</text:p>
      <text:p text:style-name="Text"> <text:s text:c="35"/>ENTIDADES POR EL <text:s text:c="61"/>Presenta</text:p>
      <text:p text:style-name="Text"> <text:s text:c="17"/>IRPF2024010151 <text:s text:c="3"/>EMPLEO RED ARAÑA <text:s text:c="8"/>G58579806 SONRÍE A LA VIDA <text:s text:c="26"/>reformulación</text:p>
      <text:p text:style-name="Text"> <text:s text:c="35"/>RED ESPAÑOLA DE</text:p>
      <text:p text:style-name="Text"> <text:s text:c="35"/>ENTIDADES POR EL <text:s text:c="61"/>Presenta</text:p>
      <text:p text:style-name="Text"> <text:s text:c="17"/>IRPF2024010155 <text:s text:c="3"/>EMPLEO RED ARAÑA <text:s text:c="8"/>G58579806 Dando la nota <text:s text:c="29"/>reformulación</text:p>
      <text:p text:style-name="Text"> <text:s text:c="35"/>ASOCIACION DE AYUDA A</text:p>
      <text:p text:style-name="Text"> <text:s text:c="35"/>PERSONAS CON</text:p>
      <text:p text:style-name="Text"> <text:s text:c="35"/>DEPENDENCIA EN <text:s text:c="63"/>Presenta</text:p>
      <text:p text:style-name="Text"> <text:s text:c="17"/>IRPF2024010172 <text:s text:c="3"/>CANARIAS <text:s text:c="16"/>G76604842 <text:s text:c="3"/>"2movimientos+" <text:s text:c="24"/>reformulación</text:p>
      <text:p text:style-name="Text"> <text:s text:c="35"/>ASOCIACION CULTURAL Y <text:s text:c="56"/>Presenta</text:p>
      <text:p text:style-name="Text"> <text:s text:c="17"/>IRPF2024010178 <text:s text:c="3"/>SOCIAL TRIB-ARTE <text:s text:c="8"/>G76168194 OJOS GRISES <text:s text:c="31"/>reformulación</text:p>
      <text:p text:style-name="Text"> <text:s text:c="70"/>Programa de Promoción del</text:p>
      <text:p text:style-name="Text"> <text:s text:c="35"/>FUNDACION DIAGRAMA <text:s text:c="16"/>Envejecimiento Activo y Autonomía</text:p>
      <text:p text:style-name="Text"> <text:s text:c="35"/>INTERVENCION <text:s text:c="22"/>Personal con Personas Mayores en el <text:s text:c="7"/>Presenta</text:p>
      <text:p text:style-name="Text"> <text:s text:c="17"/>IRPF2024010187 <text:s text:c="3"/>PSICOSOCIAL <text:s text:c="13"/>G73038457 Ámbito Rural: Actívate <text:s text:c="20"/>reformulación</text:p>
      <text:p text:style-name="Text"> <text:s text:c="35"/>ASOCIACION DOMITILA</text:p>
      <text:p text:style-name="Text"> <text:s text:c="35"/>HERNANDEZ DESDE</text:p>
      <text:p text:style-name="Text"> <text:s text:c="35"/>TACORONTE POR LA</text:p>
      <text:p text:style-name="Text"> <text:s text:c="35"/>IGUADAD DE <text:s text:c="67"/>Presenta</text:p>
      <text:p text:style-name="Text"> <text:s text:c="17"/>IRPF2024010197 <text:s text:c="3"/>OPORTUNIDADES <text:s text:c="11"/>G38728382 PROGRAMA SINERGIA <text:s text:c="25"/>reformulación</text:p>
      <text:p text:style-name="Text"> <text:s text:c="35"/>ASOCIACION SOCIAL</text:p>
      <text:p text:style-name="Text"> <text:s text:c="35"/>COMPARTIENDO METAS - <text:s text:c="57"/>Presenta</text:p>
      <text:p text:style-name="Text"> <text:s text:c="17"/>IRPF2024010220 <text:s text:c="3"/>ACM <text:s text:c="21"/>G05431119 ADELANTE <text:s text:c="34"/>reformulación</text:p>
      <text:p text:style-name="Text"> <text:s text:c="35"/>ASOCIACION SOCIAL</text:p>
      <text:p text:style-name="Text"> <text:s text:c="35"/>COMPARTIENDO METAS - <text:s text:c="57"/>Presenta</text:p>
      <text:p text:style-name="Text"> <text:s text:c="17"/>IRPF2024010231 <text:s text:c="3"/>ACM <text:s text:c="21"/>G05431119 CAMINO A TI <text:s text:c="31"/>reformulación</text:p>
      <text:p text:style-name="Text"> <text:s text:c="35"/>FUNDACION CANARIA <text:s text:c="17"/>ACOMPAÑAMIENTO A MAYORES EN <text:s text:c="15"/>Presenta</text:p>
      <text:p text:style-name="Text"> <text:s text:c="17"/>IRPF2024010254 <text:s text:c="3"/>FLORA ACOGE <text:s text:c="13"/>G76262948 SOLEDAD <text:s text:c="35"/>reformulación</text:p>
      <text:p text:style-name="Text"> <text:s text:c="70"/>EnMiPueblo: Storytelling Digital para la</text:p>
      <text:p text:style-name="Text"> <text:s text:c="35"/>FUNDACION <text:s text:c="25"/>promoción de la intergeneracionalidad</text:p>
      <text:p text:style-name="Text"> <text:s text:c="102"/>Presenta</text:p>
      <text:p text:style-name="Text"> <text:s text:c="17"/>IRPF2024010263 <text:s text:c="3"/>CIBERVOLUNTARIOS <text:s text:c="8"/>G84410158 en Canarias <text:s text:c="20"/>reformulación</text:p>
      <text:p text:style-name="Text"> <text:s text:c="35"/>FUNDACION SANTA MARIA <text:s text:c="45"/>Presenta</text:p>
      <text:p text:style-name="Text"> <text:s text:c="17"/>IRPF2024010269 <text:s text:c="3"/>LA REAL <text:s text:c="14"/>G34147827 PROGRAMA SALVIA CANARIAS <text:s text:c="10"/>reformulación</text:p>
      <text:p text:style-name="Text"> <text:s text:c="35"/>FUNDACION CANARIA <text:s text:c="49"/>Presenta</text:p>
      <text:p text:style-name="Text"> <text:s text:c="17"/>IRPF2024010284 <text:s text:c="3"/>FLORA ACOGE <text:s text:c="10"/>G76262948 Nos Mantenemos Activos <text:s text:c="12"/>reformulación</text:p>
      <text:p text:style-name="Text"> <text:s text:c="67"/>AYUDA A DOMICILIO <text:s text:c="17"/>Presenta</text:p>
      <text:p text:style-name="Text"> <text:s text:c="17"/>IRPF2024010298 <text:s text:c="3"/>CRUZ ROJA ESPAÑOLA <text:s text:c="3"/>Q2866001G COMPLEMENTARIA <text:s text:c="20"/>reformulación</text:p>
      <text:p text:style-name="Text"> <text:s text:c="67"/>PROMOCIÓN DEL ENVEJECIMIENTO Presenta</text:p>
      <text:p text:style-name="Text"> <text:s text:c="17"/>IRPF2024010317 <text:s text:c="3"/>CRUZ ROJA ESPAÑOLA <text:s text:c="3"/>Q2866001G SALUDABLE: SALUD CONSTANTE <text:s text:c="8"/>reformulación</text:p>
      <text:p text:style-name="Text"> <text:s text:c="35"/>FEDERACION DE</text:p>
      <text:p text:style-name="Text"> <text:s text:c="35"/>ASOCIACIONES DE</text:p>
      <text:p text:style-name="Text"> <text:s text:c="35"/>MUJERES RURALES <text:s text:c="16"/>Cuidándonos para un envejecimiento Presenta</text:p>
      <text:p text:style-name="Text"> <text:s text:c="17"/>IRPF2024010330 <text:s text:c="3"/>(FADEMUR) <text:s text:c="12"/>G84095389 activo en Canarias 25 <text:s text:c="13"/>reformulación</text:p>
      <text:p text:style-name="Text"> <text:s text:c="35"/>ASOCIACION FUERTEVIDA <text:s text:c="45"/>Presenta</text:p>
      <text:p text:style-name="Text"> <text:s text:c="17"/>IRPF2024010334 <text:s text:c="3"/>PARKINSON NO LIMITS <text:s text:c="2"/>G76335587 ¡EN MOVIMIENTO! <text:s text:c="19"/>reformulación</text:p>
      <text:p text:style-name="Text"> <text:s text:c="35"/>ASOCIACION</text:p>
      <text:p text:style-name="Text"> <text:s text:c="35"/>CUIDADORAS FAMILIARES</text:p>
      <text:p text:style-name="Text"> <text:s text:c="35"/>Y AMIG@S DE PERSONAS <text:s text:c="46"/>Presenta</text:p>
      <text:p text:style-name="Text"> <text:s text:c="17"/>IRPF2024010340 <text:s text:c="3"/>CON ALZEIMER <text:s text:c="9"/>G38877312 CONVIDA <text:s text:c="27"/>reformulación</text:p>
      <text:p text:style-name="Text"> </text:p>
      <text:p text:style-name="Text"> </text:p>
      <text:p text:style-name="Text"> <text:s text:c="129"/>7</text:p>
      <text:p text:style-name="Text"> </text:p>
      <text:p text:style-name="Text"> </text:p>
      <text:p text:style-name="Text"> </text:p>
      <text:p text:style-name="Text"> </text:p>
      <text:p text:style-name="Text">Este documento incorpora firma electrónica reconocida de acuerdo a la Ley 6/2020, de 11 de noviembre de los servicios electrónicos de confianza</text:p>
      <text:p text:style-name="Text">Permite la verificación de la integridad de esta copia del documento electrónico en la dirección:</text:p>
      <text:p text:style-name="Text">https://sede.gobiernodecanarias.org/sede/verifica_doc</text:p>
      <text:p text:style-name="Text">Este documento es una copia electrónica auténtica</text:p>
      <text:p text:style-name="Text">Firmado por: María Candelaria Delgado Toledo <text:s text:c="71"/>Fecha: 11/12/2025 14:35:40</text:p>
      <text:p text:style-name="Text">En calidad de: Consejera de Bienestar Social, Igualdad, Juventud, Infancia y Familias</text:p>
      <text:p text:style-name="Text"> <text:s text:c="130"/>Pagina: 7/52</text:p>
      <text:p text:style-name="Text"> </text:p>
      <text:p text:style-name="Text"> </text:p>
      <text:p text:style-name="Text"> <text:s text:c="26"/>RP012-3KAyvOZfXV9Jze1+wxSjmTCLKIR1LKiB</text:p>
      <text:p text:style-name="Text"> <text:s text:c="37"/>ORDEN - Nº: 1308 / 2025 - Libro: 657 - Fecha: 11/12/2025 14:35:40</text:p>
      <text:p text:style-name="Break"/>
      <text:p text:style-name="Text"> <text:s text:c="109"/>ACTUACIÓN DE LA</text:p>
      <text:p text:style-name="Text"> <text:s text:c="20"/>EXPEDIENTE <text:s text:c="12"/>ENTIDAD <text:s text:c="10"/>CIF <text:s text:c="12"/>NOMBRE DEL PROYECTO <text:s text:c="16"/>ENTIDAD</text:p>
      <text:p text:style-name="Text"> <text:s text:c="35"/>ASOCIACION</text:p>
      <text:p text:style-name="Text"> <text:s text:c="35"/>CUIDADORAS FAMILIARES</text:p>
      <text:p text:style-name="Text"> <text:s text:c="35"/>Y AMIG@S DE PERSONAS <text:s text:c="53"/>Presenta</text:p>
      <text:p text:style-name="Text"> <text:s text:c="17"/>IRPF2024010347 <text:s text:c="3"/>CON ALZEIMER <text:s text:c="10"/>G38877312 <text:s text:c="4"/>GUATA SE EXPANDE <text:s text:c="20"/>reformulación</text:p>
      <text:p text:style-name="Text"> <text:s text:c="35"/>FEDERACION DE</text:p>
      <text:p text:style-name="Text"> <text:s text:c="35"/>ASOCIACIONES DE</text:p>
      <text:p text:style-name="Text"> <text:s text:c="35"/>MUJERES RURALES <text:s text:c="58"/>Presenta</text:p>
      <text:p text:style-name="Text"> <text:s text:c="17"/>IRPF2024010366 <text:s text:c="3"/>(FADEMUR) <text:s text:c="13"/>G84095389 <text:s text:c="4"/>TEJIENDO VINCULOS <text:s text:c="19"/>reformulación</text:p>
      <text:p text:style-name="Text"> <text:s text:c="35"/>ASOCIACION AFAMCA -</text:p>
      <text:p text:style-name="Text"> <text:s text:c="35"/>TENERIFE (ASOCIACION <text:s text:c="53"/>Presenta</text:p>
      <text:p text:style-name="Text"> <text:s text:c="17"/>IRPF2024010379 <text:s text:c="3"/>DE LA FAMILIA CANARIA) G76805274 <text:s text:c="4"/>ARES <text:s text:c="32"/>reformulación</text:p>
      <text:p text:style-name="Text"> <text:s text:c="35"/>FEDERACION DE ASOC DE <text:s text:c="15"/>VIDASOR - Servicio de</text:p>
      <text:p text:style-name="Text"> <text:s text:c="35"/>SORDOS DE LAS ISLAS <text:s text:c="17"/>videoacompañamiento a personas <text:s text:c="6"/>Presenta</text:p>
      <text:p text:style-name="Text"> <text:s text:c="17"/>IRPF2024010403 <text:s text:c="3"/>CANARIAS <text:s text:c="14"/>G38438750 <text:s text:c="4"/>mayores sordas. <text:s text:c="21"/>reformulación</text:p>
      <text:p text:style-name="Text"> <text:s text:c="35"/>ASOCIACION PARA EL</text:p>
      <text:p text:style-name="Text"> <text:s text:c="35"/>DESARROLLO</text:p>
      <text:p text:style-name="Text"> <text:s text:c="35"/>ECONOMICO Y SOCIAL <text:s text:c="55"/>Presenta</text:p>
      <text:p text:style-name="Text"> <text:s text:c="17"/>IRPF2024010410 <text:s text:c="3"/>RAYUELA <text:s text:c="15"/>G76503564 <text:s text:c="4"/>MAYOR.ES <text:s text:c="28"/>reformulación</text:p>
      <text:p text:style-name="Text"> <text:s text:c="35"/>ASOCIACION CANARIA</text:p>
      <text:p text:style-name="Text"> <text:s text:c="35"/>ATACAYTE PARA LA LUCHA</text:p>
      <text:p text:style-name="Text"> <text:s text:c="35"/>POR EL BIENESTAR <text:s text:c="57"/>No presentó</text:p>
      <text:p text:style-name="Text"> <text:s text:c="17"/>IRPF2024010428 <text:s text:c="3"/>SOCIAL <text:s text:c="16"/>G76551894 <text:s text:c="4"/>ATACAYTE ACTIVA 2025 <text:s text:c="16"/>reformulación</text:p>
      <text:p text:style-name="Text"> <text:s text:c="35"/>ASOCIACION MERAKI</text:p>
      <text:p text:style-name="Text"> <text:s text:c="35"/>FORMACION Y <text:s text:c="25"/>Asociaciones de Mayores, plataformas Presenta</text:p>
      <text:p text:style-name="Text"> <text:s text:c="17"/>IRPF2024010462 <text:s text:c="3"/>DESARROLLO <text:s text:c="12"/>G06907869 <text:s text:c="4"/>de cohesión social <text:s text:c="18"/>reformulación</text:p>
      <text:p text:style-name="Text"> <text:s text:c="35"/>FUNDACION CANARIA</text:p>
      <text:p text:style-name="Text"> <text:s text:c="35"/>CARLOS GUILLERMO <text:s text:c="49"/>Presenta</text:p>
      <text:p text:style-name="Text"> <text:s text:c="17"/>IRPF2024010504 <text:s text:c="3"/>DOMINGUEZ HERNANDEZ G72430895 <text:s text:c="5"/>Sabores con historia <text:s text:c="10"/>reformulación</text:p>
      <text:p text:style-name="Text"> <text:s text:c="70"/>PROGRAMA PARA LA MEJORA DE LA</text:p>
      <text:p text:style-name="Text"> <text:s text:c="70"/>ACCESIBILIDAD EN LAS VIVIENDAS</text:p>
      <text:p text:style-name="Text"> <text:s text:c="70"/>DE PERSONAS MAYORES DE LA <text:s text:c="5"/>Presenta</text:p>
      <text:p text:style-name="Text"> <text:s text:c="17"/>IRPF2024010532 <text:s text:c="3"/>PROVIVIENDA <text:s text:c="13"/>G79408696 ISLA DE LA GOMERA. <text:s text:c="12"/>reformulación</text:p>
      <text:p text:style-name="Text"> </text:p>
      <text:p text:style-name="Text"> </text:p>
      <text:p text:style-name="Text"> </text:p>
      <text:p text:style-name="Text"> </text:p>
      <text:p text:style-name="Text"> <text:s text:c="17"/>Línea 3. Atención a las personas inmigrantes</text:p>
      <text:p text:style-name="Text"> </text:p>
      <text:p text:style-name="Text"> </text:p>
      <text:p text:style-name="Text"> <text:s text:c="108"/>ACTUACIÓN DE LA</text:p>
      <text:p text:style-name="Text"> <text:s text:c="20"/>EXPEDIENTE <text:s text:c="11"/>ENTIDAD <text:s text:c="14"/>CIF <text:s text:c="8"/>NOMBRE DEL PROYECTO <text:s text:c="18"/>ENTIDAD</text:p>
      <text:p text:style-name="Text"> <text:s text:c="34"/>ASOCIACION AFAMCA - <text:s text:c="52"/>No se instó a reformular</text:p>
      <text:p text:style-name="Text"> <text:s text:c="34"/>TENERIFE (ASOCIACION <text:s text:c="51"/>por lo que no procede</text:p>
      <text:p text:style-name="Text"> <text:s text:c="17"/>IRPF2024010354 <text:s text:c="2"/>DE LA FAMILIA CANARIA) G76805274 SUMANDO + <text:s text:c="29"/>actuación</text:p>
      <text:p text:style-name="Text"> <text:s text:c="67"/>Aíde , programa de asesoramiento</text:p>
      <text:p text:style-name="Text"> <text:s text:c="34"/>ASOCIACION ASISTENCIAL <text:s text:c="10"/>legal y social para personas</text:p>
      <text:p text:style-name="Text"> <text:s text:c="17"/>IRPF2024010072 <text:s text:c="2"/>NAHIA <text:s text:c="17"/>G76665611 migrantes <text:s text:c="29"/>Presenta reformulación</text:p>
      <text:p text:style-name="Text"> <text:s text:c="106"/>No se instó a reformular</text:p>
      <text:p text:style-name="Text"> <text:s text:c="34"/>ASOCIACION BIENESTAR <text:s text:c="51"/>por lo que no procede</text:p>
      <text:p text:style-name="Text"> <text:s text:c="17"/>IRPF2024010014 <text:s text:c="2"/>AMBIENTAL <text:s text:c="13"/>G76557099 "Integración Verde 2024" <text:s text:c="14"/>actuación</text:p>
      <text:p text:style-name="Text"> <text:s text:c="34"/>ASOCIACION CANARIA</text:p>
      <text:p text:style-name="Text"> <text:s text:c="34"/>ATACAYTE PARA LA LUCHA</text:p>
      <text:p text:style-name="Text"> <text:s text:c="34"/>POR EL BIENESTAR</text:p>
      <text:p text:style-name="Text"> <text:s text:c="17"/>IRPF2024010468 <text:s text:c="2"/>SOCIAL <text:s text:c="16"/>G76551894 REGULARIZA 2025 <text:s text:c="23"/>Presenta reformulación</text:p>
      <text:p text:style-name="Text"> <text:s text:c="67"/>COPETEN INTEGRA -TEN HACIA</text:p>
      <text:p text:style-name="Text"> <text:s text:c="34"/>ASOCIACION COMUNIDAD <text:s text:c="12"/>LA CONSTRUCCIÓN DE</text:p>
      <text:p text:style-name="Text"> <text:s text:c="34"/>PERUANA EN TENERIFE <text:s text:c="13"/>ANDINOAMÉRICA EN LAS</text:p>
      <text:p text:style-name="Text"> <text:s text:c="17"/>IRPF2024010165 <text:s text:c="2"/>COPETEN <text:s text:c="15"/>G01721471 DIÁSPORAS <text:s text:c="29"/>Presenta reformulación</text:p>
      <text:p text:style-name="Text"> <text:s text:c="67"/>Programa de atención <text:s text:c="18"/>No se instó a reformular</text:p>
      <text:p text:style-name="Text"> <text:s text:c="34"/>ASOCIACION ESPAÑOLA <text:s text:c="13"/>sociosanitaria a población <text:s text:c="12"/>por lo que no procede</text:p>
      <text:p text:style-name="Text"> <text:s text:c="17"/>IRPF2024010538 <text:s text:c="2"/>CONTRA EL CANCER <text:s text:c="6"/>G28197564 inmigrante <text:s text:c="28"/>actuación</text:p>
      <text:p text:style-name="Text"> <text:s text:c="67"/>Detección, atención y apoyo social</text:p>
      <text:p text:style-name="Text"> <text:s text:c="34"/>ASOCIACION IN GENERO <text:s text:c="12"/>y sanitario a mujeres inmigrantes <text:s text:c="5"/>No se instó a reformular</text:p>
      <text:p text:style-name="Text"> <text:s text:c="34"/>(INTERCULTURALIDAD Y <text:s text:c="12"/>prostituidas y víctimas de trata con <text:s text:c="2"/>por lo que no procede</text:p>
      <text:p text:style-name="Text"> <text:s text:c="17"/>IRPF2024010179 <text:s text:c="2"/>GENERO) <text:s text:c="15"/>G13426671 fines de explotación sexual <text:s text:c="11"/>actuación</text:p>
      <text:p text:style-name="Text"> <text:s text:c="34"/>ASOCIACION PARA EL <text:s text:c="53"/>No se instó a reformular</text:p>
      <text:p text:style-name="Text"> <text:s text:c="34"/>DESARROLLO ECONOMICO <text:s text:c="51"/>por lo que no procede</text:p>
      <text:p text:style-name="Text"> <text:s text:c="17"/>IRPF2024010161 <text:s text:c="2"/>Y SOCIAL RAYUELA <text:s text:c="6"/>G76503564 PROYECTO TAGORA <text:s text:c="23"/>actuación</text:p>
      <text:p text:style-name="Text"> <text:s text:c="106"/>No se instó a reformular</text:p>
      <text:p text:style-name="Text"> <text:s text:c="34"/>ASOCIACION <text:s text:c="25"/>CÍRCULO DE MUJERES <text:s text:c="17"/>por lo que no procede</text:p>
      <text:p text:style-name="Text"> <text:s text:c="17"/>IRPF2024010152 <text:s text:c="2"/>SOCIOCULTURAL IOCARI <text:s text:c="5"/>G05486683 MIGRANTES <text:s text:c="26"/>actuación</text:p>
      <text:p text:style-name="Text"> </text:p>
      <text:p text:style-name="Text"> </text:p>
      <text:p text:style-name="Text"> <text:s text:c="131"/>8</text:p>
      <text:p text:style-name="Text"> </text:p>
      <text:p text:style-name="Text"> </text:p>
      <text:p text:style-name="Text"> </text:p>
      <text:p text:style-name="Text"> </text:p>
      <text:p text:style-name="Text">Este documento incorpora firma electrónica reconocida de acuerdo a la Ley 6/2020, de 11 de noviembre de los servicios electrónicos de confianza</text:p>
      <text:p text:style-name="Text">Permite la verificación de la integridad de esta copia del documento electrónico en la dirección:</text:p>
      <text:p text:style-name="Text">https://sede.gobiernodecanarias.org/sede/verifica_doc</text:p>
      <text:p text:style-name="Text">Este documento es una copia electrónica auténtica</text:p>
      <text:p text:style-name="Text">Firmado por: María Candelaria Delgado Toledo <text:s text:c="71"/>Fecha: 11/12/2025 14:35:40</text:p>
      <text:p text:style-name="Text">En calidad de: Consejera de Bienestar Social, Igualdad, Juventud, Infancia y Familias</text:p>
      <text:p text:style-name="Text"> <text:s text:c="130"/>Pagina: 8/52</text:p>
      <text:p text:style-name="Text"> </text:p>
      <text:p text:style-name="Text"> </text:p>
      <text:p text:style-name="Text"> <text:s text:c="26"/>RP012-3KAyvOZfXV9Jze1+wxSjmTCLKIR1LKiB</text:p>
      <text:p text:style-name="Text"> <text:s text:c="37"/>ORDEN - Nº: 1308 / 2025 - Libro: 657 - Fecha: 11/12/2025 14:35:40</text:p>
      <text:p text:style-name="Break"/>
      <text:p text:style-name="Text"> <text:s text:c="99"/>ACTUACIÓN DE LA</text:p>
      <text:p text:style-name="Text"> <text:s text:c="20"/>EXPEDIENTE <text:s text:c="13"/>ENTIDAD <text:s text:c="14"/>CIF <text:s text:c="6"/>NOMBRE DEL PROYECTO <text:s text:c="9"/>ENTIDAD</text:p>
      <text:p text:style-name="Text"> <text:s text:c="97"/>No se instó a reformular</text:p>
      <text:p text:style-name="Text"> <text:s text:c="34"/>CARITAS DIOCESANA DE <text:s text:c="42"/>por lo que no procede</text:p>
      <text:p text:style-name="Text"> <text:s text:c="17"/>IRPF2024010194 <text:s text:c="2"/>CANARIAS <text:s text:c="17"/>R3500367B ARADO <text:s text:c="21"/>actuación</text:p>
      <text:p text:style-name="Text"> <text:s text:c="97"/>No se instó a reformular</text:p>
      <text:p text:style-name="Text"> <text:s text:c="34"/>CARITAS DIOCESANA DE <text:s text:c="42"/>por lo que no procede</text:p>
      <text:p text:style-name="Text"> <text:s text:c="17"/>IRPF2024010081 <text:s text:c="2"/>TENERIFE <text:s text:c="17"/>R3800003J CONSTRUYENDO COMUNIDAD <text:s text:c="4"/>actuación</text:p>
      <text:p text:style-name="Text"> <text:s text:c="97"/>No se instó a reformular</text:p>
      <text:p text:style-name="Text"> <text:s text:c="97"/>por lo que no procede</text:p>
      <text:p text:style-name="Text"> <text:s text:c="17"/>IRPF2024010304 <text:s text:c="2"/>CRUZ ROJA ESPAÑOLA <text:s text:c="7"/>Q2866001G INTEGRACIÓN DE INMIGRANTES actuación</text:p>
      <text:p text:style-name="Text"> <text:s text:c="34"/>FEDERACION DE</text:p>
      <text:p text:style-name="Text"> <text:s text:c="34"/>ASOCIACIONES DE <text:s text:c="56"/>No se instó a reformular</text:p>
      <text:p text:style-name="Text"> <text:s text:c="34"/>MUJERES ARENA Y <text:s text:c="20"/>SAMI Servicio de atención a <text:s text:c="8"/>por lo que no procede</text:p>
      <text:p text:style-name="Text"> <text:s text:c="17"/>IRPF2024010305 <text:s text:c="2"/>LAURISILVA <text:s text:c="15"/>G38374468 mujeres inmigrantes <text:s text:c="16"/>actuación</text:p>
      <text:p text:style-name="Text"> <text:s text:c="106"/>No se instó a reformular</text:p>
      <text:p text:style-name="Text"> <text:s text:c="34"/>FUNDACION CANARIA EL <text:s text:c="15"/>ACOGIDA DE MIGRANTES <text:s text:c="15"/>por lo que no procede</text:p>
      <text:p text:style-name="Text"> <text:s text:c="17"/>IRPF2024010353 <text:s text:c="2"/>BUEN SAMARITANO <text:s text:c="10"/>G76742378 EXTUTELADOS <text:s text:c="24"/>actuación</text:p>
      <text:p text:style-name="Text"> <text:s text:c="106"/>No se instó a reformular</text:p>
      <text:p text:style-name="Text"> <text:s text:c="66"/>Inclusión social para la población <text:s text:c="5"/>por lo que no procede</text:p>
      <text:p text:style-name="Text"> <text:s text:c="17"/>IRPF2024010323 <text:s text:c="2"/>FUNDACION ECCA SOCIAL G72405277 inmigrante en Canarias <text:s text:c="17"/>actuación</text:p>
      <text:p text:style-name="Text"> <text:s text:c="106"/>No se instó a reformular</text:p>
      <text:p text:style-name="Text"> <text:s text:c="106"/>por lo que no procede</text:p>
      <text:p text:style-name="Text"> <text:s text:c="17"/>IRPF2024010486 <text:s text:c="2"/>FUNDACION ECCA SOCIAL G72405277 INCLUSIÓN CIUDADANA <text:s text:c="20"/>actuación</text:p>
      <text:p text:style-name="Text"> <text:s text:c="66"/>DASyM. Trabajo por el derecho a la</text:p>
      <text:p text:style-name="Text"> <text:s text:c="66"/>salud mujeres y hombres migrantes</text:p>
      <text:p text:style-name="Text"> <text:s text:c="66"/>desde una perspectiva de género y No se instó a reformular</text:p>
      <text:p text:style-name="Text"> <text:s text:c="66"/>cultura de la diversidad en <text:s text:c="7"/>por lo que no procede</text:p>
      <text:p text:style-name="Text"> <text:s text:c="17"/>IRPF2024010411 <text:s text:c="2"/>MEDICOS DEL MUNDO <text:s text:c="4"/>G79408852 Canarias. <text:s text:c="25"/>actuación</text:p>
      <text:p text:style-name="Text"> <text:s text:c="66"/>Salud y Derechos: Apoyo Integral a No se instó a reformular</text:p>
      <text:p text:style-name="Text"> <text:s text:c="66"/>Mujeres en Contextos de <text:s text:c="11"/>por lo que no procede</text:p>
      <text:p text:style-name="Text"> <text:s text:c="17"/>IRPF2024010441 <text:s text:c="2"/>MEDICOS DEL MUNDO <text:s text:c="4"/>G79408852 Explotación Sexual <text:s text:c="16"/>actuación</text:p>
      <text:p text:style-name="Text"> <text:s text:c="34"/>SOCIAL INNOVATION <text:s text:c="14"/>Enredatech: Integrando Talento: <text:s text:c="3"/>No se instó a reformular</text:p>
      <text:p text:style-name="Text"> <text:s text:c="34"/>CLUSTER FOR CHANGE <text:s text:c="13"/>Tecnología y empleabilidad para la por lo que no procede</text:p>
      <text:p text:style-name="Text"> <text:s text:c="17"/>IRPF2024010513 <text:s text:c="2"/>(SIC4CHANGE) <text:s text:c="9"/>G87844155 Diversidad” <text:s text:c="23"/>actuación</text:p>
      <text:p text:style-name="Text"> </text:p>
      <text:p text:style-name="Text"> </text:p>
      <text:p text:style-name="Text"> </text:p>
      <text:p text:style-name="Text"> </text:p>
      <text:p text:style-name="Text"> <text:s text:c="17"/>Línea 5. Promoción de la participación y el voluntariado</text:p>
      <text:p text:style-name="Text"> </text:p>
      <text:p text:style-name="Text"> </text:p>
      <text:p text:style-name="Text"> <text:s text:c="105"/>ACTUACIÓN DE LA</text:p>
      <text:p text:style-name="Text"> <text:s text:c="17"/>EXPEDIENTE <text:s text:c="6"/>ENTIDAD <text:s text:c="18"/>CIF <text:s text:c="8"/>NOMBRE DEL PROYECTO <text:s text:c="13"/>ENTIDAD</text:p>
      <text:p text:style-name="Text"> <text:s text:c="105"/>No se instó a reformular</text:p>
      <text:p text:style-name="Text"> <text:s text:c="34"/>CARITAS DIOCESANA DE <text:s text:c="50"/>por lo que no procede</text:p>
      <text:p text:style-name="Text"> <text:s text:c="17"/>IRPF2024010073 <text:s text:c="2"/>TENERIFE <text:s text:c="17"/>R3800003J FORDEVOL <text:s text:c="26"/>actuación</text:p>
      <text:p text:style-name="Text"> <text:s text:c="105"/>No se instó a reformular</text:p>
      <text:p text:style-name="Text"> <text:s text:c="34"/>CARITAS DIOCESANA DE <text:s text:c="50"/>por lo que no procede</text:p>
      <text:p text:style-name="Text"> <text:s text:c="17"/>IRPF2024010126 <text:s text:c="2"/>CANARIAS <text:s text:c="17"/>R3500367B OSORIO <text:s text:c="28"/>actuación</text:p>
      <text:p text:style-name="Text"> <text:s text:c="70"/>Promoción del voluntariado en <text:s text:c="5"/>No se instó a reformular</text:p>
      <text:p text:style-name="Text"> <text:s text:c="34"/>ASOCIACION AFES SALUD <text:s text:c="14"/>salud mental: poniendo valor al <text:s text:c="3"/>por lo que no procede</text:p>
      <text:p text:style-name="Text"> <text:s text:c="17"/>IRPF2024010166 <text:s text:c="2"/>MENTAL <text:s text:c="19"/>G38065801 tiempo <text:s text:c="28"/>actuación</text:p>
      <text:p text:style-name="Text"> <text:s text:c="105"/>No se instó a reformular</text:p>
      <text:p text:style-name="Text"> <text:s text:c="105"/>por lo que no procede</text:p>
      <text:p text:style-name="Text"> <text:s text:c="17"/>IRPF2024010185 <text:s text:c="2"/>FUNDACION ADSIS <text:s text:c="10"/>G81436099 Cuidemos el Barrio 2025 <text:s text:c="11"/>actuación</text:p>
      <text:p text:style-name="Text"> <text:s text:c="34"/>ALDEAS INFANTILES SOS <text:s text:c="14"/>Programa de Voluntariado Aldeas <text:s text:c="3"/>No presentó</text:p>
      <text:p text:style-name="Text"> <text:s text:c="17"/>IRPF2024010227 <text:s text:c="2"/>DE ESPAÑA <text:s text:c="16"/>G28821254 Infantiles SOS <text:s text:c="20"/>reformulación</text:p>
      <text:p text:style-name="Text"> <text:s text:c="70"/>Living por Others Canarias: <text:s text:c="7"/>No se instó a reformular</text:p>
      <text:p text:style-name="Text"> <text:s text:c="34"/>COOPERACION <text:s text:c="24"/>sensibilización, promoción y <text:s text:c="6"/>por lo que no procede</text:p>
      <text:p text:style-name="Text"> <text:s text:c="17"/>IRPF2024010241 <text:s text:c="2"/>INTERNACIONAL <text:s text:c="12"/>G80829641 fomento del voluntariado juvenil <text:s text:c="2"/>actuación</text:p>
      <text:p text:style-name="Text"> <text:s text:c="34"/>ASOCIACION DE <text:s text:c="57"/>No se instó a reformular</text:p>
      <text:p text:style-name="Text"> <text:s text:c="34"/>ENTIDADES PLENA <text:s text:c="55"/>por lo que no procede</text:p>
      <text:p text:style-name="Text"> <text:s text:c="17"/>IRPF2024010309 <text:s text:c="2"/>INCLUSION CANARIAS <text:s text:c="7"/>G35083112 Conectándonos por el Voluntariado. actuación</text:p>
      <text:p text:style-name="Text"> <text:s text:c="70"/>FORMACIÓN Y PROMOCIÓN DEL</text:p>
      <text:p text:style-name="Text"> <text:s text:c="70"/>VOLUNTARIADO DE</text:p>
      <text:p text:style-name="Text"> <text:s text:c="70"/>PROGRAMAS DIRIGIDOS A <text:s text:c="13"/>No se instó a reformular</text:p>
      <text:p text:style-name="Text"> <text:s text:c="70"/>PERSONAS EN SITUACIÓN DE <text:s text:c="10"/>por lo que no procede</text:p>
      <text:p text:style-name="Text"> <text:s text:c="17"/>IRPF2024010321 <text:s text:c="2"/>CRUZ ROJA ESPAÑOLA <text:s text:c="7"/>Q2866001G DIFICULTAD SOCIAL. <text:s text:c="16"/>actuación</text:p>
      <text:p text:style-name="Text"> <text:s text:c="34"/>APANATE ASOCIACION</text:p>
      <text:p text:style-name="Text"> <text:s text:c="34"/>CANARIA DEL TRASTORNO</text:p>
      <text:p text:style-name="Text"> <text:s text:c="34"/>DEL ESPECTRO DEL <text:s text:c="15"/>PROGRAMA DE VOLUNTARIADO No presentó</text:p>
      <text:p text:style-name="Text"> <text:s text:c="17"/>IRPF2024010329 <text:s text:c="2"/>AUTISMO <text:s text:c="14"/>G38406997 APANATE <text:s text:c="17"/>reformulación</text:p>
      <text:p text:style-name="Text"> </text:p>
      <text:p text:style-name="Text"> </text:p>
      <text:p text:style-name="Text"> <text:s text:c="129"/>9</text:p>
      <text:p text:style-name="Text"> </text:p>
      <text:p text:style-name="Text"> </text:p>
      <text:p text:style-name="Text"> </text:p>
      <text:p text:style-name="Text"> </text:p>
      <text:p text:style-name="Text">Este documento incorpora firma electrónica reconocida de acuerdo a la Ley 6/2020, de 11 de noviembre de los servicios electrónicos de confianza</text:p>
      <text:p text:style-name="Text">Permite la verificación de la integridad de esta copia del documento electrónico en la dirección:</text:p>
      <text:p text:style-name="Text">https://sede.gobiernodecanarias.org/sede/verifica_doc</text:p>
      <text:p text:style-name="Text">Este documento es una copia electrónica auténtica</text:p>
      <text:p text:style-name="Text">Firmado por: María Candelaria Delgado Toledo <text:s text:c="71"/>Fecha: 11/12/2025 14:35:40</text:p>
      <text:p text:style-name="Text">En calidad de: Consejera de Bienestar Social, Igualdad, Juventud, Infancia y Familias</text:p>
      <text:p text:style-name="Text"> <text:s text:c="130"/>Pagina: 9/52</text:p>
      <text:p text:style-name="Text"> </text:p>
      <text:p text:style-name="Text"> </text:p>
      <text:p text:style-name="Text"> <text:s text:c="26"/>RP012-3KAyvOZfXV9Jze1+wxSjmTCLKIR1LKiB</text:p>
      <text:p text:style-name="Text"> <text:s text:c="37"/>ORDEN - Nº: 1308 / 2025 - Libro: 657 - Fecha: 11/12/2025 14:35:40</text:p>
      <text:p text:style-name="Break"/>
      <text:p text:style-name="Text"> <text:s text:c="104"/>ACTUACIÓN DE LA</text:p>
      <text:p text:style-name="Text"> <text:s text:c="17"/>EXPEDIENTE <text:s text:c="6"/>ENTIDAD <text:s text:c="18"/>CIF <text:s text:c="8"/>NOMBRE DEL PROYECTO <text:s text:c="12"/>ENTIDAD</text:p>
      <text:p text:style-name="Text"> <text:s text:c="34"/>ASOCIACION DE <text:s text:c="56"/>No se instó a reformular</text:p>
      <text:p text:style-name="Text"> <text:s text:c="34"/>ENTIDADES PLENA <text:s text:c="20"/>Promoción del Voluntariado: <text:s text:c="6"/>por lo que no procede</text:p>
      <text:p text:style-name="Text"> <text:s text:c="17"/>IRPF2024010355 <text:s text:c="2"/>INCLUSION CANARIAS <text:s text:c="7"/>G35083112 Transformando Comunidades. <text:s text:c="7"/>actuación</text:p>
      <text:p text:style-name="Text"> <text:s text:c="34"/>FEDERACION DE</text:p>
      <text:p text:style-name="Text"> <text:s text:c="34"/>ASOCIACIONES DE <text:s text:c="54"/>No se instó a reformular</text:p>
      <text:p text:style-name="Text"> <text:s text:c="34"/>MUJERES ARENA Y <text:s text:c="54"/>por lo que no procede</text:p>
      <text:p text:style-name="Text"> <text:s text:c="17"/>IRPF2024010361 <text:s text:c="2"/>LAURISILVA <text:s text:c="11"/>G38374468 Doble V Voluntariado Violeta <text:s text:c="9"/>actuación</text:p>
      <text:p text:style-name="Text"> <text:s text:c="66"/>(TRANS)FORMAR CON VALOR: <text:s text:c="13"/>No se instó a reformular</text:p>
      <text:p text:style-name="Text"> <text:s text:c="34"/>ASOCIACION SALUD <text:s text:c="15"/>Programa de formación en salud <text:s text:c="7"/>por lo que no procede</text:p>
      <text:p text:style-name="Text"> <text:s text:c="17"/>IRPF2024010419 <text:s text:c="2"/>MENTAL ATELSAM <text:s text:c="7"/>G38344784 mental a personas voluntarias. <text:s text:c="7"/>actuación</text:p>
      <text:p text:style-name="Text"> <text:s text:c="34"/>FUNDACION TUTELAR <text:s text:c="14"/>Caminos compartidos: <text:s text:c="17"/>No se instó a reformular</text:p>
      <text:p text:style-name="Text"> <text:s text:c="34"/>CANARIA SONSOLES <text:s text:c="15"/>Fortalecimiento y formación de las <text:s text:c="3"/>por lo que no procede</text:p>
      <text:p text:style-name="Text"> <text:s text:c="17"/>IRPF2024010439 <text:s text:c="2"/>SORIANO BUGNION <text:s text:c="6"/>G38743308 personas voluntarias <text:s text:c="17"/>actuación</text:p>
      <text:p text:style-name="Text"> <text:s text:c="66"/>PROMOCIÓN, CUIDADO Y</text:p>
      <text:p text:style-name="Text"> <text:s text:c="66"/>FORMACIÓN DEL</text:p>
      <text:p text:style-name="Text"> <text:s text:c="66"/>VOLUNTARIADO SOCIAL Y</text:p>
      <text:p text:style-name="Text"> <text:s text:c="66"/>POLÍTICO DEL TEJIDO</text:p>
      <text:p text:style-name="Text"> <text:s text:c="66"/>ASOCIATIVO CANARIO EN <text:s text:c="16"/>No se instó a reformular</text:p>
      <text:p text:style-name="Text"> <text:s text:c="66"/>MATERIA DE IGUALDAD Y <text:s text:c="16"/>por lo que no procede</text:p>
      <text:p text:style-name="Text"> <text:s text:c="17"/>IRPF2024010459 <text:s text:c="2"/>MEDICOS DEL MUNDO <text:s text:c="4"/>G79408852 DERECHO A LA SALUD <text:s text:c="19"/>actuación</text:p>
      <text:p text:style-name="Text"> <text:s text:c="66"/>ECCACTIVA: Voluntariado en</text:p>
      <text:p text:style-name="Text"> <text:s text:c="17"/>IRPF2024010516 <text:s text:c="2"/>FUNDACION ECCA SOCIAL G72405277 Acción <text:s text:c="31"/>Presenta reformulación</text:p>
      <text:p text:style-name="Text"> <text:s text:c="66"/>Programa de formación del</text:p>
      <text:p text:style-name="Text"> <text:s text:c="66"/>voluntariado y acompañamiento a</text:p>
      <text:p text:style-name="Text"> <text:s text:c="34"/>ASOCIACION ESPAÑOLA <text:s text:c="12"/>pacientes con cáncer y susfamilias</text:p>
      <text:p text:style-name="Text"> <text:s text:c="17"/>IRPF2024010523 <text:s text:c="2"/>CONTRA EL CANCER <text:s text:c="5"/>G28197564 a través del equipo de voluntariado <text:s text:c="2"/>Presenta reformulación</text:p>
      <text:p text:style-name="Text"> </text:p>
      <text:p text:style-name="Text"> </text:p>
      <text:p text:style-name="Text"> </text:p>
      <text:p text:style-name="Text"> </text:p>
      <text:p text:style-name="Text"> <text:s text:c="17"/>Línea 6. Promoción de la autonomía personal y atención a la dependencia</text:p>
      <text:p text:style-name="Text"> </text:p>
      <text:p text:style-name="Text"> </text:p>
      <text:p text:style-name="Text"> <text:s text:c="102"/>ACTUACIÓN DE LA</text:p>
      <text:p text:style-name="Text"> <text:s text:c="20"/>EXPEDIENTE <text:s text:c="12"/>ENTIDAD <text:s text:c="15"/>CIF <text:s text:c="5"/>NOMBRE DEL PROYECTO <text:s text:c="11"/>ENTIDAD</text:p>
      <text:p text:style-name="Text"> <text:s text:c="72"/>SERVICIO DE ATENCIÓN</text:p>
      <text:p text:style-name="Text"> <text:s text:c="72"/>PSICOSOCIAL PARA FAMILIARES</text:p>
      <text:p text:style-name="Text"> <text:s text:c="72"/>DE PERSONAS DEPENDIENTES</text:p>
      <text:p text:style-name="Text"> <text:s text:c="34"/>SOLIDARIDAD <text:s text:c="26"/>DEL MEDIO RURAL DE</text:p>
      <text:p text:style-name="Text"> <text:s text:c="17"/>IRPF2024010006 <text:s text:c="2"/>INTERGENERACIONAL <text:s text:c="8"/>G49225980 <text:s text:c="2"/>CANARIAS <text:s text:c="19"/>Presenta reformulación</text:p>
      <text:p text:style-name="Text"> <text:s text:c="72"/>SERVICIO DE ATENCIÓN SOCIAL</text:p>
      <text:p text:style-name="Text"> <text:s text:c="72"/>DE PROXIMIDAD PARA EL</text:p>
      <text:p text:style-name="Text"> <text:s text:c="72"/>MUNDO RURAL: PERSONAS</text:p>
      <text:p text:style-name="Text"> <text:s text:c="34"/>SOLIDARIDAD <text:s text:c="26"/>MAYORES, DEPENDIENTES,</text:p>
      <text:p text:style-name="Text"> <text:s text:c="17"/>IRPF2024010007 <text:s text:c="2"/>INTERGENERACIONAL <text:s text:c="8"/>G49225980 <text:s text:c="2"/>FAMILIAS DE CANARIAS <text:s text:c="7"/>Presenta reformulación</text:p>
      <text:p text:style-name="Text"> <text:s text:c="34"/>ASOCIACION PARKINSON</text:p>
      <text:p text:style-name="Text"> <text:s text:c="34"/>GRAN CANARIA Y <text:s text:c="51"/>No presentó</text:p>
      <text:p text:style-name="Text"> <text:s text:c="17"/>IRPF2024010028 <text:s text:c="2"/>PATOLOGÍAS AFINES <text:s text:c="8"/>G35414903 <text:s text:c="2"/>"Viviendo con Autonomía" <text:s text:c="3"/>reformulación</text:p>
      <text:p text:style-name="Text"> <text:s text:c="72"/>APOYO EMOCIONAL,</text:p>
      <text:p text:style-name="Text"> <text:s text:c="34"/>ASOCIACION DE <text:s text:c="24"/>ASESORAMIENTO Y</text:p>
      <text:p text:style-name="Text"> <text:s text:c="34"/>FAMILIARES Y <text:s text:c="25"/>FORMACIÓN PARA FAMILIARES</text:p>
      <text:p text:style-name="Text"> <text:s text:c="34"/>CUIDADORES DE <text:s text:c="24"/>Y CUIDADORES DE PERSONAS</text:p>
      <text:p text:style-name="Text"> <text:s text:c="34"/>ENFERMOS DE ALZHEIMER <text:s text:c="16"/>CON DIAGNÓSTICO DE <text:s text:c="9"/>No presentó</text:p>
      <text:p text:style-name="Text"> <text:s text:c="17"/>IRPF2024010043 <text:s text:c="2"/>Y OTRAS DEMENCIAS <text:s text:c="4"/>G38392973 <text:s text:c="6"/>DEMENCIA <text:s text:c="19"/>reformulación</text:p>
      <text:p text:style-name="Text"> <text:s text:c="34"/>ASOCIACION DE <text:s text:c="24"/>ATENCIÓN INTEGRAL A</text:p>
      <text:p text:style-name="Text"> <text:s text:c="34"/>FAMILIARES Y <text:s text:c="25"/>PERSONAS CON DIAGNÓSTICO</text:p>
      <text:p text:style-name="Text"> <text:s text:c="34"/>CUIDADORES DE <text:s text:c="24"/>DE CUALQUIER TIPO DE</text:p>
      <text:p text:style-name="Text"> <text:s text:c="34"/>ENFERMOS DE ALZHEIMER <text:s text:c="16"/>DEMENCIA Y A SUS FAMILIARES No presentó</text:p>
      <text:p text:style-name="Text"> <text:s text:c="17"/>IRPF2024010045 <text:s text:c="2"/>Y OTRAS DEMENCIAS <text:s text:c="4"/>G38392973 <text:s text:c="6"/>Y CUIDADORES EN DOMICILIO reformulación</text:p>
      <text:p text:style-name="Text"> <text:s text:c="34"/>ASOCIACION DE <text:s text:c="24"/>SENSIBILIZACIÓN, RESPIRO Y</text:p>
      <text:p text:style-name="Text"> <text:s text:c="34"/>FAMILIARES Y <text:s text:c="25"/>APOYO A LOS/AS</text:p>
      <text:p text:style-name="Text"> <text:s text:c="34"/>CUIDADORES DE <text:s text:c="24"/>CUIDADORES/AS DE PERSONAS</text:p>
      <text:p text:style-name="Text"> <text:s text:c="34"/>ENFERMOS DE ALZHEIMER <text:s text:c="16"/>CON DEMENCIA A TRAVÉS DEL No presentó</text:p>
      <text:p text:style-name="Text"> <text:s text:c="17"/>IRPF2024010046 <text:s text:c="2"/>Y OTRAS DEMENCIAS <text:s text:c="4"/>G38392973 <text:s text:c="6"/>VOLUNTARIADO <text:s text:c="15"/>reformulación</text:p>
      <text:p text:style-name="Text"> <text:s text:c="34"/>ASOCIACION DOMITILA</text:p>
      <text:p text:style-name="Text"> <text:s text:c="34"/>HERNANDEZ DESDE</text:p>
      <text:p text:style-name="Text"> <text:s text:c="34"/>TACORONTE POR LA</text:p>
      <text:p text:style-name="Text"> <text:s text:c="34"/>IGUADAD DE</text:p>
      <text:p text:style-name="Text"> <text:s text:c="17"/>IRPF2024010110 <text:s text:c="2"/>OPORTUNIDADES <text:s text:c="8"/>G38728382 <text:s text:c="6"/>CUIDÉMONOS + <text:s text:c="19"/>Presenta reformulación</text:p>
      <text:p text:style-name="Text"> <text:s text:c="34"/>ASOCIACION ALZHEIMER <text:s text:c="17"/>Respiro Familiar "Alzheimer</text:p>
      <text:p text:style-name="Text"> <text:s text:c="17"/>IRPF2024010119 <text:s text:c="2"/>CANARIAS, A.L.C.A <text:s text:c="4"/>G35395730 <text:s text:c="6"/>Canarias" <text:s text:c="22"/>Presenta reformulación</text:p>
      <text:p text:style-name="Text"> </text:p>
      <text:p text:style-name="Text"> </text:p>
      <text:p text:style-name="Text"> <text:s text:c="125"/>10</text:p>
      <text:p text:style-name="Text"> </text:p>
      <text:p text:style-name="Text"> </text:p>
      <text:p text:style-name="Text"> </text:p>
      <text:p text:style-name="Text"> </text:p>
      <text:p text:style-name="Text">Este documento incorpora firma electrónica reconocida de acuerdo a la Ley 6/2020, de 11 de noviembre de los servicios electrónicos de confianza</text:p>
      <text:p text:style-name="Text">Permite la verificación de la integridad de esta copia del documento electrónico en la dirección:</text:p>
      <text:p text:style-name="Text">https://sede.gobiernodecanarias.org/sede/verifica_doc</text:p>
      <text:p text:style-name="Text">Este documento es una copia electrónica auténtica</text:p>
      <text:p text:style-name="Text">Firmado por: María Candelaria Delgado Toledo <text:s text:c="71"/>Fecha: 11/12/2025 14:35:40</text:p>
      <text:p text:style-name="Text">En calidad de: Consejera de Bienestar Social, Igualdad, Juventud, Infancia y Familias</text:p>
      <text:p text:style-name="Text"> <text:s text:c="129"/>Pagina: 10/52</text:p>
      <text:p text:style-name="Text"> </text:p>
      <text:p text:style-name="Text"> </text:p>
      <text:p text:style-name="Text"> <text:s text:c="26"/>RP012-3KAyvOZfXV9Jze1+wxSjmTCLKIR1LKiB</text:p>
      <text:p text:style-name="Text"> <text:s text:c="37"/>ORDEN - Nº: 1308 / 2025 - Libro: 657 - Fecha: 11/12/2025 14:35:40</text:p>
      <text:p text:style-name="Break"/>
      <text:p text:style-name="Text"> <text:s text:c="101"/>ACTUACIÓN DE LA</text:p>
      <text:p text:style-name="Text"> <text:s text:c="20"/>EXPEDIENTE <text:s text:c="12"/>ENTIDAD <text:s text:c="13"/>CIF <text:s text:c="7"/>NOMBRE DEL PROYECTO <text:s text:c="10"/>ENTIDAD</text:p>
      <text:p text:style-name="Text"> <text:s text:c="72"/>PROYECTO LIRIO: INNOVACIÓN</text:p>
      <text:p text:style-name="Text"> <text:s text:c="72"/>TECNOLÓGICA PARA LA</text:p>
      <text:p text:style-name="Text"> <text:s text:c="72"/>AUTONOMÍA Y BIENESTAR DE</text:p>
      <text:p text:style-name="Text"> <text:s text:c="34"/>ASOCIACION CENTRO DE <text:s text:c="17"/>LAS PERSONAS MAYORES EN</text:p>
      <text:p text:style-name="Text"> <text:s text:c="17"/>IRPF2024010224 <text:s text:c="2"/>DIA CASA HORTENSIA <text:s text:c="7"/>G02905461 <text:s text:c="2"/>GRAN CANARIA <text:s text:c="14"/>Presenta reformulación</text:p>
      <text:p text:style-name="Text"> <text:s text:c="72"/>YOGA ADAPTADO A PERSONAS</text:p>
      <text:p text:style-name="Text"> <text:s text:c="17"/>IRPF2024010242 <text:s text:c="2"/>FUNDACION GERON <text:s text:c="10"/>G41656109 <text:s text:c="2"/>MAYORES DEPENDIENTES. <text:s text:c="5"/>Presenta reformulación</text:p>
      <text:p text:style-name="Text"> <text:s text:c="72"/>INTERVENCIONES ASISTIDAS</text:p>
      <text:p text:style-name="Text"> <text:s text:c="72"/>POR ANIMALES EN PERSONAS</text:p>
      <text:p text:style-name="Text"> <text:s text:c="17"/>IRPF2024010264 <text:s text:c="2"/>FUNDACION GERON <text:s text:c="10"/>G41656109 <text:s text:c="2"/>DEPENDIENTES <text:s text:c="14"/>Presenta reformulación</text:p>
      <text:p text:style-name="Text"> <text:s text:c="34"/>ASOCIACION SALUD</text:p>
      <text:p text:style-name="Text"> <text:s text:c="17"/>IRPF2024010272 <text:s text:c="2"/>MENTAL EL CRIBO <text:s text:c="10"/>G35316926 <text:s text:c="2"/>RESPIRO FAMILIAR <text:s text:c="16"/>Presenta reformulación</text:p>
      <text:p text:style-name="Text"> <text:s text:c="72"/>PERSONAS MAYORES</text:p>
      <text:p text:style-name="Text"> <text:s text:c="17"/>IRPF2024010278 <text:s text:c="2"/>FUNDACION GERON <text:s text:c="7"/>G41656109 <text:s text:c="5"/>DEPENDIENTES CONECTADAS <text:s text:c="9"/>Presenta reformulación</text:p>
      <text:p text:style-name="Text"> <text:s text:c="34"/>ASOCIACION FAMILIARES</text:p>
      <text:p text:style-name="Text"> <text:s text:c="34"/>ENFERMOS ALZHEIMER Y</text:p>
      <text:p text:style-name="Text"> <text:s text:c="34"/>OTRAS DEMENCIAS DE LA <text:s text:c="16"/>SIVO: Apoyo a Familias Afectadas</text:p>
      <text:p text:style-name="Text"> <text:s text:c="17"/>IRPF2024010288 <text:s text:c="2"/>PALMA <text:s text:c="17"/>G38559134 <text:s text:c="5"/>por Demencia en La Palma <text:s text:c="8"/>Presenta reformulación</text:p>
      <text:p text:style-name="Text"> <text:s text:c="34"/>ASOCIACION CUIDADORAS</text:p>
      <text:p text:style-name="Text"> <text:s text:c="34"/>FAMILIARES Y AMIG@S DE</text:p>
      <text:p text:style-name="Text"> <text:s text:c="17"/>IRPF2024010332 <text:s text:c="2"/>PERSONAS CON ALZEIMER G38877312 <text:s text:c="6"/>VIDA SOBRE RUEDAS <text:s text:c="15"/>Presenta reformulación</text:p>
      <text:p text:style-name="Text"> <text:s text:c="34"/>ASOCIACION CUIDADORAS</text:p>
      <text:p text:style-name="Text"> <text:s text:c="34"/>FAMILIARES Y AMIG@S DE</text:p>
      <text:p text:style-name="Text"> <text:s text:c="17"/>IRPF2024010342 <text:s text:c="2"/>PERSONAS CON ALZEIMER G38877312 <text:s text:c="6"/>TREN DE LA FELICIDAD <text:s text:c="12"/>Presenta reformulación</text:p>
      <text:p text:style-name="Text"> <text:s text:c="34"/>ASOCIACION CUIDADORAS</text:p>
      <text:p text:style-name="Text"> <text:s text:c="34"/>FAMILIARES Y AMIG@S DE <text:s text:c="15"/>INNOVACIÓN DIGITAL EN LOS</text:p>
      <text:p text:style-name="Text"> <text:s text:c="17"/>IRPF2024010352 <text:s text:c="2"/>PERSONAS CON ALZEIMER G38877312 <text:s text:c="6"/>CUIDADOS <text:s text:c="24"/>Presenta reformulación</text:p>
      <text:p text:style-name="Text"> <text:s text:c="34"/>ASOCIACION ESPAÑOLA <text:s text:c="18"/>Atención integral a la mujer con</text:p>
      <text:p text:style-name="Text"> <text:s text:c="17"/>IRPF2024010455 <text:s text:c="2"/>CONTRA EL CANCER <text:s text:c="6"/>G28197564 <text:s text:c="5"/>cáncer <text:s text:c="26"/>Presenta reformulación</text:p>
      <text:p text:style-name="Text"> <text:s text:c="72"/>Apoyo a familias con personas</text:p>
      <text:p text:style-name="Text"> <text:s text:c="34"/>ASOCIACION ESPAÑOLA <text:s text:c="18"/>mayores a su cargo con cáncer en</text:p>
      <text:p text:style-name="Text"> <text:s text:c="17"/>IRPF2024010488 <text:s text:c="2"/>CONTRA EL CANCER <text:s text:c="5"/>G28197564 <text:s text:c="6"/>fase avanzada <text:s text:c="19"/>Presenta reformulación</text:p>
      <text:p text:style-name="Text"> <text:s text:c="34"/>ASOCIACION QUIERO SER</text:p>
      <text:p text:style-name="Text"> <text:s text:c="17"/>IRPF2024010495 <text:s text:c="2"/>COMO TU, AYUDAME <text:s text:c="5"/>G38346854 <text:s text:c="6"/>"Quiero Respirar" <text:s text:c="15"/>Presenta reformulación</text:p>
      <text:p text:style-name="Text"> <text:s text:c="34"/>ASOCIACION QUIERO SER</text:p>
      <text:p text:style-name="Text"> <text:s text:c="17"/>IRPF2024010499 <text:s text:c="2"/>COMO TU, AYUDAME <text:s text:c="5"/>G38346854 <text:s text:c="6"/>"Pensar en mi" <text:s text:c="18"/>Presenta reformulación</text:p>
      <text:p text:style-name="Text"> </text:p>
      <text:p text:style-name="Text"> </text:p>
      <text:p text:style-name="Text"> </text:p>
      <text:p text:style-name="Text"> </text:p>
      <text:p text:style-name="Text"> <text:s text:c="17"/>Línea 7. Apoyo a la inclusión social y laboral de las personas con discapacidad</text:p>
      <text:p text:style-name="Text"> </text:p>
      <text:p text:style-name="Text"> </text:p>
      <text:p text:style-name="Text"> <text:s text:c="107"/>ACTUACIÓN DE LA</text:p>
      <text:p text:style-name="Text"> <text:s text:c="20"/>EXPEDIENTE <text:s text:c="10"/>ENTIDAD <text:s text:c="13"/>CIF <text:s text:c="9"/>NOMBRE DEL PROYECTO <text:s text:c="16"/>ENTIDAD</text:p>
      <text:p text:style-name="Text"> <text:s text:c="34"/>ASOCIACION MI HIJO Y YO</text:p>
      <text:p text:style-name="Text"> <text:s text:c="34"/>PSICOLOGAS EN EL <text:s text:c="54"/>No se instó a reformular</text:p>
      <text:p text:style-name="Text"> <text:s text:c="34"/>HOGAR PARA LAS FAMILIA <text:s text:c="15"/>PROYECTO ATCOE CANARIAS <text:s text:c="9"/>por lo que no procede</text:p>
      <text:p text:style-name="Text"> <text:s text:c="17"/>IRPF2024010009 <text:s text:c="2"/>CON TGD <text:s text:c="16"/>G76201219 <text:s text:c="4"/>2025 <text:s text:c="28"/>actuación</text:p>
      <text:p text:style-name="Text"> <text:s text:c="34"/>ASOCIACION MI HIJO Y YO</text:p>
      <text:p text:style-name="Text"> <text:s text:c="34"/>PSICOLOGAS EN EL <text:s text:c="54"/>No se instó a reformular</text:p>
      <text:p text:style-name="Text"> <text:s text:c="34"/>HOGAR PARA LAS FAMILIA <text:s text:c="48"/>por lo que no procede</text:p>
      <text:p text:style-name="Text"> <text:s text:c="17"/>IRPF2024010011 <text:s text:c="2"/>CON TGD <text:s text:c="16"/>G76201219 <text:s text:c="4"/>PROYECTO ATCOE HOGAR <text:s text:c="12"/>actuación</text:p>
      <text:p text:style-name="Text"> <text:s text:c="34"/>ASOCIACION MI HIJO Y YO</text:p>
      <text:p text:style-name="Text"> <text:s text:c="34"/>PSICOLOGAS EN EL <text:s text:c="54"/>No se instó a reformular</text:p>
      <text:p text:style-name="Text"> <text:s text:c="34"/>HOGAR PARA LAS FAMILIA <text:s text:c="48"/>por lo que no procede</text:p>
      <text:p text:style-name="Text"> <text:s text:c="17"/>IRPF2024010012 <text:s text:c="2"/>CON TGD <text:s text:c="16"/>G76201219 <text:s text:c="4"/>PLAN APYED 2025 <text:s text:c="17"/>actuación</text:p>
      <text:p text:style-name="Text"> <text:s text:c="105"/>No se instó a reformular</text:p>
      <text:p text:style-name="Text"> <text:s text:c="34"/>ASOCIACION BIENESTAR <text:s text:c="17"/>"INTERCAMBIO: Enséñame tus <text:s text:c="6"/>por lo que no procede</text:p>
      <text:p text:style-name="Text"> <text:s text:c="17"/>IRPF2024010015 <text:s text:c="2"/>AMBIENTAL <text:s text:c="16"/>G76557099 <text:s text:c="2"/>capacidades" <text:s text:c="20"/>actuación</text:p>
      <text:p text:style-name="Text"> <text:s text:c="34"/>ASOCIACION PARKINSON <text:s text:c="50"/>No se instó a reformular</text:p>
      <text:p text:style-name="Text"> <text:s text:c="34"/>GRAN CANARIA Y <text:s text:c="56"/>por lo que no procede</text:p>
      <text:p text:style-name="Text"> <text:s text:c="17"/>IRPF2024010027 <text:s text:c="2"/>PATOLOGIAS AFINES <text:s text:c="8"/>G35414903 <text:s text:c="2"/>Función Rehabilitadora <text:s text:c="10"/>actuación</text:p>
      <text:p text:style-name="Text"> <text:s text:c="34"/>ASOCIACION PARKINSON <text:s text:c="50"/>No se instó a reformular</text:p>
      <text:p text:style-name="Text"> <text:s text:c="34"/>GRAN CANARIA Y <text:s text:c="56"/>por lo que no procede</text:p>
      <text:p text:style-name="Text"> <text:s text:c="17"/>IRPF2024010029 <text:s text:c="2"/>PATOLOGÍAS AFINES <text:s text:c="8"/>G35414903 <text:s text:c="2"/>Moviéndonos por el Bienestar <text:s text:c="4"/>actuación</text:p>
      <text:p text:style-name="Text"> <text:s text:c="34"/>ASOCIACION DE</text:p>
      <text:p text:style-name="Text"> <text:s text:c="34"/>PERSONAS CON</text:p>
      <text:p text:style-name="Text"> <text:s text:c="34"/>DISCAPACIDAD <text:s text:c="58"/>No se instó a reformular</text:p>
      <text:p text:style-name="Text"> <text:s text:c="34"/>INTELECTUAL DE LAS <text:s text:c="52"/>por lo que no procede</text:p>
      <text:p text:style-name="Text"> <text:s text:c="17"/>IRPF2024010032 <text:s text:c="2"/>PALMAS APROSU <text:s text:c="12"/>G35029065 <text:s text:c="2"/>Yo sumo en comunidad <text:s text:c="12"/>actuación</text:p>
      <text:p text:style-name="Text"> </text:p>
      <text:p text:style-name="Text"> </text:p>
      <text:p text:style-name="Text"> <text:s text:c="126"/>11</text:p>
      <text:p text:style-name="Text"> </text:p>
      <text:p text:style-name="Text"> </text:p>
      <text:p text:style-name="Text"> </text:p>
      <text:p text:style-name="Text"> </text:p>
      <text:p text:style-name="Text">Este documento incorpora firma electrónica reconocida de acuerdo a la Ley 6/2020, de 11 de noviembre de los servicios electrónicos de confianza</text:p>
      <text:p text:style-name="Text">Permite la verificación de la integridad de esta copia del documento electrónico en la dirección:</text:p>
      <text:p text:style-name="Text">https://sede.gobiernodecanarias.org/sede/verifica_doc</text:p>
      <text:p text:style-name="Text">Este documento es una copia electrónica auténtica</text:p>
      <text:p text:style-name="Text">Firmado por: María Candelaria Delgado Toledo <text:s text:c="71"/>Fecha: 11/12/2025 14:35:40</text:p>
      <text:p text:style-name="Text">En calidad de: Consejera de Bienestar Social, Igualdad, Juventud, Infancia y Familias</text:p>
      <text:p text:style-name="Text"> <text:s text:c="129"/>Pagina: 11/52</text:p>
      <text:p text:style-name="Text"> </text:p>
      <text:p text:style-name="Text"> </text:p>
      <text:p text:style-name="Text"> <text:s text:c="26"/>RP012-3KAyvOZfXV9Jze1+wxSjmTCLKIR1LKiB</text:p>
      <text:p text:style-name="Text"> <text:s text:c="37"/>ORDEN - Nº: 1308 / 2025 - Libro: 657 - Fecha: 11/12/2025 14:35:40</text:p>
      <text:p text:style-name="Break"/>
      <text:p text:style-name="Text"> <text:s text:c="110"/>ACTUACIÓN DE LA</text:p>
      <text:p text:style-name="Text"> <text:s text:c="20"/>EXPEDIENTE <text:s text:c="11"/>ENTIDAD <text:s text:c="11"/>CIF <text:s text:c="10"/>NOMBRE DEL PROYECTO <text:s text:c="19"/>ENTIDAD</text:p>
      <text:p text:style-name="Text"> <text:s text:c="34"/>FUNDACION CANARIA</text:p>
      <text:p text:style-name="Text"> <text:s text:c="34"/>PARA LAS PERSONAS CON <text:s text:c="52"/>No se instó a reformular</text:p>
      <text:p text:style-name="Text"> <text:s text:c="34"/>SORDERA Y SUS FAMILIAS <text:s text:c="15"/>Servicio de Información, Valoración por lo que no procede</text:p>
      <text:p text:style-name="Text"> <text:s text:c="17"/>IRPF2024010038 <text:s text:c="2"/>FUNCASOR <text:s text:c="14"/>G38298766 <text:s text:c="5"/>y Orientación - SIVO <text:s text:c="15"/>actuación</text:p>
      <text:p text:style-name="Text"> <text:s text:c="34"/>FUNDACION CANARIA</text:p>
      <text:p text:style-name="Text"> <text:s text:c="34"/>PARA LAS PERSONAS CON <text:s text:c="52"/>No se instó a reformular</text:p>
      <text:p text:style-name="Text"> <text:s text:c="34"/>SORDERA Y SUS FAMILIAS <text:s text:c="15"/>RED DE INTERVENCIÓN <text:s text:c="16"/>por lo que no procede</text:p>
      <text:p text:style-name="Text"> <text:s text:c="17"/>IRPF2024010040 <text:s text:c="2"/>FUNCASOR <text:s text:c="14"/>G38298766 <text:s text:c="5"/>LOGOPÉDICA (RILO) <text:s text:c="18"/>actuación</text:p>
      <text:p text:style-name="Text"> <text:s text:c="72"/>Atencion Integral para las personas</text:p>
      <text:p text:style-name="Text"> <text:s text:c="34"/>ASOCIACION PAH DESC <text:s text:c="18"/>sordas que facilite su autonomía en</text:p>
      <text:p text:style-name="Text"> <text:s text:c="17"/>IRPF2024010053 <text:s text:c="2"/>CANARIAS <text:s text:c="17"/>G76191535 <text:s text:c="2"/>la sociedad <text:s text:c="24"/>Presenta reformulación</text:p>
      <text:p text:style-name="Text"> <text:s text:c="72"/>TENERIFE HOSPITAL SAN JUAN</text:p>
      <text:p text:style-name="Text"> <text:s text:c="72"/>DE DIOS DE TENERIFE CIF</text:p>
      <text:p text:style-name="Text"> <text:s text:c="72"/>R3800019F “Atención Integral para No se instó a reformular</text:p>
      <text:p text:style-name="Text"> <text:s text:c="72"/>la Promoción de Autonomía <text:s text:c="10"/>por lo que no procede</text:p>
      <text:p text:style-name="Text"> <text:s text:c="17"/>IRPF2024010063 <text:s text:c="2"/>FUNDACION JUAN CIUDAD G78519303 <text:s text:c="6"/>Personal” <text:s text:c="26"/>actuación</text:p>
      <text:p text:style-name="Text"> <text:s text:c="72"/>TENERIFEHOSPITAL SAN JUAN No se instó a reformular</text:p>
      <text:p text:style-name="Text"> <text:s text:c="72"/>DE DIOSDE TENERIFE CIF <text:s text:c="13"/>por lo que no procede</text:p>
      <text:p text:style-name="Text"> <text:s text:c="17"/>IRPF2024010064 <text:s text:c="2"/>FUNDACION JUAN CIUDAD <text:s text:c="4"/>G78519303 <text:s text:c="2"/>R3800019F MECAPACITA <text:s text:c="15"/>actuación</text:p>
      <text:p text:style-name="Text"> <text:s text:c="34"/>ASOCIACION DE FAMILIAS</text:p>
      <text:p text:style-name="Text"> <text:s text:c="34"/>DE PERSONAS CON <text:s text:c="22"/>Atención Integral a Personas con</text:p>
      <text:p text:style-name="Text"> <text:s text:c="17"/>IRPF2024010067 <text:s text:c="2"/>AUTISMO DE LAS PALMAS <text:s text:c="4"/>G35042977 <text:s text:c="2"/>TEA <text:s text:c="32"/>Presenta reformulación</text:p>
      <text:p text:style-name="Text"> <text:s text:c="34"/>FUNDACION CANARIA</text:p>
      <text:p text:style-name="Text"> <text:s text:c="34"/>PARA LAS PERSONAS CON <text:s text:c="52"/>No se instó a reformular</text:p>
      <text:p text:style-name="Text"> <text:s text:c="34"/>SORDERA Y SUS FAMILIAS <text:s text:c="51"/>por lo que no procede</text:p>
      <text:p text:style-name="Text"> <text:s text:c="17"/>IRPF2024010075 <text:s text:c="2"/>FUNCASOR <text:s text:c="17"/>G38298766 <text:s text:c="2"/>EMPLEA-T <text:s text:c="27"/>actuación</text:p>
      <text:p text:style-name="Text"> <text:s text:c="34"/>ASOCIACION</text:p>
      <text:p text:style-name="Text"> <text:s text:c="34"/>COORDINADORA DE</text:p>
      <text:p text:style-name="Text"> <text:s text:c="34"/>PERSONAS CON <text:s text:c="57"/>No se instó a reformular</text:p>
      <text:p text:style-name="Text"> <text:s text:c="34"/>DISCAPACIDAD FÍSICA DE <text:s text:c="15"/>Promoción de la autonomía <text:s text:c="6"/>por lo que no procede</text:p>
      <text:p text:style-name="Text"> <text:s text:c="17"/>IRPF2024010088 <text:s text:c="2"/>CANARIAS <text:s text:c="17"/>G38027264 <text:s text:c="2"/>personal <text:s text:c="23"/>actuación</text:p>
      <text:p text:style-name="Text"> <text:s text:c="72"/>"Avanzando junt@s". Promoción</text:p>
      <text:p text:style-name="Text"> <text:s text:c="34"/>ASOCIACION DE AYUDA A <text:s text:c="16"/>de la autonomía personal y</text:p>
      <text:p text:style-name="Text"> <text:s text:c="34"/>PERSONAS CON <text:s text:c="25"/>acompañamiento activoa personas No se instó a reformular</text:p>
      <text:p text:style-name="Text"> <text:s text:c="34"/>DEPENDENCIA EN <text:s text:c="23"/>con discapacidad por TP y sus <text:s text:c="2"/>por lo que no procede</text:p>
      <text:p text:style-name="Text"> <text:s text:c="17"/>IRPF2024010092 <text:s text:c="2"/>CANARIAS <text:s text:c="17"/>G76604842 <text:s text:c="2"/>familias <text:s text:c="23"/>actuación</text:p>
      <text:p text:style-name="Text"> <text:s text:c="104"/>No se instó a reformular</text:p>
      <text:p text:style-name="Text"> <text:s text:c="104"/>por lo que no procede</text:p>
      <text:p text:style-name="Text"> <text:s text:c="17"/>IRPF2024010097 <text:s text:c="2"/>FUNDACION ADECCO <text:s text:c="9"/>G82382987 <text:s text:c="2"/>Contigo al Empleo <text:s text:c="14"/>actuación</text:p>
      <text:p text:style-name="Text"> <text:s text:c="72"/>"LAS PALMAS DE GRAN</text:p>
      <text:p text:style-name="Text"> <text:s text:c="72"/>CANARIA - CIUDAD SAN JUAN <text:s text:c="6"/>No se instó a reformular</text:p>
      <text:p text:style-name="Text"> <text:s text:c="72"/>DE DIOS - CIF : R3500084C - <text:s text:c="4"/>por lo que no procede</text:p>
      <text:p text:style-name="Text"> <text:s text:c="17"/>IRPF2024010112 <text:s text:c="2"/>FUNDACION JUAN CIUDAD G78519303 <text:s text:c="6"/>MECAPACITA" <text:s text:c="20"/>actuación</text:p>
      <text:p text:style-name="Text"> <text:s text:c="34"/>ASOCIACION</text:p>
      <text:p text:style-name="Text"> <text:s text:c="34"/>COORDINADORA DE</text:p>
      <text:p text:style-name="Text"> <text:s text:c="34"/>PERSONAS CON <text:s text:c="61"/>No se instó a reformular</text:p>
      <text:p text:style-name="Text"> <text:s text:c="34"/>DISCAPACIDAD FÍSICA DE <text:s text:c="15"/>ANÁLISIS DEL IMPACTO DE LA <text:s text:c="9"/>por lo que no procede</text:p>
      <text:p text:style-name="Text"> <text:s text:c="17"/>IRPF2024010117 <text:s text:c="2"/>CANARIAS <text:s text:c="14"/>G38027264 <text:s text:c="5"/>TELEASISTENCIA AVANZADA <text:s text:c="12"/>actuación</text:p>
      <text:p text:style-name="Text"> <text:s text:c="72"/>Integra Canarias: Formación digital</text:p>
      <text:p text:style-name="Text"> <text:s text:c="34"/>FUNDACION <text:s text:c="28"/>para inserción sociolaboral de</text:p>
      <text:p text:style-name="Text"> <text:s text:c="17"/>IRPF2024010153 <text:s text:c="2"/>CIBERVOLUNTARIOS <text:s text:c="9"/>G84410158 <text:s text:c="2"/>personas con discapacidad <text:s text:c="10"/>Presenta reformulación</text:p>
      <text:p text:style-name="Text"> <text:s text:c="72"/>Atención Familiar y Promoción de</text:p>
      <text:p text:style-name="Text"> <text:s text:c="34"/>ASOCIACION SALUD <text:s text:c="21"/>la Inclusión Social dePersonas con No presentó</text:p>
      <text:p text:style-name="Text"> <text:s text:c="17"/>IRPF2024010154 <text:s text:c="2"/>MENTAL LA PALMA <text:s text:c="10"/>G38535423 <text:s text:c="2"/>Discapacidad Psicosocial. <text:s text:c="10"/>reformulación</text:p>
      <text:p text:style-name="Text"> <text:s text:c="108"/>No se instó a reformular</text:p>
      <text:p text:style-name="Text"> <text:s text:c="34"/>ASOCIACION AFES SALUD <text:s text:c="52"/>por lo que no procede</text:p>
      <text:p text:style-name="Text"> <text:s text:c="17"/>IRPF2024010180 <text:s text:c="2"/>MENTAL <text:s text:c="16"/>G38065801 <text:s text:c="5"/>Atención social en salud mental <text:s text:c="4"/>actuación</text:p>
      <text:p text:style-name="Text"> <text:s text:c="34"/>FEDERACION DE</text:p>
      <text:p text:style-name="Text"> <text:s text:c="34"/>ASOCIACIONES DE</text:p>
      <text:p text:style-name="Text"> <text:s text:c="34"/>PERSONAS CON <text:s text:c="25"/>Proyecto de Autonomía Digital en</text:p>
      <text:p text:style-name="Text"> <text:s text:c="100"/>No se instó a reformular</text:p>
      <text:p text:style-name="Text"> <text:s text:c="34"/>DISCAPACIDAD FISICA Y <text:s text:c="16"/>Acción para personas con <text:s text:c="3"/>por lo que no procede</text:p>
      <text:p text:style-name="Text"> <text:s text:c="17"/>IRPF2024010207 <text:s text:c="2"/>ORGANICA DE LAS PALMAS G35327204 <text:s text:c="5"/>discapacidad, Proyecto ADA <text:s text:c="1"/>actuación</text:p>
      <text:p text:style-name="Text"> <text:s text:c="34"/>ASOCIACION DE <text:s text:c="52"/>No se instó a reformular</text:p>
      <text:p text:style-name="Text"> <text:s text:c="34"/>ENTIDADES PLENA <text:s text:c="50"/>por lo que no procede</text:p>
      <text:p text:style-name="Text"> <text:s text:c="17"/>IRPF2024010228 <text:s text:c="2"/>INCLUSION CANARIAS <text:s text:c="4"/>G35083112 <text:s text:c="5"/>Apoyo a Familiares <text:s text:c="9"/>actuación</text:p>
      <text:p text:style-name="Text"> <text:s text:c="100"/>No se instó a reformular</text:p>
      <text:p text:style-name="Text"> <text:s text:c="34"/>ALDEAS INFANTILES SOS <text:s text:c="44"/>por lo que no procede</text:p>
      <text:p text:style-name="Text"> <text:s text:c="17"/>IRPF2024010240 <text:s text:c="2"/>DE ESPAÑA <text:s text:c="16"/>G28821254 <text:s text:c="2"/>"Especialmente Diferentes". actuación</text:p>
      <text:p text:style-name="Text"> <text:s text:c="17"/>IRPF2024010258 <text:s text:c="2"/>FUNDACION RANDSTAD <text:s text:c="7"/>G83844316 <text:s text:c="2"/>TODOS TENEMOS UN TALENTO : Presenta reformulación</text:p>
      <text:p text:style-name="Text"> <text:s text:c="72"/>ITINERARIOS</text:p>
      <text:p text:style-name="Text"> <text:s text:c="72"/>PERSONALIZADOS DE</text:p>
      <text:p text:style-name="Text"> <text:s text:c="72"/>INSERCIÓN SOCIOLABORAL</text:p>
      <text:p text:style-name="Text"> <text:s text:c="72"/>PARA PERSONAS CON</text:p>
      <text:p text:style-name="Text"> </text:p>
      <text:p text:style-name="Text"> </text:p>
      <text:p text:style-name="Text"> <text:s text:c="129"/>12</text:p>
      <text:p text:style-name="Text"> </text:p>
      <text:p text:style-name="Text"> </text:p>
      <text:p text:style-name="Text"> </text:p>
      <text:p text:style-name="Text"> </text:p>
      <text:p text:style-name="Text">Este documento incorpora firma electrónica reconocida de acuerdo a la Ley 6/2020, de 11 de noviembre de los servicios electrónicos de confianza</text:p>
      <text:p text:style-name="Text">Permite la verificación de la integridad de esta copia del documento electrónico en la dirección:</text:p>
      <text:p text:style-name="Text">https://sede.gobiernodecanarias.org/sede/verifica_doc</text:p>
      <text:p text:style-name="Text">Este documento es una copia electrónica auténtica</text:p>
      <text:p text:style-name="Text">Firmado por: María Candelaria Delgado Toledo <text:s text:c="71"/>Fecha: 11/12/2025 14:35:40</text:p>
      <text:p text:style-name="Text">En calidad de: Consejera de Bienestar Social, Igualdad, Juventud, Infancia y Familias</text:p>
      <text:p text:style-name="Text"> <text:s text:c="129"/>Pagina: 12/52</text:p>
      <text:p text:style-name="Text"> </text:p>
      <text:p text:style-name="Text"> </text:p>
      <text:p text:style-name="Text"> <text:s text:c="26"/>RP012-3KAyvOZfXV9Jze1+wxSjmTCLKIR1LKiB</text:p>
      <text:p text:style-name="Text"> <text:s text:c="37"/>ORDEN - Nº: 1308 / 2025 - Libro: 657 - Fecha: 11/12/2025 14:35:40</text:p>
      <text:p text:style-name="Break"/>
      <text:p text:style-name="Text"> <text:s text:c="109"/>ACTUACIÓN DE LA</text:p>
      <text:p text:style-name="Text"> <text:s text:c="20"/>EXPEDIENTE <text:s text:c="12"/>ENTIDAD <text:s text:c="13"/>CIF <text:s text:c="9"/>NOMBRE DEL PROYECTO <text:s text:c="18"/>ENTIDAD</text:p>
      <text:p text:style-name="Text"> <text:s text:c="73"/>DIVERSIDAD FUNCIONAL</text:p>
      <text:p text:style-name="Text"> <text:s text:c="73"/>EMPODERAMIENTO DE LA</text:p>
      <text:p text:style-name="Text"> <text:s text:c="73"/>MUJER CON DIVERSIDAD</text:p>
      <text:p text:style-name="Text"> <text:s text:c="17"/>IRPF2024010266 <text:s text:c="2"/>FUNDACION RANDSTAD <text:s text:c="8"/>G83844316 <text:s text:c="2"/>FUNCIONAL <text:s text:c="24"/>Presenta reformulación</text:p>
      <text:p text:style-name="Text"> <text:s text:c="73"/>Atención integral a personas con</text:p>
      <text:p text:style-name="Text"> <text:s text:c="73"/>discapacidad intelectual y del</text:p>
      <text:p text:style-name="Text"> <text:s text:c="34"/>ASOCIACION DE <text:s text:c="25"/>desarrollo para la <text:s text:c="15"/>No se instó a reformular</text:p>
      <text:p text:style-name="Text"> <text:s text:c="34"/>ENTIDADES PLENA <text:s text:c="23"/>autonomíapersonal y la ciudadanía por lo que no procede</text:p>
      <text:p text:style-name="Text"> <text:s text:c="17"/>IRPF2024010267 <text:s text:c="2"/>INCLUSION CANARIAS <text:s text:c="4"/>G35083112 <text:s text:c="6"/>activa <text:s text:c="27"/>actuación</text:p>
      <text:p text:style-name="Text"> <text:s text:c="34"/>APANATE ASOCIACION</text:p>
      <text:p text:style-name="Text"> <text:s text:c="34"/>CANARIA DEL TRASTORNO <text:s text:c="56"/>No se instó a reformular</text:p>
      <text:p text:style-name="Text"> <text:s text:c="34"/>DEL ESPECTRO DEL <text:s text:c="61"/>por lo que no procede</text:p>
      <text:p text:style-name="Text"> <text:s text:c="17"/>IRPF2024010271 <text:s text:c="2"/>AUTISMO <text:s text:c="15"/>G38406997 <text:s text:c="6"/>Búsqueda de empleo APANATE <text:s text:c="12"/>actuación</text:p>
      <text:p text:style-name="Text"> <text:s text:c="34"/>APANATE ASOCIACION</text:p>
      <text:p text:style-name="Text"> <text:s text:c="34"/>CANARIA DEL TRASTORNO <text:s text:c="17"/>APANATE EN LA ATENCIÓN <text:s text:c="16"/>No se instó a reformular</text:p>
      <text:p text:style-name="Text"> <text:s text:c="34"/>DEL ESPECTRO DEL <text:s text:c="22"/>INTEGRAL CENTRADA EN LA <text:s text:c="15"/>por lo que no procede</text:p>
      <text:p text:style-name="Text"> <text:s text:c="17"/>IRPF2024010279 <text:s text:c="2"/>AUTISMO <text:s text:c="15"/>G38406997 <text:s text:c="6"/>PERSONA <text:s text:c="31"/>actuación</text:p>
      <text:p text:style-name="Text"> <text:s text:c="34"/>ASOCIACION DE PADRES <text:s text:c="57"/>No presentó</text:p>
      <text:p text:style-name="Text"> <text:s text:c="17"/>IRPF2024010285 <text:s text:c="2"/>OROBAL <text:s text:c="16"/>G38239497 <text:s text:c="6"/>OCIO INCLUSIVO DE VERANO <text:s text:c="14"/>reformulación</text:p>
      <text:p text:style-name="Text"> <text:s text:c="34"/>APANATE ASOCIACION</text:p>
      <text:p text:style-name="Text"> <text:s text:c="34"/>CANARIA DEL TRASTORNO <text:s text:c="56"/>No se instó a reformular</text:p>
      <text:p text:style-name="Text"> <text:s text:c="34"/>DEL ESPECTRO DEL <text:s text:c="61"/>por lo que no procede</text:p>
      <text:p text:style-name="Text"> <text:s text:c="17"/>IRPF2024010286 <text:s text:c="2"/>AUTISMO <text:s text:c="15"/>G38406997 <text:s text:c="6"/>ATENCIÓN FAMILIAR APANATE <text:s text:c="13"/>actuación</text:p>
      <text:p text:style-name="Text"> <text:s text:c="34"/>FUNDACION ONCE PARA LA <text:s text:c="16"/>ASISTENTE PERSONAL PARA</text:p>
      <text:p text:style-name="Text"> <text:s text:c="34"/>ATENCION DE PERSONAS <text:s text:c="18"/>PERSONAS CON</text:p>
      <text:p text:style-name="Text"> <text:s text:c="17"/>IRPF2024010307 <text:s text:c="2"/>CON SORDOCEGUERA <text:s text:c="6"/>G85167385 <text:s text:c="6"/>SORDOCEGUERA. <text:s text:c="23"/>Presenta reformulación</text:p>
      <text:p text:style-name="Text"> <text:s text:c="110"/>No se instó a reformular</text:p>
      <text:p text:style-name="Text"> <text:s text:c="34"/>ASOCIACION AFES SALUD <text:s text:c="17"/>Ícaro: atención a la salud mental de por lo que no procede</text:p>
      <text:p text:style-name="Text"> <text:s text:c="17"/>IRPF2024010339 <text:s text:c="2"/>MENTAL <text:s text:c="20"/>G38065801 <text:s text:c="2"/>personas privadas de libertad. <text:s text:c="6"/>actuación</text:p>
      <text:p text:style-name="Text"> <text:s text:c="110"/>No se instó a reformular</text:p>
      <text:p text:style-name="Text"> <text:s text:c="34"/>ASOCIACION SALUD <text:s text:c="59"/>por lo que no procede</text:p>
      <text:p text:style-name="Text"> <text:s text:c="17"/>IRPF2024010346 <text:s text:c="2"/>MENTAL ATELSAM <text:s text:c="12"/>G38344784 <text:s text:c="2"/>ARCO <text:s text:c="32"/>actuación</text:p>
      <text:p text:style-name="Text"> <text:s text:c="34"/>ASOCIACION DE</text:p>
      <text:p text:style-name="Text"> <text:s text:c="34"/>PERSONAS SORDAS DE</text:p>
      <text:p text:style-name="Text"> <text:s text:c="17"/>IRPF2024010370 <text:s text:c="2"/>TENERIFE <text:s text:c="18"/>G38321451 <text:s text:c="2"/>SERVICIO DE ATENCIÓN SOCIAL Presenta reformulación</text:p>
      <text:p text:style-name="Text"> <text:s text:c="73"/>SERVICIO INTEGRAL DE <text:s text:c="15"/>No se instó a reformular</text:p>
      <text:p text:style-name="Text"> <text:s text:c="73"/>ASISTENCIA PERSONAL DE <text:s text:c="13"/>por lo que no procede</text:p>
      <text:p text:style-name="Text"> <text:s text:c="17"/>IRPF2024010380 <text:s text:c="2"/>ASOCIACION ADEPSI <text:s text:c="9"/>G35068824 <text:s text:c="2"/>ADEPSI (S.I.A.P.A) <text:s text:c="17"/>actuación</text:p>
      <text:p text:style-name="Text"> <text:s text:c="73"/>Atención integral a personas con</text:p>
      <text:p text:style-name="Text"> <text:s text:c="34"/>ASOCIACION DE <text:s text:c="25"/>discapacidad intelectual y del <text:s text:c="5"/>No se instó a reformular</text:p>
      <text:p text:style-name="Text"> <text:s text:c="34"/>ENTIDADES PLENA <text:s text:c="23"/>desarrollo en situación de especial por lo que no procede</text:p>
      <text:p text:style-name="Text"> <text:s text:c="17"/>IRPF2024010383 <text:s text:c="2"/>INCLUSION CANARIAS <text:s text:c="8"/>G35083112 <text:s text:c="2"/>vulnerabilidad <text:s text:c="21"/>actuación</text:p>
      <text:p text:style-name="Text"> <text:s text:c="73"/>Sabina: abordaje integral del</text:p>
      <text:p text:style-name="Text"> <text:s text:c="73"/>proceso de envejecimiento en</text:p>
      <text:p text:style-name="Text"> <text:s text:c="73"/>salud mental a través de la <text:s text:c="8"/>No se instó a reformular</text:p>
      <text:p text:style-name="Text"> <text:s text:c="34"/>ASOCIACION SALUD <text:s text:c="22"/>intervención en el Centro de Día <text:s text:c="3"/>por lo que no procede</text:p>
      <text:p text:style-name="Text"> <text:s text:c="17"/>IRPF2024010387 <text:s text:c="2"/>MENTAL ATELSAM <text:s text:c="12"/>G38344784 <text:s text:c="2"/>Tajinaste. <text:s text:c="25"/>actuación</text:p>
      <text:p text:style-name="Text"> <text:s text:c="34"/>ASOCIACION AFAMCA -</text:p>
      <text:p text:style-name="Text"> <text:s text:c="34"/>TENERIFE (ASOCIACION</text:p>
      <text:p text:style-name="Text"> <text:s text:c="17"/>IRPF2024010397 <text:s text:c="2"/>DE LA FAMILIA CANARIA) <text:s text:c="4"/>G76805274 <text:s text:c="2"/>SILSE AFAMCA <text:s text:c="26"/>Presenta reformulación</text:p>
      <text:p text:style-name="Text"> <text:s text:c="34"/>ENVERA ASOCIACION DE</text:p>
      <text:p text:style-name="Text"> <text:s text:c="34"/>EMPLEADOS DE IBERIA <text:s text:c="58"/>No se instó a reformular</text:p>
      <text:p text:style-name="Text"> <text:s text:c="34"/>PADRES DE PERSONAS <text:s text:c="20"/>CLICK_ENVERA. Turno para <text:s text:c="14"/>por lo que no procede</text:p>
      <text:p text:style-name="Text"> <text:s text:c="17"/>IRPF2024010408 <text:s text:c="2"/>CON DISCAPACIDAD <text:s text:c="10"/>G28641116 <text:s text:c="2"/>acceder al Mundo Laboral <text:s text:c="14"/>actuación</text:p>
      <text:p text:style-name="Text"> <text:s text:c="34"/>FUNDACION TUTELAR <text:s text:c="21"/>Servicio de Atención a la Familia. <text:s text:c="4"/>No se instó a reformular</text:p>
      <text:p text:style-name="Text"> <text:s text:c="34"/>CANARIA SONSOLES <text:s text:c="22"/>Información y orientación jurídica y <text:s text:c="2"/>por lo que no procede</text:p>
      <text:p text:style-name="Text"> <text:s text:c="17"/>IRPF2024010409 <text:s text:c="2"/>SORIANO BUGNION <text:s text:c="11"/>G38743308 <text:s text:c="2"/>social <text:s text:c="32"/>actuación</text:p>
      <text:p text:style-name="Text"> <text:s text:c="73"/>Promoción de la salud mental y <text:s text:c="8"/>No se instó a reformular</text:p>
      <text:p text:style-name="Text"> <text:s text:c="34"/>FEDERACION SALUD <text:s text:c="22"/>prevención de la exclusión en <text:s text:c="9"/>por lo que no procede</text:p>
      <text:p text:style-name="Text"> <text:s text:c="17"/>IRPF2024010416 <text:s text:c="2"/>MENTAL CANARIAS <text:s text:c="11"/>G38644571 <text:s text:c="2"/>Canarias. <text:s text:c="29"/>actuación</text:p>
      <text:p text:style-name="Text"> <text:s text:c="34"/>ASOCIACION DE</text:p>
      <text:p text:style-name="Text"> <text:s text:c="34"/>PERSONAS CON</text:p>
      <text:p text:style-name="Text"> <text:s text:c="34"/>DISCAPACIDAD VISUAL ,</text:p>
      <text:p text:style-name="Text"> <text:s text:c="34"/>AUDITIVODITIVA, FISICA Y <text:s text:c="53"/>No presentó</text:p>
      <text:p text:style-name="Text"> <text:s text:c="17"/>IRPF2024010420 <text:s text:c="2"/>PSIQUICA ADIVIA <text:s text:c="11"/>G76289586 <text:s text:c="2"/>ESCUELA DE FAMILIAS <text:s text:c="19"/>reformulación</text:p>
      <text:p text:style-name="Text"> <text:s text:c="112"/>No se instó a reformular</text:p>
      <text:p text:style-name="Text"> <text:s text:c="112"/>por lo que no procede</text:p>
      <text:p text:style-name="Text"> <text:s text:c="17"/>IRPF2024010422 <text:s text:c="2"/>ASOCIACION ADEPSI <text:s text:c="9"/>G35068824 <text:s text:c="2"/>BRÚJULA <text:s text:c="31"/>actuación</text:p>
      <text:p text:style-name="Text"> <text:s text:c="34"/>ASOCIACION SOCIAL <text:s text:c="60"/>No se instó a reformular</text:p>
      <text:p text:style-name="Text"> <text:s text:c="34"/>COMPARTIENDO METAS - <text:s text:c="57"/>por lo que no procede</text:p>
      <text:p text:style-name="Text"> <text:s text:c="17"/>IRPF2024010425 <text:s text:c="2"/>ACM <text:s text:c="23"/>G05431119 <text:s text:c="2"/>CONTAMOS CONTIGO <text:s text:c="22"/>actuación</text:p>
      <text:p text:style-name="Text"> <text:s text:c="17"/>IRPF2024010438 <text:s text:c="2"/>FUNDACION TUTELAR <text:s text:c="9"/>G38743308 <text:s text:c="2"/>El hogar que sueño: Apoyos para <text:s text:c="7"/>No se instó a reformular</text:p>
      <text:p text:style-name="Text"> <text:s text:c="34"/>CANARIA SONSOLES <text:s text:c="22"/>la vida independiente de las <text:s text:c="10"/>por lo que no procede</text:p>
      <text:p text:style-name="Text"> </text:p>
      <text:p text:style-name="Text"> </text:p>
      <text:p text:style-name="Text"> <text:s text:c="133"/>13</text:p>
      <text:p text:style-name="Text"> </text:p>
      <text:p text:style-name="Text"> </text:p>
      <text:p text:style-name="Text"> </text:p>
      <text:p text:style-name="Text"> </text:p>
      <text:p text:style-name="Text">Este documento incorpora firma electrónica reconocida de acuerdo a la Ley 6/2020, de 11 de noviembre de los servicios electrónicos de confianza</text:p>
      <text:p text:style-name="Text">Permite la verificación de la integridad de esta copia del documento electrónico en la dirección:</text:p>
      <text:p text:style-name="Text">https://sede.gobiernodecanarias.org/sede/verifica_doc</text:p>
      <text:p text:style-name="Text">Este documento es una copia electrónica auténtica</text:p>
      <text:p text:style-name="Text">Firmado por: María Candelaria Delgado Toledo <text:s text:c="71"/>Fecha: 11/12/2025 14:35:40</text:p>
      <text:p text:style-name="Text">En calidad de: Consejera de Bienestar Social, Igualdad, Juventud, Infancia y Familias</text:p>
      <text:p text:style-name="Text"> <text:s text:c="129"/>Pagina: 13/52</text:p>
      <text:p text:style-name="Text"> </text:p>
      <text:p text:style-name="Text"> </text:p>
      <text:p text:style-name="Text"> <text:s text:c="26"/>RP012-3KAyvOZfXV9Jze1+wxSjmTCLKIR1LKiB</text:p>
      <text:p text:style-name="Text"> <text:s text:c="37"/>ORDEN - Nº: 1308 / 2025 - Libro: 657 - Fecha: 11/12/2025 14:35:40</text:p>
      <text:p text:style-name="Break"/>
      <text:p text:style-name="Text"> <text:s text:c="110"/>ACTUACIÓN DE LA</text:p>
      <text:p text:style-name="Text"> <text:s text:c="20"/>EXPEDIENTE <text:s text:c="12"/>ENTIDAD <text:s text:c="13"/>CIF <text:s text:c="8"/>NOMBRE DEL PROYECTO <text:s text:c="18"/>ENTIDAD</text:p>
      <text:p text:style-name="Text"> <text:s text:c="72"/>personas con discapacidad</text:p>
      <text:p text:style-name="Text"> <text:s text:c="34"/>SORIANO BUGNION <text:s text:c="22"/>intelectual <text:s text:c="25"/>actuación</text:p>
      <text:p text:style-name="Text"> <text:s text:c="34"/>FEDERACION DE ASOC DE <text:s text:c="53"/>No se instó a reformular</text:p>
      <text:p text:style-name="Text"> <text:s text:c="34"/>SORDOS DE LAS ISLAS <text:s text:c="18"/>Agente de Desarrollo de la <text:s text:c="10"/>por lo que no procede</text:p>
      <text:p text:style-name="Text"> <text:s text:c="17"/>IRPF2024010449 <text:s text:c="2"/>CANARIAS <text:s text:c="13"/>G38438750 <text:s text:c="6"/>Comunidad Sorda - ADECOSOR. <text:s text:c="9"/>actuación</text:p>
      <text:p text:style-name="Text"> <text:s text:c="109"/>No se instó a reformular</text:p>
      <text:p text:style-name="Text"> <text:s text:c="34"/>ASOCIACION AFES SALUD <text:s text:c="16"/>Servicio de inserción sociolaboral <text:s text:c="2"/>por lo que no procede</text:p>
      <text:p text:style-name="Text"> <text:s text:c="17"/>IRPF2024010460 <text:s text:c="2"/>MENTAL <text:s text:c="16"/>G38065801 <text:s text:c="5"/>en salud mental <text:s text:c="21"/>actuación</text:p>
      <text:p text:style-name="Text"> <text:s text:c="34"/>ASOCIACION DE</text:p>
      <text:p text:style-name="Text"> <text:s text:c="34"/>PERSONAS SORDAS DE</text:p>
      <text:p text:style-name="Text"> <text:s text:c="17"/>IRPF2024010464 <text:s text:c="2"/>TENERIFE <text:s text:c="14"/>G38321451 <text:s text:c="5"/>Accediendo a la Información <text:s text:c="9"/>Presenta reformulación</text:p>
      <text:p text:style-name="Text"> <text:s text:c="34"/>FEDERACION DE ASOC DE <text:s text:c="53"/>No se instó a reformular</text:p>
      <text:p text:style-name="Text"> <text:s text:c="34"/>SORDOS DE LAS ISLAS <text:s text:c="18"/>SILSE - Servicio de Interpretación <text:s text:c="2"/>por lo que no procede</text:p>
      <text:p text:style-name="Text"> <text:s text:c="17"/>IRPF2024010465 <text:s text:c="2"/>CANARIAS <text:s text:c="14"/>G38438750 <text:s text:c="5"/>en Lengua de Signos Española <text:s text:c="8"/>actuación</text:p>
      <text:p text:style-name="Text"> <text:s text:c="34"/>FEDERACION DE ASOC DE <text:s text:c="53"/>No se instó a reformular</text:p>
      <text:p text:style-name="Text"> <text:s text:c="34"/>SORDOS DE LAS ISLAS <text:s text:c="18"/>Servicio de Atención Social <text:s text:c="9"/>por lo que no procede</text:p>
      <text:p text:style-name="Text"> <text:s text:c="17"/>IRPF2024010477 <text:s text:c="2"/>CANARIAS <text:s text:c="14"/>G38438750 <text:s text:c="5"/>Especializado <text:s text:c="23"/>actuación</text:p>
      <text:p text:style-name="Text"> <text:s text:c="34"/>FEDERACION DE</text:p>
      <text:p text:style-name="Text"> <text:s text:c="34"/>ASOCIACIONES DE</text:p>
      <text:p text:style-name="Text"> <text:s text:c="34"/>PERSONAS CON <text:s text:c="62"/>No se instó a reformular</text:p>
      <text:p text:style-name="Text"> <text:s text:c="34"/>DISCAPACIDAD FISICA Y <text:s text:c="16"/>Oficina de Ajustes Razonables en <text:s text:c="4"/>por lo que no procede</text:p>
      <text:p text:style-name="Text"> <text:s text:c="17"/>IRPF2024010498 <text:s text:c="2"/>ORGANICA DE LAS PALMAS G35327204 <text:s text:c="5"/>la Discapacidad, Programa OAR <text:s text:c="7"/>actuación</text:p>
      <text:p text:style-name="Text"> <text:s text:c="34"/>FUNDACION CANARIA</text:p>
      <text:p text:style-name="Text"> <text:s text:c="34"/>CARLOS GUILLERMO</text:p>
      <text:p text:style-name="Text"> <text:s text:c="17"/>IRPF2024010508 <text:s text:c="2"/>DOMINGUEZ HERNANDEZ G72430895 <text:s text:c="8"/>UNIENDO ESFUERZOS <text:s text:c="19"/>Presenta reformulación</text:p>
      <text:p text:style-name="Text"> <text:s text:c="72"/>Atención integral e inclusión</text:p>
      <text:p text:style-name="Text"> <text:s text:c="34"/>ASOCIACION ASPERGER- <text:s text:c="17"/>sociocomunitaria de personas con <text:s text:c="4"/>No se instó a reformular</text:p>
      <text:p text:style-name="Text"> <text:s text:c="34"/>TEA ISLAS CANARIAS <text:s text:c="19"/>Trastorno del Espectro Autistade <text:s text:c="4"/>por lo que no procede</text:p>
      <text:p text:style-name="Text"> <text:s text:c="17"/>IRPF2024010517 <text:s text:c="2"/>(ASPERCAN) <text:s text:c="11"/>G35872472 <text:s text:c="6"/>grado I. <text:s text:c="28"/>actuación</text:p>
      <text:p text:style-name="Text"> <text:s text:c="34"/>ASOCIACION DE DAÑO</text:p>
      <text:p text:style-name="Text"> <text:s text:c="34"/>CEREBRAL ADQUIRIDO DE <text:s text:c="16"/>“CONCILIACIÓN FAMILIAR: LA</text:p>
      <text:p text:style-name="Text"> <text:s text:c="17"/>IRPF2024010522 <text:s text:c="2"/>TENERIFE. <text:s text:c="12"/>G76743459 <text:s text:c="6"/>LUDOTECA DEL DCAI” <text:s text:c="18"/>Presenta reformulación</text:p>
      <text:p text:style-name="Text"> <text:s text:c="34"/>ASOCIACION DE <text:s text:c="61"/>No se instó a reformular</text:p>
      <text:p text:style-name="Text"> <text:s text:c="34"/>PERSONAS SORDOCIEGAS <text:s text:c="17"/>Programa de Atención a la <text:s text:c="11"/>por lo que no procede</text:p>
      <text:p text:style-name="Text"> <text:s text:c="17"/>IRPF2024010524 <text:s text:c="2"/>DE CANARIAS <text:s text:c="10"/>G76715234 <text:s text:c="6"/>Sordoceguera - PASc <text:s text:c="17"/>actuación</text:p>
      <text:p text:style-name="Text"> <text:s text:c="34"/>ASOCIACION QUIERO SER <text:s text:c="16"/>"I Campamento de verano, Quiero</text:p>
      <text:p text:style-name="Text"> <text:s text:c="17"/>IRPF2024010525 <text:s text:c="2"/>COMO TU, AYUDAME <text:s text:c="5"/>G38346854 <text:s text:c="6"/>ser" <text:s text:c="27"/>Presenta reformulación</text:p>
      <text:p text:style-name="Text"> </text:p>
      <text:p text:style-name="Text"> </text:p>
      <text:p text:style-name="Text"> </text:p>
      <text:p text:style-name="Text"> </text:p>
      <text:p text:style-name="Text"> <text:s text:c="17"/>Línea 8. Infancia y familia</text:p>
      <text:p text:style-name="Text"> </text:p>
      <text:p text:style-name="Text"> </text:p>
      <text:p text:style-name="Text"> <text:s text:c="108"/>ACTUACIÓN DE LA</text:p>
      <text:p text:style-name="Text"> <text:s text:c="20"/>EXPEDIENTE <text:s text:c="12"/>ENTIDAD <text:s text:c="13"/>CIF <text:s text:c="8"/>NOMBRE DEL PROYECTO <text:s text:c="18"/>ENTIDAD</text:p>
      <text:p text:style-name="Text"> <text:s text:c="72"/>Teléfono ANAR de ayuda a niños, No se instó a reformular</text:p>
      <text:p text:style-name="Text"> <text:s text:c="72"/>niñas y adolescentes en riesgo de por lo que no procede</text:p>
      <text:p text:style-name="Text"> <text:s text:c="17"/>IRPF2024010017 <text:s text:c="2"/>FUNDACION A N A R <text:s text:c="8"/>G80453731 <text:s text:c="2"/>Canarias <text:s text:c="25"/>actuación</text:p>
      <text:p text:style-name="Text"> <text:s text:c="72"/>Teléfono/Chat ANAR contra la</text:p>
      <text:p text:style-name="Text"> <text:s text:c="72"/>violencia de género en la</text:p>
      <text:p text:style-name="Text"> <text:s text:c="17"/>IRPF2024010018 <text:s text:c="2"/>FUNDACION A N A R <text:s text:c="8"/>G80453731 <text:s text:c="2"/>Comunidad Autónoma de Canarias Presenta reformulación</text:p>
      <text:p text:style-name="Text"> <text:s text:c="72"/>Teléfono ANAR de la Familia y los No se instó a reformular</text:p>
      <text:p text:style-name="Text"> <text:s text:c="72"/>Centros Escolares en la <text:s text:c="10"/>por lo que no procede</text:p>
      <text:p text:style-name="Text"> <text:s text:c="17"/>IRPF2024010019 <text:s text:c="2"/>FUNDACION A N A R <text:s text:c="8"/>G80453731 <text:s text:c="2"/>Comunidad Autónoma de Canarias actuación</text:p>
      <text:p text:style-name="Text"> <text:s text:c="106"/>No se instó a reformular</text:p>
      <text:p text:style-name="Text"> <text:s text:c="106"/>por lo que no procede</text:p>
      <text:p text:style-name="Text"> <text:s text:c="17"/>IRPF2024010031 <text:s text:c="2"/>FUNDACION CANARIA MAIN G35863992 <text:s text:c="5"/>Main T´Acompaña <text:s text:c="18"/>actuación</text:p>
      <text:p text:style-name="Text"> <text:s text:c="72"/>INCLUSIÓN MUS-E PARA</text:p>
      <text:p text:style-name="Text"> <text:s text:c="34"/>FUNDACION YEHUDI <text:s text:c="21"/>ALUMNADO DE EDUCACIÓN <text:s text:c="12"/>No presentó</text:p>
      <text:p text:style-name="Text"> <text:s text:c="17"/>IRPF2024010039 <text:s text:c="2"/>MENUHIN ESPAÑA <text:s text:c="8"/>G82260282 <text:s text:c="5"/>PRIMARIA <text:s text:c="25"/>reformulación</text:p>
      <text:p text:style-name="Text"> <text:s text:c="34"/>ASOCIACION EDUCATIVA</text:p>
      <text:p text:style-name="Text"> <text:s text:c="34"/>UNIKIDS BOSQUE</text:p>
      <text:p text:style-name="Text"> <text:s text:c="17"/>IRPF2024010058 <text:s text:c="2"/>ESCUELA <text:s text:c="15"/>G76287747 <text:s text:c="5"/>CRIAR EN TRIBU III <text:s text:c="18"/>Presenta reformulación</text:p>
      <text:p text:style-name="Text"> <text:s text:c="34"/>ASOCIACION DE ACCION <text:s text:c="17"/>“Foro de Crianza: Un enfoque</text:p>
      <text:p text:style-name="Text"> <text:s text:c="34"/>SOCIOCOMUNITARIA <text:s text:c="21"/>preventivo desde la parentalidad</text:p>
      <text:p text:style-name="Text"> <text:s text:c="17"/>IRPF2024010086 <text:s text:c="2"/>SUMAS <text:s text:c="17"/>G76654102 <text:s text:c="5"/>positiva” <text:s text:c="27"/>Presenta reformulación</text:p>
      <text:p text:style-name="Text"> <text:s text:c="17"/>IRPF2024010090 <text:s text:c="2"/>ASOCIACION DE HOGARES G35225085 <text:s text:c="6"/>Nuevas Brisas <text:s text:c="23"/>No se instó a reformular</text:p>
      <text:p text:style-name="Text"> <text:s text:c="34"/>PARA NIÑOS PRIVADOS DE <text:s text:c="52"/>por lo que no procede</text:p>
      <text:p text:style-name="Text"> <text:s text:c="34"/>AMBIENTE FAMILIAR <text:s text:c="57"/>actuación</text:p>
      <text:p text:style-name="Text"> <text:s text:c="34"/>NUEVO FUTURO LAS</text:p>
      <text:p text:style-name="Text"> </text:p>
      <text:p text:style-name="Text"> </text:p>
      <text:p text:style-name="Text"> <text:s text:c="130"/>14</text:p>
      <text:p text:style-name="Text"> </text:p>
      <text:p text:style-name="Text"> </text:p>
      <text:p text:style-name="Text"> </text:p>
      <text:p text:style-name="Text"> </text:p>
      <text:p text:style-name="Text">Este documento incorpora firma electrónica reconocida de acuerdo a la Ley 6/2020, de 11 de noviembre de los servicios electrónicos de confianza</text:p>
      <text:p text:style-name="Text">Permite la verificación de la integridad de esta copia del documento electrónico en la dirección:</text:p>
      <text:p text:style-name="Text">https://sede.gobiernodecanarias.org/sede/verifica_doc</text:p>
      <text:p text:style-name="Text">Este documento es una copia electrónica auténtica</text:p>
      <text:p text:style-name="Text">Firmado por: María Candelaria Delgado Toledo <text:s text:c="71"/>Fecha: 11/12/2025 14:35:40</text:p>
      <text:p text:style-name="Text">En calidad de: Consejera de Bienestar Social, Igualdad, Juventud, Infancia y Familias</text:p>
      <text:p text:style-name="Text"> <text:s text:c="129"/>Pagina: 14/52</text:p>
      <text:p text:style-name="Text"> </text:p>
      <text:p text:style-name="Text"> </text:p>
      <text:p text:style-name="Text"> <text:s text:c="26"/>RP012-3KAyvOZfXV9Jze1+wxSjmTCLKIR1LKiB</text:p>
      <text:p text:style-name="Text"> <text:s text:c="37"/>ORDEN - Nº: 1308 / 2025 - Libro: 657 - Fecha: 11/12/2025 14:35:40</text:p>
      <text:p text:style-name="Break"/>
      <text:p text:style-name="Text"> <text:s text:c="108"/>ACTUACIÓN DE LA</text:p>
      <text:p text:style-name="Text"> <text:s text:c="20"/>EXPEDIENTE <text:s text:c="12"/>ENTIDAD <text:s text:c="13"/>CIF <text:s text:c="7"/>NOMBRE DEL PROYECTO <text:s text:c="17"/>ENTIDAD</text:p>
      <text:p text:style-name="Text"> <text:s text:c="34"/>PALMAS</text:p>
      <text:p text:style-name="Text"> <text:s text:c="34"/>ASOCIACION DE HOGARES</text:p>
      <text:p text:style-name="Text"> <text:s text:c="34"/>PARA NIÑOS PRIVADOS DE</text:p>
      <text:p text:style-name="Text"> <text:s text:c="34"/>AMBIENTE FAMILIAR <text:s text:c="55"/>No se instó a reformular</text:p>
      <text:p text:style-name="Text"> <text:s text:c="34"/>NUEVO FUTURO LAS <text:s text:c="56"/>por lo que no procede</text:p>
      <text:p text:style-name="Text"> <text:s text:c="17"/>IRPF2024010094 <text:s text:c="2"/>PALMAS <text:s text:c="16"/>G35225085 <text:s text:c="5"/>Optimist <text:s text:c="26"/>actuación</text:p>
      <text:p text:style-name="Text"> <text:s text:c="34"/>ASOCIACION DE HOGARES</text:p>
      <text:p text:style-name="Text"> <text:s text:c="34"/>PARA NIÑOS PRIVADOS DE</text:p>
      <text:p text:style-name="Text"> <text:s text:c="34"/>AMBIENTE FAMILIAR <text:s text:c="55"/>No se instó a reformular</text:p>
      <text:p text:style-name="Text"> <text:s text:c="34"/>NUEVO FUTURO LAS <text:s text:c="21"/>Creando Futuro (Pisos <text:s text:c="13"/>por lo que no procede</text:p>
      <text:p text:style-name="Text"> <text:s text:c="17"/>IRPF2024010101 <text:s text:c="2"/>PALMAS <text:s text:c="16"/>G35225085 <text:s text:c="5"/>Emancipación) <text:s text:c="21"/>actuación</text:p>
      <text:p text:style-name="Text"> <text:s text:c="72"/>Programa de intervención con</text:p>
      <text:p text:style-name="Text"> <text:s text:c="72"/>familias en situación de <text:s text:c="10"/>No se instó a reformular</text:p>
      <text:p text:style-name="Text"> <text:s text:c="72"/>vulnerabilidad o riesgo de <text:s text:c="8"/>por lo que no procede</text:p>
      <text:p text:style-name="Text"> <text:s text:c="17"/>IRPF2024010116 <text:s text:c="2"/>FUNDACION CRUZ BLANCA G91397570 <text:s text:c="6"/>exclusiónsocial. <text:s text:c="18"/>actuación</text:p>
      <text:p text:style-name="Text"> <text:s text:c="34"/>ASOCIACION DOMITILA</text:p>
      <text:p text:style-name="Text"> <text:s text:c="34"/>HERNANDEZ DESDE</text:p>
      <text:p text:style-name="Text"> <text:s text:c="34"/>TACORONTE POR LA</text:p>
      <text:p text:style-name="Text"> <text:s text:c="34"/>IGUADAD DE</text:p>
      <text:p text:style-name="Text"> <text:s text:c="17"/>IRPF2024010128 <text:s text:c="2"/>OPORTUNIDADES <text:s text:c="9"/>G38728382 <text:s text:c="5"/>+ ALLÁ DEL DEPORTE <text:s text:c="16"/>Presenta reformulación</text:p>
      <text:p text:style-name="Text"> <text:s text:c="34"/>ASOCIACION CANARIA</text:p>
      <text:p text:style-name="Text"> <text:s text:c="34"/>PARA LA INTERVENCION Y</text:p>
      <text:p text:style-name="Text"> <text:s text:c="34"/>MEDIACION FAMILIAR, <text:s text:c="18"/>APOYO A LOS PUNTOS DE</text:p>
      <text:p text:style-name="Text"> <text:s text:c="34"/>EDUCATIVA Y <text:s text:c="26"/>ENCUENTRO FAMILIAR DE</text:p>
      <text:p text:style-name="Text"> <text:s text:c="17"/>IRPF2024010135 <text:s text:c="2"/>PSICOSOCIAL + FAMILIA. G76688431 <text:s text:c="5"/>CANARIAS. <text:s text:c="25"/>Presenta reformulación</text:p>
      <text:p text:style-name="Text"> <text:s text:c="34"/>ASOCIACION CANARIA</text:p>
      <text:p text:style-name="Text"> <text:s text:c="34"/>PARA LA INTERVENCION Y</text:p>
      <text:p text:style-name="Text"> <text:s text:c="34"/>MEDIACION FAMILIAR,</text:p>
      <text:p text:style-name="Text"> <text:s text:c="34"/>EDUCATIVA Y</text:p>
      <text:p text:style-name="Text"> <text:s text:c="17"/>IRPF2024010136 <text:s text:c="2"/>PSICOSOCIAL + FAMILIA. G76688431 <text:s text:c="5"/>+ FAMILIA ORIENTA <text:s text:c="17"/>Presenta reformulación</text:p>
      <text:p text:style-name="Text"> <text:s text:c="34"/>ASOCIACION DE HOGARES</text:p>
      <text:p text:style-name="Text"> <text:s text:c="34"/>PARA NIÑOS PRIVADOS DE <text:s text:c="15"/>Creciendo Juntos: Proyecto de</text:p>
      <text:p text:style-name="Text"> <text:s text:c="34"/>AMBIENTE FAMILIAR <text:s text:c="20"/>Desarrollo Integral para Niños,</text:p>
      <text:p text:style-name="Text"> <text:s text:c="34"/>NUEVO FUTURO DE <text:s text:c="22"/>Niñas y Adolescentes en Riesgo y</text:p>
      <text:p text:style-name="Text"> <text:s text:c="17"/>IRPF2024010141 <text:s text:c="2"/>TENERIFE. <text:s text:c="13"/>G38378410 <text:s text:c="5"/>sus Familias <text:s text:c="22"/>Presenta reformulación</text:p>
      <text:p text:style-name="Text"> <text:s text:c="34"/>ASOCIACION DE HOGARES</text:p>
      <text:p text:style-name="Text"> <text:s text:c="34"/>PARA NIÑOS PRIVADOS DE</text:p>
      <text:p text:style-name="Text"> <text:s text:c="34"/>AMBIENTE FAMILIAR <text:s text:c="20"/>Programa de Apoyo a los Hogares</text:p>
      <text:p text:style-name="Text"> <text:s text:c="34"/>NUEVO FUTURO DE <text:s text:c="22"/>de Emancipación para jóvenes</text:p>
      <text:p text:style-name="Text"> <text:s text:c="17"/>IRPF2024010143 <text:s text:c="2"/>TENERIFE. <text:s text:c="13"/>G38378410 <text:s text:c="5"/>extutelados <text:s text:c="20"/>Presenta reformulación</text:p>
      <text:p text:style-name="Text"> <text:s text:c="34"/>ASOCIACION DE HOGARES</text:p>
      <text:p text:style-name="Text"> <text:s text:c="34"/>PARA NIÑOS PRIVADOS DE</text:p>
      <text:p text:style-name="Text"> <text:s text:c="34"/>AMBIENTE FAMILIAR</text:p>
      <text:p text:style-name="Text"> <text:s text:c="34"/>NUEVO FUTURO DE <text:s text:c="22"/>Apoyo Individualizado a Menores</text:p>
      <text:p text:style-name="Text"> <text:s text:c="17"/>IRPF2024010144 <text:s text:c="2"/>TENERIFE. <text:s text:c="13"/>G38378410 <text:s text:c="5"/>con Conductas Disruptivas <text:s text:c="9"/>Presenta reformulación</text:p>
      <text:p text:style-name="Text"> <text:s text:c="72"/>Mejorando la calidad de vida de <text:s text:c="3"/>No se instó a reformular</text:p>
      <text:p text:style-name="Text"> <text:s text:c="34"/>FUNDACION CANARIA <text:s text:c="20"/>las/os menores afectados por el <text:s text:c="3"/>por lo que no procede</text:p>
      <text:p text:style-name="Text"> <text:s text:c="17"/>IRPF2024010162 <text:s text:c="2"/>PEQUEÑO VALIENTE <text:s text:c="9"/>G76349273 <text:s text:c="2"/>cáncer <text:s text:c="28"/>actuación</text:p>
      <text:p text:style-name="Text"> <text:s text:c="34"/>FUNDACION DIAGRAMA</text:p>
      <text:p text:style-name="Text"> <text:s text:c="34"/>INTERVENCION <text:s text:c="25"/>Programa de Prevención del</text:p>
      <text:p text:style-name="Text"> <text:s text:c="17"/>IRPF2024010188 <text:s text:c="2"/>PSICOSOCIAL <text:s text:c="14"/>G73038457 <text:s text:c="2"/>Ciberacoso: Ponte Alerta <text:s text:c="10"/>Presenta reformulación</text:p>
      <text:p text:style-name="Text"> <text:s text:c="34"/>FUNDACION DIAGRAMA</text:p>
      <text:p text:style-name="Text"> <text:s text:c="34"/>INTERVENCION</text:p>
      <text:p text:style-name="Text"> <text:s text:c="17"/>IRPF2024010189 <text:s text:c="2"/>PSICOSOCIAL <text:s text:c="14"/>G73038457 <text:s text:c="2"/>Programa de Escuela de Familias <text:s text:c="3"/>Presenta reformulación</text:p>
      <text:p text:style-name="Text"> <text:s text:c="34"/>FUNDACION DIAGRAMA <text:s text:c="19"/>Programa de Prevención de la</text:p>
      <text:p text:style-name="Text"> <text:s text:c="34"/>INTERVENCION <text:s text:c="25"/>Delincuencia: Promoviendo la</text:p>
      <text:p text:style-name="Text"> <text:s text:c="17"/>IRPF2024010191 <text:s text:c="2"/>PSICOSOCIAL <text:s text:c="14"/>G73038457 <text:s text:c="2"/>Convivencia <text:s text:c="23"/>Presenta reformulación</text:p>
      <text:p text:style-name="Text"> <text:s text:c="107"/>No se instó a reformular</text:p>
      <text:p text:style-name="Text"> <text:s text:c="34"/>CARITAS DIOCESANA DE <text:s text:c="52"/>por lo que no procede</text:p>
      <text:p text:style-name="Text"> <text:s text:c="17"/>IRPF2024010200 <text:s text:c="2"/>CANARIAS <text:s text:c="17"/>R3500367B <text:s text:c="2"/>TAMADABA <text:s text:c="26"/>actuación</text:p>
      <text:p text:style-name="Text"> <text:s text:c="34"/>ASOCIACION DE ACCION</text:p>
      <text:p text:style-name="Text"> <text:s text:c="34"/>SOCIOCOMUNITARIA <text:s text:c="21"/>Familias en la era digital 2.0 -</text:p>
      <text:p text:style-name="Text"> <text:s text:c="17"/>IRPF2024010210 <text:s text:c="2"/>SUMAS <text:s text:c="20"/>G76654102 <text:s text:c="2"/>Creciendo conectados. <text:s text:c="13"/>Presenta reformulación</text:p>
      <text:p text:style-name="Text"> <text:s text:c="34"/>ASOCIACION SOCIAL</text:p>
      <text:p text:style-name="Text"> <text:s text:c="34"/>COMPARTIENDO METAS -</text:p>
      <text:p text:style-name="Text"> <text:s text:c="17"/>IRPF2024010223 <text:s text:c="2"/>ACM <text:s text:c="22"/>G05431119 <text:s text:c="2"/>PASO A PASO <text:s text:c="23"/>Presenta reformulación</text:p>
      <text:p text:style-name="Text"> <text:s text:c="72"/>COMPATIBILIDAD DE LA VIDA</text:p>
      <text:p text:style-name="Text"> <text:s text:c="72"/>LABORAL Y FAMILIAR: CENTRO</text:p>
      <text:p text:style-name="Text"> <text:s text:c="72"/>INTEGRAL DE PRIMERA</text:p>
      <text:p text:style-name="Text"> <text:s text:c="72"/>INFANCIA PARA FAMILIAS EN <text:s text:c="9"/>No se instó a reformular</text:p>
      <text:p text:style-name="Text"> <text:s text:c="34"/>ALDEAS INFANTILES SOS <text:s text:c="16"/>SITUACIÓN DE <text:s text:c="22"/>por lo que no procede</text:p>
      <text:p text:style-name="Text"> <text:s text:c="17"/>IRPF2024010230 <text:s text:c="2"/>DE ESPAÑA <text:s text:c="16"/>G28821254 <text:s text:c="2"/>VULNERABILIDAD SOCIAL <text:s text:c="13"/>actuación</text:p>
      <text:p text:style-name="Text"> <text:s text:c="17"/>IRPF2024010232 <text:s text:c="2"/>ALDEAS INFANTILES SOS <text:s text:c="4"/>G28821254 <text:s text:c="2"/>Centros de Día Canarias <text:s text:c="11"/>No se instó a reformular</text:p>
      <text:p text:style-name="Text"> </text:p>
      <text:p text:style-name="Text"> <text:s text:c="128"/>15</text:p>
      <text:p text:style-name="Text"> </text:p>
      <text:p text:style-name="Text"> </text:p>
      <text:p text:style-name="Text"> </text:p>
      <text:p text:style-name="Text"> </text:p>
      <text:p text:style-name="Text">Este documento incorpora firma electrónica reconocida de acuerdo a la Ley 6/2020, de 11 de noviembre de los servicios electrónicos de confianza</text:p>
      <text:p text:style-name="Text">Permite la verificación de la integridad de esta copia del documento electrónico en la dirección:</text:p>
      <text:p text:style-name="Text">https://sede.gobiernodecanarias.org/sede/verifica_doc</text:p>
      <text:p text:style-name="Text">Este documento es una copia electrónica auténtica</text:p>
      <text:p text:style-name="Text">Firmado por: María Candelaria Delgado Toledo <text:s text:c="71"/>Fecha: 11/12/2025 14:35:40</text:p>
      <text:p text:style-name="Text">En calidad de: Consejera de Bienestar Social, Igualdad, Juventud, Infancia y Familias</text:p>
      <text:p text:style-name="Text"> <text:s text:c="129"/>Pagina: 15/52</text:p>
      <text:p text:style-name="Text"> </text:p>
      <text:p text:style-name="Text"> </text:p>
      <text:p text:style-name="Text"> <text:s text:c="26"/>RP012-3KAyvOZfXV9Jze1+wxSjmTCLKIR1LKiB</text:p>
      <text:p text:style-name="Text"> <text:s text:c="37"/>ORDEN - Nº: 1308 / 2025 - Libro: 657 - Fecha: 11/12/2025 14:35:40</text:p>
      <text:p text:style-name="Break"/>
      <text:p text:style-name="Text"> <text:s text:c="111"/>ACTUACIÓN DE LA</text:p>
      <text:p text:style-name="Text"> <text:s text:c="20"/>EXPEDIENTE <text:s text:c="12"/>ENTIDAD <text:s text:c="13"/>CIF <text:s text:c="7"/>NOMBRE DEL PROYECTO <text:s text:c="22"/>ENTIDAD</text:p>
      <text:p text:style-name="Text"> <text:s text:c="109"/>por lo que no procede</text:p>
      <text:p text:style-name="Text"> <text:s text:c="34"/>DE ESPAÑA <text:s text:c="65"/>actuación</text:p>
      <text:p text:style-name="Text"> <text:s text:c="72"/>Programa de educación afectivo</text:p>
      <text:p text:style-name="Text"> <text:s text:c="72"/>sexual y prevención de la violencia No se instó a reformular</text:p>
      <text:p text:style-name="Text"> <text:s text:c="34"/>FUNDACION MARGENES Y <text:s text:c="17"/>sexual en la infancia y la <text:s text:c="9"/>por lo que no procede</text:p>
      <text:p text:style-name="Text"> <text:s text:c="17"/>IRPF2024010238 <text:s text:c="2"/>VINCULOS <text:s text:c="12"/>G11408606 <text:s text:c="7"/>adolescencia <text:s text:c="23"/>actuación</text:p>
      <text:p text:style-name="Text"> <text:s text:c="34"/>ASOCIACION DOMITILA</text:p>
      <text:p text:style-name="Text"> <text:s text:c="34"/>HERNANDEZ DESDE</text:p>
      <text:p text:style-name="Text"> <text:s text:c="34"/>TACORONTE POR LA</text:p>
      <text:p text:style-name="Text"> <text:s text:c="34"/>IGUADAD DE <text:s text:c="27"/>“Domitila Media” Servicio de <text:s text:c="8"/>No presentó</text:p>
      <text:p text:style-name="Text"> <text:s text:c="17"/>IRPF2024010239 <text:s text:c="2"/>OPORTUNIDADES <text:s text:c="7"/>G38728382 <text:s text:c="7"/>Mediación Familiar <text:s text:c="18"/>reformulación</text:p>
      <text:p text:style-name="Text"> <text:s text:c="34"/>ASOCIACION DE ACCION</text:p>
      <text:p text:style-name="Text"> <text:s text:c="34"/>SOCIOCOMUNITARIA</text:p>
      <text:p text:style-name="Text"> <text:s text:c="17"/>IRPF2024010243 <text:s text:c="2"/>SUMAS <text:s text:c="15"/>G76654102 <text:s text:c="7"/>Red de resiliencia <text:s text:c="18"/>Presenta reformulación</text:p>
      <text:p text:style-name="Text"> <text:s text:c="72"/>Orientación, mediación y <text:s text:c="12"/>No se instó a reformular</text:p>
      <text:p text:style-name="Text"> <text:s text:c="34"/>ALDEAS INFANTILES SOS <text:s text:c="16"/>resolución de conflictos en <text:s text:c="9"/>por lo que no procede</text:p>
      <text:p text:style-name="Text"> <text:s text:c="17"/>IRPF2024010248 <text:s text:c="2"/>DE ESPAÑA <text:s text:c="16"/>G28821254 <text:s text:c="2"/>contextos vulnerables. <text:s text:c="14"/>actuación</text:p>
      <text:p text:style-name="Text"> <text:s text:c="34"/>ASOCIACION SOCIAL</text:p>
      <text:p text:style-name="Text"> <text:s text:c="34"/>COMPARTIENDO METAS - <text:s text:c="17"/>JUNTOS APRENDEMOS</text:p>
      <text:p text:style-name="Text"> <text:s text:c="17"/>IRPF2024010282 <text:s text:c="2"/>ACM <text:s text:c="22"/>G05431119 <text:s text:c="2"/>JUGANDO <text:s text:c="29"/>Presenta reformulación</text:p>
      <text:p text:style-name="Text"> <text:s text:c="34"/>ASOCIACION DE</text:p>
      <text:p text:style-name="Text"> <text:s text:c="34"/>REINSERCION SOCIAL DE <text:s text:c="16"/>PROYECTO CRECIENDO <text:s text:c="18"/>No presentó</text:p>
      <text:p text:style-name="Text"> <text:s text:c="17"/>IRPF2024010290 <text:s text:c="2"/>MENORES ANCHIETA <text:s text:c="9"/>G38032918 <text:s text:c="2"/>CONTIGO <text:s text:c="29"/>reformulación</text:p>
      <text:p text:style-name="Text"> <text:s text:c="72"/>PROGRAMA INTERVENCIÓN</text:p>
      <text:p text:style-name="Text"> <text:s text:c="72"/>CON NIÑOS, NIÑAS Y</text:p>
      <text:p text:style-name="Text"> <text:s text:c="72"/>ADOLESCENTES CON</text:p>
      <text:p text:style-name="Text"> <text:s text:c="72"/>CONDUCTAS SEXUALES <text:s text:c="19"/>No se instó a reformular</text:p>
      <text:p text:style-name="Text"> <text:s text:c="34"/>FUNDACION MARGENES Y <text:s text:c="17"/>PROBLEMÁTICAS O QUE <text:s text:c="18"/>por lo que no procede</text:p>
      <text:p text:style-name="Text"> <text:s text:c="17"/>IRPF2024010311 <text:s text:c="2"/>VINCULOS <text:s text:c="12"/>G11408606 <text:s text:c="7"/>EJERCEN VIOLENCIA SEXUAL <text:s text:c="13"/>actuación</text:p>
      <text:p text:style-name="Text"> <text:s text:c="34"/>ASOCIACION SALUD <text:s text:c="59"/>No presentó</text:p>
      <text:p text:style-name="Text"> <text:s text:c="17"/>IRPF2024010331 <text:s text:c="2"/>MENTAL LA PALMA <text:s text:c="5"/>G38535423 <text:s text:c="7"/>PROYECTO EDUCATIVO CESAR reformulación</text:p>
      <text:p text:style-name="Text"> <text:s text:c="110"/>No se instó a reformular</text:p>
      <text:p text:style-name="Text"> <text:s text:c="34"/>FUNDACION DON BOSCO <text:s text:c="56"/>por lo que no procede</text:p>
      <text:p text:style-name="Text"> <text:s text:c="17"/>IRPF2024010338 <text:s text:c="2"/>SALESIANOS SOCIAL <text:s text:c="8"/>G14522171 <text:s text:c="2"/>Piso de Autonomía Laura Vicuña <text:s text:c="7"/>actuación</text:p>
      <text:p text:style-name="Text"> <text:s text:c="110"/>No se instó a reformular</text:p>
      <text:p text:style-name="Text"> <text:s text:c="34"/>FUNDACION DON BOSCO <text:s text:c="18"/>LABORATORIO VOCACIONAL <text:s text:c="15"/>por lo que no procede</text:p>
      <text:p text:style-name="Text"> <text:s text:c="17"/>IRPF2024010349 <text:s text:c="2"/>SALESIANOS SOCIAL <text:s text:c="8"/>G14522171 <text:s text:c="2"/>JUVENIL - FABLAB <text:s text:c="21"/>actuación</text:p>
      <text:p text:style-name="Text"> <text:s text:c="34"/>ASOCIACION CANARIA DE <text:s text:c="54"/>No se instó a reformular</text:p>
      <text:p text:style-name="Text"> <text:s text:c="34"/>MEDIADORES <text:s text:c="65"/>por lo que no procede</text:p>
      <text:p text:style-name="Text"> <text:s text:c="17"/>IRPF2024010350 <text:s text:c="2"/>INTERCULTURALES <text:s text:c="10"/>G35883503 <text:s text:c="2"/>DAR ALBARAKA <text:s text:c="25"/>actuación</text:p>
      <text:p text:style-name="Text"> <text:s text:c="72"/>Barrios Orquestados: impulso de</text:p>
      <text:p text:style-name="Text"> <text:s text:c="72"/>las relaciones familiares mediante</text:p>
      <text:p text:style-name="Text"> <text:s text:c="34"/>ASOCIACION CULTURAL <text:s text:c="18"/>la colaboración comunitaria a</text:p>
      <text:p text:style-name="Text"> <text:s text:c="34"/>ORQUESTA CLASICA BELA <text:s text:c="16"/>través de la música en barrios</text:p>
      <text:p text:style-name="Text"> <text:s text:c="17"/>IRPF2024010360 <text:s text:c="2"/>BARTOK <text:s text:c="15"/>G35586601 <text:s text:c="6"/>necesitados <text:s text:c="26"/>Presenta reformulación</text:p>
      <text:p text:style-name="Text"> <text:s text:c="72"/>Prevención e Inclusión</text:p>
      <text:p text:style-name="Text"> <text:s text:c="72"/>Socioeducativa ADSIS CPI de <text:s text:c="10"/>No se instó a reformular</text:p>
      <text:p text:style-name="Text"> <text:s text:c="72"/>Infancia y Familia en situación de por lo que no procede</text:p>
      <text:p text:style-name="Text"> <text:s text:c="17"/>IRPF2024010376 <text:s text:c="2"/>FUNDACION ADSIS <text:s text:c="10"/>G81436099 <text:s text:c="2"/>riesgo <text:s text:c="31"/>actuación</text:p>
      <text:p text:style-name="Text"> <text:s text:c="72"/>Barrios Orquestados: Desarrollo de</text:p>
      <text:p text:style-name="Text"> <text:s text:c="72"/>actitudes sociales y artísticas para</text:p>
      <text:p text:style-name="Text"> <text:s text:c="34"/>ASOCIACION CULTURAL <text:s text:c="18"/>personas en la niñez y</text:p>
      <text:p text:style-name="Text"> <text:s text:c="34"/>ORQUESTA CLASICA BELA <text:s text:c="16"/>adolescencia en riesgo de</text:p>
      <text:p text:style-name="Text"> <text:s text:c="17"/>IRPF2024010381 <text:s text:c="2"/>BARTOK <text:s text:c="15"/>G35586601 <text:s text:c="6"/>exclusión social <text:s text:c="20"/>Presenta reformulación</text:p>
      <text:p text:style-name="Text"> <text:s text:c="110"/>No se instó a reformular</text:p>
      <text:p text:style-name="Text"> <text:s text:c="110"/>por lo que no procede</text:p>
      <text:p text:style-name="Text"> <text:s text:c="17"/>IRPF2024010443 <text:s text:c="2"/>FUNDACION ECCA SOCIAL <text:s text:c="4"/>G72405277 <text:s text:c="2"/>CONTIGO <text:s text:c="30"/>actuación</text:p>
      <text:p text:style-name="Text"> <text:s text:c="34"/>ASOCIACION CANARIA</text:p>
      <text:p text:style-name="Text"> <text:s text:c="34"/>PARA LA POTENCIACION <text:s text:c="54"/>No se instó a reformular</text:p>
      <text:p text:style-name="Text"> <text:s text:c="34"/>DEL DESARROLLO SOCIAL <text:s text:c="53"/>por lo que no procede</text:p>
      <text:p text:style-name="Text"> <text:s text:c="17"/>IRPF2024010458 <text:s text:c="2"/>GENERACION 21 <text:s text:c="12"/>G76621036 <text:s text:c="2"/>+INFANCIA <text:s text:c="27"/>actuación</text:p>
      <text:p text:style-name="Text"> <text:s text:c="34"/>ASOCIACION DE</text:p>
      <text:p text:style-name="Text"> <text:s text:c="34"/>REINSERCION SOCIAL DE <text:s text:c="53"/>No presentó</text:p>
      <text:p text:style-name="Text"> <text:s text:c="17"/>IRPF2024010461 <text:s text:c="2"/>MENORES ANCHIETA <text:s text:c="9"/>G38032918 <text:s text:c="2"/>Proyecto TANITA <text:s text:c="21"/>reformulación</text:p>
      <text:p text:style-name="Text"> <text:s text:c="34"/>ASOCIACION DE</text:p>
      <text:p text:style-name="Text"> <text:s text:c="34"/>REINSERCION SOCIAL DE <text:s text:c="53"/>No presentó</text:p>
      <text:p text:style-name="Text"> <text:s text:c="17"/>IRPF2024010475 <text:s text:c="2"/>MENORES ANCHIETA <text:s text:c="9"/>G38032918 <text:s text:c="2"/>PROYECTO CANGURO <text:s text:c="20"/>reformulación</text:p>
      <text:p text:style-name="Text"> <text:s text:c="34"/>FEDERACION DE ASOC DE</text:p>
      <text:p text:style-name="Text"> <text:s text:c="34"/>SORDOS DE LAS ISLAS <text:s text:c="18"/>SAFIS - Servicio de Atención a</text:p>
      <text:p text:style-name="Text"> <text:s text:c="17"/>IRPF2024010509 <text:s text:c="2"/>CANARIAS <text:s text:c="17"/>G38438750 <text:s text:c="2"/>Familia e Infancia Sorda <text:s text:c="12"/>Presenta reformulación</text:p>
      <text:p text:style-name="Text"> <text:s text:c="17"/>IRPF2024010531 <text:s text:c="2"/>ASOCIACION CANARIA <text:s text:c="7"/>G76688431 <text:s text:c="2"/>LA CASA DE LAS FAMILIAS <text:s text:c="13"/>Presenta reformulación</text:p>
      <text:p text:style-name="Text"> <text:s text:c="34"/>PARA LA INTERVENCION Y</text:p>
      <text:p text:style-name="Text"> <text:s text:c="34"/>MEDIACION FAMILIAR,</text:p>
      <text:p text:style-name="Text"> </text:p>
      <text:p text:style-name="Text"> </text:p>
      <text:p text:style-name="Text"> <text:s text:c="131"/>16</text:p>
      <text:p text:style-name="Text"> </text:p>
      <text:p text:style-name="Text"> </text:p>
      <text:p text:style-name="Text"> </text:p>
      <text:p text:style-name="Text"> </text:p>
      <text:p text:style-name="Text">Este documento incorpora firma electrónica reconocida de acuerdo a la Ley 6/2020, de 11 de noviembre de los servicios electrónicos de confianza</text:p>
      <text:p text:style-name="Text">Permite la verificación de la integridad de esta copia del documento electrónico en la dirección:</text:p>
      <text:p text:style-name="Text">https://sede.gobiernodecanarias.org/sede/verifica_doc</text:p>
      <text:p text:style-name="Text">Este documento es una copia electrónica auténtica</text:p>
      <text:p text:style-name="Text">Firmado por: María Candelaria Delgado Toledo <text:s text:c="71"/>Fecha: 11/12/2025 14:35:40</text:p>
      <text:p text:style-name="Text">En calidad de: Consejera de Bienestar Social, Igualdad, Juventud, Infancia y Familias</text:p>
      <text:p text:style-name="Text"> <text:s text:c="129"/>Pagina: 16/52</text:p>
      <text:p text:style-name="Text"> </text:p>
      <text:p text:style-name="Text"> </text:p>
      <text:p text:style-name="Text"> <text:s text:c="26"/>RP012-3KAyvOZfXV9Jze1+wxSjmTCLKIR1LKiB</text:p>
      <text:p text:style-name="Text"> <text:s text:c="37"/>ORDEN - Nº: 1308 / 2025 - Libro: 657 - Fecha: 11/12/2025 14:35:40</text:p>
      <text:p text:style-name="Break"/>
      <text:p text:style-name="Text"> <text:s text:c="111"/>ACTUACIÓN DE LA</text:p>
      <text:p text:style-name="Text"> <text:s text:c="20"/>EXPEDIENTE <text:s text:c="10"/>ENTIDAD <text:s text:c="15"/>CIF <text:s text:c="7"/>NOMBRE DEL PROYECTO <text:s text:c="20"/>ENTIDAD</text:p>
      <text:p text:style-name="Text"> <text:s text:c="34"/>EDUCATIVA Y</text:p>
      <text:p text:style-name="Text"> <text:s text:c="34"/>PSICOSOCIAL + FAMILIA.</text:p>
      <text:p text:style-name="Text"> <text:s text:c="34"/>FUNDACION CANARIA</text:p>
      <text:p text:style-name="Text"> <text:s text:c="34"/>CARLOS GUILLERMO</text:p>
      <text:p text:style-name="Text"> <text:s text:c="17"/>IRPF2024010536 <text:s text:c="2"/>DOMINGUEZ HERNANDEZ <text:s text:c="6"/>G72430895 <text:s text:c="2"/>Conociendo mis derechos <text:s text:c="13"/>Presenta reformulación</text:p>
      <text:p text:style-name="Text"> </text:p>
      <text:p text:style-name="Text"> </text:p>
      <text:p text:style-name="Text"> </text:p>
      <text:p text:style-name="Text"> </text:p>
      <text:p text:style-name="Text"> <text:s text:c="17"/>Línea 9. Juventud</text:p>
      <text:p text:style-name="Text"> </text:p>
      <text:p text:style-name="Text"> </text:p>
      <text:p text:style-name="Text"> <text:s text:c="117"/>ACTUACIÓN DE</text:p>
      <text:p text:style-name="Text"> <text:s text:c="20"/>EXPEDIENTE <text:s text:c="12"/>ENTIDAD <text:s text:c="13"/>CIF <text:s text:c="9"/>NOMBRE DEL PROYECTO <text:s text:c="22"/>LA ENTIDAD</text:p>
      <text:p text:style-name="Text"> <text:s text:c="115"/>Presenta</text:p>
      <text:p text:style-name="Text"> <text:s text:c="17"/>IRPF2024010020 <text:s text:c="2"/>FUNDACION CANARIA MAIN G35863992 <text:s text:c="5"/>Decide-T <text:s text:c="34"/>reformulación</text:p>
      <text:p text:style-name="Text"> <text:s text:c="34"/>ASOCIACION ASISTENCIAL <text:s text:c="58"/>Presenta</text:p>
      <text:p text:style-name="Text"> <text:s text:c="17"/>IRPF2024010070 <text:s text:c="2"/>NAHIA <text:s text:c="17"/>G76665611 <text:s text:c="5"/>Un Hogar Un Empleo II <text:s text:c="21"/>reformulación</text:p>
      <text:p text:style-name="Text"> <text:s text:c="34"/>CARITAS DIOCESANA DE <text:s text:c="60"/>Presenta</text:p>
      <text:p text:style-name="Text"> <text:s text:c="17"/>IRPF2024010083 <text:s text:c="2"/>TENERIFE <text:s text:c="14"/>R3800003J <text:s text:c="5"/>VOLUNTARIADO JOVEN <text:s text:c="24"/>reformulación</text:p>
      <text:p text:style-name="Text"> <text:s text:c="34"/>RED ESPAÑOLA DE</text:p>
      <text:p text:style-name="Text"> <text:s text:c="34"/>ENTIDADES POR EL <text:s text:c="64"/>Presenta</text:p>
      <text:p text:style-name="Text"> <text:s text:c="17"/>IRPF2024010149 <text:s text:c="2"/>EMPLEO RED ARAÑA <text:s text:c="6"/>G58579806 <text:s text:c="5"/>RED LABORA <text:s text:c="32"/>reformulación</text:p>
      <text:p text:style-name="Text"> <text:s text:c="34"/>ONGD ALTIHAY</text:p>
      <text:p text:style-name="Text"> <text:s text:c="34"/>FUERTEVENTURA -</text:p>
      <text:p text:style-name="Text"> <text:s text:c="34"/>COLECTIVO DE GAYS,</text:p>
      <text:p text:style-name="Text"> <text:s text:c="34"/>LESBIANAS,</text:p>
      <text:p text:style-name="Text"> <text:s text:c="34"/>TRANSEXUALES</text:p>
      <text:p text:style-name="Text"> <text:s text:c="34"/>BISEXUALES,</text:p>
      <text:p text:style-name="Text"> <text:s text:c="34"/>INTERSEXUALES Y</text:p>
      <text:p text:style-name="Text"> <text:s text:c="34"/>SIMPATIZANTES DE <text:s text:c="21"/>Jornadas: Jóvenes libres e iguales por <text:s text:c="4"/>Presenta</text:p>
      <text:p text:style-name="Text"> <text:s text:c="17"/>IRPF2024010164 <text:s text:c="2"/>CANARIAS <text:s text:c="14"/>G35704857 <text:s text:c="5"/>un futuro sin LGTBIQ+fobia <text:s text:c="16"/>reformulación</text:p>
      <text:p text:style-name="Text"> <text:s text:c="72"/>E2O ADSIS CONSTRUYENDO <text:s text:c="20"/>Presenta</text:p>
      <text:p text:style-name="Text"> <text:s text:c="17"/>IRPF2024010184 <text:s text:c="2"/>FUNDACION ADSIS <text:s text:c="10"/>G81436099 <text:s text:c="2"/>FUTURO <text:s text:c="36"/>reformulación</text:p>
      <text:p text:style-name="Text"> <text:s text:c="115"/>Presenta</text:p>
      <text:p text:style-name="Text"> <text:s text:c="17"/>IRPF2024010186 <text:s text:c="2"/>FUNDACION ADSIS <text:s text:c="10"/>G81436099 <text:s text:c="2"/>ESPACIO JOVEN TÍAS <text:s text:c="24"/>reformulación</text:p>
      <text:p text:style-name="Text"> <text:s text:c="34"/>FUNDACION DIAGRAMA <text:s text:c="19"/>Programa de Emancipación, asistencia</text:p>
      <text:p text:style-name="Text"> <text:s text:c="34"/>INTERVENCION <text:s text:c="25"/>e inserción de jóvenes que hayan <text:s text:c="6"/>Presenta</text:p>
      <text:p text:style-name="Text"> <text:s text:c="17"/>IRPF2024010190 <text:s text:c="2"/>PSICOSOCIAL <text:s text:c="14"/>G73038457 <text:s text:c="2"/>estado bajo una medida de protección reformulación</text:p>
      <text:p text:style-name="Text"> <text:s text:c="34"/>ALDEAS INFANTILES SOS <text:s text:c="16"/>Proyecto de Inserción Laboral: <text:s text:c="8"/>No presentó</text:p>
      <text:p text:style-name="Text"> <text:s text:c="17"/>IRPF2024010233 <text:s text:c="2"/>DE ESPAÑA <text:s text:c="16"/>G28821254 <text:s text:c="2"/>Construyendo Futuro <text:s text:c="19"/>reformulación</text:p>
      <text:p text:style-name="Text"> <text:s text:c="72"/>Proyecto educativo: la participación</text:p>
      <text:p text:style-name="Text"> <text:s text:c="34"/>COOPERACION <text:s text:c="26"/>social juvenil, como generador de <text:s text:c="5"/>Presenta</text:p>
      <text:p text:style-name="Text"> <text:s text:c="17"/>IRPF2024010237 <text:s text:c="2"/>INTERNACIONAL <text:s text:c="12"/>G80829641 <text:s text:c="2"/>valores <text:s text:c="31"/>reformulación</text:p>
      <text:p text:style-name="Text"> <text:s text:c="72"/>Centros residenciales para jóvenes</text:p>
      <text:p text:style-name="Text"> <text:s text:c="34"/>ALDEAS INFANTILES SOS <text:s text:c="16"/>extutelados y jóvenes mayores de edad No presentó</text:p>
      <text:p text:style-name="Text"> <text:s text:c="17"/>IRPF2024010246 <text:s text:c="2"/>DE ESPAÑA <text:s text:c="16"/>G28821254 <text:s text:c="2"/>extutelados. <text:s text:c="26"/>reformulación</text:p>
      <text:p text:style-name="Text"> <text:s text:c="72"/>(des)CONECTA Canarias: Programa de</text:p>
      <text:p text:style-name="Text"> <text:s text:c="72"/>prevención y sensibilización a menores</text:p>
      <text:p text:style-name="Text"> <text:s text:c="72"/>y adolescentes para fomentar un uso</text:p>
      <text:p text:style-name="Text"> <text:s text:c="34"/>FUNDACION <text:s text:c="28"/>saludable de la tecnología <text:s text:c="12"/>Presenta</text:p>
      <text:p text:style-name="Text"> <text:s text:c="17"/>IRPF2024010270 <text:s text:c="2"/>CIBERVOLUNTARIOS <text:s text:c="9"/>G84410158 <text:s text:c="41"/>reformulación</text:p>
      <text:p text:style-name="Text"> <text:s text:c="72"/>ConTICgo Canarias: Programa de</text:p>
      <text:p text:style-name="Text"> <text:s text:c="72"/>formación y sensibilización contra el</text:p>
      <text:p text:style-name="Text"> <text:s text:c="72"/>discurso de odio en la red dirigido a</text:p>
      <text:p text:style-name="Text"> <text:s text:c="34"/>FUNDACION <text:s text:c="28"/>jóvenes canarios <text:s text:c="22"/>Presenta</text:p>
      <text:p text:style-name="Text"> <text:s text:c="17"/>IRPF2024010275 <text:s text:c="2"/>CIBERVOLUNTARIOS <text:s text:c="9"/>G84410158 <text:s text:c="41"/>reformulación</text:p>
      <text:p text:style-name="Text"> <text:s text:c="72"/>Voluntarízate Canarias: transfiriendo</text:p>
      <text:p text:style-name="Text"> <text:s text:c="34"/>FUNDACION <text:s text:c="28"/>valores de voluntariado a jóvenes a <text:s text:c="3"/>Presenta</text:p>
      <text:p text:style-name="Text"> <text:s text:c="17"/>IRPF2024010281 <text:s text:c="2"/>CIBERVOLUNTARIOS <text:s text:c="9"/>G84410158 <text:s text:c="2"/>través del aprendizaje servicio <text:s text:c="7"/>reformulación</text:p>
      <text:p text:style-name="Text"> <text:s text:c="34"/>AFEDES - ASOCIACION</text:p>
      <text:p text:style-name="Text"> <text:s text:c="34"/>PARA EL FOMENTO DE LA</text:p>
      <text:p text:style-name="Text"> <text:s text:c="34"/>FORMACION, EL EMPLEO,</text:p>
      <text:p text:style-name="Text"> <text:s text:c="34"/>LA INFORMACION Y EL <text:s text:c="61"/>Presenta</text:p>
      <text:p text:style-name="Text"> <text:s text:c="17"/>IRPF2024010325 <text:s text:c="2"/>DESARROLLO DEL NORTE <text:s text:c="5"/>G38554614 <text:s text:c="2"/>Revalorízate con Afedes <text:s text:c="19"/>reformulación</text:p>
      <text:p text:style-name="Text"> <text:s text:c="34"/>ASOCIACION CANARIA DE <text:s text:c="16"/>Dispositivo de Mediación Intercultural y</text:p>
      <text:p text:style-name="Text"> <text:s text:c="34"/>MEDIADORES <text:s text:c="27"/>Comunitaria (MIC) dirigido a jóvenes <text:s text:c="6"/>Presenta</text:p>
      <text:p text:style-name="Text"> <text:s text:c="17"/>IRPF2024010326 <text:s text:c="2"/>INTERCULTURALES <text:s text:c="10"/>G35883503 <text:s text:c="2"/>extutelados/as. <text:s text:c="27"/>reformulación</text:p>
      <text:p text:style-name="Text"> <text:s text:c="34"/>ASOCIACION CULTURAL <text:s text:c="18"/>Programas sinfónicos juveniles:</text:p>
      <text:p text:style-name="Text"> <text:s text:c="34"/>ORQUESTA CLASICA BELA <text:s text:c="16"/>orquestas para la cohesión social <text:s text:c="9"/>Presenta</text:p>
      <text:p text:style-name="Text"> <text:s text:c="17"/>IRPF2024010333 <text:s text:c="2"/>BARTOK <text:s text:c="19"/>G35586601 <text:s text:c="45"/>reformulación</text:p>
      <text:p text:style-name="Text"> </text:p>
      <text:p text:style-name="Text"> </text:p>
      <text:p text:style-name="Text"> <text:s text:c="131"/>17</text:p>
      <text:p text:style-name="Text"> </text:p>
      <text:p text:style-name="Text"> </text:p>
      <text:p text:style-name="Text"> </text:p>
      <text:p text:style-name="Text"> </text:p>
      <text:p text:style-name="Text">Este documento incorpora firma electrónica reconocida de acuerdo a la Ley 6/2020, de 11 de noviembre de los servicios electrónicos de confianza</text:p>
      <text:p text:style-name="Text">Permite la verificación de la integridad de esta copia del documento electrónico en la dirección:</text:p>
      <text:p text:style-name="Text">https://sede.gobiernodecanarias.org/sede/verifica_doc</text:p>
      <text:p text:style-name="Text">Este documento es una copia electrónica auténtica</text:p>
      <text:p text:style-name="Text">Firmado por: María Candelaria Delgado Toledo <text:s text:c="71"/>Fecha: 11/12/2025 14:35:40</text:p>
      <text:p text:style-name="Text">En calidad de: Consejera de Bienestar Social, Igualdad, Juventud, Infancia y Familias</text:p>
      <text:p text:style-name="Text"> <text:s text:c="129"/>Pagina: 17/52</text:p>
      <text:p text:style-name="Text"> </text:p>
      <text:p text:style-name="Text"> </text:p>
      <text:p text:style-name="Text"> <text:s text:c="26"/>RP012-3KAyvOZfXV9Jze1+wxSjmTCLKIR1LKiB</text:p>
      <text:p text:style-name="Text"> <text:s text:c="37"/>ORDEN - Nº: 1308 / 2025 - Libro: 657 - Fecha: 11/12/2025 14:35:40</text:p>
      <text:p text:style-name="Break"/>
      <text:p text:style-name="Text"> <text:s text:c="115"/>ACTUACIÓN DE</text:p>
      <text:p text:style-name="Text"> <text:s text:c="20"/>EXPEDIENTE <text:s text:c="11"/>ENTIDAD <text:s text:c="14"/>CIF <text:s text:c="11"/>NOMBRE DEL PROYECTO <text:s text:c="17"/>LA ENTIDAD</text:p>
      <text:p text:style-name="Text"> <text:s text:c="34"/>FEDERACION DE</text:p>
      <text:p text:style-name="Text"> <text:s text:c="34"/>ASOCIACIONES DE</text:p>
      <text:p text:style-name="Text"> <text:s text:c="34"/>MUJERES ARENA Y <text:s text:c="52"/>Presenta</text:p>
      <text:p text:style-name="Text"> <text:s text:c="17"/>IRPF2024010356 <text:s text:c="2"/>LAURISILVA <text:s text:c="15"/>G38374468 <text:s text:c="2"/>Jóvenes en Red <text:s text:c="15"/>reformulación</text:p>
      <text:p text:style-name="Text"> <text:s text:c="34"/>FUNDACION DON BOSCO <text:s text:c="18"/>PROMOCIÓN DE LA SALUD PARA <text:s text:c="3"/>Presenta</text:p>
      <text:p text:style-name="Text"> <text:s text:c="17"/>IRPF2024010357 <text:s text:c="2"/>SALESIANOS SOCIAL <text:s text:c="8"/>G14522171 <text:s text:c="2"/>JÓVENES <text:s text:c="22"/>reformulación</text:p>
      <text:p text:style-name="Text"> <text:s text:c="34"/>FUNDACION DON BOSCO <text:s text:c="18"/>CAPACITACIÓN PROFESIONAL PARA Presenta</text:p>
      <text:p text:style-name="Text"> <text:s text:c="17"/>IRPF2024010374 <text:s text:c="2"/>SALESIANOS SOCIAL <text:s text:c="8"/>G14522171 <text:s text:c="2"/>JÓVENES <text:s text:c="22"/>reformulación</text:p>
      <text:p text:style-name="Text"> <text:s text:c="34"/>FUNDACION CANARIA <text:s text:c="50"/>No presentó</text:p>
      <text:p text:style-name="Text"> <text:s text:c="17"/>IRPF2024010390 <text:s text:c="2"/>ATARETACO <text:s text:c="16"/>G38370334 <text:s text:c="2"/>DESPEGA COMPOSTANDO <text:s text:c="10"/>reformulación</text:p>
      <text:p text:style-name="Text"> <text:s text:c="72"/>COEDUCACIÓN PARA UNA ESCUELA</text:p>
      <text:p text:style-name="Text"> <text:s text:c="72"/>PÚBLICA CANARIA LIBRE DE</text:p>
      <text:p text:style-name="Text"> <text:s text:c="72"/>VIOLENCIAS <text:s text:c="19"/>Presenta</text:p>
      <text:p text:style-name="Text"> <text:s text:c="17"/>IRPF2024010451 <text:s text:c="2"/>MEDICOS DEL MUNDO <text:s text:c="5"/>G79408852 <text:s text:c="5"/>MACHISTAS Y RACISTAS. <text:s text:c="8"/>reformulación</text:p>
      <text:p text:style-name="Text"> <text:s text:c="34"/>ASOCIACION DOMITILA</text:p>
      <text:p text:style-name="Text"> <text:s text:c="34"/>HERNANDEZ DESDE</text:p>
      <text:p text:style-name="Text"> <text:s text:c="34"/>TACORONTE POR LA</text:p>
      <text:p text:style-name="Text"> <text:s text:c="34"/>IGUADAD DE <text:s text:c="69"/>Presenta</text:p>
      <text:p text:style-name="Text"> <text:s text:c="17"/>IRPF2024010479 <text:s text:c="2"/>OPORTUNIDADES <text:s text:c="9"/>G38728382 <text:s text:c="5"/>SAJU <text:s text:c="37"/>reformulación</text:p>
      <text:p text:style-name="Text"> <text:s text:c="34"/>ASOCIACION DE HOGARES</text:p>
      <text:p text:style-name="Text"> <text:s text:c="34"/>PARA NIÑOS PRIVADOS DE</text:p>
      <text:p text:style-name="Text"> <text:s text:c="34"/>AMBIENTE FAMILIAR</text:p>
      <text:p text:style-name="Text"> <text:s text:c="34"/>NUEVO FUTURO DE <text:s text:c="22"/>Cocina y Comunidad: Inclusión para <text:s text:c="7"/>Presenta</text:p>
      <text:p text:style-name="Text"> <text:s text:c="17"/>IRPF2024010485 <text:s text:c="2"/>TENERIFE. <text:s text:c="13"/>G38378410 <text:s text:c="5"/>Jóvenes Vulnerables <text:s text:c="22"/>reformulación</text:p>
      <text:p text:style-name="Text"> <text:s text:c="34"/>ASOCIACION ASISTENCIAL <text:s text:c="57"/>Presenta</text:p>
      <text:p text:style-name="Text"> <text:s text:c="17"/>IRPF2024010491 <text:s text:c="2"/>NAHIA <text:s text:c="17"/>G76665611 <text:s text:c="5"/>Ubuntu, soy porque somos <text:s text:c="17"/>reformulación</text:p>
      <text:p text:style-name="Text"> <text:s text:c="34"/>ASOCIACION CANARIA</text:p>
      <text:p text:style-name="Text"> <text:s text:c="34"/>PARA LA POTENCIACION</text:p>
      <text:p text:style-name="Text"> <text:s text:c="34"/>DEL DESARROLLO SOCIAL <text:s text:c="58"/>No presentó</text:p>
      <text:p text:style-name="Text"> <text:s text:c="17"/>IRPF2024010492 <text:s text:c="2"/>GENERACION 21 <text:s text:c="9"/>G76621036 <text:s text:c="5"/>CONÓCE-T <text:s text:c="33"/>reformulación</text:p>
      <text:p text:style-name="Text"> <text:s text:c="34"/>SOCIAL INNOVATION <text:s text:c="20"/>Acompañamiento, tecnología y</text:p>
      <text:p text:style-name="Text"> <text:s text:c="34"/>CLUSTER FOR CHANGE <text:s text:c="19"/>colaboración: 3 claves en el camino <text:s text:c="6"/>Presenta</text:p>
      <text:p text:style-name="Text"> <text:s text:c="17"/>IRPF2024010493 <text:s text:c="2"/>(SIC4CHANGE) <text:s text:c="10"/>G87844155 <text:s text:c="5"/>hacia el empleo joven <text:s text:c="20"/>reformulación</text:p>
      <text:p text:style-name="Text"> <text:s text:c="34"/>ASOCIACION CULTURAL Y <text:s text:c="58"/>Presenta</text:p>
      <text:p text:style-name="Text"> <text:s text:c="17"/>IRPF2024010500 <text:s text:c="2"/>SOCIAL TRIB-ARTE <text:s text:c="6"/>G76168194 <text:s text:c="5"/>PIENSO, SIENTO, ACTÚO <text:s text:c="20"/>reformulación</text:p>
      <text:p text:style-name="Text"> <text:s text:c="72"/>Horizontes compartidos:</text:p>
      <text:p text:style-name="Text"> <text:s text:c="34"/>SOCIAL INNOVATION <text:s text:c="20"/>Transformando narrativas migratorias</text:p>
      <text:p text:style-name="Text"> <text:s text:c="34"/>CLUSTER FOR CHANGE <text:s text:c="19"/>en la educación <text:s text:c="26"/>Presenta</text:p>
      <text:p text:style-name="Text"> <text:s text:c="17"/>IRPF2024010521 <text:s text:c="2"/>(SIC4CHANGE) <text:s text:c="10"/>G87844155 <text:s text:c="47"/>reformulación</text:p>
      <text:p text:style-name="Text"> <text:s text:c="34"/>ASOCIACION CANARIA</text:p>
      <text:p text:style-name="Text"> <text:s text:c="34"/>ATACAYTE PARA LA LUCHA</text:p>
      <text:p text:style-name="Text"> <text:s text:c="34"/>POR EL BIENESTAR <text:s text:c="63"/>No presentó</text:p>
      <text:p text:style-name="Text"> <text:s text:c="17"/>IRPF2024010530 <text:s text:c="2"/>SOCIAL <text:s text:c="16"/>G76551894 <text:s text:c="5"/>DINAMIZA 2025 <text:s text:c="28"/>reformulación</text:p>
      <text:p text:style-name="Text"> </text:p>
      <text:p text:style-name="Text"> </text:p>
      <text:p text:style-name="Text"> </text:p>
      <text:p text:style-name="Text"> </text:p>
      <text:p text:style-name="Text"> <text:s text:c="17"/>Línea 10. Diversidad.</text:p>
      <text:p text:style-name="Text"> </text:p>
      <text:p text:style-name="Text"> </text:p>
      <text:p text:style-name="Text"> <text:s text:c="111"/>ACTUACIÓN DE LA</text:p>
      <text:p text:style-name="Text"> <text:s text:c="20"/>EXPEDIENTE <text:s text:c="10"/>ENTIDAD <text:s text:c="12"/>CIF <text:s text:c="10"/>NOMBRE DEL PROYECTO <text:s text:c="20"/>ENTIDAD</text:p>
      <text:p text:style-name="Text"> <text:s text:c="34"/>ASOCIACION LANZATE-</text:p>
      <text:p text:style-name="Text"> <text:s text:c="34"/>COLECTIVO DE</text:p>
      <text:p text:style-name="Text"> <text:s text:c="34"/>LESBIANAS, GAYS,</text:p>
      <text:p text:style-name="Text"> <text:s text:c="34"/>TRANSEXUALES, <text:s text:c="24"/>Lánzate 365 servicio integral de</text:p>
      <text:p text:style-name="Text"> <text:s text:c="34"/>BISESEXUALES, <text:s text:c="24"/>atención biopsicosocial a personas</text:p>
      <text:p text:style-name="Text"> <text:s text:c="34"/>INTERSEXUALES Y MAS DE <text:s text:c="15"/>LGTBIQ+ de Lanzarote y La</text:p>
      <text:p text:style-name="Text"> <text:s text:c="17"/>IRPF2024010050 <text:s text:c="2"/>CANARIAS <text:s text:c="14"/>J35964097 <text:s text:c="5"/>Graciosa <text:s text:c="26"/>Presenta reformulación</text:p>
      <text:p text:style-name="Text"> <text:s text:c="34"/>ASOCIACION LANZATE-</text:p>
      <text:p text:style-name="Text"> <text:s text:c="34"/>COLECTIVO DE</text:p>
      <text:p text:style-name="Text"> <text:s text:c="34"/>LESBIANAS, GAYS, <text:s text:c="21"/>EducaDiverSex programa de</text:p>
      <text:p text:style-name="Text"> <text:s text:c="34"/>TRANSEXUALES, <text:s text:c="24"/>educación afectiva y sexual como</text:p>
      <text:p text:style-name="Text"> <text:s text:c="34"/>BISESEXUALES, <text:s text:c="24"/>prevención de las violencias en el <text:s text:c="3"/>No se instó a reformular</text:p>
      <text:p text:style-name="Text"> <text:s text:c="34"/>INTERSEXUALES Y MAS DE <text:s text:c="15"/>marco de la Promoción del <text:s text:c="12"/>por lo que no procede</text:p>
      <text:p text:style-name="Text"> <text:s text:c="17"/>IRPF2024010051 <text:s text:c="2"/>CANARIAS <text:s text:c="14"/>J35964097 <text:s text:c="5"/>feminismo LBTI <text:s text:c="23"/>actuación</text:p>
      <text:p text:style-name="Text"> <text:s text:c="17"/>IRPF2024010096 <text:s text:c="2"/>ONGD ALTIHAY <text:s text:c="10"/>G35704857 <text:s text:c="5"/>RED EDUCACIÓN PARA EL <text:s text:c="16"/>No se instó a reformular</text:p>
      <text:p text:style-name="Text"> <text:s text:c="34"/>FUERTEVENTURA - <text:s text:c="22"/>FOMENTO DE LA DIVERSIDAD: <text:s text:c="12"/>por lo que no procede</text:p>
      <text:p text:style-name="Text"> <text:s text:c="34"/>COLECTIVO DE GAYS, <text:s text:c="19"/>JUNTAS CONTRA LA <text:s text:c="21"/>actuación</text:p>
      <text:p text:style-name="Text"> <text:s text:c="34"/>LESBIANAS, <text:s text:c="27"/>LGTBIQ+fobia</text:p>
      <text:p text:style-name="Text"> <text:s text:c="34"/>TRANSEXUALES</text:p>
      <text:p text:style-name="Text"> </text:p>
      <text:p text:style-name="Text"> </text:p>
      <text:p text:style-name="Text"> <text:s text:c="131"/>18</text:p>
      <text:p text:style-name="Text"> </text:p>
      <text:p text:style-name="Text"> </text:p>
      <text:p text:style-name="Text"> </text:p>
      <text:p text:style-name="Text"> </text:p>
      <text:p text:style-name="Text">Este documento incorpora firma electrónica reconocida de acuerdo a la Ley 6/2020, de 11 de noviembre de los servicios electrónicos de confianza</text:p>
      <text:p text:style-name="Text">Permite la verificación de la integridad de esta copia del documento electrónico en la dirección:</text:p>
      <text:p text:style-name="Text">https://sede.gobiernodecanarias.org/sede/verifica_doc</text:p>
      <text:p text:style-name="Text">Este documento es una copia electrónica auténtica</text:p>
      <text:p text:style-name="Text">Firmado por: María Candelaria Delgado Toledo <text:s text:c="71"/>Fecha: 11/12/2025 14:35:40</text:p>
      <text:p text:style-name="Text">En calidad de: Consejera de Bienestar Social, Igualdad, Juventud, Infancia y Familias</text:p>
      <text:p text:style-name="Text"> <text:s text:c="129"/>Pagina: 18/52</text:p>
      <text:p text:style-name="Text"> </text:p>
      <text:p text:style-name="Text"> </text:p>
      <text:p text:style-name="Text"> <text:s text:c="26"/>RP012-3KAyvOZfXV9Jze1+wxSjmTCLKIR1LKiB</text:p>
      <text:p text:style-name="Text"> <text:s text:c="37"/>ORDEN - Nº: 1308 / 2025 - Libro: 657 - Fecha: 11/12/2025 14:35:40</text:p>
      <text:p text:style-name="Break"/>
      <text:p text:style-name="Text"> <text:s text:c="110"/>ACTUACIÓN DE LA</text:p>
      <text:p text:style-name="Text"> <text:s text:c="20"/>EXPEDIENTE <text:s text:c="11"/>ENTIDAD <text:s text:c="14"/>CIF <text:s text:c="7"/>NOMBRE DEL PROYECTO <text:s text:c="19"/>ENTIDAD</text:p>
      <text:p text:style-name="Text"> <text:s text:c="34"/>BISEXUALES,</text:p>
      <text:p text:style-name="Text"> <text:s text:c="34"/>INTERSEXUALES Y</text:p>
      <text:p text:style-name="Text"> <text:s text:c="34"/>SIMPATIZANTES DE</text:p>
      <text:p text:style-name="Text"> <text:s text:c="34"/>CANARIAS</text:p>
      <text:p text:style-name="Text"> <text:s text:c="72"/>Acompañamiento Personalizado</text:p>
      <text:p text:style-name="Text"> <text:s text:c="34"/>ASOCIACION IN GENERO <text:s text:c="17"/>para la Inclusión Social del <text:s text:c="7"/>No se instó a reformular</text:p>
      <text:p text:style-name="Text"> <text:s text:c="34"/>(INTERCULTURALIDAD Y <text:s text:c="17"/>Colectivo LGTBIQ+ que Ejerce la por lo que no procede</text:p>
      <text:p text:style-name="Text"> <text:s text:c="17"/>IRPF2024010436 <text:s text:c="2"/>GENERO) <text:s text:c="18"/>G13426671 <text:s text:c="2"/>Prostitución en Canarias. <text:s text:c="10"/>actuación</text:p>
      <text:p text:style-name="Text"> <text:s text:c="72"/>STOP ODIO: proyecto de</text:p>
      <text:p text:style-name="Text"> <text:s text:c="72"/>acompañamiento integral a <text:s text:c="10"/>No se instó a reformular</text:p>
      <text:p text:style-name="Text"> <text:s text:c="34"/>ASOCIACION LGBTIQA* <text:s text:c="18"/>víctimas de delitos de odio por <text:s text:c="4"/>por lo que no procede</text:p>
      <text:p text:style-name="Text"> <text:s text:c="17"/>IRPF2024010490 <text:s text:c="2"/>DIVERSAS CANARIAS <text:s text:c="8"/>G76687722 <text:s text:c="2"/>LGBTIQAfobia. <text:s text:c="22"/>actuación</text:p>
      <text:p text:style-name="Text"> <text:s text:c="72"/>TENERIFE DIVERSA: Programa</text:p>
      <text:p text:style-name="Text"> <text:s text:c="72"/>de prevención de la LGBTIfobia en No se instó a reformular</text:p>
      <text:p text:style-name="Text"> <text:s text:c="34"/>ASOCIACION LGBTIQA* <text:s text:c="18"/>la comunidad educativa de <text:s text:c="10"/>por lo que no procede</text:p>
      <text:p text:style-name="Text"> <text:s text:c="17"/>IRPF2024010494 <text:s text:c="2"/>DIVERSAS CANARIAS <text:s text:c="8"/>G76687722 <text:s text:c="2"/>Tenerife. <text:s text:c="26"/>actuación</text:p>
      <text:p text:style-name="Text"> <text:s text:c="72"/>ASTERISCO. Servicio de</text:p>
      <text:p text:style-name="Text"> <text:s text:c="72"/>intervención psicológico, social,</text:p>
      <text:p text:style-name="Text"> <text:s text:c="72"/>sexológico y de trabajo en red para No se instó a reformular</text:p>
      <text:p text:style-name="Text"> <text:s text:c="34"/>ASOCIACION LGBTIQA* <text:s text:c="18"/>el acercamiento de la diversidad <text:s text:c="3"/>por lo que no procede</text:p>
      <text:p text:style-name="Text"> <text:s text:c="17"/>IRPF2024010497 <text:s text:c="2"/>DIVERSAS CANARIAS <text:s text:c="8"/>G76687722 <text:s text:c="2"/>LGBTIQA+. <text:s text:c="26"/>actuación</text:p>
      <text:p text:style-name="Text"> </text:p>
      <text:p text:style-name="Text"> </text:p>
      <text:p text:style-name="Text"> </text:p>
      <text:p text:style-name="Text"> </text:p>
      <text:p text:style-name="Text"> <text:s text:c="17"/>Línea 11. Promoción de la igualdad entre mujeres y hombres y prevención de la violencia de</text:p>
      <text:p text:style-name="Text"> <text:s text:c="17"/>género</text:p>
      <text:p text:style-name="Text"> </text:p>
      <text:p text:style-name="Text"> </text:p>
      <text:p text:style-name="Text"> <text:s text:c="110"/>ACTUACIÓN DE LA</text:p>
      <text:p text:style-name="Text"> <text:s text:c="20"/>EXPEDIENTE <text:s text:c="11"/>ENTIDAD <text:s text:c="11"/>CIF <text:s text:c="10"/>NOMBRE DEL PROYECTO <text:s text:c="19"/>ENTIDAD</text:p>
      <text:p text:style-name="Text"> <text:s text:c="34"/>CONGREGACION OBLATAS</text:p>
      <text:p text:style-name="Text"> <text:s text:c="34"/>DEL SANTISIMO</text:p>
      <text:p text:style-name="Text"> <text:s text:c="17"/>IRPF2024010062 <text:s text:c="2"/>REDENTOR LAS PALMAS <text:s text:c="3"/>R3500444I <text:s text:c="5"/>DANIELA PARTICIPA <text:s text:c="18"/>Presenta reformulación</text:p>
      <text:p text:style-name="Text"> <text:s text:c="34"/>CONGREGACION OBLATAS</text:p>
      <text:p text:style-name="Text"> <text:s text:c="34"/>DEL SANTISIMO</text:p>
      <text:p text:style-name="Text"> <text:s text:c="17"/>IRPF2024010076 <text:s text:c="2"/>REDENTOR LAS PALMAS <text:s text:c="3"/>R3500444I <text:s text:c="5"/>CASA DE ACOGIDA DANIELA <text:s text:c="12"/>Presenta reformulación</text:p>
      <text:p text:style-name="Text"> <text:s text:c="34"/>ASOCIACION FACTORIA DE</text:p>
      <text:p text:style-name="Text"> <text:s text:c="34"/>COHESION CIUDAD</text:p>
      <text:p text:style-name="Text"> <text:s text:c="17"/>IRPF2024010113 <text:s text:c="2"/>PUERTO ISLAS CANARIAS G76691252 <text:s text:c="6"/>Un Puerto Violeta. Seas of Change Presenta reformulación</text:p>
      <text:p text:style-name="Text"> <text:s text:c="34"/>CARITAS DIOCESANA DE</text:p>
      <text:p text:style-name="Text"> <text:s text:c="17"/>IRPF2024010121 <text:s text:c="2"/>CANARIAS <text:s text:c="14"/>R3500367B <text:s text:c="5"/>CENTRO LUGO <text:s text:c="24"/>Presenta reformulación</text:p>
      <text:p text:style-name="Text"> <text:s text:c="34"/>ASOCIACION SOCIAL Y <text:s text:c="18"/>Piso tutelado para víctimas de</text:p>
      <text:p text:style-name="Text"> <text:s text:c="34"/>CULTURAL PARA LAS <text:s text:c="20"/>violencia de género con o sin</text:p>
      <text:p text:style-name="Text"> <text:s text:c="17"/>IRPF2024010142 <text:s text:c="2"/>MUJERES MARARIA <text:s text:c="7"/>G35364157 <text:s text:c="5"/>menores a cargo <text:s text:c="20"/>Presenta reformulación</text:p>
      <text:p text:style-name="Text"> <text:s text:c="72"/>Detección, asesoramiento y</text:p>
      <text:p text:style-name="Text"> <text:s text:c="34"/>ASOCIACION IN GENERO <text:s text:c="17"/>atención a mujeres que ejercen la</text:p>
      <text:p text:style-name="Text"> <text:s text:c="34"/>(INTERCULTURALIDAD Y <text:s text:c="17"/>prostitución o víctimas de trata y</text:p>
      <text:p text:style-name="Text"> <text:s text:c="17"/>IRPF2024010145 <text:s text:c="2"/>GENERO) <text:s text:c="18"/>G13426671 <text:s text:c="2"/>explotación sexual en Canarias. <text:s text:c="4"/>Presenta reformulación</text:p>
      <text:p text:style-name="Text"> <text:s text:c="72"/>PROYECTO VIOLETA:</text:p>
      <text:p text:style-name="Text"> <text:s text:c="34"/>FUNDACION CANARIA <text:s text:c="20"/>“Avanzamos hacia la igualdad”</text:p>
      <text:p text:style-name="Text"> <text:s text:c="34"/>CENTRO DE SOLIDARIDAD <text:s text:c="16"/>Acciones para la promoción de la</text:p>
      <text:p text:style-name="Text"> <text:s text:c="34"/>DE LAS ISLAS CANARIAS <text:s text:c="16"/>igualdad y la perspectiva de género</text:p>
      <text:p text:style-name="Text"> <text:s text:c="17"/>IRPF2024010146 <text:s text:c="2"/>(CESICA) <text:s text:c="14"/>G38228102 <text:s text:c="5"/>en Proyecto Hombre. <text:s text:c="16"/>Presenta reformulación</text:p>
      <text:p text:style-name="Text"> <text:s text:c="34"/>RED ESPAÑOLA DE</text:p>
      <text:p text:style-name="Text"> <text:s text:c="34"/>ENTIDADES POR EL</text:p>
      <text:p text:style-name="Text"> <text:s text:c="17"/>IRPF2024010147 <text:s text:c="2"/>EMPLEO RED ARAÑA <text:s text:c="6"/>G58579806 <text:s text:c="5"/>MUJER TIC <text:s text:c="26"/>Presenta reformulación</text:p>
      <text:p text:style-name="Text"> <text:s text:c="34"/>COMUNIDAD DE</text:p>
      <text:p text:style-name="Text"> <text:s text:c="34"/>RELIGIOSAS OBLATAS DEL</text:p>
      <text:p text:style-name="Text"> <text:s text:c="17"/>IRPF2024010160 <text:s text:c="2"/>SANTISIMO REDENTOR <text:s text:c="4"/>R3800345E <text:s text:c="5"/>Programa Integral "La Casita" <text:s text:c="6"/>Presenta reformulación</text:p>
      <text:p text:style-name="Text"> <text:s text:c="34"/>ASOCIACION PARA EL</text:p>
      <text:p text:style-name="Text"> <text:s text:c="34"/>DESARROLLO ECONOMICO</text:p>
      <text:p text:style-name="Text"> <text:s text:c="17"/>IRPF2024010208 <text:s text:c="2"/>Y SOCIAL RAYUELA <text:s text:c="6"/>G76503564 <text:s text:c="5"/>Jarea 2 <text:s text:c="28"/>Presenta reformulación</text:p>
      <text:p text:style-name="Text"> <text:s text:c="34"/>FUNDACION SANTA MARIA</text:p>
      <text:p text:style-name="Text"> <text:s text:c="17"/>IRPF2024010218 <text:s text:c="2"/>LA REAL <text:s text:c="15"/>G34147827 <text:s text:c="5"/>Canarias Hogar Corresponsable Presenta reformulación</text:p>
      <text:p text:style-name="Text"> <text:s text:c="72"/>CENTRO DE APOYO INTEGRAL A</text:p>
      <text:p text:style-name="Text"> <text:s text:c="34"/>FEDERACION DE <text:s text:c="24"/>MUJERES VÍCTIMAS DE</text:p>
      <text:p text:style-name="Text"> <text:s text:c="34"/>ASOCIACIONES DE <text:s text:c="22"/>VIOLENCIA Y/O</text:p>
      <text:p text:style-name="Text"> <text:s text:c="34"/>MUJERES ARENA Y <text:s text:c="22"/>DISCRIMINACIÓN POR RAZÓN</text:p>
      <text:p text:style-name="Text"> <text:s text:c="17"/>IRPF2024010262 <text:s text:c="2"/>LAURISILVA <text:s text:c="15"/>G38374468 <text:s text:c="2"/>DE GÉNERO <text:s text:c="20"/>Presenta reformulación</text:p>
      <text:p text:style-name="Text"> <text:s text:c="17"/>IRPF2024010337 <text:s text:c="2"/>ASOCIACION CUIDADORAS G38877312 <text:s text:c="6"/>CUIDADAS EN IGUALDAD <text:s text:c="15"/>Presenta reformulación</text:p>
      <text:p text:style-name="Text"> </text:p>
      <text:p text:style-name="Text"> </text:p>
      <text:p text:style-name="Text"> <text:s text:c="129"/>19</text:p>
      <text:p text:style-name="Text"> </text:p>
      <text:p text:style-name="Text"> </text:p>
      <text:p text:style-name="Text"> </text:p>
      <text:p text:style-name="Text"> </text:p>
      <text:p text:style-name="Text">Este documento incorpora firma electrónica reconocida de acuerdo a la Ley 6/2020, de 11 de noviembre de los servicios electrónicos de confianza</text:p>
      <text:p text:style-name="Text">Permite la verificación de la integridad de esta copia del documento electrónico en la dirección:</text:p>
      <text:p text:style-name="Text">https://sede.gobiernodecanarias.org/sede/verifica_doc</text:p>
      <text:p text:style-name="Text">Este documento es una copia electrónica auténtica</text:p>
      <text:p text:style-name="Text">Firmado por: María Candelaria Delgado Toledo <text:s text:c="71"/>Fecha: 11/12/2025 14:35:40</text:p>
      <text:p text:style-name="Text">En calidad de: Consejera de Bienestar Social, Igualdad, Juventud, Infancia y Familias</text:p>
      <text:p text:style-name="Text"> <text:s text:c="129"/>Pagina: 19/52</text:p>
      <text:p text:style-name="Text"> </text:p>
      <text:p text:style-name="Text"> </text:p>
      <text:p text:style-name="Text"> <text:s text:c="26"/>RP012-3KAyvOZfXV9Jze1+wxSjmTCLKIR1LKiB</text:p>
      <text:p text:style-name="Text"> <text:s text:c="37"/>ORDEN - Nº: 1308 / 2025 - Libro: 657 - Fecha: 11/12/2025 14:35:40</text:p>
      <text:p text:style-name="Break"/>
      <text:p text:style-name="Text"> <text:s text:c="111"/>ACTUACIÓN DE LA</text:p>
      <text:p text:style-name="Text"> <text:s text:c="20"/>EXPEDIENTE <text:s text:c="11"/>ENTIDAD <text:s text:c="11"/>CIF <text:s text:c="10"/>NOMBRE DEL PROYECTO <text:s text:c="20"/>ENTIDAD</text:p>
      <text:p text:style-name="Text"> <text:s text:c="34"/>FAMILIARES Y AMIG@S DE</text:p>
      <text:p text:style-name="Text"> <text:s text:c="34"/>PERSONAS CON ALZEIMER</text:p>
      <text:p text:style-name="Text"> <text:s text:c="34"/>FUNDACION SANTA MARIA</text:p>
      <text:p text:style-name="Text"> <text:s text:c="17"/>IRPF2024010364 <text:s text:c="2"/>LA REAL <text:s text:c="15"/>G34147827 <text:s text:c="5"/>Entrena Empleo Canarias <text:s text:c="14"/>Presenta reformulación</text:p>
      <text:p text:style-name="Text"> <text:s text:c="34"/>ASOCIACION CULTURAL Y</text:p>
      <text:p text:style-name="Text"> <text:s text:c="17"/>IRPF2024010400 <text:s text:c="2"/>SOCIAL TRIB-ARTE <text:s text:c="6"/>G76168194 <text:s text:c="5"/>Digitaliza tu Brecha <text:s text:c="17"/>Presenta reformulación</text:p>
      <text:p text:style-name="Text"> <text:s text:c="17"/>IRPF2024010402 <text:s text:c="2"/>NUEVO HOGAR BETANIA <text:s text:c="6"/>G72222078 <text:s text:c="2"/>Detección y Sensibilización. <text:s text:c="5"/>Presenta reformulación</text:p>
      <text:p text:style-name="Text"> <text:s text:c="72"/>Empleando sueños, tejiendo</text:p>
      <text:p text:style-name="Text"> <text:s text:c="17"/>IRPF2024010430 <text:s text:c="2"/>MEDICOS DEL MUNDO <text:s text:c="8"/>G79408852 <text:s text:c="2"/>futuros con equidad en Canarias <text:s text:c="2"/>Presenta reformulación</text:p>
      <text:p text:style-name="Text"> <text:s text:c="72"/>concienTIzar: Salud mental con</text:p>
      <text:p text:style-name="Text"> <text:s text:c="72"/>perspectiva de género como</text:p>
      <text:p text:style-name="Text"> <text:s text:c="34"/>ASOCIACION SALUD <text:s text:c="21"/>herramienta de prevención ante la</text:p>
      <text:p text:style-name="Text"> <text:s text:c="17"/>IRPF2024010463 <text:s text:c="2"/>MENTAL ATELSAM <text:s text:c="11"/>G38344784 <text:s text:c="2"/>violencia de género <text:s text:c="14"/>Presenta reformulación</text:p>
      <text:p text:style-name="Text"> <text:s text:c="34"/>ASOCIACION CANARIA</text:p>
      <text:p text:style-name="Text"> <text:s text:c="34"/>PARA LA POTENCIACION</text:p>
      <text:p text:style-name="Text"> <text:s text:c="34"/>DEL DESARROLLO SOCIAL <text:s text:c="54"/>No presentó</text:p>
      <text:p text:style-name="Text"> <text:s text:c="17"/>IRPF2024010483 <text:s text:c="2"/>GENERACION 21 <text:s text:c="12"/>G76621036 <text:s text:c="2"/>Igualdad Activa 2025 <text:s text:c="17"/>reformulación</text:p>
      <text:p text:style-name="Text"> <text:s text:c="34"/>ASOCIACION PARA EL</text:p>
      <text:p text:style-name="Text"> <text:s text:c="34"/>DESARROLLO INTEGRAL <text:s text:c="18"/>Proyecto Rosalind, información y</text:p>
      <text:p text:style-name="Text"> <text:s text:c="34"/>DE LA MUJER MERCEDES <text:s text:c="17"/>sensibilización para deconstruir el</text:p>
      <text:p text:style-name="Text"> <text:s text:c="17"/>IRPF2024010505 <text:s text:c="2"/>MACHADO <text:s text:c="18"/>G38296257 <text:s text:c="2"/>sexismo. <text:s text:c="29"/>Presenta reformulación</text:p>
      <text:p text:style-name="Text"> <text:s text:c="34"/>ASOCIACION CANARIA</text:p>
      <text:p text:style-name="Text"> <text:s text:c="34"/>PARA LA INTERVENCION Y</text:p>
      <text:p text:style-name="Text"> <text:s text:c="34"/>MEDIACION FAMILIAR,</text:p>
      <text:p text:style-name="Text"> <text:s text:c="34"/>EDUCATIVA Y</text:p>
      <text:p text:style-name="Text"> <text:s text:c="17"/>IRPF2024010529 <text:s text:c="2"/>PSICOSOCIAL + FAMILIA. <text:s text:c="3"/>G76688431 <text:s text:c="2"/>LA CASA DE LA MUJER <text:s text:c="18"/>Presenta reformulación</text:p>
      <text:p text:style-name="Text"> </text:p>
      <text:p text:style-name="Text"> </text:p>
      <text:p text:style-name="Text"> </text:p>
      <text:p text:style-name="Text"> </text:p>
      <text:p text:style-name="Text"> <text:s text:c="17"/>Línea 13. Atención social a personas en situación de especial vulnerabilidad debido a factores</text:p>
      <text:p text:style-name="Text"> <text:s text:c="17"/>de salud: Personas con VIH.</text:p>
      <text:p text:style-name="Text"> </text:p>
      <text:p text:style-name="Text"> </text:p>
      <text:p text:style-name="Text"> <text:s text:c="109"/>ACTUACIÓN DE LA</text:p>
      <text:p text:style-name="Text"> <text:s text:c="20"/>EXPEDIENTE <text:s text:c="12"/>ENTIDAD <text:s text:c="13"/>CIF <text:s text:c="8"/>NOMBRE DEL PROYECTO <text:s text:c="17"/>ENTIDAD</text:p>
      <text:p text:style-name="Text"> <text:s text:c="72"/>CONSTRUYENDO EL FUTURO</text:p>
      <text:p text:style-name="Text"> <text:s text:c="72"/>DE LAS PERSONAS EN RIESGO</text:p>
      <text:p text:style-name="Text"> <text:s text:c="34"/>ASOCIACION AMIGOS <text:s text:c="20"/>DE EXCLUSIÓN SOCIAL A</text:p>
      <text:p text:style-name="Text"> <text:s text:c="17"/>IRPF2024010080 <text:s text:c="2"/>CONTRA EL SIDA ACES <text:s text:c="6"/>G35435163 <text:s text:c="2"/>TRAVÉS DEL EMPLEO <text:s text:c="17"/>Presenta reformulación</text:p>
      <text:p text:style-name="Text"> <text:s text:c="72"/>Prevención del VIH a través de</text:p>
      <text:p text:style-name="Text"> <text:s text:c="72"/>información y detección precoz con</text:p>
      <text:p text:style-name="Text"> <text:s text:c="72"/>pruebas rápidas en entornos no</text:p>
      <text:p text:style-name="Text"> <text:s text:c="34"/>ASOCIACION AMIGOS <text:s text:c="20"/>clínicos dirigidos a población</text:p>
      <text:p text:style-name="Text"> <text:s text:c="17"/>IRPF2024010082 <text:s text:c="2"/>CONTRA EL SIDA ACES <text:s text:c="3"/>G35435163 <text:s text:c="5"/>vulnerable <text:s text:c="24"/>Presenta reformulación</text:p>
      <text:p text:style-name="Text"> <text:s text:c="34"/>ONGD ALTIHAY</text:p>
      <text:p text:style-name="Text"> <text:s text:c="34"/>FUERTEVENTURA -</text:p>
      <text:p text:style-name="Text"> <text:s text:c="34"/>COLECTIVO DE GAYS,</text:p>
      <text:p text:style-name="Text"> <text:s text:c="34"/>LESBIANAS,</text:p>
      <text:p text:style-name="Text"> <text:s text:c="34"/>TRANSEXUALES <text:s text:c="25"/>PREVENCIÓN Y DETECCIÓN</text:p>
      <text:p text:style-name="Text"> <text:s text:c="34"/>BISEXUALES, <text:s text:c="26"/>PRECOZ DEL VIH E ITS CON</text:p>
      <text:p text:style-name="Text"> <text:s text:c="34"/>INTERSEXUALES Y <text:s text:c="22"/>PRUEBAS RÁPIDAS EN</text:p>
      <text:p text:style-name="Text"> <text:s text:c="34"/>SIMPATIZANTES DE <text:s text:c="21"/>ENTORNOS NO CLÍNICOS:</text:p>
      <text:p text:style-name="Text"> <text:s text:c="17"/>IRPF2024010158 <text:s text:c="2"/>CANARIAS <text:s text:c="14"/>G35704857 <text:s text:c="5"/>“#TESTÉATE” <text:s text:c="26"/>Presenta reformulación</text:p>
      <text:p text:style-name="Text"> <text:s text:c="34"/>COLECTIVO GAMA,</text:p>
      <text:p text:style-name="Text"> <text:s text:c="34"/>ASOCIACION LGTB DE</text:p>
      <text:p text:style-name="Text"> <text:s text:c="34"/>CANARIAS POR LA</text:p>
      <text:p text:style-name="Text"> <text:s text:c="34"/>DIVERSIDAD SEXUAL Y DE <text:s text:c="15"/>Comunidad Cero: Programa de</text:p>
      <text:p text:style-name="Text"> <text:s text:c="17"/>IRPF2024010244 <text:s text:c="2"/>GENERO <text:s text:c="16"/>G35364512 <text:s text:c="5"/>detección Precoz de VIH. <text:s text:c="13"/>Presenta reformulación</text:p>
      <text:p text:style-name="Text"> <text:s text:c="17"/>IRPF2024010471 <text:s text:c="2"/>MEDICOS DEL MUNDO <text:s text:c="8"/>G79408852 <text:s text:c="2"/>InfoTest <text:s text:c="25"/>Presenta reformulación</text:p>
      <text:p text:style-name="Text"> <text:s text:c="72"/>EspacioCERO: servicio integral de</text:p>
      <text:p text:style-name="Text"> <text:s text:c="72"/>asesoramiento a la salud sexual y</text:p>
      <text:p text:style-name="Text"> <text:s text:c="34"/>ASOCIACION LGBTIQA* <text:s text:c="18"/>a la detección precoz del VIH y</text:p>
      <text:p text:style-name="Text"> <text:s text:c="17"/>IRPF2024010489 <text:s text:c="2"/>DIVERSAS CANARIAS <text:s text:c="8"/>G76687722 <text:s text:c="2"/>otras ITS. <text:s text:c="23"/>Presenta reformulación</text:p>
      <text:p text:style-name="Text"> <text:s text:c="72"/>TRABAJO POSITIVO: servicio de</text:p>
      <text:p text:style-name="Text"> <text:s text:c="72"/>sensibilización, orientación</text:p>
      <text:p text:style-name="Text"> <text:s text:c="34"/>ASOCIACION LGBTIQA* <text:s text:c="18"/>sociolaboral y educativo para</text:p>
      <text:p text:style-name="Text"> <text:s text:c="17"/>IRPF2024010501 <text:s text:c="2"/>DIVERSAS CANARIAS <text:s text:c="8"/>G76687722 <text:s text:c="2"/>personas con VIH. <text:s text:c="16"/>Presenta reformulación</text:p>
      <text:p text:style-name="Text"> </text:p>
      <text:p text:style-name="Text"> </text:p>
      <text:p text:style-name="Text"> </text:p>
      <text:p text:style-name="Text"> </text:p>
      <text:p text:style-name="Text"> <text:s text:c="130"/>20</text:p>
      <text:p text:style-name="Text"> </text:p>
      <text:p text:style-name="Text"> </text:p>
      <text:p text:style-name="Text"> </text:p>
      <text:p text:style-name="Text"> </text:p>
      <text:p text:style-name="Text">Este documento incorpora firma electrónica reconocida de acuerdo a la Ley 6/2020, de 11 de noviembre de los servicios electrónicos de confianza</text:p>
      <text:p text:style-name="Text">Permite la verificación de la integridad de esta copia del documento electrónico en la dirección:</text:p>
      <text:p text:style-name="Text">https://sede.gobiernodecanarias.org/sede/verifica_doc</text:p>
      <text:p text:style-name="Text">Este documento es una copia electrónica auténtica</text:p>
      <text:p text:style-name="Text">Firmado por: María Candelaria Delgado Toledo <text:s text:c="71"/>Fecha: 11/12/2025 14:35:40</text:p>
      <text:p text:style-name="Text">En calidad de: Consejera de Bienestar Social, Igualdad, Juventud, Infancia y Familias</text:p>
      <text:p text:style-name="Text"> <text:s text:c="129"/>Pagina: 20/52</text:p>
      <text:p text:style-name="Text"> </text:p>
      <text:p text:style-name="Text"> </text:p>
      <text:p text:style-name="Text"> <text:s text:c="26"/>RP012-3KAyvOZfXV9Jze1+wxSjmTCLKIR1LKiB</text:p>
      <text:p text:style-name="Text"> <text:s text:c="37"/>ORDEN - Nº: 1308 / 2025 - Libro: 657 - Fecha: 11/12/2025 14:35:40</text:p>
      <text:p text:style-name="Break"/>
      <text:p text:style-name="Text"> <text:s text:c="17"/>Línea 14. Inversión.</text:p>
      <text:p text:style-name="Text"> </text:p>
      <text:p text:style-name="Text"> </text:p>
      <text:p text:style-name="Text"> <text:s text:c="109"/>ACTUACIÓN DE LA</text:p>
      <text:p text:style-name="Text"> <text:s text:c="20"/>EXPEDIENTE <text:s text:c="11"/>ENTIDAD <text:s text:c="14"/>CIF <text:s text:c="7"/>NOMBRE DEL PROYECTO <text:s text:c="18"/>ENTIDAD</text:p>
      <text:p text:style-name="Text"> <text:s text:c="34"/>ASOCIACION DE</text:p>
      <text:p text:style-name="Text"> <text:s text:c="34"/>PERSONAS CON</text:p>
      <text:p text:style-name="Text"> <text:s text:c="34"/>DISCAPACIDAD</text:p>
      <text:p text:style-name="Text"> <text:s text:c="34"/>INTELECTUAL DE LAS <text:s text:c="19"/>Juntos avanzamos hacia un futuro</text:p>
      <text:p text:style-name="Text"> <text:s text:c="17"/>IRPF2024010016 <text:s text:c="2"/>PALMAS APROSU <text:s text:c="12"/>G35029065 <text:s text:c="2"/>sin límites. <text:s text:c="20"/>Presenta reformulación</text:p>
      <text:p text:style-name="Text"> <text:s text:c="34"/>ASOCIACION DE</text:p>
      <text:p text:style-name="Text"> <text:s text:c="34"/>PERSONAS CON</text:p>
      <text:p text:style-name="Text"> <text:s text:c="34"/>DISCAPACIDAD</text:p>
      <text:p text:style-name="Text"> <text:s text:c="34"/>INTELECTUAL DE LAS <text:s text:c="19"/>Implantación de tecnologías que</text:p>
      <text:p text:style-name="Text"> <text:s text:c="17"/>IRPF2024010024 <text:s text:c="2"/>PALMAS APROSU <text:s text:c="12"/>G35029065 <text:s text:c="2"/>transforman vidas <text:s text:c="18"/>Presenta reformulación</text:p>
      <text:p text:style-name="Text"> <text:s text:c="34"/>ASOCIACION GULL-</text:p>
      <text:p text:style-name="Text"> <text:s text:c="34"/>LASEGUE PARA EL</text:p>
      <text:p text:style-name="Text"> <text:s text:c="34"/>ESTUDIO Y TRATAMIENTO <text:s text:c="51"/>No se instó a reformular</text:p>
      <text:p text:style-name="Text"> <text:s text:c="34"/>DE LA ANOREXIA Y LA <text:s text:c="18"/>RENOVAR para la atención <text:s text:c="10"/>por lo que no procede</text:p>
      <text:p text:style-name="Text"> <text:s text:c="17"/>IRPF2024010026 <text:s text:c="2"/>BULIMIA EN CANARIAS <text:s text:c="6"/>G35566876 <text:s text:c="2"/>integral y la inclusión social. <text:s text:c="3"/>actuación</text:p>
      <text:p text:style-name="Text"> <text:s text:c="72"/>Creando redes para la promoción</text:p>
      <text:p text:style-name="Text"> <text:s text:c="34"/>ASOCIACION ROMI <text:s text:c="22"/>en igualdad de la población gitana</text:p>
      <text:p text:style-name="Text"> <text:s text:c="17"/>IRPF2024010035 <text:s text:c="2"/>CAMELA NAKERAR <text:s text:c="11"/>G38360160 <text:s text:c="2"/>Gelem-Gelem <text:s text:c="23"/>Presenta reformulación</text:p>
      <text:p text:style-name="Text"> <text:s text:c="17"/>IRPF2024010037 <text:s text:c="2"/>FUNDACION CANARIA MAIN G35863992 <text:s text:c="5"/>EQUIPA CEMAIN <text:s text:c="22"/>Presenta reformulación</text:p>
      <text:p text:style-name="Text"> <text:s text:c="34"/>ASOCIACION PRO-</text:p>
      <text:p text:style-name="Text"> <text:s text:c="34"/>TERCERA EDAD DE <text:s text:c="22"/>"Proteregra: equipando espacios</text:p>
      <text:p text:style-name="Text"> <text:s text:c="17"/>IRPF2024010059 <text:s text:c="2"/>GRANADILLA <text:s text:c="12"/>G38028411 <text:s text:c="5"/>de calidad de vida" <text:s text:c="16"/>Presenta reformulación</text:p>
      <text:p text:style-name="Text"> <text:s text:c="72"/>"LAS PALMAS DE GRAN</text:p>
      <text:p text:style-name="Text"> <text:s text:c="72"/>CANARIA - CIUDAD SAN JUAN</text:p>
      <text:p text:style-name="Text"> <text:s text:c="72"/>DE DIOS - CIF : R3500084C - <text:s text:c="8"/>No se instó a reformular</text:p>
      <text:p text:style-name="Text"> <text:s text:c="72"/>EQUIPAMIENTO AULAS <text:s text:c="17"/>por lo que no procede</text:p>
      <text:p text:style-name="Text"> <text:s text:c="17"/>IRPF2024010066 <text:s text:c="2"/>FUNDACION JUAN CIUDAD G78519303 <text:s text:c="6"/>DIGITALES <text:s text:c="26"/>actuación</text:p>
      <text:p text:style-name="Text"> <text:s text:c="34"/>COMEDOR SOCIAL N.S.</text:p>
      <text:p text:style-name="Text"> <text:s text:c="34"/>DEL CARMEN COMPAÑIA</text:p>
      <text:p text:style-name="Text"> <text:s text:c="34"/>HIJAS DE LA CARIDAD DE</text:p>
      <text:p text:style-name="Text"> <text:s text:c="34"/>SAN VICENTE DE PAUL <text:s text:c="18"/>Dotación de Equipamiento al</text:p>
      <text:p text:style-name="Text"> <text:s text:c="17"/>IRPF2024010074 <text:s text:c="2"/>PROVINCIA ESPAÑA SUR <text:s text:c="2"/>R3500458I <text:s text:c="5"/>Comedor del Carmen <text:s text:c="17"/>Presenta reformulación</text:p>
      <text:p text:style-name="Text"> <text:s text:c="72"/>NUEVAS GENERACIONES</text:p>
      <text:p text:style-name="Text"> <text:s text:c="17"/>IRPF2024010077 <text:s text:c="2"/>ASOCIACION PROMEPAL <text:s text:c="6"/>G38600243 <text:s text:c="2"/>DIGITALES 2025. <text:s text:c="20"/>Presenta reformulación</text:p>
      <text:p text:style-name="Text"> <text:s text:c="72"/>Mejora de las Instalaciones en</text:p>
      <text:p text:style-name="Text"> <text:s text:c="34"/>COMUNIDAD SOR <text:s text:c="24"/>Centro para PERSONAS</text:p>
      <text:p text:style-name="Text"> <text:s text:c="34"/>LORENZA HIJAS DE LA <text:s text:c="18"/>SINHOGAR CONVALECIENTES</text:p>
      <text:p text:style-name="Text"> <text:s text:c="17"/>IRPF2024010103 <text:s text:c="2"/>CARIDAD <text:s text:c="15"/>R3500453J <text:s text:c="5"/>Casa Hogar Sor Lorenza <text:s text:c="13"/>Presenta reformulación</text:p>
      <text:p text:style-name="Text"> <text:s text:c="34"/>ASOCIACION <text:s text:c="27"/>RESIDENCIA VILLA DE</text:p>
      <text:p text:style-name="Text"> <text:s text:c="34"/>MENSAJEROS DE LA PAZ <text:s text:c="17"/>AGÚÍMES-CENTRO LIBRE DE</text:p>
      <text:p text:style-name="Text"> <text:s text:c="17"/>IRPF2024010120 <text:s text:c="2"/>CANARIAS <text:s text:c="14"/>G38597332 <text:s text:c="5"/>SUJECIONES <text:s text:c="25"/>Presenta reformulación</text:p>
      <text:p text:style-name="Text"> <text:s text:c="34"/>FUNDACION CANARIA</text:p>
      <text:p text:style-name="Text"> <text:s text:c="34"/>PARA LAS PERSONAS CON</text:p>
      <text:p text:style-name="Text"> <text:s text:c="34"/>SORDERA Y SUS FAMILIAS <text:s text:c="15"/>EQUIPAMIENTO FUNCASOR</text:p>
      <text:p text:style-name="Text"> <text:s text:c="17"/>IRPF2024010124 <text:s text:c="2"/>FUNCASOR <text:s text:c="14"/>G38298766 <text:s text:c="5"/>2025 <text:s text:c="31"/>Presenta reformulación</text:p>
      <text:p text:style-name="Text"> <text:s text:c="72"/>TENERIFEHOSPITAL SAN JUAN</text:p>
      <text:p text:style-name="Text"> <text:s text:c="72"/>DE DIOS DE TENERIFE CIF <text:s text:c="12"/>No presentó</text:p>
      <text:p text:style-name="Text"> <text:s text:c="17"/>IRPF2024010130 <text:s text:c="2"/>FUNDACION JUAN CIUDAD G78519303 <text:s text:c="6"/>R3800019F EQUIPAMIENTO <text:s text:c="13"/>reformulación</text:p>
      <text:p text:style-name="Text"> <text:s text:c="34"/>ASOCIACION CENTRO DE <text:s text:c="17"/>CASA HORTENSIA: CONFORT Y <text:s text:c="10"/>No presentó</text:p>
      <text:p text:style-name="Text"> <text:s text:c="17"/>IRPF2024010138 <text:s text:c="2"/>DIA CASA HORTENSIA <text:s text:c="3"/>G02905461 <text:s text:c="6"/>ACCESIBILIDAD <text:s text:c="22"/>reformulación</text:p>
      <text:p text:style-name="Text"> <text:s text:c="72"/>Equipamiento para la Movilidad y</text:p>
      <text:p text:style-name="Text"> <text:s text:c="34"/>ASOCIACION IN GENERO <text:s text:c="17"/>Atención Integral a Mujeres</text:p>
      <text:p text:style-name="Text"> <text:s text:c="34"/>(INTERCULTURALIDAD Y <text:s text:c="17"/>Inmigrantes Prostituidas y/o</text:p>
      <text:p text:style-name="Text"> <text:s text:c="17"/>IRPF2024010163 <text:s text:c="2"/>GENERO) <text:s text:c="18"/>G13426671 <text:s text:c="2"/>Víctimas de Trata en Canarias. <text:s text:c="5"/>Presenta reformulación</text:p>
      <text:p text:style-name="Text"> <text:s text:c="72"/>EQUIPAMIENTO DE LOS</text:p>
      <text:p text:style-name="Text"> <text:s text:c="72"/>CENTROS RESIDENCIALES</text:p>
      <text:p text:style-name="Text"> <text:s text:c="72"/>FAMILIA QUESADA SÁNCEHEZ</text:p>
      <text:p text:style-name="Text"> <text:s text:c="72"/>(TACORONTE) Y SAN ROQUE</text:p>
      <text:p text:style-name="Text"> <text:s text:c="17"/>IRPF2024010202 <text:s text:c="2"/>FUNDACION GERON <text:s text:c="10"/>G41656109 <text:s text:c="2"/>(TINAJO) <text:s text:c="27"/>Presenta reformulación</text:p>
      <text:p text:style-name="Text"> <text:s text:c="72"/>OBRA DE MEJORA EN EL</text:p>
      <text:p text:style-name="Text"> <text:s text:c="72"/>CENTRO RESIDENCIAL Y</text:p>
      <text:p text:style-name="Text"> <text:s text:c="72"/>UNIDAD DE ESTANCIAS</text:p>
      <text:p text:style-name="Text"> <text:s text:c="72"/>DIURNAS CASA DE ACOGIDA</text:p>
      <text:p text:style-name="Text"> <text:s text:c="17"/>IRPF2024010211 <text:s text:c="2"/>FUNDACION GERON <text:s text:c="6"/>G41656109 <text:s text:c="6"/>VIRGEN CANDELARIA <text:s text:c="18"/>Presenta reformulación</text:p>
      <text:p text:style-name="Text"> <text:s text:c="34"/>ASOCIACION NUESTRA <text:s text:c="55"/>No se instó a reformular</text:p>
      <text:p text:style-name="Text"> <text:s text:c="34"/>SEÑORA DEL AMPARO <text:s text:c="56"/>por lo que no procede</text:p>
      <text:p text:style-name="Text"> <text:s text:c="17"/>IRPF2024010217 <text:s text:c="2"/>APREME <text:s text:c="15"/>G38507687 <text:s text:c="6"/>ACCESIBLE 2025 <text:s text:c="21"/>actuación</text:p>
      <text:p text:style-name="Text"> <text:s text:c="17"/>IRPF2024010221 <text:s text:c="2"/>FUNDACION CANARIA <text:s text:c="4"/>G38228102 <text:s text:c="6"/>PROYECTO SÚMATE AL <text:s text:c="17"/>Presenta reformulación</text:p>
      <text:p text:style-name="Text"> <text:s text:c="34"/>CENTRO DE SOLIDARIDAD <text:s text:c="16"/>CAMBIO: mejora la calidad de vida</text:p>
      <text:p text:style-name="Text"> </text:p>
      <text:p text:style-name="Text"> <text:s text:c="129"/>21</text:p>
      <text:p text:style-name="Text"> </text:p>
      <text:p text:style-name="Text"> </text:p>
      <text:p text:style-name="Text"> </text:p>
      <text:p text:style-name="Text"> </text:p>
      <text:p text:style-name="Text">Este documento incorpora firma electrónica reconocida de acuerdo a la Ley 6/2020, de 11 de noviembre de los servicios electrónicos de confianza</text:p>
      <text:p text:style-name="Text">Permite la verificación de la integridad de esta copia del documento electrónico en la dirección:</text:p>
      <text:p text:style-name="Text">https://sede.gobiernodecanarias.org/sede/verifica_doc</text:p>
      <text:p text:style-name="Text">Este documento es una copia electrónica auténtica</text:p>
      <text:p text:style-name="Text">Firmado por: María Candelaria Delgado Toledo <text:s text:c="71"/>Fecha: 11/12/2025 14:35:40</text:p>
      <text:p text:style-name="Text">En calidad de: Consejera de Bienestar Social, Igualdad, Juventud, Infancia y Familias</text:p>
      <text:p text:style-name="Text"> <text:s text:c="129"/>Pagina: 21/52</text:p>
      <text:p text:style-name="Text"> </text:p>
      <text:p text:style-name="Text"> </text:p>
      <text:p text:style-name="Text"> <text:s text:c="26"/>RP012-3KAyvOZfXV9Jze1+wxSjmTCLKIR1LKiB</text:p>
      <text:p text:style-name="Text"> <text:s text:c="37"/>ORDEN - Nº: 1308 / 2025 - Libro: 657 - Fecha: 11/12/2025 14:35:40</text:p>
      <text:p text:style-name="Break"/>
      <text:p text:style-name="Text"> <text:s text:c="107"/>ACTUACIÓN DE LA</text:p>
      <text:p text:style-name="Text"> <text:s text:c="20"/>EXPEDIENTE <text:s text:c="12"/>ENTIDAD <text:s text:c="13"/>CIF <text:s text:c="7"/>NOMBRE DEL PROYECTO <text:s text:c="16"/>ENTIDAD</text:p>
      <text:p text:style-name="Text"> <text:s text:c="72"/>de personas usuarias de Proyecto</text:p>
      <text:p text:style-name="Text"> <text:s text:c="34"/>DE LAS ISLAS CANARIAS <text:s text:c="16"/>Hombre y promover una sociedad</text:p>
      <text:p text:style-name="Text"> <text:s text:c="34"/>(CESICA) <text:s text:c="29"/>más justa y sostenible.</text:p>
      <text:p text:style-name="Text"> <text:s text:c="72"/>EQUIPAMIENTO DEL CENTRO</text:p>
      <text:p text:style-name="Text"> <text:s text:c="72"/>RESIDENCIAL Y UNIDAD DE DÍA</text:p>
      <text:p text:style-name="Text"> <text:s text:c="72"/>CASA DE ACOGIDA VIRGEN</text:p>
      <text:p text:style-name="Text"> <text:s text:c="17"/>IRPF2024010222 <text:s text:c="2"/>FUNDACION GERON <text:s text:c="7"/>G41656109 <text:s text:c="5"/>CANDELARIA <text:s text:c="22"/>Presenta reformulación</text:p>
      <text:p text:style-name="Text"> <text:s text:c="34"/>ASOCIACION DE HOGARES</text:p>
      <text:p text:style-name="Text"> <text:s text:c="34"/>PARA NIÑOS PRIVADOS DE</text:p>
      <text:p text:style-name="Text"> <text:s text:c="34"/>AMBIENTE FAMILIAR <text:s text:c="20"/>Inversión en furgón para el</text:p>
      <text:p text:style-name="Text"> <text:s text:c="34"/>NUEVO FUTURO DE <text:s text:c="22"/>transporte y apoyo al Hogar San</text:p>
      <text:p text:style-name="Text"> <text:s text:c="17"/>IRPF2024010260 <text:s text:c="2"/>TENERIFE. <text:s text:c="13"/>G38378410 <text:s text:c="5"/>Cristóbal <text:s text:c="24"/>Presenta reformulación</text:p>
      <text:p text:style-name="Text"> <text:s text:c="34"/>ASOCIACION SOCIAL</text:p>
      <text:p text:style-name="Text"> <text:s text:c="34"/>COMPARTIENDO METAS - <text:s text:c="17"/>EQUIPAMIENTO</text:p>
      <text:p text:style-name="Text"> <text:s text:c="17"/>IRPF2024010293 <text:s text:c="2"/>ACM <text:s text:c="19"/>G05431119 <text:s text:c="5"/>COMPARTIENDO METAS <text:s text:c="14"/>Presenta reformulación</text:p>
      <text:p text:style-name="Text"> <text:s text:c="34"/>ASOCIACION CULTURAL Y <text:s text:c="16"/>EQUIPAMIENTO PARA TODA UNA</text:p>
      <text:p text:style-name="Text"> <text:s text:c="17"/>IRPF2024010324 <text:s text:c="2"/>SOCIAL TRIB-ARTE <text:s text:c="6"/>G76168194 <text:s text:c="5"/>VIDA A CARA DESCUBIERTA <text:s text:c="9"/>Presenta reformulación</text:p>
      <text:p text:style-name="Text"> <text:s text:c="72"/>“Adquisición de mobiliario y</text:p>
      <text:p text:style-name="Text"> <text:s text:c="72"/>equipamiento geriátrico para la</text:p>
      <text:p text:style-name="Text"> <text:s text:c="34"/>CASA SAN VICENTE DE <text:s text:c="18"/>atención de las personas mayores No presentó</text:p>
      <text:p text:style-name="Text"> <text:s text:c="17"/>IRPF2024010335 <text:s text:c="2"/>PAUL <text:s text:c="21"/>R3500314D <text:s text:c="2"/>dependientes” <text:s text:c="19"/>reformulación</text:p>
      <text:p text:style-name="Text"> <text:s text:c="34"/>ONGD ALTIHAY</text:p>
      <text:p text:style-name="Text"> <text:s text:c="34"/>FUERTEVENTURA -</text:p>
      <text:p text:style-name="Text"> <text:s text:c="34"/>COLECTIVO DE GAYS,</text:p>
      <text:p text:style-name="Text"> <text:s text:c="34"/>LESBIANAS,</text:p>
      <text:p text:style-name="Text"> <text:s text:c="34"/>TRANSEXUALES</text:p>
      <text:p text:style-name="Text"> <text:s text:c="34"/>BISEXUALES, <text:s text:c="26"/>RED EDUCACIÓN PARA EL</text:p>
      <text:p text:style-name="Text"> <text:s text:c="34"/>INTERSEXUALES Y <text:s text:c="22"/>FOMENTO DE LA DIVERSIDAD:</text:p>
      <text:p text:style-name="Text"> <text:s text:c="34"/>SIMPATIZANTES DE <text:s text:c="21"/>JUNTAS CONTRA LA</text:p>
      <text:p text:style-name="Text"> <text:s text:c="17"/>IRPF2024010336 <text:s text:c="2"/>CANARIAS <text:s text:c="17"/>G35704857 <text:s text:c="2"/>LGTBIQ+fobia. <text:s text:c="20"/>Presenta reformulación</text:p>
      <text:p text:style-name="Text"> <text:s text:c="17"/>IRPF2024010341 <text:s text:c="2"/>ASOCIACION ADEPSI <text:s text:c="8"/>G35068824 <text:s text:c="2"/>Adquisición de Vehículo <text:s text:c="10"/>Presenta reformulación</text:p>
      <text:p text:style-name="Text"> <text:s text:c="17"/>IRPF2024010345 <text:s text:c="2"/>NUEVO HOGAR BETANIA <text:s text:c="6"/>G72222078 <text:s text:c="2"/>Proyecto de Equipamiento. <text:s text:c="1"/>Presenta reformulación</text:p>
      <text:p text:style-name="Text"> <text:s text:c="72"/>ATENCIÓN ADECUADA Y DE</text:p>
      <text:p text:style-name="Text"> <text:s text:c="34"/>ASOCIACION DE <text:s text:c="24"/>CALIDAD PARA LAS PERSONAS</text:p>
      <text:p text:style-name="Text"> <text:s text:c="34"/>PERSONAS CON <text:s text:c="25"/>CON DISCAPACIDAD</text:p>
      <text:p text:style-name="Text"> <text:s text:c="34"/>DISCAPACIDAD DE <text:s text:c="22"/>INTELECTUAL EN LOS</text:p>
      <text:p text:style-name="Text"> <text:s text:c="17"/>IRPF2024010362 <text:s text:c="2"/>LANZAROTE, ADISLAN <text:s text:c="7"/>G35046200 <text:s text:c="2"/>CENTROS DE DÍA DE ADISLAN. Presenta reformulación</text:p>
      <text:p text:style-name="Text"> <text:s text:c="72"/>Proyecto de mejora del</text:p>
      <text:p text:style-name="Text"> <text:s text:c="34"/>FUNDACION CANARIA <text:s text:c="20"/>equipamiento del Programa</text:p>
      <text:p text:style-name="Text"> <text:s text:c="17"/>IRPF2024010369 <text:s text:c="2"/>FLORA ACOGE <text:s text:c="11"/>G76262948 <text:s text:c="5"/>Inclusión Social. <text:s text:c="9"/>Presenta reformulación</text:p>
      <text:p text:style-name="Text"> <text:s text:c="34"/>ASOCIACION CUIDADORAS <text:s text:c="43"/>No se instó a reformular</text:p>
      <text:p text:style-name="Text"> <text:s text:c="34"/>FAMILIARES Y AMIG@S DE <text:s text:c="15"/>EQUIPACIÓN PARA LA <text:s text:c="8"/>por lo que no procede</text:p>
      <text:p text:style-name="Text"> <text:s text:c="17"/>IRPF2024010371 <text:s text:c="2"/>PERSONAS CON ALZEIMER G38877312 <text:s text:c="6"/>INNOVACIÓN EN LOS CUIDADOS actuación</text:p>
      <text:p text:style-name="Text"> <text:s text:c="34"/>FUNDACION DON BOSCO <text:s text:c="18"/>LABORATORIO VOCACIONAL</text:p>
      <text:p text:style-name="Text"> <text:s text:c="17"/>IRPF2024010384 <text:s text:c="2"/>SALESIANOS SOCIAL <text:s text:c="5"/>G14522171 <text:s text:c="5"/>JUVENIL - FABLAB <text:s text:c="10"/>Presenta reformulación</text:p>
      <text:p text:style-name="Text"> <text:s text:c="17"/>IRPF2024010385 <text:s text:c="2"/>FUNDACION ECCA SOCIAL <text:s text:c="4"/>G72405277 <text:s text:c="2"/>Invirtiendo en personas <text:s text:c="10"/>Presenta reformulación</text:p>
      <text:p text:style-name="Text"> <text:s text:c="34"/>ASOCIACION DE</text:p>
      <text:p text:style-name="Text"> <text:s text:c="34"/>PERSONAS CON <text:s text:c="25"/>TRANSPORTE PARA LAS</text:p>
      <text:p text:style-name="Text"> <text:s text:c="34"/>DISCAPACIDAD DE <text:s text:c="22"/>PERSONAS CON DISCAPACIDAD No presentó</text:p>
      <text:p text:style-name="Text"> <text:s text:c="17"/>IRPF2024010388 <text:s text:c="2"/>LANZAROTE, ADISLAN <text:s text:c="7"/>G35046200 <text:s text:c="2"/>INTELECTUAL. <text:s text:c="13"/>reformulación</text:p>
      <text:p text:style-name="Text"> <text:s text:c="34"/>FUNDACION CANARIA DE <text:s text:c="17"/>FUCADEPSI EN MOVIMIENTO Y</text:p>
      <text:p text:style-name="Text"> <text:s text:c="17"/>IRPF2024010435 <text:s text:c="2"/>APOYOS ADEPSI <text:s text:c="12"/>G35750470 <text:s text:c="2"/>CONECTADA <text:s text:c="16"/>Presenta reformulación</text:p>
      <text:p text:style-name="Text"> <text:s text:c="34"/>ASOCIACION ONG</text:p>
      <text:p text:style-name="Text"> <text:s text:c="17"/>IRPF2024010440 <text:s text:c="2"/>ABRIGOS Y SONRISAS <text:s text:c="7"/>G76673862 <text:s text:c="2"/>MOVIENDO ANAGA <text:s text:c="19"/>Presenta reformulación</text:p>
      <text:p text:style-name="Text"> <text:s text:c="34"/>ASOCIACION AFAMCA -</text:p>
      <text:p text:style-name="Text"> <text:s text:c="34"/>TENERIFE (ASOCIACION</text:p>
      <text:p text:style-name="Text"> <text:s text:c="17"/>IRPF2024010442 <text:s text:c="2"/>DE LA FAMILIA CANARIA) <text:s text:c="3"/>G76805274 <text:s text:c="2"/>CASA ARCOIRIS <text:s text:c="20"/>Presenta reformulación</text:p>
      <text:p text:style-name="Text"> <text:s text:c="34"/>AFEDES - ASOCIACION</text:p>
      <text:p text:style-name="Text"> <text:s text:c="34"/>PARA EL FOMENTO DE LA</text:p>
      <text:p text:style-name="Text"> <text:s text:c="34"/>FORMACION, EL EMPLEO,</text:p>
      <text:p text:style-name="Text"> <text:s text:c="34"/>LA INFORMACION Y EL</text:p>
      <text:p text:style-name="Text"> <text:s text:c="17"/>IRPF2024010445 <text:s text:c="2"/>DESARROLLO DEL NORTE <text:s text:c="5"/>G38554614 <text:s text:c="2"/>Afedes Contigo Inversión <text:s text:c="9"/>Presenta reformulación</text:p>
      <text:p text:style-name="Text"> <text:s text:c="34"/>FUNDACION CANARIA</text:p>
      <text:p text:style-name="Text"> <text:s text:c="34"/>CARLOS GUILLERMO</text:p>
      <text:p text:style-name="Text"> <text:s text:c="17"/>IRPF2024010502 <text:s text:c="2"/>DOMINGUEZ HERNANDEZ <text:s text:c="6"/>G72430895 <text:s text:c="2"/>Historias en la senda <text:s text:c="12"/>Presenta reformulación</text:p>
      <text:p text:style-name="Text"> <text:s text:c="34"/>FUNDACION CANARIA</text:p>
      <text:p text:style-name="Text"> <text:s text:c="34"/>CARLOS GUILLERMO</text:p>
      <text:p text:style-name="Text"> <text:s text:c="17"/>IRPF2024010527 <text:s text:c="2"/>DOMINGUEZ HERNANDEZ <text:s text:c="6"/>G72430895 <text:s text:c="2"/>Proyectando derechos <text:s text:c="13"/>Presenta reformulación</text:p>
      <text:p text:style-name="Text"> <text:s text:c="34"/>FUNDACION CANARIA</text:p>
      <text:p text:style-name="Text"> <text:s text:c="34"/>CARLOS GUILLERMO</text:p>
      <text:p text:style-name="Text"> <text:s text:c="17"/>IRPF2024010533 <text:s text:c="2"/>DOMINGUEZ HERNANDEZ <text:s text:c="6"/>G72430895 <text:s text:c="2"/>EN RED <text:s text:c="27"/>Presenta reformulación</text:p>
      <text:p text:style-name="Text"> <text:s text:c="17"/>IRPF2024010542 <text:s text:c="2"/>FUNDACION CANARIA <text:s text:c="8"/>G35992940 <text:s text:c="2"/>A PIE DE BARRIO (2025): <text:s text:c="10"/>No presentó</text:p>
      <text:p text:style-name="Text"> </text:p>
      <text:p text:style-name="Text"> <text:s text:c="126"/>22</text:p>
      <text:p text:style-name="Text"> </text:p>
      <text:p text:style-name="Text"> </text:p>
      <text:p text:style-name="Text"> </text:p>
      <text:p text:style-name="Text"> </text:p>
      <text:p text:style-name="Text">Este documento incorpora firma electrónica reconocida de acuerdo a la Ley 6/2020, de 11 de noviembre de los servicios electrónicos de confianza</text:p>
      <text:p text:style-name="Text">Permite la verificación de la integridad de esta copia del documento electrónico en la dirección:</text:p>
      <text:p text:style-name="Text">https://sede.gobiernodecanarias.org/sede/verifica_doc</text:p>
      <text:p text:style-name="Text">Este documento es una copia electrónica auténtica</text:p>
      <text:p text:style-name="Text">Firmado por: María Candelaria Delgado Toledo <text:s text:c="71"/>Fecha: 11/12/2025 14:35:40</text:p>
      <text:p text:style-name="Text">En calidad de: Consejera de Bienestar Social, Igualdad, Juventud, Infancia y Familias</text:p>
      <text:p text:style-name="Text"> <text:s text:c="129"/>Pagina: 22/52</text:p>
      <text:p text:style-name="Text"> </text:p>
      <text:p text:style-name="Text"> </text:p>
      <text:p text:style-name="Text"> <text:s text:c="26"/>RP012-3KAyvOZfXV9Jze1+wxSjmTCLKIR1LKiB</text:p>
      <text:p text:style-name="Text"> <text:s text:c="37"/>ORDEN - Nº: 1308 / 2025 - Libro: 657 - Fecha: 11/12/2025 14:35:40</text:p>
      <text:p text:style-name="Break"/>
      <text:p text:style-name="Text"> <text:s text:c="105"/>ACTUACIÓN DE LA</text:p>
      <text:p text:style-name="Text"> <text:s text:c="20"/>EXPEDIENTE <text:s text:c="10"/>ENTIDAD <text:s text:c="15"/>CIF <text:s text:c="7"/>NOMBRE DEL PROYECTO <text:s text:c="14"/>ENTIDAD</text:p>
      <text:p text:style-name="Text"> <text:s text:c="34"/>FARRAH PARA LA</text:p>
      <text:p text:style-name="Text"> <text:s text:c="34"/>COOPERACION Y EL <text:s text:c="21"/>EQUIPAMIENTO PARA LA</text:p>
      <text:p text:style-name="Text"> <text:s text:c="34"/>DESARROLLO <text:s text:c="27"/>INTERVENCIÓN EN BARRIOS</text:p>
      <text:p text:style-name="Text"> <text:s text:c="34"/>SOTENIBLEEN <text:s text:c="26"/>DESFAVORECIDOS <text:s text:c="15"/>reformulación</text:p>
      <text:p text:style-name="Text"> </text:p>
      <text:p text:style-name="Text"> </text:p>
      <text:p text:style-name="Text"> </text:p>
      <text:p text:style-name="Text"> <text:s text:c="17"/>Sexto.- Con fecha 4 de diciembre de 2025 y 9 de diciembre de 2025, la persona titular de la Dirección</text:p>
      <text:p text:style-name="Text"> <text:s text:c="17"/>General de Servicios Sociales e Inclusión, emite Informe-Propuesta complementaria en relación a las</text:p>
      <text:p text:style-name="Text"> <text:s text:c="17"/>solicitudes presentadas correspondiente a la Línea 1. Promoción de la inclusión social y laboral y</text:p>
      <text:p text:style-name="Text"> <text:s text:c="17"/>Línea 3. Atención a las personas inmigrantes, respectivamente conforme a la Base vigésima primera,</text:p>
      <text:p text:style-name="Text"> <text:s text:c="17"/>apartado 108 de la citada Orden departamental n.º 1047/2024, de 28 de octubre.</text:p>
      <text:p text:style-name="Text"> </text:p>
      <text:p text:style-name="Text"> <text:s text:c="17"/>Séptimo.- Con fecha 9 de diciembre de 2025, la persona titular de la Dirección General de Mayores y</text:p>
      <text:p text:style-name="Text"> <text:s text:c="17"/>Participación Activa, emite Informe-Propuesta complementaria en relación a las solicitudes</text:p>
      <text:p text:style-name="Text"> <text:s text:c="17"/>presentadas correspondiente a la Línea 2. Mejora de la calidad de vida de las persona mayores y</text:p>
      <text:p text:style-name="Text"> <text:s text:c="17"/>Línea 5. Promoción de la participación y el voluntariado, respectivamente, conforme a la Base</text:p>
      <text:p text:style-name="Text"> <text:s text:c="17"/>vigésima primera, apartado 8 de la citada Orden departamental n.º 1047/2024, de 28 de octubre.</text:p>
      <text:p text:style-name="Text"> </text:p>
      <text:p text:style-name="Text"> <text:s text:c="17"/>Octavo.- Con fecha 4 de diciembre de 2025, la persona titular de la Dirección General de</text:p>
      <text:p text:style-name="Text"> <text:s text:c="17"/>Dependencia, emite Informe-Propuesta complementaria en relación a las solicitudes presentadas</text:p>
      <text:p text:style-name="Text"> <text:s text:c="17"/>correspondiente a la Línea 6. Promoción de la autonomía personal y atención a la dependencia,</text:p>
      <text:p text:style-name="Text"> <text:s text:c="17"/>conforme a la Base vigésima primera, apartado 8 de la citada Orden departamental n.º 1047/2024, de</text:p>
      <text:p text:style-name="Text"> <text:s text:c="17"/>28 de octubre.</text:p>
      <text:p text:style-name="Text"> </text:p>
      <text:p text:style-name="Text"> <text:s text:c="17"/>Noveno.- Con fecha 5 de diciembre de 2025, la persona titular de la Dirección General de</text:p>
      <text:p text:style-name="Text"> <text:s text:c="17"/>Discapacidad, emite Informe-Propuesta complementaria en relación a las solicitudes presentadas</text:p>
      <text:p text:style-name="Text"> <text:s text:c="17"/>correspondiente a la Línea 7. Apoyo a la inclusión social y laboral de las personas con discapacidad,</text:p>
      <text:p text:style-name="Text"> <text:s text:c="17"/>conforme a la Base vigésima primera, apartado 8 de la citada Orden departamental n.º 1047/2024, de</text:p>
      <text:p text:style-name="Text"> <text:s text:c="17"/>28 de octubre.</text:p>
      <text:p text:style-name="Text"> </text:p>
      <text:p text:style-name="Text"> <text:s text:c="17"/>Décimo.- Con fecha 9 de diciembre de 2025, la persona titular de la Dirección General de Protección</text:p>
      <text:p text:style-name="Text"> <text:s text:c="17"/>a la Infancia y las Familias, emite Informe-Propuesta complementaria en relación a las solicitudes</text:p>
      <text:p text:style-name="Text"> <text:s text:c="17"/>presentadas correspondiente a la Línea 8. Infancia y familia, conforme a la Base vigésima primera,</text:p>
      <text:p text:style-name="Text"> <text:s text:c="17"/>apartado 8 de la citada Orden departamental n.º 1047/2024, de 28 de octubre.</text:p>
      <text:p text:style-name="Text"> </text:p>
      <text:p text:style-name="Text"> <text:s text:c="17"/>Décimo primero.- Con fecha 5 de diciembre de 2025, la persona titular de la Dirección General de</text:p>
      <text:p text:style-name="Text"> <text:s text:c="17"/>Juventud, emite Informe-Propuesta complementaria en relación a las solicitudes presentadas</text:p>
      <text:p text:style-name="Text"> <text:s text:c="17"/>correspondiente a la Línea 9. Juventud, conforme a la Base vigésima primera, apartado 8 de la citada</text:p>
      <text:p text:style-name="Text"> <text:s text:c="17"/>Orden departamental n.º 1047/2024, de 28 de octubre.</text:p>
      <text:p text:style-name="Text"> </text:p>
      <text:p text:style-name="Text"> <text:s text:c="17"/>Décimo segundo.- Con fecha 9 de diciembre de 2025, la persona titular de la Dirección General de</text:p>
      <text:p text:style-name="Text"> <text:s text:c="17"/>Diversidad, emite Informe-Propuesta complementaria en relación a las solicitudes presentadas</text:p>
      <text:p text:style-name="Text"> <text:s text:c="17"/>correspondiente a la Línea 10. Diversidad, conforme a la Base vigésima primera, apartado 8 de la</text:p>
      <text:p text:style-name="Text"> <text:s text:c="17"/>citada Orden departamental n.º 1047/2024, de 28 de octubre.</text:p>
      <text:p text:style-name="Text"> </text:p>
      <text:p text:style-name="Text"> <text:s text:c="17"/>Décimo tercero.- Con fecha 5 de diciembre de 2025, la persona titular del Instituto Canario de</text:p>
      <text:p text:style-name="Text"> <text:s text:c="17"/>Igualdad, emite Informe-Propuesta complementaria en relación a las solicitudes presentadas</text:p>
      <text:p text:style-name="Text"> <text:s text:c="17"/>correspondiente a la Línea 11. Promoción de la igualdad entre mujeres y hombres y prevención de la</text:p>
      <text:p text:style-name="Text"> <text:s text:c="17"/>violencia de género, conforme a la Base vigésima primera, apartado 8 de la citada Orden</text:p>
      <text:p text:style-name="Text"> <text:s text:c="17"/>departamental n.º 1047/2024, de 28 de octubre.</text:p>
      <text:p text:style-name="Text"> </text:p>
      <text:p text:style-name="Text"> <text:s text:c="17"/>Décimo cuarto.- Con fecha 5 de diciembre de 2025, la persona titular de la Dirección General de</text:p>
      <text:p text:style-name="Text"> <text:s text:c="17"/>Salud Pública, emite Informe-Propuesta complementaria en relación a las solicitudes presentadas</text:p>
      <text:p text:style-name="Text"> <text:s text:c="17"/>correspondiente a la Línea 10. Diversidad, conforme a la Base vigésima primera, apartado 8 de la</text:p>
      <text:p text:style-name="Text"> <text:s text:c="17"/>citada Orden departamental n.º 1047/2024, de 28 de octubre.</text:p>
      <text:p text:style-name="Text"> </text:p>
      <text:p text:style-name="Text"> </text:p>
      <text:p text:style-name="Text"> <text:s text:c="120"/>23</text:p>
      <text:p text:style-name="Text"> </text:p>
      <text:p text:style-name="Text"> </text:p>
      <text:p text:style-name="Text"> </text:p>
      <text:p text:style-name="Text"> </text:p>
      <text:p text:style-name="Text">Este documento incorpora firma electrónica reconocida de acuerdo a la Ley 6/2020, de 11 de noviembre de los servicios electrónicos de confianza</text:p>
      <text:p text:style-name="Text">Permite la verificación de la integridad de esta copia del documento electrónico en la dirección:</text:p>
      <text:p text:style-name="Text">https://sede.gobiernodecanarias.org/sede/verifica_doc</text:p>
      <text:p text:style-name="Text">Este documento es una copia electrónica auténtica</text:p>
      <text:p text:style-name="Text">Firmado por: María Candelaria Delgado Toledo <text:s text:c="71"/>Fecha: 11/12/2025 14:35:40</text:p>
      <text:p text:style-name="Text">En calidad de: Consejera de Bienestar Social, Igualdad, Juventud, Infancia y Familias</text:p>
      <text:p text:style-name="Text"> <text:s text:c="129"/>Pagina: 23/52</text:p>
      <text:p text:style-name="Text"> </text:p>
      <text:p text:style-name="Text"> </text:p>
      <text:p text:style-name="Text"> <text:s text:c="26"/>RP012-3KAyvOZfXV9Jze1+wxSjmTCLKIR1LKiB</text:p>
      <text:p text:style-name="Text"> <text:s text:c="37"/>ORDEN - Nº: 1308 / 2025 - Libro: 657 - Fecha: 11/12/2025 14:35:40</text:p>
      <text:p text:style-name="Break"/>
      <text:p text:style-name="Text"> <text:s text:c="17"/>Décimo quinto.- No procede la emisión del Informe-Propuesta complementaria correspondiente a la</text:p>
      <text:p text:style-name="Text"> <text:s text:c="17"/>Línea 14. Inversión, debido a que la persona titular competente de esta línea de subvención es la</text:p>
      <text:p text:style-name="Text"> <text:s text:c="17"/>Ilma. Sra. Secretaria General Técnica, siendo coincidente con la facultada para emitir la Propuesta de</text:p>
      <text:p text:style-name="Text"> <text:s text:c="17"/>resolución.</text:p>
      <text:p text:style-name="Text"> </text:p>
      <text:p text:style-name="Text"> <text:s text:c="17"/>Décimo sexto.- Con fecha 10 de diciembre, la persona titular de la Secretaría General Técnica de la</text:p>
      <text:p text:style-name="Text"> <text:s text:c="17"/>Consejería de Bienestar Social, Igualdad, Juventud, Infancia y Familias, emite Propuesta</text:p>
      <text:p text:style-name="Text"> <text:s text:c="17"/>complementaria en relación a las solicitudes presentadas, conforme a la Base vigésima primera,</text:p>
      <text:p text:style-name="Text"> <text:s text:c="17"/>apartado 8 de la citada Orden departamental n.º 1047/2024, de 28 de octubre.</text:p>
      <text:p text:style-name="Text"> </text:p>
      <text:p text:style-name="Text"> </text:p>
      <text:p text:style-name="Text"> </text:p>
      <text:p text:style-name="Text"> </text:p>
      <text:p text:style-name="Text"> <text:s text:c="17"/>A los antecedentes de hecho descritos le son de aplicación los siguientes:</text:p>
      <text:p text:style-name="Text"> </text:p>
      <text:p text:style-name="Text"> </text:p>
      <text:p text:style-name="Text"> </text:p>
      <text:p text:style-name="Text"> </text:p>
      <text:p text:style-name="Text"> <text:s text:c="49"/>FUNDAMENTOS DE DERECHO</text:p>
      <text:p text:style-name="Text"> </text:p>
      <text:p text:style-name="Text"> <text:s text:c="17"/>Primero. - La Base vigésima primera, apartado 8, de la citada Orden 1047/2024, de 28 de octubre,</text:p>
      <text:p text:style-name="Text"> <text:s text:c="17"/>establece que, “La aceptación o no de las reformulaciones serán resueltas de forma individual o por</text:p>
      <text:p text:style-name="Text"> <text:s text:c="17"/>línea de actuación, previo informe-propuesta de la persona titular del centro directivo correspondiente,</text:p>
      <text:p text:style-name="Text"> <text:s text:c="17"/>tras la elevación de la propuesta de resolución de la Secretaría General Técnica, a la persona titular</text:p>
      <text:p text:style-name="Text"> <text:s text:c="17"/>de la Consejería competente en materia de políticas sociales para la emisión de la correspondiente</text:p>
      <text:p text:style-name="Text"> <text:s text:c="17"/>Orden complementaria, que será notificada a través del mismo medio que la resolución definitiva.</text:p>
      <text:p text:style-name="Text"> </text:p>
      <text:p text:style-name="Text"> <text:s text:c="17"/>Segundo.- En el resuelvo tercero de las mencionadas Órdenes en el antecedente cuarto, se</text:p>
      <text:p text:style-name="Text"> <text:s text:c="17"/>señalaba lo siguiente:</text:p>
      <text:p text:style-name="Text"> </text:p>
      <text:p text:style-name="Text"> <text:s text:c="17"/>- Se instaba a las entidades señaladas en el Anexo I a presentar, en el plazo de cinco (5) días hábiles,</text:p>
      <text:p text:style-name="Text"> <text:s text:c="17"/>la reformulación de la solicitud, por medio del procedimiento habilitado al efecto en el aplicativo, en el</text:p>
      <text:p text:style-name="Text"> <text:s text:c="17"/>caso de que en la resolución definitiva de concesión se haya otorgado una cuantía inferior al</text:p>
      <text:p text:style-name="Text"> <text:s text:c="17"/>inicialmente solicitado aprobado. En todo caso, se respetará el objeto, las condiciones, la finalidad y</text:p>
      <text:p text:style-name="Text"> <text:s text:c="17"/>los criterios de valoración establecidos en estas bases reguladoras.</text:p>
      <text:p text:style-name="Text"> </text:p>
      <text:p text:style-name="Text"> <text:s text:c="17"/>- La reformulación habrá de ser efectuada sobre el proyecto inicialmente propuesto, con la sola</text:p>
      <text:p text:style-name="Text"> <text:s text:c="17"/>disminución del número de acciones a realizar, o supresión, en su caso, de aquellas que no afecten</text:p>
      <text:p text:style-name="Text"> <text:s text:c="17"/>de forma esencial al cumplimiento de los fines y objetivos pretendidos por el conjunto del proyecto.</text:p>
      <text:p text:style-name="Text"> </text:p>
      <text:p text:style-name="Text"> <text:s text:c="17"/>- Independientemente de que se requiera la aportación de otros documentos, la reformulación</text:p>
      <text:p text:style-name="Text"> <text:s text:c="17"/>implicará la presentación de un nuevo plan de financiación conforme a la cuantía concedida.</text:p>
      <text:p text:style-name="Text"> </text:p>
      <text:p text:style-name="Text"> <text:s text:c="17"/>- Si la entidad solicitante no reformulase el contenido del proyecto o el plan de financiación en el plazo</text:p>
      <text:p text:style-name="Text"> <text:s text:c="17"/>otorgado, o no reformulase conforme a las bases, dará lugar a que se mantenga el contenido de la</text:p>
      <text:p text:style-name="Text"> <text:s text:c="17"/>solicitud inicial según artículo 61.1 del Reglamento sobre subvenciones aprobado por el Real Decreto</text:p>
      <text:p text:style-name="Text"> <text:s text:c="17"/>887/2006, de 21 de julio, entendiéndose que la entidad aportará la cuantía económica hasta alcanzar</text:p>
      <text:p text:style-name="Text"> <text:s text:c="17"/>el coste total del proyecto solicitado, resolviéndose, en su caso, la no presentación o aceptación de la</text:p>
      <text:p text:style-name="Text"> <text:s text:c="17"/>reformulación mediante la correspondiente resolución complementaria, conforme a la base vigésima</text:p>
      <text:p text:style-name="Text"> <text:s text:c="17"/>primera, apartado 8 de la citada Orden n.º 1047/2024, de 28 de octubre.</text:p>
      <text:p text:style-name="Text"> </text:p>
      <text:p text:style-name="Text"> <text:s text:c="17"/>Tercero.- Transcurrido el plazo previsto para la presentación de las reformulaciones y según la</text:p>
      <text:p text:style-name="Text"> <text:s text:c="17"/>actuación realizada por cada entidad, se procederá con arreglo a lo referido en el fundamento de</text:p>
      <text:p text:style-name="Text"> <text:s text:c="17"/>derecho primero y segundo.</text:p>
      <text:p text:style-name="Text"> </text:p>
      <text:p text:style-name="Text"> </text:p>
      <text:p text:style-name="Text"> <text:s text:c="120"/>24</text:p>
      <text:p text:style-name="Text"> </text:p>
      <text:p text:style-name="Text"> </text:p>
      <text:p text:style-name="Text"> </text:p>
      <text:p text:style-name="Text"> </text:p>
      <text:p text:style-name="Text">Este documento incorpora firma electrónica reconocida de acuerdo a la Ley 6/2020, de 11 de noviembre de los servicios electrónicos de confianza</text:p>
      <text:p text:style-name="Text">Permite la verificación de la integridad de esta copia del documento electrónico en la dirección:</text:p>
      <text:p text:style-name="Text">https://sede.gobiernodecanarias.org/sede/verifica_doc</text:p>
      <text:p text:style-name="Text">Este documento es una copia electrónica auténtica</text:p>
      <text:p text:style-name="Text">Firmado por: María Candelaria Delgado Toledo <text:s text:c="71"/>Fecha: 11/12/2025 14:35:40</text:p>
      <text:p text:style-name="Text">En calidad de: Consejera de Bienestar Social, Igualdad, Juventud, Infancia y Familias</text:p>
      <text:p text:style-name="Text"> <text:s text:c="129"/>Pagina: 24/52</text:p>
      <text:p text:style-name="Text"> </text:p>
      <text:p text:style-name="Text"> </text:p>
      <text:p text:style-name="Text"> <text:s text:c="26"/>RP012-3KAyvOZfXV9Jze1+wxSjmTCLKIR1LKiB</text:p>
      <text:p text:style-name="Text"> <text:s text:c="37"/>ORDEN - Nº: 1308 / 2025 - Libro: 657 - Fecha: 11/12/2025 14:35:40</text:p>
      <text:p text:style-name="Break"/>
      <text:p text:style-name="Text"> <text:s text:c="17"/>Cuarto.- En el propongo tercero de la Propuesta de la Secretaria General Técnica de 5 de noviembre</text:p>
      <text:p text:style-name="Text"> <text:s text:c="17"/>de 2025, por la que se complementan las Órdenes departamentales, por las que se resuelven</text:p>
      <text:p text:style-name="Text"> <text:s text:c="17"/>definitivamente la convocatoria de subvenciones IRPF para el 2024, y se acuerda la distribución del</text:p>
      <text:p text:style-name="Text"> <text:s text:c="17"/>crédito sobrante, conforme a la Base vigésima primera, en su apartado 11, de la Orden departamental</text:p>
      <text:p text:style-name="Text"> <text:s text:c="17"/>n.º 1047/2024, de 28 de octubre de 2024, se insta a las entidades en los mismos términos que lo</text:p>
      <text:p text:style-name="Text"> <text:s text:c="17"/>indicado en el fundamento anterior.</text:p>
      <text:p text:style-name="Text"> </text:p>
      <text:p text:style-name="Text"> <text:s text:c="17"/>Quinto.- La Consejera de Bienestar Social, Igualdad Juventud, Infancia y Familias es competente</text:p>
      <text:p text:style-name="Text"> <text:s text:c="17"/>para dictar la Orden de resolución complementaria, en virtud de la Base vigésima primera, apartado 8</text:p>
      <text:p text:style-name="Text"> <text:s text:c="17"/>de la citada Orden departamental n.º 1047/2024, de 28 de octubre, por la que se aprueban las bases</text:p>
      <text:p text:style-name="Text"> <text:s text:c="17"/>reguladoras de carácter indefinido.</text:p>
      <text:p text:style-name="Text"> </text:p>
      <text:p text:style-name="Text"> </text:p>
      <text:p text:style-name="Text"> </text:p>
      <text:p text:style-name="Text"> <text:s text:c="17"/>De acuerdo con todo lo anterior, la Consejera tiene competencia para dictar la presente Orden,</text:p>
      <text:p text:style-name="Text"> <text:s text:c="17"/>conforme al Decreto 212/1991, de 11 de septiembre, de organización de los Departamentos de la</text:p>
      <text:p text:style-name="Text"> <text:s text:c="17"/>Administración Autonómica de Canarias; el Decreto 41/2023, de 14 de julio, del Presidente, por el que</text:p>
      <text:p text:style-name="Text"> <text:s text:c="17"/>se determinan las competencias de la Presidencia y Vicepresidencia, así como el número,</text:p>
      <text:p text:style-name="Text"> <text:s text:c="17"/>denominación y competencias de las Consejerías; el Decreto 446/2023, de 27 de diciembre, por el</text:p>
      <text:p text:style-name="Text"> <text:s text:c="17"/>que se aprueba el Reglamento Orgánico de la Consejería de Bienestar Social, Igualdad, Juventud,</text:p>
      <text:p text:style-name="Text"> <text:s text:c="17"/>Infancia y Familias (BOC n.º 6, de 09/01/2024); el Decreto 123/2023, de 17 de julio, por el que se</text:p>
      <text:p text:style-name="Text"> <text:s text:c="17"/>determina la estructura orgánica y las sedes de las Consejerías del Gobierno de Canarias (BOC n.º</text:p>
      <text:p text:style-name="Text"> <text:s text:c="17"/>140, de 18/07/2023), modificado por el Decreto 359/2023, de 4 de septiembre (BOC n.º 175, de</text:p>
      <text:p text:style-name="Text"> <text:s text:c="17"/>05/09/2023), por el Decreto 128/2024, de 09 de septiembre (BOC n.º 179, de 11/09/2024) y por el</text:p>
      <text:p text:style-name="Text"> <text:s text:c="17"/>Decreto 111/2025, de 29 de julio (BOC n.º 150, de 30/07/2025).</text:p>
      <text:p text:style-name="Text"> </text:p>
      <text:p text:style-name="Text"> </text:p>
      <text:p text:style-name="Text"> <text:s text:c="17"/>Por todo lo expuesto, vista la normativa citada y demás de pertinente aplicación, en uso de las</text:p>
      <text:p text:style-name="Text"> <text:s text:c="17"/>facultades que tengo conferidas</text:p>
      <text:p text:style-name="Text"> </text:p>
      <text:p text:style-name="Text"> </text:p>
      <text:p text:style-name="Text"> </text:p>
      <text:p text:style-name="Text"> </text:p>
      <text:p text:style-name="Text"> <text:s text:c="64"/>RESUELVO</text:p>
      <text:p text:style-name="Text"> </text:p>
      <text:p text:style-name="Text"> <text:s text:c="17"/>Primero. - Complementar las Órdenes n.º 964/2025, de 29 de septiembre: Línea 1 de Promoción de</text:p>
      <text:p text:style-name="Text"> <text:s text:c="17"/>la inclusión social y laboral; Orden n.º 924/2025, de 23 de septiembre: Línea 2 de Mejora de la calidad</text:p>
      <text:p text:style-name="Text"> <text:s text:c="17"/>de vida de las personas mayores; Orden n.º 941/2025, de 25 de septiembre: Línea 3 de Atención a</text:p>
      <text:p text:style-name="Text"> <text:s text:c="17"/>las personas inmigrantes; Orden n.º 963/2025, de 29 de septiembre: Línea 5 de Promoción de la</text:p>
      <text:p text:style-name="Text"> <text:s text:c="17"/>participación y el voluntariado; Orden n.º 911/2025, de 17 de septiembre: Línea 6 de Promoción de la</text:p>
      <text:p text:style-name="Text"> <text:s text:c="17"/>autonomía personal y atención a la dependencia; Orden n.º 912/2025, de 17 de septiembre: Línea 7</text:p>
      <text:p text:style-name="Text"> <text:s text:c="17"/>de Apoyo a la inclusión social y laboral de las personas con discapacidad; Orden n.º 930/2025, de 23</text:p>
      <text:p text:style-name="Text"> <text:s text:c="17"/>de septiembre: Línea 8 de Infancia y familia; Orden n.º 957/2025, de 26 de septiembre: Línea 9 de</text:p>
      <text:p text:style-name="Text"> <text:s text:c="17"/>Juventud; Orden n.º 943/2025, de 25 de septiembre: Línea 10 de Diversidad; Orden n.º 962/2025, de</text:p>
      <text:p text:style-name="Text"> <text:s text:c="17"/>29 de septiembre: Línea 11 de Promoción de la igualdad entre mujeres y hombres y prevención de la</text:p>
      <text:p text:style-name="Text"> <text:s text:c="17"/>violencia de género; Orden n.º 910/2025, de 17 de sptiembre: Línea 13 de Atención social a personas</text:p>
      <text:p text:style-name="Text"> <text:s text:c="17"/>en situación de especial vulnerabilidad debido a factores de salud: personas con VIH; Orden n.º</text:p>
      <text:p text:style-name="Text"> <text:s text:c="17"/>1177/2025, de 14 de noviembre: Línea 14 de inversión, por la que se resuelve definitivamente la</text:p>
      <text:p text:style-name="Text"> <text:s text:c="17"/>convocatoria 2024 de concesión de subvenciones destinadas a la realización de programas de interés</text:p>
      <text:p text:style-name="Text"> <text:s text:c="17"/>general para atender fines de interés social, con cargo a la asignación tributaria del Impuesto sobre la</text:p>
      <text:p text:style-name="Text"> <text:s text:c="17"/>Renta de las Personas Físicas en el ámbito de la Comunidad Autónoma de Canarias, así como la</text:p>
      <text:p text:style-name="Text"> <text:s text:c="17"/>Orden departamental n.º 1223/2025, de 27 de noviembre, por la que se complementan las Órdenes</text:p>
      <text:p text:style-name="Text"> <text:s text:c="17"/>departamentales, por las que se resuelven definitivamente la convocatoria de subvenciones IRPF</text:p>
      <text:p text:style-name="Text"> <text:s text:c="17"/>para el 2024, y se acuerda la distribución del crédito sobrante, a fin de:</text:p>
      <text:p text:style-name="Text"> </text:p>
      <text:p text:style-name="Text"> <text:s text:c="120"/>25</text:p>
      <text:p text:style-name="Text"> </text:p>
      <text:p text:style-name="Text"> </text:p>
      <text:p text:style-name="Text"> </text:p>
      <text:p text:style-name="Text"> </text:p>
      <text:p text:style-name="Text">Este documento incorpora firma electrónica reconocida de acuerdo a la Ley 6/2020, de 11 de noviembre de los servicios electrónicos de confianza</text:p>
      <text:p text:style-name="Text">Permite la verificación de la integridad de esta copia del documento electrónico en la dirección:</text:p>
      <text:p text:style-name="Text">https://sede.gobiernodecanarias.org/sede/verifica_doc</text:p>
      <text:p text:style-name="Text">Este documento es una copia electrónica auténtica</text:p>
      <text:p text:style-name="Text">Firmado por: María Candelaria Delgado Toledo <text:s text:c="71"/>Fecha: 11/12/2025 14:35:40</text:p>
      <text:p text:style-name="Text">En calidad de: Consejera de Bienestar Social, Igualdad, Juventud, Infancia y Familias</text:p>
      <text:p text:style-name="Text"> <text:s text:c="129"/>Pagina: 25/52</text:p>
      <text:p text:style-name="Text"> </text:p>
      <text:p text:style-name="Text"> </text:p>
      <text:p text:style-name="Text"> <text:s text:c="26"/>RP012-3KAyvOZfXV9Jze1+wxSjmTCLKIR1LKiB</text:p>
      <text:p text:style-name="Text"> <text:s text:c="37"/>ORDEN - Nº: 1308 / 2025 - Libro: 657 - Fecha: 11/12/2025 14:35:40</text:p>
      <text:p text:style-name="Break"/>
      <text:p text:style-name="Text"> <text:s text:c="17"/>a) Aceptar las reformulaciones presentadas a las solicitudes estimadas, por haberse presentado</text:p>
      <text:p text:style-name="Text"> <text:s text:c="17"/>conforme a las bases reguladoras, que se incluyen en el “Anexo I. Reformulaciones aceptadas”.</text:p>
      <text:p text:style-name="Text"> </text:p>
      <text:p text:style-name="Text"> <text:s text:c="17"/>b) No aceptar las reformulaciones presentadas a las solicitudes estimadas, por no haberse</text:p>
      <text:p text:style-name="Text"> <text:s text:c="17"/>presentado conforme a las bases reguladoras, que se incluyen en el “Anexo II. Reformulaciones no</text:p>
      <text:p text:style-name="Text"> <text:s text:c="17"/>aceptadas”.</text:p>
      <text:p text:style-name="Text"> </text:p>
      <text:p text:style-name="Text"> <text:s text:c="17"/>c) Identificar aquellas solicitudes a las que no se les instó a reformular por no proceder la misma, así</text:p>
      <text:p text:style-name="Text"> <text:s text:c="17"/>como aquellas solicitudes que tras instarle a reformular la solicitud no fue presentada, incluyéndose</text:p>
      <text:p text:style-name="Text"> <text:s text:c="17"/>en el “Anexo III. Reformulaciones no presentadas/ no procedentes”.</text:p>
      <text:p text:style-name="Text"> </text:p>
      <text:p text:style-name="Text"> <text:s text:c="17"/>En el aplicativo informático de gestión de la convocatoria, en el apartado "Documentación”,</text:p>
      <text:p text:style-name="Text"> <text:s text:c="17"/>subapartado "Documentos" se encuentra el detalle del Plan de financiación definitivo según la</text:p>
      <text:p text:style-name="Text"> <text:s text:c="17"/>situación de cada expediente, así como, en su caso, el detalle del motivo de la no aceptación de la</text:p>
      <text:p text:style-name="Text"> <text:s text:c="17"/>reformulación, en el correspondiente expediente de cada solicitud, concretamente en el documento</text:p>
      <text:p text:style-name="Text"> <text:s text:c="17"/>denominado "Detalle de la Orden complementaria de reformulación".</text:p>
      <text:p text:style-name="Text"> </text:p>
      <text:p text:style-name="Text"> <text:s text:c="17"/>Segundo.- Determinar que las solicitudes en las que no se ha presentado reformulación del</text:p>
      <text:p text:style-name="Text"> <text:s text:c="17"/>contenido del proyecto o, no se ha presentado reformulación conforme a las bases reguladoras,</text:p>
      <text:p text:style-name="Text"> <text:s text:c="17"/>dando lugar a que se mantenga el contenido de la solicitud inicial según el artículo 61.1 del</text:p>
      <text:p text:style-name="Text"> <text:s text:c="17"/>reglamento sobre subvenciones aprobado por el Real Decreto 887/2006, de 21 de julio,</text:p>
      <text:p text:style-name="Text"> <text:s text:c="17"/>entendiéndose que la entidad aportará la cuantía económica hasta alcanzar el coste total del proyecto</text:p>
      <text:p text:style-name="Text"> <text:s text:c="17"/>solicitado, estando incluidas en el Anexo II Reformulaciones no aceptadas, y en el Anexo III, las</text:p>
      <text:p text:style-name="Text"> <text:s text:c="17"/>solicitudes en las que se indica que no presentaron reformulación.</text:p>
      <text:p text:style-name="Text"> </text:p>
      <text:p text:style-name="Text"> <text:s text:c="17"/>Tercero. - Para lo no previsto en la propia Orden n.º 1047 de la Consejería de Bienestar Social,</text:p>
      <text:p text:style-name="Text"> <text:s text:c="17"/>Igualdad, Juventud, Infancia y Familias, de 28 de octubre de 2024, será de aplicación lo contenido,</text:p>
      <text:p text:style-name="Text"> <text:s text:c="17"/>como legislación básica, en la Ley 38/2003, de 17 de noviembre, General de Subvenciones, y el Real</text:p>
      <text:p text:style-name="Text"> <text:s text:c="17"/>Decreto 887/2006, de 21 de julio, por el que se aprueba el Reglamento de la citada Ley, así como el</text:p>
      <text:p text:style-name="Text"> <text:s text:c="17"/>Decreto 36/2009, de 31 de marzo, por el que se establece el régimen general de subvenciones de la</text:p>
      <text:p text:style-name="Text"> <text:s text:c="17"/>Comunidad Autónoma de Canarias, modificado por el Decreto 5/2015, de 30 de enero, y el Decreto</text:p>
      <text:p text:style-name="Text"> <text:s text:c="17"/>151/2022, de 23 de junio.</text:p>
      <text:p text:style-name="Text"> </text:p>
      <text:p text:style-name="Text"> <text:s text:c="17"/>Cuarto. - La notificación se realizará a través de la página web de la Consejería de Bienestar Social,</text:p>
      <text:p text:style-name="Text"> <text:s text:c="17"/>Igualdad, <text:s text:c="10"/>Juventud, <text:s text:c="11"/>Infancia <text:s text:c="9"/>y <text:s text:c="9"/>Familias <text:s text:c="9"/>en <text:s text:c="9"/>la</text:p>
      <text:p text:style-name="Text"> <text:s text:c="17"/>https://www.gobiernodecanarias.org/bienestarsocial/subvenciones/IRPF/index.html, así como en el</text:p>
      <text:p text:style-name="Text"> <text:s text:c="17"/>Tablón de anuncios de la sede electrónica del Gobierno de Canarias.</text:p>
      <text:p text:style-name="Text"> </text:p>
      <text:p text:style-name="Text"> </text:p>
      <text:p text:style-name="Text"> </text:p>
      <text:p text:style-name="Text"> <text:s text:c="17"/>Contra la presente Orden, que agota la vía administrativa, cabe interponer recurso potestativo de</text:p>
      <text:p text:style-name="Text"> <text:s text:c="17"/>reposición ante la Excma. Sra. Consejera de Bienestar Social, Igualdad, Juventud, Infancia y</text:p>
      <text:p text:style-name="Text"> <text:s text:c="17"/>Familias, en el plazo de un mes o bien, recurso contenciosoadministrativo ante la Sala de lo</text:p>
      <text:p text:style-name="Text"> <text:s text:c="17"/>Contencioso-administrativo del Tribunal Superior de Justicia de Canarias, en el plazo de dos meses.</text:p>
      <text:p text:style-name="Text"> <text:s text:c="17"/>Ambos plazos contados a partir del día siguiente al de la notificación de la presente Orden, sin</text:p>
      <text:p text:style-name="Text"> <text:s text:c="17"/>perjuicio de que la entidad interesada pueda ejercitar, en su caso, cualquier otro que estime</text:p>
      <text:p text:style-name="Text"> <text:s text:c="17"/>procedente, de conformidad con lo dispuesto en la Ley 39/2015, de 1 de octubre, del Procedimiento</text:p>
      <text:p text:style-name="Text"> <text:s text:c="17"/>Administrativo Común de las Administraciones Públicas, y la Ley 29/1998, de 13 de julio, reguladora</text:p>
      <text:p text:style-name="Text"> <text:s text:c="17"/>de la Jurisdicción Contencioso-administrativa.</text:p>
      <text:p text:style-name="Text"> </text:p>
      <text:p text:style-name="Text"> </text:p>
      <text:p text:style-name="Text"> </text:p>
      <text:p text:style-name="Text"> <text:s text:c="20"/>LA CONSEJERA DE BIENESTAR SOCIAL, IGUALDAD, JUVENTUD, INFANCIA Y FAMILIAS,</text:p>
      <text:p text:style-name="Text"> </text:p>
      <text:p text:style-name="Text"> </text:p>
      <text:p text:style-name="Text"> </text:p>
      <text:p text:style-name="Text"> <text:s text:c="120"/>26</text:p>
      <text:p text:style-name="Text"> </text:p>
      <text:p text:style-name="Text"> </text:p>
      <text:p text:style-name="Text"> </text:p>
      <text:p text:style-name="Text"> </text:p>
      <text:p text:style-name="Text">Este documento incorpora firma electrónica reconocida de acuerdo a la Ley 6/2020, de 11 de noviembre de los servicios electrónicos de confianza</text:p>
      <text:p text:style-name="Text">Permite la verificación de la integridad de esta copia del documento electrónico en la dirección:</text:p>
      <text:p text:style-name="Text">https://sede.gobiernodecanarias.org/sede/verifica_doc</text:p>
      <text:p text:style-name="Text">Este documento es una copia electrónica auténtica</text:p>
      <text:p text:style-name="Text">Firmado por: María Candelaria Delgado Toledo <text:s text:c="71"/>Fecha: 11/12/2025 14:35:40</text:p>
      <text:p text:style-name="Text">En calidad de: Consejera de Bienestar Social, Igualdad, Juventud, Infancia y Familias</text:p>
      <text:p text:style-name="Text"> <text:s text:c="129"/>Pagina: 26/52</text:p>
      <text:p text:style-name="Text"> </text:p>
      <text:p text:style-name="Text"> </text:p>
      <text:p text:style-name="Text"> <text:s text:c="26"/>RP012-3KAyvOZfXV9Jze1+wxSjmTCLKIR1LKiB</text:p>
      <text:p text:style-name="Text"> <text:s text:c="37"/>ORDEN - Nº: 1308 / 2025 - Libro: 657 - Fecha: 11/12/2025 14:35:40</text:p>
      <text:p text:style-name="Break"/>
      <text:p text:style-name="Text"> <text:s text:c="52"/>María Candelaria Delgado Toledo</text:p>
      <text:p text:style-name="Text"> </text:p>
      <text:p text:style-name="Text"> </text:p>
      <text:p text:style-name="Text"> </text:p>
      <text:p text:style-name="Text"> </text:p>
      <text:p text:style-name="Text"> <text:s text:c="120"/>27</text:p>
      <text:p text:style-name="Text"> </text:p>
      <text:p text:style-name="Text"> </text:p>
      <text:p text:style-name="Text"> </text:p>
      <text:p text:style-name="Text"> </text:p>
      <text:p text:style-name="Text">Este documento incorpora firma electrónica reconocida de acuerdo a la Ley 6/2020, de 11 de noviembre de los servicios electrónicos de confianza</text:p>
      <text:p text:style-name="Text">Permite la verificación de la integridad de esta copia del documento electrónico en la dirección:</text:p>
      <text:p text:style-name="Text">https://sede.gobiernodecanarias.org/sede/verifica_doc</text:p>
      <text:p text:style-name="Text">Este documento es una copia electrónica auténtica</text:p>
      <text:p text:style-name="Text">Firmado por: María Candelaria Delgado Toledo <text:s text:c="71"/>Fecha: 11/12/2025 14:35:40</text:p>
      <text:p text:style-name="Text">En calidad de: Consejera de Bienestar Social, Igualdad, Juventud, Infancia y Familias</text:p>
      <text:p text:style-name="Text"> <text:s text:c="129"/>Pagina: 27/52</text:p>
      <text:p text:style-name="Text"> </text:p>
      <text:p text:style-name="Text"> </text:p>
      <text:p text:style-name="Text"> <text:s text:c="26"/>RP012-3KAyvOZfXV9Jze1+wxSjmTCLKIR1LKiB</text:p>
      <text:p text:style-name="Text"> <text:s text:c="37"/>ORDEN - Nº: 1308 / 2025 - Libro: 657 - Fecha: 11/12/2025 14:35:40</text:p>
      <text:p text:style-name="Break"/>
      <text:p text:style-name="Text"> <text:s text:c="43"/>ANEXO I. REFORMULACIONES ACEPTADAS</text:p>
      <text:p text:style-name="Text"> </text:p>
      <text:p text:style-name="Text"> <text:s text:c="17"/>LÍNEA 1. PROMOCIÓN DE LA INCLUSIÓN SOCIAL Y LABORAL</text:p>
      <text:p text:style-name="Text"> </text:p>
      <text:p text:style-name="Text"> </text:p>
      <text:p text:style-name="Text"> </text:p>
      <text:p text:style-name="Text"> <text:s text:c="20"/>EXPEDIENTE <text:s text:c="19"/>ENTIDAD <text:s text:c="20"/>CIF <text:s text:c="9"/>NOMBRE DEL PROYECTO</text:p>
      <text:p text:style-name="Text"> <text:s text:c="87"/>ATENCIÓN A FAMILIAS EN</text:p>
      <text:p text:style-name="Text"> <text:s text:c="87"/>SITUACIÓN DE VULNERABILIDAD</text:p>
      <text:p text:style-name="Text"> <text:s text:c="17"/>IRPF2024010078 <text:s text:c="4"/>CARITAS DIOCESANA DE TENERIFE R3800003J <text:s text:c="11"/>SOCIAL</text:p>
      <text:p text:style-name="Text"> <text:s text:c="17"/>IRPF2024010079 <text:s text:c="4"/>CARITAS DIOCESANA DE TENERIFE R3800003J <text:s text:c="11"/>Centro Santo Hermano Pedro</text:p>
      <text:p text:style-name="Text"> <text:s text:c="36"/>ASOCIACION DE ACCION</text:p>
      <text:p text:style-name="Text"> <text:s text:c="17"/>IRPF2024010099 <text:s text:c="4"/>SOCIOCOMUNITARIA SUMAS <text:s text:c="7"/>G76654102 <text:s text:c="11"/>M- EMPLEO</text:p>
      <text:p text:style-name="Text"> <text:s text:c="36"/>CARITAS DIOCESANA DE</text:p>
      <text:p text:style-name="Text"> <text:s text:c="17"/>IRPF2024010104 <text:s text:c="4"/>CANARIAS <text:s text:c="21"/>R3500367B <text:s text:c="11"/>ALISIOS</text:p>
      <text:p text:style-name="Text"> <text:s text:c="36"/>ASOCIACION JUVENIL Y CULTURAL</text:p>
      <text:p text:style-name="Text"> <text:s text:c="17"/>IRPF2024010168 <text:s text:c="4"/>KAUA <text:s text:c="25"/>G76727429 <text:s text:c="11"/>3, 2, 1, ¡ACCIÓN!</text:p>
      <text:p text:style-name="Text"> <text:s text:c="36"/>CARITAS DIOCESANA DE</text:p>
      <text:p text:style-name="Text"> <text:s text:c="17"/>IRPF2024010214 <text:s text:c="4"/>CANARIAS <text:s text:c="21"/>R3500367B <text:s text:c="11"/>ITAI</text:p>
      <text:p text:style-name="Text"> <text:s text:c="87"/>Atención y Apoyo a Personas en</text:p>
      <text:p text:style-name="Text"> <text:s text:c="36"/>FUNDACION CANARIA FLORA <text:s text:c="27"/>Riesgo o Situación de Exclusión</text:p>
      <text:p text:style-name="Text"> <text:s text:c="17"/>IRPF2024010215 <text:s text:c="4"/>ACOGE <text:s text:c="32"/>G76262948 <text:s text:c="3"/>Social</text:p>
      <text:p text:style-name="Text"> <text:s text:c="36"/>ASOCIACION ROMI CAMELA <text:s text:c="28"/>Lungo Drom - Buen Camino para la</text:p>
      <text:p text:style-name="Text"> <text:s text:c="17"/>IRPF2024010229 <text:s text:c="4"/>NAKERAR <text:s text:c="30"/>G38360160 <text:s text:c="3"/>Inclusión</text:p>
      <text:p text:style-name="Text"> <text:s text:c="87"/>CanariasTIC: Programa de formación</text:p>
      <text:p text:style-name="Text"> <text:s text:c="87"/>en servicios y recursos existentes en</text:p>
      <text:p text:style-name="Text"> <text:s text:c="87"/>la red a personas en situación de</text:p>
      <text:p text:style-name="Text"> <text:s text:c="17"/>IRPF2024010256 <text:s text:c="4"/>FUNDACION CIBERVOLUNTARIOS <text:s text:c="11"/>G84410158 <text:s text:c="3"/>vulnerabilidad digital</text:p>
      <text:p text:style-name="Text"> <text:s text:c="87"/>ADELANTE CANARIAS 2025.</text:p>
      <text:p text:style-name="Text"> <text:s text:c="87"/>Abriendo Puertas para la Igualdad y</text:p>
      <text:p text:style-name="Text"> <text:s text:c="87"/>la Inclusión de Mujeres Mayores y</text:p>
      <text:p text:style-name="Text"> <text:s text:c="36"/>FUNDACION CEPAIM ACCION <text:s text:c="27"/>Jóvenes que no Estudian ni Trabajan</text:p>
      <text:p text:style-name="Text"> <text:s text:c="17"/>IRPF2024010257 <text:s text:c="4"/>INTEGRAL CON MIGRANTES <text:s text:c="15"/>G73600553 <text:s text:c="3"/>(NINI)</text:p>
      <text:p text:style-name="Text"> <text:s text:c="87"/>ECOEMPLEA CANARIAS: Programa</text:p>
      <text:p text:style-name="Text"> <text:s text:c="87"/>para un futuro sostenible y justo con</text:p>
      <text:p text:style-name="Text"> <text:s text:c="87"/>empleos verdes para personas</text:p>
      <text:p text:style-name="Text"> <text:s text:c="17"/>IRPF2024010265 <text:s text:c="4"/>FUNDACION SANTA MARIA LA REAL G34147827 <text:s text:c="11"/>desempleadas</text:p>
      <text:p text:style-name="Text"> <text:s text:c="87"/>SERVICIOS CENTRADOS EN</text:p>
      <text:p text:style-name="Text"> <text:s text:c="87"/>VIVIENDA PARA PERSONAS SIN</text:p>
      <text:p text:style-name="Text"> <text:s text:c="17"/>IRPF2024010301 <text:s text:c="4"/>PROVIVIENDA <text:s text:c="26"/>G79408696 <text:s text:c="3"/>HOGAR EN TENERIFE</text:p>
      <text:p text:style-name="Text"> <text:s text:c="87"/>ATENCIÓN URGENTE A LAS</text:p>
      <text:p text:style-name="Text"> <text:s text:c="17"/>IRPF2024010306 <text:s text:c="4"/>CRUZ ROJA ESPAÑOLA <text:s text:c="19"/>Q2866001G <text:s text:c="3"/>NECESIDADES BÁSICAS</text:p>
      <text:p text:style-name="Text"> <text:s text:c="87"/>ITINERARIOS SOCIOLABORALES</text:p>
      <text:p text:style-name="Text"> <text:s text:c="87"/>PARA FAMILIAS EN SITUACIÓN DE</text:p>
      <text:p text:style-name="Text"> <text:s text:c="17"/>IRPF2024010308 <text:s text:c="4"/>CRUZ ROJA ESPAÑOLA <text:s text:c="19"/>Q2866001G <text:s text:c="3"/>ESPECIAL DIFICULTAD</text:p>
      <text:p text:style-name="Text"> <text:s text:c="87"/>PREVENCIÓN DE LA EXCLUSIÓN</text:p>
      <text:p text:style-name="Text"> <text:s text:c="17"/>IRPF2024010312 <text:s text:c="4"/>CRUZ ROJA ESPAÑOLA <text:s text:c="19"/>Q2866001G <text:s text:c="3"/>RESIDENCIAL</text:p>
      <text:p text:style-name="Text"> <text:s text:c="87"/>OFICINA DE APOYO EN TRÁMITES</text:p>
      <text:p text:style-name="Text"> <text:s text:c="36"/>ASOCIACION ONG ABRIGOS Y <text:s text:c="26"/>ADMINISTRATIVOS E INSERCIÓN</text:p>
      <text:p text:style-name="Text"> <text:s text:c="17"/>IRPF2024010322 <text:s text:c="4"/>SONRISAS <text:s text:c="29"/>G76673862 <text:s text:c="3"/>LABORAL</text:p>
      <text:p text:style-name="Text"> <text:s text:c="36"/>ASOCIACION AFAMCA - TENERIFE</text:p>
      <text:p text:style-name="Text"> <text:s text:c="36"/>(ASOCIACION DE LA FAMILIA</text:p>
      <text:p text:style-name="Text"> <text:s text:c="17"/>IRPF2024010348 <text:s text:c="4"/>CANARIA) <text:s text:c="29"/>G76805274 <text:s text:c="3"/>ACTIVA-T</text:p>
      <text:p text:style-name="Text"> <text:s text:c="87"/>ACCESO A LA CULTURA Y EL OCIO</text:p>
      <text:p text:style-name="Text"> <text:s text:c="87"/>PARA EL PLENO Y LIBRE</text:p>
      <text:p text:style-name="Text"> <text:s text:c="87"/>DESARROLLO DE LAS PERSONAS</text:p>
      <text:p text:style-name="Text"> <text:s text:c="36"/>ASOCIACION CULTURAL <text:s text:c="31"/>EN SITUACIÓN DE EXCLUSIÓN</text:p>
      <text:p text:style-name="Text"> <text:s text:c="17"/>IRPF2024010368 <text:s text:c="4"/>ORQUESTA CLASICA BELA BARTOK G35586601 <text:s text:c="12"/>SOCIAL, BARRIOS ORQUESTADOS</text:p>
      <text:p text:style-name="Text"> <text:s text:c="87"/>Apoyo Social de emergencia a</text:p>
      <text:p text:style-name="Text"> <text:s text:c="36"/>ASOCIACION ESPAÑOLA CONTRA <text:s text:c="24"/>familias en situación de vulnerabilidad</text:p>
      <text:p text:style-name="Text"> <text:s text:c="17"/>IRPF2024010386 <text:s text:c="4"/>EL CANCER <text:s text:c="18"/>G28197564 <text:s text:c="13"/>por cáncer</text:p>
      <text:p text:style-name="Text"> <text:s text:c="36"/>ASOCIACION CANARIA PARA LA</text:p>
      <text:p text:style-name="Text"> <text:s text:c="36"/>POTENCIACION DEL DESARROLLO</text:p>
      <text:p text:style-name="Text"> <text:s text:c="17"/>IRPF2024010424 <text:s text:c="4"/>SOCIAL GENERACION 21 <text:s text:c="7"/>G76621036 <text:s text:c="13"/>GENERANDO OPORTUNIDADES</text:p>
      <text:p text:style-name="Text"> </text:p>
      <text:p text:style-name="Text"> <text:s text:c="123"/>28</text:p>
      <text:p text:style-name="Text"> </text:p>
      <text:p text:style-name="Text"> </text:p>
      <text:p text:style-name="Text"> </text:p>
      <text:p text:style-name="Text"> </text:p>
      <text:p text:style-name="Text">Este documento incorpora firma electrónica reconocida de acuerdo a la Ley 6/2020, de 11 de noviembre de los servicios electrónicos de confianza</text:p>
      <text:p text:style-name="Text">Permite la verificación de la integridad de esta copia del documento electrónico en la dirección:</text:p>
      <text:p text:style-name="Text">https://sede.gobiernodecanarias.org/sede/verifica_doc</text:p>
      <text:p text:style-name="Text">Este documento es una copia electrónica auténtica</text:p>
      <text:p text:style-name="Text">Firmado por: María Candelaria Delgado Toledo <text:s text:c="71"/>Fecha: 11/12/2025 14:35:40</text:p>
      <text:p text:style-name="Text">En calidad de: Consejera de Bienestar Social, Igualdad, Juventud, Infancia y Familias</text:p>
      <text:p text:style-name="Text"> <text:s text:c="129"/>Pagina: 28/52</text:p>
      <text:p text:style-name="Text"> </text:p>
      <text:p text:style-name="Text"> </text:p>
      <text:p text:style-name="Text"> <text:s text:c="26"/>RP012-3KAyvOZfXV9Jze1+wxSjmTCLKIR1LKiB</text:p>
      <text:p text:style-name="Text"> <text:s text:c="37"/>ORDEN - Nº: 1308 / 2025 - Libro: 657 - Fecha: 11/12/2025 14:35:40</text:p>
      <text:p text:style-name="Break"/>
      <text:p text:style-name="Text"> <text:s text:c="20"/>EXPEDIENTE <text:s text:c="16"/>ENTIDAD <text:s text:c="23"/>CIF <text:s text:c="10"/>NOMBRE DEL PROYECTO</text:p>
      <text:p text:style-name="Text"> <text:s text:c="36"/>ASOCIACION CANARIA</text:p>
      <text:p text:style-name="Text"> <text:s text:c="36"/>SOCIOSANITARIA TE <text:s text:c="33"/>PROGRAMA DE</text:p>
      <text:p text:style-name="Text"> <text:s text:c="17"/>IRPF2024010427 <text:s text:c="4"/>ACOMPAÑAMOS <text:s text:c="26"/>G76147768 <text:s text:c="3"/>EMPRENDIMIENTO FAMILIAR</text:p>
      <text:p text:style-name="Text"> </text:p>
      <text:p text:style-name="Text"> </text:p>
      <text:p text:style-name="Text"> </text:p>
      <text:p text:style-name="Text"> </text:p>
      <text:p text:style-name="Text"> <text:s text:c="17"/>LÍNEA 2. MEJORA DE LA CALIDAD DE VIDA DE LAS PERSONAS MAYORES</text:p>
      <text:p text:style-name="Text"> </text:p>
      <text:p text:style-name="Text"> </text:p>
      <text:p text:style-name="Text"> </text:p>
      <text:p text:style-name="Text"> <text:s text:c="21"/>EXPEDIENTE <text:s text:c="17"/>ENTIDAD <text:s text:c="13"/>CIF <text:s text:c="17"/>NOMBRE DEL PROYECTO</text:p>
      <text:p text:style-name="Text"> <text:s text:c="38"/>SOLIDARIDAD</text:p>
      <text:p text:style-name="Text"> <text:s text:c="17"/>IRPF2024010005 <text:s text:c="6"/>INTERGENERACIONAL <text:s text:c="10"/>G49225980 <text:s text:c="11"/>CUENTA CONMIGO</text:p>
      <text:p text:style-name="Text"> <text:s text:c="38"/>ASOCIACION MENSAJEROS DE LA</text:p>
      <text:p text:style-name="Text"> <text:s text:c="17"/>IRPF2024010089 <text:s text:c="6"/>PAZ CANARIAS <text:s text:c="15"/>G38597332 <text:s text:c="11"/>MOVILIZAME</text:p>
      <text:p text:style-name="Text"> <text:s text:c="38"/>CARITAS DIOCESANA DE <text:s text:c="28"/>Centro de Estancia Diurna Las Nieves</text:p>
      <text:p text:style-name="Text"> <text:s text:c="17"/>IRPF2024010098 <text:s text:c="6"/>TENERIFE <text:s text:c="19"/>R3800003J <text:s text:c="11"/>destinado a personas mayores</text:p>
      <text:p text:style-name="Text"> <text:s text:c="38"/>CARITAS DIOCESANA DE</text:p>
      <text:p text:style-name="Text"> <text:s text:c="17"/>IRPF2024010132 <text:s text:c="6"/>CANARIAS <text:s text:c="19"/>R3500367B <text:s text:c="11"/>APOYO FAMILIAR</text:p>
      <text:p text:style-name="Text"> <text:s text:c="38"/>RED ESPAÑOLA DE ENTIDADES</text:p>
      <text:p text:style-name="Text"> <text:s text:c="17"/>IRPF2024010148 <text:s text:c="6"/>POR EL EMPLEO RED ARAÑA <text:s text:c="4"/>G58579806 <text:s text:c="11"/>OTRA GENERAC(C)IÓN</text:p>
      <text:p text:style-name="Text"> <text:s text:c="38"/>ASOCIACION DE AYUDA A</text:p>
      <text:p text:style-name="Text"> <text:s text:c="38"/>PERSONAS CON DEPENDENCIA</text:p>
      <text:p text:style-name="Text"> <text:s text:c="17"/>IRPF2024010172 <text:s text:c="6"/>EN CANARIAS <text:s text:c="16"/>G76604842 <text:s text:c="11"/>"2movimientos+"</text:p>
      <text:p text:style-name="Text"> <text:s text:c="38"/>ASOCIACION SOCIAL</text:p>
      <text:p text:style-name="Text"> <text:s text:c="17"/>IRPF2024010220 <text:s text:c="6"/>COMPARTIENDO METAS - ACM <text:s text:c="3"/>G05431119 <text:s text:c="11"/>ADELANTE</text:p>
      <text:p text:style-name="Text"> <text:s text:c="38"/>ASOCIACION SOCIAL</text:p>
      <text:p text:style-name="Text"> <text:s text:c="17"/>IRPF2024010231 <text:s text:c="6"/>COMPARTIENDO METAS - ACM <text:s text:c="3"/>G05431119 <text:s text:c="1"/>CAMINO A TI</text:p>
      <text:p text:style-name="Text"> <text:s text:c="38"/>FUNDACION CANARIA FLORA <text:s text:c="15"/>ACOMPAÑAMIENTO A MAYORES</text:p>
      <text:p text:style-name="Text"> <text:s text:c="17"/>IRPF2024010254 <text:s text:c="6"/>ACOGE <text:s text:c="22"/>G76262948 <text:s text:c="1"/>EN SOLEDAD</text:p>
      <text:p text:style-name="Text"> <text:s text:c="77"/>EnMiPueblo: Storytelling Digital para</text:p>
      <text:p text:style-name="Text"> <text:s text:c="77"/>la promoción de la</text:p>
      <text:p text:style-name="Text"> <text:s text:c="17"/>IRPF2024010263 <text:s text:c="6"/>FUNDACION CIBERVOLUNTARIOS G84410158 intergeneracionalidad en Canarias</text:p>
      <text:p text:style-name="Text"> <text:s text:c="77"/>AYUDA A DOMICILIO</text:p>
      <text:p text:style-name="Text"> <text:s text:c="17"/>IRPF2024010298 <text:s text:c="6"/>CRUZ ROJA ESPAÑOLA <text:s text:c="10"/>Q2866001G COMPLEMENTARIA</text:p>
      <text:p text:style-name="Text"> <text:s text:c="38"/>FEDERACION DE ASOCIACIONES</text:p>
      <text:p text:style-name="Text"> <text:s text:c="38"/>DE MUJERES RURALES <text:s text:c="20"/>Cuidándonos para un envejecimiento</text:p>
      <text:p text:style-name="Text"> <text:s text:c="17"/>IRPF2024010330 <text:s text:c="6"/>(FADEMUR) <text:s text:c="19"/>G84095389 activo en Canarias 25</text:p>
      <text:p text:style-name="Text"> <text:s text:c="38"/>ASOCIACION FUERTEVIDA</text:p>
      <text:p text:style-name="Text"> <text:s text:c="17"/>IRPF2024010334 <text:s text:c="6"/>PARKINSON NO LIMITS <text:s text:c="9"/>G76335587 ¡EN MOVIMIENTO!</text:p>
      <text:p text:style-name="Text"> <text:s text:c="38"/>ASOCIACION CUIDADORAS</text:p>
      <text:p text:style-name="Text"> <text:s text:c="38"/>FAMILIARES Y AMIG@S DE</text:p>
      <text:p text:style-name="Text"> <text:s text:c="17"/>IRPF2024010340 <text:s text:c="6"/>PERSONAS CON ALZEIMER <text:s text:c="7"/>G38877312 CONVIDA</text:p>
      <text:p text:style-name="Text"> <text:s text:c="38"/>FEDERACION DE ASOCIACIONES</text:p>
      <text:p text:style-name="Text"> <text:s text:c="38"/>DE MUJERES RURALES</text:p>
      <text:p text:style-name="Text"> <text:s text:c="17"/>IRPF2024010366 <text:s text:c="6"/>(FADEMUR) <text:s text:c="19"/>G84095389 TEJIENDO VINCULOS</text:p>
      <text:p text:style-name="Text"> <text:s text:c="38"/>ASOCIACION AFAMCA - TENERIFE</text:p>
      <text:p text:style-name="Text"> <text:s text:c="38"/>(ASOCIACION DE LA FAMILIA</text:p>
      <text:p text:style-name="Text"> <text:s text:c="17"/>IRPF2024010379 <text:s text:c="6"/>CANARIA) <text:s text:c="20"/>G76805274 ARES</text:p>
      <text:p text:style-name="Text"> <text:s text:c="77"/>VIDASOR - Servicio de</text:p>
      <text:p text:style-name="Text"> <text:s text:c="38"/>FEDERACION DE ASOC DE <text:s text:c="17"/>videoacompañamiento a personas</text:p>
      <text:p text:style-name="Text"> <text:s text:c="17"/>IRPF2024010403 <text:s text:c="6"/>SORDOS DE LAS ISLAS CANARIAS G38438750 mayores sordas.</text:p>
      <text:p text:style-name="Text"> <text:s text:c="38"/>ASOCIACION PARA EL</text:p>
      <text:p text:style-name="Text"> <text:s text:c="38"/>DESARROLLO ECONOMICO Y</text:p>
      <text:p text:style-name="Text"> <text:s text:c="17"/>IRPF2024010410 <text:s text:c="6"/>SOCIAL RAYUELA <text:s text:c="14"/>G76503564 MAYOR.ES</text:p>
      <text:p text:style-name="Text"> <text:s text:c="38"/>FUNDACION CANARIA CARLOS</text:p>
      <text:p text:style-name="Text"> <text:s text:c="38"/>GUILLERMO DOMINGUEZ</text:p>
      <text:p text:style-name="Text"> <text:s text:c="17"/>IRPF2024010504 <text:s text:c="6"/>HERNANDEZ <text:s text:c="19"/>G72430895 Sabores con historia</text:p>
      <text:p text:style-name="Text"> </text:p>
      <text:p text:style-name="Text"> </text:p>
      <text:p text:style-name="Text"> </text:p>
      <text:p text:style-name="Text"> </text:p>
      <text:p text:style-name="Text"> <text:s text:c="121"/>29</text:p>
      <text:p text:style-name="Text"> </text:p>
      <text:p text:style-name="Text"> </text:p>
      <text:p text:style-name="Text"> </text:p>
      <text:p text:style-name="Text"> </text:p>
      <text:p text:style-name="Text">Este documento incorpora firma electrónica reconocida de acuerdo a la Ley 6/2020, de 11 de noviembre de los servicios electrónicos de confianza</text:p>
      <text:p text:style-name="Text">Permite la verificación de la integridad de esta copia del documento electrónico en la dirección:</text:p>
      <text:p text:style-name="Text">https://sede.gobiernodecanarias.org/sede/verifica_doc</text:p>
      <text:p text:style-name="Text">Este documento es una copia electrónica auténtica</text:p>
      <text:p text:style-name="Text">Firmado por: María Candelaria Delgado Toledo <text:s text:c="71"/>Fecha: 11/12/2025 14:35:40</text:p>
      <text:p text:style-name="Text">En calidad de: Consejera de Bienestar Social, Igualdad, Juventud, Infancia y Familias</text:p>
      <text:p text:style-name="Text"> <text:s text:c="129"/>Pagina: 29/52</text:p>
      <text:p text:style-name="Text"> </text:p>
      <text:p text:style-name="Text"> </text:p>
      <text:p text:style-name="Text"> <text:s text:c="26"/>RP012-3KAyvOZfXV9Jze1+wxSjmTCLKIR1LKiB</text:p>
      <text:p text:style-name="Text"> <text:s text:c="37"/>ORDEN - Nº: 1308 / 2025 - Libro: 657 - Fecha: 11/12/2025 14:35:40</text:p>
      <text:p text:style-name="Break"/>
      <text:p text:style-name="Text"> <text:s text:c="17"/>LÍNEA 3. ATENCIÓN A LAS PERSONAS INMIGRANTES</text:p>
      <text:p text:style-name="Text"> </text:p>
      <text:p text:style-name="Text"> </text:p>
      <text:p text:style-name="Text"> </text:p>
      <text:p text:style-name="Text"> <text:s text:c="20"/>EXPEDIENTE <text:s text:c="16"/>ENTIDAD <text:s text:c="23"/>CIF <text:s text:c="10"/>NOMBRE DEL PROYECTO</text:p>
      <text:p text:style-name="Text"> <text:s text:c="36"/>ASOCIACION CANARIA ATACAYTE</text:p>
      <text:p text:style-name="Text"> <text:s text:c="36"/>PARA LA LUCHA POR EL</text:p>
      <text:p text:style-name="Text"> <text:s text:c="17"/>IRPF2024010468 <text:s text:c="4"/>BIENESTAR SOCIAL <text:s text:c="21"/>G76551894 <text:s text:c="3"/>REGULARIZA 2025</text:p>
      <text:p text:style-name="Text"> </text:p>
      <text:p text:style-name="Text"> </text:p>
      <text:p text:style-name="Text"> </text:p>
      <text:p text:style-name="Text"> </text:p>
      <text:p text:style-name="Text"> <text:s text:c="17"/>LÍNEA 5. PROMOCIÓN DE LA PARTICIPACIÓN Y EL VOLUNTARIADO</text:p>
      <text:p text:style-name="Text"> </text:p>
      <text:p text:style-name="Text"> <text:s text:c="17"/>No se ha aceptado ningunda de las reformulaciones presentadas</text:p>
      <text:p text:style-name="Text"> </text:p>
      <text:p text:style-name="Text"> </text:p>
      <text:p text:style-name="Text"> </text:p>
      <text:p text:style-name="Text"> </text:p>
      <text:p text:style-name="Text"> <text:s text:c="17"/>LÍNEA 6. PROMOCIÓN DE LA AUTONOMÍA PERSONAL Y ATENCIÓN A LA DEPENDENCIA.</text:p>
      <text:p text:style-name="Text"> </text:p>
      <text:p text:style-name="Text"> </text:p>
      <text:p text:style-name="Text"> </text:p>
      <text:p text:style-name="Text"> <text:s text:c="20"/>EXPEDIENTE <text:s text:c="17"/>ENTIDAD <text:s text:c="22"/>CIF <text:s text:c="9"/>NOMBRE DEL PROYECTO</text:p>
      <text:p text:style-name="Text"> <text:s text:c="36"/>ASOCIACION ALZHEIMER <text:s text:c="30"/>Respiro Familiar "Alzheimer</text:p>
      <text:p text:style-name="Text"> <text:s text:c="17"/>IRPF2024010119 <text:s text:c="4"/>CANARIAS, A.L.C.A <text:s text:c="19"/>G35395730 <text:s text:c="4"/>Canarias"</text:p>
      <text:p text:style-name="Text"> <text:s text:c="87"/>PROYECTO LIRIO: INNOVACIÓN</text:p>
      <text:p text:style-name="Text"> <text:s text:c="87"/>TECNOLÓGICA PARA LA</text:p>
      <text:p text:style-name="Text"> <text:s text:c="87"/>AUTONOMÍA Y BIENESTAR DE LAS</text:p>
      <text:p text:style-name="Text"> <text:s text:c="36"/>ASOCIACION CENTRO DE DIA CASA <text:s text:c="21"/>PERSONAS MAYORES EN GRAN</text:p>
      <text:p text:style-name="Text"> <text:s text:c="17"/>IRPF2024010224 <text:s text:c="4"/>HORTENSIA <text:s text:c="20"/>G02905461 <text:s text:c="11"/>CANARIA</text:p>
      <text:p text:style-name="Text"> <text:s text:c="87"/>YOGA ADAPTADO A PERSONAS</text:p>
      <text:p text:style-name="Text"> <text:s text:c="17"/>IRPF2024010242 <text:s text:c="4"/>FUNDACION GERON <text:s text:c="21"/>G41656109 <text:s text:c="4"/>MAYORES DEPENDIENTES.</text:p>
      <text:p text:style-name="Text"> <text:s text:c="87"/>INTERVENCIONES ASISTIDAS POR</text:p>
      <text:p text:style-name="Text"> <text:s text:c="87"/>ANIMALES EN PERSONAS</text:p>
      <text:p text:style-name="Text"> <text:s text:c="17"/>IRPF2024010264 <text:s text:c="4"/>FUNDACION GERON <text:s text:c="21"/>G41656109 <text:s text:c="4"/>DEPENDIENTES</text:p>
      <text:p text:style-name="Text"> <text:s text:c="87"/>PERSONAS MAYORES</text:p>
      <text:p text:style-name="Text"> <text:s text:c="17"/>IRPF2024010278 <text:s text:c="4"/>FUNDACION GERON <text:s text:c="21"/>G41656109 <text:s text:c="4"/>DEPENDIENTES CONECTADAS</text:p>
      <text:p text:style-name="Text"> <text:s text:c="36"/>ASOCIACION FAMILIARES</text:p>
      <text:p text:style-name="Text"> <text:s text:c="36"/>ENFERMOS ALZHEIMER Y OTRAS <text:s text:c="24"/>SIVO: Apoyo a Familias Afectadas</text:p>
      <text:p text:style-name="Text"> <text:s text:c="17"/>IRPF2024010288 <text:s text:c="4"/>DEMENCIAS DE LA PALMA <text:s text:c="15"/>G38559134 <text:s text:c="4"/>por Demencia en La Palma</text:p>
      <text:p text:style-name="Text"> <text:s text:c="36"/>ASOCIACION CUIDADORAS</text:p>
      <text:p text:style-name="Text"> <text:s text:c="36"/>FAMILIARES Y AMIG@S DE</text:p>
      <text:p text:style-name="Text"> <text:s text:c="17"/>IRPF2024010342 <text:s text:c="4"/>PERSONAS CON ALZEIMER <text:s text:c="15"/>G38877312 <text:s text:c="4"/>TREN DE LA FELICIDAD</text:p>
      <text:p text:style-name="Text"> <text:s text:c="36"/>ASOCIACION CUIDADORAS</text:p>
      <text:p text:style-name="Text"> <text:s text:c="36"/>FAMILIARES Y AMIG@S DE <text:s text:c="28"/>INNOVACIÓN DIGITAL EN LOS</text:p>
      <text:p text:style-name="Text"> <text:s text:c="17"/>IRPF2024010352 <text:s text:c="4"/>PERSONAS CON ALZEIMER <text:s text:c="15"/>G38877312 <text:s text:c="4"/>CUIDADOS</text:p>
      <text:p text:style-name="Text"> <text:s text:c="36"/>ASOCIACION ESPAÑOLA CONTRA <text:s text:c="24"/>Atención integral a la mujer con</text:p>
      <text:p text:style-name="Text"> <text:s text:c="17"/>IRPF2024010455 <text:s text:c="4"/>EL CANCER <text:s text:c="27"/>G28197564 <text:s text:c="4"/>cáncer</text:p>
      <text:p text:style-name="Text"> </text:p>
      <text:p text:style-name="Text"> </text:p>
      <text:p text:style-name="Text"> </text:p>
      <text:p text:style-name="Text"> </text:p>
      <text:p text:style-name="Text"> <text:s text:c="17"/>LÍNEA 7. APOYO A LA INCLUSIÓN SOCIAL Y LABORAL DE LAS PERSONAS CON</text:p>
      <text:p text:style-name="Text"> <text:s text:c="17"/>DISCAPACIDAD</text:p>
      <text:p text:style-name="Text"> </text:p>
      <text:p text:style-name="Text"> </text:p>
      <text:p text:style-name="Text"> </text:p>
      <text:p text:style-name="Text"> <text:s text:c="20"/>EXPEDIENTE <text:s text:c="19"/>ENTIDAD <text:s text:c="20"/>CIF <text:s text:c="10"/>NOMBRE DEL PROYECTO</text:p>
      <text:p text:style-name="Text"> <text:s text:c="87"/>Integra Canarias: Formación digital</text:p>
      <text:p text:style-name="Text"> <text:s text:c="87"/>para inserción sociolaboral de</text:p>
      <text:p text:style-name="Text"> <text:s text:c="17"/>IRPF2024010153 <text:s text:c="4"/>FUNDACION CIBERVOLUNTARIOS <text:s text:c="10"/>G84410158 <text:s text:c="4"/>personas con discapacidad</text:p>
      <text:p text:style-name="Text"> <text:s text:c="17"/>IRPF2024010370 <text:s text:c="4"/>ASOCIACION DE PERSONAS <text:s text:c="14"/>G38321451 <text:s text:c="4"/>SERVICIO DE ATENCIÓN SOCIAL</text:p>
      <text:p text:style-name="Text"> </text:p>
      <text:p text:style-name="Text"> </text:p>
      <text:p text:style-name="Text"> <text:s text:c="125"/>30</text:p>
      <text:p text:style-name="Text"> </text:p>
      <text:p text:style-name="Text"> </text:p>
      <text:p text:style-name="Text"> </text:p>
      <text:p text:style-name="Text"> </text:p>
      <text:p text:style-name="Text">Este documento incorpora firma electrónica reconocida de acuerdo a la Ley 6/2020, de 11 de noviembre de los servicios electrónicos de confianza</text:p>
      <text:p text:style-name="Text">Permite la verificación de la integridad de esta copia del documento electrónico en la dirección:</text:p>
      <text:p text:style-name="Text">https://sede.gobiernodecanarias.org/sede/verifica_doc</text:p>
      <text:p text:style-name="Text">Este documento es una copia electrónica auténtica</text:p>
      <text:p text:style-name="Text">Firmado por: María Candelaria Delgado Toledo <text:s text:c="71"/>Fecha: 11/12/2025 14:35:40</text:p>
      <text:p text:style-name="Text">En calidad de: Consejera de Bienestar Social, Igualdad, Juventud, Infancia y Familias</text:p>
      <text:p text:style-name="Text"> <text:s text:c="129"/>Pagina: 30/52</text:p>
      <text:p text:style-name="Text"> </text:p>
      <text:p text:style-name="Text"> </text:p>
      <text:p text:style-name="Text"> <text:s text:c="26"/>RP012-3KAyvOZfXV9Jze1+wxSjmTCLKIR1LKiB</text:p>
      <text:p text:style-name="Text"> <text:s text:c="37"/>ORDEN - Nº: 1308 / 2025 - Libro: 657 - Fecha: 11/12/2025 14:35:40</text:p>
      <text:p text:style-name="Break"/>
      <text:p text:style-name="Text"> <text:s text:c="20"/>EXPEDIENTE <text:s text:c="16"/>ENTIDAD <text:s text:c="23"/>CIF <text:s text:c="10"/>NOMBRE DEL PROYECTO</text:p>
      <text:p text:style-name="Text"> <text:s text:c="36"/>SORDAS DE TENERIFE</text:p>
      <text:p text:style-name="Text"> <text:s text:c="36"/>ASOCIACION AFAMCA - TENERIFE</text:p>
      <text:p text:style-name="Text"> <text:s text:c="36"/>(ASOCIACION DE LA FAMILIA</text:p>
      <text:p text:style-name="Text"> <text:s text:c="17"/>IRPF2024010397 <text:s text:c="4"/>CANARIA) <text:s text:c="28"/>G76805274 <text:s text:c="4"/>SILSE AFAMCA</text:p>
      <text:p text:style-name="Text"> <text:s text:c="36"/>ASOCIACION DE PERSONAS</text:p>
      <text:p text:style-name="Text"> <text:s text:c="17"/>IRPF2024010464 <text:s text:c="4"/>SORDAS DE TENERIFE <text:s text:c="18"/>G38321451 <text:s text:c="4"/>Accediendo a la Información</text:p>
      <text:p text:style-name="Text"> </text:p>
      <text:p text:style-name="Text"> </text:p>
      <text:p text:style-name="Text"> </text:p>
      <text:p text:style-name="Text"> </text:p>
      <text:p text:style-name="Text"> <text:s text:c="17"/>LÍNEA 8. INFANCIA Y FAMILIA</text:p>
      <text:p text:style-name="Text"> </text:p>
      <text:p text:style-name="Text"> </text:p>
      <text:p text:style-name="Text"> </text:p>
      <text:p text:style-name="Text"> <text:s text:c="20"/>EXPEDIENTE <text:s text:c="19"/>ENTIDAD <text:s text:c="20"/>CIF <text:s text:c="10"/>NOMBRE DEL PROYECTO</text:p>
      <text:p text:style-name="Text"> <text:s text:c="87"/>Teléfono/Chat ANAR contra la</text:p>
      <text:p text:style-name="Text"> <text:s text:c="87"/>violencia de género en la Comunidad</text:p>
      <text:p text:style-name="Text"> <text:s text:c="17"/>IRPF2024010018 <text:s text:c="5"/>FUNDACION A N A R <text:s text:c="18"/>G80453731 <text:s text:c="4"/>Autónoma de Canarias</text:p>
      <text:p text:style-name="Text"> <text:s text:c="87"/>“Foro de Crianza: Un enfoque</text:p>
      <text:p text:style-name="Text"> <text:s text:c="37"/>ASOCIACION DE ACCION <text:s text:c="29"/>preventivo desde la parentalidad</text:p>
      <text:p text:style-name="Text"> <text:s text:c="17"/>IRPF2024010086 <text:s text:c="5"/>SOCIOCOMUNITARIA SUMAS <text:s text:c="13"/>G76654102 <text:s text:c="4"/>positiva”</text:p>
      <text:p text:style-name="Text"> <text:s text:c="37"/>ASOCIACION CANARIA PARA LA</text:p>
      <text:p text:style-name="Text"> <text:s text:c="37"/>INTERVENCION Y MEDIACION <text:s text:c="25"/>APOYO A LOS PUNTOS DE</text:p>
      <text:p text:style-name="Text"> <text:s text:c="37"/>FAMILIAR, EDUCATIVA Y <text:s text:c="28"/>ENCUENTRO FAMILIAR DE</text:p>
      <text:p text:style-name="Text"> <text:s text:c="17"/>IRPF2024010135 <text:s text:c="5"/>PSICOSOCIAL + FAMILIA. <text:s text:c="13"/>G76688431 <text:s text:c="4"/>CANARIAS.</text:p>
      <text:p text:style-name="Text"> <text:s text:c="37"/>ASOCIACION CANARIA PARA LA</text:p>
      <text:p text:style-name="Text"> <text:s text:c="37"/>INTERVENCION Y MEDIACION</text:p>
      <text:p text:style-name="Text"> <text:s text:c="37"/>FAMILIAR, EDUCATIVA Y</text:p>
      <text:p text:style-name="Text"> <text:s text:c="17"/>IRPF2024010136 <text:s text:c="5"/>PSICOSOCIAL + FAMILIA. <text:s text:c="13"/>G76688431 <text:s text:c="4"/>+ FAMILIA ORIENTA</text:p>
      <text:p text:style-name="Text"> <text:s text:c="37"/>ASOCIACION DE HOGARES PARA <text:s text:c="23"/>Creciendo Juntos: Proyecto de</text:p>
      <text:p text:style-name="Text"> <text:s text:c="37"/>NIÑOS PRIVADOS DE AMBIENTE <text:s text:c="23"/>Desarrollo Integral para Niños, Niñas</text:p>
      <text:p text:style-name="Text"> <text:s text:c="37"/>FAMILIAR NUEVO FUTURO DE <text:s text:c="25"/>y Adolescentes en Riesgo y sus</text:p>
      <text:p text:style-name="Text"> <text:s text:c="17"/>IRPF2024010141 <text:s text:c="5"/>TENERIFE. <text:s text:c="26"/>G38378410 <text:s text:c="4"/>Familias</text:p>
      <text:p text:style-name="Text"> <text:s text:c="37"/>ASOCIACION DE HOGARES PARA</text:p>
      <text:p text:style-name="Text"> <text:s text:c="37"/>NIÑOS PRIVADOS DE AMBIENTE <text:s text:c="23"/>Programa de Apoyo a los Hogares de</text:p>
      <text:p text:style-name="Text"> <text:s text:c="37"/>FAMILIAR NUEVO FUTURO DE <text:s text:c="25"/>Emancipación para jóvenes</text:p>
      <text:p text:style-name="Text"> <text:s text:c="17"/>IRPF2024010143 <text:s text:c="5"/>TENERIFE. <text:s text:c="26"/>G38378410 <text:s text:c="4"/>extutelados</text:p>
      <text:p text:style-name="Text"> <text:s text:c="37"/>ASOCIACION DE HOGARES PARA</text:p>
      <text:p text:style-name="Text"> <text:s text:c="37"/>NIÑOS PRIVADOS DE AMBIENTE</text:p>
      <text:p text:style-name="Text"> <text:s text:c="37"/>FAMILIAR NUEVO FUTURO DE <text:s text:c="25"/>Apoyo Individualizado a Menores con</text:p>
      <text:p text:style-name="Text"> <text:s text:c="17"/>IRPF2024010144 <text:s text:c="5"/>TENERIFE. <text:s text:c="26"/>G38378410 <text:s text:c="4"/>Conductas Disruptivas</text:p>
      <text:p text:style-name="Text"> <text:s text:c="37"/>ASOCIACION DE ACCION <text:s text:c="29"/>Familias en la era digital 2.0 -</text:p>
      <text:p text:style-name="Text"> <text:s text:c="17"/>IRPF2024010210 <text:s text:c="5"/>SOCIOCOMUNITARIA SUMAS <text:s text:c="13"/>G76654102 <text:s text:c="4"/>Creciendo conectados.</text:p>
      <text:p text:style-name="Text"> <text:s text:c="37"/>ASOCIACION SOCIAL</text:p>
      <text:p text:style-name="Text"> <text:s text:c="17"/>IRPF2024010223 <text:s text:c="5"/>COMPARTIENDO METAS - ACM <text:s text:c="11"/>G05431119 <text:s text:c="4"/>PASO A PASO</text:p>
      <text:p text:style-name="Text"> <text:s text:c="37"/>ASOCIACION DE ACCION</text:p>
      <text:p text:style-name="Text"> <text:s text:c="17"/>IRPF2024010243 <text:s text:c="5"/>SOCIOCOMUNITARIA SUMAS <text:s text:c="13"/>G76654102 <text:s text:c="4"/>Red de resiliencia</text:p>
      <text:p text:style-name="Text"> <text:s text:c="37"/>ASOCIACION SOCIAL</text:p>
      <text:p text:style-name="Text"> <text:s text:c="17"/>IRPF2024010282 <text:s text:c="5"/>COMPARTIENDO METAS - ACM <text:s text:c="11"/>G05431119 <text:s text:c="4"/>JUNTOS APRENDEMOS JUGANDO</text:p>
      <text:p text:style-name="Text"> <text:s text:c="87"/>Barrios Orquestados: impulso de las</text:p>
      <text:p text:style-name="Text"> <text:s text:c="37"/>ASOCIACION CULTURAL <text:s text:c="30"/>relaciones familiares mediante la</text:p>
      <text:p text:style-name="Text"> <text:s text:c="37"/>ORQUESTA CLASICA BELA <text:s text:c="28"/>colaboración comunitaria a través de</text:p>
      <text:p text:style-name="Text"> <text:s text:c="17"/>IRPF2024010360 <text:s text:c="5"/>BARTOK <text:s text:c="29"/>G35586601 <text:s text:c="4"/>la música en barrios necesitados</text:p>
      <text:p text:style-name="Text"> <text:s text:c="87"/>Barrios Orquestados: Desarrollo de</text:p>
      <text:p text:style-name="Text"> <text:s text:c="37"/>ASOCIACION CULTURAL <text:s text:c="30"/>actitudes sociales y artísticas para</text:p>
      <text:p text:style-name="Text"> <text:s text:c="37"/>ORQUESTA CLASICA BELA <text:s text:c="28"/>personas en la niñez y adolescencia</text:p>
      <text:p text:style-name="Text"> <text:s text:c="17"/>IRPF2024010381 <text:s text:c="5"/>BARTOK <text:s text:c="29"/>G35586601 <text:s text:c="4"/>en riesgo de exclusión social</text:p>
      <text:p text:style-name="Text"> <text:s text:c="37"/>FEDERACION DE ASOC DE <text:s text:c="28"/>SAFIS - Servicio de Atención a</text:p>
      <text:p text:style-name="Text"> <text:s text:c="17"/>IRPF2024010509 <text:s text:c="5"/>SORDOS DE LAS ISLAS CANARIAS <text:s text:c="7"/>G38438750 <text:s text:c="4"/>Familia e Infancia Sorda</text:p>
      <text:p text:style-name="Text"> <text:s text:c="37"/>ASOCIACION CANARIA PARA LA</text:p>
      <text:p text:style-name="Text"> <text:s text:c="37"/>INTERVENCION Y MEDIACION</text:p>
      <text:p text:style-name="Text"> <text:s text:c="37"/>FAMILIAR, EDUCATIVA Y</text:p>
      <text:p text:style-name="Text"> <text:s text:c="17"/>IRPF2024010531 <text:s text:c="5"/>PSICOSOCIAL + FAMILIA. <text:s text:c="13"/>G76688431 <text:s text:c="4"/>LA CASA DE LAS FAMILIAS</text:p>
      <text:p text:style-name="Text"> <text:s text:c="17"/>IRPF2024010536 <text:s text:c="5"/>FUNDACION CANARIA CARLOS <text:s text:c="11"/>G72430895 <text:s text:c="4"/>Conociendo mis derechos</text:p>
      <text:p text:style-name="Text"> <text:s text:c="37"/>GUILLERMO DOMINGUEZ</text:p>
      <text:p text:style-name="Text"> </text:p>
      <text:p text:style-name="Text"> </text:p>
      <text:p text:style-name="Text"> <text:s text:c="122"/>31</text:p>
      <text:p text:style-name="Text"> </text:p>
      <text:p text:style-name="Text"> </text:p>
      <text:p text:style-name="Text"> </text:p>
      <text:p text:style-name="Text"> </text:p>
      <text:p text:style-name="Text">Este documento incorpora firma electrónica reconocida de acuerdo a la Ley 6/2020, de 11 de noviembre de los servicios electrónicos de confianza</text:p>
      <text:p text:style-name="Text">Permite la verificación de la integridad de esta copia del documento electrónico en la dirección:</text:p>
      <text:p text:style-name="Text">https://sede.gobiernodecanarias.org/sede/verifica_doc</text:p>
      <text:p text:style-name="Text">Este documento es una copia electrónica auténtica</text:p>
      <text:p text:style-name="Text">Firmado por: María Candelaria Delgado Toledo <text:s text:c="71"/>Fecha: 11/12/2025 14:35:40</text:p>
      <text:p text:style-name="Text">En calidad de: Consejera de Bienestar Social, Igualdad, Juventud, Infancia y Familias</text:p>
      <text:p text:style-name="Text"> <text:s text:c="129"/>Pagina: 31/52</text:p>
      <text:p text:style-name="Text"> </text:p>
      <text:p text:style-name="Text"> </text:p>
      <text:p text:style-name="Text"> <text:s text:c="26"/>RP012-3KAyvOZfXV9Jze1+wxSjmTCLKIR1LKiB</text:p>
      <text:p text:style-name="Text"> <text:s text:c="37"/>ORDEN - Nº: 1308 / 2025 - Libro: 657 - Fecha: 11/12/2025 14:35:40</text:p>
      <text:p text:style-name="Break"/>
      <text:p text:style-name="Text"> <text:s text:c="20"/>EXPEDIENTE <text:s text:c="19"/>ENTIDAD <text:s text:c="20"/>CIF <text:s text:c="10"/>NOMBRE DEL PROYECTO</text:p>
      <text:p text:style-name="Text"> <text:s text:c="37"/>HERNANDEZ</text:p>
      <text:p text:style-name="Text"> </text:p>
      <text:p text:style-name="Text"> </text:p>
      <text:p text:style-name="Text"> </text:p>
      <text:p text:style-name="Text"> </text:p>
      <text:p text:style-name="Text"> <text:s text:c="17"/>LÍNEA 9. JUVENTUD.</text:p>
      <text:p text:style-name="Text"> </text:p>
      <text:p text:style-name="Text"> </text:p>
      <text:p text:style-name="Text"> </text:p>
      <text:p text:style-name="Text"> <text:s text:c="20"/>EXPEDIENTE <text:s text:c="17"/>ENTIDAD <text:s text:c="15"/>CIF <text:s text:c="16"/>NOMBRE DEL PROYECTO</text:p>
      <text:p text:style-name="Text"> <text:s text:c="17"/>IRPF2024010020 <text:s text:c="5"/>FUNDACION CANARIA MAIN <text:s text:c="7"/>G35863992 <text:s text:c="10"/>Decide-T</text:p>
      <text:p text:style-name="Text"> <text:s text:c="17"/>IRPF2024010070 <text:s text:c="5"/>ASOCIACION ASISTENCIAL NAHIA G76665611 <text:s text:c="11"/>Un Hogar Un Empleo II</text:p>
      <text:p text:style-name="Text"> <text:s text:c="37"/>CARITAS DIOCESANA DE</text:p>
      <text:p text:style-name="Text"> <text:s text:c="17"/>IRPF2024010083 <text:s text:c="5"/>TENERIFE <text:s text:c="21"/>R3800003J <text:s text:c="10"/>VOLUNTARIADO JOVEN</text:p>
      <text:p text:style-name="Text"> <text:s text:c="37"/>RED ESPAÑOLA DE ENTIDADES</text:p>
      <text:p text:style-name="Text"> <text:s text:c="17"/>IRPF2024010149 <text:s text:c="5"/>POR EL EMPLEO RED ARAÑA <text:s text:c="6"/>G58579806 <text:s text:c="10"/>RED LABORA</text:p>
      <text:p text:style-name="Text"> <text:s text:c="37"/>ONGD ALTIHAY FUERTEVENTURA -</text:p>
      <text:p text:style-name="Text"> <text:s text:c="37"/>COLECTIVO DE GAYS, LESBIANAS,</text:p>
      <text:p text:style-name="Text"> <text:s text:c="37"/>TRANSEXUALES BISEXUALES,</text:p>
      <text:p text:style-name="Text"> <text:s text:c="37"/>INTERSEXUALES Y <text:s text:c="34"/>Jornadas: Jóvenes libres e iguales</text:p>
      <text:p text:style-name="Text"> <text:s text:c="17"/>IRPF2024010164 <text:s text:c="5"/>SIMPATIZANTES DE CANARIAS <text:s text:c="4"/>G35704857 <text:s text:c="10"/>por un futuro sin LGTBIQ+fobia</text:p>
      <text:p text:style-name="Text"> <text:s text:c="87"/>E2O ADSIS CONSTRUYENDO</text:p>
      <text:p text:style-name="Text"> <text:s text:c="17"/>IRPF2024010184 <text:s text:c="5"/>FUNDACION ADSIS <text:s text:c="20"/>G81436099 <text:s text:c="4"/>FUTURO</text:p>
      <text:p text:style-name="Text"> <text:s text:c="17"/>IRPF2024010186 <text:s text:c="5"/>FUNDACION ADSIS <text:s text:c="20"/>G81436099 <text:s text:c="4"/>ESPACIO JOVEN TÍAS</text:p>
      <text:p text:style-name="Text"> <text:s text:c="87"/>Proyecto educativo: la participación</text:p>
      <text:p text:style-name="Text"> <text:s text:c="87"/>social juvenil, como generador de</text:p>
      <text:p text:style-name="Text"> <text:s text:c="17"/>IRPF2024010237 <text:s text:c="5"/>COOPERACION INTERNACIONAL <text:s text:c="10"/>G80829641 <text:s text:c="4"/>valores</text:p>
      <text:p text:style-name="Text"> <text:s text:c="87"/>Voluntarízate Canarias: transfiriendo</text:p>
      <text:p text:style-name="Text"> <text:s text:c="87"/>valores de voluntariado a jóvenes a</text:p>
      <text:p text:style-name="Text"> <text:s text:c="17"/>IRPF2024010281 <text:s text:c="5"/>FUNDACION CIBERVOLUNTARIOS G84410158 <text:s text:c="13"/>través del aprendizaje servicio</text:p>
      <text:p text:style-name="Text"> <text:s text:c="37"/>AFEDES - ASOCIACION PARA EL</text:p>
      <text:p text:style-name="Text"> <text:s text:c="37"/>FOMENTO DE LA FORMACION, EL</text:p>
      <text:p text:style-name="Text"> <text:s text:c="37"/>EMPLEO, LA INFORMACION Y EL</text:p>
      <text:p text:style-name="Text"> <text:s text:c="17"/>IRPF2024010325 <text:s text:c="5"/>DESARROLLO DEL NORTE <text:s text:c="7"/>G38554614 <text:s text:c="12"/>Revalorízate con Afedes</text:p>
      <text:p text:style-name="Text"> <text:s text:c="87"/>Dispositivo de Mediación Intercultural</text:p>
      <text:p text:style-name="Text"> <text:s text:c="37"/>ASOCIACION CANARIA DE <text:s text:c="28"/>y Comunitaria (MIC) dirigido a</text:p>
      <text:p text:style-name="Text"> <text:s text:c="17"/>IRPF2024010326 <text:s text:c="5"/>MEDIADORES INTERCULTURALES G35883503 <text:s text:c="13"/>jóvenes extutelados/as.</text:p>
      <text:p text:style-name="Text"> <text:s text:c="37"/>ASOCIACION CULTURAL</text:p>
      <text:p text:style-name="Text"> <text:s text:c="37"/>ORQUESTA CLASICA BELA <text:s text:c="28"/>Programas sinfónicos juveniles:</text:p>
      <text:p text:style-name="Text"> <text:s text:c="17"/>IRPF2024010333 <text:s text:c="5"/>BARTOK <text:s text:c="23"/>G35586601 <text:s text:c="10"/>orquestas para la cohesión social</text:p>
      <text:p text:style-name="Text"> <text:s text:c="37"/>FEDERACION DE ASOCIACIONES</text:p>
      <text:p text:style-name="Text"> <text:s text:c="17"/>IRPF2024010356 <text:s text:c="5"/>DE MUJERES ARENA Y LAURISILVA G38374468 <text:s text:c="10"/>Jóvenes en Red</text:p>
      <text:p text:style-name="Text"> <text:s text:c="37"/>FUNDACION DON BOSCO <text:s text:c="30"/>PROMOCIÓN DE LA SALUD PARA</text:p>
      <text:p text:style-name="Text"> <text:s text:c="17"/>IRPF2024010357 <text:s text:c="5"/>SALESIANOS SOCIAL <text:s text:c="12"/>G14522171 <text:s text:c="10"/>JÓVENES</text:p>
      <text:p text:style-name="Text"> <text:s text:c="37"/>FUNDACION DON BOSCO <text:s text:c="30"/>CAPACITACIÓN PROFESIONAL</text:p>
      <text:p text:style-name="Text"> <text:s text:c="17"/>IRPF2024010374 <text:s text:c="5"/>SALESIANOS SOCIAL <text:s text:c="12"/>G14522171 <text:s text:c="10"/>PARA JÓVENES</text:p>
      <text:p text:style-name="Text"> <text:s text:c="87"/>Acompañamiento, tecnología y</text:p>
      <text:p text:style-name="Text"> <text:s text:c="37"/>SOCIAL INNOVATION CLUSTER <text:s text:c="24"/>colaboración: 3 claves en el camino</text:p>
      <text:p text:style-name="Text"> <text:s text:c="17"/>IRPF2024010493 <text:s text:c="5"/>FOR CHANGE (SIC4CHANGE) <text:s text:c="12"/>G87844155 <text:s text:c="4"/>hacia el empleo joven</text:p>
      <text:p text:style-name="Text"> <text:s text:c="87"/>Horizontes compartidos:</text:p>
      <text:p text:style-name="Text"> <text:s text:c="37"/>SOCIAL INNOVATION CLUSTER <text:s text:c="24"/>Transformando narrativas migratorias</text:p>
      <text:p text:style-name="Text"> <text:s text:c="17"/>IRPF2024010521 <text:s text:c="5"/>FOR CHANGE (SIC4CHANGE) <text:s text:c="12"/>G87844155 <text:s text:c="4"/>en la educación</text:p>
      <text:p text:style-name="Text"> </text:p>
      <text:p text:style-name="Text"> </text:p>
      <text:p text:style-name="Text"> </text:p>
      <text:p text:style-name="Text"> </text:p>
      <text:p text:style-name="Text"> <text:s text:c="17"/>LÍNEA 10. DIVERSIDAD</text:p>
      <text:p text:style-name="Text"> </text:p>
      <text:p text:style-name="Text"> </text:p>
      <text:p text:style-name="Text"> </text:p>
      <text:p text:style-name="Text"> <text:s text:c="20"/>EXPEDIENTE <text:s text:c="16"/>ENTIDAD <text:s text:c="16"/>CIF <text:s text:c="16"/>NOMBRE DEL PROYECTO</text:p>
      <text:p text:style-name="Text"> <text:s text:c="17"/>IRPF2024010050 <text:s text:c="5"/>ASOCIACION LANZATE- <text:s text:c="10"/>J35964097 <text:s text:c="10"/>Lánzate 365 servicio integral de</text:p>
      <text:p text:style-name="Text"> <text:s text:c="37"/>COLECTIVO DE LESBIANAS, GAYS, <text:s text:c="20"/>atención biopsicosocial a personas</text:p>
      <text:p text:style-name="Text"> <text:s text:c="37"/>TRANSEXUALES, BISESEXUALES, <text:s text:c="22"/>LGTBIQ+ de Lanzarote y La Graciosa</text:p>
      <text:p text:style-name="Text"> </text:p>
      <text:p text:style-name="Text"> </text:p>
      <text:p text:style-name="Text"> <text:s text:c="123"/>32</text:p>
      <text:p text:style-name="Text"> </text:p>
      <text:p text:style-name="Text"> </text:p>
      <text:p text:style-name="Text"> </text:p>
      <text:p text:style-name="Text"> </text:p>
      <text:p text:style-name="Text">Este documento incorpora firma electrónica reconocida de acuerdo a la Ley 6/2020, de 11 de noviembre de los servicios electrónicos de confianza</text:p>
      <text:p text:style-name="Text">Permite la verificación de la integridad de esta copia del documento electrónico en la dirección:</text:p>
      <text:p text:style-name="Text">https://sede.gobiernodecanarias.org/sede/verifica_doc</text:p>
      <text:p text:style-name="Text">Este documento es una copia electrónica auténtica</text:p>
      <text:p text:style-name="Text">Firmado por: María Candelaria Delgado Toledo <text:s text:c="71"/>Fecha: 11/12/2025 14:35:40</text:p>
      <text:p text:style-name="Text">En calidad de: Consejera de Bienestar Social, Igualdad, Juventud, Infancia y Familias</text:p>
      <text:p text:style-name="Text"> <text:s text:c="129"/>Pagina: 32/52</text:p>
      <text:p text:style-name="Text"> </text:p>
      <text:p text:style-name="Text"> </text:p>
      <text:p text:style-name="Text"> <text:s text:c="26"/>RP012-3KAyvOZfXV9Jze1+wxSjmTCLKIR1LKiB</text:p>
      <text:p text:style-name="Text"> <text:s text:c="37"/>ORDEN - Nº: 1308 / 2025 - Libro: 657 - Fecha: 11/12/2025 14:35:40</text:p>
      <text:p text:style-name="Break"/>
      <text:p text:style-name="Text"> <text:s text:c="37"/>INTERSEXUALES Y MAS DE</text:p>
      <text:p text:style-name="Text"> <text:s text:c="37"/>CANARIAS</text:p>
      <text:p text:style-name="Text"> </text:p>
      <text:p text:style-name="Text"> </text:p>
      <text:p text:style-name="Text"> </text:p>
      <text:p text:style-name="Text"> </text:p>
      <text:p text:style-name="Text"> <text:s text:c="17"/>LÍNEA 11. PROMOCIÓN DE LA IGUALDAD ENTRE MUJERES Y HOMBRES Y PREVENCIÓN DE</text:p>
      <text:p text:style-name="Text"> <text:s text:c="17"/>LA VIOLENCIA DE GÉNERO</text:p>
      <text:p text:style-name="Text"> </text:p>
      <text:p text:style-name="Text"> </text:p>
      <text:p text:style-name="Text"> </text:p>
      <text:p text:style-name="Text"> <text:s text:c="20"/>EXPEDIENTE <text:s text:c="17"/>ENTIDAD <text:s text:c="15"/>CIF <text:s text:c="7"/>NOMBRE DEL PROYECTO</text:p>
      <text:p text:style-name="Text"> <text:s text:c="37"/>ASOCIACION FACTORIA DE</text:p>
      <text:p text:style-name="Text"> <text:s text:c="37"/>COHESION CIUDAD PUERTO ISLAS</text:p>
      <text:p text:style-name="Text"> <text:s text:c="17"/>IRPF2024010113 <text:s text:c="5"/>CANARIAS <text:s text:c="21"/>G76691252 Un Puerto Violeta. Seas of Change</text:p>
      <text:p text:style-name="Text"> <text:s text:c="37"/>CARITAS DIOCESANA DE</text:p>
      <text:p text:style-name="Text"> <text:s text:c="17"/>IRPF2024010121 <text:s text:c="5"/>CANARIAS <text:s text:c="21"/>R3500367B CENTRO LUGO</text:p>
      <text:p text:style-name="Text"> <text:s text:c="77"/>PROYECTO VIOLETA: “Avanzamos</text:p>
      <text:p text:style-name="Text"> <text:s text:c="77"/>hacia la igualdad” Acciones para la</text:p>
      <text:p text:style-name="Text"> <text:s text:c="37"/>FUNDACION CANARIA CENTRO DE <text:s text:c="12"/>promoción de la igualdad y la</text:p>
      <text:p text:style-name="Text"> <text:s text:c="37"/>SOLIDARIDAD DE LAS ISLAS <text:s text:c="15"/>perspectiva de género en Proyecto</text:p>
      <text:p text:style-name="Text"> <text:s text:c="17"/>IRPF2024010146 <text:s text:c="5"/>CANARIAS (CESICA) <text:s text:c="12"/>G38228102 Hombre.</text:p>
      <text:p text:style-name="Text"> <text:s text:c="37"/>COMUNIDAD DE RELIGIOSAS</text:p>
      <text:p text:style-name="Text"> <text:s text:c="37"/>OBLATAS DEL SANTISIMO</text:p>
      <text:p text:style-name="Text"> <text:s text:c="17"/>IRPF2024010160 <text:s text:c="5"/>REDENTOR <text:s text:c="21"/>R3800345E Programa Integral "La Casita"</text:p>
      <text:p text:style-name="Text"> <text:s text:c="37"/>FUNDACION SANTA MARIA LA</text:p>
      <text:p text:style-name="Text"> <text:s text:c="17"/>IRPF2024010218 <text:s text:c="5"/>REAL <text:s text:c="25"/>G34147827 Canarias Hogar Corresponsable</text:p>
      <text:p text:style-name="Text"> <text:s text:c="77"/>CENTRO DE APOYO INTEGRAL A</text:p>
      <text:p text:style-name="Text"> <text:s text:c="77"/>MUJERES VÍCTIMAS DE VIOLENCIA</text:p>
      <text:p text:style-name="Text"> <text:s text:c="37"/>FEDERACION DE ASOCIACIONES <text:s text:c="13"/>Y/O DISCRIMINACIÓN POR RAZÓN</text:p>
      <text:p text:style-name="Text"> <text:s text:c="17"/>IRPF2024010262 <text:s text:c="5"/>DE MUJERES ARENA Y LAURISILVA G38374468 DE GÉNERO</text:p>
      <text:p text:style-name="Text"> <text:s text:c="37"/>ASOCIACION CUIDADORAS</text:p>
      <text:p text:style-name="Text"> <text:s text:c="37"/>FAMILIARES Y AMIG@S DE</text:p>
      <text:p text:style-name="Text"> <text:s text:c="17"/>IRPF2024010337 <text:s text:c="5"/>PERSONAS CON ALZEIMER <text:s text:c="8"/>G38877312 CUIDADAS EN IGUALDAD</text:p>
      <text:p text:style-name="Text"> <text:s text:c="77"/>Empleando sueños, tejiendo futuros</text:p>
      <text:p text:style-name="Text"> <text:s text:c="17"/>IRPF2024010430 <text:s text:c="5"/>MEDICOS DEL MUNDO <text:s text:c="12"/>G79408852 con equidad en Canarias</text:p>
      <text:p text:style-name="Text"> <text:s text:c="77"/>concienTIzar: Salud mental con</text:p>
      <text:p text:style-name="Text"> <text:s text:c="77"/>perspectiva de género como</text:p>
      <text:p text:style-name="Text"> <text:s text:c="37"/>ASOCIACION SALUD MENTAL <text:s text:c="16"/>herramienta de prevención ante la</text:p>
      <text:p text:style-name="Text"> <text:s text:c="17"/>IRPF2024010463 <text:s text:c="5"/>ATELSAM <text:s text:c="22"/>G38344784 violencia de género</text:p>
      <text:p text:style-name="Text"> </text:p>
      <text:p text:style-name="Text"> </text:p>
      <text:p text:style-name="Text"> </text:p>
      <text:p text:style-name="Text"> </text:p>
      <text:p text:style-name="Text"> <text:s text:c="17"/>LÍNEA 13. ATENCIÓN SOCIAL A PERSONAS EN SITUACIÓN DE ESPECIAL VULNERABILIDAD</text:p>
      <text:p text:style-name="Text"> <text:s text:c="17"/>DEBIDO A FACTORES DE SALUD: PERSONAS CON VIH</text:p>
      <text:p text:style-name="Text"> </text:p>
      <text:p text:style-name="Text"> </text:p>
      <text:p text:style-name="Text"> </text:p>
      <text:p text:style-name="Text"> <text:s text:c="20"/>EXPEDIENTE <text:s text:c="20"/>ENTIDAD <text:s text:c="19"/>CIF <text:s text:c="8"/>NOMBRE DEL PROYECTO</text:p>
      <text:p text:style-name="Text"> <text:s text:c="84"/>CONSTRUYENDO EL FUTURO DE</text:p>
      <text:p text:style-name="Text"> <text:s text:c="84"/>LAS PERSONAS EN RIESGO DE</text:p>
      <text:p text:style-name="Text"> <text:s text:c="37"/>ASOCIACION AMIGOS CONTRA EL <text:s text:c="19"/>EXCLUSIÓN SOCIAL A TRAVÉS DEL</text:p>
      <text:p text:style-name="Text"> <text:s text:c="17"/>IRPF2024010080 <text:s text:c="5"/>SIDA ACES <text:s text:c="27"/>G35435163 EMPLEO</text:p>
      <text:p text:style-name="Text"> <text:s text:c="84"/>Prevención del VIH a través de</text:p>
      <text:p text:style-name="Text"> <text:s text:c="84"/>información y detección precoz con</text:p>
      <text:p text:style-name="Text"> <text:s text:c="84"/>pruebas rápidas en entornos no</text:p>
      <text:p text:style-name="Text"> <text:s text:c="37"/>ASOCIACION AMIGOS CONTRA EL <text:s text:c="19"/>clínicos dirigidos a población</text:p>
      <text:p text:style-name="Text"> <text:s text:c="17"/>IRPF2024010082 <text:s text:c="5"/>SIDA ACES <text:s text:c="27"/>G35435163 vulnerable</text:p>
      <text:p text:style-name="Text"> <text:s text:c="37"/>ONGD ALTIHAY FUERTEVENTURA -</text:p>
      <text:p text:style-name="Text"> <text:s text:c="37"/>COLECTIVO DE GAYS, LESBIANAS, <text:s text:c="10"/>PREVENCIÓN Y DETECCIÓN</text:p>
      <text:p text:style-name="Text"> <text:s text:c="37"/>TRANSEXUALES BISEXUALES, <text:s text:c="15"/>PRECOZ DEL VIH E ITS CON</text:p>
      <text:p text:style-name="Text"> <text:s text:c="37"/>INTERSEXUALES Y SIMPATIZANTES <text:s text:c="10"/>PRUEBAS RÁPIDAS EN ENTORNOS</text:p>
      <text:p text:style-name="Text"> <text:s text:c="17"/>IRPF2024010158 <text:s text:c="5"/>DE CANARIAS <text:s text:c="18"/>G35704857 NO CLÍNICOS: “#TESTÉATE”</text:p>
      <text:p text:style-name="Text"> <text:s text:c="17"/>IRPF2024010244 <text:s text:c="5"/>COLECTIVO GAMA, ASOCIACION <text:s text:c="3"/>G35364512 Comunidad Cero: Programa de</text:p>
      <text:p text:style-name="Text"> </text:p>
      <text:p text:style-name="Text"> </text:p>
      <text:p text:style-name="Text"> <text:s text:c="120"/>33</text:p>
      <text:p text:style-name="Text"> </text:p>
      <text:p text:style-name="Text"> </text:p>
      <text:p text:style-name="Text"> </text:p>
      <text:p text:style-name="Text"> </text:p>
      <text:p text:style-name="Text">Este documento incorpora firma electrónica reconocida de acuerdo a la Ley 6/2020, de 11 de noviembre de los servicios electrónicos de confianza</text:p>
      <text:p text:style-name="Text">Permite la verificación de la integridad de esta copia del documento electrónico en la dirección:</text:p>
      <text:p text:style-name="Text">https://sede.gobiernodecanarias.org/sede/verifica_doc</text:p>
      <text:p text:style-name="Text">Este documento es una copia electrónica auténtica</text:p>
      <text:p text:style-name="Text">Firmado por: María Candelaria Delgado Toledo <text:s text:c="71"/>Fecha: 11/12/2025 14:35:40</text:p>
      <text:p text:style-name="Text">En calidad de: Consejera de Bienestar Social, Igualdad, Juventud, Infancia y Familias</text:p>
      <text:p text:style-name="Text"> <text:s text:c="129"/>Pagina: 33/52</text:p>
      <text:p text:style-name="Text"> </text:p>
      <text:p text:style-name="Text"> </text:p>
      <text:p text:style-name="Text"> <text:s text:c="26"/>RP012-3KAyvOZfXV9Jze1+wxSjmTCLKIR1LKiB</text:p>
      <text:p text:style-name="Text"> <text:s text:c="37"/>ORDEN - Nº: 1308 / 2025 - Libro: 657 - Fecha: 11/12/2025 14:35:40</text:p>
      <text:p text:style-name="Break"/>
      <text:p text:style-name="Text"> <text:s text:c="20"/>EXPEDIENTE <text:s text:c="17"/>ENTIDAD <text:s text:c="22"/>CIF <text:s text:c="9"/>NOMBRE DEL PROYECTO</text:p>
      <text:p text:style-name="Text"> <text:s text:c="37"/>LGTB DE CANARIAS POR LA</text:p>
      <text:p text:style-name="Text"> <text:s text:c="37"/>DIVERSIDAD SEXUAL Y DE</text:p>
      <text:p text:style-name="Text"> <text:s text:c="37"/>GENERO <text:s text:c="40"/>detección Precoz de VIH.</text:p>
      <text:p text:style-name="Text"> <text:s text:c="17"/>IRPF2024010471 <text:s text:c="5"/>MEDICOS DEL MUNDO <text:s text:c="19"/>G79408852 InfoTest</text:p>
      <text:p text:style-name="Text"> </text:p>
      <text:p text:style-name="Text"> </text:p>
      <text:p text:style-name="Text"> </text:p>
      <text:p text:style-name="Text"> </text:p>
      <text:p text:style-name="Text"> <text:s text:c="17"/>LÍNEA 14. INVERSIÓN</text:p>
      <text:p text:style-name="Text"> </text:p>
      <text:p text:style-name="Text"> </text:p>
      <text:p text:style-name="Text"> </text:p>
      <text:p text:style-name="Text"> <text:s text:c="20"/>EXPEDIENTE <text:s text:c="17"/>ENTIDAD <text:s text:c="22"/>CIF <text:s text:c="9"/>NOMBRE DEL PROYECTO</text:p>
      <text:p text:style-name="Text"> <text:s text:c="37"/>ASOCIACION DE PERSONAS CON</text:p>
      <text:p text:style-name="Text"> <text:s text:c="37"/>DISCAPACIDAD INTELECTUAL DE <text:s text:c="19"/>Juntos avanzamos hacia un futuro sin</text:p>
      <text:p text:style-name="Text"> <text:s text:c="17"/>IRPF2024010016 <text:s text:c="5"/>LAS PALMAS APROSU <text:s text:c="19"/>G35029065 límites.</text:p>
      <text:p text:style-name="Text"> <text:s text:c="37"/>ASOCIACION DE PERSONAS CON</text:p>
      <text:p text:style-name="Text"> <text:s text:c="37"/>DISCAPACIDAD INTELECTUAL DE <text:s text:c="19"/>Implantación de tecnologías que</text:p>
      <text:p text:style-name="Text"> <text:s text:c="17"/>IRPF2024010024 <text:s text:c="5"/>LAS PALMAS APROSU <text:s text:c="19"/>G35029065 transforman vidas</text:p>
      <text:p text:style-name="Text"> <text:s text:c="84"/>Creando redes para la promoción en</text:p>
      <text:p text:style-name="Text"> <text:s text:c="37"/>ASOCIACION ROMI CAMELA <text:s text:c="24"/>igualdad de la población gitana</text:p>
      <text:p text:style-name="Text"> <text:s text:c="17"/>IRPF2024010035 <text:s text:c="5"/>NAKERAR <text:s text:c="29"/>G38360160 Gelem-Gelem</text:p>
      <text:p text:style-name="Text"> <text:s text:c="17"/>IRPF2024010037 <text:s text:c="5"/>FUNDACION CANARIA MAIN <text:s text:c="14"/>G35863992 EQUIPA CEMAIN</text:p>
      <text:p text:style-name="Text"> <text:s text:c="37"/>COMEDOR SOCIAL N.S. DEL</text:p>
      <text:p text:style-name="Text"> <text:s text:c="37"/>CARMEN COMPAÑIA HIJAS DE LA</text:p>
      <text:p text:style-name="Text"> <text:s text:c="37"/>CARIDAD DE SAN VICENTE DE <text:s text:c="24"/>Dotación de Equipamiento al</text:p>
      <text:p text:style-name="Text"> <text:s text:c="17"/>IRPF2024010074 <text:s text:c="5"/>PAUL PROVINCIA ESPAÑA SUR <text:s text:c="11"/>R3500458I <text:s text:c="3"/>Comedor del Carmen</text:p>
      <text:p text:style-name="Text"> <text:s text:c="87"/>NUEVAS GENERACIONES</text:p>
      <text:p text:style-name="Text"> <text:s text:c="17"/>IRPF2024010077 <text:s text:c="5"/>ASOCIACION PROMEPAL <text:s text:c="17"/>G38600243 <text:s text:c="3"/>DIGITALES 2025.</text:p>
      <text:p text:style-name="Text"> <text:s text:c="87"/>Mejora de las Instalaciones en Centro</text:p>
      <text:p text:style-name="Text"> <text:s text:c="87"/>para PERSONAS SINHOGAR</text:p>
      <text:p text:style-name="Text"> <text:s text:c="37"/>COMUNIDAD SOR LORENZA HIJAS <text:s text:c="22"/>CONVALECIENTES Casa Hogar Sor</text:p>
      <text:p text:style-name="Text"> <text:s text:c="17"/>IRPF2024010103 <text:s text:c="5"/>DE LA CARIDAD <text:s text:c="14"/>R3500453J <text:s text:c="12"/>Lorenza</text:p>
      <text:p text:style-name="Text"> <text:s text:c="37"/>ASOCIACION MENSAJEROS DE LA <text:s text:c="22"/>RESIDENCIA VILLA DE AGÚÍMES-</text:p>
      <text:p text:style-name="Text"> <text:s text:c="17"/>IRPF2024010120 <text:s text:c="5"/>PAZ CANARIAS <text:s text:c="15"/>G38597332 <text:s text:c="12"/>CENTRO LIBRE DE SUJECIONES</text:p>
      <text:p text:style-name="Text"> <text:s text:c="87"/>Equipamiento para la Movilidad y</text:p>
      <text:p text:style-name="Text"> <text:s text:c="87"/>Atención Integral a Mujeres</text:p>
      <text:p text:style-name="Text"> <text:s text:c="37"/>ASOCIACION IN GENERO <text:s text:c="29"/>Inmigrantes Prostituidas y/o Víctimas</text:p>
      <text:p text:style-name="Text"> <text:s text:c="17"/>IRPF2024010163 <text:s text:c="5"/>(INTERCULTURALIDAD Y GENERO) G13426671 <text:s text:c="11"/>de Trata en Canarias.</text:p>
      <text:p text:style-name="Text"> <text:s text:c="87"/>EQUIPAMIENTO DE LOS CENTROS</text:p>
      <text:p text:style-name="Text"> <text:s text:c="87"/>RESIDENCIALES FAMILIA</text:p>
      <text:p text:style-name="Text"> <text:s text:c="87"/>QUESADA SÁNCEHEZ</text:p>
      <text:p text:style-name="Text"> <text:s text:c="87"/>(TACORONTE) Y SAN ROQUE</text:p>
      <text:p text:style-name="Text"> <text:s text:c="17"/>IRPF2024010202 <text:s text:c="5"/>FUNDACION GERON <text:s text:c="21"/>G41656109 <text:s text:c="3"/>(TINAJO)</text:p>
      <text:p text:style-name="Text"> <text:s text:c="87"/>OBRA DE MEJORA EN EL CENTRO</text:p>
      <text:p text:style-name="Text"> <text:s text:c="87"/>RESIDENCIAL Y UNIDAD DE</text:p>
      <text:p text:style-name="Text"> <text:s text:c="87"/>ESTANCIAS DIURNAS CASA DE</text:p>
      <text:p text:style-name="Text"> <text:s text:c="17"/>IRPF2024010211 <text:s text:c="5"/>FUNDACION GERON <text:s text:c="21"/>G41656109 <text:s text:c="3"/>ACOGIDA VIRGEN CANDELARIA</text:p>
      <text:p text:style-name="Text"> <text:s text:c="87"/>EQUIPAMIENTO DEL CENTRO</text:p>
      <text:p text:style-name="Text"> <text:s text:c="87"/>RESIDENCIAL Y UNIDAD DE DÍA</text:p>
      <text:p text:style-name="Text"> <text:s text:c="87"/>CASA DE ACOGIDA VIRGEN</text:p>
      <text:p text:style-name="Text"> <text:s text:c="17"/>IRPF2024010222 <text:s text:c="5"/>FUNDACION GERON <text:s text:c="21"/>G41656109 <text:s text:c="3"/>CANDELARIA</text:p>
      <text:p text:style-name="Text"> <text:s text:c="37"/>ASOCIACION SOCIAL <text:s text:c="32"/>EQUIPAMIENTO COMPARTIENDO</text:p>
      <text:p text:style-name="Text"> <text:s text:c="17"/>IRPF2024010293 <text:s text:c="5"/>COMPARTIENDO METAS - ACM <text:s text:c="12"/>G05431119 <text:s text:c="3"/>METAS</text:p>
      <text:p text:style-name="Text"> <text:s text:c="37"/>ASOCIACION CULTURAL Y SOCIAL <text:s text:c="21"/>EQUIPAMIENTO PARA TODA UNA</text:p>
      <text:p text:style-name="Text"> <text:s text:c="17"/>IRPF2024010324 <text:s text:c="5"/>TRIB-ARTE <text:s text:c="27"/>G76168194 <text:s text:c="3"/>VIDA A CARA DESCUBIERTA</text:p>
      <text:p text:style-name="Text"> <text:s text:c="17"/>IRPF2024010341 <text:s text:c="5"/>ASOCIACION ADEPSI <text:s text:c="19"/>G35068824 <text:s text:c="3"/>Adquisición de Vehículo</text:p>
      <text:p text:style-name="Text"> <text:s text:c="87"/>ATENCIÓN ADECUADA Y DE</text:p>
      <text:p text:style-name="Text"> <text:s text:c="87"/>CALIDAD PARA LAS PERSONAS</text:p>
      <text:p text:style-name="Text"> <text:s text:c="37"/>ASOCIACION DE PERSONAS CON <text:s text:c="23"/>CON DISCAPACIDAD INTELECTUAL</text:p>
      <text:p text:style-name="Text"> <text:s text:c="37"/>DISCAPACIDAD DE LANZAROTE, <text:s text:c="23"/>EN LOS CENTROS DE DÍA DE</text:p>
      <text:p text:style-name="Text"> <text:s text:c="17"/>IRPF2024010362 <text:s text:c="5"/>ADISLAN <text:s text:c="29"/>G35046200 <text:s text:c="3"/>ADISLAN.</text:p>
      <text:p text:style-name="Text"> <text:s text:c="37"/>FUNDACION DON BOSCO <text:s text:c="30"/>LABORATORIO VOCACIONAL</text:p>
      <text:p text:style-name="Text"> <text:s text:c="17"/>IRPF2024010384 <text:s text:c="5"/>SALESIANOS SOCIAL <text:s text:c="19"/>G14522171 <text:s text:c="3"/>JUVENIL - FABLAB</text:p>
      <text:p text:style-name="Text"> </text:p>
      <text:p text:style-name="Text"> </text:p>
      <text:p text:style-name="Text"> <text:s text:c="122"/>34</text:p>
      <text:p text:style-name="Text"> </text:p>
      <text:p text:style-name="Text"> </text:p>
      <text:p text:style-name="Text"> </text:p>
      <text:p text:style-name="Text"> </text:p>
      <text:p text:style-name="Text">Este documento incorpora firma electrónica reconocida de acuerdo a la Ley 6/2020, de 11 de noviembre de los servicios electrónicos de confianza</text:p>
      <text:p text:style-name="Text">Permite la verificación de la integridad de esta copia del documento electrónico en la dirección:</text:p>
      <text:p text:style-name="Text">https://sede.gobiernodecanarias.org/sede/verifica_doc</text:p>
      <text:p text:style-name="Text">Este documento es una copia electrónica auténtica</text:p>
      <text:p text:style-name="Text">Firmado por: María Candelaria Delgado Toledo <text:s text:c="71"/>Fecha: 11/12/2025 14:35:40</text:p>
      <text:p text:style-name="Text">En calidad de: Consejera de Bienestar Social, Igualdad, Juventud, Infancia y Familias</text:p>
      <text:p text:style-name="Text"> <text:s text:c="129"/>Pagina: 34/52</text:p>
      <text:p text:style-name="Text"> </text:p>
      <text:p text:style-name="Text"> </text:p>
      <text:p text:style-name="Text"> <text:s text:c="26"/>RP012-3KAyvOZfXV9Jze1+wxSjmTCLKIR1LKiB</text:p>
      <text:p text:style-name="Text"> <text:s text:c="37"/>ORDEN - Nº: 1308 / 2025 - Libro: 657 - Fecha: 11/12/2025 14:35:40</text:p>
      <text:p text:style-name="Break"/>
      <text:p text:style-name="Text"> <text:s text:c="20"/>EXPEDIENTE <text:s text:c="18"/>ENTIDAD <text:s text:c="21"/>CIF <text:s text:c="5"/>NOMBRE DEL PROYECTO</text:p>
      <text:p text:style-name="Text"> <text:s text:c="37"/>FUNDACION CANARIA DE APOYOS <text:s text:c="19"/>FUCADEPSI EN MOVIMIENTO Y</text:p>
      <text:p text:style-name="Text"> <text:s text:c="17"/>IRPF2024010435 <text:s text:c="5"/>ADEPSI <text:s text:c="30"/>G35750470 CONECTADA</text:p>
      <text:p text:style-name="Text"> <text:s text:c="37"/>ASOCIACION ONG ABRIGOS Y</text:p>
      <text:p text:style-name="Text"> <text:s text:c="17"/>IRPF2024010440 <text:s text:c="5"/>SONRISAS <text:s text:c="28"/>G76673862 MOVIENDO ANAGA</text:p>
      <text:p text:style-name="Text"> <text:s text:c="37"/>ASOCIACION AFAMCA - TENERIFE</text:p>
      <text:p text:style-name="Text"> <text:s text:c="37"/>(ASOCIACION DE LA FAMILIA</text:p>
      <text:p text:style-name="Text"> <text:s text:c="17"/>IRPF2024010442 <text:s text:c="5"/>CANARIA) <text:s text:c="28"/>G76805274 CASA ARCOIRIS</text:p>
      <text:p text:style-name="Text"> <text:s text:c="37"/>AFEDES - ASOCIACION PARA EL</text:p>
      <text:p text:style-name="Text"> <text:s text:c="37"/>FOMENTO DE LA FORMACION, EL</text:p>
      <text:p text:style-name="Text"> <text:s text:c="37"/>EMPLEO, LA INFORMACION Y EL</text:p>
      <text:p text:style-name="Text"> <text:s text:c="17"/>IRPF2024010445 <text:s text:c="5"/>DESARROLLO DEL NORTE <text:s text:c="16"/>G38554614 Afedes Contigo Inversión</text:p>
      <text:p text:style-name="Text"> <text:s text:c="37"/>FUNDACION CANARIA CARLOS</text:p>
      <text:p text:style-name="Text"> <text:s text:c="37"/>GUILLERMO DOMINGUEZ</text:p>
      <text:p text:style-name="Text"> <text:s text:c="17"/>IRPF2024010502 <text:s text:c="5"/>HERNANDEZ <text:s text:c="27"/>G72430895 Historias en la senda</text:p>
      <text:p text:style-name="Text"> <text:s text:c="37"/>FUNDACION CANARIA CARLOS</text:p>
      <text:p text:style-name="Text"> <text:s text:c="37"/>GUILLERMO DOMINGUEZ</text:p>
      <text:p text:style-name="Text"> <text:s text:c="17"/>IRPF2024010527 <text:s text:c="5"/>HERNANDEZ <text:s text:c="27"/>G72430895 Proyectando derechos</text:p>
      <text:p text:style-name="Text"> <text:s text:c="37"/>FUNDACION CANARIA CARLOS</text:p>
      <text:p text:style-name="Text"> <text:s text:c="37"/>GUILLERMO DOMINGUEZ</text:p>
      <text:p text:style-name="Text"> <text:s text:c="17"/>IRPF2024010533 <text:s text:c="5"/>HERNANDEZ <text:s text:c="27"/>G72430895 EN RED</text:p>
      <text:p text:style-name="Text"> </text:p>
      <text:p text:style-name="Text"> </text:p>
      <text:p text:style-name="Text"> </text:p>
      <text:p text:style-name="Text"> </text:p>
      <text:p text:style-name="Text"> <text:s text:c="120"/>35</text:p>
      <text:p text:style-name="Text"> </text:p>
      <text:p text:style-name="Text"> </text:p>
      <text:p text:style-name="Text"> </text:p>
      <text:p text:style-name="Text"> </text:p>
      <text:p text:style-name="Text">Este documento incorpora firma electrónica reconocida de acuerdo a la Ley 6/2020, de 11 de noviembre de los servicios electrónicos de confianza</text:p>
      <text:p text:style-name="Text">Permite la verificación de la integridad de esta copia del documento electrónico en la dirección:</text:p>
      <text:p text:style-name="Text">https://sede.gobiernodecanarias.org/sede/verifica_doc</text:p>
      <text:p text:style-name="Text">Este documento es una copia electrónica auténtica</text:p>
      <text:p text:style-name="Text">Firmado por: María Candelaria Delgado Toledo <text:s text:c="71"/>Fecha: 11/12/2025 14:35:40</text:p>
      <text:p text:style-name="Text">En calidad de: Consejera de Bienestar Social, Igualdad, Juventud, Infancia y Familias</text:p>
      <text:p text:style-name="Text"> <text:s text:c="129"/>Pagina: 35/52</text:p>
      <text:p text:style-name="Text"> </text:p>
      <text:p text:style-name="Text"> </text:p>
      <text:p text:style-name="Text"> <text:s text:c="26"/>RP012-3KAyvOZfXV9Jze1+wxSjmTCLKIR1LKiB</text:p>
      <text:p text:style-name="Text"> <text:s text:c="37"/>ORDEN - Nº: 1308 / 2025 - Libro: 657 - Fecha: 11/12/2025 14:35:40</text:p>
      <text:p text:style-name="Break"/>
      <text:p text:style-name="Text"> <text:s text:c="40"/>ANEXO II. REFORMULACIONES NO ACEPTADAS</text:p>
      <text:p text:style-name="Text"> </text:p>
      <text:p text:style-name="Text"> <text:s text:c="17"/>LÍNEA 1. PROMOCIÓN DE LA INCLUSIÓN SOCIAL Y LABORAL</text:p>
      <text:p text:style-name="Text"> </text:p>
      <text:p text:style-name="Text"> </text:p>
      <text:p text:style-name="Text"> </text:p>
      <text:p text:style-name="Text"> <text:s text:c="20"/>EXPEDIENTE <text:s text:c="19"/>ENTIDAD <text:s text:c="20"/>CIF <text:s text:c="5"/>NOMBRE DEL PROYECTO</text:p>
      <text:p text:style-name="Text"> <text:s text:c="84"/>PROYECTO DE MEDIACIÓN,</text:p>
      <text:p text:style-name="Text"> <text:s text:c="84"/>APOYO Y ASESORAMIENTO EN</text:p>
      <text:p text:style-name="Text"> <text:s text:c="17"/>IRPF2024010054 ASOCIACION PAH DESC CANARIAS <text:s text:c="13"/>G76191535 MATERIA DE VIVIENDA(MAAV)</text:p>
      <text:p text:style-name="Text"> <text:s text:c="32"/>ASOCIACION MENSAJEROS DE LA <text:s text:c="24"/>COMEDORES SOCIALES DE</text:p>
      <text:p text:style-name="Text"> <text:s text:c="17"/>IRPF2024010056 PAZ CANARIAS <text:s text:c="29"/>G38597332 CANARIAS</text:p>
      <text:p text:style-name="Text"> <text:s text:c="32"/>ASOCIACION FACTORIA DE</text:p>
      <text:p text:style-name="Text"> <text:s text:c="32"/>COHESION CIUDAD PUERTO ISLAS</text:p>
      <text:p text:style-name="Text"> <text:s text:c="17"/>IRPF2024010105 CANARIAS <text:s text:c="33"/>G76691252 Entre azules</text:p>
      <text:p text:style-name="Text"> <text:s text:c="84"/>Vivienda de transición a la autonomía</text:p>
      <text:p text:style-name="Text"> <text:s text:c="17"/>IRPF2024010253 NUEVO HOGAR BETANIA <text:s text:c="22"/>G72222078 para mujeres sin hogar.</text:p>
      <text:p text:style-name="Text"> <text:s text:c="32"/>AFEDES - ASOCIACION PARA EL</text:p>
      <text:p text:style-name="Text"> <text:s text:c="32"/>FOMENTO DE LA FORMACION, EL</text:p>
      <text:p text:style-name="Text"> <text:s text:c="32"/>EMPLEO, LA INFORMACION Y EL</text:p>
      <text:p text:style-name="Text"> <text:s text:c="17"/>IRPF2024010273 DESARROLLO DEL NORTE <text:s text:c="21"/>G38554614 Afedes Contigo</text:p>
      <text:p text:style-name="Text"> <text:s text:c="17"/>IRPF2024010280 FUNDACION CANARIA ATARETACO <text:s text:c="14"/>G38370334 NODUS ANDARES</text:p>
      <text:p text:style-name="Text"> <text:s text:c="17"/>IRPF2024010297 FUNDACION ECCA SOCIAL <text:s text:c="20"/>G72405277 ELLAS 2024</text:p>
      <text:p text:style-name="Text"> <text:s text:c="84"/>Inserción sociolaboral,</text:p>
      <text:p text:style-name="Text"> <text:s text:c="84"/>acompañamiento y asesoramiento</text:p>
      <text:p text:style-name="Text"> <text:s text:c="84"/>jurídico a personas que ejercen la</text:p>
      <text:p text:style-name="Text"> <text:s text:c="32"/>ASOCIACION IN GENERO <text:s text:c="31"/>prostitución y víctimas de trata en</text:p>
      <text:p text:style-name="Text"> <text:s text:c="17"/>IRPF2024010320 (INTERCULTURALIDAD Y GENERO) <text:s text:c="13"/>G13426671 Canarias</text:p>
      <text:p text:style-name="Text"> <text:s text:c="84"/>A PIE DE BARRIO Plan integral de</text:p>
      <text:p text:style-name="Text"> <text:s text:c="32"/>FUNDACION CANARIA FARRAH <text:s text:c="27"/>desarrollo comunitario participativo</text:p>
      <text:p text:style-name="Text"> <text:s text:c="32"/>PARA LA COOPERACION Y EL <text:s text:c="27"/>para la prevención d riesgos d</text:p>
      <text:p text:style-name="Text"> <text:s text:c="17"/>IRPF2024010358 DESARROLLO SOTENIBLEEN <text:s text:c="19"/>G35992940 exclusión social en barrios vulnerables</text:p>
      <text:p text:style-name="Text"> <text:s text:c="84"/>TENERIFE VIVO – Mejorar la</text:p>
      <text:p text:style-name="Text"> <text:s text:c="84"/>empleabilidad de personas en</text:p>
      <text:p text:style-name="Text"> <text:s text:c="84"/>situación de vulnerabilidad de</text:p>
      <text:p text:style-name="Text"> <text:s text:c="17"/>IRPF2024010363 ASOCIACION CESAL <text:s text:c="25"/>G78919271 Tenerife.</text:p>
      <text:p text:style-name="Text"> <text:s text:c="84"/>MEDIACIÓN, ASESORAMIENTO Y</text:p>
      <text:p text:style-name="Text"> <text:s text:c="84"/>FORMACIÓN SOBRE VIVIENDA,</text:p>
      <text:p text:style-name="Text"> <text:s text:c="84"/>ECONOMÍA FAMILIAR Y AHORRO</text:p>
      <text:p text:style-name="Text"> <text:s text:c="17"/>IRPF2024010392 PROVIVIENDA <text:s text:c="30"/>G79408696 ENERGÉTICO</text:p>
      <text:p text:style-name="Text"> <text:s text:c="17"/>IRPF2024010407 FUNDACION CANARIA ATARETACO <text:s text:c="14"/>G38370334 DESCÚBRETE</text:p>
      <text:p text:style-name="Text"> <text:s text:c="84"/>Brindamos salud: para la atención de</text:p>
      <text:p text:style-name="Text"> <text:s text:c="84"/>las necesidades básicas de la</text:p>
      <text:p text:style-name="Text"> <text:s text:c="32"/>ASOCIACION BANCO DE <text:s text:c="32"/>población en situación precaria de la</text:p>
      <text:p text:style-name="Text"> <text:s text:c="17"/>IRPF2024010413 ALIMENTOS DE TENERIFE <text:s text:c="20"/>G38853784 provincia de S/C de Tenerife.</text:p>
      <text:p text:style-name="Text"> <text:s text:c="84"/>Un hogar para la salud: apoyo</text:p>
      <text:p text:style-name="Text"> <text:s text:c="84"/>psicosocial y sanitario desde un</text:p>
      <text:p text:style-name="Text"> <text:s text:c="17"/>IRPF2024010423 MEDICOS DEL MUNDO <text:s text:c="24"/>G79408852 enfoque de género y derechos</text:p>
      <text:p text:style-name="Text"> <text:s text:c="84"/>MARES DE CUIDADOS: INCLUSIÓN</text:p>
      <text:p text:style-name="Text"> <text:s text:c="84"/>SOCIOLABORAL PARA PERSONAS</text:p>
      <text:p text:style-name="Text"> <text:s text:c="17"/>IRPF2024010450 PROVIVIENDA <text:s text:c="30"/>G79408696 Y FAMILIAS EN ALTO RIESGO</text:p>
      <text:p text:style-name="Text"> <text:s text:c="17"/>IRPF2024010480 NUEVO HOGAR BETANIA <text:s text:c="22"/>G72222078 Emergencia Social 365</text:p>
      <text:p text:style-name="Text"> <text:s text:c="32"/>ASOCIACION CANARIA PARA LA</text:p>
      <text:p text:style-name="Text"> <text:s text:c="32"/>INTERVENCION Y MEDIACION</text:p>
      <text:p text:style-name="Text"> <text:s text:c="32"/>FAMILIAR, EDUCATIVA Y</text:p>
      <text:p text:style-name="Text"> <text:s text:c="17"/>IRPF2024010528 PSICOSOCIAL + FAMILIA. <text:s text:c="19"/>G76688431 PUENTES DE INCLUSIÓN</text:p>
      <text:p text:style-name="Text"> </text:p>
      <text:p text:style-name="Text"> </text:p>
      <text:p text:style-name="Text"> </text:p>
      <text:p text:style-name="Text"> </text:p>
      <text:p text:style-name="Text"> <text:s text:c="120"/>36</text:p>
      <text:p text:style-name="Text"> </text:p>
      <text:p text:style-name="Text"> </text:p>
      <text:p text:style-name="Text"> </text:p>
      <text:p text:style-name="Text"> </text:p>
      <text:p text:style-name="Text">Este documento incorpora firma electrónica reconocida de acuerdo a la Ley 6/2020, de 11 de noviembre de los servicios electrónicos de confianza</text:p>
      <text:p text:style-name="Text">Permite la verificación de la integridad de esta copia del documento electrónico en la dirección:</text:p>
      <text:p text:style-name="Text">https://sede.gobiernodecanarias.org/sede/verifica_doc</text:p>
      <text:p text:style-name="Text">Este documento es una copia electrónica auténtica</text:p>
      <text:p text:style-name="Text">Firmado por: María Candelaria Delgado Toledo <text:s text:c="71"/>Fecha: 11/12/2025 14:35:40</text:p>
      <text:p text:style-name="Text">En calidad de: Consejera de Bienestar Social, Igualdad, Juventud, Infancia y Familias</text:p>
      <text:p text:style-name="Text"> <text:s text:c="129"/>Pagina: 36/52</text:p>
      <text:p text:style-name="Text"> </text:p>
      <text:p text:style-name="Text"> </text:p>
      <text:p text:style-name="Text"> <text:s text:c="26"/>RP012-3KAyvOZfXV9Jze1+wxSjmTCLKIR1LKiB</text:p>
      <text:p text:style-name="Text"> <text:s text:c="37"/>ORDEN - Nº: 1308 / 2025 - Libro: 657 - Fecha: 11/12/2025 14:35:40</text:p>
      <text:p text:style-name="Break"/>
      <text:p text:style-name="Text"> <text:s text:c="17"/>LÍNEA 2. MEJORA DE LA CALIDAD DE VIDA DE LAS PERSONAS MAYORES</text:p>
      <text:p text:style-name="Text"> </text:p>
      <text:p text:style-name="Text"> </text:p>
      <text:p text:style-name="Text"> </text:p>
      <text:p text:style-name="Text"> <text:s text:c="20"/>EXPEDIENTE <text:s text:c="15"/>ENTIDAD <text:s text:c="21"/>CIF <text:s text:c="9"/>NOMBRE DEL PROYECTO</text:p>
      <text:p text:style-name="Text"> <text:s text:c="36"/>CARITAS DIOCESANA DE <text:s text:c="24"/>Centro de Estancia Diurna Hassidim,</text:p>
      <text:p text:style-name="Text"> <text:s text:c="17"/>IRPF2024010044 <text:s text:c="4"/>TENERIFE <text:s text:c="26"/>R3800003J destinado a personas mayores</text:p>
      <text:p text:style-name="Text"> <text:s text:c="36"/>FUNDACION <text:s text:c="35"/>Conectados Canarias: Personas mayores</text:p>
      <text:p text:style-name="Text"> <text:s text:c="17"/>IRPF2024010049 <text:s text:c="4"/>CIBERVOLUNTARIOS <text:s text:c="18"/>G84410158 activas a través de las TIC</text:p>
      <text:p text:style-name="Text"> <text:s text:c="36"/>RED ESPAÑOLA DE ENTIDADES</text:p>
      <text:p text:style-name="Text"> <text:s text:c="17"/>IRPF2024010151 <text:s text:c="4"/>POR EL EMPLEO RED ARAÑA <text:s text:c="11"/>G58579806 SONRÍE A LA VIDA</text:p>
      <text:p text:style-name="Text"> <text:s text:c="36"/>RED ESPAÑOLA DE ENTIDADES</text:p>
      <text:p text:style-name="Text"> <text:s text:c="17"/>IRPF2024010155 <text:s text:c="4"/>POR EL EMPLEO RED ARAÑA <text:s text:c="11"/>G58579806 Dando la nota</text:p>
      <text:p text:style-name="Text"> <text:s text:c="36"/>ASOCIACION CULTURAL Y</text:p>
      <text:p text:style-name="Text"> <text:s text:c="17"/>IRPF2024010178 <text:s text:c="4"/>SOCIAL TRIB-ARTE <text:s text:c="18"/>G76168194 OJOS GRISES</text:p>
      <text:p text:style-name="Text"> <text:s text:c="81"/>Programa de Promoción del</text:p>
      <text:p text:style-name="Text"> <text:s text:c="81"/>Envejecimiento Activo y Autonomía</text:p>
      <text:p text:style-name="Text"> <text:s text:c="36"/>FUNDACION DIAGRAMA <text:s text:c="26"/>Personal con Personas Mayores en el</text:p>
      <text:p text:style-name="Text"> <text:s text:c="17"/>IRPF2024010187 <text:s text:c="4"/>INTERVENCION PSICOSOCIAL <text:s text:c="10"/>G73038457 Ámbito Rural: Actívate</text:p>
      <text:p text:style-name="Text"> <text:s text:c="36"/>ASOCIACION DOMITILA</text:p>
      <text:p text:style-name="Text"> <text:s text:c="36"/>HERNANDEZ DESDE</text:p>
      <text:p text:style-name="Text"> <text:s text:c="36"/>TACORONTE POR LA IGUADAD</text:p>
      <text:p text:style-name="Text"> <text:s text:c="17"/>IRPF2024010197 <text:s text:c="4"/>DE OPORTUNIDADES <text:s text:c="18"/>G38728382 PROGRAMA SINERGIA</text:p>
      <text:p text:style-name="Text"> <text:s text:c="36"/>FUNDACION SANTA MARIA LA</text:p>
      <text:p text:style-name="Text"> <text:s text:c="17"/>IRPF2024010269 <text:s text:c="4"/>REAL <text:s text:c="30"/>G34147827 PROGRAMA SALVIA CANARIAS</text:p>
      <text:p text:style-name="Text"> <text:s text:c="36"/>FUNDACION CANARIA FLORA</text:p>
      <text:p text:style-name="Text"> <text:s text:c="17"/>IRPF2024010284 <text:s text:c="4"/>ACOGE <text:s text:c="29"/>G76262948 Nos Mantenemos Activos</text:p>
      <text:p text:style-name="Text"> <text:s text:c="81"/>PROMOCIÓN DEL ENVEJECIMIENTO</text:p>
      <text:p text:style-name="Text"> <text:s text:c="17"/>IRPF2024010317 <text:s text:c="4"/>CRUZ ROJA ESPAÑOLA <text:s text:c="16"/>Q2866001G SALUDABLE: SALUD CONSTANTE</text:p>
      <text:p text:style-name="Text"> <text:s text:c="36"/>ASOCIACION CUIDADORAS</text:p>
      <text:p text:style-name="Text"> <text:s text:c="36"/>FAMILIARES Y AMIG@S DE</text:p>
      <text:p text:style-name="Text"> <text:s text:c="17"/>IRPF2024010347 <text:s text:c="4"/>PERSONAS CON ALZEIMER <text:s text:c="13"/>G38877312 GUATA SE EXPANDE</text:p>
      <text:p text:style-name="Text"> <text:s text:c="36"/>ASOCIACION MERAKI <text:s text:c="27"/>Asociaciones de Mayores, plataformas de</text:p>
      <text:p text:style-name="Text"> <text:s text:c="17"/>IRPF2024010462 <text:s text:c="4"/>FORMACION Y DESARROLLO <text:s text:c="12"/>G06907869 cohesión social</text:p>
      <text:p text:style-name="Text"> <text:s text:c="81"/>PROGRAMA PARA LA MEJORA DE LA</text:p>
      <text:p text:style-name="Text"> <text:s text:c="81"/>ACCESIBILIDAD EN LAS VIVIENDAS</text:p>
      <text:p text:style-name="Text"> <text:s text:c="81"/>DE PERSONAS MAYORES DE LA ISLA</text:p>
      <text:p text:style-name="Text"> <text:s text:c="17"/>IRPF2024010532 <text:s text:c="4"/>PROVIVIENDA <text:s text:c="23"/>G79408696 DE LA GOMERA.</text:p>
      <text:p text:style-name="Text"> </text:p>
      <text:p text:style-name="Text"> </text:p>
      <text:p text:style-name="Text"> </text:p>
      <text:p text:style-name="Text"> </text:p>
      <text:p text:style-name="Text"> <text:s text:c="17"/>LÍNEA 3. ATENCIÓN A LAS PERSONAS INMIGRANTES</text:p>
      <text:p text:style-name="Text"> </text:p>
      <text:p text:style-name="Text"> </text:p>
      <text:p text:style-name="Text"> </text:p>
      <text:p text:style-name="Text"> <text:s text:c="20"/>EXPEDIENTE <text:s text:c="15"/>ENTIDAD <text:s text:c="21"/>CIF <text:s text:c="9"/>NOMBRE DEL PROYECTO</text:p>
      <text:p text:style-name="Text"> <text:s text:c="37"/>ASOCIACION ASISTENCIAL <text:s text:c="21"/>Aíde , programa de asesoramiento legal y</text:p>
      <text:p text:style-name="Text"> <text:s text:c="17"/>IRPF2024010072 <text:s text:c="5"/>NAHIA <text:s text:c="28"/>G76665611 social para personas migrantes</text:p>
      <text:p text:style-name="Text"> <text:s text:c="37"/>ASOCIACION COMUNIDAD <text:s text:c="23"/>COPETEN INTEGRA -TEN HACIA LA</text:p>
      <text:p text:style-name="Text"> <text:s text:c="37"/>PERUANA EN TENERIFE <text:s text:c="24"/>CONSTRUCCIÓN DE ANDINOAMÉRICA</text:p>
      <text:p text:style-name="Text"> <text:s text:c="17"/>IRPF2024010165 <text:s text:c="5"/>COPETEN <text:s text:c="26"/>G01721471 EN LAS DIÁSPORAS</text:p>
      <text:p text:style-name="Text"> </text:p>
      <text:p text:style-name="Text"> </text:p>
      <text:p text:style-name="Text"> </text:p>
      <text:p text:style-name="Text"> </text:p>
      <text:p text:style-name="Text"> <text:s text:c="17"/>LÍNEA 5. PROMOCIÓN DE LA PARTICIPACIÓN Y EL VOLUNTARIADO</text:p>
      <text:p text:style-name="Text"> </text:p>
      <text:p text:style-name="Text"> </text:p>
      <text:p text:style-name="Text"> </text:p>
      <text:p text:style-name="Text"> <text:s text:c="17"/>EXPEDIENTE <text:s text:c="9"/>ENTIDAD <text:s text:c="26"/>CIF <text:s text:c="6"/>NOMBRE DEL PROYECTO</text:p>
      <text:p text:style-name="Text"> <text:s text:c="17"/>IRPF2024010516 <text:s text:c="5"/>FUNDACION ECCA SOCIAL <text:s text:c="12"/>G72405277 ECCACTIVA: Voluntariado en Acción</text:p>
      <text:p text:style-name="Text"> <text:s text:c="17"/>IRPF2024010523 <text:s text:c="5"/>ASOCIACION ESPAÑOLA <text:s text:c="14"/>G28197564 Programa de formación del voluntariado y</text:p>
      <text:p text:style-name="Text"> <text:s text:c="37"/>CONTRA EL CANCER <text:s text:c="27"/>acompañamiento a pacientes con cáncer</text:p>
      <text:p text:style-name="Text"> </text:p>
      <text:p text:style-name="Text"> </text:p>
      <text:p text:style-name="Text"> <text:s text:c="120"/>37</text:p>
      <text:p text:style-name="Text"> </text:p>
      <text:p text:style-name="Text"> </text:p>
      <text:p text:style-name="Text"> </text:p>
      <text:p text:style-name="Text"> </text:p>
      <text:p text:style-name="Text">Este documento incorpora firma electrónica reconocida de acuerdo a la Ley 6/2020, de 11 de noviembre de los servicios electrónicos de confianza</text:p>
      <text:p text:style-name="Text">Permite la verificación de la integridad de esta copia del documento electrónico en la dirección:</text:p>
      <text:p text:style-name="Text">https://sede.gobiernodecanarias.org/sede/verifica_doc</text:p>
      <text:p text:style-name="Text">Este documento es una copia electrónica auténtica</text:p>
      <text:p text:style-name="Text">Firmado por: María Candelaria Delgado Toledo <text:s text:c="71"/>Fecha: 11/12/2025 14:35:40</text:p>
      <text:p text:style-name="Text">En calidad de: Consejera de Bienestar Social, Igualdad, Juventud, Infancia y Familias</text:p>
      <text:p text:style-name="Text"> <text:s text:c="129"/>Pagina: 37/52</text:p>
      <text:p text:style-name="Text"> </text:p>
      <text:p text:style-name="Text"> </text:p>
      <text:p text:style-name="Text"> <text:s text:c="26"/>RP012-3KAyvOZfXV9Jze1+wxSjmTCLKIR1LKiB</text:p>
      <text:p text:style-name="Text"> <text:s text:c="37"/>ORDEN - Nº: 1308 / 2025 - Libro: 657 - Fecha: 11/12/2025 14:35:40</text:p>
      <text:p text:style-name="Break"/>
      <text:p text:style-name="Text"> <text:s text:c="83"/>y susfamilias a través del equipo de</text:p>
      <text:p text:style-name="Text"> <text:s text:c="83"/>voluntariado</text:p>
      <text:p text:style-name="Text"> </text:p>
      <text:p text:style-name="Text"> </text:p>
      <text:p text:style-name="Text"> </text:p>
      <text:p text:style-name="Text"> </text:p>
      <text:p text:style-name="Text"> <text:s text:c="17"/>LÍNEA 6. PROMOCIÓN DE LA AUTONOMÍA PERSONAL Y ATENCIÓN A LA DEPENDENCIA.</text:p>
      <text:p text:style-name="Text"> </text:p>
      <text:p text:style-name="Text"> </text:p>
      <text:p text:style-name="Text"> </text:p>
      <text:p text:style-name="Text"> <text:s text:c="20"/>EXPEDIENTE <text:s text:c="18"/>ENTIDAD <text:s text:c="18"/>CIF <text:s text:c="7"/>NOMBRE DEL PROYECTO</text:p>
      <text:p text:style-name="Text"> <text:s text:c="81"/>SERVICIO DE ATENCIÓN</text:p>
      <text:p text:style-name="Text"> <text:s text:c="81"/>PSICOSOCIAL PARA FAMILIARES DE</text:p>
      <text:p text:style-name="Text"> <text:s text:c="37"/>SOLIDARIDAD <text:s text:c="32"/>PERSONAS DEPENDIENTES DEL</text:p>
      <text:p text:style-name="Text"> <text:s text:c="17"/>IRPF2024010006 <text:s text:c="5"/>INTERGENERACIONAL <text:s text:c="16"/>G49225980 MEDIO RURAL DE CANARIAS</text:p>
      <text:p text:style-name="Text"> <text:s text:c="81"/>SERVICIO DE ATENCIÓN SOCIAL DE</text:p>
      <text:p text:style-name="Text"> <text:s text:c="81"/>PROXIMIDAD PARA EL MUNDO RURAL:</text:p>
      <text:p text:style-name="Text"> <text:s text:c="81"/>PERSONAS MAYORES,</text:p>
      <text:p text:style-name="Text"> <text:s text:c="37"/>SOLIDARIDAD <text:s text:c="32"/>DEPENDIENTES, FAMILIAS DE</text:p>
      <text:p text:style-name="Text"> <text:s text:c="17"/>IRPF2024010007 <text:s text:c="5"/>INTERGENERACIONAL <text:s text:c="16"/>G49225980 CANARIAS</text:p>
      <text:p text:style-name="Text"> <text:s text:c="37"/>ASOCIACION DOMITILA</text:p>
      <text:p text:style-name="Text"> <text:s text:c="37"/>HERNANDEZ DESDE</text:p>
      <text:p text:style-name="Text"> <text:s text:c="37"/>TACORONTE POR LA IGUADAD</text:p>
      <text:p text:style-name="Text"> <text:s text:c="17"/>IRPF2024010110 <text:s text:c="5"/>DE OPORTUNIDADES <text:s text:c="10"/>G38728382 <text:s text:c="9"/>CUIDÉMONOS +</text:p>
      <text:p text:style-name="Text"> <text:s text:c="37"/>ASOCIACION SALUD MENTAL EL</text:p>
      <text:p text:style-name="Text"> <text:s text:c="17"/>IRPF2024010272 <text:s text:c="5"/>CRIBO <text:s text:c="21"/>G35316926 <text:s text:c="9"/>RESPIRO FAMILIAR</text:p>
      <text:p text:style-name="Text"> <text:s text:c="37"/>ASOCIACION CUIDADORAS</text:p>
      <text:p text:style-name="Text"> <text:s text:c="37"/>FAMILIARES Y AMIG@S DE</text:p>
      <text:p text:style-name="Text"> <text:s text:c="17"/>IRPF2024010332 <text:s text:c="5"/>PERSONAS CON ALZEIMER <text:s text:c="5"/>G38877312 <text:s text:c="9"/>VIDA SOBRE RUEDAS</text:p>
      <text:p text:style-name="Text"> <text:s text:c="37"/>ASOCIACION ESPAÑOLA <text:s text:c="26"/>Apoyo a familias con personas mayores a</text:p>
      <text:p text:style-name="Text"> <text:s text:c="17"/>IRPF2024010488 <text:s text:c="5"/>CONTRA EL CANCER <text:s text:c="10"/>G28197564 <text:s text:c="9"/>su cargo con cáncer en fase avanzada</text:p>
      <text:p text:style-name="Text"> <text:s text:c="37"/>ASOCIACION QUIERO SER</text:p>
      <text:p text:style-name="Text"> <text:s text:c="17"/>IRPF2024010495 <text:s text:c="5"/>COMO TU, AYUDAME <text:s text:c="10"/>G38346854 <text:s text:c="9"/>"Quiero Respirar"</text:p>
      <text:p text:style-name="Text"> <text:s text:c="37"/>ASOCIACION QUIERO SER</text:p>
      <text:p text:style-name="Text"> <text:s text:c="17"/>IRPF2024010499 <text:s text:c="5"/>COMO TU, AYUDAME <text:s text:c="10"/>G38346854 <text:s text:c="9"/>"Pensar en mi"</text:p>
      <text:p text:style-name="Text"> </text:p>
      <text:p text:style-name="Text"> </text:p>
      <text:p text:style-name="Text"> </text:p>
      <text:p text:style-name="Text"> </text:p>
      <text:p text:style-name="Text"> <text:s text:c="17"/>LÍNEA 7. APOYO A LA INCLUSIÓN SOCIAL Y LABORAL DE LAS PERSONAS CON</text:p>
      <text:p text:style-name="Text"> <text:s text:c="17"/>DISCAPACIDAD.</text:p>
      <text:p text:style-name="Text"> </text:p>
      <text:p text:style-name="Text"> </text:p>
      <text:p text:style-name="Text"> </text:p>
      <text:p text:style-name="Text"> <text:s text:c="20"/>EXPEDIENTE <text:s text:c="17"/>ENTIDAD <text:s text:c="19"/>CIF <text:s text:c="9"/>NOMBRE DEL PROYECTO</text:p>
      <text:p text:style-name="Text"> <text:s text:c="81"/>Atencion Integral para las personas</text:p>
      <text:p text:style-name="Text"> <text:s text:c="32"/>ASOCIACION PAH DESC <text:s text:c="29"/>sordas que facilite su autonomía en la</text:p>
      <text:p text:style-name="Text"> <text:s text:c="17"/>IRPF2024010053 CANARIAS <text:s text:c="30"/>G76191535 sociedad</text:p>
      <text:p text:style-name="Text"> <text:s text:c="32"/>ASOCIACION DE FAMILIAS DE</text:p>
      <text:p text:style-name="Text"> <text:s text:c="32"/>PERSONAS CON AUTISMO DE</text:p>
      <text:p text:style-name="Text"> <text:s text:c="17"/>IRPF2024010067 LAS PALMAS <text:s text:c="28"/>G35042977 Atención Integral a Personas con TEA</text:p>
      <text:p text:style-name="Text"> <text:s text:c="81"/>TODOS TENEMOS UN TALENTO :</text:p>
      <text:p text:style-name="Text"> <text:s text:c="81"/>ITINERARIOS PERSONALIZADOS DE</text:p>
      <text:p text:style-name="Text"> <text:s text:c="81"/>INSERCIÓN SOCIOLABORAL PARA</text:p>
      <text:p text:style-name="Text"> <text:s text:c="81"/>PERSONAS CON DIVERSIDAD</text:p>
      <text:p text:style-name="Text"> <text:s text:c="17"/>IRPF2024010258 FUNDACION RANDSTAD <text:s text:c="20"/>G83844316 FUNCIONAL</text:p>
      <text:p text:style-name="Text"> <text:s text:c="81"/>EMPODERAMIENTO DE LA MUJER</text:p>
      <text:p text:style-name="Text"> <text:s text:c="17"/>IRPF2024010266 FUNDACION RANDSTAD <text:s text:c="20"/>G83844316 CON DIVERSIDAD FUNCIONAL</text:p>
      <text:p text:style-name="Text"> <text:s text:c="32"/>FUNDACION ONCE PARA LA</text:p>
      <text:p text:style-name="Text"> <text:s text:c="32"/>ATENCION DE PERSONAS CON <text:s text:c="24"/>ASISTENTE PERSONAL PARA</text:p>
      <text:p text:style-name="Text"> <text:s text:c="17"/>IRPF2024010307 SORDOCEGUERA <text:s text:c="26"/>G85167385 PERSONAS CON SORDOCEGUERA.</text:p>
      <text:p text:style-name="Text"> <text:s text:c="32"/>FUNDACION CANARIA CARLOS</text:p>
      <text:p text:style-name="Text"> <text:s text:c="32"/>GUILLERMO DOMINGUEZ</text:p>
      <text:p text:style-name="Text"> <text:s text:c="17"/>IRPF2024010508 HERNANDEZ <text:s text:c="29"/>G72430895 UNIENDO ESFUERZOS</text:p>
      <text:p text:style-name="Text"> <text:s text:c="17"/>IRPF2024010522 ASOCIACION DE DAÑO <text:s text:c="20"/>G76743459 “CONCILIACIÓN FAMILIAR: LA</text:p>
      <text:p text:style-name="Text"> <text:s text:c="32"/>CEREBRAL ADQUIRIDO DE <text:s text:c="27"/>LUDOTECA DEL DCAI”</text:p>
      <text:p text:style-name="Text"> </text:p>
      <text:p text:style-name="Text"> <text:s text:c="122"/>38</text:p>
      <text:p text:style-name="Text"> </text:p>
      <text:p text:style-name="Text"> </text:p>
      <text:p text:style-name="Text"> </text:p>
      <text:p text:style-name="Text"> </text:p>
      <text:p text:style-name="Text">Este documento incorpora firma electrónica reconocida de acuerdo a la Ley 6/2020, de 11 de noviembre de los servicios electrónicos de confianza</text:p>
      <text:p text:style-name="Text">Permite la verificación de la integridad de esta copia del documento electrónico en la dirección:</text:p>
      <text:p text:style-name="Text">https://sede.gobiernodecanarias.org/sede/verifica_doc</text:p>
      <text:p text:style-name="Text">Este documento es una copia electrónica auténtica</text:p>
      <text:p text:style-name="Text">Firmado por: María Candelaria Delgado Toledo <text:s text:c="71"/>Fecha: 11/12/2025 14:35:40</text:p>
      <text:p text:style-name="Text">En calidad de: Consejera de Bienestar Social, Igualdad, Juventud, Infancia y Familias</text:p>
      <text:p text:style-name="Text"> <text:s text:c="129"/>Pagina: 38/52</text:p>
      <text:p text:style-name="Text"> </text:p>
      <text:p text:style-name="Text"> </text:p>
      <text:p text:style-name="Text"> <text:s text:c="26"/>RP012-3KAyvOZfXV9Jze1+wxSjmTCLKIR1LKiB</text:p>
      <text:p text:style-name="Text"> <text:s text:c="37"/>ORDEN - Nº: 1308 / 2025 - Libro: 657 - Fecha: 11/12/2025 14:35:40</text:p>
      <text:p text:style-name="Break"/>
      <text:p text:style-name="Text"> <text:s text:c="20"/>EXPEDIENTE <text:s text:c="11"/>ENTIDAD <text:s text:c="12"/>CIF <text:s text:c="9"/>NOMBRE DEL PROYECTO</text:p>
      <text:p text:style-name="Text"> <text:s text:c="32"/>TENERIFE.</text:p>
      <text:p text:style-name="Text"> <text:s text:c="32"/>ASOCIACION QUIERO SER COMO</text:p>
      <text:p text:style-name="Text"> <text:s text:c="17"/>IRPF2024010525 TU, AYUDAME <text:s text:c="15"/>G38346854 "I Campamento de verano, Quiero ser"</text:p>
      <text:p text:style-name="Text"> </text:p>
      <text:p text:style-name="Text"> </text:p>
      <text:p text:style-name="Text"> </text:p>
      <text:p text:style-name="Text"> </text:p>
      <text:p text:style-name="Text"> <text:s text:c="17"/>LÍNEA 8. INFANCIA Y FAMILIA.</text:p>
      <text:p text:style-name="Text"> </text:p>
      <text:p text:style-name="Text"> </text:p>
      <text:p text:style-name="Text"> </text:p>
      <text:p text:style-name="Text"> <text:s text:c="20"/>EXPEDIENTE <text:s text:c="15"/>ENTIDAD <text:s text:c="21"/>CIF <text:s text:c="11"/>NOMBRE DEL PROYECTO</text:p>
      <text:p text:style-name="Text"> <text:s text:c="36"/>ASOCIACION EDUCATIVA</text:p>
      <text:p text:style-name="Text"> <text:s text:c="17"/>IRPF2024010058 <text:s text:c="4"/>UNIKIDS BOSQUE ESCUELA <text:s text:c="12"/>G76287747 CRIAR EN TRIBU III</text:p>
      <text:p text:style-name="Text"> <text:s text:c="36"/>ASOCIACION DOMITILA</text:p>
      <text:p text:style-name="Text"> <text:s text:c="36"/>HERNANDEZ DESDE</text:p>
      <text:p text:style-name="Text"> <text:s text:c="36"/>TACORONTE POR LA IGUADAD</text:p>
      <text:p text:style-name="Text"> <text:s text:c="17"/>IRPF2024010128 <text:s text:c="4"/>DE OPORTUNIDADES <text:s text:c="18"/>G38728382 + ALLÁ DEL DEPORTE</text:p>
      <text:p text:style-name="Text"> <text:s text:c="36"/>FUNDACION DIAGRAMA <text:s text:c="26"/>Programa de Prevención del Ciberacoso:</text:p>
      <text:p text:style-name="Text"> <text:s text:c="17"/>IRPF2024010188 <text:s text:c="4"/>INTERVENCION PSICOSOCIAL <text:s text:c="10"/>G73038457 Ponte Alerta</text:p>
      <text:p text:style-name="Text"> <text:s text:c="36"/>FUNDACION DIAGRAMA</text:p>
      <text:p text:style-name="Text"> <text:s text:c="17"/>IRPF2024010189 <text:s text:c="4"/>INTERVENCION PSICOSOCIAL <text:s text:c="10"/>G73038457 Programa de Escuela de Familias</text:p>
      <text:p text:style-name="Text"> <text:s text:c="81"/>Programa de Prevención de la</text:p>
      <text:p text:style-name="Text"> <text:s text:c="32"/>FUNDACION DIAGRAMA <text:s text:c="30"/>Delincuencia: Promoviendo la</text:p>
      <text:p text:style-name="Text"> <text:s text:c="17"/>IRPF2024010191 INTERVENCION PSICOSOCIAL <text:s text:c="14"/>G73038457 Convivencia</text:p>
      <text:p text:style-name="Text"> </text:p>
      <text:p text:style-name="Text"> </text:p>
      <text:p text:style-name="Text"> </text:p>
      <text:p text:style-name="Text"> </text:p>
      <text:p text:style-name="Text"> <text:s text:c="17"/>LÍNEA 9. JUVENTUD.</text:p>
      <text:p text:style-name="Text"> </text:p>
      <text:p text:style-name="Text"> </text:p>
      <text:p text:style-name="Text"> </text:p>
      <text:p text:style-name="Text"> <text:s text:c="20"/>EXPEDIENTE <text:s text:c="18"/>ENTIDAD <text:s text:c="18"/>CIF <text:s text:c="12"/>NOMBRE DEL PROYECTO</text:p>
      <text:p text:style-name="Text"> <text:s text:c="84"/>Programa de Emancipación, asistencia e</text:p>
      <text:p text:style-name="Text"> <text:s text:c="36"/>FUNDACION DIAGRAMA <text:s text:c="29"/>inserción de jóvenes que hayan estado</text:p>
      <text:p text:style-name="Text"> <text:s text:c="17"/>IRPF2024010190 <text:s text:c="4"/>INTERVENCION PSICOSOCIAL <text:s text:c="10"/>G73038457 <text:s text:c="3"/>bajo una medida de protección</text:p>
      <text:p text:style-name="Text"> <text:s text:c="84"/>(des)CONECTA Canarias: Programa de</text:p>
      <text:p text:style-name="Text"> <text:s text:c="84"/>prevención y sensibilización a menores y</text:p>
      <text:p text:style-name="Text"> <text:s text:c="36"/>FUNDACION <text:s text:c="38"/>adolescentes para fomentar un uso</text:p>
      <text:p text:style-name="Text"> <text:s text:c="17"/>IRPF2024010270 <text:s text:c="4"/>CIBERVOLUNTARIOS <text:s text:c="18"/>G84410158 <text:s text:c="3"/>saludable de la tecnología</text:p>
      <text:p text:style-name="Text"> <text:s text:c="84"/>ConTICgo Canarias: Programa de</text:p>
      <text:p text:style-name="Text"> <text:s text:c="84"/>formación y sensibilización contra el</text:p>
      <text:p text:style-name="Text"> <text:s text:c="36"/>FUNDACION <text:s text:c="38"/>discurso de odio en la red dirigido a</text:p>
      <text:p text:style-name="Text"> <text:s text:c="17"/>IRPF2024010275 <text:s text:c="4"/>CIBERVOLUNTARIOS <text:s text:c="18"/>G84410158 <text:s text:c="3"/>jóvenes canarios</text:p>
      <text:p text:style-name="Text"> <text:s text:c="84"/>COEDUCACIÓN PARA UNA ESCUELA</text:p>
      <text:p text:style-name="Text"> <text:s text:c="84"/>PÚBLICA CANARIA LIBRE DE</text:p>
      <text:p text:style-name="Text"> <text:s text:c="17"/>IRPF2024010451 <text:s text:c="4"/>MEDICOS DEL MUNDO <text:s text:c="17"/>G79408852 <text:s text:c="3"/>VIOLENCIASMACHISTAS Y RACISTAS.</text:p>
      <text:p text:style-name="Text"> <text:s text:c="36"/>ASOCIACION DOMITILA</text:p>
      <text:p text:style-name="Text"> <text:s text:c="36"/>HERNANDEZ DESDE</text:p>
      <text:p text:style-name="Text"> <text:s text:c="36"/>TACORONTE POR LA IGUADAD</text:p>
      <text:p text:style-name="Text"> <text:s text:c="17"/>IRPF2024010479 <text:s text:c="4"/>DE OPORTUNIDADES <text:s text:c="18"/>G38728382 SAJU</text:p>
      <text:p text:style-name="Text"> <text:s text:c="36"/>ASOCIACION DE HOGARES</text:p>
      <text:p text:style-name="Text"> <text:s text:c="36"/>PARA NIÑOS PRIVADOS DE</text:p>
      <text:p text:style-name="Text"> <text:s text:c="36"/>AMBIENTE FAMILIAR NUEVO <text:s text:c="21"/>Cocina y Comunidad: Inclusión para</text:p>
      <text:p text:style-name="Text"> <text:s text:c="17"/>IRPF2024010485 <text:s text:c="4"/>FUTURO DE TENERIFE. <text:s text:c="15"/>G38378410 Jóvenes Vulnerables</text:p>
      <text:p text:style-name="Text"> <text:s text:c="36"/>ASOCIACION ASISTENCIAL</text:p>
      <text:p text:style-name="Text"> <text:s text:c="17"/>IRPF2024010491 <text:s text:c="4"/>NAHIA <text:s text:c="29"/>G76665611 Ubuntu, soy porque somos</text:p>
      <text:p text:style-name="Text"> <text:s text:c="36"/>ASOCIACION CULTURAL Y</text:p>
      <text:p text:style-name="Text"> <text:s text:c="17"/>IRPF2024010500 <text:s text:c="4"/>SOCIAL TRIB-ARTE <text:s text:c="18"/>G76168194 PIENSO, SIENTO, ACTÚO</text:p>
      <text:p text:style-name="Text"> </text:p>
      <text:p text:style-name="Text"> </text:p>
      <text:p text:style-name="Text"> </text:p>
      <text:p text:style-name="Text"> </text:p>
      <text:p text:style-name="Text"> <text:s text:c="122"/>39</text:p>
      <text:p text:style-name="Text"> </text:p>
      <text:p text:style-name="Text"> </text:p>
      <text:p text:style-name="Text"> </text:p>
      <text:p text:style-name="Text"> </text:p>
      <text:p text:style-name="Text">Este documento incorpora firma electrónica reconocida de acuerdo a la Ley 6/2020, de 11 de noviembre de los servicios electrónicos de confianza</text:p>
      <text:p text:style-name="Text">Permite la verificación de la integridad de esta copia del documento electrónico en la dirección:</text:p>
      <text:p text:style-name="Text">https://sede.gobiernodecanarias.org/sede/verifica_doc</text:p>
      <text:p text:style-name="Text">Este documento es una copia electrónica auténtica</text:p>
      <text:p text:style-name="Text">Firmado por: María Candelaria Delgado Toledo <text:s text:c="71"/>Fecha: 11/12/2025 14:35:40</text:p>
      <text:p text:style-name="Text">En calidad de: Consejera de Bienestar Social, Igualdad, Juventud, Infancia y Familias</text:p>
      <text:p text:style-name="Text"> <text:s text:c="129"/>Pagina: 39/52</text:p>
      <text:p text:style-name="Text"> </text:p>
      <text:p text:style-name="Text"> </text:p>
      <text:p text:style-name="Text"> <text:s text:c="26"/>RP012-3KAyvOZfXV9Jze1+wxSjmTCLKIR1LKiB</text:p>
      <text:p text:style-name="Text"> <text:s text:c="37"/>ORDEN - Nº: 1308 / 2025 - Libro: 657 - Fecha: 11/12/2025 14:35:40</text:p>
      <text:p text:style-name="Break"/>
      <text:p text:style-name="Text"> <text:s text:c="17"/>LÍNEA 10. DIVERSIDAD</text:p>
      <text:p text:style-name="Text"> </text:p>
      <text:p text:style-name="Text"> <text:s text:c="17"/>No hay reformulaciones no aceptadas.</text:p>
      <text:p text:style-name="Text"> </text:p>
      <text:p text:style-name="Text"> </text:p>
      <text:p text:style-name="Text"> </text:p>
      <text:p text:style-name="Text"> </text:p>
      <text:p text:style-name="Text"> <text:s text:c="17"/>LÍNEA 11. PROMOCIÓN DE LA IGUALDAD ENTRE MUJERES Y HOMBRES Y PREVENCIÓN DE</text:p>
      <text:p text:style-name="Text"> <text:s text:c="17"/>LA VIOLENCIA DE GÉNERO.</text:p>
      <text:p text:style-name="Text"> </text:p>
      <text:p text:style-name="Text"> </text:p>
      <text:p text:style-name="Text"> </text:p>
      <text:p text:style-name="Text"> <text:s text:c="20"/>EXPEDIENTE <text:s text:c="11"/>ENTIDAD <text:s text:c="25"/>CIF <text:s text:c="11"/>NOMBRE DEL PROYECTO</text:p>
      <text:p text:style-name="Text"> <text:s text:c="32"/>CONGREGACION OBLATAS DEL</text:p>
      <text:p text:style-name="Text"> <text:s text:c="32"/>SANTISIMO REDENTOR LAS</text:p>
      <text:p text:style-name="Text"> <text:s text:c="17"/>IRPF2024010062 PALMAS <text:s text:c="32"/>R3500444I <text:s text:c="3"/>DANIELA PARTICIPA</text:p>
      <text:p text:style-name="Text"> <text:s text:c="32"/>CONGREGACION OBLATAS DEL</text:p>
      <text:p text:style-name="Text"> <text:s text:c="32"/>SANTISIMO REDENTOR LAS</text:p>
      <text:p text:style-name="Text"> <text:s text:c="17"/>IRPF2024010076 PALMAS <text:s text:c="32"/>R3500444I <text:s text:c="3"/>CASA DE ACOGIDA DANIELA</text:p>
      <text:p text:style-name="Text"> <text:s text:c="32"/>ASOCIACION SOCIAL Y</text:p>
      <text:p text:style-name="Text"> <text:s text:c="32"/>CULTURAL PARA LAS MUJERES <text:s text:c="23"/>Piso tutelado para víctimas de violencia</text:p>
      <text:p text:style-name="Text"> <text:s text:c="17"/>IRPF2024010142 MARARIA <text:s text:c="31"/>G35364157 de género con o sin menores a cargo</text:p>
      <text:p text:style-name="Text"> <text:s text:c="81"/>Detección, asesoramiento y atención a</text:p>
      <text:p text:style-name="Text"> <text:s text:c="36"/>ASOCIACION IN GENERO <text:s text:c="24"/>mujeres que ejercen la prostitución o</text:p>
      <text:p text:style-name="Text"> <text:s text:c="36"/>(INTERCULTURALIDAD Y <text:s text:c="24"/>víctimas de trata y explotación sexual en</text:p>
      <text:p text:style-name="Text"> <text:s text:c="17"/>IRPF2024010145 <text:s text:c="4"/>GENERO) <text:s text:c="27"/>G13426671 Canarias.</text:p>
      <text:p text:style-name="Text"> <text:s text:c="36"/>RED ESPAÑOLA DE ENTIDADES</text:p>
      <text:p text:style-name="Text"> <text:s text:c="17"/>IRPF2024010147 <text:s text:c="4"/>POR EL EMPLEO RED ARAÑA <text:s text:c="11"/>G58579806 MUJER TIC</text:p>
      <text:p text:style-name="Text"> <text:s text:c="36"/>ASOCIACION PARA EL</text:p>
      <text:p text:style-name="Text"> <text:s text:c="36"/>DESARROLLO ECONOMICO Y</text:p>
      <text:p text:style-name="Text"> <text:s text:c="17"/>IRPF2024010208 <text:s text:c="4"/>SOCIAL RAYUELA <text:s text:c="20"/>G76503564 Jarea 2</text:p>
      <text:p text:style-name="Text"> <text:s text:c="36"/>FUNDACION SANTA MARIA LA</text:p>
      <text:p text:style-name="Text"> <text:s text:c="17"/>IRPF2024010364 <text:s text:c="4"/>REAL <text:s text:c="30"/>G34147827 Entrena Empleo Canarias</text:p>
      <text:p text:style-name="Text"> <text:s text:c="36"/>ASOCIACION CULTURAL Y</text:p>
      <text:p text:style-name="Text"> <text:s text:c="17"/>IRPF2024010400 <text:s text:c="4"/>SOCIAL TRIB-ARTE <text:s text:c="18"/>G76168194 Digitaliza tu Brecha</text:p>
      <text:p text:style-name="Text"> <text:s text:c="17"/>IRPF2024010402 <text:s text:c="4"/>NUEVO HOGAR BETANIA <text:s text:c="15"/>G72222078 Detección y Sensibilización.</text:p>
      <text:p text:style-name="Text"> <text:s text:c="36"/>ASOCIACION PARA EL <text:s text:c="26"/>Proyecto Rosalind, información y</text:p>
      <text:p text:style-name="Text"> <text:s text:c="36"/>DESARROLLO INTEGRAL DE LA <text:s text:c="19"/>sensibilización para deconstruir el</text:p>
      <text:p text:style-name="Text"> <text:s text:c="17"/>IRPF2024010505 <text:s text:c="4"/>MUJER MERCEDES MACHADO <text:s text:c="12"/>G38296257 sexismo.</text:p>
      <text:p text:style-name="Text"> <text:s text:c="36"/>ASOCIACION CANARIA PARA LA</text:p>
      <text:p text:style-name="Text"> <text:s text:c="36"/>INTERVENCION Y MEDIACION</text:p>
      <text:p text:style-name="Text"> <text:s text:c="36"/>FAMILIAR, EDUCATIVA Y</text:p>
      <text:p text:style-name="Text"> <text:s text:c="17"/>IRPF2024010529 <text:s text:c="4"/>PSICOSOCIAL + FAMILIA. <text:s text:c="12"/>G76688431 LA CASA DE LA MUJER</text:p>
      <text:p text:style-name="Text"> </text:p>
      <text:p text:style-name="Text"> </text:p>
      <text:p text:style-name="Text"> </text:p>
      <text:p text:style-name="Text"> </text:p>
      <text:p text:style-name="Text"> <text:s text:c="17"/>LÍNEA 13. ATENCIÓN SOCIAL A PERSONAS EN SITUACIÓN DE ESPECIAL VULNERABILIDAD</text:p>
      <text:p text:style-name="Text"> <text:s text:c="17"/>DEBIDO A FACTORES DE SALUD: PERSONAS CON VIH.</text:p>
      <text:p text:style-name="Text"> </text:p>
      <text:p text:style-name="Text"> </text:p>
      <text:p text:style-name="Text"> </text:p>
      <text:p text:style-name="Text"> <text:s text:c="20"/>EXPEDIENTE <text:s text:c="17"/>ENTIDAD <text:s text:c="19"/>CIF <text:s text:c="9"/>NOMBRE DEL PROYECTO</text:p>
      <text:p text:style-name="Text"> <text:s text:c="81"/>EspacioCERO: servicio integral de</text:p>
      <text:p text:style-name="Text"> <text:s text:c="32"/>ASOCIACION LGBTIQA* <text:s text:c="29"/>asesoramiento a la salud sexual y a la</text:p>
      <text:p text:style-name="Text"> <text:s text:c="17"/>IRPF2024010489 DIVERSAS CANARIAS <text:s text:c="21"/>G76687722 detección precoz del VIH y otras ITS.</text:p>
      <text:p text:style-name="Text"> <text:s text:c="81"/>TRABAJO POSITIVO: servicio de</text:p>
      <text:p text:style-name="Text"> <text:s text:c="32"/>ASOCIACION LGBTIQA* <text:s text:c="29"/>sensibilización, orientación sociolaboral y</text:p>
      <text:p text:style-name="Text"> <text:s text:c="17"/>IRPF2024010501 DIVERSAS CANARIAS <text:s text:c="21"/>G76687722 educativo para personas con VIH.</text:p>
      <text:p text:style-name="Text"> </text:p>
      <text:p text:style-name="Text"> </text:p>
      <text:p text:style-name="Text"> </text:p>
      <text:p text:style-name="Text"> </text:p>
      <text:p text:style-name="Text"> <text:s text:c="122"/>40</text:p>
      <text:p text:style-name="Text"> </text:p>
      <text:p text:style-name="Text"> </text:p>
      <text:p text:style-name="Text"> </text:p>
      <text:p text:style-name="Text"> </text:p>
      <text:p text:style-name="Text">Este documento incorpora firma electrónica reconocida de acuerdo a la Ley 6/2020, de 11 de noviembre de los servicios electrónicos de confianza</text:p>
      <text:p text:style-name="Text">Permite la verificación de la integridad de esta copia del documento electrónico en la dirección:</text:p>
      <text:p text:style-name="Text">https://sede.gobiernodecanarias.org/sede/verifica_doc</text:p>
      <text:p text:style-name="Text">Este documento es una copia electrónica auténtica</text:p>
      <text:p text:style-name="Text">Firmado por: María Candelaria Delgado Toledo <text:s text:c="71"/>Fecha: 11/12/2025 14:35:40</text:p>
      <text:p text:style-name="Text">En calidad de: Consejera de Bienestar Social, Igualdad, Juventud, Infancia y Familias</text:p>
      <text:p text:style-name="Text"> <text:s text:c="129"/>Pagina: 40/52</text:p>
      <text:p text:style-name="Text"> </text:p>
      <text:p text:style-name="Text"> </text:p>
      <text:p text:style-name="Text"> <text:s text:c="26"/>RP012-3KAyvOZfXV9Jze1+wxSjmTCLKIR1LKiB</text:p>
      <text:p text:style-name="Text"> <text:s text:c="37"/>ORDEN - Nº: 1308 / 2025 - Libro: 657 - Fecha: 11/12/2025 14:35:40</text:p>
      <text:p text:style-name="Break"/>
      <text:p text:style-name="Text"> <text:s text:c="17"/>LÍNEA 14. INVERSIÓN</text:p>
      <text:p text:style-name="Text"> </text:p>
      <text:p text:style-name="Text"> </text:p>
      <text:p text:style-name="Text"> </text:p>
      <text:p text:style-name="Text"> <text:s text:c="20"/>EXPEDIENTE <text:s text:c="15"/>ENTIDAD <text:s text:c="13"/>CIF <text:s text:c="20"/>NOMBRE DEL PROYECTO</text:p>
      <text:p text:style-name="Text"> <text:s text:c="36"/>ASOCIACION PRO-TERCERA <text:s text:c="25"/>"Proteregra: equipando espacios de</text:p>
      <text:p text:style-name="Text"> <text:s text:c="17"/>IRPF2024010059 <text:s text:c="4"/>EDAD DE GRANADILLA <text:s text:c="8"/>G38028411 <text:s text:c="11"/>calidad de vida"</text:p>
      <text:p text:style-name="Text"> <text:s text:c="36"/>FUNDACION CANARIA PARA LAS</text:p>
      <text:p text:style-name="Text"> <text:s text:c="36"/>PERSONAS CON SORDERA Y</text:p>
      <text:p text:style-name="Text"> <text:s text:c="17"/>IRPF2024010124 <text:s text:c="4"/>SUS FAMILIAS FUNCASOR <text:s text:c="5"/>G38298766 <text:s text:c="11"/>EQUIPAMIENTO FUNCASOR 2025</text:p>
      <text:p text:style-name="Text"> <text:s text:c="84"/>PROYECTO SÚMATE AL CAMBIO:</text:p>
      <text:p text:style-name="Text"> <text:s text:c="84"/>mejora la calidad de vida de personas</text:p>
      <text:p text:style-name="Text"> <text:s text:c="36"/>FUNDACION CANARIA CENTRO <text:s text:c="23"/>usuarias de Proyecto Hombre y</text:p>
      <text:p text:style-name="Text"> <text:s text:c="36"/>DE SOLIDARIDAD DE LAS ISLAS <text:s text:c="20"/>promover una sociedad más justa y</text:p>
      <text:p text:style-name="Text"> <text:s text:c="17"/>IRPF2024010221 <text:s text:c="4"/>CANARIAS (CESICA) <text:s text:c="17"/>G38228102 <text:s text:c="3"/>sostenible.</text:p>
      <text:p text:style-name="Text"> <text:s text:c="36"/>ASOCIACION DE HOGARES</text:p>
      <text:p text:style-name="Text"> <text:s text:c="36"/>PARA NIÑOS PRIVADOS DE</text:p>
      <text:p text:style-name="Text"> <text:s text:c="36"/>AMBIENTE FAMILIAR NUEVO <text:s text:c="24"/>Inversión en furgón para el transporte y</text:p>
      <text:p text:style-name="Text"> <text:s text:c="17"/>IRPF2024010260 <text:s text:c="4"/>FUTURO DE TENERIFE. <text:s text:c="15"/>G38378410 <text:s text:c="3"/>apoyo al Hogar San Cristóbal</text:p>
      <text:p text:style-name="Text"> <text:s text:c="36"/>ONGD ALTIHAY</text:p>
      <text:p text:style-name="Text"> <text:s text:c="36"/>FUERTEVENTURA - COLECTIVO</text:p>
      <text:p text:style-name="Text"> <text:s text:c="36"/>DE GAYS, LESBIANAS,</text:p>
      <text:p text:style-name="Text"> <text:s text:c="36"/>TRANSEXUALES BISEXUALES, <text:s text:c="23"/>RED EDUCACIÓN PARA EL FOMENTO</text:p>
      <text:p text:style-name="Text"> <text:s text:c="36"/>INTERSEXUALES Y <text:s text:c="32"/>DE LA DIVERSIDAD: JUNTAS CONTRA</text:p>
      <text:p text:style-name="Text"> <text:s text:c="17"/>IRPF2024010336 <text:s text:c="4"/>SIMPATIZANTES DE CANARIAS <text:s text:c="9"/>G35704857 <text:s text:c="3"/>LA LGTBIQ+fobia.</text:p>
      <text:p text:style-name="Text"> <text:s text:c="17"/>IRPF2024010345 <text:s text:c="4"/>NUEVO HOGAR BETANIA <text:s text:c="15"/>G72222078 <text:s text:c="3"/>Proyecto de Equipamiento.</text:p>
      <text:p text:style-name="Text"> <text:s text:c="36"/>FUNDACION CANARIA FLORA <text:s text:c="24"/>Proyecto de mejora del equipamiento del</text:p>
      <text:p text:style-name="Text"> <text:s text:c="17"/>IRPF2024010369 <text:s text:c="4"/>ACOGE <text:s text:c="29"/>G76262948 <text:s text:c="3"/>Programa Inclusión Social.</text:p>
      <text:p text:style-name="Text"> <text:s text:c="17"/>IRPF2024010385 <text:s text:c="4"/>FUNDACION ECCA SOCIAL <text:s text:c="13"/>G72405277 <text:s text:c="3"/>Invirtiendo en personas</text:p>
      <text:p text:style-name="Text"> </text:p>
      <text:p text:style-name="Text"> </text:p>
      <text:p text:style-name="Text"> </text:p>
      <text:p text:style-name="Text"> </text:p>
      <text:p text:style-name="Text"> <text:s text:c="124"/>41</text:p>
      <text:p text:style-name="Text"> </text:p>
      <text:p text:style-name="Text"> </text:p>
      <text:p text:style-name="Text"> </text:p>
      <text:p text:style-name="Text"> </text:p>
      <text:p text:style-name="Text">Este documento incorpora firma electrónica reconocida de acuerdo a la Ley 6/2020, de 11 de noviembre de los servicios electrónicos de confianza</text:p>
      <text:p text:style-name="Text">Permite la verificación de la integridad de esta copia del documento electrónico en la dirección:</text:p>
      <text:p text:style-name="Text">https://sede.gobiernodecanarias.org/sede/verifica_doc</text:p>
      <text:p text:style-name="Text">Este documento es una copia electrónica auténtica</text:p>
      <text:p text:style-name="Text">Firmado por: María Candelaria Delgado Toledo <text:s text:c="71"/>Fecha: 11/12/2025 14:35:40</text:p>
      <text:p text:style-name="Text">En calidad de: Consejera de Bienestar Social, Igualdad, Juventud, Infancia y Familias</text:p>
      <text:p text:style-name="Text"> <text:s text:c="129"/>Pagina: 41/52</text:p>
      <text:p text:style-name="Text"> </text:p>
      <text:p text:style-name="Text"> </text:p>
      <text:p text:style-name="Text"> <text:s text:c="26"/>RP012-3KAyvOZfXV9Jze1+wxSjmTCLKIR1LKiB</text:p>
      <text:p text:style-name="Text"> <text:s text:c="37"/>ORDEN - Nº: 1308 / 2025 - Libro: 657 - Fecha: 11/12/2025 14:35:40</text:p>
      <text:p text:style-name="Break"/>
      <text:p text:style-name="Text"> <text:s text:c="25"/>ANEXO III. REFORMULACIONES NO PRESENTADAS/ NO PROCEDENTES</text:p>
      <text:p text:style-name="Text"> </text:p>
      <text:p text:style-name="Text"> </text:p>
      <text:p text:style-name="Text"> </text:p>
      <text:p text:style-name="Text"> <text:s text:c="17"/>LÍNEA 1. PROMOCIÓN DE LA INCLUSIÓN SOCIAL Y LABORAL</text:p>
      <text:p text:style-name="Text"> </text:p>
      <text:p text:style-name="Text"> </text:p>
      <text:p text:style-name="Text"> </text:p>
      <text:p text:style-name="Text"> <text:s text:c="21"/>EXPEDIENTE <text:s text:c="11"/>ENTIDAD <text:s text:c="7"/>CIF <text:s text:c="12"/>NOMBRE DEL PROYECTO <text:s text:c="12"/>SITUACIÓN</text:p>
      <text:p text:style-name="Text"> <text:s text:c="38"/>FUNDACION</text:p>
      <text:p text:style-name="Text"> <text:s text:c="38"/>CANARIA FLORA <text:s text:c="50"/>No presentó</text:p>
      <text:p text:style-name="Text"> <text:s text:c="17"/>IRPF2024010196 <text:s text:c="6"/>ACOGE <text:s text:c="10"/>G76262948 <text:s text:c="9"/>Proyecto Promoción Social <text:s text:c="3"/>reformulación</text:p>
      <text:p text:style-name="Text"> <text:s text:c="38"/>FUNDACION ECCA <text:s text:c="49"/>No presentó</text:p>
      <text:p text:style-name="Text"> <text:s text:c="17"/>IRPF2024010291 <text:s text:c="6"/>SOCIAL <text:s text:c="9"/>G72405277 <text:s text:c="9"/>+ EXPERIENCIA 2024 <text:s text:c="10"/>reformulación</text:p>
      <text:p text:style-name="Text"> <text:s text:c="38"/>FUNDACION</text:p>
      <text:p text:style-name="Text"> <text:s text:c="38"/>CANARIA FLORA <text:s text:c="21"/>Proyecto Casa de Acogida <text:s text:c="4"/>No presentó</text:p>
      <text:p text:style-name="Text"> <text:s text:c="17"/>IRPF2024010406 <text:s text:c="6"/>ACOGE <text:s text:c="10"/>G76262948 <text:s text:c="9"/>Flora Guadalupe Toledo <text:s text:c="6"/>reformulación</text:p>
      <text:p text:style-name="Text"> <text:s text:c="38"/>ASOCIACION</text:p>
      <text:p text:style-name="Text"> <text:s text:c="38"/>CANARIA PARA LA</text:p>
      <text:p text:style-name="Text"> <text:s text:c="38"/>POTENCIACION</text:p>
      <text:p text:style-name="Text"> <text:s text:c="38"/>DEL DESARROLLO</text:p>
      <text:p text:style-name="Text"> <text:s text:c="38"/>SOCIAL <text:s text:c="28"/>PLAN DE FORMACIÓN DE No presentó</text:p>
      <text:p text:style-name="Text"> <text:s text:c="17"/>IRPF2024010511 <text:s text:c="6"/>GENERACION 21 <text:s text:c="2"/>G76621036 <text:s text:c="9"/>RECICLAJE PROFESIONAL reformulación</text:p>
      <text:p text:style-name="Text"> <text:s text:c="38"/>ASOCIACION OBRA</text:p>
      <text:p text:style-name="Text"> <text:s text:c="38"/>SOCIAL DE</text:p>
      <text:p text:style-name="Text"> <text:s text:c="38"/>ACOGIDA Y <text:s text:c="54"/>No presentó</text:p>
      <text:p text:style-name="Text"> <text:s text:c="17"/>IRPF2024010518 <text:s text:c="6"/>DESARROLLO <text:s text:c="5"/>G35221845 <text:s text:c="9"/>ABRIENDO CAMINOS <text:s text:c="12"/>reformulación</text:p>
      <text:p text:style-name="Text"> </text:p>
      <text:p text:style-name="Text"> </text:p>
      <text:p text:style-name="Text"> </text:p>
      <text:p text:style-name="Text"> </text:p>
      <text:p text:style-name="Text"> <text:s text:c="17"/>LÍNEA 2. MEJORA DE LA CALIDAD DE VIDA DE LAS PERSONAS MAYORES</text:p>
      <text:p text:style-name="Text"> </text:p>
      <text:p text:style-name="Text"> </text:p>
      <text:p text:style-name="Text"> </text:p>
      <text:p text:style-name="Text"> <text:s text:c="20"/>EXPEDIENTE <text:s text:c="7"/>ENTIDAD <text:s text:c="10"/>CIF <text:s text:c="15"/>NOMBRE DEL PROYECTO <text:s text:c="12"/>SITUACIÓN</text:p>
      <text:p text:style-name="Text"> <text:s text:c="32"/>ASOCIACION</text:p>
      <text:p text:style-name="Text"> <text:s text:c="32"/>CONFERENCIAS DE</text:p>
      <text:p text:style-name="Text"> <text:s text:c="32"/>SAN VICENTE DE PAUL</text:p>
      <text:p text:style-name="Text"> <text:s text:c="32"/>SANTA CRUZ DE <text:s text:c="56"/>No presentó</text:p>
      <text:p text:style-name="Text"> <text:s text:c="17"/>IRPF2024010021 TENERIFE <text:s text:c="11"/>G38029955 <text:s text:c="13"/>Síndrome del Ocaso <text:s text:c="8"/>reformulación</text:p>
      <text:p text:style-name="Text"> <text:s text:c="32"/>ASOCIACION</text:p>
      <text:p text:style-name="Text"> <text:s text:c="32"/>PARKINSON GRAN</text:p>
      <text:p text:style-name="Text"> <text:s text:c="32"/>CANARIA Y <text:s text:c="32"/>Acercándonos a un Mundo <text:s text:c="4"/>No presentó</text:p>
      <text:p text:style-name="Text"> <text:s text:c="17"/>IRPF2024010030 PATOLOGÍAS AFINES G35414903 <text:s text:c="14"/>igualitario <text:s text:c="16"/>reformulación</text:p>
      <text:p text:style-name="Text"> <text:s text:c="32"/>ASOCIACION CANARIA</text:p>
      <text:p text:style-name="Text"> <text:s text:c="32"/>ATACAYTE PARA LA</text:p>
      <text:p text:style-name="Text"> <text:s text:c="32"/>LUCHA POR EL <text:s text:c="57"/>No presentó</text:p>
      <text:p text:style-name="Text"> <text:s text:c="17"/>IRPF2024010428 BIENESTAR SOCIAL <text:s text:c="3"/>G76551894 <text:s text:c="12"/>ATACAYTE ACTIVA 2025 <text:s text:c="7"/>reformulación</text:p>
      <text:p text:style-name="Text"> </text:p>
      <text:p text:style-name="Text"> </text:p>
      <text:p text:style-name="Text"> </text:p>
      <text:p text:style-name="Text"> </text:p>
      <text:p text:style-name="Text"> <text:s text:c="17"/>LÍNEA 3. ATENCIÓN A LAS PERSONAS INMIGRANTES.</text:p>
      <text:p text:style-name="Text"> </text:p>
      <text:p text:style-name="Text"> </text:p>
      <text:p text:style-name="Text"> </text:p>
      <text:p text:style-name="Text"> <text:s text:c="20"/>EXPEDIENTE <text:s text:c="7"/>ENTIDAD <text:s text:c="10"/>CIF <text:s text:c="15"/>NOMBRE DEL PROYECTO <text:s text:c="12"/>SITUACIÓN</text:p>
      <text:p text:style-name="Text"> <text:s text:c="32"/>ASOCIACION AFAMCA -</text:p>
      <text:p text:style-name="Text"> <text:s text:c="32"/>TENERIFE <text:s text:c="61"/>No se instó a</text:p>
      <text:p text:style-name="Text"> <text:s text:c="32"/>(ASOCIACION DE LA <text:s text:c="52"/>reformular por lo que</text:p>
      <text:p text:style-name="Text"> <text:s text:c="17"/>IRPF2024010354 FAMILIA CANARIA) <text:s text:c="3"/>G76805274 <text:s text:c="13"/>SUMANDO + <text:s text:c="17"/>no procede actuación</text:p>
      <text:p text:style-name="Text"> <text:s text:c="17"/>IRPF2024010014 ASOCIACION <text:s text:c="9"/>G76557099 <text:s text:c="13"/>"Integración Verde 2024" <text:s text:c="2"/>No se instó a</text:p>
      <text:p text:style-name="Text"> </text:p>
      <text:p text:style-name="Text"> </text:p>
      <text:p text:style-name="Text"> <text:s text:c="120"/>42</text:p>
      <text:p text:style-name="Text"> </text:p>
      <text:p text:style-name="Text"> </text:p>
      <text:p text:style-name="Text"> </text:p>
      <text:p text:style-name="Text"> </text:p>
      <text:p text:style-name="Text">Este documento incorpora firma electrónica reconocida de acuerdo a la Ley 6/2020, de 11 de noviembre de los servicios electrónicos de confianza</text:p>
      <text:p text:style-name="Text">Permite la verificación de la integridad de esta copia del documento electrónico en la dirección:</text:p>
      <text:p text:style-name="Text">https://sede.gobiernodecanarias.org/sede/verifica_doc</text:p>
      <text:p text:style-name="Text">Este documento es una copia electrónica auténtica</text:p>
      <text:p text:style-name="Text">Firmado por: María Candelaria Delgado Toledo <text:s text:c="71"/>Fecha: 11/12/2025 14:35:40</text:p>
      <text:p text:style-name="Text">En calidad de: Consejera de Bienestar Social, Igualdad, Juventud, Infancia y Familias</text:p>
      <text:p text:style-name="Text"> <text:s text:c="129"/>Pagina: 42/52</text:p>
      <text:p text:style-name="Text"> </text:p>
      <text:p text:style-name="Text"> </text:p>
      <text:p text:style-name="Text"> <text:s text:c="26"/>RP012-3KAyvOZfXV9Jze1+wxSjmTCLKIR1LKiB</text:p>
      <text:p text:style-name="Text"> <text:s text:c="37"/>ORDEN - Nº: 1308 / 2025 - Libro: 657 - Fecha: 11/12/2025 14:35:40</text:p>
      <text:p text:style-name="Break"/>
      <text:p text:style-name="Text"> <text:s text:c="20"/>EXPEDIENTE <text:s text:c="7"/>ENTIDAD <text:s text:c="9"/>CIF <text:s text:c="16"/>NOMBRE DEL PROYECTO <text:s text:c="13"/>SITUACIÓN</text:p>
      <text:p text:style-name="Text"> <text:s text:c="32"/>BIENESTAR <text:s text:c="61"/>reformular por lo que</text:p>
      <text:p text:style-name="Text"> <text:s text:c="32"/>AMBIENTAL <text:s text:c="61"/>no procede actuación</text:p>
      <text:p text:style-name="Text"> <text:s text:c="32"/>ASOCIACION <text:s text:c="32"/>Programa de atención <text:s text:c="7"/>No se instó a</text:p>
      <text:p text:style-name="Text"> <text:s text:c="32"/>ESPAÑOLA CONTRA EL <text:s text:c="24"/>sociosanitaria a población <text:s text:c="1"/>reformular por lo que</text:p>
      <text:p text:style-name="Text"> <text:s text:c="17"/>IRPF2024010538 CANCER <text:s text:c="12"/>G28197564 <text:s text:c="14"/>inmigrante <text:s text:c="17"/>no procede actuación</text:p>
      <text:p text:style-name="Text"> <text:s text:c="75"/>Detección, atención y apoyo</text:p>
      <text:p text:style-name="Text"> <text:s text:c="32"/>ASOCIACION IN <text:s text:c="29"/>social y sanitario a mujeres</text:p>
      <text:p text:style-name="Text"> <text:s text:c="32"/>GENERO <text:s text:c="36"/>inmigrantes prostituidas y <text:s text:c="2"/>No se instó a</text:p>
      <text:p text:style-name="Text"> <text:s text:c="32"/>(INTERCULTURALIDAD <text:s text:c="24"/>víctimas de trata con fines <text:s text:c="1"/>reformular por lo que</text:p>
      <text:p text:style-name="Text"> <text:s text:c="17"/>IRPF2024010179 Y GENERO) <text:s text:c="9"/>G13426671 <text:s text:c="14"/>de explotación sexual <text:s text:c="7"/>no procede actuación</text:p>
      <text:p text:style-name="Text"> <text:s text:c="32"/>ASOCIACION PARA EL</text:p>
      <text:p text:style-name="Text"> <text:s text:c="32"/>DESARROLLO <text:s text:c="60"/>No se instó a</text:p>
      <text:p text:style-name="Text"> <text:s text:c="32"/>ECONOMICO Y SOCIAL <text:s text:c="52"/>reformular por lo que</text:p>
      <text:p text:style-name="Text"> <text:s text:c="17"/>IRPF2024010161 RAYUELA <text:s text:c="11"/>G76503564 <text:s text:c="14"/>PROYECTO TAGORA <text:s text:c="12"/>no procede actuación</text:p>
      <text:p text:style-name="Text"> <text:s text:c="32"/>ASOCIACION <text:s text:c="60"/>No se instó a</text:p>
      <text:p text:style-name="Text"> <text:s text:c="32"/>SOCIOCULTURAL <text:s text:c="29"/>CÍRCULO DE MUJERES <text:s text:c="9"/>reformular por lo que</text:p>
      <text:p text:style-name="Text"> <text:s text:c="17"/>IRPF2024010152 IOCARI <text:s text:c="12"/>G05486683 <text:s text:c="14"/>MIGRANTES <text:s text:c="18"/>no procede actuación</text:p>
      <text:p text:style-name="Text"> <text:s text:c="103"/>No se instó a</text:p>
      <text:p text:style-name="Text"> <text:s text:c="32"/>CARITAS DIOCESANA <text:s text:c="53"/>reformular por lo que</text:p>
      <text:p text:style-name="Text"> <text:s text:c="17"/>IRPF2024010194 DE CANARIAS <text:s text:c="16"/>R3500367B <text:s text:c="5"/>ARADO <text:s text:c="22"/>no procede actuación</text:p>
      <text:p text:style-name="Text"> <text:s text:c="103"/>No se instó a</text:p>
      <text:p text:style-name="Text"> <text:s text:c="32"/>CARITAS DIOCESANA <text:s text:c="25"/>CONSTRUYENDO <text:s text:c="15"/>reformular por lo que</text:p>
      <text:p text:style-name="Text"> <text:s text:c="17"/>IRPF2024010081 DE TENERIFE <text:s text:c="16"/>R3800003J <text:s text:c="5"/>COMUNIDAD <text:s text:c="18"/>no procede actuación</text:p>
      <text:p text:style-name="Text"> <text:s text:c="103"/>No se instó a</text:p>
      <text:p text:style-name="Text"> <text:s text:c="75"/>INTEGRACIÓN DE <text:s text:c="13"/>reformular por lo que</text:p>
      <text:p text:style-name="Text"> <text:s text:c="17"/>IRPF2024010304 CRUZ ROJA ESPAÑOLA Q2866001G <text:s text:c="14"/>INMIGRANTES <text:s text:c="16"/>no procede actuación</text:p>
      <text:p text:style-name="Text"> <text:s text:c="32"/>FEDERACION DE</text:p>
      <text:p text:style-name="Text"> <text:s text:c="32"/>ASOCIACIONES DE <text:s text:c="56"/>No se instó a</text:p>
      <text:p text:style-name="Text"> <text:s text:c="32"/>MUJERES ARENA Y <text:s text:c="27"/>SAMI Servicio de atención a reformular por lo que</text:p>
      <text:p text:style-name="Text"> <text:s text:c="17"/>IRPF2024010305 LAURISILVA <text:s text:c="8"/>G38374468 <text:s text:c="14"/>mujeres inmigrantes <text:s text:c="9"/>no procede actuación</text:p>
      <text:p text:style-name="Text"> <text:s text:c="104"/>No se instó a</text:p>
      <text:p text:style-name="Text"> <text:s text:c="32"/>FUNDACION CANARIA <text:s text:c="25"/>ACOGIDA DE MIGRANTES reformular por lo que</text:p>
      <text:p text:style-name="Text"> <text:s text:c="17"/>IRPF2024010353 EL BUEN SAMARITANO G76742378 <text:s text:c="14"/>EXTUTELADOS <text:s text:c="17"/>no procede actuación</text:p>
      <text:p text:style-name="Text"> <text:s text:c="75"/>Inclusión social para la <text:s text:c="4"/>No se instó a</text:p>
      <text:p text:style-name="Text"> <text:s text:c="32"/>FUNDACION ECCA <text:s text:c="28"/>población inmigrante en <text:s text:c="5"/>reformular por lo que</text:p>
      <text:p text:style-name="Text"> <text:s text:c="17"/>IRPF2024010323 SOCIAL <text:s text:c="21"/>G72405277 <text:s text:c="5"/>Canarias <text:s text:c="20"/>no procede actuación</text:p>
      <text:p text:style-name="Text"> <text:s text:c="104"/>No se instó a</text:p>
      <text:p text:style-name="Text"> <text:s text:c="32"/>FUNDACION ECCA <text:s text:c="57"/>reformular por lo que</text:p>
      <text:p text:style-name="Text"> <text:s text:c="17"/>IRPF2024010486 SOCIAL <text:s text:c="21"/>G72405277 <text:s text:c="5"/>INCLUSIÓN CIUDADANA <text:s text:c="9"/>no procede actuación</text:p>
      <text:p text:style-name="Text"> <text:s text:c="75"/>DASyM. Trabajo por el</text:p>
      <text:p text:style-name="Text"> <text:s text:c="75"/>derecho a la salud mujeres y</text:p>
      <text:p text:style-name="Text"> <text:s text:c="75"/>hombres migrantes desde</text:p>
      <text:p text:style-name="Text"> <text:s text:c="75"/>una perspectiva de género y No se instó a</text:p>
      <text:p text:style-name="Text"> <text:s text:c="75"/>cultura de la diversidad en reformular por lo que</text:p>
      <text:p text:style-name="Text"> <text:s text:c="17"/>IRPF2024010411 MEDICOS DEL MUNDO G79408852 <text:s text:c="15"/>Canarias. <text:s text:c="19"/>no procede actuación</text:p>
      <text:p text:style-name="Text"> <text:s text:c="75"/>Salud y Derechos: Apoyo</text:p>
      <text:p text:style-name="Text"> <text:s text:c="75"/>Integral a Mujeres en <text:s text:c="7"/>No se instó a</text:p>
      <text:p text:style-name="Text"> <text:s text:c="75"/>Contextos de Explotación <text:s text:c="4"/>reformular por lo que</text:p>
      <text:p text:style-name="Text"> <text:s text:c="17"/>IRPF2024010441 MEDICOS DEL MUNDO G79408852 <text:s text:c="15"/>Sexual <text:s text:c="22"/>no procede actuación</text:p>
      <text:p text:style-name="Text"> <text:s text:c="32"/>SOCIAL INNOVATION <text:s text:c="25"/>Enredatech: Integrando</text:p>
      <text:p text:style-name="Text"> <text:s text:c="32"/>CLUSTER FOR <text:s text:c="31"/>Talento: Tecnología y <text:s text:c="7"/>No se instó a</text:p>
      <text:p text:style-name="Text"> <text:s text:c="32"/>CHANGE <text:s text:c="36"/>empleabilidad para la <text:s text:c="7"/>reformular por lo que</text:p>
      <text:p text:style-name="Text"> <text:s text:c="17"/>IRPF2024010513 (SIC4CHANGE) <text:s text:c="5"/>G87844155 <text:s text:c="15"/>Diversidad” <text:s text:c="17"/>no procede actuación</text:p>
      <text:p text:style-name="Text"> </text:p>
      <text:p text:style-name="Text"> </text:p>
      <text:p text:style-name="Text"> </text:p>
      <text:p text:style-name="Text"> </text:p>
      <text:p text:style-name="Text"> <text:s text:c="17"/>LÍNEA 5. PROMOCIÓN DE LA PARTICIPACIÓN Y EL VOLUNTARIADO.</text:p>
      <text:p text:style-name="Text"> </text:p>
      <text:p text:style-name="Text"> </text:p>
      <text:p text:style-name="Text"> </text:p>
      <text:p text:style-name="Text"> <text:s text:c="17"/>EXPEDIENTE <text:s text:c="8"/>ENTIDAD <text:s text:c="16"/>CIF <text:s text:c="11"/>NOMBRE DEL PROYECTO SITUACIÓN</text:p>
      <text:p text:style-name="Text"> <text:s text:c="95"/>No se instó a</text:p>
      <text:p text:style-name="Text"> <text:s text:c="32"/>CARITAS DIOCESANA <text:s text:c="45"/>reformular por lo que</text:p>
      <text:p text:style-name="Text"> <text:s text:c="17"/>IRPF2024010073 DE TENERIFE <text:s text:c="16"/>R3800003J <text:s text:c="5"/>FORDEVOL <text:s text:c="11"/>no procede actuación</text:p>
      <text:p text:style-name="Text"> </text:p>
      <text:p text:style-name="Text"> </text:p>
      <text:p text:style-name="Text"> <text:s text:c="122"/>43</text:p>
      <text:p text:style-name="Text"> </text:p>
      <text:p text:style-name="Text"> </text:p>
      <text:p text:style-name="Text"> </text:p>
      <text:p text:style-name="Text"> </text:p>
      <text:p text:style-name="Text">Este documento incorpora firma electrónica reconocida de acuerdo a la Ley 6/2020, de 11 de noviembre de los servicios electrónicos de confianza</text:p>
      <text:p text:style-name="Text">Permite la verificación de la integridad de esta copia del documento electrónico en la dirección:</text:p>
      <text:p text:style-name="Text">https://sede.gobiernodecanarias.org/sede/verifica_doc</text:p>
      <text:p text:style-name="Text">Este documento es una copia electrónica auténtica</text:p>
      <text:p text:style-name="Text">Firmado por: María Candelaria Delgado Toledo <text:s text:c="71"/>Fecha: 11/12/2025 14:35:40</text:p>
      <text:p text:style-name="Text">En calidad de: Consejera de Bienestar Social, Igualdad, Juventud, Infancia y Familias</text:p>
      <text:p text:style-name="Text"> <text:s text:c="129"/>Pagina: 43/52</text:p>
      <text:p text:style-name="Text"> </text:p>
      <text:p text:style-name="Text"> </text:p>
      <text:p text:style-name="Text"> <text:s text:c="26"/>RP012-3KAyvOZfXV9Jze1+wxSjmTCLKIR1LKiB</text:p>
      <text:p text:style-name="Text"> <text:s text:c="37"/>ORDEN - Nº: 1308 / 2025 - Libro: 657 - Fecha: 11/12/2025 14:35:40</text:p>
      <text:p text:style-name="Break"/>
      <text:p text:style-name="Text"> <text:s text:c="17"/>EXPEDIENTE <text:s text:c="8"/>ENTIDAD <text:s text:c="16"/>CIF <text:s text:c="11"/>NOMBRE DEL PROYECTO SITUACIÓN</text:p>
      <text:p text:style-name="Text"> <text:s text:c="104"/>No se instó a</text:p>
      <text:p text:style-name="Text"> <text:s text:c="32"/>CARITAS DIOCESANA <text:s text:c="54"/>reformular por lo que</text:p>
      <text:p text:style-name="Text"> <text:s text:c="17"/>IRPF2024010126 DE CANARIAS <text:s text:c="16"/>R3500367B <text:s text:c="5"/>OSORIO <text:s text:c="22"/>no procede actuación</text:p>
      <text:p text:style-name="Text"> <text:s text:c="75"/>Promoción del voluntariado No se instó a</text:p>
      <text:p text:style-name="Text"> <text:s text:c="32"/>ASOCIACION AFES <text:s text:c="27"/>en salud mental: poniendo reformular por lo que</text:p>
      <text:p text:style-name="Text"> <text:s text:c="17"/>IRPF2024010166 SALUD MENTAL <text:s text:c="15"/>G38065801 <text:s text:c="5"/>valor al tiempo <text:s text:c="13"/>no procede actuación</text:p>
      <text:p text:style-name="Text"> <text:s text:c="104"/>No se instó a</text:p>
      <text:p text:style-name="Text"> <text:s text:c="104"/>reformular por lo que</text:p>
      <text:p text:style-name="Text"> <text:s text:c="17"/>IRPF2024010185 FUNDACION ADSIS <text:s text:c="12"/>G81436099 <text:s text:c="5"/>Cuidemos el Barrio 2025 <text:s text:c="5"/>no procede actuación</text:p>
      <text:p text:style-name="Text"> <text:s text:c="75"/>Living por Others Canarias:</text:p>
      <text:p text:style-name="Text"> <text:s text:c="75"/>sensibilización, promoción y No se instó a</text:p>
      <text:p text:style-name="Text"> <text:s text:c="32"/>COOPERACION <text:s text:c="31"/>fomento del voluntariado <text:s text:c="4"/>reformular por lo que</text:p>
      <text:p text:style-name="Text"> <text:s text:c="17"/>IRPF2024010241 INTERNACIONAL <text:s text:c="5"/>G80829641 <text:s text:c="14"/>juvenil <text:s text:c="21"/>no procede actuación</text:p>
      <text:p text:style-name="Text"> <text:s text:c="32"/>ASOCIACION DE <text:s text:c="58"/>No se instó a</text:p>
      <text:p text:style-name="Text"> <text:s text:c="32"/>ENTIDADES PLENA <text:s text:c="27"/>Conectándonos por el <text:s text:c="8"/>reformular por lo que</text:p>
      <text:p text:style-name="Text"> <text:s text:c="17"/>IRPF2024010309 INCLUSION CANARIAS G35083112 <text:s text:c="14"/>Voluntariado. <text:s text:c="15"/>no procede actuación</text:p>
      <text:p text:style-name="Text"> <text:s text:c="75"/>FORMACIÓN Y</text:p>
      <text:p text:style-name="Text"> <text:s text:c="75"/>PROMOCIÓN DEL</text:p>
      <text:p text:style-name="Text"> <text:s text:c="75"/>VOLUNTARIADO DE</text:p>
      <text:p text:style-name="Text"> <text:s text:c="75"/>PROGRAMAS DIRIGIDOS</text:p>
      <text:p text:style-name="Text"> <text:s text:c="75"/>A PERSONAS EN <text:s text:c="15"/>No se instó a</text:p>
      <text:p text:style-name="Text"> <text:s text:c="32"/>CRUZ ROJA <text:s text:c="33"/>SITUACIÓN DE <text:s text:c="16"/>reformular por lo que</text:p>
      <text:p text:style-name="Text"> <text:s text:c="17"/>IRPF2024010321 ESPAÑOLA <text:s text:c="10"/>Q2866001G <text:s text:c="14"/>DIFICULTAD SOCIAL. <text:s text:c="10"/>no procede actuación</text:p>
      <text:p text:style-name="Text"> <text:s text:c="32"/>ASOCIACION DE <text:s text:c="29"/>Promoción del Voluntariado: No se instó a</text:p>
      <text:p text:style-name="Text"> <text:s text:c="32"/>ENTIDADES PLENA <text:s text:c="27"/>Transformando <text:s text:c="15"/>reformular por lo que</text:p>
      <text:p text:style-name="Text"> <text:s text:c="17"/>IRPF2024010355 INCLUSION CANARIAS G35083112 <text:s text:c="14"/>Comunidades. <text:s text:c="16"/>no procede actuación</text:p>
      <text:p text:style-name="Text"> <text:s text:c="32"/>FEDERACION DE</text:p>
      <text:p text:style-name="Text"> <text:s text:c="32"/>ASOCIACIONES DE <text:s text:c="56"/>No se instó a</text:p>
      <text:p text:style-name="Text"> <text:s text:c="32"/>MUJERES ARENA Y <text:s text:c="56"/>reformular por lo que</text:p>
      <text:p text:style-name="Text"> <text:s text:c="17"/>IRPF2024010361 LAURISILVA <text:s text:c="8"/>G38374468 <text:s text:c="14"/>Doble V Voluntariado Violeta no procede actuación</text:p>
      <text:p text:style-name="Text"> <text:s text:c="75"/>(TRANS)FORMAR CON</text:p>
      <text:p text:style-name="Text"> <text:s text:c="75"/>VALOR: Programa de <text:s text:c="10"/>No se instó a</text:p>
      <text:p text:style-name="Text"> <text:s text:c="32"/>ASOCIACION SALUD <text:s text:c="26"/>formación en salud mental a reformular por lo que</text:p>
      <text:p text:style-name="Text"> <text:s text:c="17"/>IRPF2024010419 MENTAL ATELSAM <text:s text:c="3"/>G38344784 <text:s text:c="15"/>personas voluntarias. <text:s text:c="7"/>no procede actuación</text:p>
      <text:p text:style-name="Text"> <text:s text:c="32"/>FUNDACION TUTELAR <text:s text:c="25"/>Caminos compartidos: <text:s text:c="8"/>No se instó a</text:p>
      <text:p text:style-name="Text"> <text:s text:c="32"/>CANARIA SONSOLES <text:s text:c="26"/>Fortalecimiento y formación reformular por lo que</text:p>
      <text:p text:style-name="Text"> <text:s text:c="17"/>IRPF2024010439 SORIANO BUGNION <text:s text:c="2"/>G38743308 <text:s text:c="15"/>de las personas voluntarias no procede actuación</text:p>
      <text:p text:style-name="Text"> <text:s text:c="75"/>PROMOCIÓN, CUIDADO Y</text:p>
      <text:p text:style-name="Text"> <text:s text:c="75"/>FORMACIÓN DEL</text:p>
      <text:p text:style-name="Text"> <text:s text:c="75"/>VOLUNTARIADO SOCIAL Y</text:p>
      <text:p text:style-name="Text"> <text:s text:c="75"/>POLÍTICO DEL TEJIDO</text:p>
      <text:p text:style-name="Text"> <text:s text:c="75"/>ASOCIATIVO CANARIO EN No se instó a</text:p>
      <text:p text:style-name="Text"> <text:s text:c="75"/>MATERIA DE IGUALDAD Y reformular por lo que</text:p>
      <text:p text:style-name="Text"> <text:s text:c="17"/>IRPF2024010459 MEDICOS DEL MUNDO G79408852 <text:s text:c="15"/>DERECHO A LA SALUD <text:s text:c="10"/>no procede actuación</text:p>
      <text:p text:style-name="Text"> <text:s text:c="32"/>ALDEAS INFANTILES <text:s text:c="25"/>Programa de Voluntariado No presentó</text:p>
      <text:p text:style-name="Text"> <text:s text:c="17"/>IRPF2024010227 SOS DE ESPAÑA <text:s text:c="5"/>G28821254 <text:s text:c="14"/>Aldeas Infantiles SOS <text:s text:c="7"/>reformulación</text:p>
      <text:p text:style-name="Text"> <text:s text:c="32"/>APANATE ASOCIACION</text:p>
      <text:p text:style-name="Text"> <text:s text:c="32"/>CANARIA DEL</text:p>
      <text:p text:style-name="Text"> <text:s text:c="32"/>TRASTORNO DEL</text:p>
      <text:p text:style-name="Text"> <text:s text:c="32"/>ESPECTRO DEL <text:s text:c="30"/>PROGRAMA DE <text:s text:c="9"/>No presentó</text:p>
      <text:p text:style-name="Text"> <text:s text:c="17"/>IRPF2024010329 AUTISMO <text:s text:c="11"/>G38406997 <text:s text:c="14"/>VOLUNTARIADO APANATE reformulación</text:p>
      <text:p text:style-name="Text"> </text:p>
      <text:p text:style-name="Text"> </text:p>
      <text:p text:style-name="Text"> </text:p>
      <text:p text:style-name="Text"> </text:p>
      <text:p text:style-name="Text"> <text:s text:c="17"/>LÍNEA 6. PROMOCIÓN DE LA AUTONOMÍA PERSONAL Y ATENCIÓN A LA DEPENDENCIA.</text:p>
      <text:p text:style-name="Text"> </text:p>
      <text:p text:style-name="Text"> </text:p>
      <text:p text:style-name="Text"> </text:p>
      <text:p text:style-name="Text"> <text:s text:c="20"/>EXPEDIENTE <text:s text:c="7"/>ENTIDAD <text:s text:c="20"/>CIF <text:s text:c="5"/>NOMBRE DEL PROYECTO <text:s text:c="13"/>SITUACIÓN</text:p>
      <text:p text:style-name="Text"> <text:s text:c="32"/>ASOCIACION</text:p>
      <text:p text:style-name="Text"> <text:s text:c="32"/>PARKINSON GRAN</text:p>
      <text:p text:style-name="Text"> <text:s text:c="32"/>CANARIA Y <text:s text:c="61"/>No presentó</text:p>
      <text:p text:style-name="Text"> <text:s text:c="17"/>IRPF2024010028 PATOLOGÍAS AFINES <text:s text:c="10"/>G35414903 <text:s text:c="4"/>"Viviendo con Autonomía" <text:s text:c="4"/>reformulación</text:p>
      <text:p text:style-name="Text"> <text:s text:c="17"/>IRPF2024010043 ASOCIACION DE <text:s text:c="14"/>G38392973 <text:s text:c="4"/>APOYO EMOCIONAL, <text:s text:c="12"/>No presentó</text:p>
      <text:p text:style-name="Text"> </text:p>
      <text:p text:style-name="Text"> <text:s text:c="122"/>44</text:p>
      <text:p text:style-name="Text"> </text:p>
      <text:p text:style-name="Text"> </text:p>
      <text:p text:style-name="Text"> </text:p>
      <text:p text:style-name="Text"> </text:p>
      <text:p text:style-name="Text">Este documento incorpora firma electrónica reconocida de acuerdo a la Ley 6/2020, de 11 de noviembre de los servicios electrónicos de confianza</text:p>
      <text:p text:style-name="Text">Permite la verificación de la integridad de esta copia del documento electrónico en la dirección:</text:p>
      <text:p text:style-name="Text">https://sede.gobiernodecanarias.org/sede/verifica_doc</text:p>
      <text:p text:style-name="Text">Este documento es una copia electrónica auténtica</text:p>
      <text:p text:style-name="Text">Firmado por: María Candelaria Delgado Toledo <text:s text:c="71"/>Fecha: 11/12/2025 14:35:40</text:p>
      <text:p text:style-name="Text">En calidad de: Consejera de Bienestar Social, Igualdad, Juventud, Infancia y Familias</text:p>
      <text:p text:style-name="Text"> <text:s text:c="129"/>Pagina: 44/52</text:p>
      <text:p text:style-name="Text"> </text:p>
      <text:p text:style-name="Text"> </text:p>
      <text:p text:style-name="Text"> <text:s text:c="26"/>RP012-3KAyvOZfXV9Jze1+wxSjmTCLKIR1LKiB</text:p>
      <text:p text:style-name="Text"> <text:s text:c="37"/>ORDEN - Nº: 1308 / 2025 - Libro: 657 - Fecha: 11/12/2025 14:35:40</text:p>
      <text:p text:style-name="Break"/>
      <text:p text:style-name="Text"> <text:s text:c="20"/>EXPEDIENTE <text:s text:c="12"/>ENTIDAD <text:s text:c="14"/>CIF <text:s text:c="5"/>NOMBRE DEL PROYECTO <text:s text:c="7"/>SITUACIÓN</text:p>
      <text:p text:style-name="Text"> <text:s text:c="74"/>ASESORAMIENTO Y</text:p>
      <text:p text:style-name="Text"> <text:s text:c="74"/>FORMACIÓN PARA</text:p>
      <text:p text:style-name="Text"> <text:s text:c="36"/>FAMILIARES Y <text:s text:c="25"/>FAMILIARES Y</text:p>
      <text:p text:style-name="Text"> <text:s text:c="36"/>CUIDADORES DE <text:s text:c="24"/>CUIDADORES DE</text:p>
      <text:p text:style-name="Text"> <text:s text:c="36"/>ENFERMOS DE <text:s text:c="26"/>PERSONAS CON</text:p>
      <text:p text:style-name="Text"> <text:s text:c="36"/>ALZHEIMER Y OTRAS <text:s text:c="20"/>DIAGNÓSTICO DE</text:p>
      <text:p text:style-name="Text"> <text:s text:c="36"/>DEMENCIAS <text:s text:c="28"/>DEMENCIA <text:s text:c="13"/>reformulación</text:p>
      <text:p text:style-name="Text"> <text:s text:c="74"/>ATENCIÓN INTEGRAL A</text:p>
      <text:p text:style-name="Text"> <text:s text:c="74"/>PERSONAS CON</text:p>
      <text:p text:style-name="Text"> <text:s text:c="32"/>ASOCIACION DE <text:s text:c="28"/>DIAGNÓSTICO DE</text:p>
      <text:p text:style-name="Text"> <text:s text:c="32"/>FAMILIARES Y <text:s text:c="29"/>CUALQUIER TIPO DE</text:p>
      <text:p text:style-name="Text"> <text:s text:c="32"/>CUIDADORES DE <text:s text:c="28"/>DEMENCIA Y A SUS</text:p>
      <text:p text:style-name="Text"> <text:s text:c="32"/>ENFERMOS DE <text:s text:c="30"/>FAMILIARES Y</text:p>
      <text:p text:style-name="Text"> <text:s text:c="32"/>ALZHEIMER Y OTRAS <text:s text:c="24"/>CUIDADORES EN <text:s text:c="8"/>No presentó</text:p>
      <text:p text:style-name="Text"> <text:s text:c="17"/>IRPF2024010045 DEMENCIAS <text:s text:c="18"/>G38392973 <text:s text:c="4"/>DOMICILIO <text:s text:c="12"/>reformulación</text:p>
      <text:p text:style-name="Text"> <text:s text:c="32"/>ASOCIACION DE <text:s text:c="28"/>SENSIBILIZACIÓN,</text:p>
      <text:p text:style-name="Text"> <text:s text:c="32"/>FAMILIARES Y <text:s text:c="29"/>RESPIRO Y APOYO A</text:p>
      <text:p text:style-name="Text"> <text:s text:c="32"/>CUIDADORES DE <text:s text:c="28"/>LOS/AS CUIDADORES/AS</text:p>
      <text:p text:style-name="Text"> <text:s text:c="32"/>ENFERMOS DE <text:s text:c="30"/>DE PERSONAS CON</text:p>
      <text:p text:style-name="Text"> <text:s text:c="32"/>ALZHEIMER Y OTRAS <text:s text:c="24"/>DEMENCIA A TRAVÉS DEL No presentó</text:p>
      <text:p text:style-name="Text"> <text:s text:c="17"/>IRPF2024010046 DEMENCIAS <text:s text:c="18"/>G38392973 <text:s text:c="4"/>VOLUNTARIADO <text:s text:c="9"/>reformulación</text:p>
      <text:p text:style-name="Text"> </text:p>
      <text:p text:style-name="Text"> </text:p>
      <text:p text:style-name="Text"> </text:p>
      <text:p text:style-name="Text"> </text:p>
      <text:p text:style-name="Text"> <text:s text:c="17"/>LÍNEA 7. APOYO A LA INCLUSIÓN SOCIAL Y LABORAL DE LAS PERSONAS CON</text:p>
      <text:p text:style-name="Text"> <text:s text:c="17"/>DISCAPACIDAD</text:p>
      <text:p text:style-name="Text"> </text:p>
      <text:p text:style-name="Text"> </text:p>
      <text:p text:style-name="Text"> </text:p>
      <text:p text:style-name="Text"> <text:s text:c="20"/>EXPEDIENTE <text:s text:c="11"/>ENTIDAD <text:s text:c="11"/>CIF <text:s text:c="10"/>NOMBRE DEL PROYECTO <text:s text:c="12"/>SITUACIÓN</text:p>
      <text:p text:style-name="Text"> <text:s text:c="36"/>ASOCIACION MI HIJO Y</text:p>
      <text:p text:style-name="Text"> <text:s text:c="36"/>YO PSICOLOGAS EN <text:s text:c="50"/>No se instó a</text:p>
      <text:p text:style-name="Text"> <text:s text:c="36"/>EL HOGAR PARA LAS <text:s text:c="20"/>PROYECTO ATCOE <text:s text:c="14"/>reformular por lo que</text:p>
      <text:p text:style-name="Text"> <text:s text:c="17"/>IRPF2024010009 <text:s text:c="4"/>FAMILIA CON TGD <text:s text:c="5"/>G76201219 <text:s text:c="7"/>CANARIAS 2025 <text:s text:c="15"/>no procede actuación</text:p>
      <text:p text:style-name="Text"> <text:s text:c="36"/>ASOCIACION MI HIJO Y</text:p>
      <text:p text:style-name="Text"> <text:s text:c="36"/>YO PSICOLOGAS EN <text:s text:c="50"/>No se instó a</text:p>
      <text:p text:style-name="Text"> <text:s text:c="36"/>EL HOGAR PARA LAS <text:s text:c="20"/>PROYECTO ATCOE <text:s text:c="14"/>reformular por lo que</text:p>
      <text:p text:style-name="Text"> <text:s text:c="17"/>IRPF2024010011 <text:s text:c="4"/>FAMILIA CON TGD <text:s text:c="5"/>G76201219 <text:s text:c="7"/>HOGAR <text:s text:c="23"/>no procede actuación</text:p>
      <text:p text:style-name="Text"> <text:s text:c="36"/>ASOCIACION MI HIJO Y</text:p>
      <text:p text:style-name="Text"> <text:s text:c="36"/>YO PSICOLOGAS EN <text:s text:c="44"/>No se instó a</text:p>
      <text:p text:style-name="Text"> <text:s text:c="36"/>EL HOGAR PARA LAS <text:s text:c="43"/>reformular por lo que</text:p>
      <text:p text:style-name="Text"> <text:s text:c="17"/>IRPF2024010012 <text:s text:c="4"/>FAMILIA CON TGD <text:s text:c="5"/>G76201219 <text:s text:c="7"/>PLAN APYED 2025 <text:s text:c="7"/>no procede actuación</text:p>
      <text:p text:style-name="Text"> <text:s text:c="36"/>ASOCIACION <text:s text:c="50"/>No se instó a</text:p>
      <text:p text:style-name="Text"> <text:s text:c="36"/>BIENESTAR <text:s text:c="28"/>"INTERCAMBIO: Enséñame reformular por lo que</text:p>
      <text:p text:style-name="Text"> <text:s text:c="17"/>IRPF2024010015 <text:s text:c="4"/>AMBIENTAL <text:s text:c="11"/>G76557099 <text:s text:c="7"/>tus capacidades" <text:s text:c="6"/>no procede actuación</text:p>
      <text:p text:style-name="Text"> <text:s text:c="36"/>ASOCIACION</text:p>
      <text:p text:style-name="Text"> <text:s text:c="36"/>PARKINSON GRAN <text:s text:c="52"/>No se instó a</text:p>
      <text:p text:style-name="Text"> <text:s text:c="36"/>CANARIA Y <text:s text:c="57"/>reformular por lo que</text:p>
      <text:p text:style-name="Text"> <text:s text:c="17"/>IRPF2024010027 <text:s text:c="4"/>PATOLOGIAS AFINES G35414903 <text:s text:c="10"/>Función Rehabilitadora <text:s text:c="6"/>no procede actuación</text:p>
      <text:p text:style-name="Text"> <text:s text:c="36"/>ASOCIACION</text:p>
      <text:p text:style-name="Text"> <text:s text:c="36"/>PARKINSON GRAN <text:s text:c="52"/>No se instó a</text:p>
      <text:p text:style-name="Text"> <text:s text:c="36"/>CANARIA Y <text:s text:c="28"/>Moviéndonos por el <text:s text:c="10"/>reformular por lo que</text:p>
      <text:p text:style-name="Text"> <text:s text:c="17"/>IRPF2024010029 <text:s text:c="4"/>PATOLOGÍAS AFINES G35414903 <text:s text:c="10"/>Bienestar <text:s text:c="19"/>no procede actuación</text:p>
      <text:p text:style-name="Text"> <text:s text:c="36"/>ASOCIACION DE</text:p>
      <text:p text:style-name="Text"> <text:s text:c="36"/>PERSONAS CON</text:p>
      <text:p text:style-name="Text"> <text:s text:c="36"/>DISCAPACIDAD <text:s text:c="54"/>No se instó a</text:p>
      <text:p text:style-name="Text"> <text:s text:c="36"/>INTELECTUAL DE LAS <text:s text:c="48"/>reformular por lo que</text:p>
      <text:p text:style-name="Text"> <text:s text:c="17"/>IRPF2024010032 <text:s text:c="4"/>PALMAS APROSU <text:s text:c="7"/>G35029065 <text:s text:c="7"/>Yo sumo en comunidad <text:s text:c="8"/>no procede actuación</text:p>
      <text:p text:style-name="Text"> <text:s text:c="36"/>FUNDACION CANARIA</text:p>
      <text:p text:style-name="Text"> <text:s text:c="36"/>PARA LAS PERSONAS <text:s text:c="20"/>Servicio de Información, <text:s text:c="4"/>No se instó a</text:p>
      <text:p text:style-name="Text"> <text:s text:c="36"/>CON SORDERA Y SUS <text:s text:c="20"/>Valoración y Orientación - <text:s text:c="2"/>reformular por lo que</text:p>
      <text:p text:style-name="Text"> <text:s text:c="17"/>IRPF2024010038 <text:s text:c="4"/>FAMILIAS FUNCASOR G38298766 <text:s text:c="10"/>SIVO <text:s text:c="24"/>no procede actuación</text:p>
      <text:p text:style-name="Text"> <text:s text:c="17"/>IRPF2024010040 <text:s text:c="4"/>FUNDACION CANARIA G38298766 <text:s text:c="10"/>RED DE INTERVENCIÓN <text:s text:c="9"/>No se instó a</text:p>
      <text:p text:style-name="Text"> <text:s text:c="36"/>PARA LAS PERSONAS <text:s text:c="20"/>LOGOPÉDICA (RILO) <text:s text:c="11"/>reformular por lo que</text:p>
      <text:p text:style-name="Text"> </text:p>
      <text:p text:style-name="Text"> <text:s text:c="121"/>45</text:p>
      <text:p text:style-name="Text"> </text:p>
      <text:p text:style-name="Text"> </text:p>
      <text:p text:style-name="Text"> </text:p>
      <text:p text:style-name="Text"> </text:p>
      <text:p text:style-name="Text">Este documento incorpora firma electrónica reconocida de acuerdo a la Ley 6/2020, de 11 de noviembre de los servicios electrónicos de confianza</text:p>
      <text:p text:style-name="Text">Permite la verificación de la integridad de esta copia del documento electrónico en la dirección:</text:p>
      <text:p text:style-name="Text">https://sede.gobiernodecanarias.org/sede/verifica_doc</text:p>
      <text:p text:style-name="Text">Este documento es una copia electrónica auténtica</text:p>
      <text:p text:style-name="Text">Firmado por: María Candelaria Delgado Toledo <text:s text:c="71"/>Fecha: 11/12/2025 14:35:40</text:p>
      <text:p text:style-name="Text">En calidad de: Consejera de Bienestar Social, Igualdad, Juventud, Infancia y Familias</text:p>
      <text:p text:style-name="Text"> <text:s text:c="129"/>Pagina: 45/52</text:p>
      <text:p text:style-name="Text"> </text:p>
      <text:p text:style-name="Text"> </text:p>
      <text:p text:style-name="Text"> <text:s text:c="26"/>RP012-3KAyvOZfXV9Jze1+wxSjmTCLKIR1LKiB</text:p>
      <text:p text:style-name="Text"> <text:s text:c="37"/>ORDEN - Nº: 1308 / 2025 - Libro: 657 - Fecha: 11/12/2025 14:35:40</text:p>
      <text:p text:style-name="Break"/>
      <text:p text:style-name="Text"> <text:s text:c="20"/>EXPEDIENTE <text:s text:c="11"/>ENTIDAD <text:s text:c="15"/>CIF <text:s text:c="6"/>NOMBRE DEL PROYECTO <text:s text:c="12"/>SITUACIÓN</text:p>
      <text:p text:style-name="Text"> <text:s text:c="36"/>CON SORDERA Y SUS</text:p>
      <text:p text:style-name="Text"> <text:s text:c="36"/>FAMILIAS FUNCASOR <text:s text:c="49"/>no procede actuación</text:p>
      <text:p text:style-name="Text"> <text:s text:c="74"/>TENERIFE HOSPITAL SAN</text:p>
      <text:p text:style-name="Text"> <text:s text:c="74"/>JUAN DE DIOS DE</text:p>
      <text:p text:style-name="Text"> <text:s text:c="74"/>TENERIFE CIF R3800019F</text:p>
      <text:p text:style-name="Text"> <text:s text:c="74"/>“Atención Integral para la <text:s text:c="2"/>No se instó a</text:p>
      <text:p text:style-name="Text"> <text:s text:c="32"/>FUNDACION JUAN <text:s text:c="27"/>Promoción de Autonomía <text:s text:c="6"/>reformular por lo que</text:p>
      <text:p text:style-name="Text"> <text:s text:c="17"/>IRPF2024010063 CIUDAD <text:s text:c="21"/>G78519303 <text:s text:c="4"/>Personal” <text:s text:c="19"/>no procede actuación</text:p>
      <text:p text:style-name="Text"> <text:s text:c="74"/>TENERIFEHOSPITAL SAN</text:p>
      <text:p text:style-name="Text"> <text:s text:c="74"/>JUAN DE DIOSDE <text:s text:c="14"/>No se instó a</text:p>
      <text:p text:style-name="Text"> <text:s text:c="32"/>FUNDACION JUAN <text:s text:c="27"/>TENERIFE CIF R3800019F <text:s text:c="6"/>reformular por lo que</text:p>
      <text:p text:style-name="Text"> <text:s text:c="17"/>IRPF2024010064 CIUDAD <text:s text:c="13"/>G78519303 <text:s text:c="12"/>MECAPACITA <text:s text:c="18"/>no procede actuación</text:p>
      <text:p text:style-name="Text"> <text:s text:c="32"/>FUNDACION CANARIA</text:p>
      <text:p text:style-name="Text"> <text:s text:c="32"/>PARA LAS PERSONAS <text:s text:c="53"/>No se instó a</text:p>
      <text:p text:style-name="Text"> <text:s text:c="32"/>CON SORDERA Y SUS <text:s text:c="53"/>reformular por lo que</text:p>
      <text:p text:style-name="Text"> <text:s text:c="17"/>IRPF2024010075 FAMILIAS FUNCASOR G38298766 <text:s text:c="14"/>EMPLEA-T <text:s text:c="20"/>no procede actuación</text:p>
      <text:p text:style-name="Text"> <text:s text:c="32"/>ASOCIACION</text:p>
      <text:p text:style-name="Text"> <text:s text:c="32"/>COORDINADORA DE</text:p>
      <text:p text:style-name="Text"> <text:s text:c="32"/>PERSONAS CON <text:s text:c="58"/>No se instó a</text:p>
      <text:p text:style-name="Text"> <text:s text:c="32"/>DISCAPACIDAD FÍSICA <text:s text:c="22"/>Promoción de la autonomía <text:s text:c="3"/>reformular por lo que</text:p>
      <text:p text:style-name="Text"> <text:s text:c="17"/>IRPF2024010088 DE CANARIAS <text:s text:c="8"/>G38027264 <text:s text:c="12"/>personal <text:s text:c="20"/>no procede actuación</text:p>
      <text:p text:style-name="Text"> <text:s text:c="74"/>"Avanzando junt@s".</text:p>
      <text:p text:style-name="Text"> <text:s text:c="74"/>Promoción de la autonomía</text:p>
      <text:p text:style-name="Text"> <text:s text:c="32"/>ASOCIACION DE <text:s text:c="28"/>personal y acompañamiento</text:p>
      <text:p text:style-name="Text"> <text:s text:c="32"/>AYUDA A PERSONAS <text:s text:c="25"/>activoa personas con <text:s text:c="8"/>No se instó a</text:p>
      <text:p text:style-name="Text"> <text:s text:c="32"/>CON DEPENDENCIA <text:s text:c="26"/>discapacidad por TP y sus <text:s text:c="3"/>reformular por lo que</text:p>
      <text:p text:style-name="Text"> <text:s text:c="17"/>IRPF2024010092 EN CANARIAS <text:s text:c="16"/>G76604842 <text:s text:c="4"/>familias <text:s text:c="20"/>no procede actuación</text:p>
      <text:p text:style-name="Text"> <text:s text:c="103"/>No se instó a</text:p>
      <text:p text:style-name="Text"> <text:s text:c="103"/>reformular por lo que</text:p>
      <text:p text:style-name="Text"> <text:s text:c="17"/>IRPF2024010097 FUNDACION ADECCO <text:s text:c="11"/>G82382987 <text:s text:c="4"/>Contigo al Empleo <text:s text:c="11"/>no procede actuación</text:p>
      <text:p text:style-name="Text"> <text:s text:c="74"/>"LAS PALMAS DE GRAN</text:p>
      <text:p text:style-name="Text"> <text:s text:c="74"/>CANARIA - CIUDAD SAN <text:s text:c="2"/>No se instó a</text:p>
      <text:p text:style-name="Text"> <text:s text:c="32"/>FUNDACION JUAN <text:s text:c="27"/>JUAN DE DIOS - CIF : <text:s text:c="2"/>reformular por lo que</text:p>
      <text:p text:style-name="Text"> <text:s text:c="17"/>IRPF2024010112 CIUDAD <text:s text:c="13"/>G78519303 <text:s text:c="12"/>R3500084C -MECAPACITA" no procede actuación</text:p>
      <text:p text:style-name="Text"> <text:s text:c="32"/>ASOCIACION</text:p>
      <text:p text:style-name="Text"> <text:s text:c="32"/>COORDINADORA DE</text:p>
      <text:p text:style-name="Text"> <text:s text:c="32"/>PERSONAS CON <text:s text:c="29"/>ANÁLISIS DEL IMPACTO <text:s text:c="8"/>No se instó a</text:p>
      <text:p text:style-name="Text"> <text:s text:c="32"/>DISCAPACIDAD FÍSICA <text:s text:c="22"/>DE LA TELEASISTENCIA <text:s text:c="8"/>reformular por lo que</text:p>
      <text:p text:style-name="Text"> <text:s text:c="17"/>IRPF2024010117 DE CANARIAS <text:s text:c="8"/>G38027264 <text:s text:c="12"/>AVANZADA <text:s text:c="20"/>no procede actuación</text:p>
      <text:p text:style-name="Text"> <text:s text:c="103"/>No se instó a</text:p>
      <text:p text:style-name="Text"> <text:s text:c="32"/>ASOCIACION AFES <text:s text:c="26"/>Atención social en salud <text:s text:c="4"/>reformular por lo que</text:p>
      <text:p text:style-name="Text"> <text:s text:c="17"/>IRPF2024010180 SALUD MENTAL <text:s text:c="7"/>G38065801 <text:s text:c="12"/>mental <text:s text:c="22"/>no procede actuación</text:p>
      <text:p text:style-name="Text"> <text:s text:c="32"/>FEDERACION DE</text:p>
      <text:p text:style-name="Text"> <text:s text:c="32"/>ASOCIACIONES DE</text:p>
      <text:p text:style-name="Text"> <text:s text:c="32"/>PERSONAS CON <text:s text:c="29"/>Proyecto de Autonomía</text:p>
      <text:p text:style-name="Text"> <text:s text:c="32"/>DISCAPACIDAD FISICA <text:s text:c="22"/>Digital en Acción para <text:s text:c="6"/>No se instó a</text:p>
      <text:p text:style-name="Text"> <text:s text:c="32"/>Y ORGANICA DE LAS <text:s text:c="24"/>personas con discapacidad, reformular por lo que</text:p>
      <text:p text:style-name="Text"> <text:s text:c="17"/>IRPF2024010207 PALMAS <text:s text:c="13"/>G35327204 <text:s text:c="12"/>Proyecto ADA <text:s text:c="16"/>no procede actuación</text:p>
      <text:p text:style-name="Text"> <text:s text:c="32"/>ASOCIACION DE <text:s text:c="57"/>No se instó a</text:p>
      <text:p text:style-name="Text"> <text:s text:c="32"/>ENTIDADES PLENA <text:s text:c="55"/>reformular por lo que</text:p>
      <text:p text:style-name="Text"> <text:s text:c="17"/>IRPF2024010228 INCLUSION CANARIAS G35083112 <text:s text:c="13"/>Apoyo a Familiares <text:s text:c="10"/>no procede actuación</text:p>
      <text:p text:style-name="Text"> <text:s text:c="103"/>No se instó a</text:p>
      <text:p text:style-name="Text"> <text:s text:c="32"/>ALDEAS INFANTILES <text:s text:c="53"/>reformular por lo que</text:p>
      <text:p text:style-name="Text"> <text:s text:c="17"/>IRPF2024010240 SOS DE ESPAÑA <text:s text:c="14"/>G28821254 <text:s text:c="4"/>"Especialmente Diferentes". no procede actuación</text:p>
      <text:p text:style-name="Text"> <text:s text:c="74"/>Atención integral a personas</text:p>
      <text:p text:style-name="Text"> <text:s text:c="74"/>con discapacidad intelectual</text:p>
      <text:p text:style-name="Text"> <text:s text:c="32"/>ASOCIACION DE <text:s text:c="28"/>y del desarrollo para la <text:s text:c="4"/>No se instó a</text:p>
      <text:p text:style-name="Text"> <text:s text:c="32"/>ENTIDADES PLENA <text:s text:c="26"/>autonomíapersonal y la <text:s text:c="6"/>reformular por lo que</text:p>
      <text:p text:style-name="Text"> <text:s text:c="17"/>IRPF2024010267 INCLUSION CANARIAS G35083112 <text:s text:c="13"/>ciudadanía activa <text:s text:c="11"/>no procede actuación</text:p>
      <text:p text:style-name="Text"> <text:s text:c="32"/>APANATE ASOCIACION</text:p>
      <text:p text:style-name="Text"> <text:s text:c="32"/>CANARIA DEL</text:p>
      <text:p text:style-name="Text"> <text:s text:c="32"/>TRASTORNO DEL <text:s text:c="51"/>No se instó a</text:p>
      <text:p text:style-name="Text"> <text:s text:c="32"/>ESPECTRO DEL <text:s text:c="29"/>Búsqueda de empleo <text:s text:c="4"/>reformular por lo que</text:p>
      <text:p text:style-name="Text"> <text:s text:c="17"/>IRPF2024010271 AUTISMO <text:s text:c="11"/>G38406997 <text:s text:c="13"/>APANATE <text:s text:c="15"/>no procede actuación</text:p>
      <text:p text:style-name="Text"> <text:s text:c="17"/>IRPF2024010279 APANATE ASOCIACION G38406997 <text:s text:c="13"/>APANATE EN LA ATENCIÓN No se instó a</text:p>
      <text:p text:style-name="Text"> </text:p>
      <text:p text:style-name="Text"> </text:p>
      <text:p text:style-name="Text"> <text:s text:c="122"/>46</text:p>
      <text:p text:style-name="Text"> </text:p>
      <text:p text:style-name="Text"> </text:p>
      <text:p text:style-name="Text"> </text:p>
      <text:p text:style-name="Text"> </text:p>
      <text:p text:style-name="Text">Este documento incorpora firma electrónica reconocida de acuerdo a la Ley 6/2020, de 11 de noviembre de los servicios electrónicos de confianza</text:p>
      <text:p text:style-name="Text">Permite la verificación de la integridad de esta copia del documento electrónico en la dirección:</text:p>
      <text:p text:style-name="Text">https://sede.gobiernodecanarias.org/sede/verifica_doc</text:p>
      <text:p text:style-name="Text">Este documento es una copia electrónica auténtica</text:p>
      <text:p text:style-name="Text">Firmado por: María Candelaria Delgado Toledo <text:s text:c="71"/>Fecha: 11/12/2025 14:35:40</text:p>
      <text:p text:style-name="Text">En calidad de: Consejera de Bienestar Social, Igualdad, Juventud, Infancia y Familias</text:p>
      <text:p text:style-name="Text"> <text:s text:c="129"/>Pagina: 46/52</text:p>
      <text:p text:style-name="Text"> </text:p>
      <text:p text:style-name="Text"> </text:p>
      <text:p text:style-name="Text"> <text:s text:c="26"/>RP012-3KAyvOZfXV9Jze1+wxSjmTCLKIR1LKiB</text:p>
      <text:p text:style-name="Text"> <text:s text:c="37"/>ORDEN - Nº: 1308 / 2025 - Libro: 657 - Fecha: 11/12/2025 14:35:40</text:p>
      <text:p text:style-name="Break"/>
      <text:p text:style-name="Text"> <text:s text:c="20"/>EXPEDIENTE <text:s text:c="7"/>ENTIDAD <text:s text:c="9"/>CIF <text:s text:c="16"/>NOMBRE DEL PROYECTO <text:s text:c="13"/>SITUACIÓN</text:p>
      <text:p text:style-name="Text"> <text:s text:c="32"/>CANARIA DEL</text:p>
      <text:p text:style-name="Text"> <text:s text:c="32"/>TRASTORNO DEL</text:p>
      <text:p text:style-name="Text"> <text:s text:c="32"/>ESPECTRO DEL <text:s text:c="29"/>INTEGRAL CENTRADA EN <text:s text:c="8"/>reformular por lo que</text:p>
      <text:p text:style-name="Text"> <text:s text:c="32"/>AUTISMO <text:s text:c="34"/>LA PERSONA <text:s text:c="18"/>no procede actuación</text:p>
      <text:p text:style-name="Text"> <text:s text:c="32"/>APANATE ASOCIACION</text:p>
      <text:p text:style-name="Text"> <text:s text:c="32"/>CANARIA DEL</text:p>
      <text:p text:style-name="Text"> <text:s text:c="32"/>TRASTORNO DEL <text:s text:c="58"/>No se instó a</text:p>
      <text:p text:style-name="Text"> <text:s text:c="32"/>ESPECTRO DEL <text:s text:c="29"/>ATENCIÓN FAMILIAR <text:s text:c="12"/>reformular por lo que</text:p>
      <text:p text:style-name="Text"> <text:s text:c="17"/>IRPF2024010286 AUTISMO <text:s text:c="11"/>G38406997 <text:s text:c="13"/>APANATE <text:s text:c="22"/>no procede actuación</text:p>
      <text:p text:style-name="Text"> <text:s text:c="74"/>Ícaro: atención a la salud <text:s text:c="3"/>No se instó a</text:p>
      <text:p text:style-name="Text"> <text:s text:c="32"/>ASOCIACION AFES <text:s text:c="26"/>mental de personas privadas reformular por lo que</text:p>
      <text:p text:style-name="Text"> <text:s text:c="17"/>IRPF2024010339 SALUD MENTAL <text:s text:c="15"/>G38065801 <text:s text:c="4"/>de libertad. <text:s text:c="17"/>no procede actuación</text:p>
      <text:p text:style-name="Text"> <text:s text:c="104"/>No se instó a</text:p>
      <text:p text:style-name="Text"> <text:s text:c="32"/>ASOCIACION SALUD <text:s text:c="55"/>reformular por lo que</text:p>
      <text:p text:style-name="Text"> <text:s text:c="17"/>IRPF2024010346 MENTAL ATELSAM <text:s text:c="13"/>G38344784 <text:s text:c="4"/>ARCO <text:s text:c="25"/>no procede actuación</text:p>
      <text:p text:style-name="Text"> <text:s text:c="74"/>SERVICIO INTEGRAL DE <text:s text:c="9"/>No se instó a</text:p>
      <text:p text:style-name="Text"> <text:s text:c="74"/>ASISTENCIA PERSONAL <text:s text:c="10"/>reformular por lo que</text:p>
      <text:p text:style-name="Text"> <text:s text:c="17"/>IRPF2024010380 ASOCIACION ADEPSI <text:s text:c="10"/>G35068824 <text:s text:c="4"/>DE ADEPSI (S.I.A.P.A) <text:s text:c="8"/>no procede actuación</text:p>
      <text:p text:style-name="Text"> <text:s text:c="74"/>Atención integral a personas</text:p>
      <text:p text:style-name="Text"> <text:s text:c="32"/>ASOCIACION DE <text:s text:c="28"/>con discapacidad intelectual No se instó a</text:p>
      <text:p text:style-name="Text"> <text:s text:c="32"/>ENTIDADES PLENA <text:s text:c="26"/>y del desarrollo en situación reformular por lo que</text:p>
      <text:p text:style-name="Text"> <text:s text:c="17"/>IRPF2024010383 INCLUSION CANARIAS G35083112 <text:s text:c="13"/>de especial vulnerabilidad <text:s text:c="3"/>no procede actuación</text:p>
      <text:p text:style-name="Text"> <text:s text:c="74"/>Sabina: abordaje integral del</text:p>
      <text:p text:style-name="Text"> <text:s text:c="74"/>proceso de envejecimiento</text:p>
      <text:p text:style-name="Text"> <text:s text:c="74"/>en salud mental a través de No se instó a</text:p>
      <text:p text:style-name="Text"> <text:s text:c="32"/>ASOCIACION SALUD <text:s text:c="25"/>la intervención en el Centro reformular por lo que</text:p>
      <text:p text:style-name="Text"> <text:s text:c="17"/>IRPF2024010387 MENTAL ATELSAM <text:s text:c="3"/>G38344784 <text:s text:c="14"/>de Día Tajinaste. <text:s text:c="12"/>no procede actuación</text:p>
      <text:p text:style-name="Text"> <text:s text:c="32"/>ENVERA ASOCIACION</text:p>
      <text:p text:style-name="Text"> <text:s text:c="32"/>DE EMPLEADOS DE</text:p>
      <text:p text:style-name="Text"> <text:s text:c="32"/>IBERIA PADRES DE <text:s text:c="55"/>No se instó a</text:p>
      <text:p text:style-name="Text"> <text:s text:c="32"/>PERSONAS CON <text:s text:c="29"/>CLICK_ENVERA. Turno para reformular por lo que</text:p>
      <text:p text:style-name="Text"> <text:s text:c="17"/>IRPF2024010408 DISCAPACIDAD <text:s text:c="5"/>G28641116 <text:s text:c="14"/>acceder al Mundo Laboral <text:s text:c="5"/>no procede actuación</text:p>
      <text:p text:style-name="Text"> <text:s text:c="32"/>FUNDACION TUTELAR <text:s text:c="24"/>Servicio de Atención a la <text:s text:c="4"/>No se instó a</text:p>
      <text:p text:style-name="Text"> <text:s text:c="32"/>CANARIA SONSOLES <text:s text:c="25"/>Familia. Información y <text:s text:c="7"/>reformular por lo que</text:p>
      <text:p text:style-name="Text"> <text:s text:c="17"/>IRPF2024010409 SORIANO BUGNION <text:s text:c="2"/>G38743308 <text:s text:c="14"/>orientación jurídica y social no procede actuación</text:p>
      <text:p text:style-name="Text"> <text:s text:c="74"/>Promoción de la salud <text:s text:c="8"/>No se instó a</text:p>
      <text:p text:style-name="Text"> <text:s text:c="32"/>FEDERACION SALUD <text:s text:c="25"/>mental y prevención de la <text:s text:c="4"/>reformular por lo que</text:p>
      <text:p text:style-name="Text"> <text:s text:c="17"/>IRPF2024010416 MENTAL CANARIAS <text:s text:c="12"/>G38644571 <text:s text:c="4"/>exclusión en Canarias. <text:s text:c="7"/>no procede actuación</text:p>
      <text:p text:style-name="Text"> <text:s text:c="104"/>No se instó a</text:p>
      <text:p text:style-name="Text"> <text:s text:c="104"/>reformular por lo que</text:p>
      <text:p text:style-name="Text"> <text:s text:c="17"/>IRPF2024010422 ASOCIACION ADEPSI <text:s text:c="10"/>G35068824 <text:s text:c="4"/>BRÚJULA <text:s text:c="22"/>no procede actuación</text:p>
      <text:p text:style-name="Text"> <text:s text:c="32"/>ASOCIACION SOCIAL <text:s text:c="54"/>No se instó a</text:p>
      <text:p text:style-name="Text"> <text:s text:c="32"/>COMPARTIENDO <text:s text:c="59"/>reformular por lo que</text:p>
      <text:p text:style-name="Text"> <text:s text:c="17"/>IRPF2024010425 METAS - ACM <text:s text:c="16"/>G05431119 <text:s text:c="4"/>CONTAMOS CONTIGO <text:s text:c="13"/>no procede actuación</text:p>
      <text:p text:style-name="Text"> <text:s text:c="74"/>El hogar que sueño: Apoyos</text:p>
      <text:p text:style-name="Text"> <text:s text:c="32"/>FUNDACION TUTELAR <text:s text:c="24"/>para la vida independiente No se instó a</text:p>
      <text:p text:style-name="Text"> <text:s text:c="32"/>CANARIA SONSOLES <text:s text:c="25"/>de las personas con <text:s text:c="10"/>reformular por lo que</text:p>
      <text:p text:style-name="Text"> <text:s text:c="17"/>IRPF2024010438 SORIANO BUGNION <text:s text:c="3"/>G38743308 <text:s text:c="13"/>discapacidad intelectual <text:s text:c="5"/>no procede actuación</text:p>
      <text:p text:style-name="Text"> <text:s text:c="32"/>FEDERACION DE <text:s text:c="28"/>Agente de Desarrollo de la <text:s text:c="3"/>No se instó a</text:p>
      <text:p text:style-name="Text"> <text:s text:c="32"/>ASOC DE SORDOS DE <text:s text:c="24"/>Comunidad Sorda - <text:s text:c="12"/>reformular por lo que</text:p>
      <text:p text:style-name="Text"> <text:s text:c="17"/>IRPF2024010449 LAS ISLAS CANARIAS G38438750 <text:s text:c="13"/>ADECOSOR. <text:s text:c="20"/>no procede actuación</text:p>
      <text:p text:style-name="Text"> <text:s text:c="104"/>No se instó a</text:p>
      <text:p text:style-name="Text"> <text:s text:c="32"/>ASOCIACION AFES <text:s text:c="26"/>Servicio de inserción <text:s text:c="8"/>reformular por lo que</text:p>
      <text:p text:style-name="Text"> <text:s text:c="17"/>IRPF2024010460 SALUD MENTAL <text:s text:c="7"/>G38065801 <text:s text:c="12"/>sociolaboral en salud mental no procede actuación</text:p>
      <text:p text:style-name="Text"> <text:s text:c="32"/>FEDERACION DE <text:s text:c="28"/>SILSE - Servicio de <text:s text:c="10"/>No se instó a</text:p>
      <text:p text:style-name="Text"> <text:s text:c="32"/>ASOC DE SORDOS DE <text:s text:c="24"/>Interpretación en Lengua de reformular por lo que</text:p>
      <text:p text:style-name="Text"> <text:s text:c="17"/>IRPF2024010465 LAS ISLAS CANARIAS G38438750 <text:s text:c="13"/>Signos Española <text:s text:c="14"/>no procede actuación</text:p>
      <text:p text:style-name="Text"> <text:s text:c="32"/>FEDERACION DE <text:s text:c="58"/>No se instó a</text:p>
      <text:p text:style-name="Text"> <text:s text:c="32"/>ASOC DE SORDOS DE <text:s text:c="24"/>Servicio de Atención Social reformular por lo que</text:p>
      <text:p text:style-name="Text"> <text:s text:c="17"/>IRPF2024010477 LAS ISLAS CANARIAS G38438750 <text:s text:c="13"/>Especializado <text:s text:c="16"/>no procede actuación</text:p>
      <text:p text:style-name="Text"> <text:s text:c="17"/>IRPF2024010498 FEDERACION DE <text:s text:c="6"/>G35327204 <text:s text:c="12"/>Oficina de Ajustes <text:s text:c="11"/>No se instó a</text:p>
      <text:p text:style-name="Text"> <text:s text:c="32"/>ASOCIACIONES DE <text:s text:c="26"/>Razonables en la <text:s text:c="13"/>reformular por lo que</text:p>
      <text:p text:style-name="Text"> <text:s text:c="32"/>PERSONAS CON <text:s text:c="29"/>Discapacidad, Programa <text:s text:c="7"/>no procede actuación</text:p>
      <text:p text:style-name="Text"> <text:s text:c="32"/>DISCAPACIDAD FISICA <text:s text:c="22"/>OAR</text:p>
      <text:p text:style-name="Text"> <text:s text:c="32"/>Y ORGANICA DE LAS</text:p>
      <text:p text:style-name="Text"> </text:p>
      <text:p text:style-name="Text"> </text:p>
      <text:p text:style-name="Text"> <text:s text:c="122"/>47</text:p>
      <text:p text:style-name="Text"> </text:p>
      <text:p text:style-name="Text"> </text:p>
      <text:p text:style-name="Text"> </text:p>
      <text:p text:style-name="Text"> </text:p>
      <text:p text:style-name="Text">Este documento incorpora firma electrónica reconocida de acuerdo a la Ley 6/2020, de 11 de noviembre de los servicios electrónicos de confianza</text:p>
      <text:p text:style-name="Text">Permite la verificación de la integridad de esta copia del documento electrónico en la dirección:</text:p>
      <text:p text:style-name="Text">https://sede.gobiernodecanarias.org/sede/verifica_doc</text:p>
      <text:p text:style-name="Text">Este documento es una copia electrónica auténtica</text:p>
      <text:p text:style-name="Text">Firmado por: María Candelaria Delgado Toledo <text:s text:c="71"/>Fecha: 11/12/2025 14:35:40</text:p>
      <text:p text:style-name="Text">En calidad de: Consejera de Bienestar Social, Igualdad, Juventud, Infancia y Familias</text:p>
      <text:p text:style-name="Text"> <text:s text:c="129"/>Pagina: 47/52</text:p>
      <text:p text:style-name="Text"> </text:p>
      <text:p text:style-name="Text"> </text:p>
      <text:p text:style-name="Text"> <text:s text:c="26"/>RP012-3KAyvOZfXV9Jze1+wxSjmTCLKIR1LKiB</text:p>
      <text:p text:style-name="Text"> <text:s text:c="37"/>ORDEN - Nº: 1308 / 2025 - Libro: 657 - Fecha: 11/12/2025 14:35:40</text:p>
      <text:p text:style-name="Break"/>
      <text:p text:style-name="Text"> <text:s text:c="20"/>EXPEDIENTE <text:s text:c="7"/>ENTIDAD <text:s text:c="9"/>CIF <text:s text:c="16"/>NOMBRE DEL PROYECTO <text:s text:c="14"/>SITUACIÓN</text:p>
      <text:p text:style-name="Text"> <text:s text:c="32"/>PALMAS</text:p>
      <text:p text:style-name="Text"> <text:s text:c="32"/>ASOCIACION <text:s text:c="31"/>Atención integral e inclusión</text:p>
      <text:p text:style-name="Text"> <text:s text:c="32"/>ASPERGER-TEA ISLAS <text:s text:c="23"/>sociocomunitaria de <text:s text:c="10"/>No se instó a</text:p>
      <text:p text:style-name="Text"> <text:s text:c="32"/>CANARIAS <text:s text:c="33"/>personas con Trastorno del reformular por lo que</text:p>
      <text:p text:style-name="Text"> <text:s text:c="17"/>IRPF2024010517 (ASPERCAN) <text:s text:c="8"/>G35872472 <text:s text:c="13"/>Espectro Autistade grado I. no procede actuación</text:p>
      <text:p text:style-name="Text"> <text:s text:c="32"/>ASOCIACION DE</text:p>
      <text:p text:style-name="Text"> <text:s text:c="32"/>PERSONAS <text:s text:c="64"/>No se instó a</text:p>
      <text:p text:style-name="Text"> <text:s text:c="32"/>SORDOCIEGAS DE <text:s text:c="27"/>Programa de Atención a la <text:s text:c="5"/>reformular por lo que</text:p>
      <text:p text:style-name="Text"> <text:s text:c="17"/>IRPF2024010524 CANARIAS <text:s text:c="10"/>G76715234 <text:s text:c="13"/>Sordoceguera - PASc <text:s text:c="11"/>no procede actuación</text:p>
      <text:p text:style-name="Text"> <text:s text:c="74"/>Atención Familiar y</text:p>
      <text:p text:style-name="Text"> <text:s text:c="74"/>Promoción de la Inclusión</text:p>
      <text:p text:style-name="Text"> <text:s text:c="32"/>ASOCIACION SALUD <text:s text:c="25"/>Social dePersonas con <text:s text:c="9"/>No presentó</text:p>
      <text:p text:style-name="Text"> <text:s text:c="17"/>IRPF2024010154 MENTAL LA PALMA <text:s text:c="4"/>G38535423 <text:s text:c="12"/>Discapacidad Psicosocial. <text:s text:c="5"/>reformulación</text:p>
      <text:p text:style-name="Text"> <text:s text:c="32"/>ASOCIACION DE <text:s text:c="28"/>OCIO INCLUSIVO DE <text:s text:c="13"/>No presentó</text:p>
      <text:p text:style-name="Text"> <text:s text:c="17"/>IRPF2024010285 PADRES OROBAL <text:s text:c="6"/>G38239497 <text:s text:c="12"/>VERANO <text:s text:c="24"/>reformulación</text:p>
      <text:p text:style-name="Text"> <text:s text:c="32"/>ASOCIACION DE</text:p>
      <text:p text:style-name="Text"> <text:s text:c="32"/>PERSONAS CON</text:p>
      <text:p text:style-name="Text"> <text:s text:c="32"/>DISCAPACIDAD VISUAL</text:p>
      <text:p text:style-name="Text"> <text:s text:c="32"/>, AUDITIVODITIVA,</text:p>
      <text:p text:style-name="Text"> <text:s text:c="32"/>FISICA Y PSIQUICA <text:s text:c="55"/>No presentó</text:p>
      <text:p text:style-name="Text"> <text:s text:c="17"/>IRPF2024010420 ADIVIA <text:s text:c="13"/>G76289586 <text:s text:c="12"/>ESCUELA DE FAMILIAS <text:s text:c="11"/>reformulación</text:p>
      <text:p text:style-name="Text"> </text:p>
      <text:p text:style-name="Text"> </text:p>
      <text:p text:style-name="Text"> </text:p>
      <text:p text:style-name="Text"> </text:p>
      <text:p text:style-name="Text"> <text:s text:c="17"/>LÍNEA 8. INFANCIA Y FAMILIA</text:p>
      <text:p text:style-name="Text"> </text:p>
      <text:p text:style-name="Text"> </text:p>
      <text:p text:style-name="Text"> </text:p>
      <text:p text:style-name="Text"> <text:s text:c="20"/>EXPEDIENTE <text:s text:c="12"/>ENTIDAD <text:s text:c="14"/>CIF <text:s text:c="6"/>NOMBRE DEL PROYECTO <text:s text:c="14"/>SITUACIÓN</text:p>
      <text:p text:style-name="Text"> <text:s text:c="74"/>Teléfono ANAR de ayuda a <text:s text:c="5"/>No se instó a</text:p>
      <text:p text:style-name="Text"> <text:s text:c="74"/>niños, niñas y adolescentes reformular por lo que</text:p>
      <text:p text:style-name="Text"> <text:s text:c="17"/>IRPF2024010017 <text:s text:c="5"/>FUNDACION A N A R <text:s text:c="5"/>G80453731 <text:s text:c="4"/>en riesgo de Canarias <text:s text:c="8"/>no procede actuación</text:p>
      <text:p text:style-name="Text"> <text:s text:c="74"/>Teléfono ANAR de la Familia</text:p>
      <text:p text:style-name="Text"> <text:s text:c="74"/>y los Centros Escolares en la No se instó a</text:p>
      <text:p text:style-name="Text"> <text:s text:c="74"/>Comunidad Autónoma de <text:s text:c="8"/>reformular por lo que</text:p>
      <text:p text:style-name="Text"> <text:s text:c="17"/>IRPF2024010019 <text:s text:c="5"/>FUNDACION A N A R <text:s text:c="5"/>G80453731 <text:s text:c="4"/>Canarias <text:s text:c="21"/>no procede actuación</text:p>
      <text:p text:style-name="Text"> <text:s text:c="104"/>No se instó a</text:p>
      <text:p text:style-name="Text"> <text:s text:c="37"/>FUNDACION CANARIA <text:s text:c="49"/>reformular por lo que</text:p>
      <text:p text:style-name="Text"> <text:s text:c="17"/>IRPF2024010031 <text:s text:c="5"/>MAIN <text:s text:c="13"/>G35863992 <text:s text:c="9"/>Main T´Acompaña <text:s text:c="14"/>no procede actuación</text:p>
      <text:p text:style-name="Text"> <text:s text:c="37"/>ASOCIACION DE</text:p>
      <text:p text:style-name="Text"> <text:s text:c="37"/>HOGARES PARA</text:p>
      <text:p text:style-name="Text"> <text:s text:c="37"/>NIÑOS PRIVADOS DE</text:p>
      <text:p text:style-name="Text"> <text:s text:c="37"/>AMBIENTE FAMILIAR <text:s text:c="50"/>No se instó a</text:p>
      <text:p text:style-name="Text"> <text:s text:c="37"/>NUEVO FUTURO LAS <text:s text:c="51"/>reformular por lo que</text:p>
      <text:p text:style-name="Text"> <text:s text:c="17"/>IRPF2024010090 <text:s text:c="5"/>PALMAS <text:s text:c="11"/>G35225085 <text:s text:c="9"/>Nuevas Brisas <text:s text:c="17"/>no procede actuación</text:p>
      <text:p text:style-name="Text"> <text:s text:c="37"/>ASOCIACION DE</text:p>
      <text:p text:style-name="Text"> <text:s text:c="37"/>HOGARES PARA</text:p>
      <text:p text:style-name="Text"> <text:s text:c="37"/>NIÑOS PRIVADOS DE</text:p>
      <text:p text:style-name="Text"> <text:s text:c="37"/>AMBIENTE FAMILIAR <text:s text:c="50"/>No se instó a</text:p>
      <text:p text:style-name="Text"> <text:s text:c="37"/>NUEVO FUTURO LAS <text:s text:c="51"/>reformular por lo que</text:p>
      <text:p text:style-name="Text"> <text:s text:c="17"/>IRPF2024010094 <text:s text:c="5"/>PALMAS <text:s text:c="11"/>G35225085 <text:s text:c="9"/>Optimist <text:s text:c="22"/>no procede actuación</text:p>
      <text:p text:style-name="Text"> <text:s text:c="37"/>ASOCIACION DE</text:p>
      <text:p text:style-name="Text"> <text:s text:c="37"/>HOGARES PARA</text:p>
      <text:p text:style-name="Text"> <text:s text:c="37"/>NIÑOS PRIVADOS DE</text:p>
      <text:p text:style-name="Text"> <text:s text:c="37"/>AMBIENTE FAMILIAR <text:s text:c="50"/>No se instó a</text:p>
      <text:p text:style-name="Text"> <text:s text:c="37"/>NUEVO FUTURO LAS <text:s text:c="20"/>Creando Futuro (Pisos <text:s text:c="9"/>reformular por lo que</text:p>
      <text:p text:style-name="Text"> <text:s text:c="17"/>IRPF2024010101 <text:s text:c="5"/>PALMAS <text:s text:c="11"/>G35225085 <text:s text:c="9"/>Emancipación) <text:s text:c="17"/>no procede actuación</text:p>
      <text:p text:style-name="Text"> <text:s text:c="74"/>Programa de intervención</text:p>
      <text:p text:style-name="Text"> <text:s text:c="74"/>con familias en situación de <text:s text:c="2"/>No se instó a</text:p>
      <text:p text:style-name="Text"> <text:s text:c="37"/>FUNDACION CRUZ <text:s text:c="22"/>vulnerabilidad o riesgo de <text:s text:c="4"/>reformular por lo que</text:p>
      <text:p text:style-name="Text"> <text:s text:c="17"/>IRPF2024010116 <text:s text:c="5"/>BLANCA <text:s text:c="16"/>G91397570 <text:s text:c="4"/>exclusiónsocial. <text:s text:c="14"/>no procede actuación</text:p>
      <text:p text:style-name="Text"> <text:s text:c="74"/>Mejorando la calidad de vida <text:s text:c="2"/>No se instó a</text:p>
      <text:p text:style-name="Text"> <text:s text:c="37"/>FUNDACION CANARIA <text:s text:c="19"/>de las/os menores afectados <text:s text:c="3"/>reformular por lo que</text:p>
      <text:p text:style-name="Text"> <text:s text:c="17"/>IRPF2024010162 <text:s text:c="5"/>PEQUEÑO VALIENTE G76349273 <text:s text:c="10"/>por el cáncer <text:s text:c="17"/>no procede actuación</text:p>
      <text:p text:style-name="Text"> </text:p>
      <text:p text:style-name="Text"> </text:p>
      <text:p text:style-name="Text"> <text:s text:c="123"/>48</text:p>
      <text:p text:style-name="Text"> </text:p>
      <text:p text:style-name="Text"> </text:p>
      <text:p text:style-name="Text"> </text:p>
      <text:p text:style-name="Text"> </text:p>
      <text:p text:style-name="Text">Este documento incorpora firma electrónica reconocida de acuerdo a la Ley 6/2020, de 11 de noviembre de los servicios electrónicos de confianza</text:p>
      <text:p text:style-name="Text">Permite la verificación de la integridad de esta copia del documento electrónico en la dirección:</text:p>
      <text:p text:style-name="Text">https://sede.gobiernodecanarias.org/sede/verifica_doc</text:p>
      <text:p text:style-name="Text">Este documento es una copia electrónica auténtica</text:p>
      <text:p text:style-name="Text">Firmado por: María Candelaria Delgado Toledo <text:s text:c="71"/>Fecha: 11/12/2025 14:35:40</text:p>
      <text:p text:style-name="Text">En calidad de: Consejera de Bienestar Social, Igualdad, Juventud, Infancia y Familias</text:p>
      <text:p text:style-name="Text"> <text:s text:c="129"/>Pagina: 48/52</text:p>
      <text:p text:style-name="Text"> </text:p>
      <text:p text:style-name="Text"> </text:p>
      <text:p text:style-name="Text"> <text:s text:c="26"/>RP012-3KAyvOZfXV9Jze1+wxSjmTCLKIR1LKiB</text:p>
      <text:p text:style-name="Text"> <text:s text:c="37"/>ORDEN - Nº: 1308 / 2025 - Libro: 657 - Fecha: 11/12/2025 14:35:40</text:p>
      <text:p text:style-name="Break"/>
      <text:p text:style-name="Text"> <text:s text:c="20"/>EXPEDIENTE <text:s text:c="12"/>ENTIDAD <text:s text:c="14"/>CIF <text:s text:c="5"/>NOMBRE DEL PROYECTO <text:s text:c="16"/>SITUACIÓN</text:p>
      <text:p text:style-name="Text"> <text:s text:c="105"/>No se instó a</text:p>
      <text:p text:style-name="Text"> <text:s text:c="37"/>CARITAS DIOCESANA <text:s text:c="50"/>reformular por lo que</text:p>
      <text:p text:style-name="Text"> <text:s text:c="17"/>IRPF2024010200 <text:s text:c="5"/>DE CANARIAS <text:s text:c="6"/>R3500367B <text:s text:c="9"/>TAMADABA <text:s text:c="22"/>no procede actuación</text:p>
      <text:p text:style-name="Text"> <text:s text:c="74"/>COMPATIBILIDAD DE LA</text:p>
      <text:p text:style-name="Text"> <text:s text:c="74"/>VIDA LABORAL Y FAMILIAR:</text:p>
      <text:p text:style-name="Text"> <text:s text:c="74"/>CENTRO INTEGRAL DE</text:p>
      <text:p text:style-name="Text"> <text:s text:c="74"/>PRIMERA INFANCIA PARA</text:p>
      <text:p text:style-name="Text"> <text:s text:c="74"/>FAMILIAS EN SITUACIÓN <text:s text:c="7"/>No se instó a</text:p>
      <text:p text:style-name="Text"> <text:s text:c="37"/>ALDEAS INFANTILES <text:s text:c="19"/>DE VULNERABILIDAD <text:s text:c="11"/>reformular por lo que</text:p>
      <text:p text:style-name="Text"> <text:s text:c="17"/>IRPF2024010230 <text:s text:c="5"/>SOS DE ESPAÑA <text:s text:c="9"/>G28821254 <text:s text:c="4"/>SOCIAL <text:s text:c="22"/>no procede actuación</text:p>
      <text:p text:style-name="Text"> <text:s text:c="103"/>No se instó a</text:p>
      <text:p text:style-name="Text"> <text:s text:c="37"/>ALDEAS INFANTILES <text:s text:c="48"/>reformular por lo que</text:p>
      <text:p text:style-name="Text"> <text:s text:c="17"/>IRPF2024010232 <text:s text:c="5"/>SOS DE ESPAÑA <text:s text:c="9"/>G28821254 <text:s text:c="4"/>Centros de Día Canarias <text:s text:c="5"/>no procede actuación</text:p>
      <text:p text:style-name="Text"> <text:s text:c="74"/>Programa de educación</text:p>
      <text:p text:style-name="Text"> <text:s text:c="37"/>FUNDACION <text:s text:c="27"/>afectivo sexual y prevención No se instó a</text:p>
      <text:p text:style-name="Text"> <text:s text:c="37"/>MARGENES Y <text:s text:c="26"/>de la violencia sexual en la reformular por lo que</text:p>
      <text:p text:style-name="Text"> <text:s text:c="17"/>IRPF2024010238 <text:s text:c="5"/>VINCULOS <text:s text:c="14"/>G11408606 <text:s text:c="4"/>infancia y la adolescencia <text:s text:c="2"/>no procede actuación</text:p>
      <text:p text:style-name="Text"> <text:s text:c="74"/>Orientación, mediación y <text:s text:c="4"/>No se instó a</text:p>
      <text:p text:style-name="Text"> <text:s text:c="37"/>ALDEAS INFANTILES <text:s text:c="19"/>resolución de conflictos en <text:s text:c="1"/>reformular por lo que</text:p>
      <text:p text:style-name="Text"> <text:s text:c="17"/>IRPF2024010248 <text:s text:c="5"/>SOS DE ESPAÑA <text:s text:c="9"/>G28821254 <text:s text:c="4"/>contextos vulnerables. <text:s text:c="6"/>no procede actuación</text:p>
      <text:p text:style-name="Text"> <text:s text:c="74"/>PROGRAMA</text:p>
      <text:p text:style-name="Text"> <text:s text:c="74"/>INTERVENCIÓN CON</text:p>
      <text:p text:style-name="Text"> <text:s text:c="74"/>NIÑOS, NIÑAS Y</text:p>
      <text:p text:style-name="Text"> <text:s text:c="74"/>ADOLESCENTES CON</text:p>
      <text:p text:style-name="Text"> <text:s text:c="74"/>CONDUCTAS SEXUALES</text:p>
      <text:p text:style-name="Text"> <text:s text:c="37"/>FUNDACION <text:s text:c="27"/>PROBLEMÁTICAS O QUE <text:s text:c="9"/>No se instó a</text:p>
      <text:p text:style-name="Text"> <text:s text:c="37"/>MARGENES Y <text:s text:c="26"/>EJERCEN VIOLENCIA <text:s text:c="11"/>reformular por lo que</text:p>
      <text:p text:style-name="Text"> <text:s text:c="17"/>IRPF2024010311 <text:s text:c="5"/>VINCULOS <text:s text:c="14"/>G11408606 <text:s text:c="4"/>SEXUAL <text:s text:c="22"/>no procede actuación</text:p>
      <text:p text:style-name="Text"> <text:s text:c="37"/>FUNDACION DON <text:s text:c="52"/>No se instó a</text:p>
      <text:p text:style-name="Text"> <text:s text:c="37"/>BOSCO SALESIANOS <text:s text:c="20"/>Piso de Autonomía Laura <text:s text:c="5"/>reformular por lo que</text:p>
      <text:p text:style-name="Text"> <text:s text:c="17"/>IRPF2024010338 <text:s text:c="5"/>SOCIAL <text:s text:c="16"/>G14522171 <text:s text:c="4"/>Vicuña <text:s text:c="22"/>no procede actuación</text:p>
      <text:p text:style-name="Text"> <text:s text:c="37"/>FUNDACION DON <text:s text:c="23"/>LABORATORIO <text:s text:c="17"/>No se instó a</text:p>
      <text:p text:style-name="Text"> <text:s text:c="37"/>BOSCO SALESIANOS <text:s text:c="20"/>VOCACIONAL JUVENIL - <text:s text:c="8"/>reformular por lo que</text:p>
      <text:p text:style-name="Text"> <text:s text:c="17"/>IRPF2024010349 <text:s text:c="5"/>SOCIAL <text:s text:c="16"/>G14522171 <text:s text:c="4"/>FABLAB <text:s text:c="22"/>no procede actuación</text:p>
      <text:p text:style-name="Text"> <text:s text:c="37"/>ASOCIACION</text:p>
      <text:p text:style-name="Text"> <text:s text:c="37"/>CANARIA DE <text:s text:c="57"/>No se instó a</text:p>
      <text:p text:style-name="Text"> <text:s text:c="37"/>MEDIADORES <text:s text:c="57"/>reformular por lo que</text:p>
      <text:p text:style-name="Text"> <text:s text:c="17"/>IRPF2024010350 <text:s text:c="5"/>INTERCULTURALES <text:s text:c="7"/>G35883503 <text:s text:c="4"/>DAR ALBARAKA <text:s text:c="18"/>no procede actuación</text:p>
      <text:p text:style-name="Text"> <text:s text:c="74"/>Prevención e Inclusión</text:p>
      <text:p text:style-name="Text"> <text:s text:c="74"/>Socioeducativa ADSIS CPI <text:s text:c="6"/>No se instó a</text:p>
      <text:p text:style-name="Text"> <text:s text:c="74"/>de Infancia y Familia en <text:s text:c="6"/>reformular por lo que</text:p>
      <text:p text:style-name="Text"> <text:s text:c="17"/>IRPF2024010376 <text:s text:c="5"/>FUNDACION ADSIS <text:s text:c="7"/>G81436099 <text:s text:c="4"/>situación de riesgo <text:s text:c="11"/>no procede actuación</text:p>
      <text:p text:style-name="Text"> <text:s text:c="105"/>No se instó a</text:p>
      <text:p text:style-name="Text"> <text:s text:c="37"/>FUNDACION ECCA <text:s text:c="53"/>reformular por lo que</text:p>
      <text:p text:style-name="Text"> <text:s text:c="17"/>IRPF2024010443 <text:s text:c="5"/>SOCIAL <text:s text:c="11"/>G72405277 <text:s text:c="9"/>CONTIGO <text:s text:c="23"/>no procede actuación</text:p>
      <text:p text:style-name="Text"> <text:s text:c="37"/>ASOCIACION</text:p>
      <text:p text:style-name="Text"> <text:s text:c="37"/>CANARIA PARA LA</text:p>
      <text:p text:style-name="Text"> <text:s text:c="37"/>POTENCIACION DEL <text:s text:c="51"/>No se instó a</text:p>
      <text:p text:style-name="Text"> <text:s text:c="37"/>DESARROLLO SOCIAL <text:s text:c="50"/>reformular por lo que</text:p>
      <text:p text:style-name="Text"> <text:s text:c="17"/>IRPF2024010458 <text:s text:c="5"/>GENERACION 21 <text:s text:c="4"/>G76621036 <text:s text:c="9"/>+INFANCIA <text:s text:c="21"/>no procede actuación</text:p>
      <text:p text:style-name="Text"> <text:s text:c="74"/>INCLUSIÓN MUS-E PARA</text:p>
      <text:p text:style-name="Text"> <text:s text:c="37"/>FUNDACION YEHUDI <text:s text:c="20"/>ALUMNADO DE <text:s text:c="19"/>No presentó</text:p>
      <text:p text:style-name="Text"> <text:s text:c="17"/>IRPF2024010039 <text:s text:c="5"/>MENUHIN ESPAÑA <text:s text:c="4"/>G82260282 <text:s text:c="8"/>EDUCACIÓN PRIMARIA <text:s text:c="12"/>reformulación</text:p>
      <text:p text:style-name="Text"> <text:s text:c="37"/>ASOCIACION</text:p>
      <text:p text:style-name="Text"> <text:s text:c="37"/>DOMITILA</text:p>
      <text:p text:style-name="Text"> <text:s text:c="37"/>HERNANDEZ DESDE</text:p>
      <text:p text:style-name="Text"> <text:s text:c="37"/>TACORONTE POR LA</text:p>
      <text:p text:style-name="Text"> <text:s text:c="37"/>IGUADAD DE <text:s text:c="26"/>“Domitila Media” Servicio de <text:s text:c="2"/>No presentó</text:p>
      <text:p text:style-name="Text"> <text:s text:c="17"/>IRPF2024010239 <text:s text:c="5"/>OPORTUNIDADES <text:s text:c="5"/>G38728382 <text:s text:c="8"/>Mediación Familiar <text:s text:c="12"/>reformulación</text:p>
      <text:p text:style-name="Text"> <text:s text:c="37"/>ASOCIACION DE</text:p>
      <text:p text:style-name="Text"> <text:s text:c="37"/>REINSERCION SOCIAL</text:p>
      <text:p text:style-name="Text"> <text:s text:c="37"/>DE MENORES <text:s text:c="26"/>PROYECTO CRECIENDO <text:s text:c="12"/>No presentó</text:p>
      <text:p text:style-name="Text"> <text:s text:c="17"/>IRPF2024010290 <text:s text:c="5"/>ANCHIETA <text:s text:c="10"/>G38032918 <text:s text:c="8"/>CONTIGO <text:s text:c="23"/>reformulación</text:p>
      <text:p text:style-name="Text"> <text:s text:c="37"/>ASOCIACION SALUD <text:s text:c="20"/>PROYECTO EDUCATIVO <text:s text:c="12"/>No presentó</text:p>
      <text:p text:style-name="Text"> <text:s text:c="17"/>IRPF2024010331 <text:s text:c="5"/>MENTAL LA PALMA <text:s text:c="3"/>G38535423 <text:s text:c="8"/>CESAR <text:s text:c="25"/>reformulación</text:p>
      <text:p text:style-name="Text"> </text:p>
      <text:p text:style-name="Text"> </text:p>
      <text:p text:style-name="Text"> <text:s text:c="123"/>49</text:p>
      <text:p text:style-name="Text"> </text:p>
      <text:p text:style-name="Text"> </text:p>
      <text:p text:style-name="Text"> </text:p>
      <text:p text:style-name="Text"> </text:p>
      <text:p text:style-name="Text">Este documento incorpora firma electrónica reconocida de acuerdo a la Ley 6/2020, de 11 de noviembre de los servicios electrónicos de confianza</text:p>
      <text:p text:style-name="Text">Permite la verificación de la integridad de esta copia del documento electrónico en la dirección:</text:p>
      <text:p text:style-name="Text">https://sede.gobiernodecanarias.org/sede/verifica_doc</text:p>
      <text:p text:style-name="Text">Este documento es una copia electrónica auténtica</text:p>
      <text:p text:style-name="Text">Firmado por: María Candelaria Delgado Toledo <text:s text:c="71"/>Fecha: 11/12/2025 14:35:40</text:p>
      <text:p text:style-name="Text">En calidad de: Consejera de Bienestar Social, Igualdad, Juventud, Infancia y Familias</text:p>
      <text:p text:style-name="Text"> <text:s text:c="129"/>Pagina: 49/52</text:p>
      <text:p text:style-name="Text"> </text:p>
      <text:p text:style-name="Text"> </text:p>
      <text:p text:style-name="Text"> <text:s text:c="26"/>RP012-3KAyvOZfXV9Jze1+wxSjmTCLKIR1LKiB</text:p>
      <text:p text:style-name="Text"> <text:s text:c="37"/>ORDEN - Nº: 1308 / 2025 - Libro: 657 - Fecha: 11/12/2025 14:35:40</text:p>
      <text:p text:style-name="Break"/>
      <text:p text:style-name="Text"> <text:s text:c="20"/>EXPEDIENTE <text:s text:c="11"/>ENTIDAD <text:s text:c="10"/>CIF <text:s text:c="10"/>NOMBRE DEL PROYECTO <text:s text:c="15"/>SITUACIÓN</text:p>
      <text:p text:style-name="Text"> <text:s text:c="37"/>ASOCIACION DE</text:p>
      <text:p text:style-name="Text"> <text:s text:c="37"/>REINSERCION SOCIAL</text:p>
      <text:p text:style-name="Text"> <text:s text:c="37"/>DE MENORES <text:s text:c="56"/>No presentó</text:p>
      <text:p text:style-name="Text"> <text:s text:c="17"/>IRPF2024010461 <text:s text:c="5"/>ANCHIETA <text:s text:c="10"/>G38032918 <text:s text:c="8"/>Proyecto TANITA <text:s text:c="14"/>reformulación</text:p>
      <text:p text:style-name="Text"> <text:s text:c="37"/>ASOCIACION DE</text:p>
      <text:p text:style-name="Text"> <text:s text:c="37"/>REINSERCION SOCIAL</text:p>
      <text:p text:style-name="Text"> <text:s text:c="37"/>DE MENORES <text:s text:c="56"/>No presentó</text:p>
      <text:p text:style-name="Text"> <text:s text:c="17"/>IRPF2024010475 <text:s text:c="5"/>ANCHIETA <text:s text:c="10"/>G38032918 <text:s text:c="8"/>PROYECTO CANGURO <text:s text:c="13"/>reformulación</text:p>
      <text:p text:style-name="Text"> </text:p>
      <text:p text:style-name="Text"> </text:p>
      <text:p text:style-name="Text"> </text:p>
      <text:p text:style-name="Text"> </text:p>
      <text:p text:style-name="Text"> <text:s text:c="17"/>LÍNEA 9. JUVENTUD.</text:p>
      <text:p text:style-name="Text"> </text:p>
      <text:p text:style-name="Text"> </text:p>
      <text:p text:style-name="Text"> </text:p>
      <text:p text:style-name="Text"> <text:s text:c="20"/>EXPEDIENTE <text:s text:c="10"/>ENTIDAD <text:s text:c="17"/>CIF <text:s text:c="8"/>NOMBRE DEL PROYECTO <text:s text:c="13"/>SITUACIÓN</text:p>
      <text:p text:style-name="Text"> <text:s text:c="36"/>ALDEAS INFANTILES <text:s text:c="21"/>Proyecto de Inserción Laboral: <text:s text:c="3"/>No presentó</text:p>
      <text:p text:style-name="Text"> <text:s text:c="17"/>IRPF2024010233 <text:s text:c="4"/>SOS DE ESPAÑA <text:s text:c="10"/>G28821254 <text:s text:c="5"/>Construyendo Futuro <text:s text:c="14"/>reformulación</text:p>
      <text:p text:style-name="Text"> <text:s text:c="75"/>Centros residenciales para</text:p>
      <text:p text:style-name="Text"> <text:s text:c="36"/>ALDEAS INFANTILES <text:s text:c="21"/>jóvenes extutelados y jóvenes <text:s text:c="4"/>No presentó</text:p>
      <text:p text:style-name="Text"> <text:s text:c="17"/>IRPF2024010246 <text:s text:c="4"/>SOS DE ESPAÑA <text:s text:c="5"/>G28821254 <text:s text:c="10"/>mayores de edad extutelados. <text:s text:c="5"/>reformulación</text:p>
      <text:p text:style-name="Text"> <text:s text:c="36"/>FUNDACION CANARIA <text:s text:c="55"/>No presentó</text:p>
      <text:p text:style-name="Text"> <text:s text:c="17"/>IRPF2024010390 <text:s text:c="4"/>ATARETACO <text:s text:c="9"/>G38370334 <text:s text:c="10"/>DESPEGA COMPOSTANDO <text:s text:c="14"/>reformulación</text:p>
      <text:p text:style-name="Text"> <text:s text:c="36"/>ASOCIACION CANARIA</text:p>
      <text:p text:style-name="Text"> <text:s text:c="36"/>PARA LA</text:p>
      <text:p text:style-name="Text"> <text:s text:c="36"/>POTENCIACION DEL</text:p>
      <text:p text:style-name="Text"> <text:s text:c="36"/>DESARROLLO SOCIAL <text:s text:c="55"/>No presentó</text:p>
      <text:p text:style-name="Text"> <text:s text:c="17"/>IRPF2024010492 <text:s text:c="4"/>GENERACION 21 <text:s text:c="5"/>G76621036 <text:s text:c="10"/>CONÓCE-T <text:s text:c="25"/>reformulación</text:p>
      <text:p text:style-name="Text"> <text:s text:c="36"/>ASOCIACION CANARIA</text:p>
      <text:p text:style-name="Text"> <text:s text:c="36"/>ATACAYTE PARA LA</text:p>
      <text:p text:style-name="Text"> <text:s text:c="36"/>LUCHA POR EL <text:s text:c="60"/>No presentó</text:p>
      <text:p text:style-name="Text"> <text:s text:c="17"/>IRPF2024010530 <text:s text:c="4"/>BIENESTAR SOCIAL <text:s text:c="2"/>G76551894 <text:s text:c="10"/>DINAMIZA 2025 <text:s text:c="20"/>reformulación</text:p>
      <text:p text:style-name="Text"> </text:p>
      <text:p text:style-name="Text"> </text:p>
      <text:p text:style-name="Text"> </text:p>
      <text:p text:style-name="Text"> </text:p>
      <text:p text:style-name="Text"> <text:s text:c="17"/>LÍNEA 10. DIVERSIDAD</text:p>
      <text:p text:style-name="Text"> </text:p>
      <text:p text:style-name="Text"> </text:p>
      <text:p text:style-name="Text"> <text:s text:c="104"/>ACTUACIÓN DE LA</text:p>
      <text:p text:style-name="Text"> <text:s text:c="20"/>EXPEDIENTE <text:s text:c="11"/>ENTIDAD <text:s text:c="10"/>CIF <text:s text:c="11"/>NOMBRE DEL PROYECTO <text:s text:c="12"/>ENTIDAD</text:p>
      <text:p text:style-name="Text"> <text:s text:c="36"/>ASOCIACION</text:p>
      <text:p text:style-name="Text"> <text:s text:c="36"/>LANZATE-COLECTIVO <text:s text:c="20"/>EducaDiverSex programa de</text:p>
      <text:p text:style-name="Text"> <text:s text:c="36"/>DE LESBIANAS, GAYS, <text:s text:c="18"/>educación afectiva y sexual</text:p>
      <text:p text:style-name="Text"> <text:s text:c="36"/>TRANSEXUALES, <text:s text:c="24"/>como prevención de las</text:p>
      <text:p text:style-name="Text"> <text:s text:c="36"/>BISESEXUALES, <text:s text:c="24"/>violencias en el marco de la No se instó a</text:p>
      <text:p text:style-name="Text"> <text:s text:c="36"/>INTERSEXUALES Y <text:s text:c="22"/>Promoción del feminismo <text:s text:c="5"/>reformular por lo que</text:p>
      <text:p text:style-name="Text"> <text:s text:c="17"/>IRPF2024010051 <text:s text:c="4"/>MAS DE CANARIAS <text:s text:c="4"/>J35964097 <text:s text:c="8"/>LBTI <text:s text:c="24"/>no procede actuación</text:p>
      <text:p text:style-name="Text"> <text:s text:c="36"/>ONGD ALTIHAY</text:p>
      <text:p text:style-name="Text"> <text:s text:c="36"/>FUERTEVENTURA -</text:p>
      <text:p text:style-name="Text"> <text:s text:c="36"/>COLECTIVO DE GAYS,</text:p>
      <text:p text:style-name="Text"> <text:s text:c="36"/>LESBIANAS,</text:p>
      <text:p text:style-name="Text"> <text:s text:c="36"/>TRANSEXUALES</text:p>
      <text:p text:style-name="Text"> <text:s text:c="36"/>BISEXUALES, <text:s text:c="26"/>RED EDUCACIÓN PARA EL</text:p>
      <text:p text:style-name="Text"> <text:s text:c="36"/>INTERSEXUALES Y <text:s text:c="22"/>FOMENTO DE LA <text:s text:c="17"/>No se instó a</text:p>
      <text:p text:style-name="Text"> <text:s text:c="36"/>SIMPATIZANTES DE <text:s text:c="21"/>DIVERSIDAD: JUNTAS <text:s text:c="12"/>reformular por lo que</text:p>
      <text:p text:style-name="Text"> <text:s text:c="17"/>IRPF2024010096 <text:s text:c="4"/>CANARIAS <text:s text:c="11"/>G35704857 <text:s text:c="8"/>CONTRA LA LGTBIQ+fobia no procede actuación</text:p>
      <text:p text:style-name="Text"> <text:s text:c="74"/>Acompañamiento</text:p>
      <text:p text:style-name="Text"> <text:s text:c="36"/>ASOCIACION IN <text:s text:c="24"/>Personalizado para la</text:p>
      <text:p text:style-name="Text"> <text:s text:c="36"/>GENERO <text:s text:c="31"/>Inclusión Social del Colectivo No se instó a</text:p>
      <text:p text:style-name="Text"> <text:s text:c="36"/>(INTERCULTURALIDAD <text:s text:c="19"/>LGTBIQ+ que Ejerce la <text:s text:c="9"/>reformular por lo que</text:p>
      <text:p text:style-name="Text"> <text:s text:c="17"/>IRPF2024010436 <text:s text:c="4"/>Y GENERO) <text:s text:c="9"/>G13426671 <text:s text:c="9"/>Prostitución en Canarias. <text:s text:c="5"/>no procede actuación</text:p>
      <text:p text:style-name="Text"> <text:s text:c="17"/>IRPF2024010490 <text:s text:c="4"/>ASOCIACION <text:s text:c="8"/>G76687722 <text:s text:c="9"/>STOP ODIO: proyecto de <text:s text:c="8"/>No se instó a</text:p>
      <text:p text:style-name="Text"> </text:p>
      <text:p text:style-name="Text"> <text:s text:c="125"/>50</text:p>
      <text:p text:style-name="Text"> </text:p>
      <text:p text:style-name="Text"> </text:p>
      <text:p text:style-name="Text"> </text:p>
      <text:p text:style-name="Text"> </text:p>
      <text:p text:style-name="Text">Este documento incorpora firma electrónica reconocida de acuerdo a la Ley 6/2020, de 11 de noviembre de los servicios electrónicos de confianza</text:p>
      <text:p text:style-name="Text">Permite la verificación de la integridad de esta copia del documento electrónico en la dirección:</text:p>
      <text:p text:style-name="Text">https://sede.gobiernodecanarias.org/sede/verifica_doc</text:p>
      <text:p text:style-name="Text">Este documento es una copia electrónica auténtica</text:p>
      <text:p text:style-name="Text">Firmado por: María Candelaria Delgado Toledo <text:s text:c="71"/>Fecha: 11/12/2025 14:35:40</text:p>
      <text:p text:style-name="Text">En calidad de: Consejera de Bienestar Social, Igualdad, Juventud, Infancia y Familias</text:p>
      <text:p text:style-name="Text"> <text:s text:c="129"/>Pagina: 50/52</text:p>
      <text:p text:style-name="Text"> </text:p>
      <text:p text:style-name="Text"> </text:p>
      <text:p text:style-name="Text"> <text:s text:c="26"/>RP012-3KAyvOZfXV9Jze1+wxSjmTCLKIR1LKiB</text:p>
      <text:p text:style-name="Text"> <text:s text:c="37"/>ORDEN - Nº: 1308 / 2025 - Libro: 657 - Fecha: 11/12/2025 14:35:40</text:p>
      <text:p text:style-name="Break"/>
      <text:p text:style-name="Text"> <text:s text:c="103"/>ACTUACIÓN DE LA</text:p>
      <text:p text:style-name="Text"> <text:s text:c="20"/>EXPEDIENTE <text:s text:c="12"/>ENTIDAD <text:s text:c="14"/>CIF <text:s text:c="6"/>NOMBRE DEL PROYECTO <text:s text:c="13"/>ENTIDAD</text:p>
      <text:p text:style-name="Text"> <text:s text:c="74"/>acompañamiento integral a</text:p>
      <text:p text:style-name="Text"> <text:s text:c="36"/>LGBTIQA* DIVERSAS <text:s text:c="20"/>víctimas de delitos de odio reformular por lo que</text:p>
      <text:p text:style-name="Text"> <text:s text:c="36"/>CANARIAS <text:s text:c="29"/>por LGBTIQAfobia. <text:s text:c="10"/>no procede actuación</text:p>
      <text:p text:style-name="Text"> <text:s text:c="74"/>TENERIFE DIVERSA:</text:p>
      <text:p text:style-name="Text"> <text:s text:c="74"/>Programa de prevención de</text:p>
      <text:p text:style-name="Text"> <text:s text:c="36"/>ASOCIACION <text:s text:c="27"/>la LGBTIfobia en la <text:s text:c="8"/>No se instó a</text:p>
      <text:p text:style-name="Text"> <text:s text:c="36"/>LGBTIQA* DIVERSAS <text:s text:c="20"/>comunidad educativa de <text:s text:c="5"/>reformular por lo que</text:p>
      <text:p text:style-name="Text"> <text:s text:c="17"/>IRPF2024010494 <text:s text:c="4"/>CANARIAS <text:s text:c="15"/>G76687722 <text:s text:c="4"/>Tenerife. <text:s text:c="18"/>no procede actuación</text:p>
      <text:p text:style-name="Text"> <text:s text:c="74"/>ASTERISCO. Servicio de</text:p>
      <text:p text:style-name="Text"> <text:s text:c="74"/>intervención psicológico,</text:p>
      <text:p text:style-name="Text"> <text:s text:c="74"/>social, sexológico y de</text:p>
      <text:p text:style-name="Text"> <text:s text:c="36"/>ASOCIACION <text:s text:c="27"/>trabajo en red para el <text:s text:c="5"/>No se instó a</text:p>
      <text:p text:style-name="Text"> <text:s text:c="36"/>LGBTIQA* DIVERSAS <text:s text:c="20"/>acercamiento de la <text:s text:c="9"/>reformular por lo que</text:p>
      <text:p text:style-name="Text"> <text:s text:c="17"/>IRPF2024010497 <text:s text:c="4"/>CANARIAS <text:s text:c="15"/>G76687722 <text:s text:c="4"/>diversidad LGBTIQA+. <text:s text:c="7"/>no procede actuación</text:p>
      <text:p text:style-name="Text"> </text:p>
      <text:p text:style-name="Text"> </text:p>
      <text:p text:style-name="Text"> </text:p>
      <text:p text:style-name="Text"> </text:p>
      <text:p text:style-name="Text"> <text:s text:c="17"/>LÍNEA 11. PROMOCIÓN DE LA IGUALDAD ENTRE MUJERES Y HOMBRES Y PREVENCIÓN DE</text:p>
      <text:p text:style-name="Text"> <text:s text:c="17"/>LA VIOLENCIA DE GÉNERO.</text:p>
      <text:p text:style-name="Text"> </text:p>
      <text:p text:style-name="Text"> </text:p>
      <text:p text:style-name="Text"> <text:s text:c="81"/>NOMBRE DEL</text:p>
      <text:p text:style-name="Text"> <text:s text:c="20"/>EXPEDIENTE <text:s text:c="11"/>ENTIDAD <text:s text:c="9"/>CIF <text:s text:c="19"/>PROYECTO <text:s text:c="19"/>SITUACIÓN</text:p>
      <text:p text:style-name="Text"> <text:s text:c="36"/>ASOCIACION CANARIA</text:p>
      <text:p text:style-name="Text"> <text:s text:c="36"/>PARA LA</text:p>
      <text:p text:style-name="Text"> <text:s text:c="36"/>POTENCIACION DEL</text:p>
      <text:p text:style-name="Text"> <text:s text:c="36"/>DESARROLLO SOCIAL <text:s text:c="51"/>No presentó</text:p>
      <text:p text:style-name="Text"> <text:s text:c="17"/>IRPF2024010483 <text:s text:c="4"/>GENERACION 21 <text:s text:c="5"/>G76621036 <text:s text:c="10"/>Igualdad Activa 2025 <text:s text:c="9"/>reformulación</text:p>
      <text:p text:style-name="Text"> </text:p>
      <text:p text:style-name="Text"> </text:p>
      <text:p text:style-name="Text"> </text:p>
      <text:p text:style-name="Text"> </text:p>
      <text:p text:style-name="Text"> <text:s text:c="17"/>LÍNEA 13. ATENCIÓN SOCIAL A PERSONAS EN SITUACIÓN DE ESPECIAL VULNERABILIDAD</text:p>
      <text:p text:style-name="Text"> <text:s text:c="17"/>DEBIDO A FACTORES DE SALUD: PERSONAS CON VIH.</text:p>
      <text:p text:style-name="Text"> </text:p>
      <text:p text:style-name="Text"> <text:s text:c="17"/>No existe solicitud en esta situación.</text:p>
      <text:p text:style-name="Text"> </text:p>
      <text:p text:style-name="Text"> </text:p>
      <text:p text:style-name="Text"> </text:p>
      <text:p text:style-name="Text"> </text:p>
      <text:p text:style-name="Text"> <text:s text:c="17"/>LÍNEA 14. INVERSIÓN</text:p>
      <text:p text:style-name="Text"> </text:p>
      <text:p text:style-name="Text"> </text:p>
      <text:p text:style-name="Text"> <text:s text:c="81"/>NOMBRE DEL</text:p>
      <text:p text:style-name="Text"> <text:s text:c="20"/>EXPEDIENTE <text:s text:c="11"/>ENTIDAD <text:s text:c="10"/>CIF <text:s text:c="18"/>PROYECTO <text:s text:c="19"/>SITUACIÓN</text:p>
      <text:p text:style-name="Text"> <text:s text:c="36"/>ASOCIACION GULL-</text:p>
      <text:p text:style-name="Text"> <text:s text:c="36"/>LASEGUE PARA EL</text:p>
      <text:p text:style-name="Text"> <text:s text:c="36"/>ESTUDIO Y</text:p>
      <text:p text:style-name="Text"> <text:s text:c="36"/>TRATAMIENTO DE LA <text:s text:c="53"/>No se instó a</text:p>
      <text:p text:style-name="Text"> <text:s text:c="36"/>ANOREXIA Y LA <text:s text:c="25"/>RENOVAR para la atención reformular por lo que</text:p>
      <text:p text:style-name="Text"> <text:s text:c="17"/>IRPF2024010026 <text:s text:c="4"/>BULIMIA EN CANARIAS G35566876 <text:s text:c="9"/>integral y la inclusión social. no procede actuación</text:p>
      <text:p text:style-name="Text"> <text:s text:c="75"/>"LAS PALMAS DE GRAN</text:p>
      <text:p text:style-name="Text"> <text:s text:c="75"/>CANARIA - CIUDAD SAN</text:p>
      <text:p text:style-name="Text"> <text:s text:c="75"/>JUAN DE DIOS - CIF :</text:p>
      <text:p text:style-name="Text"> <text:s text:c="75"/>R3500084C - <text:s text:c="20"/>No se instó a</text:p>
      <text:p text:style-name="Text"> <text:s text:c="36"/>FUNDACION JUAN <text:s text:c="24"/>EQUIPAMIENTO AULAS <text:s text:c="13"/>reformular por lo que</text:p>
      <text:p text:style-name="Text"> <text:s text:c="17"/>IRPF2024010066 <text:s text:c="4"/>CIUDAD <text:s text:c="11"/>G78519303 <text:s text:c="11"/>DIGITALES <text:s text:c="22"/>no procede actuación</text:p>
      <text:p text:style-name="Text"> <text:s text:c="36"/>ASOCIACION <text:s text:c="60"/>No se instó a</text:p>
      <text:p text:style-name="Text"> <text:s text:c="36"/>NUESTRA SEÑORA <text:s text:c="56"/>reformular por lo que</text:p>
      <text:p text:style-name="Text"> <text:s text:c="17"/>IRPF2024010217 <text:s text:c="4"/>DEL AMPARO APREME G38507687 <text:s text:c="11"/>ACCESIBLE 2025 <text:s text:c="17"/>no procede actuación</text:p>
      <text:p text:style-name="Text"> </text:p>
      <text:p text:style-name="Text"> </text:p>
      <text:p text:style-name="Text"> <text:s text:c="125"/>51</text:p>
      <text:p text:style-name="Text"> </text:p>
      <text:p text:style-name="Text"> </text:p>
      <text:p text:style-name="Text"> </text:p>
      <text:p text:style-name="Text"> </text:p>
      <text:p text:style-name="Text">Este documento incorpora firma electrónica reconocida de acuerdo a la Ley 6/2020, de 11 de noviembre de los servicios electrónicos de confianza</text:p>
      <text:p text:style-name="Text">Permite la verificación de la integridad de esta copia del documento electrónico en la dirección:</text:p>
      <text:p text:style-name="Text">https://sede.gobiernodecanarias.org/sede/verifica_doc</text:p>
      <text:p text:style-name="Text">Este documento es una copia electrónica auténtica</text:p>
      <text:p text:style-name="Text">Firmado por: María Candelaria Delgado Toledo <text:s text:c="71"/>Fecha: 11/12/2025 14:35:40</text:p>
      <text:p text:style-name="Text">En calidad de: Consejera de Bienestar Social, Igualdad, Juventud, Infancia y Familias</text:p>
      <text:p text:style-name="Text"> <text:s text:c="129"/>Pagina: 51/52</text:p>
      <text:p text:style-name="Text"> </text:p>
      <text:p text:style-name="Text"> </text:p>
      <text:p text:style-name="Text"> <text:s text:c="26"/>RP012-3KAyvOZfXV9Jze1+wxSjmTCLKIR1LKiB</text:p>
      <text:p text:style-name="Text"> <text:s text:c="37"/>ORDEN - Nº: 1308 / 2025 - Libro: 657 - Fecha: 11/12/2025 14:35:40</text:p>
      <text:p text:style-name="Break"/>
      <text:p text:style-name="Text"> <text:s text:c="81"/>NOMBRE DEL</text:p>
      <text:p text:style-name="Text"> <text:s text:c="20"/>EXPEDIENTE <text:s text:c="11"/>ENTIDAD <text:s text:c="16"/>CIF <text:s text:c="12"/>PROYECTO <text:s text:c="17"/>SITUACIÓN</text:p>
      <text:p text:style-name="Text"> <text:s text:c="36"/>ASOCIACION</text:p>
      <text:p text:style-name="Text"> <text:s text:c="36"/>CUIDADORAS</text:p>
      <text:p text:style-name="Text"> <text:s text:c="36"/>FAMILIARES Y</text:p>
      <text:p text:style-name="Text"> <text:s text:c="36"/>AMIG@S DE <text:s text:c="29"/>EQUIPACIÓN PARA LA <text:s text:c="10"/>No se instó a</text:p>
      <text:p text:style-name="Text"> <text:s text:c="36"/>PERSONAS CON <text:s text:c="26"/>INNOVACIÓN EN LOS <text:s text:c="11"/>reformular por lo que</text:p>
      <text:p text:style-name="Text"> <text:s text:c="17"/>IRPF2024010371 <text:s text:c="4"/>ALZEIMER <text:s text:c="15"/>G38877312 <text:s text:c="5"/>CUIDADOS <text:s text:c="20"/>no procede actuación</text:p>
      <text:p text:style-name="Text"> <text:s text:c="75"/>TENERIFEHOSPITAL SAN</text:p>
      <text:p text:style-name="Text"> <text:s text:c="75"/>JUAN DE DIOS DE</text:p>
      <text:p text:style-name="Text"> <text:s text:c="36"/>FUNDACION JUAN <text:s text:c="24"/>TENERIFE CIF R3800019F No presentó</text:p>
      <text:p text:style-name="Text"> <text:s text:c="17"/>IRPF2024010130 <text:s text:c="4"/>CIUDAD <text:s text:c="11"/>G78519303 <text:s text:c="11"/>EQUIPAMIENTO <text:s text:c="16"/>reformulación</text:p>
      <text:p text:style-name="Text"> <text:s text:c="36"/>ASOCIACION CENTRO <text:s text:c="21"/>CASA HORTENSIA:</text:p>
      <text:p text:style-name="Text"> <text:s text:c="36"/>DE DIA CASA <text:s text:c="27"/>CONFORT Y <text:s text:c="19"/>No presentó</text:p>
      <text:p text:style-name="Text"> <text:s text:c="17"/>IRPF2024010138 <text:s text:c="4"/>HORTENSIA <text:s text:c="8"/>G02905461 <text:s text:c="11"/>ACCESIBILIDAD <text:s text:c="15"/>reformulación</text:p>
      <text:p text:style-name="Text"> <text:s text:c="75"/>“Adquisición de mobiliario y</text:p>
      <text:p text:style-name="Text"> <text:s text:c="75"/>equipamiento geriátrico</text:p>
      <text:p text:style-name="Text"> <text:s text:c="75"/>para la atención de las</text:p>
      <text:p text:style-name="Text"> <text:s text:c="36"/>CASA SAN VICENTE <text:s text:c="22"/>personas mayores <text:s text:c="12"/>No presentó</text:p>
      <text:p text:style-name="Text"> <text:s text:c="17"/>IRPF2024010335 <text:s text:c="4"/>DE PAUL <text:s text:c="11"/>R3500314D <text:s text:c="10"/>dependientes” <text:s text:c="15"/>reformulación</text:p>
      <text:p text:style-name="Text"> <text:s text:c="36"/>ASOCIACION DE <text:s text:c="25"/>TRANSPORTE PARA LAS</text:p>
      <text:p text:style-name="Text"> <text:s text:c="36"/>PERSONAS CON <text:s text:c="26"/>PERSONAS CON</text:p>
      <text:p text:style-name="Text"> <text:s text:c="36"/>DISCAPACIDAD DE <text:s text:c="23"/>DISCAPACIDAD <text:s text:c="16"/>No presentó</text:p>
      <text:p text:style-name="Text"> <text:s text:c="17"/>IRPF2024010388 <text:s text:c="4"/>LANZAROTE, ADISLAN G35046200 <text:s text:c="10"/>INTELECTUAL. <text:s text:c="16"/>reformulación</text:p>
      <text:p text:style-name="Text"> <text:s text:c="36"/>FUNDACION CANARIA <text:s text:c="21"/>A PIE DE BARRIO (2025):</text:p>
      <text:p text:style-name="Text"> <text:s text:c="36"/>FARRAH PARA LA <text:s text:c="24"/>EQUIPAMIENTO PARA LA</text:p>
      <text:p text:style-name="Text"> <text:s text:c="36"/>COOPERACION Y EL <text:s text:c="22"/>INTERVENCIÓN EN</text:p>
      <text:p text:style-name="Text"> <text:s text:c="36"/>DESARROLLO <text:s text:c="28"/>BARRIOS <text:s text:c="21"/>No presentó</text:p>
      <text:p text:style-name="Text"> <text:s text:c="17"/>IRPF2024010542 <text:s text:c="4"/>SOTENIBLEEN <text:s text:c="7"/>G35992940 <text:s text:c="10"/>DESFAVORECIDOS <text:s text:c="14"/>reformulación</text:p>
      <text:p text:style-name="Text"> </text:p>
      <text:p text:style-name="Text"> </text:p>
      <text:p text:style-name="Text"> </text:p>
      <text:p text:style-name="Text"> </text:p>
      <text:p text:style-name="Text"> <text:s text:c="122"/>52</text:p>
      <text:p text:style-name="Text"> </text:p>
      <text:p text:style-name="Text"> </text:p>
      <text:p text:style-name="Text"> </text:p>
      <text:p text:style-name="Text"> </text:p>
      <text:p text:style-name="Text">Este documento incorpora firma electrónica reconocida de acuerdo a la Ley 6/2020, de 11 de noviembre de los servicios electrónicos de confianza</text:p>
      <text:p text:style-name="Text">Permite la verificación de la integridad de esta copia del documento electrónico en la dirección:</text:p>
      <text:p text:style-name="Text">https://sede.gobiernodecanarias.org/sede/verifica_doc</text:p>
      <text:p text:style-name="Text">Este documento es una copia electrónica auténtica</text:p>
      <text:p text:style-name="Text">Firmado por: María Candelaria Delgado Toledo <text:s text:c="71"/>Fecha: 11/12/2025 14:35:40</text:p>
      <text:p text:style-name="Text">En calidad de: Consejera de Bienestar Social, Igualdad, Juventud, Infancia y Familias</text:p>
      <text:p text:style-name="Text"> <text:s text:c="129"/>Pagina: 52/52</text:p>
      <text:p text:style-name="Text"> </text:p>
      <text:p text:style-name="Text"> </text:p>
      <text:p text:style-name="Text"> <text:s text:c="26"/>RP012-3KAyvOZfXV9Jze1+wxSjmTCLKIR1LKiB</text:p>
      <text:p text:style-name="Text"> <text:s text:c="37"/>ORDEN - Nº: 1308 / 2025 - Libro: 657 - Fecha: 11/12/2025 14:35:40</text:p>
    </office:tex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styles>
    <style:style style:name="Text" style:family="paragraph" style:display-name="Text">
      <style:text-properties fo:font-family="Liberation Mono" fo:font-size="7.5pt"/>
      <style:paragraph-properties fo:margin-bottom="0cm" fo:margin-top="0cm"/>
    </style:style>
    <style:style style:name="Break" style:family="paragraph" style:display-name="Break">
      <style:paragraph-properties fo:break-before="page"/>
    </style:style>
  </office:styles>
  <office:automatic-styles>
    <style:page-layout style:name="A4">
      <style:page-layout-properties fo:page-width="21cm" fo:page-height="29.7cm" fo:margin-top="1cm" fo:margin-bottom="1cm" fo:margin-left="1cm" fo:margin-right="1cm"/>
    </style:page-layout>
  </office:automatic-styles>
  <office:master-styles>
    <style:master-page style:name="Standard" style:page-layout-name="A4" style:display-name="Standard"/>
  </office:master-styles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meta>
    <meta:generator>ODFPY/1.4.1</meta:generator>
  </office:meta>
</office:document-meta>
</file>