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285"/>ORDEN DE LA CONSEJERA DE BIENESTAR SOCIAL, IGUALDAD, JUVENTUD,</text:p>
      <text:p text:style-name="Text"> <text:s text:c="285"/>INFANCIA Y FAMILIAS POR LA QUE SE ACUERDA LA RESOLUCIÓN DEFINITIVA DE</text:p>
      <text:p text:style-name="Text"> <text:s text:c="285"/>LA CONVOCATORIA DE SUBVENCIONES DESTINADAS A LA REALIZACIÓN DE</text:p>
      <text:p text:style-name="Text"> <text:s text:c="285"/>PROGRAMAS DE INTERÉS GENERAL PARA ATENDER FINES DE INTERÉS SOCIAL,</text:p>
      <text:p text:style-name="Text"> <text:s text:c="285"/>CON CARGO A LA ASIGNACIÓN TRIBUTARIA DEL IMPUESTO SOBRE LA RENTA DE</text:p>
      <text:p text:style-name="Text"> <text:s text:c="131"/>C/ Prof. Agustín Millares Carló, nº 18, Edf. Servicios Múltiples II Planta 3ª, 35071 Las Palmas de Gran Canaria, Tfnos: 928 30 60 00, Fax: 928 45 50 30</text:p>
      <text:p text:style-name="Text"> </text:p>
      <text:p text:style-name="Text"> </text:p>
      <text:p text:style-name="Text"> </text:p>
      <text:p text:style-name="Text"> </text:p>
      <text:p text:style-name="Text"> <text:s text:c="285"/>LAS PERSONAS FÍSICAS, CORRESPONDIENTE A LA LÍNEA 14. INVERSIÓN, AL</text:p>
      <text:p text:style-name="Text"> <text:s text:c="285"/>AMPARO DE LA ORDEN DEPARTAMENTAL N.º 1121/2023, DE 20 DE SEPTIEMBRE DE</text:p>
      <text:p text:style-name="Text"> <text:s text:c="285"/>2023 (BOC N.º 200, DE 10 DE OCTUBRE DE 2023), MODIFICADA POR LA ORDEN N.º</text:p>
      <text:p text:style-name="Text"> <text:s text:c="285"/>746/2023, DE 18 DE JULIO DE 2024 (BOC N.º 152, DE 2 DE AGOSTO DE 2024).</text:p>
      <text:p text:style-name="Text"> </text:p>
      <text:p text:style-name="Text"> </text:p>
      <text:p text:style-name="Text"> </text:p>
      <text:p text:style-name="Text"> <text:s text:c="293"/>Visto el expediente relativo al procedimiento de concurrencia competitiva de la</text:p>
      <text:p text:style-name="Text"> <text:s text:c="285"/>convocatoria de concesión de subvenciones al amparo de la Orden Departamental n.º</text:p>
      <text:p text:style-name="Text"> <text:s text:c="12"/>C/ Leoncio Rodríguez, nº 3, Edf. El Cabo Planta 5ª, 38071 Santa Cruz de Tenerife, Tfnos: 922 95 12 52, Fax: 922 95 12 42,</text:p>
      <text:p text:style-name="Text"> </text:p>
      <text:p text:style-name="Text"> </text:p>
      <text:p text:style-name="Text"> </text:p>
      <text:p text:style-name="Text"> </text:p>
      <text:p text:style-name="Text"> <text:s text:c="285"/>1121/2023, de 20 de septiembre (BOC n.º 200, de 10 de octubre de 2023), modificada por la</text:p>
      <text:p text:style-name="Text"> <text:s text:c="285"/>Orden n.º 746/2024, de 18 de julio (BOC n.º 152, de 2 de agosto de 2024), correspondiente</text:p>
      <text:p text:style-name="Text"> <text:s text:c="285"/>a la Línea 14. Inversión, se desprenden los siguientes,</text:p>
      <text:p text:style-name="Text"> </text:p>
      <text:p text:style-name="Text"> </text:p>
      <text:p text:style-name="Text"> </text:p>
      <text:p text:style-name="Text"> </text:p>
      <text:p text:style-name="Text"> <text:s text:c="397"/>Identificador: 20241122114246</text:p>
      <text:p text:style-name="Text"> <text:s text:c="317"/>ANTECEDENTES DE HECHO</text:p>
      <text:p text:style-name="Text"> </text:p>
      <text:p text:style-name="Text"> </text:p>
      <text:p text:style-name="Text"> </text:p>
      <text:p text:style-name="Text"> <text:s text:c="293"/>Primero.- Mediante Orden de la Consejera de Bienestar Social, Igualdad, Juventud,</text:p>
      <text:p text:style-name="Text"> <text:s text:c="285"/>Infancia y Familias, n.º 1121/2023, de 20 de septiembre, se aprueban las bases reguladoras</text:p>
      <text:p text:style-name="Text"> <text:s text:c="285"/>que han de regir en la concesión de las subvenciones destinadas a la realización de</text:p>
      <text:p text:style-name="Text"> <text:s text:c="285"/>proyectos de interés general, para atender fines de interés social, con cargo a la asignación</text:p>
      <text:p text:style-name="Text"> <text:s text:c="285"/>tributaria del Impuesto sobre la Renta de las Personas Físicas en el ámbito de la Comunidad</text:p>
      <text:p text:style-name="Text"> <text:s text:c="285"/>Autónoma Canaria y se efectúa la convocatoria para 2023 (BOC n.º 200, de 10 de octubre</text:p>
      <text:p text:style-name="Text"> <text:s text:c="285"/>de 2023), con un crédito inicial que asciende a la cantidad de de 8.886.669,00 €.</text:p>
      <text:p text:style-name="Text"> </text:p>
      <text:p text:style-name="Text"> <text:s text:c="292"/>Segundo.- Posteriormente, por Resolución de 7 de noviembre de 2023, de la</text:p>
      <text:p text:style-name="Text"> <text:s text:c="285"/>Secretaría de Estado de Derechos Sociales, se publica el Acuerdo del Consejo Territorial de</text:p>
      <text:p text:style-name="Text"> <text:s text:c="285"/>Servicios Sociales y del Sistema para la Autonomía y Atención a la Dependencia, sobre la</text:p>
      <text:p text:style-name="Text"> <text:s text:c="285"/>concesión de subvenciones a los programas de interés general con cargo a la asignación</text:p>
      <text:p text:style-name="Text"> <text:s text:c="285"/>presupuestaria del 0,7% del Impuesto sobre la Renta de las Personas Físicas y del</text:p>
      <text:p text:style-name="Text"> <text:s text:c="285"/>Impuesto sobre Sociedades para el año 2023 (BOE n.º 278, de 21 de noviembre de 2023).</text:p>
      <text:p text:style-name="Text"> <text:s text:c="285"/>En su anexo III, se establece la distribución del tramo autonómico de las subvenciones,</text:p>
      <text:p text:style-name="Text"> <text:s text:c="285"/>correspondiendo a la Comunidad Autónoma de Canarias la cantidad de 15.557.106,97 €.</text:p>
      <text:p text:style-name="Text"> </text:p>
      <text:p text:style-name="Text"> <text:s text:c="292"/>Como consecuencia de ello, por Orden de la Consejera de Bienestar Social,</text:p>
      <text:p text:style-name="Text"> <text:s text:c="285"/>Igualdad, Juventud, Infancia y Familias, n.º 746/2024, de 18 de julio, se acuerda, entre otros</text:p>
      <text:p text:style-name="Text"> </text:p>
      <text:p text:style-name="Text"> </text:p>
      <text:p text:style-name="Text"> </text:p>
      <text:p text:style-name="Text"> </text:p>
      <text:p text:style-name="Text"> <text:s text:c="5"/>Este documento incorpora firma electrónica reconocida de acuerdo a la Ley 6/2020, de 11 de noviembre de los servicios electrónicos de confianza</text:p>
      <text:p text:style-name="Text"> <text:s text:c="5"/>Permite la verificación de la integridad de esta copia del documento electrónico en la dirección:</text:p>
      <text:p text:style-name="Text"> <text:s text:c="5"/>https://sede.gobiernodecanarias.org/sede/verifica_doc</text:p>
      <text:p text:style-name="Text"> <text:s text:c="5"/>Este documento es una copia electrónica auténtica</text:p>
      <text:p text:style-name="Text"> <text:s text:c="5"/>Firmado por: María Candelaria Delgado Toledo <text:s text:c="71"/>Fecha: 26/11/2024 10:39:12</text:p>
      <text:p text:style-name="Text"> <text:s text:c="5"/>En calidad de: Consejera de Bienestar Social, Igualdad, Juventud, Infancia y Familias</text:p>
      <text:p text:style-name="Text"> <text:s text:c="382"/>Pagina: 1/15</text:p>
      <text:p text:style-name="Text"> </text:p>
      <text:p text:style-name="Text"> <text:s text:c="291"/>RP012-78uWu1EES3PixIwsn1VmALOVBD0npPaR</text:p>
      <text:p text:style-name="Text"> <text:s text:c="302"/>ORDEN - Nº: 1185 / 2024 - Libro: 657 - Fecha: 26/11/2024 10:39:09</text:p>
      <text:p text:style-name="Text"> </text:p>
      <text:p text:style-name="Text"> </text:p>
      <text:p text:style-name="Text"> </text:p>
      <text:p text:style-name="Text">En la dirección https://sede.gobiernodecanarias.org/sede/verifica_doc?codigo_nde=</text:p>
      <text:p text:style-name="Text">puede ser comprobada la autenticidad de esta copia, mediante el número de</text:p>
      <text:p text:style-name="Text">documento electrónico siguiente:</text:p>
      <text:p text:style-name="Text"> 0-AT7m6snbTFPpQXMyzQ25xAYfoQggwJ9</text:p>
      <text:p text:style-name="Break"/>
      <text:p text:style-name="Text"> <text:s text:c="28"/>extremos, incrementar el crédito inicial de la citada convocatoria en los términos que se</text:p>
      <text:p text:style-name="Text"> <text:s text:c="28"/>detallan a continuación:</text:p>
      <text:p text:style-name="Text"> <text:s text:c="37"/>Partida <text:s text:c="23"/>Importe <text:s text:c="13"/>Línea de subvención <text:s text:c="15"/>Importe por</text:p>
      <text:p text:style-name="Text"> <text:s text:c="33"/>presupuestaria <text:s text:c="78"/>Línea</text:p>
      <text:p text:style-name="Text"> <text:s text:c="29"/>2302 231B 4802 <text:s text:c="19"/>12.856.027,79€ Línea 1: Promoción <text:s text:c="16"/>de <text:s text:c="2"/>la</text:p>
      <text:p text:style-name="Text"> <text:s text:c="123"/>3.241.513,41 €</text:p>
      <text:p text:style-name="Text"> <text:s text:c="29"/>Fondo 4023031. <text:s text:c="34"/>Inclusión social.</text:p>
      <text:p text:style-name="Text"> <text:s text:c="29"/>Línea 234G0382 <text:s text:c="39"/>Línea 2. Mejora de la calidad de</text:p>
      <text:p text:style-name="Text"> <text:s text:c="123"/>1.613.475,24 €</text:p>
      <text:p text:style-name="Text"> <text:s text:c="83"/>vida de las personas Mayores</text:p>
      <text:p text:style-name="Text"> <text:s text:c="83"/>Línea 3. Atención a las personas</text:p>
      <text:p text:style-name="Text"> <text:s text:c="123"/>1.037.595,85 €</text:p>
      <text:p text:style-name="Text"> <text:s text:c="83"/>Inmigrantes</text:p>
      <text:p text:style-name="Text"> <text:s text:c="83"/>Línea 4. Pueblo Gitano <text:s text:c="19"/>100.000,00 €</text:p>
      <text:p text:style-name="Text"> <text:s text:c="83"/>Línea 5. Promoción de la</text:p>
      <text:p text:style-name="Text"> <text:s text:c="125"/>651.531,74 €</text:p>
      <text:p text:style-name="Text"> <text:s text:c="83"/>participación y el voluntariado</text:p>
      <text:p text:style-name="Text"> <text:s text:c="83"/>Línea 6: Promoción de la</text:p>
      <text:p text:style-name="Text"> <text:s text:c="83"/>autonomía personal y atención a <text:s text:c="10"/>693.723,81 €</text:p>
      <text:p text:style-name="Text"> <text:s text:c="83"/>la dependencia.</text:p>
      <text:p text:style-name="Text"> <text:s text:c="83"/>Línea 7: Apoyo a la inclusión</text:p>
      <text:p text:style-name="Text"> <text:s text:c="83"/>social de las personas con <text:s text:c="13"/>2.492.190,70 €</text:p>
      <text:p text:style-name="Text"> <text:s text:c="83"/>discapacidad.</text:p>
      <text:p text:style-name="Text"> <text:s text:c="83"/>Línea 8. Infancia y Familia <text:s text:c="12"/>1.508.522,58 €</text:p>
      <text:p text:style-name="Text"> <text:s text:c="83"/>Línea 9. Juventud <text:s text:c="24"/>900.109,58 €</text:p>
      <text:p text:style-name="Text"> <text:s text:c="83"/>Línea 10. Diversidad <text:s text:c="21"/>367.010,30 €</text:p>
      <text:p text:style-name="Text"> <text:s text:c="83"/>Línea 12: Atención social a</text:p>
      <text:p text:style-name="Text"> <text:s text:c="83"/>personas <text:s text:c="3"/>en <text:s text:c="4"/>situación <text:s text:c="1"/>de</text:p>
      <text:p text:style-name="Text"> <text:s text:c="83"/>especial vulnerabilidad debido a <text:s text:c="9"/>128.651,99 €</text:p>
      <text:p text:style-name="Text"> <text:s text:c="83"/>factores de salud: Personas con</text:p>
      <text:p text:style-name="Text"> <text:s text:c="83"/>adicciones.</text:p>
      <text:p text:style-name="Text"> <text:s text:c="83"/>Línea 13: Atención social a</text:p>
      <text:p text:style-name="Text"> <text:s text:c="83"/>personas <text:s text:c="4"/>en <text:s text:c="3"/>situación <text:s text:c="1"/>de</text:p>
      <text:p text:style-name="Text"> <text:s text:c="83"/>especial vulnerabilidad debido a <text:s text:c="9"/>121.702,59 €</text:p>
      <text:p text:style-name="Text"> <text:s text:c="83"/>factores de salud: Personas con</text:p>
      <text:p text:style-name="Text"> <text:s text:c="83"/>adicciones. Personas con VIH.</text:p>
      <text:p text:style-name="Text"> <text:s text:c="29"/>4801 232B 4800200 <text:s text:c="20"/>802.205,92€ Línea 11: Promoción de la</text:p>
      <text:p text:style-name="Text"> <text:s text:c="29"/>Fondo 4148013. <text:s text:c="35"/>igualdad entre mujeres y</text:p>
      <text:p text:style-name="Text"> <text:s text:c="125"/>802.205,92 €</text:p>
      <text:p text:style-name="Text"> <text:s text:c="29"/>Línea 484G1156 <text:s text:c="35"/>hombres y prevención de la</text:p>
      <text:p text:style-name="Text"> <text:s text:c="79"/>violencia de género</text:p>
      <text:p text:style-name="Text"> <text:s text:c="29"/>2302 231B 7800200 <text:s text:c="18"/>1.898.873,26€ Línea 14. Inversión</text:p>
      <text:p text:style-name="Text"> <text:s text:c="29"/>Fondo 7023031. <text:s text:c="80"/>1.898.873,26€</text:p>
      <text:p text:style-name="Text"> <text:s text:c="29"/>Línea 247G0071</text:p>
      <text:p text:style-name="Text"> <text:s text:c="29"/>Total <text:s text:c="88"/>15.557.106,97€</text:p>
      <text:p text:style-name="Text"> </text:p>
      <text:p text:style-name="Text"> </text:p>
      <text:p text:style-name="Text"> </text:p>
      <text:p text:style-name="Text"> <text:s text:c="138"/>2</text:p>
      <text:p text:style-name="Text"> </text:p>
      <text:p text:style-name="Text"> </text:p>
      <text:p text:style-name="Text"> </text:p>
      <text:p text:style-name="Text"> </text:p>
      <text:p text:style-name="Text"> <text:s text:c="5"/>Este documento incorpora firma electrónica reconocida de acuerdo a la Ley 6/2020, de 11 de noviembre de los servicios electrónicos de confianza</text:p>
      <text:p text:style-name="Text"> <text:s text:c="5"/>Permite la verificación de la integridad de esta copia del documento electrónico en la dirección:</text:p>
      <text:p text:style-name="Text"> <text:s text:c="5"/>https://sede.gobiernodecanarias.org/sede/verifica_doc</text:p>
      <text:p text:style-name="Text"> <text:s text:c="5"/>Este documento es una copia electrónica auténtica</text:p>
      <text:p text:style-name="Text"> <text:s text:c="5"/>Firmado por: María Candelaria Delgado Toledo <text:s text:c="71"/>Fecha: 26/11/2024 10:39:12</text:p>
      <text:p text:style-name="Text"> <text:s text:c="5"/>En calidad de: Consejera de Bienestar Social, Igualdad, Juventud, Infancia y Familias</text:p>
      <text:p text:style-name="Text"> <text:s text:c="142"/>Pagina: 2/15</text:p>
      <text:p text:style-name="Text"> </text:p>
      <text:p text:style-name="Text"> <text:s text:c="37"/>RP012-78uWu1EES3PixIwsn1VmALOVBD0npPaR</text:p>
      <text:p text:style-name="Text"> <text:s text:c="53"/>ORDEN - Nº: 1185 / 2024 - Libro: 657 - Fecha: 26/11/2024 10:39:09</text:p>
      <text:p text:style-name="Text"> </text:p>
      <text:p text:style-name="Text"> </text:p>
      <text:p text:style-name="Text"> </text:p>
      <text:p text:style-name="Text">En la dirección https://sede.gobiernodecanarias.org/sede/verifica_doc?codigo_nde=</text:p>
      <text:p text:style-name="Text">puede ser comprobada la autenticidad de esta copia, mediante el número de</text:p>
      <text:p text:style-name="Text">documento electrónico siguiente:</text:p>
      <text:p text:style-name="Text"> 0-AT7m6snbTFPpQXMyzQ25xAYfoQggwJ9</text:p>
      <text:p text:style-name="Break"/>
      <text:p text:style-name="Text"> <text:s text:c="28"/>Tercero.- Existe crédito adecuado y suficiente por el importe total de dicha convocatoria de</text:p>
      <text:p text:style-name="Text"> <text:s text:c="28"/>subvenciones, contabilizándose los correspondientes documentos contables de reserva de</text:p>
      <text:p text:style-name="Text"> <text:s text:c="28"/>crédito en los términos que se indican a continuación,</text:p>
      <text:p text:style-name="Text"> </text:p>
      <text:p text:style-name="Text"> </text:p>
      <text:p text:style-name="Text"> <text:s text:c="68"/>N.º RC <text:s text:c="20"/>Importe</text:p>
      <text:p text:style-name="Text"> <text:s text:c="53"/>RC/2024/0000201937 <text:s text:c="24"/>14.754.901,06€</text:p>
      <text:p text:style-name="Text"> <text:s text:c="53"/>RC/2024/0000246441 <text:s text:c="28"/>502.000,00€</text:p>
      <text:p text:style-name="Text"> <text:s text:c="53"/>RC-COM/2024/0000263342 <text:s text:c="24"/>300.205,92€</text:p>
      <text:p text:style-name="Text"> </text:p>
      <text:p text:style-name="Text"> <text:s text:c="39"/>En relación a ello, corresponde a la Línea 14. Inversión, el importe de 1.898.873,26</text:p>
      <text:p text:style-name="Text"> <text:s text:c="28"/>€.</text:p>
      <text:p text:style-name="Text"> </text:p>
      <text:p text:style-name="Text"> <text:s text:c="35"/>Cuarto.- Mediante Orden de la Consejera de Bienestar Social, Igualdad, Juventud,</text:p>
      <text:p text:style-name="Text"> <text:s text:c="28"/>Infancia y Familias, n.º 1082/2024, de 31 de octubre, se resuelve provisionalmente, la citada</text:p>
      <text:p text:style-name="Text"> <text:s text:c="28"/>convocatoria de subvenciones.</text:p>
      <text:p text:style-name="Text"> </text:p>
      <text:p text:style-name="Text"> <text:s text:c="36"/>Quinto.- Con fecha 18 de noviembre de 2024, la Directora General de Servicios</text:p>
      <text:p text:style-name="Text"> <text:s text:c="28"/>Sociales e Inmigración emite Propuesta de resolución definitiva en relación a las solicitudes</text:p>
      <text:p text:style-name="Text"> <text:s text:c="28"/>presentadas de inversión en las líneas vinculadas correspondientes a Promoción de la</text:p>
      <text:p text:style-name="Text"> <text:s text:c="28"/>inclusión social; Atención a personas inmigrantes; Pueblo Gitano. Con fecha 15 de</text:p>
      <text:p text:style-name="Text"> <text:s text:c="28"/>noviembre de 2024, la Directora General de Protección a la Infancia y las Familias emite</text:p>
      <text:p text:style-name="Text"> <text:s text:c="28"/>Propuesta de resolución definitiva en relación a las solicitudes presentadas de inversión en</text:p>
      <text:p text:style-name="Text"> <text:s text:c="28"/>la línea vinculada correspondiente a Infancia y Familia. Con fecha 21 de noviembre, el</text:p>
      <text:p text:style-name="Text"> <text:s text:c="28"/>Director General de Juventud emite emite Propuesta de resolución definitiva en relación a</text:p>
      <text:p text:style-name="Text"> <text:s text:c="28"/>las solicitudes presentadas de inversión en la línea vinculada correspondiente a Juventud.</text:p>
      <text:p text:style-name="Text"> <text:s text:c="28"/>Con fecha 22 de noviembre, el Director General de Salud Mental y Adicciones emite</text:p>
      <text:p text:style-name="Text"> <text:s text:c="28"/>Propuesta de resolución definitiva en relación a las solicitudes presentadas de inversión en</text:p>
      <text:p text:style-name="Text"> <text:s text:c="28"/>la línea vinculada correspondiente a la Atención social a personas en situación de especial</text:p>
      <text:p text:style-name="Text"> <text:s text:c="28"/>vulnerabilidad debido a factores de salud: Personas con adicciones. Con fecha 21 de</text:p>
      <text:p text:style-name="Text"> <text:s text:c="28"/>noviembre, la Directora General de Mayores y Participación Activa emite Propuesta de</text:p>
      <text:p text:style-name="Text"> <text:s text:c="28"/>resolución definitiva en relación a las solicitudes presentadas de inversión en la línea</text:p>
      <text:p text:style-name="Text"> <text:s text:c="28"/>vinculada correspondiente a Mejora de la calidad de vida de las personas mayores. Con</text:p>
      <text:p text:style-name="Text"> <text:s text:c="28"/>fecha 21 de noviembre la Directora General de Discapacidad y la Directora General de</text:p>
      <text:p text:style-name="Text"> <text:s text:c="28"/>Dependencia, emiten Propuesta de resolución definitiva conjunta en relación a las</text:p>
      <text:p text:style-name="Text"> <text:s text:c="28"/>solicitudes presentadas de inversión en la línea vinculada correspondiente a Promoción de</text:p>
      <text:p text:style-name="Text"> <text:s text:c="28"/>la autonomía personal y atención a la dependencia y para Apoyo a la inclusión social de las</text:p>
      <text:p text:style-name="Text"> <text:s text:c="28"/>personas con discapacidad, elevándose la misma al órgano concedente, a través de la</text:p>
      <text:p text:style-name="Text"> <text:s text:c="28"/>Secretaría General Técnica, conforme a la Base vigésima segunda, apartado 3 de la citada</text:p>
      <text:p text:style-name="Text"> <text:s text:c="28"/>Orden departamental n.º 1121, de 20 de septiembre de 2023.</text:p>
      <text:p text:style-name="Text"> </text:p>
      <text:p text:style-name="Text"> <text:s text:c="35"/>Sexto.- Consta en el expediente la certificación que recoge los extremos del artículo</text:p>
      <text:p text:style-name="Text"> <text:s text:c="28"/>37.5 del Decreto 36/2009, de 31 de marzo, por el que se establece el régimen general de</text:p>
      <text:p text:style-name="Text"> <text:s text:c="28"/>subvenciones de la Comunidad Autónoma de Canarias, modificado por el Decreto 5/2015,</text:p>
      <text:p text:style-name="Text"> <text:s text:c="128"/>3</text:p>
      <text:p text:style-name="Text"> </text:p>
      <text:p text:style-name="Text"> </text:p>
      <text:p text:style-name="Text"> </text:p>
      <text:p text:style-name="Text"> </text:p>
      <text:p text:style-name="Text"> <text:s text:c="5"/>Este documento incorpora firma electrónica reconocida de acuerdo a la Ley 6/2020, de 11 de noviembre de los servicios electrónicos de confianza</text:p>
      <text:p text:style-name="Text"> <text:s text:c="5"/>Permite la verificación de la integridad de esta copia del documento electrónico en la dirección:</text:p>
      <text:p text:style-name="Text"> <text:s text:c="5"/>https://sede.gobiernodecanarias.org/sede/verifica_doc</text:p>
      <text:p text:style-name="Text"> <text:s text:c="5"/>Este documento es una copia electrónica auténtica</text:p>
      <text:p text:style-name="Text"> <text:s text:c="5"/>Firmado por: María Candelaria Delgado Toledo <text:s text:c="71"/>Fecha: 26/11/2024 10:39:12</text:p>
      <text:p text:style-name="Text"> <text:s text:c="5"/>En calidad de: Consejera de Bienestar Social, Igualdad, Juventud, Infancia y Familias</text:p>
      <text:p text:style-name="Text"> <text:s text:c="135"/>Pagina: 3/15</text:p>
      <text:p text:style-name="Text"> </text:p>
      <text:p text:style-name="Text"> <text:s text:c="37"/>RP012-78uWu1EES3PixIwsn1VmALOVBD0npPaR</text:p>
      <text:p text:style-name="Text"> <text:s text:c="53"/>ORDEN - Nº: 1185 / 2024 - Libro: 657 - Fecha: 26/11/2024 10:39:09</text:p>
      <text:p text:style-name="Text"> </text:p>
      <text:p text:style-name="Text"> </text:p>
      <text:p text:style-name="Text"> </text:p>
      <text:p text:style-name="Text">En la dirección https://sede.gobiernodecanarias.org/sede/verifica_doc?codigo_nde=</text:p>
      <text:p text:style-name="Text">puede ser comprobada la autenticidad de esta copia, mediante el número de</text:p>
      <text:p text:style-name="Text">documento electrónico siguiente:</text:p>
      <text:p text:style-name="Text"> 0-AT7m6snbTFPpQXMyzQ25xAYfoQggwJ9</text:p>
      <text:p text:style-name="Break"/>
      <text:p text:style-name="Text"> <text:s text:c="28"/>de 30 de enero y el Decreto 151/2022, del 23 de junio, para el abono total de las</text:p>
      <text:p text:style-name="Text"> <text:s text:c="28"/>subvenciones que se acuerdan en la resolución definitiva de la presente convocatoria.</text:p>
      <text:p text:style-name="Text"> </text:p>
      <text:p text:style-name="Text"> </text:p>
      <text:p text:style-name="Text"> </text:p>
      <text:p text:style-name="Text"> <text:s text:c="39"/>A los que son de aplicación los siguientes,</text:p>
      <text:p text:style-name="Text"> </text:p>
      <text:p text:style-name="Text"> </text:p>
      <text:p text:style-name="Text"> </text:p>
      <text:p text:style-name="Text"> <text:s text:c="70"/>FUNDAMENTOS DE DERECHO</text:p>
      <text:p text:style-name="Text"> </text:p>
      <text:p text:style-name="Text"> <text:s text:c="36"/>Primero.- Transcurrido el plazo de cinco días hábiles previsto en la Orden</text:p>
      <text:p text:style-name="Text"> <text:s text:c="28"/>departamental n.º 1082/2024, de 31 de octubre, por la que se acuerda la resolución</text:p>
      <text:p text:style-name="Text"> <text:s text:c="28"/>provisional de la citada convocatoria de subvenciones y de conformidad con lo recogido en</text:p>
      <text:p text:style-name="Text"> <text:s text:c="28"/>la Base vigésima primera número 6 de la citada Orden departamental n.º 1121, de 20 de</text:p>
      <text:p text:style-name="Text"> <text:s text:c="28"/>septiembre de 2023, modificada por la Orden n.º 746/2024, de 18 de julio, la Comisión de</text:p>
      <text:p text:style-name="Text"> <text:s text:c="28"/>Valoración, con fecha 14 de noviembre de 2024 ha emitido un nuevo informe de valoración</text:p>
      <text:p text:style-name="Text"> <text:s text:c="28"/>para que el órgano instructor eleve al órgano concedente, a través de la Secretaría General</text:p>
      <text:p text:style-name="Text"> <text:s text:c="28"/>Técnica, la correspondiente propuesta de resolución definitiva de concesión.</text:p>
      <text:p text:style-name="Text"> </text:p>
      <text:p text:style-name="Text"> <text:s text:c="35"/>En esta fase del procedimiento se ha contado con la entidad colaboradora Instituto</text:p>
      <text:p text:style-name="Text"> <text:s text:c="28"/>Tecnológico de Canarias, S.A (en adelante ITC), en virtud de la Base reguladora sexta de la</text:p>
      <text:p text:style-name="Text"> <text:s text:c="28"/>citada Orden departamental y de la Orden de la Consejera de Bienestar Social, Igualdad,</text:p>
      <text:p text:style-name="Text"> <text:s text:c="28"/>Juventud, Infancia y Familias, n.º 133/2024, de 6 de febrero de 2024, por la que se encarga</text:p>
      <text:p text:style-name="Text"> <text:s text:c="28"/>al ITC, la ejecución de las actuaciones relativas a la gestión este procedimiento.</text:p>
      <text:p text:style-name="Text"> </text:p>
      <text:p text:style-name="Text"> <text:s text:c="36"/>Segundo.- En atención a lo establecido en la Base vigésima segunda, número 3, la</text:p>
      <text:p text:style-name="Text"> <text:s text:c="28"/>Dirección General de Servicios Sociales e Inmigración, la Dirección General de Mayores y</text:p>
      <text:p text:style-name="Text"> <text:s text:c="28"/>Participación Activa, la Dirección General de Juventud, la Dirección General de Protección a</text:p>
      <text:p text:style-name="Text"> <text:s text:c="28"/>la Infancia y las Familias, la Dirección General Dependencia, la Dirección General de</text:p>
      <text:p text:style-name="Text"> <text:s text:c="28"/>Discapacidad, la Dirección General Salud Mental y Adicciones, a la vista del referido informe</text:p>
      <text:p text:style-name="Text"> <text:s text:c="28"/>de la Comisión de Valoración, eleva al órgano competente de resolver, a través de la</text:p>
      <text:p text:style-name="Text"> <text:s text:c="28"/>Secretaría General Técnica, la propuesta de resolución definitiva correspondiente a la Línea</text:p>
      <text:p text:style-name="Text"> <text:s text:c="28"/>14. Inversión, debidamente motivada y ajustada a las disponibilidades económicas</text:p>
      <text:p text:style-name="Text"> <text:s text:c="28"/>existentes, conteniendo los siguientes extremos:</text:p>
      <text:p text:style-name="Text"> </text:p>
      <text:p text:style-name="Text"> <text:s text:c="28"/>a) Las solicitudes estimadas ordenadas en orden decreciente de puntuación recogidas</text:p>
      <text:p text:style-name="Text"> <text:s text:c="28"/>como Anexo I a la presente. Este listado incluye: el n.º de expediente, entidad beneficiaria,</text:p>
      <text:p text:style-name="Text"> <text:s text:c="28"/>nombre del proyecto, periodo de ejecución, la puntuación obtenida en la valoración de la</text:p>
      <text:p text:style-name="Text"> <text:s text:c="28"/>entidad y en la valoración del proyecto, así como la valoración total, la cuantía de la</text:p>
      <text:p text:style-name="Text"> <text:s text:c="28"/>subvención y en su caso, indicación de los aspectos que condicionan la obtención de la</text:p>
      <text:p text:style-name="Text"> <text:s text:c="28"/>subvención, pudiendo este último aspecto incluirse en un documento individualizado dentro</text:p>
      <text:p text:style-name="Text"> <text:s text:c="28"/>de cada expediente.</text:p>
      <text:p text:style-name="Text"> </text:p>
      <text:p text:style-name="Text"> <text:s text:c="28"/>El detalle de cada subvención se encuentra en el aplicativo informático de gestión de la</text:p>
      <text:p text:style-name="Text"> <text:s text:c="28"/>convocatoria, en el correspondiente expediente de cada solicitud, concretamente en el</text:p>
      <text:p text:style-name="Text"> <text:s text:c="28"/>documento denominado "Detalle de la Resolución Definitiva" y “Detalle de los criterios de</text:p>
      <text:p text:style-name="Text"> <text:s text:c="28"/>evaluación” dentro del apartado "Documentación", subapartado "Documentos".</text:p>
      <text:p text:style-name="Text"> <text:s text:c="128"/>4</text:p>
      <text:p text:style-name="Text"> </text:p>
      <text:p text:style-name="Text"> </text:p>
      <text:p text:style-name="Text"> </text:p>
      <text:p text:style-name="Text"> </text:p>
      <text:p text:style-name="Text"> <text:s text:c="5"/>Este documento incorpora firma electrónica reconocida de acuerdo a la Ley 6/2020, de 11 de noviembre de los servicios electrónicos de confianza</text:p>
      <text:p text:style-name="Text"> <text:s text:c="5"/>Permite la verificación de la integridad de esta copia del documento electrónico en la dirección:</text:p>
      <text:p text:style-name="Text"> <text:s text:c="5"/>https://sede.gobiernodecanarias.org/sede/verifica_doc</text:p>
      <text:p text:style-name="Text"> <text:s text:c="5"/>Este documento es una copia electrónica auténtica</text:p>
      <text:p text:style-name="Text"> <text:s text:c="5"/>Firmado por: María Candelaria Delgado Toledo <text:s text:c="71"/>Fecha: 26/11/2024 10:39:12</text:p>
      <text:p text:style-name="Text"> <text:s text:c="5"/>En calidad de: Consejera de Bienestar Social, Igualdad, Juventud, Infancia y Familias</text:p>
      <text:p text:style-name="Text"> <text:s text:c="135"/>Pagina: 4/15</text:p>
      <text:p text:style-name="Text"> </text:p>
      <text:p text:style-name="Text"> <text:s text:c="37"/>RP012-78uWu1EES3PixIwsn1VmALOVBD0npPaR</text:p>
      <text:p text:style-name="Text"> <text:s text:c="53"/>ORDEN - Nº: 1185 / 2024 - Libro: 657 - Fecha: 26/11/2024 10:39:09</text:p>
      <text:p text:style-name="Text"> </text:p>
      <text:p text:style-name="Text"> </text:p>
      <text:p text:style-name="Text"> </text:p>
      <text:p text:style-name="Text">En la dirección https://sede.gobiernodecanarias.org/sede/verifica_doc?codigo_nde=</text:p>
      <text:p text:style-name="Text">puede ser comprobada la autenticidad de esta copia, mediante el número de</text:p>
      <text:p text:style-name="Text">documento electrónico siguiente:</text:p>
      <text:p text:style-name="Text"> 0-AT7m6snbTFPpQXMyzQ25xAYfoQggwJ9</text:p>
      <text:p text:style-name="Break"/>
      <text:p text:style-name="Text"> <text:s text:c="28"/>b) Las solicitudes inadmitidas, denegadas, desestimadas y desistidas, recogidas como</text:p>
      <text:p text:style-name="Text"> <text:s text:c="28"/>Anexo II a la presente. Este listado incluirá: n.º de expediente, entidad y nombre del</text:p>
      <text:p text:style-name="Text"> <text:s text:c="28"/>proyecto, y la causa que motiva el sentido de la Orden. En el caso de las solicitudes</text:p>
      <text:p text:style-name="Text"> <text:s text:c="28"/>desestimadas por falta de crédito presupuestario, se ordenarán por orden decreciente de</text:p>
      <text:p text:style-name="Text"> <text:s text:c="28"/>puntuación, incluyéndose la puntuación obtenida en la valoración de la entidad, en la</text:p>
      <text:p text:style-name="Text"> <text:s text:c="28"/>valoración del proyecto, así como la valoración total y el importe solicitado.</text:p>
      <text:p text:style-name="Text"> </text:p>
      <text:p text:style-name="Text"> <text:s text:c="28"/>c) La contestación a las alegaciones presentadas recogidas como Anexo III.</text:p>
      <text:p text:style-name="Text"> </text:p>
      <text:p text:style-name="Text"> <text:s text:c="36"/>Tercero.- En consideración a lo establecido en el artículo 18.5 del Decreto 36/2009,</text:p>
      <text:p text:style-name="Text"> <text:s text:c="28"/>de 31 de marzo, por el que se establece el régimen general de subvenciones de la</text:p>
      <text:p text:style-name="Text"> <text:s text:c="28"/>Comunidad Autónoma de Canarias, modificado por el Decreto 5/2015, de 30 de enero y el</text:p>
      <text:p text:style-name="Text"> <text:s text:c="28"/>Decreto 151/2022, del 23 de junio, la resolución definitiva no crea derecho alguno a favor de</text:p>
      <text:p text:style-name="Text"> <text:s text:c="28"/>las entidades beneficiarias frente a la Administración, mientras que no haya sido notificada y</text:p>
      <text:p text:style-name="Text"> <text:s text:c="28"/>aceptada.</text:p>
      <text:p text:style-name="Text"> </text:p>
      <text:p text:style-name="Text"> <text:s text:c="35"/>Cuarto.- De conformidad con la Orden departamental n.º 746/2024, de 18 de julio de</text:p>
      <text:p text:style-name="Text"> <text:s text:c="28"/>2024, por la que se incrementa el crédito de la convocatoria de subvenciones que nos ocupa</text:p>
      <text:p text:style-name="Text"> <text:s text:c="28"/>para el año 2023, se acuerda la urgencia del procedimiento, se modifican, se corrigen</text:p>
      <text:p text:style-name="Text"> <text:s text:c="28"/>diversos aspectos de la mismas y se reducen a la mitad los plazos establecidos para el</text:p>
      <text:p text:style-name="Text"> <text:s text:c="28"/>procedimiento ordinario.</text:p>
      <text:p text:style-name="Text"> </text:p>
      <text:p text:style-name="Text"> <text:s text:c="36"/>Quinto.- De acuerdo con todo lo anterior, en el ejercicio de las competencias</text:p>
      <text:p text:style-name="Text"> <text:s text:c="28"/>atribuidas en el artículo 29.1, letra m) de la Ley 14/1990, de 26 de julio, de Régimen Jurídico</text:p>
      <text:p text:style-name="Text"> <text:s text:c="28"/>de las Administraciones Públicas de Canarias (BOC número 96, de 1.8.90), el Decreto</text:p>
      <text:p text:style-name="Text"> <text:s text:c="28"/>446/2023, de 27 de diciembre, por el que se aprueba el Reglamento Orgánico de la</text:p>
      <text:p text:style-name="Text"> <text:s text:c="28"/>Consejería de Bienestar Social, Igualdad, Juventud, Infancia y Familias (BOC número 6, de</text:p>
      <text:p text:style-name="Text"> <text:s text:c="28"/>9.1.2024), el Decreto 41/2023, de 14 de julio, del Presidente, por el que se determinan las</text:p>
      <text:p text:style-name="Text"> <text:s text:c="28"/>competencias de la Presidencia y Vicepresidencia, así como el número, denominación,</text:p>
      <text:p text:style-name="Text"> <text:s text:c="28"/>competencias y orden de precedencias de las Consejerías (BOC número 138, de</text:p>
      <text:p text:style-name="Text"> <text:s text:c="28"/>15.7.2023), Decreto 123/2023, de 17 de julio, por el que se determina la estructura orgánica</text:p>
      <text:p text:style-name="Text"> <text:s text:c="28"/>y las sedes de las Consejerías del Gobierno de Canarias (BOC número 140, de 18.7.23),</text:p>
      <text:p text:style-name="Text"> <text:s text:c="28"/>modificado por el Decreto 359/2023, de 4 de septiembre (BOC n.º 175, de 5 de septiembre)</text:p>
      <text:p text:style-name="Text"> <text:s text:c="28"/>y por el Decreto 128/2024, de 09 de septiembre (BOC n.º 179, de 11/09/2024), y, finalmente,</text:p>
      <text:p text:style-name="Text"> <text:s text:c="28"/>el Decreto 43/2023, de 14 de julio, por el que se nombra a los Consejeros y Consejeras del</text:p>
      <text:p text:style-name="Text"> <text:s text:c="28"/>Gobierno de Canarias (BOC número 138, de 15.7.2023) estando entre los nombramientos el</text:p>
      <text:p text:style-name="Text"> <text:s text:c="28"/>de la Consejera de Bienestar Social, Igualdad, Juventud, Infancia y Familias, es competente</text:p>
      <text:p text:style-name="Text"> <text:s text:c="28"/>la persona titular de este Departamento para acordar la resolución definitiva de la</text:p>
      <text:p text:style-name="Text"> <text:s text:c="28"/>convocatoria de subvenciones que nos ocupa.</text:p>
      <text:p text:style-name="Text"> </text:p>
      <text:p text:style-name="Text"> </text:p>
      <text:p text:style-name="Text"> </text:p>
      <text:p text:style-name="Text"> <text:s text:c="35"/>Por todo lo expuesto, vista la normativa citada y demás de pertinente aplicación, en</text:p>
      <text:p text:style-name="Text"> <text:s text:c="28"/>uso de las facultades que tengo conferidas,</text:p>
      <text:p text:style-name="Text"> </text:p>
      <text:p text:style-name="Text"> </text:p>
      <text:p text:style-name="Text"> </text:p>
      <text:p text:style-name="Text"> <text:s text:c="128"/>5</text:p>
      <text:p text:style-name="Text"> </text:p>
      <text:p text:style-name="Text"> </text:p>
      <text:p text:style-name="Text"> </text:p>
      <text:p text:style-name="Text"> </text:p>
      <text:p text:style-name="Text"> <text:s text:c="5"/>Este documento incorpora firma electrónica reconocida de acuerdo a la Ley 6/2020, de 11 de noviembre de los servicios electrónicos de confianza</text:p>
      <text:p text:style-name="Text"> <text:s text:c="5"/>Permite la verificación de la integridad de esta copia del documento electrónico en la dirección:</text:p>
      <text:p text:style-name="Text"> <text:s text:c="5"/>https://sede.gobiernodecanarias.org/sede/verifica_doc</text:p>
      <text:p text:style-name="Text"> <text:s text:c="5"/>Este documento es una copia electrónica auténtica</text:p>
      <text:p text:style-name="Text"> <text:s text:c="5"/>Firmado por: María Candelaria Delgado Toledo <text:s text:c="71"/>Fecha: 26/11/2024 10:39:12</text:p>
      <text:p text:style-name="Text"> <text:s text:c="5"/>En calidad de: Consejera de Bienestar Social, Igualdad, Juventud, Infancia y Familias</text:p>
      <text:p text:style-name="Text"> <text:s text:c="135"/>Pagina: 5/15</text:p>
      <text:p text:style-name="Text"> </text:p>
      <text:p text:style-name="Text"> <text:s text:c="37"/>RP012-78uWu1EES3PixIwsn1VmALOVBD0npPaR</text:p>
      <text:p text:style-name="Text"> <text:s text:c="53"/>ORDEN - Nº: 1185 / 2024 - Libro: 657 - Fecha: 26/11/2024 10:39:09</text:p>
      <text:p text:style-name="Text"> </text:p>
      <text:p text:style-name="Text"> </text:p>
      <text:p text:style-name="Text"> </text:p>
      <text:p text:style-name="Text">En la dirección https://sede.gobiernodecanarias.org/sede/verifica_doc?codigo_nde=</text:p>
      <text:p text:style-name="Text">puede ser comprobada la autenticidad de esta copia, mediante el número de</text:p>
      <text:p text:style-name="Text">documento electrónico siguiente:</text:p>
      <text:p text:style-name="Text"> 0-AT7m6snbTFPpQXMyzQ25xAYfoQggwJ9</text:p>
      <text:p text:style-name="Break"/>
      <text:p text:style-name="Text"> <text:s text:c="83"/>RESUELVO</text:p>
      <text:p text:style-name="Text"> </text:p>
      <text:p text:style-name="Text"> </text:p>
      <text:p text:style-name="Text"> </text:p>
      <text:p text:style-name="Text"> <text:s text:c="37"/>Primero. Acordar la resolución definitiva de la convocatoria de subvenciones</text:p>
      <text:p text:style-name="Text"> <text:s text:c="28"/>destinadas a la realización de programas de interés general para atender fines de interés</text:p>
      <text:p text:style-name="Text"> <text:s text:c="28"/>social, con cargo a la asignación tributaria del Impuesto sobre la Renta de las Personas</text:p>
      <text:p text:style-name="Text"> <text:s text:c="28"/>Físicas en el ámbito de la Comunidad Autónoma de Canarias, al amparo de la repetida</text:p>
      <text:p text:style-name="Text"> <text:s text:c="28"/>Orden n.º 1121/2023, de 20 de septiembre, modificada por la Orden n.º 746/2024, de 18 de</text:p>
      <text:p text:style-name="Text"> <text:s text:c="28"/>julio, correspondiente a la Línea de subvención 14. Inversión, en la forma que se indica en</text:p>
      <text:p text:style-name="Text"> <text:s text:c="28"/>los siguientes apartados de la presente Orden y en los anexos que se acompañan a la</text:p>
      <text:p text:style-name="Text"> <text:s text:c="28"/>misma:</text:p>
      <text:p text:style-name="Text"> </text:p>
      <text:p text:style-name="Text"> <text:s text:c="28"/>Anexo I. Solicitudes estimadas.</text:p>
      <text:p text:style-name="Text"> </text:p>
      <text:p text:style-name="Text"> <text:s text:c="28"/>Anexo II. Solicitudes inadmitidas, denegadas, desestimadas y desistidas.</text:p>
      <text:p text:style-name="Text"> </text:p>
      <text:p text:style-name="Text"> <text:s text:c="28"/>Anexo III. Alegaciones presentadas.</text:p>
      <text:p text:style-name="Text"> </text:p>
      <text:p text:style-name="Text"> <text:s text:c="35"/>Segundo. Conceder a las entidades que se relacionan en el Anexo I las</text:p>
      <text:p text:style-name="Text"> <text:s text:c="28"/>correspondientes subvenciones con el detalle relativo a: n.º de expediente, entidad</text:p>
      <text:p text:style-name="Text"> <text:s text:c="28"/>beneficiaria, nombre del proyecto, periodo de ejecución, la puntuación obtenida en la</text:p>
      <text:p text:style-name="Text"> <text:s text:c="28"/>valoración de la entidad y en la valoración del proyecto, así como la valoración total, la</text:p>
      <text:p text:style-name="Text"> <text:s text:c="28"/>cuantía de la subvención concedida, y en su caso, indicación de los aspectos que</text:p>
      <text:p text:style-name="Text"> <text:s text:c="28"/>condicionan la obtención de la subvención, pudiendo este último aspecto incluirse en un</text:p>
      <text:p text:style-name="Text"> <text:s text:c="28"/>documento individualizado dentro de cada expediente.</text:p>
      <text:p text:style-name="Text"> </text:p>
      <text:p text:style-name="Text"> <text:s text:c="35"/>Dicho detalle se encuentra en el aplicativo informático de gestión de la convocatoria,</text:p>
      <text:p text:style-name="Text"> <text:s text:c="28"/>en el correspondiente expediente de cada solicitud, concretamente en el documento</text:p>
      <text:p text:style-name="Text"> <text:s text:c="28"/>denominado "Detalle de la Resolución Definitiva" y “Detalle de los criterios de evaluación”</text:p>
      <text:p text:style-name="Text"> <text:s text:c="28"/>dentro del apartado "Documentación", subapartado "Documentos".</text:p>
      <text:p text:style-name="Text"> </text:p>
      <text:p text:style-name="Text"> <text:s text:c="35"/>Tercero. Instar a las entidades incluidas en el Anexo I a presentar, conforme al</text:p>
      <text:p text:style-name="Text"> <text:s text:c="28"/>formulario incorporado al aplicativo informático de gestión de la convocatoria, a lo siguiente:</text:p>
      <text:p text:style-name="Text"> </text:p>
      <text:p text:style-name="Text"> <text:s text:c="35"/>a) La aceptación expresa de la cuantía de la concesión de la subvención de cada</text:p>
      <text:p text:style-name="Text"> <text:s text:c="28"/>uno de los proyectos incluidos en el Anexo I.</text:p>
      <text:p text:style-name="Text"> </text:p>
      <text:p text:style-name="Text"> <text:s text:c="36"/>Las entidades solicitantes que hubieran presentado la aceptación de la Resolución</text:p>
      <text:p text:style-name="Text"> <text:s text:c="28"/>provisional y que no hayan tenido variación con respecto a la presente Resolución definitiva,</text:p>
      <text:p text:style-name="Text"> <text:s text:c="28"/>no deberán presentar una nueva aceptación.</text:p>
      <text:p text:style-name="Text"> </text:p>
      <text:p text:style-name="Text"> <text:s text:c="35"/>Conforme a la Base vigésima segunda, número 10, en el caso de que no se otorgue</text:p>
      <text:p text:style-name="Text"> <text:s text:c="28"/>la aceptación dentro del referido plazo se entenderá que la entidad beneficiaria desiste de la</text:p>
      <text:p text:style-name="Text"> <text:s text:c="28"/>subvención, que será resuelta de forma individual o por línea de actuación, previa Propuesta</text:p>
      <text:p text:style-name="Text"> <text:s text:c="28"/>de la Dirección General correspondiente, mediante Orden complementaria de la Consejera</text:p>
      <text:p text:style-name="Text"> <text:s text:c="28"/>de Bienestar Social, Igualdad, Juventud, Infancia y Familias y notificada a través del mismo</text:p>
      <text:p text:style-name="Text"> <text:s text:c="28"/>medio que la Resolución definitiva</text:p>
      <text:p text:style-name="Text"> </text:p>
      <text:p text:style-name="Text"> <text:s text:c="128"/>6</text:p>
      <text:p text:style-name="Text"> </text:p>
      <text:p text:style-name="Text"> </text:p>
      <text:p text:style-name="Text"> </text:p>
      <text:p text:style-name="Text"> </text:p>
      <text:p text:style-name="Text"> <text:s text:c="5"/>Este documento incorpora firma electrónica reconocida de acuerdo a la Ley 6/2020, de 11 de noviembre de los servicios electrónicos de confianza</text:p>
      <text:p text:style-name="Text"> <text:s text:c="5"/>Permite la verificación de la integridad de esta copia del documento electrónico en la dirección:</text:p>
      <text:p text:style-name="Text"> <text:s text:c="5"/>https://sede.gobiernodecanarias.org/sede/verifica_doc</text:p>
      <text:p text:style-name="Text"> <text:s text:c="5"/>Este documento es una copia electrónica auténtica</text:p>
      <text:p text:style-name="Text"> <text:s text:c="5"/>Firmado por: María Candelaria Delgado Toledo <text:s text:c="71"/>Fecha: 26/11/2024 10:39:12</text:p>
      <text:p text:style-name="Text"> <text:s text:c="5"/>En calidad de: Consejera de Bienestar Social, Igualdad, Juventud, Infancia y Familias</text:p>
      <text:p text:style-name="Text"> <text:s text:c="135"/>Pagina: 6/15</text:p>
      <text:p text:style-name="Text"> </text:p>
      <text:p text:style-name="Text"> <text:s text:c="37"/>RP012-78uWu1EES3PixIwsn1VmALOVBD0npPaR</text:p>
      <text:p text:style-name="Text"> <text:s text:c="53"/>ORDEN - Nº: 1185 / 2024 - Libro: 657 - Fecha: 26/11/2024 10:39:09</text:p>
      <text:p text:style-name="Text"> </text:p>
      <text:p text:style-name="Text"> </text:p>
      <text:p text:style-name="Text"> </text:p>
      <text:p text:style-name="Text">En la dirección https://sede.gobiernodecanarias.org/sede/verifica_doc?codigo_nde=</text:p>
      <text:p text:style-name="Text">puede ser comprobada la autenticidad de esta copia, mediante el número de</text:p>
      <text:p text:style-name="Text">documento electrónico siguiente:</text:p>
      <text:p text:style-name="Text"> 0-AT7m6snbTFPpQXMyzQ25xAYfoQggwJ9</text:p>
      <text:p text:style-name="Break"/>
      <text:p text:style-name="Text"> <text:s text:c="36"/>Cuarto. Concretar que la presentación de las aceptaciones, u otra documentación</text:p>
      <text:p text:style-name="Text"> <text:s text:c="28"/>que sea requerida, se realizará en el plazo de 5 días hábiles, a contar a partir del día</text:p>
      <text:p text:style-name="Text"> <text:s text:c="28"/>siguiente de la publicación de la presente Orden de resolución definitiva de esta</text:p>
      <text:p text:style-name="Text"> <text:s text:c="28"/>convocatoria en la página web de la Consejería de Bienestar Social, Igualdad, Juventud,</text:p>
      <text:p text:style-name="Text"> <text:s text:c="28"/>Infancia y Familias, únicamente por medio del procedimiento habilitado al efecto, en la</text:p>
      <text:p text:style-name="Text"> <text:s text:c="28"/>dirección:</text:p>
      <text:p text:style-name="Text"> </text:p>
      <text:p text:style-name="Text"> <text:s text:c="28"/>https://sede.gobiernodecanarias.org/sede/procedimientos_servicios/tramites/8555.</text:p>
      <text:p text:style-name="Text"> </text:p>
      <text:p text:style-name="Text"> <text:s text:c="36"/>Quinto. Determinar la inadmisión, denegación, desestimación y desistimiento de las</text:p>
      <text:p text:style-name="Text"> <text:s text:c="28"/>solicitudes que se relacionan en el Anexo II, denominado “Solicitudes inadmitidas,</text:p>
      <text:p text:style-name="Text"> <text:s text:c="28"/>denegadas, desestimadas y desistidas”.</text:p>
      <text:p text:style-name="Text"> </text:p>
      <text:p text:style-name="Text"> <text:s text:c="37"/>Este anexo incorpora las solicitudes que han sido inadmitidas, denegadas o</text:p>
      <text:p text:style-name="Text"> <text:s text:c="28"/>desistidas incluyendo la causa de ello, ampliándose el contenido de dicha causa, en los</text:p>
      <text:p text:style-name="Text"> <text:s text:c="28"/>casos que proceden, en el aplicativo informático de gestión de la convocatoria, en el</text:p>
      <text:p text:style-name="Text"> <text:s text:c="28"/>correspondiente expediente de cada solicitud, concretamente en el documento denominado</text:p>
      <text:p text:style-name="Text"> <text:s text:c="28"/>“Detalle de la Orden Definitiva” dentro del apartado “Documentación”, subapartado</text:p>
      <text:p text:style-name="Text"> <text:s text:c="28"/>“Documentos”.</text:p>
      <text:p text:style-name="Text"> </text:p>
      <text:p text:style-name="Text"> <text:s text:c="35"/>Sexto. Dar respuesta a las alegaciones presentadas en las diferentes solicitudes</text:p>
      <text:p text:style-name="Text"> <text:s text:c="28"/>recogidas en el Anexo III, denominado “Alegaciones presentadas”. En este anexo se</text:p>
      <text:p text:style-name="Text"> <text:s text:c="28"/>muestra la relación de expedientes de solicitudes que han presentado alegaciones en el que</text:p>
      <text:p text:style-name="Text"> <text:s text:c="28"/>se concreta la estimación o desestimación de cada una de ellas.</text:p>
      <text:p text:style-name="Text"> </text:p>
      <text:p text:style-name="Text"> <text:s text:c="35"/>El detalle de la respuesta a cada alegación se encuentra en el aplicativo informático</text:p>
      <text:p text:style-name="Text"> <text:s text:c="28"/>de gestión de la convocatoria, en el correspondiente expediente de cada solicitud,</text:p>
      <text:p text:style-name="Text"> <text:s text:c="28"/>concretamente en el documento denominado “Contestación a la alegación” dentro del</text:p>
      <text:p text:style-name="Text"> <text:s text:c="28"/>apartado “Documentación”, subapartado “Documentos”.</text:p>
      <text:p text:style-name="Text"> </text:p>
      <text:p text:style-name="Text"> <text:s text:c="36"/>Séptimo. Avocar a la Titular del Departamento la competencia de interesar del</text:p>
      <text:p text:style-name="Text"> <text:s text:c="28"/>ordenador general de pagos, la realización de los correspondientes abonos anticipados</text:p>
      <text:p text:style-name="Text"> <text:s text:c="28"/>totales de esta convocatoria de subvenciones, concedidas a las entidades que figuran en el</text:p>
      <text:p text:style-name="Text"> <text:s text:c="28"/>Anexo I de la presente Orden.</text:p>
      <text:p text:style-name="Text"> </text:p>
      <text:p text:style-name="Text"> <text:s text:c="34"/>Octavo. Autorizar la transferencia, a través de la correspondiente operativa contable,</text:p>
      <text:p text:style-name="Text"> <text:s text:c="28"/>a la entidad colaboradora denominada Instituto Tecnológico de Canarias, S.A. de los</text:p>
      <text:p text:style-name="Text"> <text:s text:c="28"/>compromisos de gasto derivados de la presente convocatoria.</text:p>
      <text:p text:style-name="Text"> </text:p>
      <text:p text:style-name="Text"> <text:s text:c="36"/>Noveno. Concretar que los medios de justificación son los establecidos en la Base</text:p>
      <text:p text:style-name="Text"> <text:s text:c="28"/>trigésima de la Orden reguladora y en caso de incumplimiento, será de aplicación el</text:p>
      <text:p text:style-name="Text"> <text:s text:c="28"/>procedimiento de reintegro según la Base trigésima segunda de la misma Orden, así como</text:p>
      <text:p text:style-name="Text"> <text:s text:c="28"/>la Ley 38/2003, de 17 de noviembre, General de Subvenciones.</text:p>
      <text:p text:style-name="Text"> </text:p>
      <text:p text:style-name="Text"> <text:s text:c="36"/>La documentación justificativa se presentará conforme al formulario incorporado al</text:p>
      <text:p text:style-name="Text"> <text:s text:c="28"/>aplicativo habilitado al efecto en la sede electrónica del Gobierno de Canarias: https://sede.</text:p>
      <text:p text:style-name="Text"> <text:s text:c="28"/>gobiernodecanarias.org/sede/procedimientos_servicios/tramites/8555.</text:p>
      <text:p text:style-name="Text"> </text:p>
      <text:p text:style-name="Text"> <text:s text:c="128"/>7</text:p>
      <text:p text:style-name="Text"> </text:p>
      <text:p text:style-name="Text"> </text:p>
      <text:p text:style-name="Text"> </text:p>
      <text:p text:style-name="Text"> </text:p>
      <text:p text:style-name="Text"> <text:s text:c="5"/>Este documento incorpora firma electrónica reconocida de acuerdo a la Ley 6/2020, de 11 de noviembre de los servicios electrónicos de confianza</text:p>
      <text:p text:style-name="Text"> <text:s text:c="5"/>Permite la verificación de la integridad de esta copia del documento electrónico en la dirección:</text:p>
      <text:p text:style-name="Text"> <text:s text:c="5"/>https://sede.gobiernodecanarias.org/sede/verifica_doc</text:p>
      <text:p text:style-name="Text"> <text:s text:c="5"/>Este documento es una copia electrónica auténtica</text:p>
      <text:p text:style-name="Text"> <text:s text:c="5"/>Firmado por: María Candelaria Delgado Toledo <text:s text:c="71"/>Fecha: 26/11/2024 10:39:12</text:p>
      <text:p text:style-name="Text"> <text:s text:c="5"/>En calidad de: Consejera de Bienestar Social, Igualdad, Juventud, Infancia y Familias</text:p>
      <text:p text:style-name="Text"> <text:s text:c="135"/>Pagina: 7/15</text:p>
      <text:p text:style-name="Text"> </text:p>
      <text:p text:style-name="Text"> <text:s text:c="37"/>RP012-78uWu1EES3PixIwsn1VmALOVBD0npPaR</text:p>
      <text:p text:style-name="Text"> <text:s text:c="53"/>ORDEN - Nº: 1185 / 2024 - Libro: 657 - Fecha: 26/11/2024 10:39:09</text:p>
      <text:p text:style-name="Text"> </text:p>
      <text:p text:style-name="Text"> </text:p>
      <text:p text:style-name="Text"> </text:p>
      <text:p text:style-name="Text">En la dirección https://sede.gobiernodecanarias.org/sede/verifica_doc?codigo_nde=</text:p>
      <text:p text:style-name="Text">puede ser comprobada la autenticidad de esta copia, mediante el número de</text:p>
      <text:p text:style-name="Text">documento electrónico siguiente:</text:p>
      <text:p text:style-name="Text"> 0-AT7m6snbTFPpQXMyzQ25xAYfoQggwJ9</text:p>
      <text:p text:style-name="Break"/>
      <text:p text:style-name="Text"> <text:s text:c="36"/>Décimo. Para lo no previsto en la propia Orden departamental n.º 1121, de 20 de</text:p>
      <text:p text:style-name="Text"> <text:s text:c="28"/>septiembre de 2023, será de aplicación lo contenido, como legislación básica, en la Ley</text:p>
      <text:p text:style-name="Text"> <text:s text:c="28"/>38/2003, de 17 de noviembre, General de Subvenciones, y el Real Decreto 887/2006, de 21</text:p>
      <text:p text:style-name="Text"> <text:s text:c="28"/>de julio, por el que se aprueba el Reglamento de la citada Ley, así como el Decreto 36/2009,</text:p>
      <text:p text:style-name="Text"> <text:s text:c="28"/>de 31 de marzo, por el que se establece el régimen general de subvenciones de la</text:p>
      <text:p text:style-name="Text"> <text:s text:c="28"/>Comunidad Autónoma de Canarias, modificado por el Decreto 5/2015, de 30 de enero, y el</text:p>
      <text:p text:style-name="Text"> <text:s text:c="28"/>Decreto 151/2022, de 23 de junio.</text:p>
      <text:p text:style-name="Text"> </text:p>
      <text:p text:style-name="Text"> <text:s text:c="36"/>Undécimo. La notificación se realizará a través de la página web de la Consejería de</text:p>
      <text:p text:style-name="Text"> <text:s text:c="28"/>Bienestar <text:s text:c="3"/>Social, <text:s text:c="2"/>Igualdad, <text:s text:c="6"/>Juventud, <text:s text:c="5"/>Infancia <text:s text:c="3"/>y <text:s text:c="3"/>Familias <text:s text:c="3"/>en <text:s text:c="5"/>la</text:p>
      <text:p text:style-name="Text"> <text:s text:c="28"/>https://www.gobiernodecanarias.org/bienestarsocial/subvenciones/IRPF/index.html, <text:s text:c="8"/>así</text:p>
      <text:p text:style-name="Text"> <text:s text:c="28"/>como en el Tablón de anuncios de la sede electrónica del Gobierno de Canarias.</text:p>
      <text:p text:style-name="Text"> </text:p>
      <text:p text:style-name="Text"> </text:p>
      <text:p text:style-name="Text"> </text:p>
      <text:p text:style-name="Text"> <text:s text:c="35"/>Contra la presente Orden, que agota la vía administrativa, cabe interponer recurso</text:p>
      <text:p text:style-name="Text"> <text:s text:c="28"/>potestativo de reposición ante la Excma. Sra. Consejera de Bienestar Social, Igualdad,</text:p>
      <text:p text:style-name="Text"> <text:s text:c="28"/>Juventud, Infancia y Familias, en el plazo de un mes o bien, recurso</text:p>
      <text:p text:style-name="Text"> <text:s text:c="28"/>contenciosoadministrativo ante la Sala de lo Contencioso-administrativo del Tribunal</text:p>
      <text:p text:style-name="Text"> <text:s text:c="28"/>Superior de Justicia de Canarias, en el plazo de dos meses. Ambos plazos contados a partir</text:p>
      <text:p text:style-name="Text"> <text:s text:c="28"/>del día siguiente al de la notificación de la presente Orden, sin perjuicio de que la entidad</text:p>
      <text:p text:style-name="Text"> <text:s text:c="28"/>interesada pueda ejercitar, en su caso, cualquier otro que estime procedente, de</text:p>
      <text:p text:style-name="Text"> <text:s text:c="28"/>conformidad con lo dispuesto en la Ley 39/2015, de 1 de octubre, del Procedimiento</text:p>
      <text:p text:style-name="Text"> <text:s text:c="28"/>Administrativo Común de las Administraciones Públicas, y la Ley 29/1998, de 13 de julio,</text:p>
      <text:p text:style-name="Text"> <text:s text:c="28"/>reguladora de la Jurisdicción Contencioso-administrativa.</text:p>
      <text:p text:style-name="Text"> </text:p>
      <text:p text:style-name="Text"> </text:p>
      <text:p text:style-name="Text"> </text:p>
      <text:p text:style-name="Text"> <text:s text:c="62"/>LA CONSEJERA DE BIENESTAR SOCIAL,</text:p>
      <text:p text:style-name="Text"> </text:p>
      <text:p text:style-name="Text"> <text:s text:c="58"/>IGUALDAD, JUVENTUD, INFANCIA Y FAMILIAS,</text:p>
      <text:p text:style-name="Text"> </text:p>
      <text:p text:style-name="Text"> <text:s text:c="69"/>María Candelaria Delgado Toledo</text:p>
      <text:p text:style-name="Text"> </text:p>
      <text:p text:style-name="Text"> </text:p>
      <text:p text:style-name="Text"> </text:p>
      <text:p text:style-name="Text"> </text:p>
      <text:p text:style-name="Text"> <text:s text:c="128"/>8</text:p>
      <text:p text:style-name="Text"> </text:p>
      <text:p text:style-name="Text"> </text:p>
      <text:p text:style-name="Text"> </text:p>
      <text:p text:style-name="Text"> </text:p>
      <text:p text:style-name="Text"> <text:s text:c="5"/>Este documento incorpora firma electrónica reconocida de acuerdo a la Ley 6/2020, de 11 de noviembre de los servicios electrónicos de confianza</text:p>
      <text:p text:style-name="Text"> <text:s text:c="5"/>Permite la verificación de la integridad de esta copia del documento electrónico en la dirección:</text:p>
      <text:p text:style-name="Text"> <text:s text:c="5"/>https://sede.gobiernodecanarias.org/sede/verifica_doc</text:p>
      <text:p text:style-name="Text"> <text:s text:c="5"/>Este documento es una copia electrónica auténtica</text:p>
      <text:p text:style-name="Text"> <text:s text:c="5"/>Firmado por: María Candelaria Delgado Toledo <text:s text:c="71"/>Fecha: 26/11/2024 10:39:12</text:p>
      <text:p text:style-name="Text"> <text:s text:c="5"/>En calidad de: Consejera de Bienestar Social, Igualdad, Juventud, Infancia y Familias</text:p>
      <text:p text:style-name="Text"> <text:s text:c="135"/>Pagina: 8/15</text:p>
      <text:p text:style-name="Text"> </text:p>
      <text:p text:style-name="Text"> <text:s text:c="37"/>RP012-78uWu1EES3PixIwsn1VmALOVBD0npPaR</text:p>
      <text:p text:style-name="Text"> <text:s text:c="53"/>ORDEN - Nº: 1185 / 2024 - Libro: 657 - Fecha: 26/11/2024 10:39:09</text:p>
      <text:p text:style-name="Text"> </text:p>
      <text:p text:style-name="Text"> </text:p>
      <text:p text:style-name="Text"> </text:p>
      <text:p text:style-name="Text">En la dirección https://sede.gobiernodecanarias.org/sede/verifica_doc?codigo_nde=</text:p>
      <text:p text:style-name="Text">puede ser comprobada la autenticidad de esta copia, mediante el número de</text:p>
      <text:p text:style-name="Text">documento electrónico siguiente:</text:p>
      <text:p text:style-name="Text"> 0-AT7m6snbTFPpQXMyzQ25xAYfoQggwJ9</text:p>
      <text:p text:style-name="Break"/>
      <text:p text:style-name="Text"> <text:s text:c="75"/>ANEXO I. SOLICITUDES ESTIMADAS</text:p>
      <text:p text:style-name="Text">XIV - INVERSIÓN</text:p>
      <text:p text:style-name="Text"> </text:p>
      <text:p text:style-name="Text"> <text:s text:c="148"/>PUNTUACIÓN <text:s text:c="15"/>COSTE <text:s text:c="4"/>COSTE <text:s text:c="16"/>SUBVENCIÓN (€)</text:p>
      <text:p text:style-name="Text"> <text:s text:c="174"/>TOTAL <text:s text:c="4"/>TOTAL <text:s text:c="45"/>CÓD-</text:p>
      <text:p text:style-name="Text">Nº <text:s text:c="2"/>EXPEDIENTE <text:s text:c="20"/>ENTIDAD <text:s text:c="17"/>CIF <text:s text:c="13"/>NOMBRE DEL PROYECTO <text:s text:c="21"/>Inicio <text:s text:c="8"/>Fin <text:s text:c="7"/>Proyecto Entidad <text:s text:c="11"/>PROYECTO PROYECTO <text:s text:c="8"/>Solicitada <text:s text:c="4"/>A conceder <text:s text:c="12"/>IGO</text:p>
      <text:p text:style-name="Text"> <text:s text:c="163"/>TOTAL</text:p>
      <text:p text:style-name="Text"> <text:s text:c="116"/>ejecución <text:s text:c="4"/>ejecución <text:s text:c="31"/>PRESENTADO APROBADO <text:s text:c="11"/>€ <text:s text:c="10"/>€ <text:s text:c="10"/>%*</text:p>
      <text:p text:style-name="Text"> <text:s text:c="176"/>(€) <text:s text:c="6"/>(€)</text:p>
      <text:p text:style-name="Text">1 <text:s text:c="3"/>IRPF2023010110 <text:s text:c="2"/>ALDEAS INFANTILES SOS DE ESPAÑA <text:s text:c="4"/>G28821254 <text:s text:c="3"/>LaVo-utique <text:s text:c="35"/>01/01/2024 <text:s text:c="3"/>31/12/2024 <text:s text:c="4"/>63 <text:s text:c="6"/>25 <text:s text:c="6"/>88 <text:s text:c="7"/>61.894,49 <text:s text:c="2"/>61.894,49 <text:s text:c="5"/>50.000,00 <text:s text:c="3"/>50.000,00 <text:s text:c="3"/>80,78</text:p>
      <text:p text:style-name="Text"> </text:p>
      <text:p text:style-name="Text">2 <text:s text:c="3"/>IRPF2023010146 <text:s text:c="2"/>COMEDOR SOCIAL N.S. DEL CARMEN <text:s text:c="6"/>R3500458I <text:s text:c="2"/>Dotación de Equipamiento al Comedor del <text:s text:c="7"/>01/01/2024 <text:s text:c="3"/>31/12/2024 <text:s text:c="4"/>64 <text:s text:c="5"/>23,5 <text:s text:c="5"/>87,5 <text:s text:c="5"/>29.217,75 <text:s text:c="2"/>29.217,75 <text:s text:c="5"/>26.003,79 <text:s text:c="3"/>26.003,79 <text:s text:c="3"/>89,00</text:p>
      <text:p text:style-name="Text"> <text:s text:c="21"/>COMPAÑIA HIJAS DE LA CARIDAD DE <text:s text:c="17"/>Carmen</text:p>
      <text:p text:style-name="Text"> <text:s text:c="21"/>SAN VICENTE DE PAUL PROVINCIA</text:p>
      <text:p text:style-name="Text"> <text:s text:c="21"/>ESPAÑA SUR</text:p>
      <text:p text:style-name="Text">3 <text:s text:c="3"/>IRPF2023010097 <text:s text:c="2"/>ASOC GULL-LASEGUE PARA EL ESTUDIO <text:s text:c="2"/>G35566876 <text:s text:c="3"/>INNOVATIC: Mejora para la atención integral <text:s text:c="3"/>01/01/2024 <text:s text:c="3"/>31/12/2024 <text:s text:c="4"/>65 <text:s text:c="5"/>18,5 <text:s text:c="5"/>83,5 <text:s text:c="5"/>13.408,62 <text:s text:c="2"/>13.408,62 <text:s text:c="5"/>11.933,67 <text:s text:c="3"/>11.933,67 <text:s text:c="3"/>89,00</text:p>
      <text:p text:style-name="Text"> <text:s text:c="21"/>Y TRATAMIENTO DE LA ANOREXIA Y LA <text:s text:c="15"/>de los TCA.</text:p>
      <text:p text:style-name="Text"> <text:s text:c="21"/>BULIMIA EN CANARIAS</text:p>
      <text:p text:style-name="Text">4 <text:s text:c="3"/>IRPF2023010280 <text:s text:c="2"/>FUNDACION MARGENES Y VINCULOS <text:s text:c="6"/>G11408606 <text:s text:c="3"/>Programa de Equipamiento para los Centros <text:s text:c="5"/>01/01/2024 <text:s text:c="3"/>31/12/2024 <text:s text:c="4"/>59 <text:s text:c="6"/>24 <text:s text:c="6"/>83 <text:s text:c="7"/>14.727,98 <text:s text:c="2"/>14.727,98 <text:s text:c="5"/>14.727,98 <text:s text:c="3"/>14.727,98 <text:s text:c="2"/>100,00</text:p>
      <text:p text:style-name="Text"> <text:s text:c="70"/>con Servicios de la Comunidad Autónoma de</text:p>
      <text:p text:style-name="Text"> <text:s text:c="70"/>Canarias: Las Palmas de Gran Canaria y</text:p>
      <text:p text:style-name="Text"> <text:s text:c="70"/>Tenerife</text:p>
      <text:p text:style-name="Text">5 <text:s text:c="3"/>IRPF2023010461 <text:s text:c="2"/>PROVIVIENDA <text:s text:c="24"/>G79408696 <text:s text:c="3"/>APOYO A LA INTEGRACIÓN A TRAVÉS DE LA <text:s text:c="9"/>01/01/2024 <text:s text:c="3"/>31/12/2024 <text:s text:c="4"/>54 <text:s text:c="5"/>24,5 <text:s text:c="5"/>78,5 <text:s text:c="5"/>35.583,10 <text:s text:c="2"/>35.152,43 <text:s text:c="5"/>35.583,10 <text:s text:c="3"/>35.152,43 <text:s text:c="2"/>100,00</text:p>
      <text:p text:style-name="Text"> <text:s text:c="70"/>VIVIENDA PARA COLECTIVOS CON</text:p>
      <text:p text:style-name="Text"> <text:s text:c="70"/>DIFICULTADES (obra/reforma vivienda)</text:p>
      <text:p text:style-name="Text">6 <text:s text:c="3"/>IRPF2023010302 <text:s text:c="2"/>FUNDACION ECCA SOCIAL <text:s text:c="14"/>G72405277 <text:s text:c="3"/>INVIRTIENDO EN PERSONAS <text:s text:c="23"/>01/01/2024 <text:s text:c="3"/>31/12/2024 <text:s text:c="4"/>62 <text:s text:c="6"/>15 <text:s text:c="6"/>77 <text:s text:c="7"/>44.972,00 <text:s text:c="2"/>44.941,55 <text:s text:c="5"/>44.972,00 <text:s text:c="3"/>44.941,55 <text:s text:c="2"/>100,00</text:p>
      <text:p text:style-name="Text"> </text:p>
      <text:p text:style-name="Text">7 <text:s text:c="3"/>IRPF2023010092 <text:s text:c="2"/>FUNDACION GERON <text:s text:c="20"/>G41656109 <text:s text:c="3"/>OBRA DEL CENTRO RESIDENCIAL Y UNIDAD <text:s text:c="10"/>01/06/2024 <text:s text:c="3"/>31/12/2024 <text:s text:c="4"/>53 <text:s text:c="5"/>22,5 <text:s text:c="5"/>75,5 <text:s text:c="5"/>94.868,93 <text:s text:c="2"/>94.868,93 <text:s text:c="5"/>89.900,00 <text:s text:c="3"/>89.708,43 <text:s text:c="3"/>94,56</text:p>
      <text:p text:style-name="Text"> <text:s text:c="70"/>DE DÍA CASA DE ACOGIDA FAMILIA</text:p>
      <text:p text:style-name="Text"> <text:s text:c="70"/>QUESADA SÁNCHEZ (TACORONTE)</text:p>
      <text:p text:style-name="Text">8 <text:s text:c="3"/>IRPF2023010053 <text:s text:c="2"/>APANATE ASOCIACION CANARIA DEL <text:s text:c="5"/>G38406997 <text:s text:c="3"/>EQUIPAMIENTO Y ADECUACIÓN DEL <text:s text:c="17"/>01/07/2024 <text:s text:c="3"/>31/12/2024 <text:s text:c="4"/>52 <text:s text:c="5"/>23,5 <text:s text:c="5"/>75,5 <text:s text:c="5"/>31.033,92 <text:s text:c="2"/>31.033,92 <text:s text:c="5"/>31.033,92 <text:s text:c="3"/>31.033,92 <text:s text:c="2"/>100,00</text:p>
      <text:p text:style-name="Text"> <text:s text:c="21"/>TRASTORNO DEL ESPECTRO DEL <text:s text:c="22"/>CENTRO CREAT</text:p>
      <text:p text:style-name="Text"> <text:s text:c="21"/>AUTISMO</text:p>
      <text:p text:style-name="Text">9 <text:s text:c="3"/>IRPF2023010067 <text:s text:c="2"/>FUNDACION CANARIA MAIN <text:s text:c="13"/>G35863992 <text:s text:c="3"/>Equipa Hogares Maín <text:s text:c="27"/>01/01/2024 <text:s text:c="3"/>31/12/2024 <text:s text:c="4"/>52 <text:s text:c="6"/>23 <text:s text:c="6"/>75 <text:s text:c="7"/>13.080,59 <text:s text:c="2"/>13.080,59 <text:s text:c="5"/>12.580,59 <text:s text:c="3"/>12.580,59 <text:s text:c="3"/>96,18</text:p>
      <text:p text:style-name="Text"> </text:p>
      <text:p text:style-name="Text">10 <text:s text:c="2"/>IRPF2023010060 <text:s text:c="2"/>APANATE ASOCIACION CANARIA DEL <text:s text:c="5"/>G38406997 <text:s text:c="3"/>APANATE ODS-7 <text:s text:c="33"/>01/07/2024 <text:s text:c="3"/>31/12/2024 <text:s text:c="4"/>51 <text:s text:c="5"/>23,5 <text:s text:c="5"/>74,5 <text:s text:c="5"/>16.253,31 <text:s text:c="2"/>16.253,31 <text:s text:c="5"/>16.253,31 <text:s text:c="3"/>16.253,31 <text:s text:c="2"/>100,00</text:p>
      <text:p text:style-name="Text"> <text:s text:c="21"/>TRASTORNO DEL ESPECTRO DEL</text:p>
      <text:p text:style-name="Text"> <text:s text:c="21"/>AUTISMO</text:p>
      <text:p text:style-name="Text">11 <text:s text:c="2"/>IRPF2023010083 <text:s text:c="2"/>FUNDACION GERON <text:s text:c="20"/>G41656109 <text:s text:c="3"/>EQUIPAMIENTO CENTRO RESIDENCIAL Y <text:s text:c="13"/>01/06/2024 <text:s text:c="3"/>31/12/2024 <text:s text:c="4"/>51 <text:s text:c="5"/>22,5 <text:s text:c="5"/>73,5 <text:s text:c="5"/>49.343,29 <text:s text:c="2"/>49.343,29 <text:s text:c="5"/>46.800,00 <text:s text:c="3"/>46.799,49 <text:s text:c="3"/>94,84</text:p>
      <text:p text:style-name="Text"> <text:s text:c="70"/>UNIDAD DE DÍA CASA DE ACOGIDA VIRGEN</text:p>
      <text:p text:style-name="Text"> <text:s text:c="70"/>DE LA CANDELARIA</text:p>
      <text:p text:style-name="Text">12 <text:s text:c="2"/>IRPF2023010085 <text:s text:c="2"/>FUNDACION GERON <text:s text:c="20"/>G41656109 <text:s text:c="3"/>EQUIPAMIENTO CENTRO RESIDENCIAL Y <text:s text:c="13"/>01/06/2024 <text:s text:c="3"/>31/12/2024 <text:s text:c="4"/>50 <text:s text:c="5"/>22,5 <text:s text:c="5"/>72,5 <text:s text:c="5"/>49.731,67 <text:s text:c="2"/>49.731,67 <text:s text:c="5"/>47.100,00 <text:s text:c="3"/>47.100,00 <text:s text:c="3"/>94,71</text:p>
      <text:p text:style-name="Text"> <text:s text:c="70"/>UNIDAD DE DÍA CASA DE ACOGIDA FAMILIA</text:p>
      <text:p text:style-name="Text"> <text:s text:c="70"/>QUESADA SÁNCHEZ (TACORONTE)</text:p>
      <text:p text:style-name="Text">13 <text:s text:c="2"/>IRPF2023010023 <text:s text:c="2"/>APANATE ASOCIACION CANARIA DEL <text:s text:c="5"/>G38406997 <text:s text:c="3"/>ADQUISICIÓN DE VEHÍCULOS PARA LOS <text:s text:c="13"/>01/07/2024 <text:s text:c="3"/>31/12/2024 <text:s text:c="4"/>49 <text:s text:c="5"/>23,5 <text:s text:c="5"/>72,5 <text:s text:c="5"/>50.231,05 <text:s text:c="2"/>50.231,05 <text:s text:c="5"/>50.000,00 <text:s text:c="3"/>50.000,00 <text:s text:c="3"/>99,54</text:p>
      <text:p text:style-name="Text"> <text:s text:c="21"/>TRASTORNO DEL ESPECTRO DEL <text:s text:c="22"/>SERVICIOS DE ATENCIÓN A PERSONAS CON</text:p>
      <text:p text:style-name="Text"> <text:s text:c="21"/>AUTISMO <text:s text:c="41"/>TEA</text:p>
      <text:p text:style-name="Text">14 <text:s text:c="2"/>IRPF2023010029 <text:s text:c="2"/>FUND CAN CENTRO SOLIDARIDAD <text:s text:c="8"/>G38228102 <text:s text:c="3"/>PROYECTO IMPLICARTE: Proyecto de <text:s text:c="14"/>01/01/2024 <text:s text:c="3"/>31/01/2024 <text:s text:c="4"/>49 <text:s text:c="5"/>22,75 <text:s text:c="3"/>71,75 <text:s text:c="5"/>40.795,08 <text:s text:c="2"/>40.795,08 <text:s text:c="5"/>36.080,24 <text:s text:c="3"/>36.080,24 <text:s text:c="3"/>88,44</text:p>
      <text:p text:style-name="Text"> <text:s text:c="21"/>ISLAS CANARI <text:s text:c="36"/>promoción de hábitos saludables para la</text:p>
      <text:p text:style-name="Text"> <text:s text:c="70"/>prevención de conductas adictivas en</text:p>
      <text:p text:style-name="Text"> <text:s text:c="70"/>adolescentes y jóvenes en situaciones de</text:p>
      <text:p text:style-name="Text"> <text:s text:c="70"/>vulnerabilidad social en Canarias.</text:p>
      <text:p text:style-name="Text">15 <text:s text:c="2"/>IRPF2023010155 <text:s text:c="2"/>ASOCIACION PRO-TERCERA EDAD DE <text:s text:c="5"/>G38028411 <text:s text:c="3"/>"Tecnología y mayores: compatibilidad <text:s text:c="9"/>01/01/2024 <text:s text:c="3"/>31/12/2024 <text:s text:c="4"/>58 <text:s text:c="6"/>13 <text:s text:c="6"/>71 <text:s text:c="8"/>8.347,60 <text:s text:c="3"/>8.347,60 <text:s text:c="6"/>8.347,60 <text:s text:c="4"/>8.347,60 <text:s text:c="2"/>100,00</text:p>
      <text:p text:style-name="Text"> <text:s text:c="21"/>GRANADILLA <text:s text:c="38"/>asegurada"</text:p>
      <text:p text:style-name="Text"> </text:p>
      <text:p text:style-name="Text"> </text:p>
      <text:p text:style-name="Text"> </text:p>
      <text:p text:style-name="Text"> </text:p>
      <text:p text:style-name="Text"> <text:s text:c="21"/>Este documento incorpora firma electrónica reconocida de acuerdo a la Ley 6/2020, de 11 de noviembre de los servicios electrónicos de confianza</text:p>
      <text:p text:style-name="Text"> <text:s text:c="21"/>Permite la verificación de la integridad de esta copia del documento electrónico en la dirección:</text:p>
      <text:p text:style-name="Text"> <text:s text:c="21"/>https://sede.gobiernodecanarias.org/sede/verifica_doc</text:p>
      <text:p text:style-name="Text"> <text:s text:c="21"/>Este documento es una copia electrónica auténtica</text:p>
      <text:p text:style-name="Text"> <text:s text:c="21"/>Firmado por: María Candelaria Delgado Toledo <text:s text:c="71"/>Fecha: 26/11/2024 10:39:12</text:p>
      <text:p text:style-name="Text"> <text:s text:c="21"/>En calidad de: Consejera de Bienestar Social, Igualdad, Juventud, Infancia y Familias</text:p>
      <text:p text:style-name="Text"> <text:s text:c="152"/>Pagina: 9/15</text:p>
      <text:p text:style-name="Text"> </text:p>
      <text:p text:style-name="Text"> </text:p>
      <text:p text:style-name="Text"> <text:s text:c="57"/>RP012-78uWu1EES3PixIwsn1VmALOVBD0npPaR</text:p>
      <text:p text:style-name="Text"> <text:s text:c="73"/>ORDEN - Nº: 1185 / 2024 - Libro: 657 - Fecha: 26/11/2024 10:39:09</text:p>
      <text:p text:style-name="Text"> </text:p>
      <text:p text:style-name="Text"> </text:p>
      <text:p text:style-name="Text"> </text:p>
      <text:p text:style-name="Text"> <text:s text:c="8"/>En la dirección https://sede.gobiernodecanarias.org/sede/verifica_doc?codigo_nde=</text:p>
      <text:p text:style-name="Text"> <text:s text:c="8"/>puede ser comprobada la autenticidad de esta copia, mediante el número de</text:p>
      <text:p text:style-name="Text"> <text:s text:c="8"/>documento electrónico siguiente:</text:p>
      <text:p text:style-name="Text"> <text:s text:c="10"/>0-AT7m6snbTFPpQXMyzQ25xAYfoQggwJ9</text:p>
      <text:p text:style-name="Break"/>
      <text:p text:style-name="Text"> <text:s text:c="78"/>ANEXO I. SOLICITUDES ESTIMADAS</text:p>
      <text:p text:style-name="Text">XIV - INVERSIÓN</text:p>
      <text:p text:style-name="Text"> </text:p>
      <text:p text:style-name="Text"> <text:s text:c="146"/>PUNTUACIÓN <text:s text:c="15"/>COSTE <text:s text:c="4"/>COSTE <text:s text:c="17"/>SUBVENCIÓN (€)</text:p>
      <text:p text:style-name="Text"> <text:s text:c="172"/>TOTAL <text:s text:c="4"/>TOTAL <text:s text:c="46"/>CÓD-</text:p>
      <text:p text:style-name="Text">Nº <text:s text:c="2"/>EXPEDIENTE <text:s text:c="20"/>ENTIDAD <text:s text:c="20"/>CIF <text:s text:c="13"/>NOMBRE DEL PROYECTO <text:s text:c="16"/>Inicio <text:s text:c="8"/>Fin <text:s text:c="7"/>Proyecto Entidad <text:s text:c="11"/>PROYECTO PROYECTO <text:s text:c="9"/>Solicitada <text:s text:c="4"/>A conceder <text:s text:c="12"/>IGO</text:p>
      <text:p text:style-name="Text"> <text:s text:c="161"/>TOTAL</text:p>
      <text:p text:style-name="Text"> <text:s text:c="114"/>ejecución <text:s text:c="4"/>ejecución <text:s text:c="31"/>PRESENTADO APROBADO <text:s text:c="12"/>€ <text:s text:c="10"/>€ <text:s text:c="10"/>%*</text:p>
      <text:p text:style-name="Text"> <text:s text:c="174"/>(€) <text:s text:c="6"/>(€)</text:p>
      <text:p text:style-name="Text">16 <text:s text:c="2"/>IRPF2023010152 <text:s text:c="2"/>ASOCIACION PRO-TERCERA EDAD DE <text:s text:c="7"/>G38028411 <text:s text:c="3"/>"Sin barreras para el Ocio" <text:s text:c="15"/>01/01/2024 <text:s text:c="3"/>31/12/2024 <text:s text:c="4"/>58 <text:s text:c="6"/>13 <text:s text:c="6"/>71 <text:s text:c="7"/>24.851,18 <text:s text:c="3"/>24.851,18 <text:s text:c="5"/>24.851,18 <text:s text:c="3"/>24.851,18 <text:s text:c="2"/>100,00</text:p>
      <text:p text:style-name="Text"> <text:s text:c="21"/>GRANADILLA</text:p>
      <text:p text:style-name="Text">17 <text:s text:c="2"/>IRPF2023010018 <text:s text:c="2"/>Fundación Canaria para las Personas <text:s text:c="2"/>G38298766 <text:s text:c="3"/>EQUIPAMIENTO FUNCASOR 2024 <text:s text:c="16"/>01/01/2024 <text:s text:c="3"/>31/12/2024 <text:s text:c="4"/>44 <text:s text:c="5"/>26,75 <text:s text:c="3"/>70,75 <text:s text:c="5"/>23.543,83 <text:s text:c="3"/>23.543,83 <text:s text:c="5"/>23.543,83 <text:s text:c="3"/>23.543,83 <text:s text:c="2"/>100,00</text:p>
      <text:p text:style-name="Text"> <text:s text:c="21"/>con Sordera y sus Familias</text:p>
      <text:p text:style-name="Text">18 <text:s text:c="2"/>IRPF2023010310 <text:s text:c="2"/>ASOCIACION ADEPSI <text:s text:c="20"/>G35068824 <text:s text:c="3"/>Adquisición de vehículo <text:s text:c="19"/>01/01/2024 <text:s text:c="3"/>31/12/2024 <text:s text:c="4"/>45 <text:s text:c="6"/>24 <text:s text:c="6"/>69 <text:s text:c="7"/>22.578,18 <text:s text:c="3"/>22.578,18 <text:s text:c="5"/>22.578,18 <text:s text:c="3"/>22.578,18 <text:s text:c="2"/>100,00</text:p>
      <text:p text:style-name="Text"> </text:p>
      <text:p text:style-name="Text">19 <text:s text:c="2"/>IRPF2023010001 <text:s text:c="2"/>ASOCIACION DE FAMILIAS DE <text:s text:c="12"/>G35042977 <text:s text:c="3"/>Equipamiento de mi casa <text:s text:c="19"/>01/01/2024 <text:s text:c="3"/>31/12/2024 <text:s text:c="4"/>54 <text:s text:c="6"/>14 <text:s text:c="6"/>68 <text:s text:c="7"/>99.431,72 <text:s text:c="3"/>99.431,72 <text:s text:c="5"/>50.000,00 <text:s text:c="3"/>49.820,36 <text:s text:c="3"/>50,11</text:p>
      <text:p text:style-name="Text"> <text:s text:c="21"/>PERSONAS CON AUTISMO DE LAS</text:p>
      <text:p text:style-name="Text"> <text:s text:c="21"/>PALMAS</text:p>
      <text:p text:style-name="Text">20 <text:s text:c="2"/>IRPF2023010232 <text:s text:c="2"/>RESIDENCIA Y GUARDERIA LABOURE <text:s text:c="7"/>R3500100G <text:s text:c="3"/>DOTACIÓN DE EQUIPAMIENTO PARA <text:s text:c="13"/>01/02/2024 <text:s text:c="3"/>31/07/2024 <text:s text:c="4"/>46 <text:s text:c="6"/>22 <text:s text:c="6"/>68 <text:s text:c="7"/>11.737,87 <text:s text:c="3"/>11.737,87 <text:s text:c="5"/>10.446,00 <text:s text:c="3"/>10.446,00 <text:s text:c="3"/>88,99</text:p>
      <text:p text:style-name="Text"> <text:s text:c="21"/>HIJAS DE LA CARIDAD <text:s text:c="31"/>MEJORAR PROTOCOLO ERRATES Y</text:p>
      <text:p text:style-name="Text"> <text:s text:c="72"/>SUJECIONES</text:p>
      <text:p text:style-name="Text">21 <text:s text:c="2"/>IRPF2023010048 <text:s text:c="2"/>ASOCIACION MI HIJO Y YO <text:s text:c="14"/>G76201219 <text:s text:c="3"/>ADQUISION VEHICULO ELECTRICO PARA <text:s text:c="9"/>01/01/2024 <text:s text:c="3"/>31/01/2024 <text:s text:c="4"/>51 <text:s text:c="5"/>16,75 <text:s text:c="3"/>67,75 <text:s text:c="5"/>33.225,37 <text:s text:c="3"/>33.225,37 <text:s text:c="5"/>33.225,37 <text:s text:c="3"/>33.225,37 <text:s text:c="2"/>100,00</text:p>
      <text:p text:style-name="Text"> <text:s text:c="21"/>PSICOLOGAS EN EL HOGAR PARA LAS <text:s text:c="19"/>PROGRAMA A DOMICILIO FAMILIAS CON</text:p>
      <text:p text:style-name="Text"> <text:s text:c="21"/>FAMILIA CON TGD <text:s text:c="35"/>TGD</text:p>
      <text:p text:style-name="Text">22 <text:s text:c="2"/>IRPF2023010399 <text:s text:c="2"/>FUNDACIÓN CANARIA FLORA ACOGE <text:s text:c="8"/>G76262948 <text:s text:c="3"/>MEJORA DE LOS ESPACIOS DEL PROGRAMA <text:s text:c="7"/>01/01/2024 <text:s text:c="3"/>31/12/2024 <text:s text:c="4"/>52 <text:s text:c="5"/>15,5 <text:s text:c="5"/>67,5 <text:s text:c="5"/>12.104,83 <text:s text:c="3"/>12.104,83 <text:s text:c="5"/>12.104,83 <text:s text:c="4"/>8.185,53 <text:s text:c="3"/>67,62</text:p>
      <text:p text:style-name="Text"> <text:s text:c="72"/>INCLUSIÓN SOCIAL</text:p>
      <text:p text:style-name="Text">23 <text:s text:c="2"/>IRPF2023010460 <text:s text:c="2"/>PROVIVIENDA <text:s text:c="26"/>G79408696 <text:s text:c="3"/>APOYO A LA INTEGRACIÓN A TRAVÉS DE LA <text:s text:c="5"/>01/01/2024 <text:s text:c="3"/>31/12/2024 <text:s text:c="4"/>43 <text:s text:c="5"/>24,5 <text:s text:c="5"/>67,5 <text:s text:c="5"/>50.000,00 <text:s text:c="3"/>49.800,00 <text:s text:c="5"/>50.000,00 <text:s text:c="3"/>49.800,00 <text:s text:c="2"/>100,00</text:p>
      <text:p text:style-name="Text"> <text:s text:c="72"/>VIVIENDA PARA COLECTIVOS CON</text:p>
      <text:p text:style-name="Text"> <text:s text:c="72"/>DIFICULTADES (equipamientos)</text:p>
      <text:p text:style-name="Text">24 <text:s text:c="2"/>IRPF2023010475 <text:s text:c="2"/>PROVIVIENDA <text:s text:c="26"/>G79408696 <text:s text:c="3"/>Habitat: Alianza para el desarrollo del <text:s text:c="3"/>01/01/2024 <text:s text:c="3"/>31/12/2024 <text:s text:c="4"/>42 <text:s text:c="5"/>24,5 <text:s text:c="5"/>66,5 <text:s text:c="5"/>11.401,45 <text:s text:c="3"/>11.306,68 <text:s text:c="5"/>11.401,45 <text:s text:c="3"/>11.306,68 <text:s text:c="2"/>100,00</text:p>
      <text:p text:style-name="Text"> <text:s text:c="72"/>modelo HF en Canarias (equipamientos)</text:p>
      <text:p text:style-name="Text">25 <text:s text:c="2"/>IRPF2023010077 <text:s text:c="2"/>HOGAR N S DEL PINO EN LAS PALMAS <text:s text:c="6"/>R3500025F <text:s text:c="2"/>MEJORA DE EQUIPAMIENTO HOGAR <text:s text:c="14"/>01/01/2024 <text:s text:c="3"/>31/12/2024 <text:s text:c="4"/>53 <text:s text:c="6"/>13 <text:s text:c="6"/>66 <text:s text:c="7"/>41.720,56 <text:s text:c="3"/>41.720,56 <text:s text:c="5"/>36.720,56 <text:s text:c="3"/>36.720,56 <text:s text:c="3"/>88,02 <text:s text:c="3"/>A</text:p>
      <text:p text:style-name="Text"> <text:s text:c="21"/>HERMANITAS DE LOS ANCIANOS <text:s text:c="24"/>NUESTRA SEÑORA DEL PINO</text:p>
      <text:p text:style-name="Text"> <text:s text:c="21"/>DESAMPARADOS PROVINCIA S RAFAEL</text:p>
      <text:p text:style-name="Text">26 <text:s text:c="2"/>IRPF2023010052 <text:s text:c="2"/>ASOC NUESTRA SEÑORA DEL AMPARO <text:s text:c="7"/>G38507687 <text:s text:c="3"/>NOS MOVEMOS CON APREME <text:s text:c="20"/>01/01/2024 <text:s text:c="3"/>31/12/2024 <text:s text:c="4"/>48 <text:s text:c="6"/>17 <text:s text:c="6"/>65 <text:s text:c="7"/>34.522,18 <text:s text:c="3"/>34.522,18 <text:s text:c="5"/>34.522,18 <text:s text:c="3"/>34.522,18 <text:s text:c="2"/>100,00</text:p>
      <text:p text:style-name="Text"> <text:s text:c="21"/>APREME</text:p>
      <text:p text:style-name="Text">27 <text:s text:c="2"/>IRPF2023010403 <text:s text:c="2"/>ASOC FUERTEVIDA PARKINSON NO <text:s text:c="9"/>G76335587 <text:s text:c="3"/>EQUIPAMIENTO ASOCIACIÓN PARKINSON <text:s text:c="9"/>01/09/2024 <text:s text:c="3"/>31/12/2024 <text:s text:c="4"/>58 <text:s text:c="6"/>5,5 <text:s text:c="5"/>63,5 <text:s text:c="5"/>36.697,92 <text:s text:c="3"/>36.697,92 <text:s text:c="5"/>33.020,79 <text:s text:c="3"/>33.020,79 <text:s text:c="3"/>89,98</text:p>
      <text:p text:style-name="Text"> <text:s text:c="21"/>LIMITS</text:p>
      <text:p text:style-name="Text">28 <text:s text:c="2"/>IRPF2023010328 <text:s text:c="2"/>Fundación Adecco <text:s text:c="21"/>G82382987 <text:s text:c="3"/>CONTIGO AL EMPLEO <text:s text:c="25"/>01/09/2024 <text:s text:c="3"/>31/12/2024 <text:s text:c="4"/>37 <text:s text:c="5"/>26,5 <text:s text:c="5"/>63,5 <text:s text:c="5"/>30.681,58 <text:s text:c="3"/>30.681,58 <text:s text:c="5"/>30.681,58 <text:s text:c="3"/>30.681,58 <text:s text:c="2"/>100,00</text:p>
      <text:p text:style-name="Text"> </text:p>
      <text:p text:style-name="Text">29 <text:s text:c="2"/>IRPF2023010193 <text:s text:c="2"/>FUNDACION JUAN CIUDAD <text:s text:c="16"/>G78519303 <text:s text:c="3"/>TENERIFE-HOSPITAL SAN JUAN DE DIOS DE <text:s text:c="5"/>01/01/2024 <text:s text:c="3"/>31/12/2024 <text:s text:c="4"/>45 <text:s text:c="5"/>16,75 <text:s text:c="3"/>61,75 <text:s text:c="5"/>56.558,33 <text:s text:c="3"/>56.558,33 <text:s text:c="5"/>50.000,00 <text:s text:c="3"/>50.000,00 <text:s text:c="3"/>88,40</text:p>
      <text:p text:style-name="Text"> <text:s text:c="72"/>TENERIFE- CIF R3800019F EQUIPAMIENTO</text:p>
      <text:p text:style-name="Text">30 <text:s text:c="2"/>IRPF2023010049 <text:s text:c="2"/>FUNDACION JUAN CIUDAD <text:s text:c="16"/>G78519303 <text:s text:c="3"/>LAS PALMAS DE GRAN CANARIA- CIUDAD <text:s text:c="8"/>01/01/2024 <text:s text:c="3"/>31/12/2024 <text:s text:c="4"/>45 <text:s text:c="5"/>16,75 <text:s text:c="3"/>61,75 <text:s text:c="4"/>182.934,72 <text:s text:c="2"/>182.934,72 <text:s text:c="5"/>90.000,00 <text:s text:c="3"/>90.000,00 <text:s text:c="3"/>49,20</text:p>
      <text:p text:style-name="Text"> <text:s text:c="72"/>SAN JUAN DE DIOS-CIF R3500084C -</text:p>
      <text:p text:style-name="Text"> <text:s text:c="72"/>PROYECTO DE INVERSION. CREACION</text:p>
      <text:p text:style-name="Text"> <text:s text:c="72"/>UNIDAD CONVIVENCIAL</text:p>
      <text:p text:style-name="Text">31 <text:s text:c="2"/>IRPF2023010159 <text:s text:c="2"/>ASOC PROMEPAL <text:s text:c="24"/>G38600243 <text:s text:c="3"/>SEGURIDAD Y DIVERSIDAD ATENCIONAL <text:s text:c="9"/>01/01/2024 <text:s text:c="3"/>31/12/2024 <text:s text:c="4"/>49 <text:s text:c="5"/>12,5 <text:s text:c="5"/>61,5 <text:s text:c="5"/>51.983,54 <text:s text:c="3"/>51.983,54 <text:s text:c="5"/>50.000,00 <text:s text:c="3"/>50.000,00 <text:s text:c="3"/>96,18</text:p>
      <text:p text:style-name="Text"> <text:s text:c="72"/>SOBRE RUEDAS. TRANSFORMACIÓN DE</text:p>
      <text:p text:style-name="Text"> <text:s text:c="72"/>LOSELEMENTOS DE TRANSPORTE, POR UN</text:p>
      <text:p text:style-name="Text"> <text:s text:c="72"/>PRESENTE Y UN FUTURO CON</text:p>
      <text:p text:style-name="Text"> <text:s text:c="72"/>PLENASGARANTÍAS DE SEGURIDAD.</text:p>
      <text:p text:style-name="Text">32 <text:s text:c="2"/>IRPF2023010341 <text:s text:c="2"/>ASOC ROMI CAMELA NAKERAR <text:s text:c="13"/>G38360160 <text:s text:c="3"/>Equipamiento para Gelem - Gelem <text:s text:c="11"/>01/01/2024 <text:s text:c="3"/>31/12/2024 <text:s text:c="4"/>52 <text:s text:c="7"/>8 <text:s text:c="6"/>60 <text:s text:c="7"/>18.242,48 <text:s text:c="3"/>18.242,48 <text:s text:c="5"/>18.242,48 <text:s text:c="3"/>18.242,48 <text:s text:c="2"/>100,00</text:p>
      <text:p text:style-name="Text"> </text:p>
      <text:p text:style-name="Text"> </text:p>
      <text:p text:style-name="Text"> </text:p>
      <text:p text:style-name="Text"> </text:p>
      <text:p text:style-name="Text"> <text:s text:c="21"/>Este documento incorpora firma electrónica reconocida de acuerdo a la Ley 6/2020, de 11 de noviembre de los servicios electrónicos de confianza</text:p>
      <text:p text:style-name="Text"> <text:s text:c="21"/>Permite la verificación de la integridad de esta copia del documento electrónico en la dirección:</text:p>
      <text:p text:style-name="Text"> <text:s text:c="21"/>https://sede.gobiernodecanarias.org/sede/verifica_doc</text:p>
      <text:p text:style-name="Text"> <text:s text:c="21"/>Este documento es una copia electrónica auténtica</text:p>
      <text:p text:style-name="Text"> <text:s text:c="21"/>Firmado por: María Candelaria Delgado Toledo <text:s text:c="71"/>Fecha: 26/11/2024 10:39:12</text:p>
      <text:p text:style-name="Text"> <text:s text:c="21"/>En calidad de: Consejera de Bienestar Social, Igualdad, Juventud, Infancia y Familias</text:p>
      <text:p text:style-name="Text"> <text:s text:c="151"/>Pagina: 10/15</text:p>
      <text:p text:style-name="Text"> </text:p>
      <text:p text:style-name="Text"> </text:p>
      <text:p text:style-name="Text"> <text:s text:c="59"/>RP012-78uWu1EES3PixIwsn1VmALOVBD0npPaR</text:p>
      <text:p text:style-name="Text"> <text:s text:c="75"/>ORDEN - Nº: 1185 / 2024 - Libro: 657 - Fecha: 26/11/2024 10:39:09</text:p>
      <text:p text:style-name="Text"> </text:p>
      <text:p text:style-name="Text"> </text:p>
      <text:p text:style-name="Text"> </text:p>
      <text:p text:style-name="Text"> <text:s text:c="8"/>En la dirección https://sede.gobiernodecanarias.org/sede/verifica_doc?codigo_nde=</text:p>
      <text:p text:style-name="Text"> <text:s text:c="8"/>puede ser comprobada la autenticidad de esta copia, mediante el número de</text:p>
      <text:p text:style-name="Text"> <text:s text:c="8"/>documento electrónico siguiente:</text:p>
      <text:p text:style-name="Text"> <text:s text:c="10"/>0-AT7m6snbTFPpQXMyzQ25xAYfoQggwJ9</text:p>
      <text:p text:style-name="Break"/>
      <text:p text:style-name="Text"> <text:s text:c="78"/>ANEXO I. SOLICITUDES ESTIMADAS</text:p>
      <text:p text:style-name="Text">XIV - INVERSIÓN</text:p>
      <text:p text:style-name="Text"> </text:p>
      <text:p text:style-name="Text"> <text:s text:c="153"/>PUNTUACIÓN <text:s text:c="12"/>COSTE <text:s text:c="4"/>COSTE <text:s text:c="16"/>SUBVENCIÓN (€)</text:p>
      <text:p text:style-name="Text"> <text:s text:c="176"/>TOTAL <text:s text:c="4"/>TOTAL <text:s text:c="45"/>CÓD-</text:p>
      <text:p text:style-name="Text">Nº <text:s text:c="2"/>EXPEDIENTE <text:s text:c="20"/>ENTIDAD <text:s text:c="21"/>CIF <text:s text:c="12"/>NOMBRE DEL PROYECTO <text:s text:c="20"/>Inicio <text:s text:c="8"/>Fin <text:s text:c="7"/>Proyecto Entidad <text:s text:c="11"/>PROYECTO PROYECTO <text:s text:c="8"/>Solicitada <text:s text:c="4"/>A conceder <text:s text:c="12"/>IGO</text:p>
      <text:p text:style-name="Text"> <text:s text:c="165"/>TOTAL</text:p>
      <text:p text:style-name="Text"> <text:s text:c="118"/>ejecución <text:s text:c="4"/>ejecución <text:s text:c="31"/>PRESENTADO APROBADO <text:s text:c="11"/>€ <text:s text:c="10"/>€ <text:s text:c="10"/>%*</text:p>
      <text:p text:style-name="Text"> <text:s text:c="178"/>(€) <text:s text:c="6"/>(€)</text:p>
      <text:p text:style-name="Text">33 <text:s text:c="2"/>IRPF2023010028 <text:s text:c="2"/>Asociación Familia Pro Personas con <text:s text:c="3"/>G38008280 <text:s text:c="3"/>Equipamiento Biosaludable para personas <text:s text:c="6"/>01/01/2024 <text:s text:c="3"/>31/12/2024 <text:s text:c="4"/>40 <text:s text:c="6"/>20 <text:s text:c="6"/>60 <text:s text:c="7"/>33.674,70 <text:s text:c="2"/>33.674,70 <text:s text:c="5"/>30.174,70 <text:s text:c="3"/>30.174,70 <text:s text:c="3"/>89,61</text:p>
      <text:p text:style-name="Text"> <text:s text:c="21"/>Discapacidad Intelectual de Tenerife <text:s text:c="15"/>con discapacidad intelecutal en proceso de</text:p>
      <text:p text:style-name="Text"> <text:s text:c="21"/>ASPRONTE <text:s text:c="43"/>envejecimiento</text:p>
      <text:p text:style-name="Text">34 <text:s text:c="2"/>IRPF2023010208 <text:s text:c="2"/>FED DE ASOC DE SORDOS DE LAS ISLAS <text:s text:c="4"/>G38438750 <text:s text:c="3"/>Mejora del equipamiento de FASICAN <text:s text:c="11"/>01/01/2024 <text:s text:c="3"/>31/12/2024 <text:s text:c="4"/>37 <text:s text:c="6"/>20 <text:s text:c="6"/>57 <text:s text:c="7"/>46.809,15 <text:s text:c="2"/>46.809,15 <text:s text:c="5"/>46.809,15 <text:s text:c="3"/>46.809,15 <text:s text:c="2"/>100,00</text:p>
      <text:p text:style-name="Text"> <text:s text:c="21"/>CANARIAS</text:p>
      <text:p text:style-name="Text">35 <text:s text:c="2"/>IRPF2023010358 <text:s text:c="2"/>ASOCIACION DE PERSONAS CON <text:s text:c="12"/>G35046200 <text:s text:c="3"/>ELEMENTOS DE TRANSPORTES ADAPTADOS <text:s text:c="11"/>01/01/2024 <text:s text:c="3"/>31/01/2024 <text:s text:c="4"/>37 <text:s text:c="5"/>19,5 <text:s text:c="5"/>56,5 <text:s text:c="5"/>50.000,00 <text:s text:c="2"/>50.000,00 <text:s text:c="5"/>50.000,00 <text:s text:c="3"/>50.000,00 <text:s text:c="2"/>100,00</text:p>
      <text:p text:style-name="Text"> <text:s text:c="21"/>DISCAPACIDAD DE LANZAROTE <text:s text:c="26"/>PARA LAS PERSONAS CON DISCAPACIDAD</text:p>
      <text:p text:style-name="Text"> <text:s text:c="73"/>INTELECTUAL</text:p>
      <text:p text:style-name="Text">36 <text:s text:c="2"/>IRPF2023010149 <text:s text:c="2"/>FUNDACION CANARIA YRICHEN <text:s text:c="13"/>G35739432 <text:s text:c="3"/>APOYO DESDE LA INVERSIÓN EN TICs A <text:s text:c="11"/>01/01/2024 <text:s text:c="3"/>31/12/2024 <text:s text:c="4"/>33 <text:s text:c="6"/>23 <text:s text:c="6"/>56 <text:s text:c="7"/>13.525,47 <text:s text:c="2"/>13.525,47 <text:s text:c="5"/>13.525,47 <text:s text:c="3"/>13.525,47 <text:s text:c="2"/>100,00</text:p>
      <text:p text:style-name="Text"> </text:p>
      <text:p text:style-name="Text"> <text:s text:c="73"/>PROGRAMAS DE ATENCIÓN A PERSONAS</text:p>
      <text:p text:style-name="Text"> <text:s text:c="73"/>ADULTAS Y JÓVENES CON PROBLEMAS DE</text:p>
      <text:p text:style-name="Text"> <text:s text:c="73"/>ADICCIÓN Y EN SITUACIÓN DE EXCLUSIÓN</text:p>
      <text:p text:style-name="Text"> <text:s text:c="73"/>SOCIAL Y SUS RECURSOS DE APOYO</text:p>
      <text:p text:style-name="Text">37 <text:s text:c="2"/>IRPF2023010170 <text:s text:c="2"/>FEDERACION DE ASOCIACIONES DE <text:s text:c="9"/>G35327204 <text:s text:c="3"/>Empoderamiento del Alumnado con <text:s text:c="14"/>01/01/2024 <text:s text:c="3"/>31/12/2024 <text:s text:c="4"/>41 <text:s text:c="5"/>13,5 <text:s text:c="5"/>54,5 <text:s text:c="5"/>14.655,96 <text:s text:c="2"/>14.655,96 <text:s text:c="5"/>14.655,96 <text:s text:c="3"/>14.655,96 <text:s text:c="2"/>100,00</text:p>
      <text:p text:style-name="Text"> <text:s text:c="21"/>PERSONAS CON DISCAPACIDAD FISICA <text:s text:c="19"/>Discapacidad. INCLUYE+TIC</text:p>
      <text:p text:style-name="Text"> <text:s text:c="21"/>Y ORGANICA DE LAS PALMAS</text:p>
      <text:p text:style-name="Text">38 <text:s text:c="2"/>IRPF2023010347 <text:s text:c="2"/>ASOCIACION DE PERSONAS CON <text:s text:c="12"/>G35046200 <text:s text:c="3"/>ACCESIBILIDAD EN LA PISCINA TERAPEUTICA <text:s text:c="6"/>01/01/2024 <text:s text:c="3"/>31/01/2024 <text:s text:c="4"/>35 <text:s text:c="5"/>19,5 <text:s text:c="5"/>54,5 <text:s text:c="5"/>11.531,90 <text:s text:c="2"/>11.531,90 <text:s text:c="5"/>11.531,90 <text:s text:c="3"/>11.531,90 <text:s text:c="2"/>100,00</text:p>
      <text:p text:style-name="Text"> <text:s text:c="21"/>DISCAPACIDAD DE LANZAROTE <text:s text:c="26"/>DE ADISLAN</text:p>
      <text:p text:style-name="Text">39 <text:s text:c="2"/>IRPF2023010131 <text:s text:c="2"/>Hermanitas de los Ancianos <text:s text:c="12"/>R3800018H <text:s text:c="3"/>Adecuación del "Hogar Nuestra Señora de La <text:s text:c="3"/>01/01/2024 <text:s text:c="3"/>31/12/2024 <text:s text:c="4"/>43 <text:s text:c="6"/>9,5 <text:s text:c="5"/>52,5 <text:s text:c="5"/>91.701,04 <text:s text:c="2"/>91.701,04 <text:s text:c="5"/>90.000,00 <text:s text:c="3"/>90.000,00 <text:s text:c="3"/>98,15 A, C</text:p>
      <text:p text:style-name="Text"> <text:s text:c="21"/>Desamparados- Hogar Nuestra Señora <text:s text:c="17"/>Candelaria" de la Congregación "Hermanitas</text:p>
      <text:p text:style-name="Text"> <text:s text:c="21"/>de la Candelaria <text:s text:c="35"/>de los Ancianos Desamparados"</text:p>
      <text:p text:style-name="Text">40 <text:s text:c="2"/>IRPF2023010375 <text:s text:c="2"/>ASOCIACION BENEFICA ONG SER <text:s text:c="11"/>G35954056 <text:s text:c="3"/>SOBRE RUEDAS <text:s text:c="33"/>01/09/2024 <text:s text:c="3"/>31/12/2024 <text:s text:c="4"/>31 <text:s text:c="5"/>19,5 <text:s text:c="5"/>50,5 <text:s text:c="5"/>36.697,92 <text:s text:c="2"/>36.697,92 <text:s text:c="5"/>33.000,00 <text:s text:c="3"/>33.000,00 <text:s text:c="3"/>89,92</text:p>
      <text:p text:style-name="Text"> <text:s text:c="21"/>HUMANO</text:p>
      <text:p text:style-name="Text">41 <text:s text:c="2"/>IRPF2023010333 <text:s text:c="2"/>ASOC.PROVINCIAL DE FAMILIARES DE <text:s text:c="6"/>G38649190 <text:s text:c="3"/>Equipamiento y renovación de espacios para <text:s text:c="3"/>01/12/2023 <text:s text:c="3"/>31/12/2024 <text:s text:c="4"/>31 <text:s text:c="6"/>18 <text:s text:c="6"/>49 <text:s text:c="7"/>50.000,00 <text:s text:c="2"/>50.000,00 <text:s text:c="5"/>49.200,00 <text:s text:c="3"/>49.200,00 <text:s text:c="3"/>98,40</text:p>
      <text:p text:style-name="Text"> <text:s text:c="21"/>ENFERMOS DE PARKINSON TENERIFE <text:s text:c="21"/>la atención a personas con párkinson.</text:p>
      <text:p text:style-name="Text"> <text:s text:c="21"/>PARKTFE</text:p>
      <text:p text:style-name="Text">42 <text:s text:c="2"/>IRPF2023010035 <text:s text:c="2"/>HERMANITAS DE LOS ANCIANOS <text:s text:c="13"/>R3800017J <text:s text:c="2"/>Adecuación e implantación del Plan de <text:s text:c="8"/>01/01/2024 <text:s text:c="3"/>31/07/2024 <text:s text:c="4"/>34 <text:s text:c="5"/>10,5 <text:s text:c="5"/>44,5 <text:s text:c="5"/>93.940,02 <text:s text:c="2"/>93.940,02 <text:s text:c="5"/>90.000,00 <text:s text:c="3"/>90.000,00 <text:s text:c="3"/>95,81 A, C</text:p>
      <text:p text:style-name="Text"> <text:s text:c="21"/>DESAMPARADOS-HOGAR STMO. <text:s text:c="27"/>Autoprotección del Hogar Santísimo Cristo</text:p>
      <text:p text:style-name="Text"> <text:s text:c="21"/>CRISTO DE LA LAGUNA <text:s text:c="32"/>de La Laguna, de la Congregación</text:p>
      <text:p text:style-name="Text"> <text:s text:c="73"/>"Hermanitas de los Ancianos Desamparados"</text:p>
      <text:p text:style-name="Text">43 <text:s text:c="2"/>IRPF2023010236 <text:s text:c="2"/>Fundación Canaria Forja <text:s text:c="15"/>G35928498 <text:s text:c="3"/>Rehabilitación y acondicionamiento de <text:s text:c="8"/>01/01/2024 <text:s text:c="3"/>31/05/2024 <text:s text:c="4"/>31 <text:s text:c="6"/>10 <text:s text:c="6"/>41 <text:s text:c="7"/>80.336,51 <text:s text:c="2"/>80.336,51 <text:s text:c="5"/>71.499,49 <text:s text:c="3"/>71.499,49 <text:s text:c="3"/>89,00</text:p>
      <text:p text:style-name="Text"> <text:s text:c="73"/>fachada de la Fundación Forja.</text:p>
      <text:p text:style-name="Text">44 <text:s text:c="2"/>IRPF2023010326 <text:s text:c="2"/>FUNDACION CANARIA CENTRO DE <text:s text:c="11"/>G38055067 <text:s text:c="3"/>El proyecto se denomina: ARE (Armonía, <text:s text:c="7"/>01/01/2024 <text:s text:c="3"/>31/12/2024 <text:s text:c="5"/>2 <text:s text:c="6"/>21 <text:s text:c="6"/>23 <text:s text:c="7"/>45.472,82 <text:s text:c="2"/>41.416,31 <text:s text:c="5"/>45.472,82 <text:s text:c="3"/>41.416,31 <text:s text:c="2"/>100,00</text:p>
      <text:p text:style-name="Text"> <text:s text:c="21"/>ATENCION A LA FAMILIA DE TENERIFE <text:s text:c="18"/>Respeto y Equilibrio)</text:p>
      <text:p text:style-name="Text">45 <text:s text:c="2"/>IRPF2023010415 <text:s text:c="2"/>ASOCIACION SOCIOCULTURAL IOCARI <text:s text:c="7"/>G05486683 <text:s text:c="3"/>IOCARI EN MOVIMIENTO <text:s text:c="25"/>01/09/2024 <text:s text:c="3"/>31/12/2024 <text:s text:c="5"/>3 <text:s text:c="6"/>10 <text:s text:c="6"/>13 <text:s text:c="7"/>36.697,92 <text:s text:c="2"/>36.697,92 <text:s text:c="5"/>33.020,79 <text:s text:c="3"/>33.020,79 <text:s text:c="3"/>89,98</text:p>
      <text:p text:style-name="Text"> </text:p>
      <text:p text:style-name="Text"> </text:p>
      <text:p text:style-name="Text"> </text:p>
      <text:p text:style-name="Text"> </text:p>
      <text:p text:style-name="Text"> <text:s text:c="21"/>Este documento incorpora firma electrónica reconocida de acuerdo a la Ley 6/2020, de 11 de noviembre de los servicios electrónicos de confianza</text:p>
      <text:p text:style-name="Text"> <text:s text:c="21"/>Permite la verificación de la integridad de esta copia del documento electrónico en la dirección:</text:p>
      <text:p text:style-name="Text"> <text:s text:c="21"/>https://sede.gobiernodecanarias.org/sede/verifica_doc</text:p>
      <text:p text:style-name="Text"> <text:s text:c="21"/>Este documento es una copia electrónica auténtica</text:p>
      <text:p text:style-name="Text"> <text:s text:c="21"/>Firmado por: María Candelaria Delgado Toledo <text:s text:c="71"/>Fecha: 26/11/2024 10:39:12</text:p>
      <text:p text:style-name="Text"> <text:s text:c="21"/>En calidad de: Consejera de Bienestar Social, Igualdad, Juventud, Infancia y Familias</text:p>
      <text:p text:style-name="Text"> <text:s text:c="151"/>Pagina: 11/15</text:p>
      <text:p text:style-name="Text"> </text:p>
      <text:p text:style-name="Text"> </text:p>
      <text:p text:style-name="Text"> <text:s text:c="60"/>RP012-78uWu1EES3PixIwsn1VmALOVBD0npPaR</text:p>
      <text:p text:style-name="Text"> <text:s text:c="76"/>ORDEN - Nº: 1185 / 2024 - Libro: 657 - Fecha: 26/11/2024 10:39:09</text:p>
      <text:p text:style-name="Text"> </text:p>
      <text:p text:style-name="Text"> </text:p>
      <text:p text:style-name="Text"> </text:p>
      <text:p text:style-name="Text"> <text:s text:c="8"/>En la dirección https://sede.gobiernodecanarias.org/sede/verifica_doc?codigo_nde=</text:p>
      <text:p text:style-name="Text"> <text:s text:c="8"/>puede ser comprobada la autenticidad de esta copia, mediante el número de</text:p>
      <text:p text:style-name="Text"> <text:s text:c="8"/>documento electrónico siguiente:</text:p>
      <text:p text:style-name="Text"> <text:s text:c="10"/>0-AT7m6snbTFPpQXMyzQ25xAYfoQggwJ9</text:p>
      <text:p text:style-name="Break"/>
      <text:p text:style-name="Text"> <text:s text:c="77"/>ANEXO I. SOLICITUDES ESTIMADAS</text:p>
      <text:p text:style-name="Text">XIV - INVERSIÓN</text:p>
      <text:p text:style-name="Text"> </text:p>
      <text:p text:style-name="Text"> <text:s text:c="143"/>PUNTUACIÓN <text:s text:c="14"/>COSTE <text:s text:c="4"/>COSTE <text:s text:c="20"/>SUBVENCIÓN (€)</text:p>
      <text:p text:style-name="Text"> <text:s text:c="168"/>TOTAL <text:s text:c="4"/>TOTAL <text:s text:c="46"/>CÓD-</text:p>
      <text:p text:style-name="Text">Nº <text:s text:c="6"/>EXPEDIENTE <text:s text:c="19"/>ENTIDAD <text:s text:c="17"/>CIF <text:s text:c="11"/>NOMBRE DEL PROYECTO <text:s text:c="16"/>Inicio <text:s text:c="8"/>Fin <text:s text:c="5"/>Proyecto Entidad <text:s text:c="11"/>PROYECTO PROYECTO <text:s text:c="11"/>Solicitada <text:s text:c="7"/>A conceder <text:s text:c="7"/>IGO</text:p>
      <text:p text:style-name="Text"> <text:s text:c="157"/>TOTAL</text:p>
      <text:p text:style-name="Text"> <text:s text:c="112"/>ejecución <text:s text:c="4"/>ejecución <text:s text:c="29"/>PRESENTADO APROBADO <text:s text:c="15"/>€ <text:s text:c="13"/>€ <text:s text:c="8"/>%*</text:p>
      <text:p text:style-name="Text"> <text:s text:c="170"/>(€) <text:s text:c="6"/>(€)</text:p>
      <text:p text:style-name="Text"> <text:s text:c="4"/>Nº PROYECTOS <text:s text:c="11"/>45 <text:s text:c="134"/>1.900.748,53 <text:s text:c="2"/>1.895.936,13 <text:s text:c="2"/>1.681.544,91 <text:s text:c="2"/>1.672.441,49</text:p>
      <text:p text:style-name="Text"> </text:p>
      <text:p text:style-name="Text"> </text:p>
      <text:p text:style-name="Text">CÓDIGO OBSERVACIONES</text:p>
      <text:p text:style-name="Text"> <text:s text:c="1"/>A <text:s text:c="3"/>Debe presentar la aceptación expresa de la cuantía de la concesión de la subvención a través del aplicativo.</text:p>
      <text:p text:style-name="Text"> <text:s text:c="4"/>B <text:s text:c="5"/>Se le insta a la posibilidad de reformular.</text:p>
      <text:p text:style-name="Text"> <text:s text:c="11"/>Condicionada a la aportación de la documentación indicada en el Documento “Detalle de la Orden Definitiva"</text:p>
      <text:p text:style-name="Text"> <text:s text:c="4"/>C</text:p>
      <text:p text:style-name="Text"> <text:s text:c="11"/>asociado al expediente.</text:p>
      <text:p text:style-name="Text"> <text:s text:c="4"/>D <text:s text:c="5"/>Lea las observaciones del documento "Detalle de la Orden Definitiva" asociado al expediente.</text:p>
      <text:p text:style-name="Text"> </text:p>
      <text:p text:style-name="Text"> </text:p>
      <text:p text:style-name="Text"> </text:p>
      <text:p text:style-name="Text">*El porcentaje del importe a conceder, toma como base el importe total de proyecto aprobado tras las aplicación de la Base octava, apartado 3 de la Orden n.º 1121/2023, de 20 de septiembre de 2023.</text:p>
      <text:p text:style-name="Text"> </text:p>
      <text:p text:style-name="Text"> </text:p>
      <text:p text:style-name="Text"> </text:p>
      <text:p text:style-name="Text"> </text:p>
      <text:p text:style-name="Text"> <text:s text:c="23"/>Este documento incorpora firma electrónica reconocida de acuerdo a la Ley 6/2020, de 11 de noviembre de los servicios electrónicos de confianza</text:p>
      <text:p text:style-name="Text"> <text:s text:c="23"/>Permite la verificación de la integridad de esta copia del documento electrónico en la dirección:</text:p>
      <text:p text:style-name="Text"> <text:s text:c="23"/>https://sede.gobiernodecanarias.org/sede/verifica_doc</text:p>
      <text:p text:style-name="Text"> <text:s text:c="23"/>Este documento es una copia electrónica auténtica</text:p>
      <text:p text:style-name="Text"> <text:s text:c="23"/>Firmado por: María Candelaria Delgado Toledo <text:s text:c="71"/>Fecha: 26/11/2024 10:39:12</text:p>
      <text:p text:style-name="Text"> <text:s text:c="23"/>En calidad de: Consejera de Bienestar Social, Igualdad, Juventud, Infancia y Familias</text:p>
      <text:p text:style-name="Text"> <text:s text:c="153"/>Pagina: 12/15</text:p>
      <text:p text:style-name="Text"> </text:p>
      <text:p text:style-name="Text"> </text:p>
      <text:p text:style-name="Text"> <text:s text:c="57"/>RP012-78uWu1EES3PixIwsn1VmALOVBD0npPaR</text:p>
      <text:p text:style-name="Text"> <text:s text:c="75"/>ORDEN - Nº: 1185 / 2024 - Libro: 657 - Fecha: 26/11/2024 10:39:09</text:p>
      <text:p text:style-name="Text"> </text:p>
      <text:p text:style-name="Text"> </text:p>
      <text:p text:style-name="Text"> </text:p>
      <text:p text:style-name="Text"> <text:s text:c="10"/>En la dirección https://sede.gobiernodecanarias.org/sede/verifica_doc?codigo_nde=</text:p>
      <text:p text:style-name="Text"> <text:s text:c="10"/>puede ser comprobada la autenticidad de esta copia, mediante el número de</text:p>
      <text:p text:style-name="Text"> <text:s text:c="10"/>documento electrónico siguiente:</text:p>
      <text:p text:style-name="Text"> <text:s text:c="13"/>0-AT7m6snbTFPpQXMyzQ25xAYfoQggwJ9</text:p>
      <text:p text:style-name="Break"/>
      <text:p text:style-name="Text"> <text:s text:c="20"/>ANEXO II. SOLICITUDES INADMITIDAS, DENEGADAS, DESESTIMADAS Y DESISTIDAS</text:p>
      <text:p text:style-name="Text">XIV - INVERSIÓN</text:p>
      <text:p text:style-name="Text"> <text:s text:c="97"/>Solicitudes denegadas</text:p>
      <text:p text:style-name="Text">Nº <text:s text:c="2"/>EXPEDIENTE <text:s text:c="20"/>ENTIDAD <text:s text:c="22"/>CIF <text:s text:c="24"/>TÍTULO PROYECTO <text:s text:c="79"/>CAUSA</text:p>
      <text:p text:style-name="Text">1 IRPF2023010214 Fundación Canaria Forja <text:s text:c="21"/>G35928498 PROYECTO DE EQUIPAMIENTO EN OFICINAS <text:s text:c="24"/>5.-La entidad no reúne los requisitos para ser beneficiaria (Base tercera, apartado 1.e). No se encuentran recogidos en</text:p>
      <text:p text:style-name="Text"> <text:s text:c="71"/>FUNDACIÓN CANARIA FORJA <text:s text:c="37"/>los estatutos de la entidad, con al menos un año de antelación, fines institucionales adecuados a la finalidad de la</text:p>
      <text:p text:style-name="Text"> <text:s text:c="132"/>subvención.</text:p>
      <text:p text:style-name="Text">2 IRPF2023010374 ASOCIACION DE PERSONAS SORDAS DE LA <text:s text:c="9"/>G35049923 Adecuación del equipamiento digital e informático 12.-El proyecto presentado no cumple con el plazo de ejecución que se establece en la Base vigésima quinta.</text:p>
      <text:p text:style-name="Text"> <text:s text:c="16"/>PROVINCIA DE LAS PALMAS <text:s text:c="31"/>de la OFICINA TÉCNIA Y DE SERVICIOS</text:p>
      <text:p text:style-name="Text">3 IRPF2023010116 FUNDACION JUAN CIUDAD <text:s text:c="23"/>G78519303 LAS PALMAS DE GRAN CANARIA - CIUDAD SAN <text:s text:c="5"/>5.-La entidad no reúne los requisitos para ser beneficiaria (Base tercera, apartado 1.e). No se encuentran recogidos en</text:p>
      <text:p text:style-name="Text"> <text:s text:c="71"/>JUAN DE DIOS - CIF : R3500084CEQUIPAMIENTO <text:s text:c="2"/>los estatutos de la entidad, con al menos un año de antelación, fines institucionales adecuados a la finalidad de la</text:p>
      <text:p text:style-name="Text"> <text:s text:c="71"/>APLICACION DE LAS NNTT PARA EL APRENDIZAJE Y subvención.</text:p>
      <text:p text:style-name="Text"> <text:s text:c="71"/>LACOMUNICACION</text:p>
      <text:p text:style-name="Text">4 IRPF2023010211 FUNDACION CANARIA FORJA <text:s text:c="21"/>G35928498 Proyecto de reforma integral de las oficinas de la <text:s text:c="10"/>5.-La entidad no reúne los requisitos para ser beneficiaria (Base tercera, apartado 1.e). No se encuentran recogidos en</text:p>
      <text:p text:style-name="Text"> <text:s text:c="71"/>FUNDACIÓN FORJA <text:s text:c="45"/>los estatutos de la entidad, con al menos un año de antelación, fines institucionales adecuados a la finalidad de la</text:p>
      <text:p text:style-name="Text"> <text:s text:c="132"/>subvención.</text:p>
      <text:p text:style-name="Text"> <text:s text:c="98"/>Solicitudes desistidas</text:p>
      <text:p text:style-name="Text">Nº <text:s text:c="2"/>EXPEDIENTE <text:s text:c="20"/>ENTIDAD <text:s text:c="22"/>CIF <text:s text:c="24"/>TÍTULO PROYECTO <text:s text:c="79"/>CAUSA</text:p>
      <text:p text:style-name="Text">1 IRPF2023010042 ASOCIACION MI HIJO Y YO PSICOLOGAS EN EL <text:s text:c="4"/>G76201219 PROYECTO INVERSIÓN- CONSTRUCCIÓN " LA CASA 15.-Se le tiene por desistido de su solicitud. La documentación de subsanación aportada está incompleta o es</text:p>
      <text:p text:style-name="Text"> <text:s text:c="16"/>HOGAR PARA LAS FAMILIA CON TGD <text:s text:c="24"/>DE MI HIJO Y YO -LA MAYORDOMÍA 2024" <text:s text:c="6"/>incorrecta (Artículo 68 de la Ley 39/2015, de 1 de octubre).</text:p>
      <text:p text:style-name="Text"> </text:p>
      <text:p text:style-name="Text">2 IRPF2023010073 ASOC FRATERNIDAD CRISTIANA DE PERSONAS <text:s text:c="6"/>G35244748 HERRAMIENTAS PARA LA INCLUSIÓN <text:s text:c="30"/>18.-Se le tiene por desistido de su solicitud. No presenta la aceptación en la Resolución provisional (Base vigésimo</text:p>
      <text:p text:style-name="Text"> <text:s text:c="16"/>CON DISCAPACIDAD (FRATER LAS PALMAS) <text:s text:c="79"/>primera, apartado 3.a.).</text:p>
      <text:p text:style-name="Text"> </text:p>
      <text:p text:style-name="Text">3 IRPF2023010113 FUNDACION CANARIA MAIN <text:s text:c="22"/>G35863992 Equipa CEMAIN <text:s text:c="47"/>16.-Se le tiene por desistido de su solicitud por no contestar al requerimiento de subsanación (Artículo 68 de la Ley</text:p>
      <text:p text:style-name="Text"> <text:s text:c="132"/>39/2015, de 1 de octubre y Base décima séptima, apartado 1).</text:p>
      <text:p text:style-name="Text">4 IRPF2023010122 ASOCIACION DE PERSONAS CON DISCAPACIDAD <text:s text:c="5"/>G35029065 Rehabilitación de la residencia para personas con <text:s text:c="11"/>15.-Se le tiene por desistido de su solicitud. La documentación de subsanación aportada está incompleta o es</text:p>
      <text:p text:style-name="Text"> <text:s text:c="16"/>INTELECTUAL DE LAS PALMAS APROSU <text:s text:c="22"/>discapacidad intelectual. <text:s text:c="35"/>incorrecta (Artículo 68 de la Ley 39/2015, de 1 de octubre).</text:p>
      <text:p text:style-name="Text"> </text:p>
      <text:p text:style-name="Text">5 IRPF2023010132 UP2U PROJECT DEPENDE DE TI <text:s text:c="18"/>G76294933 EQUIPAMENTO PARA EL DESARROLO DE PIIIL <text:s text:c="22"/>18.-Se le tiene por desistido de su solicitud. No presenta la aceptación en la Resolución provisional (Base vigésimo</text:p>
      <text:p text:style-name="Text"> <text:s text:c="71"/>(programas de itinerarios integrados de inserción <text:s text:c="11"/>primera, apartado 3.a.).</text:p>
      <text:p text:style-name="Text"> <text:s text:c="71"/>laboral )</text:p>
      <text:p text:style-name="Text">6 IRPF2023010150 ASOCIACION DE PERSONAS CON DISCAPACIDAD <text:s text:c="5"/>G35029065 Reforma y adaptación de espacio para servicio de <text:s text:c="12"/>17.-Solicita el desistimiento o renuncia del procedimiento (Artículo 93 de la Ley 39/2015, de 1 de octubre).</text:p>
      <text:p text:style-name="Text"> <text:s text:c="16"/>INTELECTUAL DE LAS PALMAS APROSU <text:s text:c="22"/>día</text:p>
      <text:p text:style-name="Text">7 IRPF2023010154 ASOCIACION EDUCATIVA FORMATIVA JASLEM <text:s text:c="7"/>G76701002 Dotación de un equipamiento de calidad del aire <text:s text:c="4"/>17.-Solicita el desistimiento o renuncia del procedimiento (Artículo 93 de la Ley 39/2015, de 1 de octubre).</text:p>
      <text:p text:style-name="Text"> <text:s text:c="16"/>AYUDA Y APOYO A LAS PERSONAS CON <text:s text:c="22"/>que asegure la salud ambiental necesaria para</text:p>
      <text:p text:style-name="Text"> <text:s text:c="16"/>SINDROME DE DOWN Y OTRTAS <text:s text:c="29"/>prestar una atención integral dirigida a la</text:p>
      <text:p text:style-name="Text"> <text:s text:c="16"/>DISCAPACIDADES <text:s text:c="40"/>promoción de la autonomía personal para el</text:p>
      <text:p text:style-name="Text"> <text:s text:c="71"/>colectivo de personas con discapacidad intelectual.</text:p>
      <text:p text:style-name="Text">8 IRPF2023010209 FUNDACION CANARIA MAIN <text:s text:c="22"/>G35863992 Mantenimiento Hogar Magone <text:s text:c="34"/>16.-Se le tiene por desistido de su solicitud por no contestar al requerimiento de subsanación (Artículo 68 de la Ley</text:p>
      <text:p text:style-name="Text"> <text:s text:c="132"/>39/2015, de 1 de octubre y Base décima séptima, apartado 1).</text:p>
      <text:p text:style-name="Text">9 IRPF2023010293 FUNDACION DON BOSCO SALESIANOS SOCIAL <text:s text:c="7"/>G14522171 LABORATORIO VOCACIONAL-FABLAB <text:s text:c="31"/>18.-Se le tiene por desistido de su solicitud. No presenta la aceptación en la Resolución provisional (Base vigésimo</text:p>
      <text:p text:style-name="Text"> <text:s text:c="132"/>primera, apartado 3.a.).</text:p>
      <text:p text:style-name="Text">10 IRPF2023010464 ASOCIACION SOLIDARIA INFINITY <text:s text:c="14"/>G16880403 Música y Movimiento <text:s text:c="41"/>15.-Se le tiene por desistido de su solicitud. La documentación de subsanación aportada está incompleta o es</text:p>
      <text:p text:style-name="Text"> <text:s text:c="132"/>incorrecta (Artículo 68 de la Ley 39/2015, de 1 de octubre).</text:p>
      <text:p text:style-name="Text">11 IRPF2023010305 ASOC DE FUERTEVENTURA DE FAMILIAS DE <text:s text:c="4"/>G76365618 Proyecto Conecta <text:s text:c="47"/>16.-Se le tiene por desistido de su solicitud por no contestar al requerimiento de subsanación (Artículo 68 de la Ley</text:p>
      <text:p text:style-name="Text"> <text:s text:c="17"/>PERSONAS CON ALZHEIMER Y OTRAS DEMENCIAS <text:s text:c="74"/>39/2015, de 1 de octubre y Base décima séptima, apartado 1).</text:p>
      <text:p text:style-name="Text"> </text:p>
      <text:p text:style-name="Text">12 IRPF2023010336 ASOCIACION DE PADRES DE DISMINUIDOS <text:s text:c="8"/>G38239497 REHABILITACIÓN Y REFORMA DE VIVIENDA ARONA 16.-Se le tiene por desistido de su solicitud por no contestar al requerimiento de subsanación (Artículo 68 de la Ley</text:p>
      <text:p text:style-name="Text"> <text:s text:c="17"/>FISICOS Y PSIQUICOS OROBAL <text:s text:c="88"/>39/2015, de 1 de octubre y Base décima séptima, apartado 1).</text:p>
      <text:p text:style-name="Text"> </text:p>
      <text:p text:style-name="Text">13 IRPF2023010337 ASOCIACION DE PADRES DE DISMINUIDOS <text:s text:c="8"/>G38239497 Equipamiento para centro de atención <text:s text:c="24"/>16.-Se le tiene por desistido de su solicitud por no contestar al requerimiento de subsanación (Artículo 68 de la Ley</text:p>
      <text:p text:style-name="Text"> <text:s text:c="17"/>FISICOS Y PSIQUICOS OROBAL <text:s text:c="27"/>especializada. <text:s text:c="46"/>39/2015, de 1 de octubre y Base décima séptima, apartado 1).</text:p>
      <text:p text:style-name="Text"> </text:p>
      <text:p text:style-name="Text"> </text:p>
      <text:p text:style-name="Text"> </text:p>
      <text:p text:style-name="Text"> </text:p>
      <text:p text:style-name="Text"> <text:s text:c="17"/>Este documento incorpora firma electrónica reconocida de acuerdo a la Ley 6/2020, de 11 de noviembre de los servicios electrónicos de confianza</text:p>
      <text:p text:style-name="Text"> <text:s text:c="17"/>Permite la verificación de la integridad de esta copia del documento electrónico en la dirección:</text:p>
      <text:p text:style-name="Text"> <text:s text:c="17"/>https://sede.gobiernodecanarias.org/sede/verifica_doc</text:p>
      <text:p text:style-name="Text"> <text:s text:c="17"/>Este documento es una copia electrónica auténtica</text:p>
      <text:p text:style-name="Text"> <text:s text:c="17"/>Firmado por: María Candelaria Delgado Toledo <text:s text:c="71"/>Fecha: 26/11/2024 10:39:12</text:p>
      <text:p text:style-name="Text"> <text:s text:c="17"/>En calidad de: Consejera de Bienestar Social, Igualdad, Juventud, Infancia y Familias</text:p>
      <text:p text:style-name="Text"> <text:s text:c="147"/>Pagina: 13/15</text:p>
      <text:p text:style-name="Text"> </text:p>
      <text:p text:style-name="Text"> </text:p>
      <text:p text:style-name="Text"> <text:s text:c="49"/>RP012-78uWu1EES3PixIwsn1VmALOVBD0npPaR</text:p>
      <text:p text:style-name="Text"> <text:s text:c="62"/>ORDEN - Nº: 1185 / 2024 - Libro: 657 - Fecha: 26/11/2024 10:39:09</text:p>
      <text:p text:style-name="Text"> </text:p>
      <text:p text:style-name="Text"> </text:p>
      <text:p text:style-name="Text"> </text:p>
      <text:p text:style-name="Text"> <text:s text:c="7"/>En la dirección https://sede.gobiernodecanarias.org/sede/verifica_doc?codigo_nde=</text:p>
      <text:p text:style-name="Text"> <text:s text:c="7"/>puede ser comprobada la autenticidad de esta copia, mediante el número de</text:p>
      <text:p text:style-name="Text"> <text:s text:c="7"/>documento electrónico siguiente:</text:p>
      <text:p text:style-name="Text"> <text:s text:c="9"/>0-AT7m6snbTFPpQXMyzQ25xAYfoQggwJ9</text:p>
      <text:p text:style-name="Break"/>
      <text:p text:style-name="Text"> <text:s text:c="22"/>ANEXO II. SOLICITUDES INADMITIDAS, DENEGADAS, DESESTIMADAS Y DESISTIDAS</text:p>
      <text:p text:style-name="Text">XIV - INVERSIÓN</text:p>
      <text:p text:style-name="Text"> <text:s text:c="98"/>Solicitudes desistidas</text:p>
      <text:p text:style-name="Text">Nº <text:s text:c="2"/>EXPEDIENTE <text:s text:c="22"/>ENTIDAD <text:s text:c="24"/>CIF <text:s text:c="21"/>TÍTULO PROYECTO <text:s text:c="74"/>CAUSA</text:p>
      <text:p text:style-name="Text">14 IRPF2023010354 CASA SAN VICENTE DE PAUL <text:s text:c="23"/>R3500314D Equipamiento para el Bienestar <text:s text:c="22"/>16.-Se le tiene por desistido de su solicitud por no contestar al requerimiento de subsanación (Artículo 68 de la Ley</text:p>
      <text:p text:style-name="Text"> <text:s text:c="128"/>39/2015, de 1 de octubre y Base décima séptima, apartado 1).</text:p>
      <text:p text:style-name="Text">15 IRPF2023010362 ASOCIACION DE PERSONAS SORDAS DE LA <text:s text:c="12"/>G35049923 Reforma del local SEDE SOCIAL <text:s text:c="23"/>16.-Se le tiene por desistido de su solicitud por no contestar al requerimiento de subsanación (Artículo 68 de la Ley</text:p>
      <text:p text:style-name="Text"> <text:s text:c="17"/>PROVINCIA DE LAS PALMAS <text:s text:c="87"/>39/2015, de 1 de octubre y Base décima séptima, apartado 1).</text:p>
      <text:p text:style-name="Text"> </text:p>
      <text:p text:style-name="Text">16 IRPF2023010366 ASOC DOMITILA HERNANDEZ DESDE <text:s text:c="18"/>G38728382 Jiribilla Rehabilitación <text:s text:c="28"/>15.-Se le tiene por desistido de su solicitud. La documentación de subsanación aportada está incompleta o es</text:p>
      <text:p text:style-name="Text"> <text:s text:c="17"/>TACORONTE POR LA IGUADAD DE <text:s text:c="83"/>incorrecta (Artículo 68 de la Ley 39/2015, de 1 de octubre).</text:p>
      <text:p text:style-name="Text"> <text:s text:c="17"/>OPORTUNIDADES</text:p>
      <text:p text:style-name="Text">17 IRPF2023010405 COMUNIDAD HOGAR VIRGEN PODEROSA DE LA <text:s text:c="10"/>R3800346C Apoyo a los diferentes servicios y mejora de <text:s text:c="8"/>15.-Se le tiene por desistido de su solicitud. La documentación de subsanación aportada está incompleta o es</text:p>
      <text:p text:style-name="Text"> <text:s text:c="17"/>COMPAÑIA DE LAS HIJAS DE LA CARIDAD DE SAN <text:s text:c="15"/>ventilación natural HVP-IRPF 2023 <text:s text:c="19"/>incorrecta (Artículo 68 de la Ley 39/2015, de 1 de octubre).</text:p>
      <text:p text:style-name="Text"> <text:s text:c="17"/>VICENTE DE PAULHOGAR</text:p>
      <text:p text:style-name="Text">18 IRPF2023010419 CASA SAN VICENTE DE PAUL <text:s text:c="23"/>R3500314D REFORMA COCINA RESIDENCIAL <text:s text:c="26"/>16.-Se le tiene por desistido de su solicitud por no contestar al requerimiento de subsanación (Artículo 68 de la Ley</text:p>
      <text:p text:style-name="Text"> <text:s text:c="128"/>39/2015, de 1 de octubre y Base décima séptima, apartado 1).</text:p>
      <text:p text:style-name="Text">19 IRPF2023010030 Asociación Familia Pro Personas con <text:s text:c="12"/>G38008280 Colocación de toldos para los espacio abiertos del <text:s text:c="2"/>17.-Solicita el desistimiento o renuncia del procedimiento (Artículo 93 de la Ley 39/2015, de 1 de octubre).</text:p>
      <text:p text:style-name="Text"> <text:s text:c="17"/>Discapacidad Intelectual de Tenerife ASPRONTE <text:s text:c="12"/>CAD Maximiliano Díaz López</text:p>
      <text:p text:style-name="Text">Nº PROYECTOS TOTAL: <text:s text:c="10"/>23</text:p>
      <text:p text:style-name="Text"> </text:p>
      <text:p text:style-name="Text"> </text:p>
      <text:p text:style-name="Text"> </text:p>
      <text:p text:style-name="Text"> </text:p>
      <text:p text:style-name="Text"> <text:s text:c="18"/>Este documento incorpora firma electrónica reconocida de acuerdo a la Ley 6/2020, de 11 de noviembre de los servicios electrónicos de confianza</text:p>
      <text:p text:style-name="Text"> <text:s text:c="18"/>Permite la verificación de la integridad de esta copia del documento electrónico en la dirección:</text:p>
      <text:p text:style-name="Text"> <text:s text:c="18"/>https://sede.gobiernodecanarias.org/sede/verifica_doc</text:p>
      <text:p text:style-name="Text"> <text:s text:c="18"/>Este documento es una copia electrónica auténtica</text:p>
      <text:p text:style-name="Text"> <text:s text:c="18"/>Firmado por: María Candelaria Delgado Toledo <text:s text:c="71"/>Fecha: 26/11/2024 10:39:12</text:p>
      <text:p text:style-name="Text"> <text:s text:c="18"/>En calidad de: Consejera de Bienestar Social, Igualdad, Juventud, Infancia y Familias</text:p>
      <text:p text:style-name="Text"> <text:s text:c="148"/>Pagina: 14/15</text:p>
      <text:p text:style-name="Text"> </text:p>
      <text:p text:style-name="Text"> </text:p>
      <text:p text:style-name="Text"> <text:s text:c="51"/>RP012-78uWu1EES3PixIwsn1VmALOVBD0npPaR</text:p>
      <text:p text:style-name="Text"> <text:s text:c="66"/>ORDEN - Nº: 1185 / 2024 - Libro: 657 - Fecha: 26/11/2024 10:39:09</text:p>
      <text:p text:style-name="Text"> </text:p>
      <text:p text:style-name="Text"> </text:p>
      <text:p text:style-name="Text"> </text:p>
      <text:p text:style-name="Text"> <text:s text:c="7"/>En la dirección https://sede.gobiernodecanarias.org/sede/verifica_doc?codigo_nde=</text:p>
      <text:p text:style-name="Text"> <text:s text:c="7"/>puede ser comprobada la autenticidad de esta copia, mediante el número de</text:p>
      <text:p text:style-name="Text"> <text:s text:c="7"/>documento electrónico siguiente:</text:p>
      <text:p text:style-name="Text"> <text:s text:c="9"/>0-AT7m6snbTFPpQXMyzQ25xAYfoQggwJ9</text:p>
      <text:p text:style-name="Break"/>
      <text:p text:style-name="Text"> <text:s text:c="73"/>ANEXO III. ALEGACIONES PRESENTADAS</text:p>
      <text:p text:style-name="Text"> <text:s text:c="5"/>XIV - INVERSIÓN</text:p>
      <text:p text:style-name="Text"> <text:s text:c="4"/>Nº <text:s text:c="3"/>EXPEDIENTE <text:s text:c="40"/>ENTIDAD <text:s text:c="39"/>CIF <text:s text:c="42"/>TÍTULO PROYECTO <text:s text:c="41"/>ESTADO</text:p>
      <text:p text:style-name="Text"> </text:p>
      <text:p text:style-name="Text"> <text:s text:c="5"/>1 <text:s text:c="2"/>IRPF2023010035 HERMANITAS DE LOS ANCIANOS DESAMPARADOS-HOGAR STMO. CRISTO DE LA <text:s text:c="16"/>R3800017J Adecuación e implantación del Plan de Autoprotección del Hogar Santísimo Cristo de La Laguna, <text:s text:c="2"/>Estimada</text:p>
      <text:p text:style-name="Text"> <text:s text:c="24"/>LAGUNA <text:s text:c="84"/>de la Congregación "Hermanitas de los Ancianos Desamparados"</text:p>
      <text:p text:style-name="Text"> <text:s text:c="5"/>2 <text:s text:c="2"/>IRPF2023010077 HOGAR N S DEL PINO EN LAS PALMAS HERMANITAS DE LOS ANCIANOS <text:s text:c="21"/>R3500025F MEJORA DE EQUIPAMIENTO HOGAR NUESTRA SEÑORA DEL PINO <text:s text:c="43"/>Estimada</text:p>
      <text:p text:style-name="Text"> <text:s text:c="24"/>DESAMPARADOS PROVINCIA S RAFAEL</text:p>
      <text:p text:style-name="Text"> <text:s text:c="5"/>3 <text:s text:c="2"/>IRPF2023010131 Hermanitas de los Ancianos Desamparados- Hogar Nuestra Señora de la Candelaria <text:s text:c="2"/>R3800018H Adecuación del "Hogar Nuestra Señora de La Candelaria" de la Congregación "Hermanitas de los <text:s text:c="3"/>Estimada</text:p>
      <text:p text:style-name="Text"> <text:s text:c="115"/>Ancianos Desamparados"</text:p>
      <text:p text:style-name="Text"> </text:p>
      <text:p text:style-name="Text"> </text:p>
      <text:p text:style-name="Text"> </text:p>
      <text:p text:style-name="Text"> </text:p>
      <text:p text:style-name="Text"> <text:s text:c="24"/>Este documento incorpora firma electrónica reconocida de acuerdo a la Ley 6/2020, de 11 de noviembre de los servicios electrónicos de confianza</text:p>
      <text:p text:style-name="Text"> <text:s text:c="24"/>Permite la verificación de la integridad de esta copia del documento electrónico en la dirección:</text:p>
      <text:p text:style-name="Text"> <text:s text:c="24"/>https://sede.gobiernodecanarias.org/sede/verifica_doc</text:p>
      <text:p text:style-name="Text"> <text:s text:c="24"/>Este documento es una copia electrónica auténtica</text:p>
      <text:p text:style-name="Text"> <text:s text:c="24"/>Firmado por: María Candelaria Delgado Toledo <text:s text:c="71"/>Fecha: 26/11/2024 10:39:12</text:p>
      <text:p text:style-name="Text"> <text:s text:c="24"/>En calidad de: Consejera de Bienestar Social, Igualdad, Juventud, Infancia y Familias</text:p>
      <text:p text:style-name="Text"> <text:s text:c="154"/>Pagina: 15/15</text:p>
      <text:p text:style-name="Text"> </text:p>
      <text:p text:style-name="Text"> <text:s text:c="58"/>RP012-78uWu1EES3PixIwsn1VmALOVBD0npPaR</text:p>
      <text:p text:style-name="Text"> <text:s text:c="74"/>ORDEN - Nº: 1185 / 2024 - Libro: 657 - Fecha: 26/11/2024 10:39:09</text:p>
      <text:p text:style-name="Text"> </text:p>
      <text:p text:style-name="Text"> </text:p>
      <text:p text:style-name="Text"> </text:p>
      <text:p text:style-name="Text"> </text:p>
      <text:p text:style-name="Text">En la dirección https://sede.gobiernodecanarias.org/sede/verifica_doc?codigo_nde=</text:p>
      <text:p text:style-name="Text">puede ser comprobada la autenticidad de esta copia, mediante el número de</text:p>
      <text:p text:style-name="Text">documento electrónico siguiente:</text:p>
      <text:p text:style-name="Text"> 0-AT7m6snbTFPpQXMyzQ25xAYfoQggwJ9</text:p>
      <text:p text:style-name="Text">El presente documento ha sido descargado el 27/11/2024 - 10:57:58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