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21"/>RESOLUCIÓN DE LA DIRECTORA GENERAL DE DISCAPACIDAD, POR LA QUE SE</text:p>
      <text:p text:style-name="Text"> <text:s text:c="121"/>DISPONE EL ABONO ANTICIPADO DE LA SUBVENCIÓN CONCEDIDA A FAVOR DE LA</text:p>
      <text:p text:style-name="Text"> <text:s text:c="121"/>“ASOCIACIÓN DE FAMILIAS DE PERSONAS CON AUTISMO DE LAS PALMAS</text:p>
      <text:p text:style-name="Text"> <text:s text:c="121"/>(APNALP)” , UNA SUBVENCIÓN DIRECTA PARA LA EJECUCIÓN DEL PROYECTO</text:p>
      <text:p text:style-name="Text"> <text:s text:c="121"/>DENOMINADO “CONSTRUCCIÓN DE VIVIENDAS Y CENTRO DE ATENCIÓN</text:p>
      <text:p text:style-name="Text"> <text:s text:c="121"/>INTEGRAL PARA PERSONAS CON TRASTORNO DEL ESPECTRO DEL AUTISMO</text:p>
      <text:p text:style-name="Text"> <text:s text:c="121"/>(TEA)”, POR IMPORTE DE 567.000,00 € DEL PRESUPUESTO DE 2024</text:p>
      <text:p text:style-name="Text"> </text:p>
      <text:p text:style-name="Text"> <text:s text:c="121"/>Visto el expediente relativo a la subvención concedida de forma directa, a la Asociación de Familias</text:p>
      <text:p text:style-name="Text"> <text:s text:c="121"/>de Personas con Autismo de Las Palmas (APNALP), con CIF G35042977 así como certificación</text:p>
      <text:p text:style-name="Text"> <text:s text:c="8"/>Avda. Benito Pérez Armas nº4, Planta baja , 38071 Santa Cruz de Tenerife, Tfno. 922 922 226 / Fax. 922 922 161</text:p>
      <text:p text:style-name="Text"> </text:p>
      <text:p text:style-name="Text"> </text:p>
      <text:p text:style-name="Text"> </text:p>
      <text:p text:style-name="Text"> </text:p>
      <text:p text:style-name="Text"> <text:s text:c="121"/>conforme a lo dispuesto en el artículo 37 del Decreto 36/2009, de 31 de marzo, modificado por el</text:p>
      <text:p text:style-name="Text"> <text:s text:c="121"/>Decreto 151/2022, de 23 de junio (B.O.C. nº 132, de 5/7/2022) y con base en los siguientes</text:p>
      <text:p text:style-name="Text"> </text:p>
      <text:p text:style-name="Text"> <text:s text:c="155"/>ANTECEDENTES DE HECHO</text:p>
      <text:p text:style-name="Text"> <text:s text:c="24"/>C/Tomás Morales n.º 122, 35004 La Palmas de Gran Canaria, Tfno 928 30 63 43</text:p>
      <text:p text:style-name="Text"> </text:p>
      <text:p text:style-name="Text"> </text:p>
      <text:p text:style-name="Text"> </text:p>
      <text:p text:style-name="Text"> </text:p>
      <text:p text:style-name="Text"> <text:s text:c="121"/>Primero.- Por Orden de la Consejera de Bienestar Social, Igualdad, Juventud, Infancia y Familias de</text:p>
      <text:p text:style-name="Text"> <text:s text:c="121"/>30 diciembre se concedió una subvención directa, a la Asociación de Familias de Personas con</text:p>
      <text:p text:style-name="Text"> <text:s text:c="121"/>Autismo de Las Palmas (APNALP) para cubrir parte de los gastos derivados del programa</text:p>
      <text:p text:style-name="Text"> <text:s text:c="121"/>"Construcción de viviendas y centro de atención integral para personas con Trastorno del Espectro del</text:p>
      <text:p text:style-name="Text"> <text:s text:c="121"/>Autismo (TEA)”, por importe de 567.000,00 €.</text:p>
      <text:p text:style-name="Text"> <text:s text:c="121"/>El resuelvo sexto de dicha Orden autoriza a que el abono de la subvención se efectué mediante el</text:p>
      <text:p text:style-name="Text"> <text:s text:c="121"/>abono anticipado del 100% de la subvención, sin que sea preciso constituir garantía alguna, al estar la</text:p>
      <text:p text:style-name="Text"> <text:s text:c="121"/>entidad exonerada de dicho deber.</text:p>
      <text:p text:style-name="Text"> </text:p>
      <text:p text:style-name="Text"> <text:s text:c="121"/>Segundo.- El artículo 37.3 del invocado Decreto 36/2009, de 31 de marzo, modificado por el Decreto</text:p>
      <text:p text:style-name="Text"> <text:s text:c="121"/>151/2022, de 23 de junio (B.O.C. nº 132, de 5/7/2022) , establece que se podrán realizar pagos</text:p>
      <text:p text:style-name="Text"> <text:s text:c="121"/>anticipados en determinados supuestos, entre los que se encuentra las subvenciones que se concedan a</text:p>
      <text:p text:style-name="Text"> <text:s text:c="121"/>entidades sin fines lucrativos, siempre que no se disponga de recursos suficientes para financiar</text:p>
      <text:p text:style-name="Text"> <text:s text:c="121"/>transitoriamente la ejecución de la actividad subvencionada.</text:p>
      <text:p text:style-name="Text"> </text:p>
      <text:p text:style-name="Text"> <text:s text:c="121"/>Consta en el expediente la certificación a la que se refiere el artículo 37.5 y 37.6 del Decreto 36/2009,</text:p>
      <text:p text:style-name="Text"> <text:s text:c="121"/>de 31 de marzo, modificado por el Decreto 151/2022, de 23 de junio, por el que se establece el</text:p>
      <text:p text:style-name="Text"> <text:s text:c="121"/>régimen general de subvenciones de la Comunidad Autónoma de Canarias, en el que expresamente se</text:p>
      <text:p text:style-name="Text"> <text:s text:c="121"/>hace constar:</text:p>
      <text:p text:style-name="Text"> </text:p>
      <text:p text:style-name="Text"> <text:s text:c="124"/>• <text:s text:c="2"/>Que no ha sido dictada resolución firme de la procedencia del reintegro de la subvención o de</text:p>
      <text:p text:style-name="Text"> <text:s text:c="128"/>la pérdida del derecho al cobro de la misma por alguna de las causas previstas en el artículo 37</text:p>
      <text:p text:style-name="Text"> <text:s text:c="128"/>de la Ley General de Subvenciones.</text:p>
      <text:p text:style-name="Text"> <text:s text:c="124"/>• <text:s text:c="2"/>Que no ha sido acordada por el órgano concedente de la subvención, como medida cautelar, la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163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  <text:p text:style-name="Break"/>
      <text:p text:style-name="Text"> <text:s text:c="31"/>retención de los libramientos de pago o de las cantidades pendientes de abonar al</text:p>
      <text:p text:style-name="Text"> <text:s text:c="31"/>beneficiario o entidad colaboradora, referidos a la misma subvención.</text:p>
      <text:p text:style-name="Text"> <text:s text:c="25"/>• <text:s text:c="4"/>Obra en el expediente la documentación acreditativa de que la citada entidad se halla al</text:p>
      <text:p text:style-name="Text"> <text:s text:c="31"/>corriente en el cumplimiento de sus obligaciones tributarias y frente a la Seguridad Social.</text:p>
      <text:p text:style-name="Text"> </text:p>
      <text:p text:style-name="Text"> <text:s text:c="20"/>Por su parte, el artículo 38.8 relaciona a determinados beneficiarios que quedan exonerados de la</text:p>
      <text:p text:style-name="Text"> <text:s text:c="20"/>constitución de garantías para el abono anticipado, consignándose en la letra d) a las entidades sin</text:p>
      <text:p text:style-name="Text"> <text:s text:c="20"/>fin de lucro que desarrollen programas de acción social.</text:p>
      <text:p text:style-name="Text"> </text:p>
      <text:p text:style-name="Text"> <text:s text:c="20"/>Tercero.- La entidad cumple los requisitos para poder percibir el importe de la subvención</text:p>
      <text:p text:style-name="Text"> <text:s text:c="20"/>concedida, encontrándose al corriente en el cumplimiento de sus obligaciones tributarias y con la</text:p>
      <text:p text:style-name="Text"> <text:s text:c="20"/>Seguridad Social, y careciendo de deudas derivadas de resolución firme de procedencia de</text:p>
      <text:p text:style-name="Text"> <text:s text:c="20"/>reintegro, extremos que se acreditan en el expediente.</text:p>
      <text:p text:style-name="Text"> <text:s text:c="20"/>A los que son de aplicación los siguientes</text:p>
      <text:p text:style-name="Text"> </text:p>
      <text:p text:style-name="Text"> </text:p>
      <text:p text:style-name="Text"> <text:s text:c="67"/>FUNDAMENTOS DE DERECHO</text:p>
      <text:p text:style-name="Text"> </text:p>
      <text:p text:style-name="Text"> <text:s text:c="20"/>Primero.- De acuerdo con lo previsto en el artículo 37 del Decreto 36/2009, de 31 de marzo,</text:p>
      <text:p text:style-name="Text"> <text:s text:c="20"/>modificado por el Decreto 151/2022, de 23 de junio por el que se establece el régimen general de</text:p>
      <text:p text:style-name="Text"> <text:s text:c="20"/>subvenciones de la Comunidad Autónoma de Canarias, cuando así se establezca en las bases</text:p>
      <text:p text:style-name="Text"> <text:s text:c="20"/>reguladoras de la subvención y en función de las disponibilidades de tesorería, se podrán realizar</text:p>
      <text:p text:style-name="Text"> <text:s text:c="20"/>pagos anticipados en los supuestos de subvenciones destinadas a financiar proyectos o programas</text:p>
      <text:p text:style-name="Text"> <text:s text:c="20"/>de acción social.</text:p>
      <text:p text:style-name="Text"> <text:s text:c="20"/>Asimismo, el Acuerdo de Gobierno, de 26 de marzo de 2020 por el que se autorizan las condiciones</text:p>
      <text:p text:style-name="Text"> <text:s text:c="20"/>de los abonos anticipados de subvención, aportaciones dinerarias, encargos y encomiendas de</text:p>
      <text:p text:style-name="Text"> <text:s text:c="20"/>gestión modificado por los Acuerdos de Gobierno de 1 octubre y 26 de noviembre de 2020; 25 de</text:p>
      <text:p text:style-name="Text"> <text:s text:c="20"/>febrero y 15 de diciembre de 2021; 15 de diciembre de 2022, 18 y 25 de Mayo de 2023 y más</text:p>
      <text:p text:style-name="Text"> <text:s text:c="20"/>recientemente por el Acuerdo de Gobierno de 4 de diciembre de 2023, establece en el punto 1.1 de</text:p>
      <text:p text:style-name="Text"> <text:s text:c="20"/>su Anexo que:</text:p>
      <text:p text:style-name="Text"> </text:p>
      <text:p text:style-name="Text"> <text:s text:c="20"/>1.1 Con carácter general, las bases reguladoras de subvenciones, las subvenciones directas, las</text:p>
      <text:p text:style-name="Text"> <text:s text:c="20"/>aportaciones dinerarias, encargos a medios propios personificados y encomiendas de gestión podrán</text:p>
      <text:p text:style-name="Text"> <text:s text:c="20"/>establecer su abono anticipado hasta el 100% de su cuantía cuando concurran las siguientes</text:p>
      <text:p text:style-name="Text"> <text:s text:c="20"/>circunstancias:</text:p>
      <text:p text:style-name="Text"> </text:p>
      <text:p text:style-name="Text"> <text:s text:c="29"/>- Que la ejecución de la actividad, así como su justificación se produzcan antes de la</text:p>
      <text:p text:style-name="Text"> <text:s text:c="29"/>finalización del siguiente ejercicio presupuestario a aquel en que fueron concedidas.</text:p>
      <text:p text:style-name="Text"> </text:p>
      <text:p text:style-name="Text"> <text:s text:c="29"/>-Que el beneficiario no tenga otras subvenciones, aportaciones dinerarias, encargos o</text:p>
      <text:p text:style-name="Text"> <text:s text:c="29"/>encomiendas con abono anticipado pendientes de justificación, en los dos ejercicios inmediatos</text:p>
      <text:p text:style-name="Text"> </text:p>
      <text:p text:style-name="Text"> </text:p>
      <text:p text:style-name="Text"> </text:p>
      <text:p text:style-name="Text"> </text:p>
      <text:p text:style-name="Text"> <text:s text:c="122"/>2/6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64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  <text:p text:style-name="Break"/>
      <text:p text:style-name="Text"> <text:s text:c="27"/>anteriores al que ahora se concede.</text:p>
      <text:p text:style-name="Text"> </text:p>
      <text:p text:style-name="Text"> <text:s text:c="20"/>Esta última circunstancia se hará constar en el expediente mediante certificación acreditativa</text:p>
      <text:p text:style-name="Text"> <text:s text:c="20"/>expedida por el órgano concedente, comprensiva de aquellas concedidas por el mismo</text:p>
      <text:p text:style-name="Text"> <text:s text:c="20"/>Departamento y al mismo beneficiario.</text:p>
      <text:p text:style-name="Text"> </text:p>
      <text:p text:style-name="Text"> <text:s text:c="20"/>Tratándose de abonos anticipados de subvenciones, en dicha certificación además habrá de</text:p>
      <text:p text:style-name="Text"> <text:s text:c="20"/>acreditarse que las concedidas en los dos ejercicios anteriores a que se refieren los párrafos</text:p>
      <text:p text:style-name="Text"> <text:s text:c="20"/>anteriores, estén justificadas y dicha justificación figure registrada en el módulo de subvenciones</text:p>
      <text:p text:style-name="Text"> <text:s text:c="20"/>del Sistema Económico Financiero y Logístico de la Comunidad Autónoma de Canarias</text:p>
      <text:p text:style-name="Text"> <text:s text:c="20"/>(SEFLogiC).</text:p>
      <text:p text:style-name="Text"> </text:p>
      <text:p text:style-name="Text"> <text:s text:c="20"/>1.2.- La acreditación de la existencia de un Plan de Acción comprensivo de las actuaciones y plazos</text:p>
      <text:p text:style-name="Text"> <text:s text:c="20"/>para llevar a cabo la comprobación de las justificaciones de subvenciones, aportaciones dinerarias,</text:p>
      <text:p text:style-name="Text"> <text:s text:c="20"/>encargos y encomiendas pendientes podrá sustituir a la certificación acreditativa señalada en el</text:p>
      <text:p text:style-name="Text"> <text:s text:c="20"/>apartado anterior. Dicho Plan de Acción deberá ser aprobado por el titular del Departamento, o</text:p>
      <text:p text:style-name="Text"> <text:s text:c="20"/>tratándose de entes del Sector público limitativo, por la persona que ostente la dirección del mismo,</text:p>
      <text:p text:style-name="Text"> <text:s text:c="20"/>y tendrá, al menos, el siguiente contenido:</text:p>
      <text:p text:style-name="Text"> </text:p>
      <text:p text:style-name="Text"> <text:s text:c="20"/>a) Objetivo del Plan, con indicación de si abarca solo a la comprobación de la justificación de sub-</text:p>
      <text:p text:style-name="Text"> <text:s text:c="20"/>venciones, o también se extiende al resto de figuras recogidas en este Acuerdo (aportaciones dinera-</text:p>
      <text:p text:style-name="Text"> <text:s text:c="20"/>rias, encargos y encomiendas de gestión).</text:p>
      <text:p text:style-name="Text"> </text:p>
      <text:p text:style-name="Text"> <text:s text:c="20"/>b) Periodo de tiempo que comprende.</text:p>
      <text:p text:style-name="Text"> </text:p>
      <text:p text:style-name="Text"> <text:s text:c="20"/>c) Plazo o plazos en que se prevé su inicio efectivo y ejecución, con indicación del porcentaje o vo-</text:p>
      <text:p text:style-name="Text"> <text:s text:c="20"/>lumen de comprobaciones de justificaciones previstas, en su caso, en los plazos parciales contem-</text:p>
      <text:p text:style-name="Text"> <text:s text:c="20"/>plados.</text:p>
      <text:p text:style-name="Text"> </text:p>
      <text:p text:style-name="Text"> <text:s text:c="20"/>d) Previsión de si va a ser ejecutado con medios propios o con medios ajenos.</text:p>
      <text:p text:style-name="Text"> </text:p>
      <text:p text:style-name="Text"> <text:s text:c="20"/>e) Persona responsable de la dirección y ejecución del Plan.</text:p>
      <text:p text:style-name="Text"> </text:p>
      <text:p text:style-name="Text"> <text:s text:c="20"/>Dicho Plan será comunicado a la Intervención General, en el plazo de los diez días siguientes a su</text:p>
      <text:p text:style-name="Text"> <text:s text:c="20"/>aprobación, al objeto de que por parte de esta se haga seguimiento de la ejecución del mismo dentro</text:p>
      <text:p text:style-name="Text"> <text:s text:c="20"/>del ámbito del Control Financiero Permanente.</text:p>
      <text:p text:style-name="Text"> </text:p>
      <text:p text:style-name="Text"> <text:s text:c="20"/>2.- Tratándose de subvenciones, aportaciones dinerarias, encargos a medios propios o encomiendas</text:p>
      <text:p text:style-name="Text"> <text:s text:c="20"/>de gestión destinadas a inversiones, su abono se realizará en la forma y condiciones que se establez-</text:p>
      <text:p text:style-name="Text"> <text:s text:c="20"/>can en su resolución de concesión o instrumento jurídico en que se articulen. Motivada y excepcio-</text:p>
      <text:p text:style-name="Text"> <text:s text:c="20"/>nalmente, se podrá contemplar su abono anticipado hasta el 100% de su cuantía cuando concurran</text:p>
      <text:p text:style-name="Text"> <text:s text:c="20"/>las siguientes circunstancias:</text:p>
      <text:p text:style-name="Text"> </text:p>
      <text:p text:style-name="Text"> </text:p>
      <text:p text:style-name="Text"> </text:p>
      <text:p text:style-name="Text"> </text:p>
      <text:p text:style-name="Text"> <text:s text:c="120"/>3/6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62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  <text:p text:style-name="Break"/>
      <text:p text:style-name="Text"> <text:s text:c="20"/>1º.- Los plazos de ejecución y justificación deberán finalizar el 31 de diciembre del ejercicio presu-</text:p>
      <text:p text:style-name="Text"> <text:s text:c="20"/>puestario en que concluya el objeto y alcance por el que se articule la subvención, aportación, en-</text:p>
      <text:p text:style-name="Text"> <text:s text:c="20"/>cargo o encomienda, incluidas las prórrogas de dichos plazos que se tramiten.</text:p>
      <text:p text:style-name="Text"> </text:p>
      <text:p text:style-name="Text"> <text:s text:c="20"/>En el caso de inversiones que tengan naturaleza de obras, su plazo de justificación podrá extenderse</text:p>
      <text:p text:style-name="Text"> <text:s text:c="20"/>hasta cuatro meses después de la finalización de su ejecución. En este caso, dicho plazo podrá supe-</text:p>
      <text:p text:style-name="Text"> <text:s text:c="20"/>rar el ejercicio presupuestario de finalización de dicha obra, con el límite de los meses señalados.</text:p>
      <text:p text:style-name="Text"> </text:p>
      <text:p text:style-name="Text"> <text:s text:c="20"/>2º.- Que la entidad beneficiaria de la aportación certifique la insuficiencia de recursos para la reali-</text:p>
      <text:p text:style-name="Text"> <text:s text:c="20"/>zación del objeto de ésta.</text:p>
      <text:p text:style-name="Text"> </text:p>
      <text:p text:style-name="Text"> <text:s text:c="20"/>3º.- Que el beneficiario no tenga otras subvenciones, aportaciones dinerarias, encargos a medios</text:p>
      <text:p text:style-name="Text"> <text:s text:c="20"/>propios o encomiendas de gestión destinados a inversiones con abono anticipado pendientes de</text:p>
      <text:p text:style-name="Text"> <text:s text:c="20"/>justificación y cuyo plazo haya transcurrido sin haberse presentado la misma, en los dos ejercicios</text:p>
      <text:p text:style-name="Text"> <text:s text:c="20"/>inmediatos anteriores al que ahora se concede. Esta circunstancia se hará constar en el expediente</text:p>
      <text:p text:style-name="Text"> <text:s text:c="20"/>mediante certificación acreditativa expedida por el órgano concedente, comprensiva de aquellas</text:p>
      <text:p text:style-name="Text"> <text:s text:c="20"/>concedidas por el mismo Departamento y al mismo beneficiario.</text:p>
      <text:p text:style-name="Text"> </text:p>
      <text:p text:style-name="Text"> <text:s text:c="20"/>La acreditación de la existencia de un Plan de Acción aprobado por el Departamento y comprensivo</text:p>
      <text:p text:style-name="Text"> <text:s text:c="20"/>de las actuaciones y plazos para llevar a cabo las justificaciones de subvenciones, aportaciones di-</text:p>
      <text:p text:style-name="Text"> <text:s text:c="20"/>nerarias, encargos a medios propios o encomiendas de gestión pendientes podrá sustituir a la certifi-</text:p>
      <text:p text:style-name="Text"> <text:s text:c="20"/>cación acreditativa señalada en el párrafo anterior. Dicho Plan tendrá las mismas características,</text:p>
      <text:p text:style-name="Text"> <text:s text:c="20"/>contenido mínimo y procedimiento que el señalado en el apartado 1.2 anterior.</text:p>
      <text:p text:style-name="Text"> </text:p>
      <text:p text:style-name="Text"> </text:p>
      <text:p text:style-name="Text"> <text:s text:c="20"/>Segundo.- La extinta Consejería de Derechos Sociales, Igualdad, Diversidad y Juventud mediante</text:p>
      <text:p text:style-name="Text"> <text:s text:c="20"/>Orden LOR2019CA00652 de 17 de octubre de 2019, aprobó el Plan de Acción del departamento</text:p>
      <text:p text:style-name="Text"> <text:s text:c="20"/>para el seguimiento de las subvenciones y aportaciones dinerarias pendiente de justificar con plazo</text:p>
      <text:p text:style-name="Text"> <text:s text:c="20"/>vencido, para el inicio y finalización de los procedimientos de reintegro, así como también para</text:p>
      <text:p text:style-name="Text"> <text:s text:c="20"/>declarar la prescripción del derecho a favor de la hacienda pública de reconocer y liquidar</text:p>
      <text:p text:style-name="Text"> <text:s text:c="20"/>cantidades a reintegrar.</text:p>
      <text:p text:style-name="Text"> </text:p>
      <text:p text:style-name="Text"> <text:s text:c="20"/>Este plan, cuyo plazo de ejecución se ha prorrogado hasta el 31 de agosto de 2024 mediante Orden</text:p>
      <text:p text:style-name="Text"> <text:s text:c="20"/>de la Consejera de Bienestar Social, Igualdad, Juventud, Infancia y Familias por la que se acuerda la</text:p>
      <text:p text:style-name="Text"> <text:s text:c="20"/>cuarta prórroga del plazo de ejecución del Plan de Acción del departamento, nº: 1042 / 2023, se</text:p>
      <text:p text:style-name="Text"> <text:s text:c="20"/>ajusta a los términos previstos en el acuerdo de Gobierno, por lo que no es preciso aportar la</text:p>
      <text:p text:style-name="Text"> <text:s text:c="20"/>certificación acreditativa prevista en el mismo.</text:p>
      <text:p text:style-name="Text"> </text:p>
      <text:p text:style-name="Text"> <text:s text:c="20"/>En consideración a ello y a lo previsto en los apartados 1.2 y 2.3º del citado Acuerdo de Gobierno</text:p>
      <text:p text:style-name="Text"> <text:s text:c="20"/>procede sustituir la certificación acreditativa recogida en el apartado 1.1 del repetido Acuerdo de</text:p>
      <text:p text:style-name="Text"> <text:s text:c="20"/>Gobierno.</text:p>
      <text:p text:style-name="Text"> </text:p>
      <text:p text:style-name="Text"> <text:s text:c="20"/>Tercero.- La Orden de la Consejera de Bienestar Social, Igualdad, Juventud, Infancia y Familias de</text:p>
      <text:p text:style-name="Text"> <text:s text:c="20"/>30 de diciembre contempla en su resuelvo sexto que el abono de la subvención se efectuará</text:p>
      <text:p text:style-name="Text"> </text:p>
      <text:p text:style-name="Text"> </text:p>
      <text:p text:style-name="Text"> </text:p>
      <text:p text:style-name="Text"> <text:s text:c="123"/>4/6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65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  <text:p text:style-name="Break"/>
      <text:p text:style-name="Text"> <text:s text:c="20"/>mediante anticipo del 100% del importe a la concesión de dicha subvención.</text:p>
      <text:p text:style-name="Text"> <text:s text:c="20"/>Dicho abono se imputa a la aplicación presupuestaria 23.20 231N 780.02 L.A. 197G0077</text:p>
      <text:p text:style-name="Text"> <text:s text:c="20"/>denominada “ FOMENTO ACCESIBILIDAD PERSONAS CON DISCAPACIDAD” del vigente</text:p>
      <text:p text:style-name="Text"> <text:s text:c="20"/>presupuesto de la Comunidad Autónoma de Canarias para el ejercicio 2024.</text:p>
      <text:p text:style-name="Text"> <text:s text:c="20"/>Cuarto.- En virtud del artículo 12 del Decreto 41/2023, de 14 de julio, por el que se determinan las</text:p>
      <text:p text:style-name="Text"> <text:s text:c="20"/>competencias de la Presidencia y Vicepresidencia, así como el número, denominación,</text:p>
      <text:p text:style-name="Text"> <text:s text:c="20"/>competencias y orden de precedencias de las Consejerías, La Consejería de Bienestar Social,</text:p>
      <text:p text:style-name="Text"> <text:s text:c="20"/>Igualdad, Juventud, Infancia y Familias asume las competencias que tenía atribuidas la Consejería</text:p>
      <text:p text:style-name="Text"> <text:s text:c="20"/>de Derechos Sociales, Igualdad, Diversidad y Juventud, así como del artículo 10 del Decreto</text:p>
      <text:p text:style-name="Text"> <text:s text:c="20"/>123/2023, de 17 de julio, por el que se determina la estructura orgánica y las sedes de las</text:p>
      <text:p text:style-name="Text"> <text:s text:c="20"/>Consejerías del Gobierno de Canarias.</text:p>
      <text:p text:style-name="Text"> <text:s text:c="20"/>Quinto. - Mediante Orden de 26 julio de 2023 de la Consejera de Bienestar Social, Igualdad,</text:p>
      <text:p text:style-name="Text"> <text:s text:c="20"/>Juventud, Infancia y Familias (BOC de 09.08.23) delega en los órganos superiores del</text:p>
      <text:p text:style-name="Text"> <text:s text:c="20"/>Departamento el ejercicio de las siguientes competencias, en relación con las subvenciones cuya</text:p>
      <text:p text:style-name="Text"> <text:s text:c="20"/>tramitación corresponda a dichos órganos:</text:p>
      <text:p text:style-name="Text"> </text:p>
      <text:p text:style-name="Text"> <text:s text:c="20"/>- Comprobar la justificación de las subvenciones y dictar la resolución que declare, en su caso, justi-</text:p>
      <text:p text:style-name="Text"> <text:s text:c="20"/>ficada total o parcialmente la subvención.</text:p>
      <text:p text:style-name="Text"> </text:p>
      <text:p text:style-name="Text"> <text:s text:c="20"/>- Incoar, instruir y resolver los procedimientos de reintegro total o parcial de subvenciones.</text:p>
      <text:p text:style-name="Text"> </text:p>
      <text:p text:style-name="Text"> <text:s text:c="20"/>- Ejercer las competencias sancionadoras que el artículo 154 de la Ley 11/2006, de 11 de diciembre,</text:p>
      <text:p text:style-name="Text"> <text:s text:c="20"/>de la Hacienda Pública Canaria, atribuye a los titulares de las Consejerías.</text:p>
      <text:p text:style-name="Text"> </text:p>
      <text:p text:style-name="Text"> <text:s text:c="20"/>- Interesar del ordenador general de pagos la realización de los correspondientes pagos referidos a</text:p>
      <text:p text:style-name="Text"> <text:s text:c="20"/>subvenciones.</text:p>
      <text:p text:style-name="Text"> </text:p>
      <text:p text:style-name="Text"> <text:s text:c="20"/>- Declarar la prescripción del derecho a reconocer o liquidar el reintegro de subvenciones.</text:p>
      <text:p text:style-name="Text"> </text:p>
      <text:p text:style-name="Text"> <text:s text:c="20"/>- Resolver las convocatorias de subvenciones en régimen de concurrencia competitiva y no</text:p>
      <text:p text:style-name="Text"> <text:s text:c="20"/>competitiva.</text:p>
      <text:p text:style-name="Text"> </text:p>
      <text:p text:style-name="Text"> </text:p>
      <text:p text:style-name="Text"> <text:s text:c="20"/>Sexto.- El artículo 27.1 del Decreto 212/1991, de 11 de septiembre de organización de los</text:p>
      <text:p text:style-name="Text"> <text:s text:c="20"/>Departamentos de la Administración Autonómica de Canarias, establece que corresponde a los jefes</text:p>
      <text:p text:style-name="Text"> <text:s text:c="20"/>de servicio instruir y formular la propuesta de resolución en aquellos procedimientos en que deban</text:p>
      <text:p text:style-name="Text"> <text:s text:c="20"/>resolver los órganos departamentales a que estén adscritos.</text:p>
      <text:p text:style-name="Text"> <text:s text:c="20"/>Por todo lo expuesto, vista la normativa citada y demás de pertinente aplicación, en uso de las</text:p>
      <text:p text:style-name="Text"> <text:s text:c="20"/>facultades que tengo conferidas,</text:p>
      <text:p text:style-name="Text"> </text:p>
      <text:p text:style-name="Text"> </text:p>
      <text:p text:style-name="Text"> </text:p>
      <text:p text:style-name="Text"> </text:p>
      <text:p text:style-name="Text"> <text:s text:c="124"/>5/6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66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  <text:p text:style-name="Break"/>
      <text:p text:style-name="Text"> <text:s text:c="83"/>RESUELVO</text:p>
      <text:p text:style-name="Text"> </text:p>
      <text:p text:style-name="Text"> <text:s text:c="20"/>Primero.- Disponer el pago anticipado del 100% de la subvención concedida a la Asociación de</text:p>
      <text:p text:style-name="Text"> <text:s text:c="20"/>Familias de Personas con Autismo de Las Palmas (APNALP) para cubrir parte de los gastos</text:p>
      <text:p text:style-name="Text"> <text:s text:c="20"/>derivados del programa "Construcción de viviendas y centro de atención integral para personas con</text:p>
      <text:p text:style-name="Text"> <text:s text:c="20"/>Trastorno del Espectro del Autismo (TEA)”, por importe de 567.000,00 €.</text:p>
      <text:p text:style-name="Text"> <text:s text:c="20"/>Segundo.- Interesar de la Consejería de Hacienda, Presupuestos y Asuntos Europeos, el pago de la</text:p>
      <text:p text:style-name="Text"> <text:s text:c="20"/>cantidad que se relaciona en concepto de abono anticipado del 100% de la subvención concedida y</text:p>
      <text:p text:style-name="Text"> <text:s text:c="20"/>se impute a la aplicación presupuestaria 23.20 231N 780.02 L.A. 197G0077 denominada “</text:p>
      <text:p text:style-name="Text"> <text:s text:c="20"/>FOMENTO ACCESIBILIDAD PERSONAS CON DISCAPACIDAD” vigente en el presupuesto</text:p>
      <text:p text:style-name="Text"> <text:s text:c="20"/>de la Comunidad Autónoma de Canarias para el ejercicio 2024.</text:p>
      <text:p text:style-name="Text"> </text:p>
      <text:p text:style-name="Text"> <text:s text:c="20"/>Tercero.- Notificar la Resolución a la entidad beneficiaria, de conformidad con lo dispuesto en los</text:p>
      <text:p text:style-name="Text"> <text:s text:c="20"/>artículos 40 a 44 de la Ley 39/2015, de 01 de octubre, del Procedimiento Administrativo Común de</text:p>
      <text:p text:style-name="Text"> <text:s text:c="20"/>las Administraciones Públicas.</text:p>
      <text:p text:style-name="Text"> </text:p>
      <text:p text:style-name="Text"> <text:s text:c="20"/>Contra la presente Resolución que agota la vía administrativa, cabe interponer recurso potestativo</text:p>
      <text:p text:style-name="Text"> <text:s text:c="20"/>de reposición ante la Excma. Sra. Consejera de Bienestar Social, Igualdad, Juventud, Infancia y</text:p>
      <text:p text:style-name="Text"> <text:s text:c="20"/>Familias en el plazo de un mes contado a partir del día siguiente al de la notificación de la presente</text:p>
      <text:p text:style-name="Text"> <text:s text:c="20"/>Resolución o bien, recurso contencioso administrativo, ante la sala de lo Contencioso</text:p>
      <text:p text:style-name="Text"> <text:s text:c="20"/>Administrativo del Tribunal Superior de Justicia de Canarias, en el plazo de dos meses. No se podrá</text:p>
      <text:p text:style-name="Text"> <text:s text:c="20"/>interponer recurso contencioso-administrativo hasta que sea resuelto expresamente o se haya</text:p>
      <text:p text:style-name="Text"> <text:s text:c="20"/>producido la desestimación presunta del recurso de reposición interpuesto. Todo ello, sin perjuicio</text:p>
      <text:p text:style-name="Text"> <text:s text:c="20"/>de que el interesado pueda ejercitar, en su caso, cualquier otro que estime procedente, de</text:p>
      <text:p text:style-name="Text"> <text:s text:c="20"/>conformidad con lo dispuesto en la Ley 39/2015, de 01 de octubre del Procedimiento</text:p>
      <text:p text:style-name="Text"> <text:s text:c="20"/>Administrativo Común de las Administraciones Públicas.</text:p>
      <text:p text:style-name="Text"> </text:p>
      <text:p text:style-name="Text"> </text:p>
      <text:p text:style-name="Text"> </text:p>
      <text:p text:style-name="Text"> </text:p>
      <text:p text:style-name="Text"> <text:s text:c="63"/>La Directora General de Discapacidad</text:p>
      <text:p text:style-name="Text"> </text:p>
      <text:p text:style-name="Text"> </text:p>
      <text:p text:style-name="Text"> </text:p>
      <text:p text:style-name="Text"> </text:p>
      <text:p text:style-name="Text"> <text:s text:c="121"/>6/6</text:p>
      <text:p text:style-name="Text"> </text:p>
      <text:p text:style-name="Text"> </text:p>
      <text:p text:style-name="Text"> </text:p>
      <text:p text:style-name="Text"> </text:p>
      <text:p text:style-name="Text">Este documento ha sido firmado electrónicamente por:</text:p>
      <text:p text:style-name="Text">DULCE MARIA GUTIERREZ GONZALEZ - DIRECTOR/A GENERAL <text:s text:c="63"/>Fecha: 30/12/2024 - 20:59:12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RP001-0004Yn+nDxXCVQ8o/naCKHUmw==</text:p>
      <text:p text:style-name="Text">El presente documento ha sido descargado el 30/12/2024 - 21:00:22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