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01 - ACTIVIDAD DE LA ENTIDAD</text:p>
      <text:p text:style-name="PDFLayout"> </text:p>
      <text:p text:style-name="PDFLayout">02 - BASES DE PRESENTACIÓN DE LAS CUENTAS ANUALES</text:p>
      <text:p text:style-name="PDFLayout"> </text:p>
      <text:p text:style-name="PDFLayout">03 - EXCEDENTE DEL EJERCICIO</text:p>
      <text:p text:style-name="PDFLayout"> </text:p>
      <text:p text:style-name="PDFLayout">04 - NORMAS DE REGISTRO Y VALORACIÓN</text:p>
      <text:p text:style-name="PDFLayout"> </text:p>
      <text:p text:style-name="PDFLayout">05 - INMOVILIZADO MATERIAL, INTANGIBLE E INVERSIONES INMOBILIARIAS</text:p>
      <text:p text:style-name="PDFLayout"> </text:p>
      <text:p text:style-name="PDFLayout">06 - BIENES DEL PATRIMONIO HISTÓRICO</text:p>
      <text:p text:style-name="PDFLayout"> </text:p>
      <text:p text:style-name="PDFLayout">07 - USUARIOS Y OTROS DEUDORES DE LA ACTIVIDAD PROPIA</text:p>
      <text:p text:style-name="PDFLayout"> </text:p>
      <text:p text:style-name="PDFLayout">08 - BENEFICIARIOS – ACREEDORES</text:p>
      <text:p text:style-name="PDFLayout"> </text:p>
      <text:p text:style-name="PDFLayout">09 - ACTIVOS FINANCIEROS</text:p>
      <text:p text:style-name="PDFLayout"> </text:p>
      <text:p text:style-name="PDFLayout">10 - PASIVOS FINANCIEROS</text:p>
      <text:p text:style-name="PDFLayout"> </text:p>
      <text:p text:style-name="PDFLayout">11 - FONDOS PROPIOS</text:p>
      <text:p text:style-name="PDFLayout"> </text:p>
      <text:p text:style-name="PDFLayout">12 - SITUACIÓN FISCAL</text:p>
      <text:p text:style-name="PDFLayout"> </text:p>
      <text:p text:style-name="PDFLayout">13 - INGRESOS Y GASTOS</text:p>
      <text:p text:style-name="PDFLayout"> </text:p>
      <text:p text:style-name="PDFLayout">14 - SUBVENCIONES, DONACIONES Y LEGADOS</text:p>
      <text:p text:style-name="PDFLayout"> </text:p>
      <text:p text:style-name="PDFLayout">15 - ACTIVIDAD DE LA ENTIDAD. APLICACIÓN DE ELEMENTOS PATRIMONIALES A</text:p>
      <text:p text:style-name="PDFLayout">FINES PROPIOS. GASTOS DE ADMINISTRACIÓN</text:p>
      <text:p text:style-name="PDFLayout"> </text:p>
      <text:p text:style-name="PDFLayout">16 - OPERACIONES CON PARTES VINCULADAS</text:p>
      <text:p text:style-name="PDFLayout"> </text:p>
      <text:p text:style-name="PDFLayout">17 - OTRA INFORMACIÓN</text:p>
      <text:p text:style-name="PDFLayout"> </text:p>
      <text:p text:style-name="PDFLayout">18 - INVENTARIO</text:p>
      <text:p text:style-name="PDFLayout"> </text:p>
      <text:p text:style-name="PDFLayout">19 - «ASPECTOS DERIVADOS DE LA TRANSICIÓN A LOS CRITERIOS DEL PLAN</text:p>
      <text:p text:style-name="PDFLayout">GENERAL DE CONTABILIDAD»</text:p>
      <text:p text:style-name="PDFLayout"> </text:p>
      <text:p text:style-name="PDFLayout">20 - HECHOS POSTERIORES AL CIERRE</text:p>
      <text:p text:style-name="PDFLayout"> </text:p>
      <text:p text:style-name="PDFLayout">21 - INFORMACIÓN SOBRE MEDIO AMBIENTE Y DERECHOS DE EMISIÓN DE</text:p>
      <text:p text:style-name="PDFLayout">GASES DE EFECTO INVERNADERO</text:p>
      <text:p text:style-name="PDFLayout"> </text:p>
      <text:p text:style-name="PDFLayout">22 - INFORMACIÓN SOBRE EL PERIODO MEDIO DE PAGO A PROVEEDORES.</text:p>
      <text:p text:style-name="PDFLayout">DISPOSICIÓN ADICIONAL TERCERA. «DEBER DE INFORMACIÓN» DE LA LEY</text:p>
      <text:p text:style-name="PDFLayout">15/2010, DE 5 DE JULIO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01 - ACTIVIDAD DE LA ENTIDAD</text:p>
      <text:p text:style-name="PDFLayout"> <text:s text:c="6"/>La entidad Asociación de Personas con Autismo de Las Palmas, a que se refiere la presente</text:p>
      <text:p text:style-name="PDFLayout">memoria se constituyó el año 1978 y tiene su domicilio social y fiscal en calle Antonio Manchado Viglietii,</text:p>
      <text:p text:style-name="PDFLayout">número 1, de Las Palmas de Gran Canaria.</text:p>
      <text:p text:style-name="PDFLayout"> </text:p>
      <text:p text:style-name="PDFLayout">La Entidad tiene como fines sociales principales el desarrollo de acciones que contribuyan a la mejora de la</text:p>
      <text:p text:style-name="PDFLayout">calidad de vida de las personas con trastornos del espectro autista y promover el bien común de dichas</text:p>
      <text:p text:style-name="PDFLayout">personas que estén bajo la patria potestad a tutela de asociados, desarrollando las actividades necesarias</text:p>
      <text:p text:style-name="PDFLayout">para ello.</text:p>
      <text:p text:style-name="PDFLayout"> </text:p>
      <text:p text:style-name="PDFLayout"> </text:p>
      <text:p text:style-name="PDFLayout"> </text:p>
      <text:p text:style-name="PDFLayout"> </text:p>
      <text:p text:style-name="PDFLayout">02 - BASES DE PRESENTACIÓN DE LAS CUENTAS ANUALES</text:p>
      <text:p text:style-name="PDFLayout">1. Imagen fiel:</text:p>
      <text:p text:style-name="PDFLayout"> </text:p>
      <text:p text:style-name="PDFLayout"> <text:s text:c="8"/>Las cuentas anuales se han preparado a partir de los registros contables, habiéndose aplicado las</text:p>
      <text:p text:style-name="PDFLayout">disposiciones legales vigentes en materia contable con el objeto de mostrar la imagen fiel del patrimonio, de</text:p>
      <text:p text:style-name="PDFLayout">la situación financiera y de los resultados de la Entidad.</text:p>
      <text:p text:style-name="PDFLayout"> </text:p>
      <text:p text:style-name="PDFLayout">2. Principios contables:</text:p>
      <text:p text:style-name="PDFLayout"> </text:p>
      <text:p text:style-name="PDFLayout"> <text:s text:c="7"/>No ha sido necesario, ni se ha creído conveniente por parte de la administración de la entidad, la</text:p>
      <text:p text:style-name="PDFLayout">aplicación de principios contables facultativos distintos de los obligatorios a que se refiere el art. 38 del</text:p>
      <text:p text:style-name="PDFLayout">código de comercio y la parte primera del plan general de contabilidad.</text:p>
      <text:p text:style-name="PDFLayout"> </text:p>
      <text:p text:style-name="PDFLayout">3. Aspectos críticos de la valoración y estimación de la incertidumbre:</text:p>
      <text:p text:style-name="PDFLayout"> </text:p>
      <text:p text:style-name="PDFLayout"> <text:s text:c="7"/>En la elaboración de las cuentas anuales correspondientes al ejercicio 2024 se han determinado</text:p>
      <text:p text:style-name="PDFLayout">estimaciones e hipótesis en función de la mejor información disponible a 31/12/2024 sobre los hechos</text:p>
      <text:p text:style-name="PDFLayout">analizados. Es posible que acontecimientos que puedan tener lugar en el futuro obliguen a modificarlas (al</text:p>
      <text:p text:style-name="PDFLayout">alza o a la baja) en próximos ejercicios lo que se haría de forma prospectiva, reconociendo los efectos del</text:p>
      <text:p text:style-name="PDFLayout">cambio de estimación en las correspondientes cuentas anuales futuras.</text:p>
      <text:p text:style-name="PDFLayout"> </text:p>
      <text:p text:style-name="PDFLayout">4. Comparación de la información:</text:p>
      <text:p text:style-name="PDFLayout"> </text:p>
      <text:p text:style-name="PDFLayout"> <text:s text:c="7"/>No existe ninguna causa que impida la comparación de los estados financieros del ejercicio actual</text:p>
      <text:p text:style-name="PDFLayout">con los del ejercicio anterior.</text:p>
      <text:p text:style-name="PDFLayout"> </text:p>
      <text:p text:style-name="PDFLayout"> </text:p>
      <text:p text:style-name="PDFLayout">5. Elementos recogidos en varias partidas</text:p>
      <text:p text:style-name="PDFLayout"> </text:p>
      <text:p text:style-name="PDFLayout"> <text:s text:c="6"/>No existen elementos patrimoniales del Activo o del Pasivo que figuren en más de una partida del</text:p>
      <text:p text:style-name="PDFLayout">Balance.</text:p>
      <text:p text:style-name="PDFLayout"> </text:p>
      <text:p text:style-name="PDFLayout">6. Cambios en criterios contables</text:p>
      <text:p text:style-name="PDFLayout"> </text:p>
      <text:p text:style-name="PDFLayout"> <text:s text:c="7"/>En el presente ejercicio, no se han realizado otros cambios en criterios contables de los marcados</text:p>
      <text:p text:style-name="PDFLayout">por la adaptación de la contabilidad al nuevo Plan General Contable.</text:p>
      <text:p text:style-name="PDFLayout"> </text:p>
      <text:p text:style-name="PDFLayout"> </text:p>
      <text:p text:style-name="PDFLayout">7. Corrección de errores</text:p>
      <text:p text:style-name="PDFLayout"> </text:p>
      <text:p text:style-name="PDFLayout"> <text:s text:c="7"/>No se han detectado errores existentes al cierre del ejercicio que obliguen a reformular las cuentas,</text:p>
      <text:p text:style-name="PDFLayout">los hechos conocidos con posterioridad al cierre, que podrían aconsejar ajustes en las estimaciones en el</text:p>
      <text:p text:style-name="PDFLayout">cierre del ejercicio, han sido comentadas en sus apartados correspondientes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03 - EXCEDENTE DEL EJERCICIO</text:p>
      <text:p text:style-name="PDFLayout"> </text:p>
      <text:p text:style-name="PDFLayout">BASE DE REPARTO <text:s text:c="63"/>2024 <text:s text:c="15"/>2023</text:p>
      <text:p text:style-name="PDFLayout"> </text:p>
      <text:p text:style-name="PDFLayout">Pérdidas y ganancias <text:s text:c="54"/>92.952,67 <text:s text:c="9"/>-41.819,43</text:p>
      <text:p text:style-name="PDFLayout"> </text:p>
      <text:p text:style-name="PDFLayout">Total <text:s text:c="69"/>92.952,67 <text:s text:c="14"/>0,00</text:p>
      <text:p text:style-name="PDFLayout"> </text:p>
      <text:p text:style-name="PDFLayout">DISTRIBUCIÓN <text:s text:c="66"/>2024 <text:s text:c="15"/>2023</text:p>
      <text:p text:style-name="PDFLayout"> </text:p>
      <text:p text:style-name="PDFLayout"> </text:p>
      <text:p text:style-name="PDFLayout">Total distribuido <text:s text:c="62"/>0,00 <text:s text:c="14"/>0,00</text:p>
      <text:p text:style-name="PDFLayout"> </text:p>
      <text:p text:style-name="PDFLayout"> </text:p>
      <text:p text:style-name="PDFLayout"> </text:p>
      <text:p text:style-name="PDFLayout"> </text:p>
      <text:p text:style-name="PDFLayout">No existen limitaciones para la aplicación de los excedentes de acuerdo con las disposiciones legales.</text:p>
      <text:p text:style-name="PDFLayout"> </text:p>
      <text:p text:style-name="PDFLayout">04 - NORMAS REGISTRO Y VALORACIÓN</text:p>
      <text:p text:style-name="PDFLayout"> <text:s text:c="7"/>Se han aplicado los siguientes criterios contables:</text:p>
      <text:p text:style-name="PDFLayout"> </text:p>
      <text:p text:style-name="PDFLayout"> <text:s text:c="7"/>1. Inmovilizado intangible:</text:p>
      <text:p text:style-name="PDFLayout"> </text:p>
      <text:p text:style-name="PDFLayout"> <text:s text:c="7"/>Los activos intangibles se registran por su coste de adquisición y o/producción y, posteriormente, se</text:p>
      <text:p text:style-name="PDFLayout">valoran a su coste menos, según proceda, su correspondiente amortización acumulada y o/pérdidas por</text:p>
      <text:p text:style-name="PDFLayout">deterioro que hayan experimentado. Estos activos se amortizan en función de su vida útil.</text:p>
      <text:p text:style-name="PDFLayout"> </text:p>
      <text:p text:style-name="PDFLayout"> <text:s text:c="7"/>La Entidad reconoce cualquier pérdida que haya podido producirse en el valor registrado de estos</text:p>
      <text:p text:style-name="PDFLayout">activos con origen en su deterioro, los criterios para el reconocimiento de las pérdidas por deterioro de</text:p>
      <text:p text:style-name="PDFLayout">estos activos y, si procede, de las recuperaciones de las pérdidas por deterioro registradas en ejercicios</text:p>
      <text:p text:style-name="PDFLayout">anteriores son similares a los aplicados para los activos materiales.</text:p>
      <text:p text:style-name="PDFLayout"> </text:p>
      <text:p text:style-name="PDFLayout"> <text:s text:c="6"/>Los activos intangibles se amortizan linealmente en función de los años de vida útil estimada que se</text:p>
      <text:p text:style-name="PDFLayout">han considerado que son 10 años.</text:p>
      <text:p text:style-name="PDFLayout"> </text:p>
      <text:p text:style-name="PDFLayout"> <text:s text:c="7"/>Analizados todos los factores, no se reconocen inmovilizados intangibles con vida útil indefinida.</text:p>
      <text:p text:style-name="PDFLayout"> </text:p>
      <text:p text:style-name="PDFLayout"> <text:s text:c="7"/>2. Inmovilizado material:</text:p>
      <text:p text:style-name="PDFLayout"> </text:p>
      <text:p text:style-name="PDFLayout"> <text:s text:c="7"/>La partida de inmovilizado material incluye exclusivamente bienes de inmovilizado no generadores</text:p>
      <text:p text:style-name="PDFLayout">de flujos de efectivo debido a que únicamente se destinan a una finalidad distinta a la de generar un</text:p>
      <text:p text:style-name="PDFLayout">rendimiento comercial.</text:p>
      <text:p text:style-name="PDFLayout"> </text:p>
      <text:p text:style-name="PDFLayout"> <text:s text:c="7"/>Los bienes comprendidos en el inmovilizado material se han valorado por el precio de adquisición o</text:p>
      <text:p text:style-name="PDFLayout">coste de producción y minorado por las correspondientes amortizaciones acumuladas y cualquier pérdida</text:p>
      <text:p text:style-name="PDFLayout">por deterioro de valor conocida. El precio de adquisición o coste de producción incluye los gastos</text:p>
      <text:p text:style-name="PDFLayout">adicionales que se producen necesariamente hasta la puesta en condiciones de funcionamiento del bien.</text:p>
      <text:p text:style-name="PDFLayout"> </text:p>
      <text:p text:style-name="PDFLayout"> <text:s text:c="7"/>a) Amortizaciones</text:p>
      <text:p text:style-name="PDFLayout"> </text:p>
      <text:p text:style-name="PDFLayout"> <text:s text:c="7"/>Las amortizaciones se han establecido de manera sistemática y racional en función de la vida útil</text:p>
      <text:p text:style-name="PDFLayout">de los bienes y de su valor residual, atendiendo a la depreciación que normalmente sufren por su</text:p>
      <text:p text:style-name="PDFLayout">funcionamiento, uso y disfrute, sin perjuicio de considerar también la obsolescencia técnica o comercial que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3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pudiera afectarlos. Se ha amortizado de forma independiente cada parte de un elemento del inmovilizado</text:p>
      <text:p text:style-name="PDFLayout">material y de forma línea:</text:p>
      <text:p text:style-name="PDFLayout"> </text:p>
      <text:p text:style-name="PDFLayout"> <text:s text:c="62"/>Años de vida útil estimada</text:p>
      <text:p text:style-name="PDFLayout"> <text:s text:c="15"/>Edificios y construcciones <text:s text:c="32"/>20</text:p>
      <text:p text:style-name="PDFLayout"> <text:s text:c="15"/>Instalaciones técnicas y maquinaria <text:s text:c="23"/>12</text:p>
      <text:p text:style-name="PDFLayout"> <text:s text:c="15"/>Mobiliario y enseres <text:s text:c="38"/>10</text:p>
      <text:p text:style-name="PDFLayout"> <text:s text:c="15"/>Elementos de transporte <text:s text:c="36"/>6</text:p>
      <text:p text:style-name="PDFLayout"> <text:s text:c="15"/>Equipos para procesos de información <text:s text:c="23"/>4</text:p>
      <text:p text:style-name="PDFLayout"> </text:p>
      <text:p text:style-name="PDFLayout"> <text:s text:c="7"/>c) Deterioro de valor de los activos materiales no generadores de flujos de efectivo</text:p>
      <text:p text:style-name="PDFLayout"> </text:p>
      <text:p text:style-name="PDFLayout"> <text:s text:c="8"/>Se produce una pérdida por deterioro del valor de un elemento del inmovilizado material no</text:p>
      <text:p text:style-name="PDFLayout">generador de flujos de efectivo cuando su valor contable supera a su importe recuperable, entendido éste</text:p>
      <text:p text:style-name="PDFLayout">como el mayor importe entre su valor razonable menos los costes de venta y su valor en uso. A tal efecto,</text:p>
      <text:p text:style-name="PDFLayout">el valor en uso se determina por referencia al coste de reposición.</text:p>
      <text:p text:style-name="PDFLayout"> </text:p>
      <text:p text:style-name="PDFLayout"> <text:s text:c="7"/>A la fecha de cierre de cada ejercicio, la entidad evalúa si existen indicios de que algún inmovilizado</text:p>
      <text:p text:style-name="PDFLayout">material o, en su caso, alguna unidad de explotación o servicio puedan estar deteriorados, en cuyo caso,</text:p>
      <text:p text:style-name="PDFLayout">estima sus importes recuperables efectuando las correcciones valorativas que procedan.</text:p>
      <text:p text:style-name="PDFLayout"> </text:p>
      <text:p text:style-name="PDFLayout"> <text:s text:c="6"/>Los cálculos del deterioro de los elementos del inmovilizado material se efectuarán elemento a</text:p>
      <text:p text:style-name="PDFLayout">elemento de forma individualizada.</text:p>
      <text:p text:style-name="PDFLayout"> </text:p>
      <text:p text:style-name="PDFLayout"> <text:s text:c="7"/>Las correcciones valorativas por deterioro de los elementos del inmovilizado material no</text:p>
      <text:p text:style-name="PDFLayout">generadores de flujos de efectivo, así como su reversión cuando las circunstancias que las motivaron</text:p>
      <text:p text:style-name="PDFLayout">hubieran dejado de existir, se reconocen como un gasto o un ingreso, respectivamente, en la cuenta de</text:p>
      <text:p text:style-name="PDFLayout">resultados. La reversión del deterioro tiene como límite el valor contable del inmovilizado que estaría</text:p>
      <text:p text:style-name="PDFLayout">reconocido en la fecha de reversión si no se hubiese registrado el deterioro del valor.</text:p>
      <text:p text:style-name="PDFLayout"> </text:p>
      <text:p text:style-name="PDFLayout"> <text:s text:c="7"/>d) Costes de renovación, ampliación o mejora:</text:p>
      <text:p text:style-name="PDFLayout"> </text:p>
      <text:p text:style-name="PDFLayout"> <text:s text:c="7"/>Durante el ejercicio no se han incurrido costes de renovación, ampliación o mejora de los bienes de</text:p>
      <text:p text:style-name="PDFLayout">inmovilizado no generadores de flujos de efectivo.</text:p>
      <text:p text:style-name="PDFLayout"> </text:p>
      <text:p text:style-name="PDFLayout"> <text:s text:c="7"/>e) Inmovilizado cedido por la entidad sin contraprestación</text:p>
      <text:p text:style-name="PDFLayout"> </text:p>
      <text:p text:style-name="PDFLayout"> <text:s text:c="7"/>En el presente ejercicio no se han cedido bienes del inmovilizado material.</text:p>
      <text:p text:style-name="PDFLayout"> </text:p>
      <text:p text:style-name="PDFLayout"> <text:s text:c="7"/>3. Bienes integrantes del Patrimonio Histórico</text:p>
      <text:p text:style-name="PDFLayout"> </text:p>
      <text:p text:style-name="PDFLayout"> <text:s text:c="7"/>Los mismos criterios de valoración relativos al inmovilizado material, se aplican a los bienes del</text:p>
      <text:p text:style-name="PDFLayout">Patrimonio Histórico teniendo en cuenta que las grandes reparaciones a las que deben someterse estos</text:p>
      <text:p text:style-name="PDFLayout">bienes se contabilizan de acuerdo con el siguiente criterio:</text:p>
      <text:p text:style-name="PDFLayout"> </text:p>
      <text:p text:style-name="PDFLayout"> <text:s text:c="7"/>a) En la determinación del precio de adquisición se tiene en cuenta la incidencia de los costes</text:p>
      <text:p text:style-name="PDFLayout">relacionados con grandes reparaciones. En este sentido, el importe equivalente a estos costes se amortiza</text:p>
      <text:p text:style-name="PDFLayout">de forma distinta a la del resto del elemento, durante el periodo que medie hasta la gran reparación.</text:p>
      <text:p text:style-name="PDFLayout"> </text:p>
      <text:p text:style-name="PDFLayout"> <text:s text:c="7"/>b) Cuando se realiza la gran reparación, su coste se reconoce en el valor contable del bien como</text:p>
      <text:p text:style-name="PDFLayout">una sustitución, siempre y cuando se cumplan las condiciones para su reconocimiento. Asimismo, se dará</text:p>
      <text:p text:style-name="PDFLayout">de baja cualquier importe asociado a la reparación que pudiera permanecer en el valor contable del citado</text:p>
      <text:p text:style-name="PDFLayout">bien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4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text:s text:c="7"/>4. Permutas:</text:p>
      <text:p text:style-name="PDFLayout"> </text:p>
      <text:p text:style-name="PDFLayout"> <text:s text:c="7"/>Durante el ejercicio no se ha producido ninguna permuta.</text:p>
      <text:p text:style-name="PDFLayout"> </text:p>
      <text:p text:style-name="PDFLayout"> <text:s text:c="7"/>5. Créditos y débitos por la actividad propia</text:p>
      <text:p text:style-name="PDFLayout"> </text:p>
      <text:p text:style-name="PDFLayout"> <text:s text:c="7"/>Las cuotas, donativos y otras ayudas similares, procedentes de patrocinadores, afiliados u otros</text:p>
      <text:p text:style-name="PDFLayout">deudores, con vencimiento a corto plazo, originan un derecho de cobro que se contabiliza por su valor</text:p>
      <text:p text:style-name="PDFLayout">nominal. Si el vencimiento supera el citado plazo, se reconoce por su valor actual. La diferencia entre el</text:p>
      <text:p text:style-name="PDFLayout">valor actual y el nominal del crédito se registra como un ingreso financiero en la cuenta de resultados de</text:p>
      <text:p text:style-name="PDFLayout">acuerdo con el criterio del coste amortizado.</text:p>
      <text:p text:style-name="PDFLayout"> </text:p>
      <text:p text:style-name="PDFLayout"> <text:s text:c="6"/>No se han concedido préstamos en el ejercicio de la actividad propia a tipo de interés cero o por</text:p>
      <text:p text:style-name="PDFLayout">debajo del interés de mercado.</text:p>
      <text:p text:style-name="PDFLayout"> </text:p>
      <text:p text:style-name="PDFLayout"> <text:s text:c="8"/>Al cierre del ejercicio se efectúan las correcciones valorativas necesarias siempre que exista</text:p>
      <text:p text:style-name="PDFLayout">evidencia objetiva de que se ha producido un deterioro de valor en estos activos. A tal efecto aplica el</text:p>
      <text:p text:style-name="PDFLayout">criterio del coste amortizado.</text:p>
      <text:p text:style-name="PDFLayout"> </text:p>
      <text:p text:style-name="PDFLayout"> <text:s text:c="7"/>Las ayudas y otras asignaciones concedidas por la entidad a sus beneficiarios, con vencimiento a</text:p>
      <text:p text:style-name="PDFLayout">corto plazo, originan el reconocimiento de un pasivo por su valor nominal. Si el vencimiento supera el citado</text:p>
      <text:p text:style-name="PDFLayout">plazo, se reconocen por su valor actual. La diferencia entre el valor actual y el nominal del débito se</text:p>
      <text:p text:style-name="PDFLayout">contabiliza como un gasto financiero en la cuenta de resultados de acuerdo con el criterio del coste</text:p>
      <text:p text:style-name="PDFLayout">amortizado.</text:p>
      <text:p text:style-name="PDFLayout"> </text:p>
      <text:p text:style-name="PDFLayout"> <text:s text:c="6"/>Si la concesión de la ayuda es plurianual, el pasivo se registra por el valor actual del importe</text:p>
      <text:p text:style-name="PDFLayout">comprometido en firme de forma irrevocable e incondicional. Se aplica este mismo criterio en aquellos</text:p>
      <text:p text:style-name="PDFLayout">casos en los que la prolongación de la ayuda no esté sometida a evaluaciones periódicas, sino al mero</text:p>
      <text:p text:style-name="PDFLayout">cumplimiento de trámites formales o administrativos.</text:p>
      <text:p text:style-name="PDFLayout"> </text:p>
      <text:p text:style-name="PDFLayout"> <text:s text:c="7"/>6. Existencias:</text:p>
      <text:p text:style-name="PDFLayout"> </text:p>
      <text:p text:style-name="PDFLayout"> <text:s text:c="8"/>Las existencias que figuran en el balance están destinadas a la entrega a los beneficiarios de la</text:p>
      <text:p text:style-name="PDFLayout">entidad en cumplimiento de los fines propios, sin contraprestación o a cambio de una contraprestación</text:p>
      <text:p text:style-name="PDFLayout">significativamente inferior al valor de mercado.</text:p>
      <text:p text:style-name="PDFLayout"> </text:p>
      <text:p text:style-name="PDFLayout"> <text:s text:c="7"/>A los efectos de calcular el deterioro de valor de estos activos, el importe neto recuperable a</text:p>
      <text:p text:style-name="PDFLayout">considerar será el mayor entre su valor neto realizable y su coste de reposición.</text:p>
      <text:p text:style-name="PDFLayout"> <text:s text:c="7"/>Las entregas realizadas en cumplimiento de los fines de la entidad, se contabilizan como un gasto</text:p>
      <text:p text:style-name="PDFLayout">por el valor contable de los bienes entregados.</text:p>
      <text:p text:style-name="PDFLayout"> </text:p>
      <text:p text:style-name="PDFLayout"> <text:s text:c="7"/>7. Ingresos y gastos:</text:p>
      <text:p text:style-name="PDFLayout"> </text:p>
      <text:p text:style-name="PDFLayout"> <text:s text:c="7"/>Los gastos realizados por la entidad se contabilizan en la cuenta de resultados del ejercicio en el</text:p>
      <text:p text:style-name="PDFLayout">que se incurren, al margen de la fecha en que se produzca la corriente financiera. En particular, las ayudas</text:p>
      <text:p text:style-name="PDFLayout">otorgadas por la entidad se reconocen en el momento en que se aprueba su concesión.</text:p>
      <text:p text:style-name="PDFLayout"> </text:p>
      <text:p text:style-name="PDFLayout"> <text:s text:c="7"/>En ocasiones, el reconocimiento de estos gastos se difiere en espera de que se completen algunas</text:p>
      <text:p text:style-name="PDFLayout">circunstancias necesarias para su devengo, que permitan su consideración definitiva en la cuenta de</text:p>
      <text:p text:style-name="PDFLayout">resultados.</text:p>
      <text:p text:style-name="PDFLayout"> </text:p>
      <text:p text:style-name="PDFLayout"> <text:s text:c="7"/>Dichas reglas son aplicables a los siguientes casos:</text:p>
      <text:p text:style-name="PDFLayout"> </text:p>
      <text:p text:style-name="PDFLayout"> <text:s text:c="7"/>a) Cuando la corriente financiera se produce antes que la corriente real, la operación en cuestión da</text:p>
      <text:p text:style-name="PDFLayout">lugar a un activo, que es reconocido como un gasto cuando se perfecciona el hecho que determina dicha</text:p>
      <text:p text:style-name="PDFLayout">corriente real.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5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text:s text:c="7"/>b) Cuando la corriente real se extiende por períodos superiores al ejercicio económico, cada uno de</text:p>
      <text:p text:style-name="PDFLayout">los períodos reconoce el gasto correspondiente, calculado con criterios razonables, sin perjuicio de lo</text:p>
      <text:p text:style-name="PDFLayout">indicado para los gastos de carácter plurianual.</text:p>
      <text:p text:style-name="PDFLayout"> </text:p>
      <text:p text:style-name="PDFLayout"> <text:s text:c="6"/>Las ayudas otorgadas en firme por la entidad y otros gastos comprometidos de carácter plurianual</text:p>
      <text:p text:style-name="PDFLayout">se contabilizan en la cuenta de resultados del ejercicio en que se aprueba su concesión con abono a una</text:p>
      <text:p text:style-name="PDFLayout">cuenta de pasivo, por el valor actual del compromiso asumido.</text:p>
      <text:p text:style-name="PDFLayout"> </text:p>
      <text:p text:style-name="PDFLayout"> <text:s text:c="6"/>Los desembolsos relacionados con la organización de eventos futuros (exposiciones, congresos,</text:p>
      <text:p text:style-name="PDFLayout">conferencias, etcétera) se reconocen en la cuenta de resultados de la entidad como un gasto en la fecha en</text:p>
      <text:p text:style-name="PDFLayout">la que se incurren, salvo que estuvieran relacionados con la adquisición de bienes del inmovilizado,</text:p>
      <text:p text:style-name="PDFLayout">derechos para organizar el citado evento o cualquier otro concepto que cumpla la definición de activo.</text:p>
      <text:p text:style-name="PDFLayout"> </text:p>
      <text:p text:style-name="PDFLayout"> <text:s text:c="7"/>En la contabilización de los ingresos se tienen en cuenta las siguientes reglas:</text:p>
      <text:p text:style-name="PDFLayout"> </text:p>
      <text:p text:style-name="PDFLayout"> <text:s text:c="6"/>a) Los ingresos por entregas de bienes o prestación de servicios se valoran por el importe</text:p>
      <text:p text:style-name="PDFLayout">acordado.</text:p>
      <text:p text:style-name="PDFLayout"> </text:p>
      <text:p text:style-name="PDFLayout"> <text:s text:c="6"/>b) Las cuotas de usuarios o afiliados se reconocen como ingresos en el período al que</text:p>
      <text:p text:style-name="PDFLayout">correspondan.</text:p>
      <text:p text:style-name="PDFLayout"> </text:p>
      <text:p text:style-name="PDFLayout"> <text:s text:c="6"/>c) Los ingresos procedentes de promociones para captación de recursos, de patrocinadores y de</text:p>
      <text:p text:style-name="PDFLayout">colaboraciones se reconocen cuando las campañas y actos se producen.</text:p>
      <text:p text:style-name="PDFLayout"> </text:p>
      <text:p text:style-name="PDFLayout"> <text:s text:c="7"/>d) En todo caso, deberán realizarse las periodificaciones necesarias.</text:p>
      <text:p text:style-name="PDFLayout"> </text:p>
      <text:p text:style-name="PDFLayout"> <text:s text:c="7"/>8. Fusiones entre entidades no lucrativas</text:p>
      <text:p text:style-name="PDFLayout"> </text:p>
      <text:p text:style-name="PDFLayout"> <text:s text:c="7"/>Durante el ejercicio no se han realizado fusiones entre entidades no lucrativas.</text:p>
      <text:p text:style-name="PDFLayout"> </text:p>
      <text:p text:style-name="PDFLayout"> <text:s text:c="7"/>9. Instrumentos financieros:</text:p>
      <text:p text:style-name="PDFLayout"> </text:p>
      <text:p text:style-name="PDFLayout"> <text:s text:c="7"/>a) Criterios empleados para la calificación y valoración de las diferentes categorías de activos y</text:p>
      <text:p text:style-name="PDFLayout">pasivos financieros. Criterios aplicados para determinar el deterioro:</text:p>
      <text:p text:style-name="PDFLayout"> </text:p>
      <text:p text:style-name="PDFLayout"> <text:s text:c="7"/>Los activos financieros, a efectos de su valoración, se han clasificado en alguna de las siguientes</text:p>
      <text:p text:style-name="PDFLayout">categorías:</text:p>
      <text:p text:style-name="PDFLayout"> </text:p>
      <text:p text:style-name="PDFLayout">Préstamos y partidas a cobrar</text:p>
      <text:p text:style-name="PDFLayout"> </text:p>
      <text:p text:style-name="PDFLayout"> <text:s text:c="7"/>En esta categoría se han incluido los activos que se han originado en la venta de bienes y</text:p>
      <text:p text:style-name="PDFLayout">prestación de servicios por operaciones de tráfico de la entidad. También se han incluido aquellos activos</text:p>
      <text:p text:style-name="PDFLayout">financieros que no se han originado en las operaciones de tráfico de la entidad y que no siendo</text:p>
      <text:p text:style-name="PDFLayout">instrumentos de patrimonio ni derivados, presentan unos cobros de cuantía determinada o determinable.</text:p>
      <text:p text:style-name="PDFLayout"> </text:p>
      <text:p text:style-name="PDFLayout"> <text:s text:c="8"/>Estos activos financieros se han valorado por su valor razonable que no es otra cosa que el precio</text:p>
      <text:p text:style-name="PDFLayout">de la transacción, es decir, el valor razonable de la contraprestación más todos los costes que le han sido</text:p>
      <text:p text:style-name="PDFLayout">directamente atribuibles.</text:p>
      <text:p text:style-name="PDFLayout"> </text:p>
      <text:p text:style-name="PDFLayout"> <text:s text:c="6"/>Posteriormente, estos activos se han valorado por su coste amortizado, imputando en la cuenta de</text:p>
      <text:p text:style-name="PDFLayout">pérdidas y ganancias los intereses devengados, aplicando el método del interés efectivo.</text:p>
      <text:p text:style-name="PDFLayout"> </text:p>
      <text:p text:style-name="PDFLayout"> <text:s text:c="7"/>Por coste amortizado se entiende el coste de adquisición de un activo o pasivo financiero menos los</text:p>
      <text:p text:style-name="PDFLayout">reembolsos de principal y corregido (en más o menos, según sea el caso) por la parte imputada</text:p>
      <text:p text:style-name="PDFLayout">sistemáticamente a resultados de la diferencia entre el coste inicial y el correspondiente valor de reembolso</text:p>
      <text:p text:style-name="PDFLayout">al vencimiento. En el caso de los activos financieros, el coste amortizado incluye, además las correcciones</text:p>
      <text:p text:style-name="PDFLayout">a su valor motivadas por el deterioro que hayan experimentado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6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text:s text:c="8"/>El tipo de interés efectivo es el tipo de actualización que iguala exactamente el valor de un</text:p>
      <text:p text:style-name="PDFLayout">instrumento financiero a la totalidad de sus flujos de efectivo queridos por todos los conceptos a lo largo de</text:p>
      <text:p text:style-name="PDFLayout">su vida.</text:p>
      <text:p text:style-name="PDFLayout"> </text:p>
      <text:p text:style-name="PDFLayout"> <text:s text:c="5"/>Los depósitos y fianzas se reconocen por el importe desembolsado por hacer frente a los</text:p>
      <text:p text:style-name="PDFLayout">compromisos contractuales.</text:p>
      <text:p text:style-name="PDFLayout"> </text:p>
      <text:p text:style-name="PDFLayout"> <text:s text:c="8"/>Se reconocen en el resultado del periodo las dotaciones y retrocesiones de provisiones por</text:p>
      <text:p text:style-name="PDFLayout">deterioro del valor de los activos financieros por diferencia entre el valor en libros y el valor actual de los</text:p>
      <text:p text:style-name="PDFLayout">flujos de efectivo recuperables.</text:p>
      <text:p text:style-name="PDFLayout"> </text:p>
      <text:p text:style-name="PDFLayout">Inversiones mantenidas hasta el vencimiento</text:p>
      <text:p text:style-name="PDFLayout"> </text:p>
      <text:p text:style-name="PDFLayout"> <text:s text:c="6"/>Activos financieros no derivados, el cobro de los cuales son fijos o determinables, que se negocian</text:p>
      <text:p text:style-name="PDFLayout">en un mercado activo y con vencimiento fijo en los cuales la entidad tiene la intención y capacidad de</text:p>
      <text:p text:style-name="PDFLayout">conservar hasta su finalización. Tras su reconocimiento inicial por su valor razonable, se han valorado</text:p>
      <text:p text:style-name="PDFLayout">también a su coste amortizado.</text:p>
      <text:p text:style-name="PDFLayout"> </text:p>
      <text:p text:style-name="PDFLayout">Activos financieros registrados a valor razonable con cambios en resultados</text:p>
      <text:p text:style-name="PDFLayout"> </text:p>
      <text:p text:style-name="PDFLayout"> <text:s text:c="6"/>En esta categoría se han incluido los activos financieros híbridos, es decir, aquellos que combinan</text:p>
      <text:p text:style-name="PDFLayout">un contrato principal no derivado y un derivado financiero y otros activos financieros que la entidad ha</text:p>
      <text:p text:style-name="PDFLayout">considerado conveniente incluir en esta categoría en el momento de su reconocimiento inicial.</text:p>
      <text:p text:style-name="PDFLayout"> </text:p>
      <text:p text:style-name="PDFLayout"> <text:s text:c="8"/>Se han valorado inicialmente por su valor razonable. Los costes de transacción que han sido</text:p>
      <text:p text:style-name="PDFLayout">atribuibles directamente, se han registrado en la cuenta de resultados. También se han registrado en la</text:p>
      <text:p text:style-name="PDFLayout">cuenta de resultados las variaciones que se hayan producido en el valor razonable.</text:p>
      <text:p text:style-name="PDFLayout"> </text:p>
      <text:p text:style-name="PDFLayout">Activos financieros disponibles para la venta</text:p>
      <text:p text:style-name="PDFLayout"> </text:p>
      <text:p text:style-name="PDFLayout"> <text:s text:c="6"/>En esta categoría se han incluido los valores representativos de deuda e instrumentos de</text:p>
      <text:p text:style-name="PDFLayout">patrimonio de otras entidades que no se han incluido en otra categoría.</text:p>
      <text:p text:style-name="PDFLayout"> </text:p>
      <text:p text:style-name="PDFLayout"> <text:s text:c="7"/>Se ha valorado inicialmente por su valor razonable y se han incluido en su valoración inicial el</text:p>
      <text:p text:style-name="PDFLayout">importe de los derechos preferentes de suscripción y similares, que se han adquirido.</text:p>
      <text:p text:style-name="PDFLayout"> </text:p>
      <text:p text:style-name="PDFLayout"> <text:s text:c="7"/>Posteriormente estos activos financieros se valoran por su valor razonable, sin deducir los costes</text:p>
      <text:p text:style-name="PDFLayout">de transacción en los cuales han de incurrir para su venta.</text:p>
      <text:p text:style-name="PDFLayout"> </text:p>
      <text:p text:style-name="PDFLayout"> <text:s text:c="7"/>Los cambios que se produzcan en el valor razonable se registran directamente en el patrimonio</text:p>
      <text:p text:style-name="PDFLayout">neto.</text:p>
      <text:p text:style-name="PDFLayout"> </text:p>
      <text:p text:style-name="PDFLayout">Derivados de cobertura</text:p>
      <text:p text:style-name="PDFLayout"> </text:p>
      <text:p text:style-name="PDFLayout"> <text:s text:c="7"/>Dentro de esta categoría se han incluido los activos financieros que han sido designados para</text:p>
      <text:p text:style-name="PDFLayout">cubrir un riesgo específico que puede tener impacto en la cuenta de resultados por las variaciones en el</text:p>
      <text:p text:style-name="PDFLayout">valor razonable o en los flujos de efectivo de las partidas cubiertas.</text:p>
      <text:p text:style-name="PDFLayout"> </text:p>
      <text:p text:style-name="PDFLayout"> <text:s text:c="7"/>Estos activos se han valorado y registrado de acuerdo con su naturaleza.</text:p>
      <text:p text:style-name="PDFLayout"> </text:p>
      <text:p text:style-name="PDFLayout">Correcciones valorativas por deterioro</text:p>
      <text:p text:style-name="PDFLayout"> </text:p>
      <text:p text:style-name="PDFLayout"> <text:s text:c="6"/>Al cierre del ejercicio, se han efectuado las correcciones valorativas necesarias por la existencia de</text:p>
      <text:p text:style-name="PDFLayout">evidencia objetiva que el valor en libros de una inversión no es recuperable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7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text:s text:c="7"/>El importe de esta corrección es la diferencia entre el valor en libros del activo financiero y el</text:p>
      <text:p text:style-name="PDFLayout">importe recuperable. Se entiende por importe recuperable como el mayor importe entre su valor razonable</text:p>
      <text:p text:style-name="PDFLayout">menos los costes de venta y el valor actual de los flujos de efectivo futuros derivados de la inversión.</text:p>
      <text:p text:style-name="PDFLayout"> </text:p>
      <text:p text:style-name="PDFLayout"> <text:s text:c="7"/>Las correcciones valorativas por deterioro, y si procede, su reversión se ha registrado como un</text:p>
      <text:p text:style-name="PDFLayout">gasto o un ingreso respectivamente en la cuenta de pérdidas y ganancias. La reversión tiene el límite del</text:p>
      <text:p text:style-name="PDFLayout">valor en libros del activo financiero.</text:p>
      <text:p text:style-name="PDFLayout"> </text:p>
      <text:p text:style-name="PDFLayout"> <text:s text:c="9"/>En particular, al final del ejercicio se comprueba la existencia de evidencia objetiva que el valor de</text:p>
      <text:p text:style-name="PDFLayout">un crédito (o de un grupo de créditos con similares características de riesgo valorados colectivamente) se</text:p>
      <text:p text:style-name="PDFLayout">ha deteriorado como consecuencia de uno o más acontecimientos que han ocurrido tras su reconocimiento</text:p>
      <text:p text:style-name="PDFLayout">inicial y que han ocasionado una reducción o un retraso en los flujos de efectivo que se habían estimado</text:p>
      <text:p text:style-name="PDFLayout">recibir en el futuro y que puede estar motivado por insolvencia del deudor.</text:p>
      <text:p text:style-name="PDFLayout"> </text:p>
      <text:p text:style-name="PDFLayout"> <text:s text:c="7"/>La pérdida por deterioro será la diferencia entre su valor en libros y el valor actual de los flujos de</text:p>
      <text:p text:style-name="PDFLayout">efectivo futuros que se han estimado que se recibirán, descontándolos al tipo de interés efectivo calculado</text:p>
      <text:p text:style-name="PDFLayout">en el momento de su reconocimiento inicial.</text:p>
      <text:p text:style-name="PDFLayout"> </text:p>
      <text:p text:style-name="PDFLayout"> <text:s text:c="7"/>Los pasivos financieros, a efectos de su valoración, se han clasificado en alguna de las siguientes</text:p>
      <text:p text:style-name="PDFLayout">categorías:</text:p>
      <text:p text:style-name="PDFLayout"> </text:p>
      <text:p text:style-name="PDFLayout">Débitos y partidas a pagar</text:p>
      <text:p text:style-name="PDFLayout"> </text:p>
      <text:p text:style-name="PDFLayout"> <text:s text:c="7"/>En esta categoría se han incluido los pasivos financieros que se han originado en la compra de</text:p>
      <text:p text:style-name="PDFLayout">bienes y servicios por operaciones de tráfico de la entidad y aquellos que no siendo instrumentos derivados,</text:p>
      <text:p text:style-name="PDFLayout">no tienen un origen comercial.</text:p>
      <text:p text:style-name="PDFLayout"> </text:p>
      <text:p text:style-name="PDFLayout"> <text:s text:c="7"/>Inicialmente, estos pasivos financieros se han registrado por su valor razonable que es el precio de</text:p>
      <text:p text:style-name="PDFLayout">la transacción más todos aquellos costes que han sido directamente atribuibles.</text:p>
      <text:p text:style-name="PDFLayout"> <text:s text:c="7"/>Posteriormente, se han valorado por su coste amortizado. Los intereses devengados se han</text:p>
      <text:p text:style-name="PDFLayout">contabilizado en la cuenta de pérdidas y ganancias, aplicando el método de interés efectivo.</text:p>
      <text:p text:style-name="PDFLayout"> </text:p>
      <text:p text:style-name="PDFLayout"> <text:s text:c="8"/>Los débitos por operaciones comerciales con vencimiento no superior a un año y que no tienen un</text:p>
      <text:p text:style-name="PDFLayout">tipo de interés contractual, así como los desembolsos exigidos por terceros sobre participaciones, el pago</text:p>
      <text:p text:style-name="PDFLayout">de las cuales se espera que sea en el corto plazo, se han valorado por su valor nominal.</text:p>
      <text:p text:style-name="PDFLayout"> </text:p>
      <text:p text:style-name="PDFLayout"> <text:s text:c="7"/>Los préstamos y descubiertos bancarios que devengan intereses se registran por el importe</text:p>
      <text:p text:style-name="PDFLayout">recibido, neto de costes directos de emisión. Los gastos financieros y los costes directos de emisión, se</text:p>
      <text:p text:style-name="PDFLayout">contabilizan según el criterio del devengo en la cuenta de resultados utilizando el método del interés</text:p>
      <text:p text:style-name="PDFLayout">efectivo y se añaden al importe en libros del instrumento en la medida que no se liquidan en el periodo que</text:p>
      <text:p text:style-name="PDFLayout">se devengan.</text:p>
      <text:p text:style-name="PDFLayout"> </text:p>
      <text:p text:style-name="PDFLayout"> <text:s text:c="7"/>Los préstamos se clasifican como corrientes salvo que la Entidad tenga el derecho incondicional</text:p>
      <text:p text:style-name="PDFLayout">para aplazar la cancelación del pasivo durante, al menos, los doce meses siguientes a la fecha del balance.</text:p>
      <text:p text:style-name="PDFLayout"> </text:p>
      <text:p text:style-name="PDFLayout"> <text:s text:c="6"/>Los acreedores comerciales no devengan explícitamente intereses y se registran por su valor</text:p>
      <text:p text:style-name="PDFLayout">nominal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8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Pasivos a valor razonable con cambios en la cuenta de pérdidas y ganancias</text:p>
      <text:p text:style-name="PDFLayout"> </text:p>
      <text:p text:style-name="PDFLayout"> <text:s text:c="6"/>En esta categoría se han incluido los pasivos financieros híbridos, es decir, aquellos que combinan</text:p>
      <text:p text:style-name="PDFLayout">un contrato principal no derivado y un derivado financiero y otros pasivos financieros que la entidad ha</text:p>
      <text:p text:style-name="PDFLayout">considerado conveniente incluir dentro de esta categoría en el momento de su reconocimiento inicial.</text:p>
      <text:p text:style-name="PDFLayout"> </text:p>
      <text:p text:style-name="PDFLayout"> <text:s text:c="7"/>Se han valorado inicialmente por su valor razonable que es el precio de la transacción. Los costes</text:p>
      <text:p text:style-name="PDFLayout">de transacción que ha sido directamente atribuibles se han registrados en la cuenta de resultados. También</text:p>
      <text:p text:style-name="PDFLayout">se han imputado a la cuenta de resultados las variaciones que se hayan producido en el valor razonable.</text:p>
      <text:p text:style-name="PDFLayout"> </text:p>
      <text:p text:style-name="PDFLayout"> <text:s text:c="7"/>b) Criterios empleados para el registro de la baja de activos financieros y pasivos financieros:</text:p>
      <text:p text:style-name="PDFLayout"> </text:p>
      <text:p text:style-name="PDFLayout"> <text:s text:c="7"/>Durante el ejercicio, no se ha dado de baja ningún activo ni pasivo financiero.</text:p>
      <text:p text:style-name="PDFLayout"> </text:p>
      <text:p text:style-name="PDFLayout"> <text:s text:c="7"/>c) Instrumentos financieros híbridos:</text:p>
      <text:p text:style-name="PDFLayout"> </text:p>
      <text:p text:style-name="PDFLayout"> <text:s text:c="7"/>La entidad no posee en su balance ningún instrumento financiero híbrido.</text:p>
      <text:p text:style-name="PDFLayout"> </text:p>
      <text:p text:style-name="PDFLayout"> <text:s text:c="7"/>d) Instrumentos financieros compuestos:</text:p>
      <text:p text:style-name="PDFLayout"> </text:p>
      <text:p text:style-name="PDFLayout"> <text:s text:c="7"/>La entidad no posee en su balance ningún instrumento financiero compuesto.</text:p>
      <text:p text:style-name="PDFLayout"> </text:p>
      <text:p text:style-name="PDFLayout"> <text:s text:c="7"/>e) Contratos de garantías financieras:</text:p>
      <text:p text:style-name="PDFLayout"> </text:p>
      <text:p text:style-name="PDFLayout"> <text:s text:c="7"/>No se disponen de contratos de garantías financieras.</text:p>
      <text:p text:style-name="PDFLayout"> </text:p>
      <text:p text:style-name="PDFLayout"> <text:s text:c="7"/>f) Inversiones en entidades de grupo, multigrupo y asociadas:</text:p>
      <text:p text:style-name="PDFLayout"> </text:p>
      <text:p text:style-name="PDFLayout"> <text:s text:c="7"/>No se han realizado inversiones en entidades de grupo, multigrupo y asociadas.</text:p>
      <text:p text:style-name="PDFLayout"> </text:p>
      <text:p text:style-name="PDFLayout"> <text:s text:c="7"/>g) Criterios empleados en la determinación de los ingresos o gastos procedentes de las distintas</text:p>
      <text:p text:style-name="PDFLayout">categorías de instrumentos financieros:</text:p>
      <text:p text:style-name="PDFLayout"> </text:p>
      <text:p text:style-name="PDFLayout"> <text:s text:c="7"/>Los intereses y dividendos de activos financieros devengados con posterioridad al momento de la</text:p>
      <text:p text:style-name="PDFLayout">adquisición se han reconocido como ingresos en la cuenta de pérdidas y ganancias. Para el reconocimiento</text:p>
      <text:p text:style-name="PDFLayout">de los intereses se ha utilizado el método del interés efectivo. Los dividendos se reconocen cuando se</text:p>
      <text:p text:style-name="PDFLayout">declare el derecho del socio a recibirlo.</text:p>
      <text:p text:style-name="PDFLayout"> </text:p>
      <text:p text:style-name="PDFLayout"> <text:s text:c="7"/>h) Determinación de los ingresos o gastos procedentes de las distintas categorías de instrumentos</text:p>
      <text:p text:style-name="PDFLayout">financieros: intereses, primas o descuentos, dividendos, etc.</text:p>
      <text:p text:style-name="PDFLayout"> </text:p>
      <text:p text:style-name="PDFLayout"> <text:s text:c="7"/>Los intereses y dividendos de activos financieros devengados con posterioridad al momento de la adquisición</text:p>
      <text:p text:style-name="PDFLayout">se reconocerán como ingresos en la cuenta de pérdidas y ganancias. Los intereses deben reconocerse utilizando el</text:p>
      <text:p text:style-name="PDFLayout">método del tipo de interés efectivo y los dividendos cuando se declare el derecho del socio a recibirlo.</text:p>
      <text:p text:style-name="PDFLayout"> </text:p>
      <text:p text:style-name="PDFLayout"> <text:s text:c="7"/>i) Instrumentos de patrimonio propio en poder de la entidad:</text:p>
      <text:p text:style-name="PDFLayout"> </text:p>
      <text:p text:style-name="PDFLayout"> <text:s text:c="8"/>Cuando la entidad ha realizado alguna transacción con sus propios instrumentos de patrimonio, se</text:p>
      <text:p text:style-name="PDFLayout">ha registrado el importe de estos instrumentos en el patrimonio neto. Los gastos derivados de estas</text:p>
      <text:p text:style-name="PDFLayout">transacciones, incluidos los gastos de emisión de estos instrumentos, se han registrado directamente contra</text:p>
      <text:p text:style-name="PDFLayout">el patrimonio neto como menores reservas.</text:p>
      <text:p text:style-name="PDFLayout"> </text:p>
      <text:p text:style-name="PDFLayout"> <text:s text:c="6"/>Cuando se ha desistido de una operación de esta naturaleza, los gastos derivados de la misma se</text:p>
      <text:p text:style-name="PDFLayout">han reconocido en la cuenta de pérdidas y ganancias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9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text:s text:c="7"/>10. Transacciones en moneda extranjera:</text:p>
      <text:p text:style-name="PDFLayout"> </text:p>
      <text:p text:style-name="PDFLayout"> <text:s text:c="7"/>No existen transacciones en moneda extranjera.</text:p>
      <text:p text:style-name="PDFLayout"> </text:p>
      <text:p text:style-name="PDFLayout"> <text:s text:c="7"/>11. Impuesto sobre beneficios:</text:p>
      <text:p text:style-name="PDFLayout"> </text:p>
      <text:p text:style-name="PDFLayout"> <text:s text:c="8"/>El gasto por impuesto sobre beneficios representa la suma del gasto por impuesto sobre beneficios</text:p>
      <text:p text:style-name="PDFLayout">del ejercicio así como por el efecto de las variaciones de los activos y pasivos por impuestos anticipados,</text:p>
      <text:p text:style-name="PDFLayout">diferidos y créditos fiscales.</text:p>
      <text:p text:style-name="PDFLayout"> </text:p>
      <text:p text:style-name="PDFLayout"> <text:s text:c="8"/>El gasto por impuesto sobre beneficios del ejercicio se calcula mediante la suma del impuesto</text:p>
      <text:p text:style-name="PDFLayout">corriente (en el resultado contable se ha reducido el importe de los resultados procedentes de las</text:p>
      <text:p text:style-name="PDFLayout">actividades exentas) que resulta de la aplicación del tipo de gravamen sobre la base imponible del ejercicio,</text:p>
      <text:p text:style-name="PDFLayout">tras aplicar las deducciones que fiscalmente son admisibles, más la variación de los activos y pasivos por</text:p>
      <text:p text:style-name="PDFLayout">impuestos anticipados / diferidos y créditos fiscales, tanto por bases imponibles negativas como por</text:p>
      <text:p text:style-name="PDFLayout">deducciones.</text:p>
      <text:p text:style-name="PDFLayout"> </text:p>
      <text:p text:style-name="PDFLayout"> <text:s text:c="7"/>Los activos y pasivos por impuestos diferidos incluyen las diferencias temporales que se identifican</text:p>
      <text:p text:style-name="PDFLayout">como aquellos importes que se prevén pagadores o recuperables por las diferencias entre los importes en</text:p>
      <text:p text:style-name="PDFLayout">libros de los activos y pasivos y su valor fiscal, así como las bases imponibles negativas pendientes de</text:p>
      <text:p text:style-name="PDFLayout">compensación y los créditos por deducciones fiscales no aplicadas fiscalmente. Estos importes se registran</text:p>
      <text:p text:style-name="PDFLayout">aplicando a la diferencia temporal o crédito que corresponda el tipo de gravamen al que se espera</text:p>
      <text:p text:style-name="PDFLayout">recuperarlos o liquidarlos.</text:p>
      <text:p text:style-name="PDFLayout"> </text:p>
      <text:p text:style-name="PDFLayout"> <text:s text:c="7"/>Se reconocen pasivos por impuestos diferidos para todas las diferencias temporales imponibles.</text:p>
      <text:p text:style-name="PDFLayout">Por su parte, los activos por impuestos diferidos, identificados con diferencias temporales, bases imponibles</text:p>
      <text:p text:style-name="PDFLayout">negativas y deducciones pendientes de compensar, sólo se reconocen en el supuesto de que se considere</text:p>
      <text:p text:style-name="PDFLayout">probable que la Entidad tenga en el futuro suficientes ganancias fiscales contra las cuales poder hacerlas</text:p>
      <text:p text:style-name="PDFLayout">efectivas.</text:p>
      <text:p text:style-name="PDFLayout"> </text:p>
      <text:p text:style-name="PDFLayout"> <text:s text:c="7"/>Con ocasión de cada cierre contable, se revisan los impuestos diferidos registrados (tanto activos</text:p>
      <text:p text:style-name="PDFLayout">como pasivos) con objeto de comprobar que se mantienen vigentes, efectuándose las oportunas</text:p>
      <text:p text:style-name="PDFLayout">correcciones a los mismos de acuerdo con los resultados de los análisis realizados.</text:p>
      <text:p text:style-name="PDFLayout"> </text:p>
      <text:p text:style-name="PDFLayout"> <text:s text:c="7"/>12. Provisiones y contingencias:</text:p>
      <text:p text:style-name="PDFLayout"> </text:p>
      <text:p text:style-name="PDFLayout"> <text:s text:c="7"/>Las cuentas anuales de la Entidad recogen todas las provisiones significativas en las cuales es</text:p>
      <text:p text:style-name="PDFLayout">mayor la probabilidad que se haya de atender la obligación. Las provisiones se reconocen únicamente en</text:p>
      <text:p text:style-name="PDFLayout">base a hechos presentes o pasados que generen obligaciones futuras. Se cuantifican teniendo en</text:p>
      <text:p text:style-name="PDFLayout">consideración la mejor información disponible sobre las consecuencias del suceso que las motivan y son</text:p>
      <text:p text:style-name="PDFLayout">reestimadas con ocasión de cada cierre contable. Se utilizan para afrontar las obligaciones específicas para</text:p>
      <text:p text:style-name="PDFLayout">las cuales fueron originalmente reconocidas. Se procede a su reversión total o parcial, cuando estas</text:p>
      <text:p text:style-name="PDFLayout">obligaciones dejan de existir o disminuyen.</text:p>
      <text:p text:style-name="PDFLayout"> </text:p>
      <text:p text:style-name="PDFLayout"> <text:s text:c="7"/>13. Subvenciones, donaciones y legados:</text:p>
      <text:p text:style-name="PDFLayout"> </text:p>
      <text:p text:style-name="PDFLayout"> <text:s text:c="7"/>Las subvenciones, donaciones y legados no reintegrables se contabilizan como ingresos</text:p>
      <text:p text:style-name="PDFLayout">directamente imputados al patrimonio neto y se reconocen en la cuenta de pérdidas y ganancias como</text:p>
      <text:p text:style-name="PDFLayout">ingresos sobre una base sistemática y racional de forma correlacionada con los gastos derivados del gasto</text:p>
      <text:p text:style-name="PDFLayout">o inversión objeto de la subvención, donación o legado.</text:p>
      <text:p text:style-name="PDFLayout"> </text:p>
      <text:p text:style-name="PDFLayout"> <text:s text:c="7"/>En las subvenciones, donaciones o legados concedidos por los asociados, fundadores o patronos</text:p>
      <text:p text:style-name="PDFLayout">se sigue este mismo criterio, salvo que se otorgasen a título de dotación fundacional o fondo social, en cuyo</text:p>
      <text:p text:style-name="PDFLayout">caso se reconocen directamente en los fondos propios de la entidad. También se reconocen directamente</text:p>
      <text:p text:style-name="PDFLayout">en los fondos propios, las aportaciones efectuadas por un tercero a la dotación fundacional o al fondo</text:p>
      <text:p text:style-name="PDFLayout">social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0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text:s text:c="7"/>Las subvenciones, donaciones y legados que tengan carácter de reintegrables se registran como</text:p>
      <text:p text:style-name="PDFLayout">pasivos de la entidad hasta que adquieren la condición de no reintegrables. A estos efectos, se consideran</text:p>
      <text:p text:style-name="PDFLayout">no reintegrables cuando existe un acuerdo individualizado de concesión de la subvención, donación o</text:p>
      <text:p text:style-name="PDFLayout">legado a favor de la entidad, se han cumplido las condiciones establecidas para su concesión y no existan</text:p>
      <text:p text:style-name="PDFLayout">dudas razonables sobre su recepción.</text:p>
      <text:p text:style-name="PDFLayout"> </text:p>
      <text:p text:style-name="PDFLayout"> <text:s text:c="7"/>Las subvenciones, donaciones y legados de carácter monetario se valoran por el valor razonable</text:p>
      <text:p text:style-name="PDFLayout">del importe concedido. Las de carácter no monetario o en especie se valoran por el valor razonable del bien</text:p>
      <text:p text:style-name="PDFLayout">o servicio recibido, siempre que el valor razonable del citado bien o servicio pueda determinarse de manera</text:p>
      <text:p text:style-name="PDFLayout">fiable.</text:p>
      <text:p text:style-name="PDFLayout"> </text:p>
      <text:p text:style-name="PDFLayout"> <text:s text:c="8"/>14. Combinaciones de negocios:</text:p>
      <text:p text:style-name="PDFLayout"> </text:p>
      <text:p text:style-name="PDFLayout"> <text:s text:c="8"/>Durante el ejercicio no se han realizado operaciones de esta naturaleza.</text:p>
      <text:p text:style-name="PDFLayout"> </text:p>
      <text:p text:style-name="PDFLayout"> <text:s text:c="8"/>15. Negocios conjuntos:</text:p>
      <text:p text:style-name="PDFLayout"> </text:p>
      <text:p text:style-name="PDFLayout"> <text:s text:c="8"/>No existe ninguna actividad económica controlada conjuntamente con otra persona física o jurídica.</text:p>
      <text:p text:style-name="PDFLayout"> </text:p>
      <text:p text:style-name="PDFLayout"> <text:s text:c="8"/>16. Transacciones entre partes vinculadas:</text:p>
      <text:p text:style-name="PDFLayout"> </text:p>
      <text:p text:style-name="PDFLayout"> <text:s text:c="8"/>No existen transacciones entre partes vinculadas.</text:p>
      <text:p text:style-name="PDFLayout"> </text:p>
      <text:p text:style-name="PDFLayout">05 - INMOVILIZADO MATERIAL, INTANGIBLE E INVESIONES INMOBILIARIAS</text:p>
      <text:p text:style-name="PDFLayout"> <text:s text:c="7"/>1.a) Análisis del movimiento comparativo del ejercicio actual y anterior del inmovilizado material e</text:p>
      <text:p text:style-name="PDFLayout">intangible y de sus correspondientes amortizaciones acumuladas y correcciones valorativas por deterioro</text:p>
      <text:p text:style-name="PDFLayout">de valor acumulado:</text:p>
      <text:p text:style-name="PDFLayout"> </text:p>
      <text:p text:style-name="PDFLayout"> </text:p>
      <text:p text:style-name="PDFLayout">Movimientos del inmovilizado material <text:s text:c="34"/>Importe 2024 <text:s text:c="13"/>Importe 2023</text:p>
      <text:p text:style-name="PDFLayout">SALDO INICIAL BRUTO <text:s text:c="53"/>2.242.385,12 <text:s text:c="15"/>632.425,65</text:p>
      <text:p text:style-name="PDFLayout">(+) Entradas <text:s text:c="60"/>1.781.653,44 <text:s text:c="13"/>1.609.959,47</text:p>
      <text:p text:style-name="PDFLayout">(+) Correcciones de valor por actualización</text:p>
      <text:p text:style-name="PDFLayout">(-) Salidas</text:p>
      <text:p text:style-name="PDFLayout">SALDO FINAL BRUTO <text:s text:c="54"/>4.024.038,56 <text:s text:c="14"/>2.242.385,12</text:p>
      <text:p text:style-name="PDFLayout"> </text:p>
      <text:p text:style-name="PDFLayout"> </text:p>
      <text:p text:style-name="PDFLayout"> </text:p>
      <text:p text:style-name="PDFLayout"> </text:p>
      <text:p text:style-name="PDFLayout">Movimientos amortización del inmovilizado material <text:s text:c="21"/>Importe 2024 <text:s text:c="13"/>Importe 2023</text:p>
      <text:p text:style-name="PDFLayout">SALDO INICIAL BRUTO <text:s text:c="55"/>42.942,66 <text:s text:c="16"/>34.537,67</text:p>
      <text:p text:style-name="PDFLayout">(+) Aumento por dotaciones <text:s text:c="49"/>7.205,69 <text:s text:c="17"/>8.404,99</text:p>
      <text:p text:style-name="PDFLayout">(+) Aum. amort. acum. por efecto de actualización</text:p>
      <text:p text:style-name="PDFLayout">(+) Aumentos por adquisiciones o traspasos</text:p>
      <text:p text:style-name="PDFLayout">(-) Disminuciones por salidas, bajas y traspasos</text:p>
      <text:p text:style-name="PDFLayout">SALDO FINAL BRUTO <text:s text:c="57"/>50.148,35 <text:s text:c="16"/>42.942,66</text:p>
      <text:p text:style-name="PDFLayout"> </text:p>
      <text:p text:style-name="PDFLayout"> </text:p>
      <text:p text:style-name="PDFLayout"> </text:p>
      <text:p text:style-name="PDFLayout"> </text:p>
      <text:p text:style-name="PDFLayout">Movimiento correcciones de valor por deterioro, inmovilizado <text:s text:c="11"/>Importe 2024 <text:s text:c="13"/>Importe 2023</text:p>
      <text:p text:style-name="PDFLayout">material</text:p>
      <text:p text:style-name="PDFLayout">SALDO INICIAL BRUTO</text:p>
      <text:p text:style-name="PDFLayout">(+) Correcciones valorativas por deterioro</text:p>
      <text:p text:style-name="PDFLayout">(-) Reversión de correc. valorativas por deterioro</text:p>
      <text:p text:style-name="PDFLayout">(-) Disminuciones por salidas, bajas o traspaso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1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Movimiento del inmovilizado intangible <text:s text:c="33"/>Importe 2024 <text:s text:c="13"/>Importe 2023</text:p>
      <text:p text:style-name="PDFLayout">SALDO INICIAL BRUTO <text:s text:c="54"/>550.949,35 <text:s text:c="15"/>550.949,35</text:p>
      <text:p text:style-name="PDFLayout">(+) Entradas</text:p>
      <text:p text:style-name="PDFLayout">(+) Correcciones de valor por actualización</text:p>
      <text:p text:style-name="PDFLayout">(-) Salidas</text:p>
      <text:p text:style-name="PDFLayout">SALDO FINAL BRUTO <text:s text:c="56"/>550.949,35 <text:s text:c="15"/>550.949,35</text:p>
      <text:p text:style-name="PDFLayout"> </text:p>
      <text:p text:style-name="PDFLayout"> </text:p>
      <text:p text:style-name="PDFLayout"> </text:p>
      <text:p text:style-name="PDFLayout"> </text:p>
      <text:p text:style-name="PDFLayout">Movimientos amortización inmovilizado intangible <text:s text:c="23"/>Importe 2024 <text:s text:c="13"/>Importe 2023</text:p>
      <text:p text:style-name="PDFLayout">SALDO INICIAL BRUTO <text:s text:c="55"/>33.883,56 <text:s text:c="16"/>22.142,56</text:p>
      <text:p text:style-name="PDFLayout">(+) Aumento por dotaciones <text:s text:c="48"/>11.741,00 <text:s text:c="16"/>11.741,00</text:p>
      <text:p text:style-name="PDFLayout">(+) Aum. amort. acum. por efecto de actualización</text:p>
      <text:p text:style-name="PDFLayout">(+) Aumentos por adquisiciones o traspasos</text:p>
      <text:p text:style-name="PDFLayout">(-) Disminuciones por salidas, bajas y traspasos</text:p>
      <text:p text:style-name="PDFLayout">SALDO FINAL BRUTO <text:s text:c="57"/>45.624,56 <text:s text:c="16"/>33.883,56</text:p>
      <text:p text:style-name="PDFLayout"> </text:p>
      <text:p text:style-name="PDFLayout"> </text:p>
      <text:p text:style-name="PDFLayout"> </text:p>
      <text:p text:style-name="PDFLayout"> </text:p>
      <text:p text:style-name="PDFLayout">Movimiento correcciones de valor por deterioro, inmovilizado <text:s text:c="11"/>Importe 2024 <text:s text:c="13"/>Importe 2023</text:p>
      <text:p text:style-name="PDFLayout">intangible</text:p>
      <text:p text:style-name="PDFLayout">SALDO INICIAL BRUTO</text:p>
      <text:p text:style-name="PDFLayout">(+) Correcciones valorativas por deterioro</text:p>
      <text:p text:style-name="PDFLayout">(-) Reversión de correc. valorativas por deterioro</text:p>
      <text:p text:style-name="PDFLayout">(-) Disminuciones por salidas, bajas o traspaso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8"/>2. Información sobre:</text:p>
      <text:p text:style-name="PDFLayout"> </text:p>
      <text:p text:style-name="PDFLayout"> <text:s text:c="9"/>a) No se han producido correcciones valorativas por deterioro de cuantía significativa,</text:p>
      <text:p text:style-name="PDFLayout">reconocida o revertida durante el ejercicio del inmovilizado material no generador de flujos de efectivo.</text:p>
      <text:p text:style-name="PDFLayout"> </text:p>
      <text:p text:style-name="PDFLayout"> <text:s text:c="12"/>b) No se han contabilizado pérdidas ni reversiones por deterioro</text:p>
      <text:p text:style-name="PDFLayout"> </text:p>
      <text:p text:style-name="PDFLayout"> <text:s text:c="12"/>c) No se han cedido inmuebles a la entidad en el presente ejercicio y tampoco ésta ha cedido</text:p>
      <text:p text:style-name="PDFLayout">ninguno.</text:p>
      <text:p text:style-name="PDFLayout"> </text:p>
      <text:p text:style-name="PDFLayout"> <text:s text:c="12"/>d) Los coeficientes de amortización utilizados son:</text:p>
      <text:p text:style-name="PDFLayout"> </text:p>
      <text:p text:style-name="PDFLayout"> </text:p>
      <text:p text:style-name="PDFLayout"> <text:s text:c="71"/>Coeficiente</text:p>
      <text:p text:style-name="PDFLayout"> <text:s text:c="26"/>Terrenos y bienes naturales <text:s text:c="17"/>-</text:p>
      <text:p text:style-name="PDFLayout"> <text:s text:c="26"/>Construcciones <text:s text:c="30"/>5%</text:p>
      <text:p text:style-name="PDFLayout"> <text:s text:c="26"/>Instalaciones técnicas <text:s text:c="22"/>8,33%</text:p>
      <text:p text:style-name="PDFLayout"> <text:s text:c="26"/>Maquinaria <text:s text:c="34"/>8,33%</text:p>
      <text:p text:style-name="PDFLayout"> <text:s text:c="26"/>Utillaje <text:s text:c="36"/>20%</text:p>
      <text:p text:style-name="PDFLayout"> <text:s text:c="26"/>Otras instalaciones <text:s text:c="25"/>8,33%</text:p>
      <text:p text:style-name="PDFLayout"> <text:s text:c="26"/>Mobiliario <text:s text:c="34"/>10%</text:p>
      <text:p text:style-name="PDFLayout"> <text:s text:c="26"/>Equipos para procesos de la información <text:s text:c="5"/>25%</text:p>
      <text:p text:style-name="PDFLayout"> <text:s text:c="26"/>Elementos de transporte <text:s text:c="21"/>16%</text:p>
      <text:p text:style-name="PDFLayout"> <text:s text:c="26"/>Otro inmovilizado material <text:s text:c="18"/>10%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2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 </text:p>
      <text:p text:style-name="PDFLayout">06 - BIENES DEL PATRIMONIO HISTÓRICO</text:p>
      <text:p text:style-name="PDFLayout">1. Análisis del movimiento comparativo del ejercicio actual y del ejercicio anterior de cada partida del</text:p>
      <text:p text:style-name="PDFLayout">balance incluida en este epígrafe y de sus correspondientes correcciones valorativas por deterioro de valor</text:p>
      <text:p text:style-name="PDFLayout">acumuladas:</text:p>
      <text:p text:style-name="PDFLayout"> </text:p>
      <text:p text:style-name="PDFLayout"> </text:p>
      <text:p text:style-name="PDFLayout">Movimiento bienes inmuebles <text:s text:c="41"/>Importe 2024 <text:s text:c="13"/>Importe 2023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enes inmuebles <text:s text:c="20"/>Importe 2024 <text:s text:c="13"/>Importe 2023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archivos <text:s text:c="49"/>Importe 2024 <text:s text:c="13"/>Importe 2023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por deterioro de archivos <text:s text:c="21"/>Importe 2024 <text:s text:c="13"/>Importe 2023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bibliotecas <text:s text:c="46"/>Importe 2024 <text:s text:c="13"/>Importe 2023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bliotecas <text:s text:c="25"/>Importe 2024 <text:s text:c="13"/>Importe 2023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3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Movimiento museos <text:s text:c="51"/>Importe 2024 <text:s text:c="14"/>Importe 2023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museos <text:s text:c="30"/>Importe 2024 <text:s text:c="14"/>Importe 2023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bienes muebles <text:s text:c="43"/>Importe 2024 <text:s text:c="14"/>Importe 2023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enes muebles <text:s text:c="22"/>Importe 2024 <text:s text:c="14"/>Importe 2023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6"/>2. Información sobre:</text:p>
      <text:p text:style-name="PDFLayout"> </text:p>
      <text:p text:style-name="PDFLayout"> <text:s text:c="3"/>a) No se han realizado revalorizaciones.</text:p>
      <text:p text:style-name="PDFLayout"> </text:p>
      <text:p text:style-name="PDFLayout"> <text:s text:c="3"/>b) No se han realizado adquisiciones de bienes del Patrimonio Histórico a entidades del grupo y</text:p>
      <text:p text:style-name="PDFLayout">asociadas.</text:p>
      <text:p text:style-name="PDFLayout"> </text:p>
      <text:p text:style-name="PDFLayout"> <text:s text:c="3"/>c) No se poseen inversiones en bienes del Patrimonio Histórico situadas fuera del territorio español.</text:p>
      <text:p text:style-name="PDFLayout"> </text:p>
      <text:p text:style-name="PDFLayout"> <text:s text:c="4"/>d) La entidad no dispone de bienes del Patrimonio Histórico no afectos directamente a la actividad</text:p>
      <text:p text:style-name="PDFLayout">propia.</text:p>
      <text:p text:style-name="PDFLayout"> </text:p>
      <text:p text:style-name="PDFLayout"> <text:s text:c="3"/>e) No se poseen Bienes del Patrimonio Histórico afectos a garantías.</text:p>
      <text:p text:style-name="PDFLayout"> </text:p>
      <text:p text:style-name="PDFLayout"> <text:s text:c="4"/>f) No se han recibido subvenciones, donaciones y legados relacionados con los bienes del Patrimonio</text:p>
      <text:p text:style-name="PDFLayout">Histórico.</text:p>
      <text:p text:style-name="PDFLayout"> </text:p>
      <text:p text:style-name="PDFLayout"> <text:s text:c="3"/>g) No se han adquirido compromisos firmes de compra ni compromisos firmes de venta.</text:p>
      <text:p text:style-name="PDFLayout"> </text:p>
      <text:p text:style-name="PDFLayout"> <text:s text:c="3"/>h) No se han realizado grandes reparaciones sobre los bienes del Patrimonio Histórico.</text:p>
      <text:p text:style-name="PDFLayout"> </text:p>
      <text:p text:style-name="PDFLayout"> <text:s text:c="3"/>i) No se han cedido inmuebles a la entidad en el presente ejercicio ni ésta ha cedido ninguno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4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07 - USUARIOS Y OTROS DEUDORES DE LA ACTIVIDAD PROPIA</text:p>
      <text:p text:style-name="PDFLayout">El movimiento de la partida B.II del activo del balance “Usuarios y otros deudores de la actividad propia” se</text:p>
      <text:p text:style-name="PDFLayout">refleja en las siguientes tablas:</text:p>
      <text:p text:style-name="PDFLayout"> </text:p>
      <text:p text:style-name="PDFLayout"> </text:p>
      <text:p text:style-name="PDFLayout">Movimiento usuarios, deudores <text:s text:c="40"/>Importe 2024 <text:s text:c="13"/>Importe 2023</text:p>
      <text:p text:style-name="PDFLayout">SALDO INICIAL BRUTO <text:s text:c="82"/>185,00</text:p>
      <text:p text:style-name="PDFLayout">(+) Entradas <text:s text:c="61"/>24.618,50 <text:s text:c="15"/>16.540,56</text:p>
      <text:p text:style-name="PDFLayout">(-) Salidas <text:s text:c="62"/>24.618,50 <text:s text:c="15"/>16.725,56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Movimiento patrocinadores <text:s text:c="44"/>Importe 2024 <text:s text:c="13"/>Importe 2023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Movimiento afiliados <text:s text:c="49"/>Importe 2024 <text:s text:c="13"/>Importe 2023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Movimiento otros deudores <text:s text:c="44"/>Importe 2024 <text:s text:c="13"/>Importe 2023</text:p>
      <text:p text:style-name="PDFLayout">SALDO INICIAL BRUTO <text:s text:c="53"/>10.167,92 <text:s text:c="17"/>2.982,60</text:p>
      <text:p text:style-name="PDFLayout">(+) Entradas <text:s text:c="60"/>41.076,53 <text:s text:c="16"/>34.847,92</text:p>
      <text:p text:style-name="PDFLayout">(-) Salidas <text:s text:c="61"/>43.375,92 <text:s text:c="16"/>27.662,60</text:p>
      <text:p text:style-name="PDFLayout">SALDO FINAL BRUTO <text:s text:c="56"/>7.868,53 <text:s text:c="16"/>10.167,92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usuarios <text:s text:c="29"/>Importe 2024 <text:s text:c="13"/>Importe 2023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Correcciones valor deterioro patroc. y afiliados <text:s text:c="21"/>Importe 2024 <text:s text:c="13"/>Importe 2023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5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Correcciones de valor deterioro otros deudores <text:s text:c="23"/>Importe 2024 <text:s text:c="13"/>Importe 2023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Los usuarios y otros deudores no proceden de entidades del grupo, multigrupo o asociadas.</text:p>
      <text:p text:style-name="PDFLayout"> </text:p>
      <text:p text:style-name="PDFLayout">08 - BENEFICIARIOS - ACREEDORES</text:p>
      <text:p text:style-name="PDFLayout">El movimiento de la partida C.IV del pasivo del balance “Beneficiarios - Acreedores” se refleja en la</text:p>
      <text:p text:style-name="PDFLayout">siguiente tabla:</text:p>
      <text:p text:style-name="PDFLayout"> </text:p>
      <text:p text:style-name="PDFLayout"> </text:p>
      <text:p text:style-name="PDFLayout">Movimiento beneficiarios - acreedores <text:s text:c="32"/>Importe 2024 <text:s text:c="13"/>Importe 2023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Los beneficiarios y/o acreedores no proceden de entidades del grupo, multigrupo o asociadas.</text:p>
      <text:p text:style-name="PDFLayout"> </text:p>
      <text:p text:style-name="PDFLayout">09 - ACTIVOS FINANCIEROS</text:p>
      <text:p text:style-name="PDFLayout"> <text:s text:c="7"/>1. A continuación se muestra el valor en libros de cada una de las categorías de activos financieros</text:p>
      <text:p text:style-name="PDFLayout">señaladas en la norma de registro y valoración novena, sin incluirse las inversiones en patrimonio de</text:p>
      <text:p text:style-name="PDFLayout">entidad de grupo, multigrupo y asociadas:</text:p>
      <text:p text:style-name="PDFLayout"> </text:p>
      <text:p text:style-name="PDFLayout"> <text:s text:c="8"/>a) Activos financieros a largo plazo:</text:p>
      <text:p text:style-name="PDFLayout"> </text:p>
      <text:p text:style-name="PDFLayout">Instrumentos de patrimonio lp <text:s text:c="40"/>Importe 2024 <text:s text:c="13"/>Importe 2023</text:p>
      <text:p text:style-name="PDFLayout">Activos financieros mantenidos para negociar</text:p>
      <text:p text:style-name="PDFLayout">Activos financieros a coste amortizado</text:p>
      <text:p text:style-name="PDFLayout">Activos financieros a coste <text:s text:c="48"/>240,00 <text:s text:c="19"/>240,00</text:p>
      <text:p text:style-name="PDFLayout">TOTAL <text:s text:c="70"/>240,00 <text:s text:c="19"/>240,00</text:p>
      <text:p text:style-name="PDFLayout"> </text:p>
      <text:p text:style-name="PDFLayout"> </text:p>
      <text:p text:style-name="PDFLayout"> </text:p>
      <text:p text:style-name="PDFLayout"> </text:p>
      <text:p text:style-name="PDFLayout">Valores representativos de deuda lp <text:s text:c="34"/>Importe 2024 <text:s text:c="13"/>Importe 2023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Créditos, derivados y otros lp <text:s text:c="39"/>Importe 2024 <text:s text:c="13"/>Importe 2023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6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Total activos financieros lp <text:s text:c="43"/>Importe 2024 <text:s text:c="12"/>Importe 2023</text:p>
      <text:p text:style-name="PDFLayout">Activos financieros mantenidos para negociar</text:p>
      <text:p text:style-name="PDFLayout">Activos financieros a coste amortizado</text:p>
      <text:p text:style-name="PDFLayout">Activos financieros a coste <text:s text:c="51"/>240,00 <text:s text:c="17"/>240,00</text:p>
      <text:p text:style-name="PDFLayout">TOTAL <text:s text:c="73"/>240,00 <text:s text:c="17"/>240,00</text:p>
      <text:p text:style-name="PDFLayout"> </text:p>
      <text:p text:style-name="PDFLayout"> </text:p>
      <text:p text:style-name="PDFLayout"> </text:p>
      <text:p text:style-name="PDFLayout"> <text:s text:c="7"/>b) Activos financieros a corto plazo:</text:p>
      <text:p text:style-name="PDFLayout"> </text:p>
      <text:p text:style-name="PDFLayout">Instrumentos de patrimonio cp <text:s text:c="42"/>Importe 2024 <text:s text:c="12"/>Importe 2023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Valores representativos de deuda cp <text:s text:c="36"/>Importe 2024 <text:s text:c="12"/>Importe 2023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Créditos, derivados y otros cp <text:s text:c="41"/>Importe 2024 <text:s text:c="12"/>Importe 2023</text:p>
      <text:p text:style-name="PDFLayout">Activos financieros mantenidos para negociar</text:p>
      <text:p text:style-name="PDFLayout">Activos financieros a coste amortizado <text:s text:c="35"/>159.667,48 <text:s text:c="14"/>163.605,83</text:p>
      <text:p text:style-name="PDFLayout">Activos financieros a coste</text:p>
      <text:p text:style-name="PDFLayout">TOTAL <text:s text:c="68"/>159.667,48 <text:s text:c="14"/>163.605,83</text:p>
      <text:p text:style-name="PDFLayout"> </text:p>
      <text:p text:style-name="PDFLayout"> </text:p>
      <text:p text:style-name="PDFLayout"> </text:p>
      <text:p text:style-name="PDFLayout"> </text:p>
      <text:p text:style-name="PDFLayout">Total activos financieros cp <text:s text:c="43"/>Importe 2024 <text:s text:c="12"/>Importe 2023</text:p>
      <text:p text:style-name="PDFLayout">Activos financieros mantenidos para negociar</text:p>
      <text:p text:style-name="PDFLayout">Activos financieros a coste amortizado <text:s text:c="35"/>151.798,95 <text:s text:c="14"/>153.437,91</text:p>
      <text:p text:style-name="PDFLayout">Activos financieros a coste</text:p>
      <text:p text:style-name="PDFLayout">TOTAL <text:s text:c="68"/>151.798,95 <text:s text:c="14"/>153.437,91</text:p>
      <text:p text:style-name="PDFLayout"> </text:p>
      <text:p text:style-name="PDFLayout"> </text:p>
      <text:p text:style-name="PDFLayout"> </text:p>
      <text:p text:style-name="PDFLayout"> <text:s text:c="7"/>c) Traspasos o reclasificaciones de activos financieros:</text:p>
      <text:p text:style-name="PDFLayout"> </text:p>
      <text:p text:style-name="PDFLayout"> <text:s text:c="7"/>No existen traspasos o reclasificaciones de los activos financieros.</text:p>
      <text:p text:style-name="PDFLayout"> </text:p>
      <text:p text:style-name="PDFLayout"> <text:s text:c="7"/>2. Correcciones por deterioro del valor originadas por el riesgo de crédito:</text:p>
      <text:p text:style-name="PDFLayout"> </text:p>
      <text:p text:style-name="PDFLayout"> <text:s text:c="7"/>No existen correcciones por deterioro del valor originadas por el riesgo de crédito.</text:p>
      <text:p text:style-name="PDFLayout"> </text:p>
      <text:p text:style-name="PDFLayout"> <text:s text:c="7"/>3. Valor razonable y variaciones en el valor de activos financieros valorados a valor razonable:</text:p>
      <text:p text:style-name="PDFLayout"> </text:p>
      <text:p text:style-name="PDFLayout"> <text:s text:c="6"/>a) El valor razonable de determina en su totalidad tomando como referencia los precios cotizados</text:p>
      <text:p text:style-name="PDFLayout">en mercados activos.</text:p>
      <text:p text:style-name="PDFLayout"> </text:p>
      <text:p text:style-name="PDFLayout"> <text:s text:c="7"/>b) A continuación se informa el valor razonable por categorías de activos financieros así como las</text:p>
      <text:p text:style-name="PDFLayout">variaciones en el valor registradas en la cuenta de pérdidas y ganancias, así como las consignadas</text:p>
      <text:p text:style-name="PDFLayout">directamente a patrimonio neto: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7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Ejercicio 2024 <text:s text:c="45"/>Act. VR con cambios pyg <text:s text:c="5"/>Act. VR con cambios</text:p>
      <text:p text:style-name="PDFLayout"> <text:s text:c="99"/>patr.neto</text:p>
      <text:p text:style-name="PDFLayout"> </text:p>
      <text:p text:style-name="PDFLayout">Ejercicio 2023 <text:s text:c="45"/>Act. VR con cambios pyg <text:s text:c="5"/>Act. VR con cambios</text:p>
      <text:p text:style-name="PDFLayout"> <text:s text:c="99"/>patr.neto</text:p>
      <text:p text:style-name="PDFLayout"> </text:p>
      <text:p text:style-name="PDFLayout"> </text:p>
      <text:p text:style-name="PDFLayout"> </text:p>
      <text:p text:style-name="PDFLayout"> <text:s text:c="6"/>c) No existen instrumentos financieros derivados distintos de los que se califican como instrumentos</text:p>
      <text:p text:style-name="PDFLayout">de cobertura.</text:p>
      <text:p text:style-name="PDFLayout"> </text:p>
      <text:p text:style-name="PDFLayout"> <text:s text:c="7"/>4. Entidades del grupo, multigrupo y asociadas:</text:p>
      <text:p text:style-name="PDFLayout"> </text:p>
      <text:p text:style-name="PDFLayout"> <text:s text:c="7"/>La entidad no tiene vinculación con entidades que puedan ser consideradas como entidades del</text:p>
      <text:p text:style-name="PDFLayout">grupo, multigrupo o asociadas.</text:p>
      <text:p text:style-name="PDFLayout"> </text:p>
      <text:p text:style-name="PDFLayout">10 - PASIVOS FINANCIEROS</text:p>
      <text:p text:style-name="PDFLayout"> <text:s text:c="3"/>1. Información sobre los pasivos financieros de la entidad:</text:p>
      <text:p text:style-name="PDFLayout"> </text:p>
      <text:p text:style-name="PDFLayout"> <text:s text:c="9"/>a) Pasivos financieros a largo plazo:</text:p>
      <text:p text:style-name="PDFLayout"> </text:p>
      <text:p text:style-name="PDFLayout"> <text:s text:c="8"/>A continuación se detallan los pasivos financieros a l/p atendiendo a las categorías establecidas</text:p>
      <text:p text:style-name="PDFLayout">en la norma de registro y valoración novena:</text:p>
      <text:p text:style-name="PDFLayout"> </text:p>
      <text:p text:style-name="PDFLayout">Deudas con entidades de crédito lp <text:s text:c="36"/>Importe 2024 <text:s text:c="12"/>Importe 2023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Obligaciones y otros valores negociables lp <text:s text:c="27"/>Importe 2024 <text:s text:c="12"/>Importe 2023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Derivados y otros lp <text:s text:c="50"/>Importe 2024 <text:s text:c="12"/>Importe 2023</text:p>
      <text:p text:style-name="PDFLayout">Pasivos financieros a coste amortizado <text:s text:c="33"/>4.105.644,44 <text:s text:c="12"/>2.466.012,55</text:p>
      <text:p text:style-name="PDFLayout">Pasivos financieros mantenidos para negociar</text:p>
      <text:p text:style-name="PDFLayout">TOTAL <text:s text:c="65"/>4.105.644,44 <text:s text:c="13"/>2.466.012,55</text:p>
      <text:p text:style-name="PDFLayout"> </text:p>
      <text:p text:style-name="PDFLayout"> </text:p>
      <text:p text:style-name="PDFLayout"> </text:p>
      <text:p text:style-name="PDFLayout"> </text:p>
      <text:p text:style-name="PDFLayout">Total pasivos financieros a lp <text:s text:c="40"/>Importe 2024 <text:s text:c="12"/>Importe 2023</text:p>
      <text:p text:style-name="PDFLayout">Pasivos financieros a coste amortizado <text:s text:c="33"/>4.105.644,44 <text:s text:c="12"/>2.466.012,55</text:p>
      <text:p text:style-name="PDFLayout">Pasivos financieros mantenidos para negociar</text:p>
      <text:p text:style-name="PDFLayout">TOTAL <text:s text:c="65"/>4.105.644,44 <text:s text:c="13"/>2.466.012,55</text:p>
      <text:p text:style-name="PDFLayout"> </text:p>
      <text:p text:style-name="PDFLayout"> </text:p>
      <text:p text:style-name="PDFLayout"> </text:p>
      <text:p text:style-name="PDFLayout"> <text:s text:c="9"/>b) Pasivos financieros a corto plazo:</text:p>
      <text:p text:style-name="PDFLayout"> </text:p>
      <text:p text:style-name="PDFLayout">Deudas con entidades de crédito cp <text:s text:c="36"/>Importe 2024 <text:s text:c="12"/>Importe 2023</text:p>
      <text:p text:style-name="PDFLayout">Pasivos financieros a coste amortizado <text:s text:c="35"/>-3.201,54 <text:s text:c="17"/>-596,81</text:p>
      <text:p text:style-name="PDFLayout">Pasivos financieros mantenidos para negociar</text:p>
      <text:p text:style-name="PDFLayout">TOTAL <text:s text:c="69"/>-3.201,54 <text:s text:c="17"/>-596,81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8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Obligaciones y otros valores negociables cp <text:s text:c="30"/>Importe 2024 <text:s text:c="14"/>Importe 2023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Derivados y otros cp <text:s text:c="53"/>Importe 2024 <text:s text:c="14"/>Importe 2023</text:p>
      <text:p text:style-name="PDFLayout">Pasivos financieros a coste amortizado <text:s text:c="37"/>424.266,03 <text:s text:c="16"/>265.148,58</text:p>
      <text:p text:style-name="PDFLayout">Pasivos financieros mantenidos para negociar</text:p>
      <text:p text:style-name="PDFLayout">TOTAL <text:s text:c="70"/>424.266,03 <text:s text:c="16"/>265.148,58</text:p>
      <text:p text:style-name="PDFLayout"> </text:p>
      <text:p text:style-name="PDFLayout"> </text:p>
      <text:p text:style-name="PDFLayout"> </text:p>
      <text:p text:style-name="PDFLayout"> </text:p>
      <text:p text:style-name="PDFLayout">Total pasivos financieros a cp <text:s text:c="43"/>Importe 2024 <text:s text:c="14"/>Importe 2023</text:p>
      <text:p text:style-name="PDFLayout">Pasivos financieros a coste amortizado <text:s text:c="37"/>421.064,49 <text:s text:c="16"/>264.551,77</text:p>
      <text:p text:style-name="PDFLayout">Pasivos financieros mantenidos para negociar</text:p>
      <text:p text:style-name="PDFLayout">TOTAL <text:s text:c="70"/>421.064,49 <text:s text:c="16"/>264.551,77</text:p>
      <text:p text:style-name="PDFLayout"> </text:p>
      <text:p text:style-name="PDFLayout"> </text:p>
      <text:p text:style-name="PDFLayout"> </text:p>
      <text:p text:style-name="PDFLayout"> <text:s text:c="3"/>2. Información sobre:</text:p>
      <text:p text:style-name="PDFLayout"> </text:p>
      <text:p text:style-name="PDFLayout"> <text:s text:c="13"/>a) Vencimiento de las deudas al cierre del ejercicio 2024:</text:p>
      <text:p text:style-name="PDFLayout"> </text:p>
      <text:p text:style-name="PDFLayout"> <text:s text:c="71"/>Vencimiento en años</text:p>
      <text:p text:style-name="PDFLayout"> <text:s text:c="48"/>1 <text:s text:c="7"/>2 <text:s text:c="8"/>3 <text:s text:c="8"/>4 <text:s text:c="9"/>5 <text:s text:c="6"/>Más de 5 <text:s text:c="4"/>TOTAL</text:p>
      <text:p text:style-name="PDFLayout">Deudas con entidades de crédito</text:p>
      <text:p text:style-name="PDFLayout">Acreedores por arrendamiento financiero</text:p>
      <text:p text:style-name="PDFLayout">Otras deudas</text:p>
      <text:p text:style-name="PDFLayout">Deudas con ent. grupo y asociadas</text:p>
      <text:p text:style-name="PDFLayout">Acreedores comerciales no corrientes</text:p>
      <text:p text:style-name="PDFLayout">Acreedores comerciales y otras cuentas a pagar</text:p>
      <text:p text:style-name="PDFLayout"> Proveedores</text:p>
      <text:p text:style-name="PDFLayout"> Otros acreedores</text:p>
      <text:p text:style-name="PDFLayout">Deuda con características especiales</text:p>
      <text:p text:style-name="PDFLayout">TOTAL</text:p>
      <text:p text:style-name="PDFLayout"> </text:p>
      <text:p text:style-name="PDFLayout"> <text:s text:c="13"/>b) No existen deudas con garantía real.</text:p>
      <text:p text:style-name="PDFLayout"> </text:p>
      <text:p text:style-name="PDFLayout"> <text:s text:c="13"/>c) No existen líneas de descuento ni pólizas de crédito al cierre del ejercicio.</text:p>
      <text:p text:style-name="PDFLayout"> </text:p>
      <text:p text:style-name="PDFLayout"> <text:s text:c="3"/>3. Préstamos pendientes de pago al cierre del ejercicio:</text:p>
      <text:p text:style-name="PDFLayout"> </text:p>
      <text:p text:style-name="PDFLayout"> <text:s text:c="12"/>No existen impagos sobre los préstamos pendientes de pago.</text:p>
      <text:p text:style-name="PDFLayout"> </text:p>
      <text:p text:style-name="PDFLayout">11 – FONDOS PROPIOS</text:p>
      <text:p text:style-name="PDFLayout">1. Según los estatutos sociales la Asociación se constituyó sin patrimonio inicial.</text:p>
      <text:p text:style-name="PDFLayout"> </text:p>
      <text:p text:style-name="PDFLayout">2. No existen ninguna circunstancia que limiten la disponibilidad de las reservas.</text:p>
      <text:p text:style-name="PDFLayout"> </text:p>
      <text:p text:style-name="PDFLayout">3. A continuación se detallan las aportaciones al fondo social o dotación fundacional realizadas en el</text:p>
      <text:p text:style-name="PDFLayout">ejercicio, distinguiendo las dinerarias de las no dinerarias e indicando para cada aportación los</text:p>
      <text:p text:style-name="PDFLayout">desembolsos pendientes, así como la fecha de exigibilidad: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9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Aportaciones dinerarias al fondo social <text:s text:c="21"/>Importe 2024 <text:s text:c="2"/>Desembolso pendiente Fecha</text:p>
      <text:p text:style-name="PDFLayout"> <text:s text:c="96"/>exigibilidad</text:p>
      <text:p text:style-name="PDFLayout"> </text:p>
      <text:p text:style-name="PDFLayout"> </text:p>
      <text:p text:style-name="PDFLayout"> </text:p>
      <text:p text:style-name="PDFLayout"> </text:p>
      <text:p text:style-name="PDFLayout">Aportaciones no dinerarias al fondo social <text:s text:c="18"/>Importe 2024 <text:s text:c="2"/>Desembolso pendiente Fecha</text:p>
      <text:p text:style-name="PDFLayout"> <text:s text:c="96"/>exigibilidad</text:p>
      <text:p text:style-name="PDFLayout"> </text:p>
      <text:p text:style-name="PDFLayout"> </text:p>
      <text:p text:style-name="PDFLayout"> </text:p>
      <text:p text:style-name="PDFLayout"> </text:p>
      <text:p text:style-name="PDFLayout">12 - SITUACIÓN FISCAL</text:p>
      <text:p text:style-name="PDFLayout"> <text:s text:c="8"/>Debido al hecho de que determinadas operaciones tienen diferente consideración al efecto de la</text:p>
      <text:p text:style-name="PDFLayout">tributación del impuesto sobre sociedades y la elaboración de estas cuentas anuales, la base imponible del</text:p>
      <text:p text:style-name="PDFLayout">ejercicio difiere del resultado contable.</text:p>
      <text:p text:style-name="PDFLayout"> </text:p>
      <text:p text:style-name="PDFLayout"> <text:s text:c="6"/>a) A continuación se detallan las diferencias temporarias deducibles e imponibles registradas en el</text:p>
      <text:p text:style-name="PDFLayout">balance al cierre del ejercicio:</text:p>
      <text:p text:style-name="PDFLayout"> </text:p>
      <text:p text:style-name="PDFLayout">Dado el carácter de entidad parcialmente exenta de la Asociación y la naturaleza de las rentas percibidas,</text:p>
      <text:p text:style-name="PDFLayout">el resultado económico del ejercicio se ajusta plenamente en sentido negativo a la base imponible del</text:p>
      <text:p text:style-name="PDFLayout">ejercicio, según indica el régimen especial de entidades parcialmente exentas del Impuesto de Sociedades.</text:p>
      <text:p text:style-name="PDFLayout"> </text:p>
      <text:p text:style-name="PDFLayout"> <text:s text:c="7"/>b) La antigüedad y plazo previsto de recuperación fiscal de los créditos por bases imponibles es la</text:p>
      <text:p text:style-name="PDFLayout">siguiente:</text:p>
      <text:p text:style-name="PDFLayout"> </text:p>
      <text:p text:style-name="PDFLayout"> </text:p>
      <text:p text:style-name="PDFLayout">Ejercicio contabilización crédito <text:s text:c="26"/>Antigüedad <text:s text:c="26"/>Importe 2024</text:p>
      <text:p text:style-name="PDFLayout"> </text:p>
      <text:p text:style-name="PDFLayout"> </text:p>
      <text:p text:style-name="PDFLayout"> </text:p>
      <text:p text:style-name="PDFLayout">No existen incentivos fiscales aplicados en el ejercicio, ni se ha adquirido ningún compromiso en relación a</text:p>
      <text:p text:style-name="PDFLayout">Incentivos Fiscales.</text:p>
      <text:p text:style-name="PDFLayout"> </text:p>
      <text:p text:style-name="PDFLayout"> <text:s text:c="8"/>c) A continuación se detalla el beneficio acogido a la deducción por inversión de beneficios y el</text:p>
      <text:p text:style-name="PDFLayout">detalle de las inversiones realizadas:</text:p>
      <text:p text:style-name="PDFLayout"> </text:p>
      <text:p text:style-name="PDFLayout"> </text:p>
      <text:p text:style-name="PDFLayout">·No hay inversión de beneficios</text:p>
      <text:p text:style-name="PDFLayout"> </text:p>
      <text:p text:style-name="PDFLayout"> <text:s text:c="7"/>Según lo estipulado en el artículo 25 de la Ley 14/2013, de 27 de septiembre, se hace constar en la</text:p>
      <text:p text:style-name="PDFLayout"> <text:s text:c="7"/>memoria el detalle de la reserva por inversión de beneficios:</text:p>
      <text:p text:style-name="PDFLayout"> </text:p>
      <text:p text:style-name="PDFLayout"> </text:p>
      <text:p text:style-name="PDFLayout">·No hay reserva indisponible dotada</text:p>
      <text:p text:style-name="PDFLayout"> </text:p>
      <text:p text:style-name="PDFLayout"> <text:s text:c="7"/>d) No existen provisiones derivadas del impuesto sobre beneficios ni acontecimientos posteriores al</text:p>
      <text:p text:style-name="PDFLayout">cierre que supongan una modificación de la normativa fiscal que afecte a los activos y pasivos fiscales</text:p>
      <text:p text:style-name="PDFLayout">registrados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0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13 - INGRESOS Y GASTOS</text:p>
      <text:p text:style-name="PDFLayout"> <text:s text:c="2"/>1. <text:s text:c="3"/>No se contabilizan “Ayudas monetarias” que deban recogerse como tal en la cuenta de resultados.</text:p>
      <text:p text:style-name="PDFLayout"> </text:p>
      <text:p text:style-name="PDFLayout"> <text:s text:c="2"/>2. <text:s text:c="3"/>Se detalla a continuación el desglose de la partida 2.b) de la cuenta de resultados “Ayudas no</text:p>
      <text:p text:style-name="PDFLayout"> <text:s text:c="8"/>monetarias” por actividades:</text:p>
      <text:p text:style-name="PDFLayout"> </text:p>
      <text:p text:style-name="PDFLayout"> <text:s text:c="7"/>No existen operaciones económicas clasificables como “ayudas no monetarias”.</text:p>
      <text:p text:style-name="PDFLayout"> </text:p>
      <text:p text:style-name="PDFLayout"> </text:p>
      <text:p text:style-name="PDFLayout"> <text:s text:c="2"/>3. <text:s text:c="4"/>A continuación se detallan el desglose de la partida de la cuenta de pérdidas y ganancias de:</text:p>
      <text:p text:style-name="PDFLayout"> </text:p>
      <text:p text:style-name="PDFLayout"> <text:s text:c="12"/>• <text:s text:c="3"/>“Aprovisionamientos”:</text:p>
      <text:p text:style-name="PDFLayout"> </text:p>
      <text:p text:style-name="PDFLayout"> </text:p>
      <text:p text:style-name="PDFLayout">Aprovisionamientos <text:s text:c="53"/>Importe 2024 <text:s text:c="13"/>Importe 2023</text:p>
      <text:p text:style-name="PDFLayout">Consumo de mercaderías</text:p>
      <text:p text:style-name="PDFLayout"> a) Compras, netas devol. y dto. de las cuales:</text:p>
      <text:p text:style-name="PDFLayout"> <text:s text:c="1"/>- nacionales</text:p>
      <text:p text:style-name="PDFLayout"> <text:s text:c="1"/>- adquisiciones intracomunitarias</text:p>
      <text:p text:style-name="PDFLayout"> <text:s text:c="1"/>- importaciones</text:p>
      <text:p text:style-name="PDFLayout"> b) Variación de existencias</text:p>
      <text:p text:style-name="PDFLayout">Consumo de mat. primas y otras mat. consumibles <text:s text:c="27"/>10.180,17 <text:s text:c="16"/>37.090,46</text:p>
      <text:p text:style-name="PDFLayout"> a) Compras, netas devol. y dto. de las cuales: <text:s text:c="27"/>10.180,17 <text:s text:c="16"/>37.090,46</text:p>
      <text:p text:style-name="PDFLayout"> <text:s text:c="1"/>- nacionales <text:s text:c="60"/>10.180,17 <text:s text:c="16"/>37.090,46</text:p>
      <text:p text:style-name="PDFLayout"> <text:s text:c="1"/>- adquisiciones intracomunitarias</text:p>
      <text:p text:style-name="PDFLayout"> <text:s text:c="1"/>- importaciones</text:p>
      <text:p text:style-name="PDFLayout"> b) Variación de existencias</text:p>
      <text:p text:style-name="PDFLayout"> </text:p>
      <text:p text:style-name="PDFLayout"> </text:p>
      <text:p text:style-name="PDFLayout"> </text:p>
      <text:p text:style-name="PDFLayout"> <text:s text:c="12"/>• <text:s text:c="3"/>Las cargas sociales de la partida de “Gastos de personal” se desglosan de la siguiente</text:p>
      <text:p text:style-name="PDFLayout"> <text:s text:c="17"/>forma:</text:p>
      <text:p text:style-name="PDFLayout"> </text:p>
      <text:p text:style-name="PDFLayout"> </text:p>
      <text:p text:style-name="PDFLayout">Concepto <text:s text:c="63"/>Importe 2024 <text:s text:c="13"/>Importe 2023</text:p>
      <text:p text:style-name="PDFLayout">Cargas sociales <text:s text:c="59"/>89.362,66 <text:s text:c="16"/>80.592,20</text:p>
      <text:p text:style-name="PDFLayout"> a) Seguridad Social a cargo de la empresa <text:s text:c="32"/>87.150,65 <text:s text:c="16"/>75.878,23</text:p>
      <text:p text:style-name="PDFLayout"> b) Aportaciones y dotaciones para pensiones</text:p>
      <text:p text:style-name="PDFLayout"> c) Otras cargas sociales <text:s text:c="50"/>2.212,01 <text:s text:c="17"/>4.713,97</text:p>
      <text:p text:style-name="PDFLayout"> </text:p>
      <text:p text:style-name="PDFLayout"> </text:p>
      <text:p text:style-name="PDFLayout"> </text:p>
      <text:p text:style-name="PDFLayout"> <text:s text:c="12"/>• <text:s text:c="3"/>El desglose de “Otros gastos de la actividad” corresponden a:</text:p>
      <text:p text:style-name="PDFLayout"> </text:p>
      <text:p text:style-name="PDFLayout"> </text:p>
      <text:p text:style-name="PDFLayout">Concepto <text:s text:c="63"/>Importe 2024 <text:s text:c="13"/>Importe 2023</text:p>
      <text:p text:style-name="PDFLayout">Otros gastos de la actividad <text:s text:c="46"/>89.739,40 <text:s text:c="16"/>88.110,63</text:p>
      <text:p text:style-name="PDFLayout"> a) Pérdidas y deterioro operaciones comerciales</text:p>
      <text:p text:style-name="PDFLayout"> b) Resto de gastos de la actividad <text:s text:c="39"/>89.739,40 <text:s text:c="16"/>88.110,63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2"/>4. <text:s text:c="3"/>No existen ventas de bienes ni prestación de servicios producidos por permuta de bienes no</text:p>
      <text:p text:style-name="PDFLayout"> <text:s text:c="8"/>monetarios.</text:p>
      <text:p text:style-name="PDFLayout"> </text:p>
      <text:p text:style-name="PDFLayout"> <text:s text:c="2"/>5. <text:s text:c="3"/>No existen resultados originados fuera de la actividad normal de la entidad incluidos en la partida</text:p>
      <text:p text:style-name="PDFLayout"> <text:s text:c="8"/>“Otros resultados”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1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14 - SUBVENCIONES, DONACIONES Y LEGADOS</text:p>
      <text:p text:style-name="PDFLayout"> </text:p>
      <text:p text:style-name="PDFLayout"> </text:p>
      <text:p text:style-name="PDFLayout">El detalle de la partidas de subvenciones, donaciones y legados es la siguiente:</text:p>
      <text:p text:style-name="PDFLayout"> </text:p>
      <text:p text:style-name="PDFLayout"> <text:s text:c="3"/>a) Subvenciones de explotación:</text:p>
      <text:p text:style-name="PDFLayout"> </text:p>
      <text:p text:style-name="PDFLayout"> <text:s text:c="1"/>Cuenta <text:s text:c="5"/>Descripción <text:s text:c="39"/>Importe</text:p>
      <text:p text:style-name="PDFLayout">74000000 INSTITUTO ATENCION SOCIO-SANIT <text:s text:c="21"/>186.442,00</text:p>
      <text:p text:style-name="PDFLayout">74000003 CABILDO DE GRAN CANARIA <text:s text:c="29"/>59.850,00</text:p>
      <text:p text:style-name="PDFLayout">74000004 AYTO.LAS PALMAS GC <text:s text:c="34"/>52.044,90</text:p>
      <text:p text:style-name="PDFLayout">74000005 GOBIERNO DE CANARIAS <text:s text:c="32"/>61.885,96</text:p>
      <text:p text:style-name="PDFLayout">74000010 FONDO DESARROLLO DE CANARIAS <text:s text:c="24"/>60.000,00</text:p>
      <text:p text:style-name="PDFLayout"> </text:p>
      <text:p text:style-name="PDFLayout"> </text:p>
      <text:p text:style-name="PDFLayout"> </text:p>
      <text:p text:style-name="PDFLayout"> </text:p>
      <text:p text:style-name="PDFLayout">El detalle de las cesiones de usos de locales traspasadas al resultado del ejercicio, así como los</text:p>
      <text:p text:style-name="PDFLayout">importes pendientes de imputación son los siguientes:</text:p>
      <text:p text:style-name="PDFLayout"> </text:p>
      <text:p text:style-name="PDFLayout"> <text:s text:c="1"/>Cuenta <text:s text:c="5"/>Descripción <text:s text:c="25"/>Saldo inicial Imputado ejercicio <text:s text:c="6"/>Saldo final</text:p>
      <text:p text:style-name="PDFLayout">13210001 CESON USO SALA INTEGRACION <text:s text:c="17"/>-2.008,93 <text:s text:c="14"/>660,00 <text:s text:c="8"/>1.348,93</text:p>
      <text:p text:style-name="PDFLayout">13210002 CESION USO SEDE <text:s text:c="28"/>-4.067,67 <text:s text:c="14"/>700,00 <text:s text:c="8"/>3.367,67</text:p>
      <text:p text:style-name="PDFLayout">13210003 CESION USO CENTRO DE DIA <text:s text:c="22"/>357,54 <text:s text:c="12"/>2.250,02 <text:s text:c="15"/>0</text:p>
      <text:p text:style-name="PDFLayout">13210006 DCHO.SUPERF.SAN FCO PAULA <text:s text:c="16"/>-440.095,94 <text:s text:c="12"/>8.990,60 <text:s text:c="6"/>431.105,34</text:p>
      <text:p text:style-name="PDFLayout"> </text:p>
      <text:p text:style-name="PDFLayout">Análisis del movimiento del contenido de la partida correspondiente del balance:</text:p>
      <text:p text:style-name="PDFLayout"> </text:p>
      <text:p text:style-name="PDFLayout"> </text:p>
      <text:p text:style-name="PDFLayout">Movimiento <text:s text:c="64"/>Importe 2024 <text:s text:c="16"/>Importe 2023</text:p>
      <text:p text:style-name="PDFLayout">Saldo al inicio del ejercicio <text:s text:c="47"/>452.295,22 <text:s text:c="18"/>465.365,02</text:p>
      <text:p text:style-name="PDFLayout">(+) Recibidas en el ejercicio <text:s text:c="78"/>5.357,54</text:p>
      <text:p text:style-name="PDFLayout">(+) Conversión deudas lp en subvenciones</text:p>
      <text:p text:style-name="PDFLayout">(+) Otros movimientos</text:p>
      <text:p text:style-name="PDFLayout">(-) Subvenciones traspasadas resultado ejercicio <text:s text:c="29"/>15.889,24 <text:s text:c="19"/>18.427,34</text:p>
      <text:p text:style-name="PDFLayout">(-) Importes devueltos</text:p>
      <text:p text:style-name="PDFLayout">(-) Otros movimientos</text:p>
      <text:p text:style-name="PDFLayout">Saldo al cierre del ejercicio <text:s text:c="47"/>436.405,98 <text:s text:c="18"/>452.295,22</text:p>
      <text:p text:style-name="PDFLayout"> </text:p>
      <text:p text:style-name="PDFLayout"> </text:p>
      <text:p text:style-name="PDFLayout"> </text:p>
      <text:p text:style-name="PDFLayout"> </text:p>
      <text:p text:style-name="PDFLayout">15 - ACTIVIDAD DE LA ENTIDAD. APLICACIÓN DE ELEMENTOS PATRIMONIALES A</text:p>
      <text:p text:style-name="PDFLayout">FINES PROPIOS. GASTOS DE ADMINISTRACIÓN</text:p>
      <text:p text:style-name="PDFLayout">15.1. Actividad de la entidad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2</text:p>
      <text:p text:style-name="PageBreak"/>
      <text:p text:style-name="PDFLayout"> <text:s text:c="28"/>MEMORIA 2024(PYMES)</text:p>
      <text:p text:style-name="PDFLayout"> <text:s text:c="11"/>ASOCIACIÓN DE PERSONAS CON AUTISMO DE LAS PALMAS</text:p>
      <text:p text:style-name="PDFLayout"> <text:s text:c="11"/>G35042977</text:p>
      <text:p text:style-name="PDFLayout"> <text:s text:c="11"/>El detalle de las actividades desarrolladas por la entidad para la consecución de sus fines sociales, con</text:p>
      <text:p text:style-name="PDFLayout"> <text:s text:c="11"/>desglose de ingresos y gastos, queda reflejado en la cuenta de resultados analítica que, dada la dificultad</text:p>
      <text:p text:style-name="PDFLayout"> <text:s text:c="11"/>de insertar los datos en el texto de la presente memoria, quedan anexas a la presente en hojas</text:p>
      <text:p text:style-name="PDFLayout"> <text:s text:c="11"/>independientes.</text:p>
      <text:p text:style-name="PDFLayout"> </text:p>
      <text:p text:style-name="PDFLayout"> </text:p>
      <text:p text:style-name="PDFLayout"> </text:p>
      <text:p text:style-name="PDFLayout"> <text:s text:c="11"/>El Destino de las rentas e ingresos, según la Ley 50/2002, de 26 de diciembre, de Fundaciones es el</text:p>
      <text:p text:style-name="PDFLayout"> <text:s text:c="11"/>siguiente:</text:p>
      <text:p text:style-name="PDFLayout"> </text:p>
      <text:p text:style-name="PDFLayout"> <text:s text:c="24"/>1) Grado de cumplimiento del destino de rentas e ingresos:</text:p>
      <text:p text:style-name="PDFLayout"> <text:s text:c="99"/>APLICACIÓN DE LOS RECURSOS DESTINADOS EN</text:p>
      <text:p text:style-name="PDFLayout"> <text:s text:c="86"/>RECURSOS <text:s text:c="4"/>CUMPLIMIENTO DE SUS FINES*</text:p>
      <text:p text:style-name="PDFLayout"> <text:s text:c="85"/>DESTINADOS</text:p>
      <text:p text:style-name="PDFLayout"> <text:s text:c="66"/>RENTA A DESTINAR <text:s text:c="6"/>A FINES</text:p>
      <text:p text:style-name="PDFLayout"> <text:s text:c="87"/>(GASTOS + <text:s text:c="2"/>N- <text:s text:c="2"/>N- <text:s text:c="3"/>N- <text:s text:c="4"/>N- <text:s text:c="18"/>IMPORTE</text:p>
      <text:p text:style-name="PDFLayout"> <text:s text:c="11"/>RESULTADO <text:s text:c="3"/>AJUSTES <text:s text:c="5"/>AJUSTES <text:s text:c="8"/>BASE DE <text:s text:c="66"/>N</text:p>
      <text:p text:style-name="PDFLayout">Ejercicio <text:s text:c="76"/>INVERSIONES <text:s text:c="2"/>4 <text:s text:c="3"/>3 <text:s text:c="4"/>2 <text:s text:c="5"/>1 <text:s text:c="19"/>PENDIENTE</text:p>
      <text:p text:style-name="PDFLayout"> <text:s text:c="11"/>CONTABLE <text:s text:c="4"/>NEGATIVOS <text:s text:c="3"/>POSITIVOS <text:s text:c="6"/>CÁLCULO</text:p>
      <text:p text:style-name="PDFLayout"> </text:p>
      <text:p text:style-name="PDFLayout"> </text:p>
      <text:p text:style-name="PDFLayout"> </text:p>
      <text:p text:style-name="PDFLayout"> <text:s text:c="68"/>Importe <text:s text:c="4"/>%</text:p>
      <text:p text:style-name="PDFLayout"> <text:s text:c="1"/>2016 <text:s text:c="5"/>32.379.25 <text:s text:c="3"/>0 <text:s text:c="11"/>297.948,00 <text:s text:c="5"/>330.327,25 <text:s text:c="2"/>231.229,08 <text:s text:c="3"/>70 <text:s text:c="2"/>297.948,00 <text:s text:c="26"/>297.948,00 <text:s text:c="5"/>0</text:p>
      <text:p text:style-name="PDFLayout"> </text:p>
      <text:p text:style-name="PDFLayout"> <text:s text:c="1"/>2017 <text:s text:c="5"/>37.634,16 <text:s text:c="3"/>0 <text:s text:c="11"/>266.767,17 <text:s text:c="5"/>304.401,33 <text:s text:c="2"/>213080,93 <text:s text:c="4"/>70 <text:s text:c="2"/>266.767,17 <text:s text:c="26"/>266.767,17 <text:s text:c="5"/>0</text:p>
      <text:p text:style-name="PDFLayout"> </text:p>
      <text:p text:style-name="PDFLayout"> 2018 <text:s text:c="6"/>-28.879,05 <text:s text:c="2"/>0 <text:s text:c="11"/>271.463,85 <text:s text:c="5"/>242.584,80 <text:s text:c="2"/>169.809,36 <text:s text:c="3"/>70 <text:s text:c="2"/>275.059,85 <text:s text:c="26"/>275.059,85 <text:s text:c="5"/>0</text:p>
      <text:p text:style-name="PDFLayout"> </text:p>
      <text:p text:style-name="PDFLayout"> 2019 <text:s text:c="6"/>41.153,21 <text:s text:c="3"/>0 <text:s text:c="11"/>316.977,96 <text:s text:c="5"/>358.131,17 <text:s text:c="2"/>250.691,82 <text:s text:c="3"/>70 <text:s text:c="2"/>321.231,79 <text:s text:c="26"/>321.231,79 <text:s text:c="5"/>0</text:p>
      <text:p text:style-name="PDFLayout"> </text:p>
      <text:p text:style-name="PDFLayout"> <text:s text:c="1"/>2020 <text:s text:c="5"/>33.375,92 <text:s text:c="3"/>0 <text:s text:c="11"/>323.099,62 <text:s text:c="5"/>356.475,54 <text:s text:c="2"/>249.532,88 <text:s text:c="3"/>70 <text:s text:c="2"/>353.008,12 <text:s text:c="26"/>353.008,12 <text:s text:c="5"/>0</text:p>
      <text:p text:style-name="PDFLayout"> </text:p>
      <text:p text:style-name="PDFLayout"> <text:s text:c="1"/>2021 <text:s text:c="5"/>34.541,48 <text:s text:c="3"/>0 <text:s text:c="11"/>368.120,40 <text:s text:c="5"/>402.661,80 <text:s text:c="2"/>281.863,32 <text:s text:c="3"/>70 <text:s text:c="2"/>359.725,19 <text:s text:c="26"/>359.725,19 <text:s text:c="5"/>0</text:p>
      <text:p text:style-name="PDFLayout"> </text:p>
      <text:p text:style-name="PDFLayout"> <text:s text:c="1"/>2022 <text:s text:c="5"/>82.098,83 <text:s text:c="3"/>0 <text:s text:c="11"/>370.131,35 <text:s text:c="5"/>452.230,18 <text:s text:c="2"/>316.561,13 <text:s text:c="3"/>70 <text:s text:c="2"/>359.070,10 <text:s text:c="26"/>359.070,10 <text:s text:c="5"/>0</text:p>
      <text:p text:style-name="PDFLayout"> </text:p>
      <text:p text:style-name="PDFLayout"> <text:s text:c="1"/>2023 <text:s text:c="5"/>-41.819,43 <text:s text:c="2"/>0 <text:s text:c="11"/>519.038,85 <text:s text:c="5"/>477.219,42 <text:s text:c="2"/>334.053,59 <text:s text:c="3"/>70 <text:s text:c="2"/>340.243,38 <text:s text:c="26"/>340.243,38</text:p>
      <text:p text:style-name="PDFLayout"> </text:p>
      <text:p text:style-name="PDFLayout"> </text:p>
      <text:p text:style-name="PDFLayout"> <text:s text:c="24"/>2) Recursos aplicados en el ejercicio:</text:p>
      <text:p text:style-name="PDFLayout"> </text:p>
      <text:p text:style-name="PDFLayout"> <text:s text:c="88"/>IMPORTE</text:p>
      <text:p text:style-name="PDFLayout"> </text:p>
      <text:p text:style-name="PDFLayout"> <text:s text:c="25"/>1. Gastos en cumplimiento de fines <text:s text:c="12"/>519.038,85</text:p>
      <text:p text:style-name="PDFLayout"> <text:s text:c="86"/>Subvenciones,</text:p>
      <text:p text:style-name="PDFLayout"> <text:s text:c="74"/>Fondos</text:p>
      <text:p text:style-name="PDFLayout"> <text:s text:c="86"/>donaciones y <text:s text:c="10"/>Deuda</text:p>
      <text:p text:style-name="PDFLayout"> <text:s text:c="74"/>propios</text:p>
      <text:p text:style-name="PDFLayout"> <text:s text:c="89"/>legados</text:p>
      <text:p text:style-name="PDFLayout"> <text:s text:c="25"/>2. Inversiones en cumplimiento de fines <text:s text:c="7"/>6.189,79</text:p>
      <text:p text:style-name="PDFLayout"> <text:s text:c="25"/>(2.1 + 2.2)</text:p>
      <text:p text:style-name="PDFLayout"> <text:s text:c="25"/>2.1. Realizadas en el ejercicio</text:p>
      <text:p text:style-name="PDFLayout"> <text:s text:c="25"/>2.2. Procedentes de ejercicios anteriores</text:p>
      <text:p text:style-name="PDFLayout"> <text:s text:c="25"/>a) Deudas canceladas en el ejercicio</text:p>
      <text:p text:style-name="PDFLayout"> <text:s text:c="25"/>incurridas en ejercicios anteriores</text:p>
      <text:p text:style-name="PDFLayout"> <text:s text:c="25"/>b) Imputación de subvenciones, donaciones y</text:p>
      <text:p text:style-name="PDFLayout"> <text:s text:c="25"/>legados de capital procedentes de ejercicios</text:p>
      <text:p text:style-name="PDFLayout"> <text:s text:c="25"/>anteriores</text:p>
      <text:p text:style-name="PDFLayout"> <text:s text:c="41"/>TOTAL (1 + 2) <text:s text:c="17"/>525.228,64 <text:s text:c="3"/>20.669,82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11"/>16 - OPERACIONES CON PARTES VINCULADAS</text:p>
      <text:p text:style-name="PDFLayout"> <text:s text:c="15"/>1. Las remuneraciones al personal de alta dirección son las siguientes:</text:p>
      <text:p text:style-name="PDFLayout"> </text:p>
      <text:p text:style-name="PDFLayout"> <text:s text:c="11"/>Conceptos <text:s text:c="68"/>Importe 2024 <text:s text:c="21"/>Importe 2023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11"/>______________________________________________________________________________________</text:p>
      <text:p text:style-name="PDFLayout"> <text:s text:c="18"/>APNALP <text:s text:c="58"/>Página 23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 <text:s text:c="3"/>2. Las remuneraciones a los miembros del órgano de administración se detallan a continuación:</text:p>
      <text:p text:style-name="PDFLayout"> </text:p>
      <text:p text:style-name="PDFLayout">Conceptos <text:s text:c="61"/>Importe 2024 <text:s text:c="13"/>Importe 2023</text:p>
      <text:p text:style-name="PDFLayout"> </text:p>
      <text:p text:style-name="PDFLayout"> </text:p>
      <text:p text:style-name="PDFLayout"> </text:p>
      <text:p text:style-name="PDFLayout"> </text:p>
      <text:p text:style-name="PDFLayout">17 - OTRA INFORMACIÓN</text:p>
      <text:p text:style-name="PDFLayout"> <text:s text:c="12"/>1) No se han producido cambios en el órgano de gobierno, dirección y representación.</text:p>
      <text:p text:style-name="PDFLayout"> </text:p>
      <text:p text:style-name="PDFLayout"> <text:s text:c="12"/>2) A continuación se detalla la plantilla media de trabajadores, agrupados por categorías:</text:p>
      <text:p text:style-name="PDFLayout"> </text:p>
      <text:p text:style-name="PDFLayout">DESGLOSE PERSONAL MEDIO POR CATEGORIAS EJERCICIO 2023</text:p>
      <text:p text:style-name="PDFLayout"> </text:p>
      <text:p text:style-name="PDFLayout">Categoría <text:s text:c="58"/>Personal</text:p>
      <text:p text:style-name="PDFLayout">MONITOR / EDUCADOR <text:s text:c="53"/>8,06</text:p>
      <text:p text:style-name="PDFLayout">TERAPEUTA OCUPACIONAL <text:s text:c="50"/>1,00</text:p>
      <text:p text:style-name="PDFLayout">TRABAJADOR/A SOCIAL <text:s text:c="52"/>1,00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12"/>3) El importe desglosado por conceptos de los honorarios por auditoría de cuentas y otros</text:p>
      <text:p text:style-name="PDFLayout">servicios prestados por los auditores de cuentas se muestra a continuación:</text:p>
      <text:p text:style-name="PDFLayout"> </text:p>
      <text:p text:style-name="PDFLayout"> </text:p>
      <text:p text:style-name="PDFLayout">Honorarios <text:s text:c="60"/>Importe 2024 <text:s text:c="13"/>Importe 2023</text:p>
      <text:p text:style-name="PDFLayout">Honorarios cargados por auditoría de cuentas</text:p>
      <text:p text:style-name="PDFLayout">Otros servicios</text:p>
      <text:p text:style-name="PDFLayout">-Honorarios cargados servicios asesoramiento fiscal</text:p>
      <text:p text:style-name="PDFLayout">-Honorarios cargados por exigencias de la normativa</text:p>
      <text:p text:style-name="PDFLayout">-Honorarios cargados por el resto de servicios</text:p>
      <text:p text:style-name="PDFLayout">TOTAL</text:p>
      <text:p text:style-name="PDFLayout"> </text:p>
      <text:p text:style-name="PDFLayout"> </text:p>
      <text:p text:style-name="PDFLayout"> </text:p>
      <text:p text:style-name="PDFLayout"> <text:s text:c="12"/>4) La entidad no ha tiene acuerdos que no figuren en el balance.</text:p>
      <text:p text:style-name="PDFLayout"> </text:p>
      <text:p text:style-name="PDFLayout"> </text:p>
      <text:p text:style-name="PDFLayout"> </text:p>
      <text:p text:style-name="PDFLayout"> </text:p>
      <text:p text:style-name="PDFLayout">18 - INVENTARIO</text:p>
      <text:p text:style-name="PDFLayout"> <text:s text:c="7"/>Se detalla el inventario donde se detallan los elementos patrimoniales integrantes del balance de la</text:p>
      <text:p text:style-name="PDFLayout">entidad, distinguiendo los distintos bienes, derechos, obligaciones y otras partidas que lo componen: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4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Código <text:s text:c="2"/>Descripción <text:s text:c="24"/>Valor Adq. Fecha <text:s text:c="2"/>Cuenta</text:p>
      <text:p text:style-name="PDFLayout"> </text:p>
      <text:p text:style-name="PDFLayout">3001 <text:s text:c="4"/>LAVADORA CENTRO DE DIA <text:s text:c="16"/>599,00 28/08/20 21300001</text:p>
      <text:p text:style-name="PDFLayout"> </text:p>
      <text:p text:style-name="PDFLayout">3002 <text:s text:c="4"/>LAVAVAJILLAS ELECTROLUX CENTRO <text:s text:c="8"/>399,00 21/09/21 21300002</text:p>
      <text:p text:style-name="PDFLayout"> </text:p>
      <text:p text:style-name="PDFLayout">3003 <text:s text:c="4"/>TERMO ELECTRICO 30L TEKA <text:s text:c="14"/>101,00 02/05/22 21300003</text:p>
      <text:p text:style-name="PDFLayout"> </text:p>
      <text:p text:style-name="PDFLayout">3004 <text:s text:c="4"/>DYSON V8 ESCOBAS <text:s text:c="22"/>309,00 16/05/22 21300004</text:p>
      <text:p text:style-name="PDFLayout"> </text:p>
      <text:p text:style-name="PDFLayout">3005 <text:s text:c="4"/>VITROCERAMICA CENTRO DE DIA <text:s text:c="11"/>324,00 06/02/23 21300005</text:p>
      <text:p text:style-name="PDFLayout"> </text:p>
      <text:p text:style-name="PDFLayout">3006 <text:s text:c="4"/>BBQ TROLLEY DELUXE MPRO <text:s text:c="15"/>208,65 25/05/23 21300006</text:p>
      <text:p text:style-name="PDFLayout">3007 <text:s text:c="4"/>DESHUMIFICADOR <text:s text:c="24"/>409,00 09/01/24 21300007</text:p>
      <text:p text:style-name="PDFLayout"> </text:p>
      <text:p text:style-name="PDFLayout">5001 <text:s text:c="4"/>SUBVENCION FURGONETA <text:s text:c="16"/>18.562,10 06/07/20 21500001</text:p>
      <text:p text:style-name="PDFLayout"> </text:p>
      <text:p text:style-name="PDFLayout">6013 <text:s text:c="4"/>MOBILIARIO CENTRO DE DIA <text:s text:c="13"/>3.712,31 17/12/20 21600013</text:p>
      <text:p text:style-name="PDFLayout"> </text:p>
      <text:p text:style-name="PDFLayout">6015 <text:s text:c="4"/>TRAMPOLIN ELASTICO <text:s text:c="20"/>586,64 13/12/22 21600015</text:p>
      <text:p text:style-name="PDFLayout"> </text:p>
      <text:p text:style-name="PDFLayout">6016 <text:s text:c="4"/>CINTA DE CORRER DOMYOS <text:s text:c="16"/>499,99 17/11/22 21600016</text:p>
      <text:p text:style-name="PDFLayout"> </text:p>
      <text:p text:style-name="PDFLayout">6017 <text:s text:c="4"/>TAQUILLAS CENTRO DE DIA <text:s text:c="14"/>1.945,26 19/11/20 21600014</text:p>
      <text:p text:style-name="PDFLayout"> </text:p>
      <text:p text:style-name="PDFLayout">6018 <text:s text:c="4"/>HAMACAS CENTRO DE AT.INTEGRAL <text:s text:c="8"/>1.110,72 01/06/23 21600018</text:p>
      <text:p text:style-name="PDFLayout"> </text:p>
      <text:p text:style-name="PDFLayout">6019 <text:s text:c="4"/>KALLAX ESTANTERIA (2) <text:s text:c="17"/>318,00 26/06/23 21600019</text:p>
      <text:p text:style-name="PDFLayout"> </text:p>
      <text:p text:style-name="PDFLayout">6020 <text:s text:c="4"/>COLUMPIOS CENTRO DE AT.INTEGRAL <text:s text:c="6"/>3.886,13 25/05/23 21600020</text:p>
      <text:p text:style-name="PDFLayout"> </text:p>
      <text:p text:style-name="PDFLayout">7004 <text:s text:c="4"/>PANTALLA DIGITAL <text:s text:c="22"/>357,84 29/08/19 21700004</text:p>
      <text:p text:style-name="PDFLayout"> </text:p>
      <text:p text:style-name="PDFLayout">7005 <text:s text:c="4"/>VIDEOCAMARA <text:s text:c="27"/>185,00 25/02/20 21700005</text:p>
      <text:p text:style-name="PDFLayout"> </text:p>
      <text:p text:style-name="PDFLayout">7006 <text:s text:c="4"/>BICI ESTATICA <text:s text:c="25"/>299,99 25/07/19 21700006</text:p>
      <text:p text:style-name="PDFLayout"> </text:p>
      <text:p text:style-name="PDFLayout">7007 <text:s text:c="4"/>ORDENADOR CLOUD CANARY SERVICES <text:s text:c="6"/>1.246,88 23/11/20 21700007</text:p>
      <text:p text:style-name="PDFLayout"> </text:p>
      <text:p text:style-name="PDFLayout">7008 <text:s text:c="4"/>XIAOMI REDMI NOTE 10PRO <text:s text:c="15"/>324,89 12/08/21 21700008</text:p>
      <text:p text:style-name="PDFLayout"> </text:p>
      <text:p text:style-name="PDFLayout">7009 <text:s text:c="4"/>ACER MONITOR 23.6 <text:s text:c="21"/>129,00 15/10/21 21700009</text:p>
      <text:p text:style-name="PDFLayout"> </text:p>
      <text:p text:style-name="PDFLayout">7010 <text:s text:c="4"/>IPAD PRO 256GB <text:s text:c="23"/>1.396,04 14/03/22 21700010</text:p>
      <text:p text:style-name="PDFLayout"> </text:p>
      <text:p text:style-name="PDFLayout">7011 <text:s text:c="4"/>ALTAVOZ BLUETOOTH <text:s text:c="21"/>254,15 15/11/22 21700011</text:p>
      <text:p text:style-name="PDFLayout"> </text:p>
      <text:p text:style-name="PDFLayout">7012 <text:s text:c="4"/>MONITOR ASUS 24" <text:s text:c="22"/>127,33 16/11/22 21700012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5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 </text:p>
      <text:p text:style-name="PDFLayout">7013 <text:s text:c="6"/>PC U.C CLOUD <text:s text:c="36"/>342,29 20/01/23 21700013</text:p>
      <text:p text:style-name="PDFLayout"> </text:p>
      <text:p text:style-name="PDFLayout">7014 <text:s text:c="6"/>PANELES INTERACTIVOS <text:s text:c="26"/>9.181,67 28/06/24 21700014</text:p>
      <text:p text:style-name="PDFLayout"> </text:p>
      <text:p text:style-name="PDFLayout">7015 <text:s text:c="6"/>GALAXY A34 5G <text:s text:c="35"/>299,00 15/01/24 21700015</text:p>
      <text:p text:style-name="PDFLayout"> </text:p>
      <text:p text:style-name="PDFLayout">7016 <text:s text:c="6"/>GALAXY A54 5G <text:s text:c="35"/>409,00 15/01/24 21700016</text:p>
      <text:p text:style-name="PDFLayout"> </text:p>
      <text:p text:style-name="PDFLayout">8001 <text:s text:c="6"/>FURGONETA RENAULT TRAFIC COMBI <text:s text:c="14"/>22.475,00 01/01/18 21800001</text:p>
      <text:p text:style-name="PDFLayout"> </text:p>
      <text:p text:style-name="PDFLayout">9001 <text:s text:c="6"/>4 PUERTAS DE ALUMINIO <text:s text:c="25"/>4.327,08 25/11/22 21900001</text:p>
      <text:p text:style-name="PDFLayout"> </text:p>
      <text:p text:style-name="PDFLayout">9002 <text:s text:c="6"/>FREIDORA SIN ACEITE <text:s text:c="29"/>199,00 12/11/22 21900002</text:p>
      <text:p text:style-name="PDFLayout"> </text:p>
      <text:p text:style-name="PDFLayout"> </text:p>
      <text:p text:style-name="PDFLayout"> </text:p>
      <text:p text:style-name="PDFLayout">19 - «ASPECTOS DERIVADOS DE LA TRANSICIÓN A LOS CRITERIOS DEL PLAN</text:p>
      <text:p text:style-name="PDFLayout">GENERAL DE CONTABILIDAD»</text:p>
      <text:p text:style-name="PDFLayout"> <text:s text:c="6"/>Hasta el ejercicio 2011, la entidad ha venido formulando sus cuentas anuales de acuerdo con el</text:p>
      <text:p text:style-name="PDFLayout">Real Decreto 776/1998, de 30 de abril. A partir del ejercicio 2012, la entidad formula sus cuentas anuales</text:p>
      <text:p text:style-name="PDFLayout">de acuerdo con el PGC, aprobado mediante Real Decreto 1491/2011, de 24 de octubre.</text:p>
      <text:p text:style-name="PDFLayout"> </text:p>
      <text:p text:style-name="PDFLayout"> </text:p>
      <text:p text:style-name="PDFLayout"> </text:p>
      <text:p text:style-name="PDFLayout">20 - HECHOS POSTERIORES AL CIERRE</text:p>
      <text:p text:style-name="PDFLayout"> <text:s text:c="6"/>No se han producido ningún suceso posterior al cierre del ejercicio que deba ser recogido en estas</text:p>
      <text:p text:style-name="PDFLayout">cuentas anuales.</text:p>
      <text:p text:style-name="PDFLayout"> </text:p>
      <text:p text:style-name="PDFLayout">21 - INFORMACIÓN SOBRE MEDIO AMBIENTE Y DERECHOS DE EMISIÓN DE</text:p>
      <text:p text:style-name="PDFLayout">GASES DE EFECTO INVERNADERO</text:p>
      <text:p text:style-name="PDFLayout"> <text:s text:c="7"/>1. Información sobre medio ambiente</text:p>
      <text:p text:style-name="PDFLayout"> </text:p>
      <text:p text:style-name="PDFLayout"> <text:s text:c="7"/>En la contabilidad correspondiente a las presentes cuentas anuales no existe ninguna partida de</text:p>
      <text:p text:style-name="PDFLayout">naturaleza medioambiental que deba ser incluida en la Memoria de acuerdo a las indicaciones de la tercera</text:p>
      <text:p text:style-name="PDFLayout">parte del Plan General de Contabilidad (Real Decreto 1514/2007, de 16 de Noviembre).</text:p>
      <text:p text:style-name="PDFLayout"> </text:p>
      <text:p text:style-name="PDFLayout"> <text:s text:c="7"/>2. Derechos de emisión de gases de efecto invernadero</text:p>
      <text:p text:style-name="PDFLayout"> </text:p>
      <text:p text:style-name="PDFLayout"> <text:s text:c="6"/>Durante el ejercicio actual y ejercicio anterior, no se ha producido ningún movimiento en la partida</text:p>
      <text:p text:style-name="PDFLayout">de derechos de emisión de gases de efecto invernadero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6</text:p>
      <text:p text:style-name="PageBreak"/>
      <text:p text:style-name="PDFLayout"> <text:s text:c="16"/>MEMORIA 2024(PYMES)</text:p>
      <text:p text:style-name="PDFLayout">ASOCIACIÓN DE PERSONAS CON AUTISMO DE LAS PALMAS</text:p>
      <text:p text:style-name="PDFLayout">G35042977</text:p>
      <text:p text:style-name="PDFLayout">22 - INFORMACIÓN SOBRE EL PERIODO MEDIO DE PAGO A PROVEEDORES.</text:p>
      <text:p text:style-name="PDFLayout">DISPOSICIÓN ADICIONAL TERCERA. «DEBER DE INFORMACIÓN» DE LA LEY</text:p>
      <text:p text:style-name="PDFLayout">15/2010, DE 5 DE JULIO</text:p>
      <text:p text:style-name="PDFLayout"> <text:s text:c="7"/>A continuación se detalla el periodo medio de pago a los proveedores (plazo que transcurre desde</text:p>
      <text:p text:style-name="PDFLayout">la entrega de los bienes o la prestación de los servicios a cargo del proveedor y el pago material de la</text:p>
      <text:p text:style-name="PDFLayout">operación) en el ejercicio:</text:p>
      <text:p text:style-name="PDFLayout"> </text:p>
      <text:p text:style-name="PDFLayout"> </text:p>
      <text:p text:style-name="PDFLayout">Concepto <text:s text:c="57"/>Número días 2024 <text:s text:c="7"/>Número días 2023</text:p>
      <text:p text:style-name="PDFLayout"> </text:p>
      <text:p text:style-name="PDFLayout"> </text:p>
      <text:p text:style-name="PDFLayout"> </text:p>
      <text:p text:style-name="PDFLayout">El período medio de pago es cero puesto que los gastos de la entidad son pagados sin crédito con</text:p>
      <text:p text:style-name="PDFLayout">proveedores.</text:p>
      <text:p text:style-name="PDFLayout"> </text:p>
      <text:p text:style-name="PDFLayout"> </text:p>
      <text:p text:style-name="PDFLayout"> </text:p>
      <text:p text:style-name="PDFLayout"> </text:p>
      <text:p text:style-name="PDFLayout">En Las Palmas de Gran Canaria, a 31 de Marzo de 2025.</text:p>
      <text:p text:style-name="PDFLayout"> </text:p>
      <text:p text:style-name="PDFLayout"> </text:p>
      <text:p text:style-name="PDFLayout">Firma de la memoria económica por los miembros de la Junta Directiva, en representación de la entidad:</text:p>
      <text:p text:style-name="PDFLayout"> </text:p>
      <text:p text:style-name="PDFLayout"> </text:p>
      <text:p text:style-name="PDFLayout"> <text:s text:c="2"/>NOMBRE Y APELLIDOS <text:s text:c="22"/>CARGO <text:s text:c="35"/>FIRMA</text:p>
      <text:p text:style-name="PDFLayout">SANTANA BAEZ ALICIA <text:s text:c="15"/>PRESIDENTE/A</text:p>
      <text:p text:style-name="PDFLayout"> </text:p>
      <text:p text:style-name="PDFLayout">AGUSTIÍN <text:s text:c="9"/>SÁNCHEZ <text:s text:c="9"/>VICEPRESIDENTE/A</text:p>
      <text:p text:style-name="PDFLayout">ESTUPIÑAN</text:p>
      <text:p text:style-name="PDFLayout">HAFEZ VERA, FARJA MARINA <text:s text:c="10"/>SECRETARIO/A</text:p>
      <text:p text:style-name="PDFLayout"> </text:p>
      <text:p text:style-name="PDFLayout">ARISTOBULO <text:s text:c="7"/>MARTIN <text:s text:c="10"/>TESORERO/A</text:p>
      <text:p text:style-name="PDFLayout">CONCEPCION</text:p>
      <text:p text:style-name="PDFLayout">MUÑOZ ROYA, FERNANDO <text:s text:c="14"/>VOCAL</text:p>
      <text:p text:style-name="PDFLayout"> </text:p>
      <text:p text:style-name="PDFLayout">VEGA GARCIA, JOSE MANUEL <text:s text:c="10"/>VOCAL</text:p>
      <text:p text:style-name="PDFLayout"> </text:p>
      <text:p text:style-name="PDFLayout">REYES OJEDA, SANDRA <text:s text:c="15"/>VOCAL</text:p>
      <text:p text:style-name="PDFLayout"> </text:p>
      <text:p text:style-name="PDFLayout">MACIA CABRERA, MAGDALENA <text:s text:c="10"/>VOCAL</text:p>
      <text:p text:style-name="PDFLayout"> </text:p>
      <text:p text:style-name="PDFLayout"> </text:p>
      <text:p text:style-name="PDFLayout"> </text:p>
      <text:p text:style-name="PDFLayout"> </text:p>
      <text:p text:style-name="PDFLayout">ANEXOS</text:p>
      <text:p text:style-name="PDFLayout"> </text:p>
      <text:p text:style-name="PDFLayout">CUENTA DE RESULTADOS ANALITICA DE 2023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7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