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58"/>t006754a9f3219133aa07e8260040d3a9</text:p>
      <text:p text:style-name="Text"> </text:p>
      <text:p text:style-name="Text"> </text:p>
      <text:p text:style-name="Text"> </text:p>
      <text:p text:style-name="Text"> </text:p>
      <text:p text:style-name="Text"> <text:s text:c="107"/>El apartado 9 de las Bases que rigen la VI Convocatoria de Ayudas a Proyectos de Acción</text:p>
      <text:p text:style-name="Text"> <text:s text:c="107"/>Social de la Sociedad Municipal de Aparcamientos de Las Palmas de Gran Canaria,</text:p>
      <text:p text:style-name="Text"> <text:s text:c="107"/>SAGULPA, para el año 2024, establece, respecto de la Resolución, que SAGULPA evaluará</text:p>
      <text:p text:style-name="Text"> <text:s text:c="107"/>los proyectos en base a los criterios de valoración recogidos en el apartado 8 de las</text:p>
      <text:p text:style-name="Text"> <text:s text:c="107"/>mismas y acordará la aprobación de aquellos que deban ser seleccionados. Asimismo, se</text:p>
      <text:p text:style-name="Text"> <text:s text:c="107"/>prevé la posibilidad de que SAGULPA optase por dar participación a la ciudadanía en la</text:p>
      <text:p text:style-name="Text"> <text:s text:c="107"/>toma de decisión respecto de los proyectos presentados dando difusión en sus medios</text:p>
      <text:p text:style-name="Text"> <text:s text:c="107"/>sociales. Dicho proceso se ha realizado a través de la propia Web de la Sociedad y distintos</text:p>
      <text:p text:style-name="Text"> <text:s text:c="107"/>perfiles en redes.</text:p>
      <text:p text:style-name="Text"> </text:p>
      <text:p text:style-name="Text"> <text:s text:c="107"/>La resolución concederá o denegará en parte o en su totalidad, la ayuda solicitada. La</text:p>
      <text:p text:style-name="Text"> <text:s text:c="107"/>Resolución adoptada, que será inapelable se publicará en la página web:</text:p>
      <text:p text:style-name="Text"> <text:s text:c="107"/>www.sagulpa.com (área: Responsabilidad Social Corporativa) y se comunicará también a</text:p>
      <text:p text:style-name="Text"> <text:s text:c="107"/>través de correo electrónico a cada una de las entidades seleccionadas, dicha Resolución</text:p>
      <text:p text:style-name="Text"> <text:s text:c="107"/>se producirá no más tarde del 25 de Abril de 2024.</text:p>
      <text:p text:style-name="Text"> </text:p>
      <text:p text:style-name="Text"> <text:s text:c="107"/>De la totalidad de los 52 proyectos presentados y tras su análisis y valoración conforme a</text:p>
      <text:p text:style-name="Text">El código de verificación (CSV) permite la verficación de la integridad de una copia de</text:p>
      <text:p text:style-name="Text"> </text:p>
      <text:p text:style-name="Text"> Este documento incorpora firma electrónica de acuerdo a la Ley 59/2003, de 19 de</text:p>
      <text:p text:style-name="Text"> </text:p>
      <text:p text:style-name="Text"> </text:p>
      <text:p text:style-name="Text"> </text:p>
      <text:p text:style-name="Text"> </text:p>
      <text:p text:style-name="Text"> <text:s text:c="107"/>las bases, en el Anexo 1 se determinan las Asociaciones que han obtenido financiación, así</text:p>
      <text:p text:style-name="Text"> <text:s text:c="107"/>como el importe de la misma. Asimismo, se incorpora Anexo II con gráfico explicativo del</text:p>
      <text:p text:style-name="Text"> <text:s text:c="8"/>https://sedelectronica.sagulpa.com/validacionDoc/?entidad=350163</text:p>
      <text:p text:style-name="Text"> </text:p>
      <text:p text:style-name="Text"> </text:p>
      <text:p text:style-name="Text"> </text:p>
      <text:p text:style-name="Text"> </text:p>
      <text:p text:style-name="Text"> <text:s text:c="107"/>resultado porcentual del proceso de participación ciudadana, el cual conformaba un</text:p>
      <text:p text:style-name="Text"> <text:s text:c="107"/>criterio más para la toma de decisión.</text:p>
      <text:p text:style-name="Text"> <text:s text:c="27"/>diciembre, de firma electrónica</text:p>
      <text:p text:style-name="Text"> <text:s text:c="29"/>.este documento electrónico</text:p>
      <text:p text:style-name="Text"> </text:p>
      <text:p text:style-name="Text"> </text:p>
      <text:p text:style-name="Text"> </text:p>
      <text:p text:style-name="Text"> </text:p>
      <text:p text:style-name="Text"> <text:s text:c="107"/>La colaboración se formalizará a través de un convenio de colaboración sujeto a la</text:p>
      <text:p text:style-name="Text"> <text:s text:c="107"/>legislación vigente, entre SAGULPA y cada una de las entidades cuyos proyectos hayan sido</text:p>
      <text:p text:style-name="Text"> <text:s text:c="107"/>seleccionados.</text:p>
      <text:p text:style-name="Text"> </text:p>
      <text:p text:style-name="Text"> <text:s text:c="107"/>El convenio a suscribir reflejará los derechos y obligaciones que contraen ambas partes.</text:p>
      <text:p text:style-name="Text"> </text:p>
      <text:p text:style-name="Text"> <text:s text:c="132"/>En Las Palmas de Gran Canaria a 25 de abril de 2024</text:p>
      <text:p text:style-name="Text"> </text:p>
      <text:p text:style-name="Text"> <text:s text:c="162"/>Gerente</text:p>
      <text:p text:style-name="Text"> </text:p>
      <text:p text:style-name="Text"> <text:s text:c="156"/>José Ricart Esteban</text:p>
      <text:p text:style-name="Text"> </text:p>
      <text:p text:style-name="Text"> </text:p>
      <text:p text:style-name="Text"> </text:p>
      <text:p text:style-name="Text"> </text:p>
      <text:p text:style-name="Text"> <text:s text:c="94"/>Documento firmado por: <text:s text:c="41"/>Cargo: <text:s text:c="26"/>Fecha/hora:</text:p>
      <text:p text:style-name="Text"> <text:s text:c="94"/>JOSE RICART ESTEBAN (SOCIEDAD MUNICIPAL DE APARCAMIENTOS... <text:s text:c="4"/>Gerente <text:s text:c="26"/>25/04/2024 14:36</text:p>
      <text:p text:style-name="Break"/>
      <text:p text:style-name="Text"> <text:s text:c="86"/>El código de verificación (CSV) permite la verficación de la integridad de una copia de</text:p>
      <text:p text:style-name="Text"> <text:s text:c="116"/>.este documento electrónico</text:p>
      <text:p text:style-name="Text"> <text:s text:c="87"/>Este documento incorpora firma electrónica de acuerdo a la Ley 59/2003, de 19 de</text:p>
      <text:p text:style-name="Text"> <text:s text:c="114"/>diciembre, de firma electrónica</text:p>
      <text:p text:style-name="Text"> <text:s text:c="95"/>https://sedelectronica.sagulpa.com/validacionDoc/?entidad=350163 <text:s text:c="16"/>t006754a9f3219133aa07e8260040d3a9</text:p>
      <text:p text:style-name="Text"> </text:p>
      <text:p text:style-name="Text"> </text:p>
      <text:p text:style-name="Text"> </text:p>
      <text:p text:style-name="Text"> </text:p>
      <text:p text:style-name="Text"> <text:s text:c="61"/>Documento firmado por:</text:p>
      <text:p text:style-name="Text">JOSE RICART ESTEBAN (SOCIEDAD MUNICIPAL DE APARCAMIENTOS...</text:p>
      <text:p text:style-name="Text"> <text:s text:c="61"/>Cargo:</text:p>
      <text:p text:style-name="Text">Gerente</text:p>
      <text:p text:style-name="Text"> <text:s text:c="212"/>ANEXO I : Asignación económica</text:p>
      <text:p text:style-name="Text"> </text:p>
      <text:p text:style-name="Text"> </text:p>
      <text:p text:style-name="Text"> </text:p>
      <text:p text:style-name="Text"> </text:p>
      <text:p text:style-name="Text"> <text:s text:c="61"/>Fecha/hora:</text:p>
      <text:p text:style-name="Text">25/04/2024 14:36</text:p>
      <text:p text:style-name="Break"/>
      <text:p text:style-name="Text"> <text:s text:c="86"/>El código de verificación (CSV) permite la verficación de la integridad de una copia de</text:p>
      <text:p text:style-name="Text"> <text:s text:c="116"/>.este documento electrónico</text:p>
      <text:p text:style-name="Text"> <text:s text:c="87"/>Este documento incorpora firma electrónica de acuerdo a la Ley 59/2003, de 19 de</text:p>
      <text:p text:style-name="Text"> <text:s text:c="114"/>diciembre, de firma electrónica</text:p>
      <text:p text:style-name="Text"> <text:s text:c="95"/>https://sedelectronica.sagulpa.com/validacionDoc/?entidad=350163 <text:s text:c="16"/>t006754a9f3219133aa07e8260040d3a9</text:p>
      <text:p text:style-name="Text"> </text:p>
      <text:p text:style-name="Text"> </text:p>
      <text:p text:style-name="Text"> </text:p>
      <text:p text:style-name="Text"> </text:p>
      <text:p text:style-name="Text"> <text:s text:c="61"/>Documento firmado por:</text:p>
      <text:p text:style-name="Text">JOSE RICART ESTEBAN (SOCIEDAD MUNICIPAL DE APARCAMIENTOS...</text:p>
      <text:p text:style-name="Text"> <text:s text:c="61"/>Cargo:</text:p>
      <text:p text:style-name="Text">Gerente</text:p>
      <text:p text:style-name="Text"> <text:s text:c="212"/>ANEXO II : Participación</text:p>
      <text:p text:style-name="Text"> </text:p>
      <text:p text:style-name="Text"> </text:p>
      <text:p text:style-name="Text"> </text:p>
      <text:p text:style-name="Text"> </text:p>
      <text:p text:style-name="Text"> <text:s text:c="61"/>Fecha/hora:</text:p>
      <text:p text:style-name="Text">25/04/2024 14:36</text:p>
      <text:p text:style-name="Break"/>
      <text:p text:style-name="Text"> <text:s text:c="58"/>t006754a9f3219133aa07e8260040d3a9</text:p>
      <text:p text:style-name="Text"> </text:p>
      <text:p text:style-name="Text"> </text:p>
      <text:p text:style-name="Text"> </text:p>
      <text:p text:style-name="Text"> </text:p>
      <text:p text:style-name="Text"> <text:s text:c="102"/>No será suficiente con conseguir nuestras metas, queremos contribuir al</text:p>
      <text:p text:style-name="Text"> <text:s text:c="106"/>bienestar común y a generar un impacto positivo en la sociedad.</text:p>
      <text:p text:style-name="Text"> </text:p>
      <text:p text:style-name="Text"> <text:s text:c="139"/>Juntos marcamos la diferencia.</text:p>
      <text:p text:style-name="Text"> </text:p>
      <text:p text:style-name="Text"> <text:s text:c="110"/>Inventado: equipo redactor Estrategia Sagulpa, Para Una Ciudad</text:p>
      <text:p text:style-name="Text"> <text:s text:c="135"/>Sostenible</text:p>
      <text:p text:style-name="Text">El código de verificación (CSV) permite la verficación de la integridad de una copia de</text:p>
      <text:p text:style-name="Text"> </text:p>
      <text:p text:style-name="Text"> Este documento incorpora firma electrónica de acuerdo a la Ley 59/2003, de 19 de</text:p>
      <text:p text:style-name="Text"> </text:p>
      <text:p text:style-name="Text"> <text:s text:c="8"/>https://sedelectronica.sagulpa.com/validacionDoc/?entidad=350163</text:p>
      <text:p text:style-name="Text"> <text:s text:c="27"/>diciembre, de firma electrónica</text:p>
      <text:p text:style-name="Text"> <text:s text:c="29"/>.este documento electrónico</text:p>
      <text:p text:style-name="Text"> </text:p>
      <text:p text:style-name="Text"> </text:p>
      <text:p text:style-name="Text"> </text:p>
      <text:p text:style-name="Text"> </text:p>
      <text:p text:style-name="Text"> <text:s text:c="94"/>Documento firmado por: <text:s text:c="39"/>Cargo: <text:s text:c="9"/>Fecha/hora:</text:p>
      <text:p text:style-name="Text"> <text:s text:c="94"/>JOSE RICART ESTEBAN (SOCIEDAD MUNICIPAL DE APARCAMIENTOS... <text:s text:c="2"/>Gerente <text:s text:c="8"/>25/04/2024 14:36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