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/text:p>
      <text:p text:style-name="Text"> <text:s text:c="130"/>Decreto de la concejala de gobierno del Área de Bienestar Social, Igualdad, Cuidados y Salud relativa a la</text:p>
      <text:p text:style-name="Text"> <text:s text:c="130"/>convocatoria pública de subvenciones destinadas a entidades privadas de iniciativa social sin ánimo de</text:p>
      <text:p text:style-name="Text"> <text:s text:c="130"/>lucro para el año 2025, que desarrollen proyectos que complementen las competencias directas de los</text:p>
      <text:p text:style-name="Text"> <text:s text:c="130"/>Servicios Sociales municipales y tengan por objetivo cubrir las necesidades sociales de la ciudadanía de</text:p>
      <text:p text:style-name="Text"> <text:s text:c="130"/>Las Palmas de Gran Canaria.</text:p>
      <text:p text:style-name="Text"> </text:p>
      <text:p text:style-name="Text"> </text:p>
      <text:p text:style-name="Text"> </text:p>
      <text:p text:style-name="Text"> <text:s text:c="184"/>ANTECEDENTES</text:p>
      <text:p text:style-name="Text"> </text:p>
      <text:p text:style-name="Text"> </text:p>
      <text:p text:style-name="Text"> <text:s text:c="140"/>I.- Ordenanza específica que rige la concesión de subvenciones destinadas a entidades privadas de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0"/>iniciativa social sin ánimo de lucro, publicada en el Boletín Oficial de la Provincia de Las Palmas Nº 152, de 16 de</text:p>
      <text:p text:style-name="Text"> <text:s text:c="130"/>diciembre de 2024.</text:p>
      <text:p text:style-name="Text"> </text:p>
      <text:p text:style-name="Text"> </text:p>
      <text:p text:style-name="Text"> <text:s text:c="141"/>II.- Acuerdo de inicio del expediente, de fecha 8 de abril de 2025.</text:p>
      <text:p text:style-name="Text"> </text:p>
      <text:p text:style-name="Text"> </text:p>
      <text:p text:style-name="Text"> <text:s text:c="141"/>III.- Informe técnico justificativo, de fecha 9 de abril de 2025.</text:p>
      <text:p text:style-name="Text"> </text:p>
      <text:p text:style-name="Text"> </text:p>
      <text:p text:style-name="Text"> <text:s text:c="141"/>IV.- Memoria Económica, de fecha 21 de abril de 2025.</text:p>
      <text:p text:style-name="Text"> </text:p>
      <text:p text:style-name="Text"> </text:p>
      <text:p text:style-name="Text"> <text:s text:c="141"/>V.- Informe de adecuación a la normativa aplicable, de fecha 22 de abril de 2025.</text:p>
      <text:p text:style-name="Text"> </text:p>
      <text:p text:style-name="Text"> </text:p>
      <text:p text:style-name="Text"> <text:s text:c="141"/>VI.- Propuesta de resolución de autorización del gasto y aprobación de la convocatoria, de fecha 22 de abril</text:p>
      <text:p text:style-name="Text"> <text:s text:c="130"/>de 2025.</text:p>
      <text:p text:style-name="Text"> </text:p>
      <text:p text:style-name="Text"> </text:p>
      <text:p text:style-name="Text"> <text:s text:c="141"/>VII.- Informe del Órgano de Gestión Presupuestaria, de 24 de abril de 2025.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41"/>VIII.- Fiscalización de conformidad de la Intervención General, de fecha 11 de junio de 2025.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9"/>IX.- Decreto nº 22230/2025, de 16 de junio, de la concejala de gobierno del Área de Bienestar Social,</text:p>
      <text:p text:style-name="Text"> <text:s text:c="130"/>Igualdad, Cuidados y Salud, por la que se autoriza el gasto correspondiente a la convocatoria pública de</text:p>
      <text:p text:style-name="Text"> <text:s text:c="130"/>subvenciones destinadas a entidades privadas de iniciativa social sin ánimo de lucro para el año 2025, que</text:p>
      <text:p text:style-name="Text"> <text:s text:c="130"/>desarrollen proyectos que complementen las competencias directas de los Servicios Sociales municipales y tengan</text:p>
      <text:p text:style-name="Text"> <text:s text:c="130"/>por objetivo cubrir las necesidades sociales de la ciudadanía de Las Palmas de Gran Canaria Y se efectúa la</text:p>
      <text:p text:style-name="Text"> <text:s text:c="130"/>correspondiente convocatoria, publicado en el Boletín Oficial de la Provincia de Las Palmas nº 74/2025, de 20 de</text:p>
      <text:p text:style-name="Text"> <text:s text:c="130"/>junio.</text:p>
      <text:p text:style-name="Text"> <text:s text:c="140"/>X.- Publicación en la Base de Datos Nacional de Subvenciones, con fecha 16 de junio de 2025</text:p>
      <text:p text:style-name="Text"> <text:s text:c="130"/>(Identificador núm. 840316).</text:p>
      <text:p text:style-name="Text"> <text:s text:c="138"/>XI.- La financiación de la convocatoria pública para la concesión de subvenciones destinadas a entidades</text:p>
      <text:p text:style-name="Text"> <text:s text:c="130"/>privadas de iniciativa social sin ánimo de lucro para el año 2025, que desarrollen proyectos que complementen las</text:p>
      <text:p text:style-name="Text"> <text:s text:c="130"/>competencias directas de los Servicios Sociales municipales y tengan por objetivo cubrir las necesidades sociales de</text:p>
      <text:p text:style-name="Text"> <text:s text:c="130"/>la ciudadanía de Las Palmas de Gran Canaria, se hace con cargo a la siguiente aplicación presupuestaria: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7"/>Fecha/hora:</text:p>
      <text:p text:style-name="Text"> <text:s text:c="114"/>BENITA YASMINA LUQUE RODRIGUEZ <text:s text:c="99"/>24/10/2025 12:22</text:p>
      <text:p text:style-name="Text"> <text:s text:c="114"/>MARÍA DEL CARMEN VARGAS PALMES <text:s text:c="99"/>24/10/2025 13:59</text:p>
      <text:p text:style-name="Text"> <text:s text:c="114"/>ANTONIO JOSÉ MUÑECAS RODRÍGO <text:s text:c="101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0"/>07047/231.00/489.00 “Otras transferencias a familias e instituciones sin fines de lucro” de los Presupuesto</text:p>
      <text:p text:style-name="Text"> <text:s text:c="130"/>Municipales del año 2025, por importe de 1.500.000 €, para los gastos comprendidos entre enero y diciembre de</text:p>
      <text:p text:style-name="Text"> <text:s text:c="130"/>2025.</text:p>
      <text:p text:style-name="Text"> <text:s text:c="138"/>XII.- A la Convocatoria, publicada en el BOP de Las Palmas 74/2025, de 20 de junio, han concurrido 50</text:p>
      <text:p text:style-name="Text"> <text:s text:c="130"/>entidades con 50 proyectos:</text:p>
      <text:p text:style-name="Text"> </text:p>
      <text:p text:style-name="Text"> <text:s text:c="143"/>ENTIDADES <text:s text:c="24"/>NIF <text:s text:c="32"/>PROYECTO</text:p>
      <text:p text:style-name="Text"> </text:p>
      <text:p text:style-name="Text"> </text:p>
      <text:p text:style-name="Text"> <text:s text:c="134"/>Asociación Civitas centros <text:s text:c="10"/>Estimulación cognitiva en el proceso de deterioro por</text:p>
      <text:p text:style-name="Text"> <text:s text:c="132"/>1 especializados en personas G35025048 envejecimiento en población con discapacidad</text:p>
      <text:p text:style-name="Text"> <text:s text:c="134"/>con discapacidad intelectual <text:s text:c="8"/>intelectual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Asociación de Personas con</text:p>
      <text:p text:style-name="Text"> <text:s text:c="132"/>2 Discapacidad Intelectual de G35029065 Tejiendo redes</text:p>
      <text:p text:style-name="Text"> <text:s text:c="134"/>Las Palmas (APROSU)</text:p>
      <text:p text:style-name="Text"> </text:p>
      <text:p text:style-name="Text"> </text:p>
      <text:p text:style-name="Text"> <text:s text:c="134"/>Asociación de Familias de <text:s text:c="12"/>TEAcompañamos: orientación y asesoramiento a</text:p>
      <text:p text:style-name="Text"> <text:s text:c="132"/>3 Personas con Autismo de Las G35042977 familias de personas con TEA y profesionales,y</text:p>
      <text:p text:style-name="Text"> <text:s text:c="134"/>Palmas (APNALP) <text:s text:c="22"/>valoración diagnóstica.</text:p>
      <text:p text:style-name="Text"> </text:p>
      <text:p text:style-name="Text"> </text:p>
      <text:p text:style-name="Text"> <text:s text:c="134"/>Asociación para la lucha</text:p>
      <text:p text:style-name="Text"> <text:s text:c="172"/>Atención psicosocial en personas con ERC en riesgo de</text:p>
      <text:p text:style-name="Text"> <text:s text:c="132"/>4 contra Enfermedades Renales G35052216</text:p>
      <text:p text:style-name="Text"> <text:s text:c="172"/>exclusión social y sus familiares</text:p>
      <text:p text:style-name="Text"> <text:s text:c="134"/>Alcer Las Palmas</text:p>
      <text:p text:style-name="Text"> </text:p>
      <text:p text:style-name="Text"> </text:p>
      <text:p text:style-name="Text"> <text:s text:c="188"/>Servicio de apoyo familiar (S.A.F.): Orientado a la</text:p>
      <text:p text:style-name="Text"> <text:s text:c="132"/>5 Asociación Adepsi <text:s text:c="21"/>G35068824</text:p>
      <text:p text:style-name="Text"> <text:s text:c="188"/>atención y prevención de la exclusión social</text:p>
      <text:p text:style-name="Text"> </text:p>
      <text:p text:style-name="Text"> </text:p>
      <text:p text:style-name="Text"> <text:s text:c="176"/>Atención a personas con discapacidad intelectual y del</text:p>
      <text:p text:style-name="Text"> <text:s text:c="136"/>Asociación <text:s text:c="3"/>de <text:s text:c="3"/>Entidades</text:p>
      <text:p text:style-name="Text"> <text:s text:c="132"/>6 <text:s text:c="32"/>G35083112 desarrollo en situación de vulnerabilidad o riesgo de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6"/>Plena Inclusión Canarias</text:p>
      <text:p text:style-name="Text"> <text:s text:c="176"/>exclusión social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6"/>Asociación Síndrome de Down <text:s text:c="10"/>Servicio de información, orientación y valoración de</text:p>
      <text:p text:style-name="Text"> <text:s text:c="132"/>7 <text:s text:c="30"/>G35131515</text:p>
      <text:p text:style-name="Text"> <text:s text:c="136"/>de Las Palmas <text:s text:c="24"/>Familias de Personas con Síndrome de Down</text:p>
      <text:p text:style-name="Text"> </text:p>
      <text:p text:style-name="Text"> </text:p>
      <text:p text:style-name="Text"> <text:s text:c="134"/>Asociación de celiacos y <text:s text:c="10"/>Inclusión social del colectivo celiaco: orientación social</text:p>
      <text:p text:style-name="Text"> <text:s text:c="132"/>8 sensibles <text:s text:c="2"/>al gluten de G35149202 y entrega de alimentos sin gluten para familias en</text:p>
      <text:p text:style-name="Text"> <text:s text:c="134"/>Canarias (ASOCECA) <text:s text:c="16"/>situación de vulnerabilidad social</text:p>
      <text:p text:style-name="Text"> </text:p>
      <text:p text:style-name="Text"> </text:p>
      <text:p text:style-name="Text"> <text:s text:c="136"/>Asociación de Integración <text:s text:c="10"/>Proyecto de prevención de adicciones evitando la</text:p>
      <text:p text:style-name="Text"> <text:s text:c="132"/>9 <text:s text:c="28"/>G35263318</text:p>
      <text:p text:style-name="Text"> <text:s text:c="136"/>Social “Calidad de Vida” <text:s text:c="11"/>Exclusión Social: “A tu salud”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7"/>Fecha/hora:</text:p>
      <text:p text:style-name="Text"> <text:s text:c="114"/>BENITA YASMINA LUQUE RODRIGUEZ <text:s text:c="90"/>24/10/2025 12:22</text:p>
      <text:p text:style-name="Text"> <text:s text:c="114"/>MARÍA DEL CARMEN VARGAS PALMES <text:s text:c="90"/>24/10/2025 13:59</text:p>
      <text:p text:style-name="Text"> <text:s text:c="114"/>ANTONIO JOSÉ MUÑECAS RODRÍGO <text:s text:c="92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6"/>Asociación de Padres y</text:p>
      <text:p text:style-name="Text"> <text:s text:c="136"/>madres de personas con</text:p>
      <text:p text:style-name="Text"> <text:s text:c="131"/>10 <text:s text:c="29"/>G35339035 INCLUYE-T LPGC</text:p>
      <text:p text:style-name="Text"> <text:s text:c="136"/>discapacidad <text:s text:c="2"/>intelectual</text:p>
      <text:p text:style-name="Text"> <text:s text:c="136"/>Apadis</text:p>
      <text:p text:style-name="Text"> </text:p>
      <text:p text:style-name="Text"> </text:p>
      <text:p text:style-name="Text"> <text:s text:c="134"/>Asociación Gamá-Colectivo de</text:p>
      <text:p text:style-name="Text"> <text:s text:c="172"/>Impulso: Programa para el fomento del empleo y la</text:p>
      <text:p text:style-name="Text"> <text:s text:c="131"/>11 Lesbianas Gays Bisexuales y G35364512</text:p>
      <text:p text:style-name="Text"> <text:s text:c="172"/>formación en las personas LGTBI</text:p>
      <text:p text:style-name="Text"> <text:s text:c="134"/>Transexuales de Canarias</text:p>
      <text:p text:style-name="Text"> </text:p>
      <text:p text:style-name="Text"> </text:p>
      <text:p text:style-name="Text"> <text:s text:c="136"/>Asociación Amigos Contra el <text:s text:c="10"/>Atención integral a personas con VIH como fórmula de</text:p>
      <text:p text:style-name="Text"> <text:s text:c="131"/>12 <text:s text:c="30"/>G35435163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6"/>Sida (A.C.S.) <text:s text:c="24"/>prevención de la Exclusión Social</text:p>
      <text:p text:style-name="Text"> </text:p>
      <text:p text:style-name="Text"> </text:p>
      <text:p text:style-name="Text"> <text:s text:c="134"/>Fundación Canaria para el</text:p>
      <text:p text:style-name="Text"> <text:s text:c="134"/>Tratamiento Integral de la</text:p>
      <text:p text:style-name="Text"> <text:s text:c="131"/>13 <text:s text:c="28"/>G35521533 Aula de adultos -Realidades posibles</text:p>
      <text:p text:style-name="Text"> <text:s text:c="134"/>Parálisis Cerebral Infantil</text:p>
      <text:p text:style-name="Text"> <text:s text:c="134"/>(TIPCI)</text:p>
      <text:p text:style-name="Text"> </text:p>
      <text:p text:style-name="Text"> </text:p>
      <text:p text:style-name="Text"> <text:s text:c="134"/>Asociación de Familias de</text:p>
      <text:p text:style-name="Text"> <text:s text:c="134"/>personas con Discapacidad</text:p>
      <text:p text:style-name="Text"> <text:s text:c="131"/>14 <text:s text:c="29"/>G35562578 tODS sumamos</text:p>
      <text:p text:style-name="Text"> <text:s text:c="134"/>intelectual y del desarrollo</text:p>
      <text:p text:style-name="Text"> <text:s text:c="134"/>(APAELP)</text:p>
      <text:p text:style-name="Text"> </text:p>
      <text:p text:style-name="Text"> </text:p>
      <text:p text:style-name="Text"> <text:s text:c="134"/>Asociación Gull-Lasègue para</text:p>
      <text:p text:style-name="Text"> <text:s text:c="175"/>Servicio de Trabajo Social: Proyecto de atención,</text:p>
      <text:p text:style-name="Text"> <text:s text:c="134"/>el Estudio y Tratamiento de la</text:p>
      <text:p text:style-name="Text"> <text:s text:c="131"/>15 <text:s text:c="31"/>G35566876 inclusión y apoyo a personas afectadas por TCA, sus</text:p>
      <text:p text:style-name="Text"> <text:s text:c="134"/>Anorexia y la Bulimia en</text:p>
      <text:p text:style-name="Text"> <text:s text:c="175"/>familiares y la población en general</text:p>
      <text:p text:style-name="Text"> <text:s text:c="134"/>Canarias</text:p>
      <text:p text:style-name="Text"> </text:p>
      <text:p text:style-name="Text"> </text:p>
      <text:p text:style-name="Text"> <text:s text:c="136"/>Asociación Canaria de Cáncer <text:s text:c="10"/>Atención Integral para mujeres afectadas de Cáncer de</text:p>
      <text:p text:style-name="Text"> <text:s text:c="131"/>16 <text:s text:c="31"/>G35695493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6"/>de Mama (ACCM) <text:s text:c="24"/>Mama y Ginecológico y sus familiares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4"/>Fundación Canaria Oliver <text:s text:c="10"/>Servicio de asistencia técnica psicosocial para prevenir</text:p>
      <text:p text:style-name="Text"> <text:s text:c="131"/>17 Mayor contra la Fibrosis G35820950 la exclusión social de personas con Fibrosis Quística y</text:p>
      <text:p text:style-name="Text"> <text:s text:c="134"/>Quística <text:s text:c="26"/>otras patologías respiratorias crónicas y sus familiares</text:p>
      <text:p text:style-name="Text"> </text:p>
      <text:p text:style-name="Text"> </text:p>
      <text:p text:style-name="Text"> <text:s text:c="131"/>18 Fundación Canaria Main <text:s text:c="16"/>G35863992 Decide-T</text:p>
      <text:p text:style-name="Text"> </text:p>
      <text:p text:style-name="Text"> </text:p>
      <text:p text:style-name="Text"> <text:s text:c="136"/>Asociación Asperger - TEA <text:s text:c="10"/>Atención Integral e inclusión sociocomunitaria de</text:p>
      <text:p text:style-name="Text"> <text:s text:c="131"/>19 <text:s text:c="28"/>G35872472</text:p>
      <text:p text:style-name="Text"> <text:s text:c="136"/>Islas Canarias <text:s text:c="21"/>personas con Trastorno del Espectro Autista de grado 1</text:p>
      <text:p text:style-name="Text"> </text:p>
      <text:p text:style-name="Text"> </text:p>
      <text:p text:style-name="Text"> <text:s text:c="131"/>20 Fundación Canaria Pequeño G76349273 Apoyo social y económico a niños con cáncer y sus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86"/>Fecha/hora:</text:p>
      <text:p text:style-name="Text"> <text:s text:c="114"/>BENITA YASMINA LUQUE RODRIGUEZ <text:s text:c="79"/>24/10/2025 12:22</text:p>
      <text:p text:style-name="Text"> <text:s text:c="114"/>MARÍA DEL CARMEN VARGAS PALMES <text:s text:c="79"/>24/10/2025 13:59</text:p>
      <text:p text:style-name="Text"> <text:s text:c="114"/>ANTONIO JOSÉ MUÑECAS RODRÍGO <text:s text:c="81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6"/>Valiente <text:s text:c="43"/>familias</text:p>
      <text:p text:style-name="Text"> </text:p>
      <text:p text:style-name="Text"> </text:p>
      <text:p text:style-name="Text"> <text:s text:c="183"/>Derecho a la Salud.Prevención de la exclusión social</text:p>
      <text:p text:style-name="Text"> <text:s text:c="183"/>mediante acciones de acercamiento y atención socio</text:p>
      <text:p text:style-name="Text"> <text:s text:c="131"/>21 Médicos del Mundo <text:s text:c="21"/>G79408852 sanitaria a personas migrantes y personas en situación</text:p>
      <text:p text:style-name="Text"> <text:s text:c="183"/>de prostitución desde una perspectivas de derechos,</text:p>
      <text:p text:style-name="Text"> <text:s text:c="183"/>con enfoque de género e interculturalidad</text:p>
      <text:p text:style-name="Text"> </text:p>
      <text:p text:style-name="Text"> </text:p>
      <text:p text:style-name="Text"> <text:s text:c="136"/>Asociación Internacional del <text:s text:c="10"/>Servicio de orientación y promoción de la Inclusión</text:p>
      <text:p text:style-name="Text"> <text:s text:c="131"/>22 <text:s text:c="31"/>G85590685</text:p>
      <text:p text:style-name="Text"> <text:s text:c="136"/>Teléfono de la Esperanza <text:s text:c="14"/>Social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Congregación Oblatas del</text:p>
      <text:p text:style-name="Text"> <text:s text:c="131"/>23 Santísimo Redentor Cdad. de R3500444I Casa de acogida Daniela</text:p>
      <text:p text:style-name="Text"> <text:s text:c="134"/>Las Palmas</text:p>
      <text:p text:style-name="Text"> </text:p>
      <text:p text:style-name="Text"> </text:p>
      <text:p text:style-name="Text"> <text:s text:c="134"/>Asoc. Fraternidad Cristiana de</text:p>
      <text:p text:style-name="Text"> <text:s text:c="131"/>24 Personas con Discapacidad G35244748 Tejiendo Inclusión</text:p>
      <text:p text:style-name="Text"> <text:s text:c="134"/>Frater Las Palmas</text:p>
      <text:p text:style-name="Text"> </text:p>
      <text:p text:style-name="Text"> </text:p>
      <text:p text:style-name="Text"> <text:s text:c="131"/>25 Ejército de Salvación <text:s text:c="17"/>R1500021I Proyecto Integra</text:p>
      <text:p text:style-name="Text"> </text:p>
      <text:p text:style-name="Text"> </text:p>
      <text:p text:style-name="Text"> <text:s text:c="134"/>Comedor Social N.S. del</text:p>
      <text:p text:style-name="Text"> <text:s text:c="134"/>Carmen Compañía Hijas de la <text:s text:c="10"/>Gestión y prestación del servicio de comedor para</text:p>
      <text:p text:style-name="Text"> <text:s text:c="131"/>26 <text:s text:c="28"/>R3500458I</text:p>
      <text:p text:style-name="Text"> <text:s text:c="134"/>Caridad de San Vicente de <text:s text:c="12"/>personas en riesgo o en situación de exclusión social</text:p>
      <text:p text:style-name="Text"> <text:s text:c="134"/>Paul Provincia España Sur</text:p>
      <text:p text:style-name="Text"> </text:p>
      <text:p text:style-name="Text"> </text:p>
      <text:p text:style-name="Text"> <text:s text:c="134"/>Asociación de Enfermedades</text:p>
      <text:p text:style-name="Text"> <text:s text:c="172"/>Prevención de la exclusión social en personas con</text:p>
      <text:p text:style-name="Text"> <text:s text:c="131"/>27 Neuromusculares de Canarias G35950500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72"/>enfermedades neuromusculares</text:p>
      <text:p text:style-name="Text"> <text:s text:c="134"/>(ASENECAN)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4"/>Asociación Parkinson Gran</text:p>
      <text:p text:style-name="Text"> <text:s text:c="173"/>Soledad no deseada: el primer eslabón de la cadena</text:p>
      <text:p text:style-name="Text"> <text:s text:c="131"/>28 Canaria <text:s text:c="4"/>y <text:s text:c="4"/>patologías G35414903</text:p>
      <text:p text:style-name="Text"> <text:s text:c="173"/>social</text:p>
      <text:p text:style-name="Text"> <text:s text:c="134"/>afines(APGC y PA)</text:p>
      <text:p text:style-name="Text"> </text:p>
      <text:p text:style-name="Text"> </text:p>
      <text:p text:style-name="Text"> <text:s text:c="136"/>Asociación <text:s text:c="3"/>Provincial <text:s text:c="7"/>de <text:s text:c="17"/>Programa de acción social: prevención de la exclusión</text:p>
      <text:p text:style-name="Text"> <text:s text:c="131"/>29 <text:s text:c="39"/>G35302785</text:p>
      <text:p text:style-name="Text"> <text:s text:c="136"/>Esclerosis Múltiple <text:s text:c="32"/>social asociada a la Esclerosis Múltiple</text:p>
      <text:p text:style-name="Text"> </text:p>
      <text:p text:style-name="Text"> </text:p>
      <text:p text:style-name="Text"> <text:s text:c="188"/>Atención integral a personas en riesgo de exclusión</text:p>
      <text:p text:style-name="Text"> <text:s text:c="131"/>30 Fundación Ser <text:s text:c="25"/>G82725516</text:p>
      <text:p text:style-name="Text"> <text:s text:c="188"/>social en hogares funcionales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9"/>Fecha/hora:</text:p>
      <text:p text:style-name="Text"> <text:s text:c="114"/>BENITA YASMINA LUQUE RODRIGUEZ <text:s text:c="92"/>24/10/2025 12:22</text:p>
      <text:p text:style-name="Text"> <text:s text:c="114"/>MARÍA DEL CARMEN VARGAS PALMES <text:s text:c="92"/>24/10/2025 13:59</text:p>
      <text:p text:style-name="Text"> <text:s text:c="114"/>ANTONIO JOSÉ MUÑECAS RODRÍGO <text:s text:c="94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6"/>Asociación <text:s text:c="11"/>Social</text:p>
      <text:p text:style-name="Text"> <text:s text:c="131"/>31 <text:s text:c="31"/>G76238013 Guaguaseo 2025</text:p>
      <text:p text:style-name="Text"> <text:s text:c="136"/>Oportunidades de vida</text:p>
      <text:p text:style-name="Text"> </text:p>
      <text:p text:style-name="Text"> </text:p>
      <text:p text:style-name="Text"> <text:s text:c="136"/>Asociación Movimiento Junior <text:s text:c="10"/>Integración social de grupos de menores en riesgo de</text:p>
      <text:p text:style-name="Text"> <text:s text:c="131"/>32 <text:s text:c="31"/>G35432921</text:p>
      <text:p text:style-name="Text"> <text:s text:c="136"/>de Canarias (JUNIORCAN) <text:s text:c="15"/>exclusión social en barrios de LPGC 2025</text:p>
      <text:p text:style-name="Text"> </text:p>
      <text:p text:style-name="Text"> </text:p>
      <text:p text:style-name="Text"> <text:s text:c="136"/>Fundación <text:s text:c="6"/>Canaria <text:s text:c="6"/>Lidia</text:p>
      <text:p text:style-name="Text"> <text:s text:c="131"/>33 <text:s text:c="40"/>G35669894 LP Comunitaria</text:p>
      <text:p text:style-name="Text"> <text:s text:c="136"/>García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Asociación de personas con</text:p>
      <text:p text:style-name="Text"> <text:s text:c="131"/>34 Sordoceguera de Canarias – G76715234 Servicio de acceso a la información y al entorno</text:p>
      <text:p text:style-name="Text"> <text:s text:c="134"/>ASOCIDE Canarias</text:p>
      <text:p text:style-name="Text"> </text:p>
      <text:p text:style-name="Text"> </text:p>
      <text:p text:style-name="Text"> <text:s text:c="134"/>Asociación <text:s text:c="9"/>Canaria <text:s text:c="6"/>de</text:p>
      <text:p text:style-name="Text"> <text:s text:c="131"/>35 Mediadores <text:s text:c="10"/>Interculturales G35883503 Proyecto ITACA</text:p>
      <text:p text:style-name="Text"> <text:s text:c="134"/>(ACAMEI).</text:p>
      <text:p text:style-name="Text"> </text:p>
      <text:p text:style-name="Text"> </text:p>
      <text:p text:style-name="Text"> <text:s text:c="136"/>Asociación El Patio de las</text:p>
      <text:p text:style-name="Text"> <text:s text:c="131"/>36 <text:s text:c="29"/>G35824200 “Voces unidas: redes de igualdad y diversidad”</text:p>
      <text:p text:style-name="Text"> <text:s text:c="136"/>Culturas</text:p>
      <text:p text:style-name="Text"> </text:p>
      <text:p text:style-name="Text"> </text:p>
      <text:p text:style-name="Text"> <text:s text:c="131"/>37 Asociación Las Palmas Invita <text:s text:c="11"/>G76365410 “Tu Ciudad Invita”</text:p>
      <text:p text:style-name="Text"> </text:p>
      <text:p text:style-name="Text"> </text:p>
      <text:p text:style-name="Text"> <text:s text:c="134"/>Asociación de enfermos de <text:s text:c="12"/>Proyecto de atención psicosocial a personas con</text:p>
      <text:p text:style-name="Text"> <text:s text:c="131"/>38 corazón <text:s text:c="3"/>de <text:s text:c="4"/>Canarias- G35834431 enfermedades crónicas invalidantes, familiares y</text:p>
      <text:p text:style-name="Text"> <text:s text:c="134"/>ASENCO <text:s text:c="31"/>cuidadores. 2025</text:p>
      <text:p text:style-name="Text"> </text:p>
      <text:p text:style-name="Text"> </text:p>
      <text:p text:style-name="Text"> <text:s text:c="188"/>Apoyo a la integración a través de la vivienda para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1"/>39 Provivienda <text:s text:c="28"/>G79408696</text:p>
      <text:p text:style-name="Text"> <text:s text:c="188"/>colectivos con dificultades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73"/>LUZ DE VIDA. Acompañamiento sociocultural como</text:p>
      <text:p text:style-name="Text"> <text:s text:c="173"/>fórmula de prevención de la exclusión social para</text:p>
      <text:p text:style-name="Text"> <text:s text:c="131"/>40 Fundación Alejandro Da Silva G35215953</text:p>
      <text:p text:style-name="Text"> <text:s text:c="173"/>pacientes y familias afectadas por enfermedades</text:p>
      <text:p text:style-name="Text"> <text:s text:c="173"/>oncohematológicas</text:p>
      <text:p text:style-name="Text"> </text:p>
      <text:p text:style-name="Text"> </text:p>
      <text:p text:style-name="Text"> <text:s text:c="136"/>Asociación <text:s text:c="5"/>Socio-.cultural <text:s text:c="10"/>Memorias que pintan: propuesta comunitaria y artística</text:p>
      <text:p text:style-name="Text"> <text:s text:c="131"/>41 <text:s text:c="34"/>G76159417</text:p>
      <text:p text:style-name="Text"> <text:s text:c="136"/>Fuera de la Portada <text:s text:c="22"/>para la memoria histórica del barrio de Arenales</text:p>
      <text:p text:style-name="Text"> </text:p>
      <text:p text:style-name="Text"> </text:p>
      <text:p text:style-name="Text"> <text:s text:c="131"/>42 Asociación Española Contra el G28197564 #Quenotevendanhumo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7"/>Fecha/hora:</text:p>
      <text:p text:style-name="Text"> <text:s text:c="114"/>BENITA YASMINA LUQUE RODRIGUEZ <text:s text:c="90"/>24/10/2025 12:22</text:p>
      <text:p text:style-name="Text"> <text:s text:c="114"/>MARÍA DEL CARMEN VARGAS PALMES <text:s text:c="90"/>24/10/2025 13:59</text:p>
      <text:p text:style-name="Text"> <text:s text:c="114"/>ANTONIO JOSÉ MUÑECAS RODRÍGO <text:s text:c="92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6"/>Cáncer</text:p>
      <text:p text:style-name="Text"> </text:p>
      <text:p text:style-name="Text"> </text:p>
      <text:p text:style-name="Text"> <text:s text:c="183"/>Protección Integral a la Infancia y Adolescencia. Líneas</text:p>
      <text:p text:style-name="Text"> <text:s text:c="131"/>43 Fundación ANAR <text:s text:c="24"/>G80453731 ANAR. Prevención de la violencia y problemas de salud</text:p>
      <text:p text:style-name="Text"> <text:s text:c="183"/>mental en nuestros (LOPIVI)</text:p>
      <text:p text:style-name="Text"> </text:p>
      <text:p text:style-name="Text"> </text:p>
      <text:p text:style-name="Text"> <text:s text:c="131"/>44 Asociación Estilos en 1 <text:s text:c="15"/>G76041896 Estilos en 1</text:p>
      <text:p text:style-name="Text"> </text:p>
      <text:p text:style-name="Text"> </text:p>
      <text:p text:style-name="Text"> <text:s text:c="136"/>Asociación Benéfica Canoa</text:p>
      <text:p text:style-name="Text"> <text:s text:c="131"/>45 <text:s text:c="28"/>G16675969 No pierdas los papeles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6"/>Solidaria</text:p>
      <text:p text:style-name="Text"> </text:p>
      <text:p text:style-name="Text"> </text:p>
      <text:p text:style-name="Text"> <text:s text:c="131"/>46 Cesal <text:s text:c="33"/>G78919271 Horizonte Vivo</text:p>
      <text:p text:style-name="Text"> </text:p>
      <text:p text:style-name="Text"> </text:p>
      <text:p text:style-name="Text"> <text:s text:c="134"/>Asociación <text:s text:c="3"/>de <text:s text:c="2"/>Distrofias <text:s text:c="9"/>Proyecto integral de atención a personas afectadas por</text:p>
      <text:p text:style-name="Text"> <text:s text:c="131"/>47 Hereditarias <text:s text:c="3"/>de <text:s text:c="3"/>Retina G35319615 distrofias hereditarias de retina en Canarias y apoyo a</text:p>
      <text:p text:style-name="Text"> <text:s text:c="134"/>Canarias (ADISHREC) <text:s text:c="19"/>la investigación</text:p>
      <text:p text:style-name="Text"> </text:p>
      <text:p text:style-name="Text"> </text:p>
      <text:p text:style-name="Text"> <text:s text:c="131"/>48 Asociación Fondo Verde <text:s text:c="16"/>G85788438 ConSentidos</text:p>
      <text:p text:style-name="Text"> </text:p>
      <text:p text:style-name="Text"> </text:p>
      <text:p text:style-name="Text"> <text:s text:c="183"/>Proyecto de Atención a mujeres en situación de</text:p>
      <text:p text:style-name="Text"> <text:s text:c="131"/>49 Fundación Cruz Blanca <text:s text:c="17"/>G91397570 prostitución y/o trata con fines de explotación sexual en</text:p>
      <text:p text:style-name="Text"> <text:s text:c="183"/>Gran Canaria</text:p>
      <text:p text:style-name="Text"> </text:p>
      <text:p text:style-name="Text"> </text:p>
      <text:p text:style-name="Text"> <text:s text:c="188"/>Espacio seguro de asesoramiento y apoyo</text:p>
      <text:p text:style-name="Text"> <text:s text:c="131"/>50 Fundación Save The Children G79362497</text:p>
      <text:p text:style-name="Text"> <text:s text:c="188"/>especializado para la juventud migrante y extutelada</text:p>
      <text:p text:style-name="Text"> <text:s text:c="38"/>COPIA AUTÉNTICA que puede ser comprobada mediante el Código Seguro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0"/>XIII.- Según Decreto nº 22230/2025, publicado en el Boletín Oficial de la Provincia de Las Palmas nº 74/2025, de 20</text:p>
      <text:p text:style-name="Text"> <text:s text:c="130"/>de junio; y la Ordenanza específica que rige la concesión de subvenciones destinadas a entidades privadas de</text:p>
      <text:p text:style-name="Text"> <text:s text:c="130"/>iniciativa social sin ánimo de lucro, publicada en el Boletín Oficial de la Provincia de Las Palmas Nº 152, de 16 de</text:p>
      <text:p text:style-name="Text"> <text:s text:c="130"/>diciembre de 2024. Son causas de exclusión/denegación, entre otras las siguientes:</text:p>
      <text:p text:style-name="Text"> <text:s text:c="140"/>a) Proyecto que se vaya a ejecutar fuera del municipio de Las Palmas de Gran Canaria o, en su caso,</text:p>
      <text:p text:style-name="Text"> <text:s text:c="130"/>aquellos ejecutados a nivel autonómico o insular que contemplen más del 50% de acciones y/o actuaciones fuera</text:p>
      <text:p text:style-name="Text"> <text:s text:c="130"/>del municipio y cuyos beneficiarios del municipio de Las Palmas de Gran Canaria representen menos del 50% del</text:p>
      <text:p text:style-name="Text"> <text:s text:c="130"/>total de beneficiarios del proyecto para el que se solicita la subvención.</text:p>
      <text:p text:style-name="Text"> <text:s text:c="139"/>b) Proyecto relacionado exclusivamente con la educación, formación de empleo, salud, medio ambiente,</text:p>
      <text:p text:style-name="Text"> <text:s text:c="130"/>cultura, deportes y la formación de trabajadores y voluntarios.</text:p>
      <text:p text:style-name="Text"> <text:s text:c="139"/>c) Proyecto con puntuación inferior a 50 puntos.</text:p>
      <text:p text:style-name="Text"> <text:s text:c="138"/>d) Entidades que no tienen domicilio social o delegación permanente en el término municipal de Las Palmas</text:p>
      <text:p text:style-name="Text"> <text:s text:c="130"/>de Gran Canaria.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4"/>Fecha/hora:</text:p>
      <text:p text:style-name="Text"> <text:s text:c="114"/>BENITA YASMINA LUQUE RODRIGUEZ <text:s text:c="96"/>24/10/2025 12:22</text:p>
      <text:p text:style-name="Text"> <text:s text:c="114"/>MARÍA DEL CARMEN VARGAS PALMES <text:s text:c="96"/>24/10/2025 13:59</text:p>
      <text:p text:style-name="Text"> <text:s text:c="114"/>ANTONIO JOSÉ MUÑECAS RODRÍGO <text:s text:c="98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8"/>e) Entidades que no cuentan con la inscripción en el Registro de Entidades Colaboradoras en la prestación</text:p>
      <text:p text:style-name="Text"> <text:s text:c="130"/>de Servicios Sociales del Gobierno de Canarias.</text:p>
      <text:p text:style-name="Text"> </text:p>
      <text:p text:style-name="Text"> </text:p>
      <text:p text:style-name="Text"> <text:s text:c="130"/>XIV.- El abono de las subvenciones que se concedan al amparo de la convocatoria, de conformidad con lo</text:p>
      <text:p text:style-name="Text"> <text:s text:c="130"/>establecido en el artículo 18 de la “ORDENANZA ESPECÍFICA QUE RIGE LA CONCESIÓN DE SUBVENCIONES</text:p>
      <text:p text:style-name="Text"> <text:s text:c="130"/>DESTINADAS A ENTIDADES PRIVADAS DE INICIATIVA SOCIAL, SIN ÁNIMO DE LUCRO” se realizará de forma</text:p>
      <text:p text:style-name="Text"> <text:s text:c="130"/>anticipada en su totalidad en virtud a lo dispuesto en el artículo 34.4 de la Ley General de Subvenciones, dado el</text:p>
      <text:p text:style-name="Text"> <text:s text:c="130"/>carácter de financiación necesaria para poder llevar a cabo las actuaciones subvencionadas, siempre que la entidad</text:p>
      <text:p text:style-name="Text"> <text:s text:c="130"/>lo solicite expresamente en el plazo establecido desde la notificación de la subvención concedida, tras la publicación</text:p>
      <text:p text:style-name="Text"> <text:s text:c="130"/>de la resolución de concesión se iniciarán los trámites pertinentes para el abono de los gastos correspondientes al</text:p>
      <text:p text:style-name="Text"> <text:s text:c="130"/>período enero-diciembre de cada proyecto a subvencionar.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0"/>En cuanto a la obligación de prestar garantía por parte de las organizaciones que resulten beneficiarias de estas</text:p>
      <text:p text:style-name="Text"> <text:s text:c="130"/>subvenciones, quedarán exoneradas de tal obligación, según lo establecido en el artículo 6 de la misma ordenanza</text:p>
      <text:p text:style-name="Text"> <text:s text:c="130"/>específica, las entidades no lucrativas, así como las federaciones, confederaciones o agrupaciones de las mismas,</text:p>
      <text:p text:style-name="Text"> <text:s text:c="130"/>que desarrollen proyectos o programas de acción social y cooperación internacional, a tenor de lo dispuesto en el</text:p>
      <text:p text:style-name="Text"> <text:s text:c="130"/>artículo 42,2,d) del Real Decreto 887/2006, de 21 de julio.</text:p>
      <text:p text:style-name="Text"> <text:s text:c="130"/>XV.- La propuesta de resolución provisional, de fecha 5 de septiembre de 2025, fue notificada a las entidades</text:p>
      <text:p text:style-name="Text"> <text:s text:c="130"/>interesadas, confiriéndoles un plazo de diez días para realizar alegaciones y reformular las solicitudes</text:p>
      <text:p text:style-name="Text"> <text:s text:c="130"/>estimadas,instándoles,igualmente, a presentar la aceptación expresa de la cuantía económica de la subvención</text:p>
      <text:p text:style-name="Text"> <text:s text:c="130"/>asignada a cada proyecto, toda vez que las cantidades solicitadas por cada una de las organizaciones se</text:p>
      <text:p text:style-name="Text"> <text:s text:c="130"/>corresponde con la cantidad propuesta para su asignación.</text:p>
      <text:p text:style-name="Text"> <text:s text:c="130"/>XVI.- No se han presentado alegaciones por parte de ninguna entidad; se han presentado escasas reformulaciones</text:p>
      <text:p text:style-name="Text"> <text:s text:c="130"/>técnicas de algunos de los proyectos que no han afectado a la propuesta de asignación económica; y cada una de</text:p>
      <text:p text:style-name="Text"> <text:s text:c="130"/>las organizaciones han presentado la aceptación de la subvención, en el plazo que les fue otorgado en la propuesta</text:p>
      <text:p text:style-name="Text"> <text:s text:c="130"/>de resolución provisional.</text:p>
      <text:p text:style-name="Text"> <text:s text:c="130"/>XVII.- Visto el informe técnico de la convocatoria pública de subvenciones destinadas a entidades privadas de</text:p>
      <text:p text:style-name="Text"> <text:s text:c="130"/>iniciativa social sin ánimo de lucro para el año 2025, que desarrollen proyectos que complementen las competencias</text:p>
      <text:p text:style-name="Text"> <text:s text:c="130"/>directas de los Servicios Sociales municipales y tengan por objetivo cubrir las necesidades sociales de la ciudadanía</text:p>
      <text:p text:style-name="Text"> <text:s text:c="130"/>de Las Palmas de Gran Canaria, de fecha 30 de septiembre de 2025.</text:p>
      <text:p text:style-name="Text"> <text:s text:c="130"/>XVIII.- Propuesta de resolución definitiva, de fecha 30 de septiembre de 2025.</text:p>
      <text:p text:style-name="Text"> <text:s text:c="130"/>XIX.- Informe de fiscalización (Fase D), firmado por la Interventora Adjunta en fecha 23 de octubre de 2025.</text:p>
      <text:p text:style-name="Text"> <text:s text:c="38"/>COPIA AUTÉNTICA que puede ser comprobada mediante el Código Seguro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75"/>FUNDAMENTOS JURÍDICOS</text:p>
      <text:p text:style-name="Text"> </text:p>
      <text:p text:style-name="Text"> </text:p>
      <text:p text:style-name="Text"> <text:s text:c="130"/>I.- Ley 38/2003, de 17 de noviembre, General de Subvenciones; y su Reglamento de desarrollo, aprobado mediante</text:p>
      <text:p text:style-name="Text"> <text:s text:c="130"/>Real Decreto 887/2006, de 21 de julio.</text:p>
      <text:p text:style-name="Text"> <text:s text:c="130"/>II.- Ley 39/2015, de 1 de octubre, del Procedimiento Administrativo Común de las Administraciones Públicas.</text:p>
      <text:p text:style-name="Text"> <text:s text:c="130"/>III.- Base 38ª de las de Ejecución del Presupuesto del Ayuntamiento de Las Palmas de Gran Canaria para el</text:p>
      <text:p text:style-name="Text"> <text:s text:c="130"/>ejercicio 2025.</text:p>
      <text:p text:style-name="Text"> <text:s text:c="130"/>IV.- Ordenanza específica que rige la concesión de subvenciones destinadas a entidades privadas de iniciativa</text:p>
      <text:p text:style-name="Text"> <text:s text:c="130"/>social sin ánimo de lucro, publicada en el Boletín Oficial de la Provincia de Las Palmas Nº 152, de 16 de diciembre</text:p>
      <text:p text:style-name="Text"> <text:s text:c="130"/>de 2024.</text:p>
      <text:p text:style-name="Text"> <text:s text:c="130"/>Vistos los anteriores antecedentes y fundamentos jurídicos, se emite el siguiente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6"/>Fecha/hora:</text:p>
      <text:p text:style-name="Text"> <text:s text:c="114"/>BENITA YASMINA LUQUE RODRIGUEZ <text:s text:c="98"/>24/10/2025 12:22</text:p>
      <text:p text:style-name="Text"> <text:s text:c="114"/>MARÍA DEL CARMEN VARGAS PALMES <text:s text:c="98"/>24/10/2025 13:59</text:p>
      <text:p text:style-name="Text"> <text:s text:c="114"/>ANTONIO JOSÉ MUÑECAS RODRÍGO <text:s text:c="100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/text:p>
      <text:p text:style-name="Text"> </text:p>
      <text:p text:style-name="Text"> </text:p>
      <text:p text:style-name="Text"> </text:p>
      <text:p text:style-name="Text"> <text:s text:c="186"/>DECRETO</text:p>
      <text:p text:style-name="Text"> </text:p>
      <text:p text:style-name="Text"> </text:p>
      <text:p text:style-name="Text"> <text:s text:c="138"/>PRIMERO.- Excluir/denegar la subvención, de conformidad con los criterios establecidos en la Ordenanza</text:p>
      <text:p text:style-name="Text"> <text:s text:c="130"/>Específica y en la Convocatoria, a las entidades y proyectos que a continuación se relacionan, por los motivos</text:p>
      <text:p text:style-name="Text"> <text:s text:c="130"/>relacionados en los apartados a) al f) del antecedente de hecho XIII del presente Decreto: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42"/>ENTIDADES <text:s text:c="23"/>NIF <text:s text:c="25"/>PROYECTOS <text:s text:c="20"/>CAUSAS</text:p>
      <text:p text:style-name="Text"> </text:p>
      <text:p text:style-name="Text"> </text:p>
      <text:p text:style-name="Text"> <text:s text:c="133"/>Asociación de Distrofias <text:s text:c="12"/>Proyecto integral de atención apersonas</text:p>
      <text:p text:style-name="Text"> <text:s text:c="131"/>1 Hereditarias <text:s text:c="2"/>de <text:s text:c="2"/>Retina G35319615 afectadas por distrofias hereditarias de retina <text:s text:c="20"/>a)</text:p>
      <text:p text:style-name="Text"> <text:s text:c="133"/>Canarias (ADISHREC) <text:s text:c="17"/>en canarias y apoyo a la investigación</text:p>
      <text:p text:style-name="Text"> </text:p>
      <text:p text:style-name="Text"> </text:p>
      <text:p text:style-name="Text"> <text:s text:c="135"/>Asociación Benéfica Canoa</text:p>
      <text:p text:style-name="Text"> <text:s text:c="131"/>2 <text:s text:c="28"/>G16675969 No pierdas los papeles <text:s text:c="42"/>a) y d)</text:p>
      <text:p text:style-name="Text"> <text:s text:c="135"/>Solidaria</text:p>
      <text:p text:style-name="Text"> </text:p>
      <text:p text:style-name="Text"> </text:p>
      <text:p text:style-name="Text"> <text:s text:c="131"/>3 Asociación Fondo Verde <text:s text:c="14"/>G85788438 ConSentidos <text:s text:c="44"/>e) y b)</text:p>
      <text:p text:style-name="Text"> </text:p>
      <text:p text:style-name="Text"> </text:p>
      <text:p text:style-name="Text"> <text:s text:c="133"/>Asociación de enfermos de <text:s text:c="11"/>Proyecto de atención psicosocial a personas</text:p>
      <text:p text:style-name="Text"> <text:s text:c="131"/>4 corazón <text:s text:c="3"/>de <text:s text:c="3"/>Canarias- G35834431 con enfermedades crónicas invalidantes, <text:s text:c="28"/>c)</text:p>
      <text:p text:style-name="Text"> <text:s text:c="133"/>ASENCO <text:s text:c="30"/>familiares y cuidadores. 2025</text:p>
      <text:p text:style-name="Text"> </text:p>
      <text:p text:style-name="Text"> </text:p>
      <text:p text:style-name="Text"> <text:s text:c="134"/>Con posterioridad a la notificación de la propuesta de resolución provisional, no se han presentado alegaciones</text:p>
      <text:p text:style-name="Text"> <text:s text:c="130"/>por parte de dichas entidades.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4"/>SEGUNDO.- En relación con la causa de exclusión a que se refiere la letra c) del antecedente XIII, se detalla a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0"/>continuación la puntuación obtenida por el proyecto que, según la evaluación realizada por la Comisión de</text:p>
      <text:p text:style-name="Text"> <text:s text:c="130"/>Valoración, no alcanza el mínimo de 50 puntos:</text:p>
      <text:p text:style-name="Text"> </text:p>
      <text:p text:style-name="Text"> </text:p>
      <text:p text:style-name="Text"> </text:p>
      <text:p text:style-name="Text"> <text:s text:c="175"/>NIF <text:s text:c="26"/>PROYECTOS <text:s text:c="18"/>PUNTOS</text:p>
      <text:p text:style-name="Text"> <text:s text:c="142"/>ENTIDADES</text:p>
      <text:p text:style-name="Text"> </text:p>
      <text:p text:style-name="Text"> </text:p>
      <text:p text:style-name="Text"> <text:s text:c="131"/>1 Asociación de enfermos de G35834431 Proyecto de atención psicosocial a personas <text:s text:c="25"/>39</text:p>
      <text:p text:style-name="Text"> <text:s text:c="133"/>corazón <text:s text:c="3"/>de <text:s text:c="3"/>Canarias- <text:s text:c="9"/>con enfermedades crónicas invalidantes,</text:p>
      <text:p text:style-name="Text"> <text:s text:c="133"/>ASENCO <text:s text:c="29"/>familiares y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3"/>Fecha/hora:</text:p>
      <text:p text:style-name="Text"> <text:s text:c="114"/>BENITA YASMINA LUQUE RODRIGUEZ <text:s text:c="95"/>24/10/2025 12:22</text:p>
      <text:p text:style-name="Text"> <text:s text:c="114"/>MARÍA DEL CARMEN VARGAS PALMES <text:s text:c="95"/>24/10/2025 13:59</text:p>
      <text:p text:style-name="Text"> <text:s text:c="114"/>ANTONIO JOSÉ MUÑECAS RODRÍGO <text:s text:c="97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85"/>cuidadores. 2025</text:p>
      <text:p text:style-name="Text"> </text:p>
      <text:p text:style-name="Text"> </text:p>
      <text:p text:style-name="Text"> <text:s text:c="130"/>TERCERO.- Se tienen por estimadas las siguientes solicitudes, acordando la Comisión de Valoración las</text:p>
      <text:p text:style-name="Text"> <text:s text:c="130"/>puntuaciones que a continuación se relacionan, de conformidad con los criterios establecidos en la Ordenanza</text:p>
      <text:p text:style-name="Text"> <text:s text:c="130"/>Específica y en la Convocatoria:</text:p>
      <text:p text:style-name="Text"> </text:p>
      <text:p text:style-name="Text"> </text:p>
      <text:p text:style-name="Text"> </text:p>
      <text:p text:style-name="Text"> <text:s text:c="140"/>ENTIDADES <text:s text:c="22"/>NIF <text:s text:c="24"/>PROYECTOS <text:s text:c="13"/>PUNTUACIÓN</text:p>
      <text:p text:style-name="Text"> </text:p>
      <text:p text:style-name="Text"> </text:p>
      <text:p text:style-name="Text"> <text:s text:c="134"/>Asociación Civitas centros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72"/>Estimulación cognitiva en el proceso de</text:p>
      <text:p text:style-name="Text"> <text:s text:c="134"/>especializados <text:s text:c="10"/>en</text:p>
      <text:p text:style-name="Text"> <text:s text:c="132"/>1 <text:s text:c="28"/>G35025048 deterioro por envejecimiento en población <text:s text:c="15"/>69</text:p>
      <text:p text:style-name="Text"> <text:s text:c="134"/>personas <text:s text:c="14"/>con</text:p>
      <text:p text:style-name="Text"> <text:s text:c="172"/>con discapacidad intelectual</text:p>
      <text:p text:style-name="Text"> <text:s text:c="134"/>discapacidad intelectual</text:p>
      <text:p text:style-name="Text"> </text:p>
      <text:p text:style-name="Text"> </text:p>
      <text:p text:style-name="Text"> <text:s text:c="134"/>Asociación de Personas</text:p>
      <text:p text:style-name="Text"> <text:s text:c="134"/>con <text:s text:c="10"/>Discapacidad</text:p>
      <text:p text:style-name="Text"> <text:s text:c="132"/>2 <text:s text:c="27"/>G35029065 Tejiendo redes <text:s text:c="43"/>69</text:p>
      <text:p text:style-name="Text"> <text:s text:c="134"/>Intelectual de Las Palmas</text:p>
      <text:p text:style-name="Text"> <text:s text:c="134"/>(APROSU)</text:p>
      <text:p text:style-name="Text"> </text:p>
      <text:p text:style-name="Text"> </text:p>
      <text:p text:style-name="Text"> <text:s text:c="168"/>TEAcompañamos: <text:s text:c="9"/>orientación <text:s text:c="6"/>y</text:p>
      <text:p text:style-name="Text"> <text:s text:c="134"/>Asociación de Familias de</text:p>
      <text:p text:style-name="Text"> <text:s text:c="168"/>asesoramiento a familias de personas con</text:p>
      <text:p text:style-name="Text"> <text:s text:c="132"/>3 Personas con Autismo de G35042977 <text:s text:c="61"/>74</text:p>
      <text:p text:style-name="Text"> <text:s text:c="168"/>TEA <text:s text:c="5"/>y <text:s text:c="2"/>profesionales,y <text:s text:c="4"/>valoración</text:p>
      <text:p text:style-name="Text"> <text:s text:c="134"/>Las Palmas (APNALP)</text:p>
      <text:p text:style-name="Text"> <text:s text:c="168"/>diagnóstica.</text:p>
      <text:p text:style-name="Text"> </text:p>
      <text:p text:style-name="Text"> </text:p>
      <text:p text:style-name="Text"> <text:s text:c="134"/>Asociación para la lucha <text:s text:c="9"/>Atención psicosocial en personas con ERC</text:p>
      <text:p text:style-name="Text"> <text:s text:c="132"/>4 contra <text:s text:c="4"/>Enfermedades G35052216 en riesgo de exclusión social y sus <text:s text:c="25"/>72</text:p>
      <text:p text:style-name="Text"> <text:s text:c="134"/>Renales Alcer Las Palmas <text:s text:c="9"/>familiares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78"/>Servicio de apoyo familiar (S.A.F.):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2"/>5 Asociación Adepsi <text:s text:c="16"/>G35068824 Orientado a la atención y prevención de la <text:s text:c="8"/>72</text:p>
      <text:p text:style-name="Text"> <text:s text:c="178"/>exclusión social</text:p>
      <text:p text:style-name="Text"> </text:p>
      <text:p text:style-name="Text"> </text:p>
      <text:p text:style-name="Text"> <text:s text:c="171"/>Atención a personas con discapacidad</text:p>
      <text:p text:style-name="Text"> <text:s text:c="136"/>Asociación de Entidades</text:p>
      <text:p text:style-name="Text"> <text:s text:c="132"/>6 <text:s text:c="27"/>G35083112 intelectual y del desarrollo en situación de <text:s text:c="13"/>79</text:p>
      <text:p text:style-name="Text"> <text:s text:c="136"/>Plena Inclusión Canarias</text:p>
      <text:p text:style-name="Text"> <text:s text:c="171"/>vulnerabilidad o riesgo de exclusión social</text:p>
      <text:p text:style-name="Text"> </text:p>
      <text:p text:style-name="Text"> </text:p>
      <text:p text:style-name="Text"> <text:s text:c="169"/>Servicio de información, orientación y</text:p>
      <text:p text:style-name="Text"> <text:s text:c="136"/>Asociación Síndrome de</text:p>
      <text:p text:style-name="Text"> <text:s text:c="132"/>7 <text:s text:c="25"/>G35131515 valoración de Familias de Personas con <text:s text:c="21"/>88</text:p>
      <text:p text:style-name="Text"> <text:s text:c="136"/>Down de Las Palmas</text:p>
      <text:p text:style-name="Text"> <text:s text:c="169"/>Síndrome de Down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7"/>Fecha/hora:</text:p>
      <text:p text:style-name="Text"> <text:s text:c="114"/>BENITA YASMINA LUQUE RODRIGUEZ <text:s text:c="89"/>24/10/2025 12:22</text:p>
      <text:p text:style-name="Text"> <text:s text:c="114"/>MARÍA DEL CARMEN VARGAS PALMES <text:s text:c="89"/>24/10/2025 13:59</text:p>
      <text:p text:style-name="Text"> <text:s text:c="114"/>ANTONIO JOSÉ MUÑECAS RODRÍGO <text:s text:c="91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67"/>Inclusión Social del colectivo celiaco:</text:p>
      <text:p text:style-name="Text"> <text:s text:c="134"/>Asociación de celiacos y</text:p>
      <text:p text:style-name="Text"> <text:s text:c="167"/>orientación social y entrega de alimentos sin</text:p>
      <text:p text:style-name="Text"> <text:s text:c="132"/>8 sensibles al gluten de G35149202 <text:s text:c="55"/>88</text:p>
      <text:p text:style-name="Text"> <text:s text:c="167"/>gluten para familias en situación de</text:p>
      <text:p text:style-name="Text"> <text:s text:c="134"/>Canarias (ASOCECA)</text:p>
      <text:p text:style-name="Text"> <text:s text:c="167"/>vulnerabilidad social</text:p>
      <text:p text:style-name="Text"> </text:p>
      <text:p text:style-name="Text"> </text:p>
      <text:p text:style-name="Text"> <text:s text:c="136"/>Asociación de Integración <text:s text:c="10"/>Proyecto de prevención de adicciones</text:p>
      <text:p text:style-name="Text"> <text:s text:c="132"/>9 <text:s text:c="28"/>G35263318 <text:s text:c="50"/>83</text:p>
      <text:p text:style-name="Text"> <text:s text:c="136"/>Social “Calidad de Vida” <text:s text:c="11"/>evitando la Exclusión Social: “A tu salud”</text:p>
      <text:p text:style-name="Text"> </text:p>
      <text:p text:style-name="Text"> </text:p>
      <text:p text:style-name="Text"> <text:s text:c="134"/>Asociación de Padres y</text:p>
      <text:p text:style-name="Text"> <text:s text:c="134"/>madres de personas con</text:p>
      <text:p text:style-name="Text"> <text:s text:c="131"/>10 <text:s text:c="25"/>G35339035 INCLUYE-T LPGC <text:s text:c="38"/>66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discapacidad intelectual</text:p>
      <text:p text:style-name="Text"> <text:s text:c="134"/>Apadis</text:p>
      <text:p text:style-name="Text"> </text:p>
      <text:p text:style-name="Text"> </text:p>
      <text:p text:style-name="Text"> <text:s text:c="134"/>Asociación <text:s text:c="7"/>Gamá-</text:p>
      <text:p text:style-name="Text"> <text:s text:c="169"/>Impulso: Programa para el fomento del</text:p>
      <text:p text:style-name="Text"> <text:s text:c="134"/>Colectivo de Lesbianas</text:p>
      <text:p text:style-name="Text"> <text:s text:c="131"/>11 <text:s text:c="25"/>G35364512 empleo y la formación en las personas <text:s text:c="15"/>95</text:p>
      <text:p text:style-name="Text"> <text:s text:c="134"/>Gays <text:s text:c="4"/>Bisexuales <text:s text:c="3"/>y</text:p>
      <text:p text:style-name="Text"> <text:s text:c="169"/>LGTBI</text:p>
      <text:p text:style-name="Text"> <text:s text:c="134"/>Transexuales de Canarias</text:p>
      <text:p text:style-name="Text"> </text:p>
      <text:p text:style-name="Text"> </text:p>
      <text:p text:style-name="Text"> <text:s text:c="171"/>Atención integral a personas con VIH como</text:p>
      <text:p text:style-name="Text"> <text:s text:c="136"/>Asociación Amigos Contra</text:p>
      <text:p text:style-name="Text"> <text:s text:c="131"/>12 <text:s text:c="27"/>G35435163 fórmula de prevención de la Exclusión <text:s text:c="13"/>76</text:p>
      <text:p text:style-name="Text"> <text:s text:c="136"/>el Sida (A.C.S.)</text:p>
      <text:p text:style-name="Text"> <text:s text:c="171"/>Social</text:p>
      <text:p text:style-name="Text"> </text:p>
      <text:p text:style-name="Text"> </text:p>
      <text:p text:style-name="Text"> <text:s text:c="134"/>Fundación Canaria para el</text:p>
      <text:p text:style-name="Text"> <text:s text:c="134"/>Tratamiento Integral de la</text:p>
      <text:p text:style-name="Text"> <text:s text:c="131"/>13 <text:s text:c="28"/>G35521533 Aula de adultos -Realidades posibles <text:s text:c="13"/>70</text:p>
      <text:p text:style-name="Text"> <text:s text:c="134"/>Parálisis Cerebral Infantil</text:p>
      <text:p text:style-name="Text"> <text:s text:c="134"/>(TIPCI)</text:p>
      <text:p text:style-name="Text"> </text:p>
      <text:p text:style-name="Text"> </text:p>
      <text:p text:style-name="Text"> <text:s text:c="134"/>Asociación de Familias de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4"/>personas <text:s text:c="13"/>con</text:p>
      <text:p text:style-name="Text"> <text:s text:c="134"/>Discapacidad intelectual y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1"/>14 del desarrollo (APAELP) G35562578 tODS sumamos <text:s text:c="41"/>75</text:p>
      <text:p text:style-name="Text"> </text:p>
      <text:p text:style-name="Text"> </text:p>
      <text:p text:style-name="Text"> </text:p>
      <text:p text:style-name="Text"> </text:p>
      <text:p text:style-name="Text"> <text:s text:c="134"/>Asociación Gull-Lasègue</text:p>
      <text:p text:style-name="Text"> <text:s text:c="170"/>Servicio de Trabajo Social: Proyecto de</text:p>
      <text:p text:style-name="Text"> <text:s text:c="134"/>para <text:s text:c="3"/>el <text:s text:c="2"/>Estudio <text:s text:c="3"/>y</text:p>
      <text:p text:style-name="Text"> <text:s text:c="170"/>atención, inclusión y apoyo a personas</text:p>
      <text:p text:style-name="Text"> <text:s text:c="131"/>15 Tratamiento <text:s text:c="4"/>de <text:s text:c="4"/>la G35566876</text:p>
      <text:p text:style-name="Text"> <text:s text:c="170"/>afectadas por TCA, sus familiares y la</text:p>
      <text:p text:style-name="Text"> <text:s text:c="134"/>Anorexia y la Bulimia en <text:s text:c="63"/>78</text:p>
      <text:p text:style-name="Text"> <text:s text:c="170"/>población en general</text:p>
      <text:p text:style-name="Text"> <text:s text:c="134"/>Canarias</text:p>
      <text:p text:style-name="Text"> </text:p>
      <text:p text:style-name="Text"> </text:p>
      <text:p text:style-name="Text"> <text:s text:c="131"/>16 Asociación <text:s text:c="6"/>Canaria <text:s text:c="4"/>de G35695493 Programa de Atención Integral para mujeres <text:s text:c="3"/>67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0"/>Fecha/hora:</text:p>
      <text:p text:style-name="Text"> <text:s text:c="114"/>BENITA YASMINA LUQUE RODRIGUEZ <text:s text:c="82"/>24/10/2025 12:22</text:p>
      <text:p text:style-name="Text"> <text:s text:c="114"/>MARÍA DEL CARMEN VARGAS PALMES <text:s text:c="82"/>24/10/2025 13:59</text:p>
      <text:p text:style-name="Text"> <text:s text:c="114"/>ANTONIO JOSÉ MUÑECAS RODRÍGO <text:s text:c="84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83"/>afectadas de Cáncer de <text:s text:c="16"/>Mama <text:s text:c="2"/>y</text:p>
      <text:p text:style-name="Text"> <text:s text:c="136"/>Cáncer de Mama (ACCM)</text:p>
      <text:p text:style-name="Text"> <text:s text:c="183"/>Ginecológico y sus familiares</text:p>
      <text:p text:style-name="Text"> </text:p>
      <text:p text:style-name="Text"> </text:p>
      <text:p text:style-name="Text"> <text:s text:c="169"/>Servicio de asistencia técnica psicosocial</text:p>
      <text:p text:style-name="Text"> <text:s text:c="134"/>Fundación Canaria Oliver <text:s text:c="10"/>para prevenir la exclusión social de</text:p>
      <text:p text:style-name="Text"> <text:s text:c="131"/>17 Mayor contra la Fibrosis G35820950 personas con Fibrosis Quística y otras <text:s text:c="25"/>71</text:p>
      <text:p text:style-name="Text"> <text:s text:c="134"/>Quística <text:s text:c="26"/>patologías respiratorias crónicas y sus</text:p>
      <text:p text:style-name="Text"> <text:s text:c="169"/>familiares</text:p>
      <text:p text:style-name="Text"> </text:p>
      <text:p text:style-name="Text"> </text:p>
      <text:p text:style-name="Text"> <text:s text:c="131"/>18 Fundación Canaria Main <text:s text:c="13"/>G35863992 Decide-T <text:s text:c="44"/>89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80"/>Atención <text:s text:c="5"/>Integral <text:s text:c="5"/>e <text:s text:c="4"/>inclusión</text:p>
      <text:p text:style-name="Text"> <text:s text:c="136"/>Asociación Asperger <text:s text:c="10"/>-</text:p>
      <text:p text:style-name="Text"> <text:s text:c="131"/>19 <text:s text:c="36"/>G35872472 sociocomunitaria de personas con Trastorno <text:s text:c="10"/>77</text:p>
      <text:p text:style-name="Text"> <text:s text:c="136"/>TEA Islas Canarias</text:p>
      <text:p text:style-name="Text"> <text:s text:c="180"/>del Espectro Autista de grado 1</text:p>
      <text:p text:style-name="Text"> </text:p>
      <text:p text:style-name="Text"> </text:p>
      <text:p text:style-name="Text"> <text:s text:c="136"/>Fundación <text:s text:c="7"/>Canaria <text:s text:c="10"/>Apoyo social y económico a niños con</text:p>
      <text:p text:style-name="Text"> <text:s text:c="131"/>20 <text:s text:c="27"/>G76349273 <text:s text:c="62"/>79</text:p>
      <text:p text:style-name="Text"> <text:s text:c="136"/>Pequeño Valiente <text:s text:c="18"/>cáncer y sus familias</text:p>
      <text:p text:style-name="Text"> </text:p>
      <text:p text:style-name="Text"> </text:p>
      <text:p text:style-name="Text"> <text:s text:c="180"/>Derecho a la Salud.Prevención de la</text:p>
      <text:p text:style-name="Text"> <text:s text:c="180"/>exclusión social mediante acciones de</text:p>
      <text:p text:style-name="Text"> <text:s text:c="180"/>acercamiento y atención socio sanitaria a</text:p>
      <text:p text:style-name="Text"> <text:s text:c="131"/>21 Médicos del Mundo <text:s text:c="18"/>G79408852 personas migrantes y personas en situación <text:s text:c="10"/>87</text:p>
      <text:p text:style-name="Text"> <text:s text:c="180"/>de prostitución desde una perspectivas de</text:p>
      <text:p text:style-name="Text"> <text:s text:c="180"/>derechos, con enfoque de género e</text:p>
      <text:p text:style-name="Text"> <text:s text:c="180"/>interculturalidad</text:p>
      <text:p text:style-name="Text"> </text:p>
      <text:p text:style-name="Text"> </text:p>
      <text:p text:style-name="Text"> <text:s text:c="134"/>Asociación Internacional</text:p>
      <text:p text:style-name="Text"> <text:s text:c="169"/>Servicio de orientación y promoción de la</text:p>
      <text:p text:style-name="Text"> <text:s text:c="131"/>22 del Teléfono <text:s text:c="3"/>de <text:s text:c="3"/>la G85590685 <text:s text:c="64"/>85</text:p>
      <text:p text:style-name="Text"> <text:s text:c="169"/>Inclusión Social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4"/>Esperanza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4"/>Congregación Oblatas del</text:p>
      <text:p text:style-name="Text"> <text:s text:c="131"/>23 Santísimo Redentor Cdad. R3500444I Casa de acogida Daniela <text:s text:c="40"/>65</text:p>
      <text:p text:style-name="Text"> <text:s text:c="134"/>de Las Palmas</text:p>
      <text:p text:style-name="Text"> </text:p>
      <text:p text:style-name="Text"> </text:p>
      <text:p text:style-name="Text"> <text:s text:c="134"/>Asoc. <text:s text:c="9"/>Fraternidad</text:p>
      <text:p text:style-name="Text"> <text:s text:c="134"/>Cristiana de Personas con</text:p>
      <text:p text:style-name="Text"> <text:s text:c="131"/>24 <text:s text:c="27"/>G35244748 Tejiendo Inclusión <text:s text:c="43"/>66</text:p>
      <text:p text:style-name="Text"> <text:s text:c="134"/>Discapacidad Frater Las</text:p>
      <text:p text:style-name="Text"> <text:s text:c="134"/>Palmas</text:p>
      <text:p text:style-name="Text"> </text:p>
      <text:p text:style-name="Text"> </text:p>
      <text:p text:style-name="Text"> <text:s text:c="131"/>25 Ejército de Salvación <text:s text:c="14"/>R1500021I Proyecto Integra <text:s text:c="36"/>64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1"/>Fecha/hora:</text:p>
      <text:p text:style-name="Text"> <text:s text:c="114"/>BENITA YASMINA LUQUE RODRIGUEZ <text:s text:c="93"/>24/10/2025 12:22</text:p>
      <text:p text:style-name="Text"> <text:s text:c="114"/>MARÍA DEL CARMEN VARGAS PALMES <text:s text:c="93"/>24/10/2025 13:59</text:p>
      <text:p text:style-name="Text"> <text:s text:c="114"/>ANTONIO JOSÉ MUÑECAS RODRÍGO <text:s text:c="95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4"/>Comedor Social N.S. del</text:p>
      <text:p text:style-name="Text"> <text:s text:c="134"/>Carmen Compañía Hijas <text:s text:c="9"/>Gestión y prestación del servicio de</text:p>
      <text:p text:style-name="Text"> <text:s text:c="131"/>26 de la Caridad de San R3500458I comedor para personas en riesgo o en <text:s text:c="25"/>96</text:p>
      <text:p text:style-name="Text"> <text:s text:c="134"/>Vicente de Paul Provincia <text:s text:c="5"/>situación de exclusión social</text:p>
      <text:p text:style-name="Text"> <text:s text:c="134"/>España Sur</text:p>
      <text:p text:style-name="Text"> </text:p>
      <text:p text:style-name="Text"> </text:p>
      <text:p text:style-name="Text"> <text:s text:c="136"/>Asociación <text:s text:c="9"/>de</text:p>
      <text:p text:style-name="Text"> <text:s text:c="169"/>Prevención de la exclusión social en</text:p>
      <text:p text:style-name="Text"> <text:s text:c="136"/>Enfermedades</text:p>
      <text:p text:style-name="Text"> <text:s text:c="131"/>27 <text:s text:c="25"/>G35950500 personas <text:s text:c="7"/>con <text:s text:c="5"/>enfermedades <text:s text:c="20"/>70</text:p>
      <text:p text:style-name="Text"> <text:s text:c="136"/>Neuromusculares <text:s text:c="4"/>de</text:p>
      <text:p text:style-name="Text"> <text:s text:c="169"/>neuromusculares</text:p>
      <text:p text:style-name="Text"> <text:s text:c="136"/>Canarias (ASENECAN)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Asociación <text:s text:c="4"/>Parkinson</text:p>
      <text:p text:style-name="Text"> <text:s text:c="170"/>Soledad no deseada: el primer eslabón de</text:p>
      <text:p text:style-name="Text"> <text:s text:c="131"/>28 Gran Canaria y patologías G35414903 <text:s text:c="57"/>88</text:p>
      <text:p text:style-name="Text"> <text:s text:c="170"/>la cadena social</text:p>
      <text:p text:style-name="Text"> <text:s text:c="134"/>afines (APGC y PA)</text:p>
      <text:p text:style-name="Text"> </text:p>
      <text:p text:style-name="Text"> </text:p>
      <text:p text:style-name="Text"> <text:s text:c="171"/>Programa de acción social: prevención de la</text:p>
      <text:p text:style-name="Text"> <text:s text:c="136"/>Asociación Provincial de</text:p>
      <text:p text:style-name="Text"> <text:s text:c="131"/>29 <text:s text:c="27"/>G35302785 exclusión social asociada a la Esclerosis <text:s text:c="14"/>76</text:p>
      <text:p text:style-name="Text"> <text:s text:c="136"/>Esclerosis Múltiple</text:p>
      <text:p text:style-name="Text"> <text:s text:c="171"/>Múltiple</text:p>
      <text:p text:style-name="Text"> </text:p>
      <text:p text:style-name="Text"> </text:p>
      <text:p text:style-name="Text"> <text:s text:c="183"/>Atención integral a personas en riesgo de</text:p>
      <text:p text:style-name="Text"> <text:s text:c="131"/>30 Fundación Ser <text:s text:c="20"/>G82725516 <text:s text:c="49"/>61</text:p>
      <text:p text:style-name="Text"> <text:s text:c="183"/>exclusión social en hogares funcionales</text:p>
      <text:p text:style-name="Text"> </text:p>
      <text:p text:style-name="Text"> </text:p>
      <text:p text:style-name="Text"> <text:s text:c="136"/>Asociación <text:s text:c="8"/>Social</text:p>
      <text:p text:style-name="Text"> <text:s text:c="131"/>31 <text:s text:c="28"/>G76238013 Guaguaseo 2025 <text:s text:c="40"/>71</text:p>
      <text:p text:style-name="Text"> <text:s text:c="136"/>Oportunidades de vida</text:p>
      <text:p text:style-name="Text"> </text:p>
      <text:p text:style-name="Text"> </text:p>
      <text:p text:style-name="Text"> <text:s text:c="134"/>Asociación <text:s text:c="2"/>Movimiento <text:s text:c="9"/>Integración social de grupos de menores en</text:p>
      <text:p text:style-name="Text"> <text:s text:c="131"/>32 Junior <text:s text:c="3"/>de <text:s text:c="1"/>Canarias G35432921 riesgo de exclusión social en barrios de <text:s text:c="19"/>80</text:p>
      <text:p text:style-name="Text"> <text:s text:c="134"/>(JUNIORCAN) <text:s text:c="21"/>LPGC 2025</text:p>
      <text:p text:style-name="Text"> <text:s text:c="38"/>COPIA AUTÉNTICA que puede ser comprobada mediante el Código Seguro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6"/>Fundación Canaria Lidia</text:p>
      <text:p text:style-name="Text"> <text:s text:c="131"/>33 <text:s text:c="26"/>G35669894 LP Comunitaria <text:s text:c="42"/>78</text:p>
      <text:p text:style-name="Text"> <text:s text:c="136"/>García</text:p>
      <text:p text:style-name="Text"> </text:p>
      <text:p text:style-name="Text"> </text:p>
      <text:p text:style-name="Text"> <text:s text:c="134"/>Asociación de personas</text:p>
      <text:p text:style-name="Text"> <text:s text:c="134"/>con Sordoceguera de <text:s text:c="13"/>Servicio de acceso a la información y al</text:p>
      <text:p text:style-name="Text"> <text:s text:c="131"/>34 <text:s text:c="23"/>G76715234 <text:s text:c="60"/>50</text:p>
      <text:p text:style-name="Text"> <text:s text:c="134"/>Canarias – ASOCIDE <text:s text:c="14"/>entorno</text:p>
      <text:p text:style-name="Text"> <text:s text:c="134"/>Canarias</text:p>
      <text:p text:style-name="Text"> </text:p>
      <text:p text:style-name="Text"> </text:p>
      <text:p text:style-name="Text"> <text:s text:c="134"/>Asociación Canaria de</text:p>
      <text:p text:style-name="Text"> <text:s text:c="131"/>35 Mediadores Interculturales G35883503 Proyecto ITACA <text:s text:c="41"/>92</text:p>
      <text:p text:style-name="Text"> <text:s text:c="134"/>(ACAMEI).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5"/>Fecha/hora:</text:p>
      <text:p text:style-name="Text"> <text:s text:c="114"/>BENITA YASMINA LUQUE RODRIGUEZ <text:s text:c="87"/>24/10/2025 12:22</text:p>
      <text:p text:style-name="Text"> <text:s text:c="114"/>MARÍA DEL CARMEN VARGAS PALMES <text:s text:c="87"/>24/10/2025 13:59</text:p>
      <text:p text:style-name="Text"> <text:s text:c="114"/>ANTONIO JOSÉ MUÑECAS RODRÍGO <text:s text:c="89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6"/>Asociación El Patio de las <text:s text:c="10"/>“Voces unidas: <text:s text:c="17"/>redes <text:s text:c="4"/>de <text:s text:c="4"/>igualdad <text:s text:c="2"/>y</text:p>
      <text:p text:style-name="Text"> <text:s text:c="131"/>36 <text:s text:c="29"/>G35824200 <text:s text:c="64"/>83</text:p>
      <text:p text:style-name="Text"> <text:s text:c="136"/>Culturas <text:s text:c="28"/>diversidad”</text:p>
      <text:p text:style-name="Text"> </text:p>
      <text:p text:style-name="Text"> </text:p>
      <text:p text:style-name="Text"> <text:s text:c="136"/>Asociación Las Palmas</text:p>
      <text:p text:style-name="Text"> <text:s text:c="131"/>37 <text:s text:c="24"/>G76365410 “Tu Ciudad Invita” <text:s text:c="50"/>65</text:p>
      <text:p text:style-name="Text"> <text:s text:c="136"/>Invita</text:p>
      <text:p text:style-name="Text"> </text:p>
      <text:p text:style-name="Text"> </text:p>
      <text:p text:style-name="Text"> <text:s text:c="183"/>Apoyo a la integración a través de la</text:p>
      <text:p text:style-name="Text"> <text:s text:c="131"/>38 Provivienda <text:s text:c="22"/>G79408696 <text:s text:c="59"/>85</text:p>
      <text:p text:style-name="Text"> <text:s text:c="183"/>vivienda para colectivos con dificultades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67"/>LUZ <text:s text:c="5"/>DE <text:s text:c="4"/>VIDA. <text:s text:c="3"/>Acompañamiento</text:p>
      <text:p text:style-name="Text"> <text:s text:c="167"/>sociocultural como fórmula de prevención</text:p>
      <text:p text:style-name="Text"> <text:s text:c="134"/>Fundación Alejandro Da</text:p>
      <text:p text:style-name="Text"> <text:s text:c="131"/>39 <text:s text:c="23"/>G35215953 de la exclusión social para pacientes y <text:s text:c="30"/>61</text:p>
      <text:p text:style-name="Text"> <text:s text:c="134"/>Silva</text:p>
      <text:p text:style-name="Text"> <text:s text:c="167"/>familias afectadas por enfermedades</text:p>
      <text:p text:style-name="Text"> <text:s text:c="167"/>oncohematológicas</text:p>
      <text:p text:style-name="Text"> </text:p>
      <text:p text:style-name="Text"> </text:p>
      <text:p text:style-name="Text"> <text:s text:c="173"/>Memorias <text:s text:c="7"/>que <text:s text:c="5"/>pintan: propuesta</text:p>
      <text:p text:style-name="Text"> <text:s text:c="136"/>Asociación Socio-.cultural</text:p>
      <text:p text:style-name="Text"> <text:s text:c="131"/>40 <text:s text:c="29"/>G76159417 comunitaria y artística para la memoria <text:s text:c="24"/>71</text:p>
      <text:p text:style-name="Text"> <text:s text:c="136"/>Fuera de la Portada</text:p>
      <text:p text:style-name="Text"> <text:s text:c="173"/>histórica del barrio de Arenales</text:p>
      <text:p text:style-name="Text"> </text:p>
      <text:p text:style-name="Text"> </text:p>
      <text:p text:style-name="Text"> <text:s text:c="136"/>Asociación <text:s text:c="6"/>Española</text:p>
      <text:p text:style-name="Text"> <text:s text:c="131"/>41 <text:s text:c="28"/>G28197564 #Quenotevendanhumo <text:s text:c="46"/>60</text:p>
      <text:p text:style-name="Text"> <text:s text:c="136"/>Contra el Cáncer</text:p>
      <text:p text:style-name="Text"> </text:p>
      <text:p text:style-name="Text"> </text:p>
      <text:p text:style-name="Text"> <text:s text:c="178"/>Protección Integral a la Infancia y</text:p>
      <text:p text:style-name="Text"> <text:s text:c="178"/>Adolescencia. Líneas ANAR. Prevención de</text:p>
      <text:p text:style-name="Text"> <text:s text:c="131"/>42 Fundación ANAR <text:s text:c="19"/>G80453731 <text:s text:c="59"/>50</text:p>
      <text:p text:style-name="Text"> <text:s text:c="178"/>la violencia y problemas de salud mental en</text:p>
      <text:p text:style-name="Text"> <text:s text:c="178"/>nuestros (LOPIVI)</text:p>
      <text:p text:style-name="Text"> </text:p>
      <text:p text:style-name="Text"> </text:p>
      <text:p text:style-name="Text"> <text:s text:c="131"/>43 Asociación Estilos en 1 <text:s text:c="10"/>G76041896 Estilos en 1 <text:s text:c="46"/>76</text:p>
      <text:p text:style-name="Text"> <text:s text:c="38"/>COPIA AUTÉNTICA que puede ser comprobada mediante el Código Seguro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78"/>Proyecto de Atención a mujeres en</text:p>
      <text:p text:style-name="Text"> <text:s text:c="131"/>44 Fundación Cruz Blanca <text:s text:c="12"/>G91397570 situación de prostitución y/o trata con fines <text:s text:c="13"/>78</text:p>
      <text:p text:style-name="Text"> <text:s text:c="178"/>de explotación sexual en Gran Canaria</text:p>
      <text:p text:style-name="Text"> </text:p>
      <text:p text:style-name="Text"> </text:p>
      <text:p text:style-name="Text"> <text:s text:c="178"/>Espacio seguro de asesoramiento y apoyo</text:p>
      <text:p text:style-name="Text"> <text:s text:c="136"/>Fundación <text:s text:c="6"/>Save <text:s text:c="5"/>The</text:p>
      <text:p text:style-name="Text"> <text:s text:c="131"/>45 <text:s text:c="34"/>G79362497 especializado para la juventud migrante y <text:s text:c="17"/>78</text:p>
      <text:p text:style-name="Text"> <text:s text:c="136"/>Children</text:p>
      <text:p text:style-name="Text"> <text:s text:c="178"/>extutelada</text:p>
      <text:p text:style-name="Text"> </text:p>
      <text:p text:style-name="Text"> </text:p>
      <text:p text:style-name="Text"> <text:s text:c="131"/>46 Cesal <text:s text:c="28"/>G78919271 Horizonte Vivo <text:s text:c="44"/>67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5"/>Fecha/hora:</text:p>
      <text:p text:style-name="Text"> <text:s text:c="114"/>BENITA YASMINA LUQUE RODRIGUEZ <text:s text:c="97"/>24/10/2025 12:22</text:p>
      <text:p text:style-name="Text"> <text:s text:c="114"/>MARÍA DEL CARMEN VARGAS PALMES <text:s text:c="97"/>24/10/2025 13:59</text:p>
      <text:p text:style-name="Text"> <text:s text:c="114"/>ANTONIO JOSÉ MUÑECAS RODRÍGO <text:s text:c="99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2"/>CUARTO.- Conceder la subvención en relación con las solicitudes a las que se refiere el apartado anterior, y</text:p>
      <text:p text:style-name="Text"> <text:s text:c="132"/>disponer el gasto con cargo a la aplicación presupuestaria 07047/231.00/489.00 (A/RC n.º de operación</text:p>
      <text:p text:style-name="Text"> <text:s text:c="132"/>220250045854 de fecha 23 de septiembre de 2025, por importe de 1.500.000 euros); para la determinación</text:p>
      <text:p text:style-name="Text"> <text:s text:c="132"/>concreta de las subvenciones otorgadas se han utilizado dos criterios:</text:p>
      <text:p text:style-name="Text"> </text:p>
      <text:p text:style-name="Text"> </text:p>
      <text:p text:style-name="Text"> <text:s text:c="132"/>En primer término, según los apartados 3.1, 3.2 y 3.3 del artículo 12 de la Ordenanza específica que rige la</text:p>
      <text:p text:style-name="Text"> <text:s text:c="132"/>concesión de subvenciones destinadas a entidades privadas de iniciativa social sin ánimo de lucro, publicada en el</text:p>
      <text:p text:style-name="Text"> <text:s text:c="132"/>Boletín Oficial de la Provincia de Las Palmas Nº 152, de 16 de diciembre de 2024, se ha aplicado la fórmula</text:p>
      <text:p text:style-name="Text"> <text:s text:c="132"/>siguiente: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1"/>Fórmula Donde:</text:p>
      <text:p text:style-name="Text"> </text:p>
      <text:p text:style-name="Text"> </text:p>
      <text:p text:style-name="Text"> <text:s text:c="144"/>P = Valor de cada Punto</text:p>
      <text:p text:style-name="Text"> <text:s text:c="139"/>A</text:p>
      <text:p text:style-name="Text"> <text:s text:c="144"/>A = Importe de los créditos presupuestarios que se destinan a esta convocatoria</text:p>
      <text:p text:style-name="Text"> <text:s text:c="131"/>P=</text:p>
      <text:p text:style-name="Text"> <text:s text:c="139"/>B</text:p>
      <text:p text:style-name="Text"> <text:s text:c="144"/>B = Sumatorio (∑ ) Puntos obtenidos por todas la entidades beneficiarias que, al menos,</text:p>
      <text:p text:style-name="Text"> <text:s text:c="144"/>hayan alcanzado los 50 puntos de valoración (Criterio de calidad)</text:p>
      <text:p text:style-name="Text"> </text:p>
      <text:p text:style-name="Text"> </text:p>
      <text:p text:style-name="Text"> </text:p>
      <text:p text:style-name="Text"> </text:p>
      <text:p text:style-name="Text"> <text:s text:c="132"/>Fórmula Donde:</text:p>
      <text:p text:style-name="Text"> </text:p>
      <text:p text:style-name="Text"> </text:p>
      <text:p text:style-name="Text"> <text:s text:c="144"/>S = Cuantía a subvencionar a cada Entidad Beneficiaria (En Euros)</text:p>
      <text:p text:style-name="Text"> </text:p>
      <text:p text:style-name="Text"> <text:s text:c="144"/>V = Valoración, en puntos, obtenida por cada Entidad Beneficiaria (atendiendo a los criterios</text:p>
      <text:p text:style-name="Text"> <text:s text:c="131"/>S=VxP</text:p>
      <text:p text:style-name="Text"> <text:s text:c="144"/>de baremación)</text:p>
      <text:p text:style-name="Text"> <text:s text:c="38"/>COPIA AUTÉNTICA que puede ser comprobada mediante el Código Seguro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44"/>P = Valor de cada punto (Conforme al procedimiento señalado en el apartado anterior)</text:p>
      <text:p text:style-name="Text"> </text:p>
      <text:p text:style-name="Text"> </text:p>
      <text:p text:style-name="Text"> </text:p>
      <text:p text:style-name="Text"> </text:p>
      <text:p text:style-name="Text"> <text:s text:c="130"/>En segundo término, atendiendo a la Convocatoria (Segundo, punto 2), se distribuye el remanente de forma</text:p>
      <text:p text:style-name="Text"> <text:s text:c="130"/>proporcional entre las entidades beneficiarias que han resultado con una cuantía menor a la solicitada, hasta llegar a</text:p>
      <text:p text:style-name="Text"> <text:s text:c="130"/>la cantidad solicitada.</text:p>
      <text:p text:style-name="Text"> <text:s text:c="130"/>Así, el importe concedido responde a la siguiente distribución:</text:p>
      <text:p text:style-name="Text"> </text:p>
      <text:p text:style-name="Text"> </text:p>
      <text:p text:style-name="Text"> </text:p>
      <text:p text:style-name="Text"> <text:s text:c="143"/>ENTIDADES <text:s text:c="17"/>NIF <text:s text:c="22"/>PROYECTOS <text:s text:c="23"/>CUANTÍA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6"/>Fecha/hora:</text:p>
      <text:p text:style-name="Text"> <text:s text:c="114"/>BENITA YASMINA LUQUE RODRIGUEZ <text:s text:c="98"/>24/10/2025 12:22</text:p>
      <text:p text:style-name="Text"> <text:s text:c="114"/>MARÍA DEL CARMEN VARGAS PALMES <text:s text:c="98"/>24/10/2025 13:59</text:p>
      <text:p text:style-name="Text"> <text:s text:c="114"/>ANTONIO JOSÉ MUÑECAS RODRÍGO <text:s text:c="100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/text:p>
      <text:p text:style-name="Text"> </text:p>
      <text:p text:style-name="Text"> </text:p>
      <text:p text:style-name="Text"> </text:p>
      <text:p text:style-name="Text"> <text:s text:c="222"/>SUBVENCIONADA</text:p>
      <text:p text:style-name="Text"> </text:p>
      <text:p text:style-name="Text"> </text:p>
      <text:p text:style-name="Text"> <text:s text:c="136"/>Asociación <text:s text:c="7"/>Civitas</text:p>
      <text:p text:style-name="Text"> <text:s text:c="172"/>Estimulación cognitiva en el proceso</text:p>
      <text:p text:style-name="Text"> <text:s text:c="136"/>centros especializados</text:p>
      <text:p text:style-name="Text"> <text:s text:c="132"/>1 <text:s text:c="28"/>G35025048 de deterioro por envejecimiento en <text:s text:c="20"/>10.064,05 €</text:p>
      <text:p text:style-name="Text"> <text:s text:c="136"/>en <text:s text:c="4"/>personas <text:s text:c="5"/>con</text:p>
      <text:p text:style-name="Text"> <text:s text:c="172"/>población con discapacidad intelectual</text:p>
      <text:p text:style-name="Text"> <text:s text:c="136"/>discapacidad intelectual</text:p>
      <text:p text:style-name="Text"> </text:p>
      <text:p text:style-name="Text"> </text:p>
      <text:p text:style-name="Text"> <text:s text:c="134"/>Asociación de Personas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con <text:s text:c="8"/>Discapacidad</text:p>
      <text:p text:style-name="Text"> <text:s text:c="132"/>2 <text:s text:c="25"/>G35029065 Tejiendo redes <text:s text:c="43"/>31.744,34 €</text:p>
      <text:p text:style-name="Text"> <text:s text:c="134"/>Intelectual <text:s text:c="3"/>de <text:s text:c="3"/>Las</text:p>
      <text:p text:style-name="Text"> <text:s text:c="134"/>Palmas (APROSU)</text:p>
      <text:p text:style-name="Text"> </text:p>
      <text:p text:style-name="Text"> </text:p>
      <text:p text:style-name="Text"> <text:s text:c="136"/>Asociación de Familias <text:s text:c="10"/>TEAcompañamos: <text:s text:c="6"/>orientación <text:s text:c="2"/>y</text:p>
      <text:p text:style-name="Text"> <text:s text:c="136"/>de <text:s text:c="3"/>Personas <text:s text:c="3"/>con <text:s text:c="11"/>asesoramiento a familias de personas</text:p>
      <text:p text:style-name="Text"> <text:s text:c="132"/>3 <text:s text:c="25"/>G35042977 <text:s text:c="58"/>50.000,00 €</text:p>
      <text:p text:style-name="Text"> <text:s text:c="136"/>Autismo de Las Palmas <text:s text:c="11"/>con TEA y profesionales,y valoración</text:p>
      <text:p text:style-name="Text"> <text:s text:c="136"/>(APNALP) <text:s text:c="24"/>diagnóstica</text:p>
      <text:p text:style-name="Text"> </text:p>
      <text:p text:style-name="Text"> </text:p>
      <text:p text:style-name="Text"> <text:s text:c="134"/>Asociación para la lucha</text:p>
      <text:p text:style-name="Text"> <text:s text:c="169"/>Atención psicosocial en personas con</text:p>
      <text:p text:style-name="Text"> <text:s text:c="134"/>contra <text:s text:c="2"/>Enfermedades</text:p>
      <text:p text:style-name="Text"> <text:s text:c="132"/>4 <text:s text:c="25"/>G35052216 ERC en riesgo de exclusión social y <text:s text:c="22"/>14.000,00 €</text:p>
      <text:p text:style-name="Text"> <text:s text:c="134"/>Renales <text:s text:c="3"/>Alcer <text:s text:c="4"/>Las</text:p>
      <text:p text:style-name="Text"> <text:s text:c="169"/>sus familiares</text:p>
      <text:p text:style-name="Text"> <text:s text:c="134"/>Palmas</text:p>
      <text:p text:style-name="Text"> </text:p>
      <text:p text:style-name="Text"> </text:p>
      <text:p text:style-name="Text"> <text:s text:c="175"/>Servicio de apoyo familiar (S.A.F.):</text:p>
      <text:p text:style-name="Text"> <text:s text:c="132"/>5 Asociación Adepsi <text:s text:c="13"/>G35068824 Orientado a la atención y prevención <text:s text:c="15"/>50.000,00 €</text:p>
      <text:p text:style-name="Text"> <text:s text:c="175"/>de la exclusión social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9"/>Atención a personas con discapacidad</text:p>
      <text:p text:style-name="Text"> <text:s text:c="134"/>Asociación de Entidades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9"/>intelectual y del desarrollo en situación</text:p>
      <text:p text:style-name="Text"> <text:s text:c="132"/>6 Plena <text:s text:c="9"/>Inclusión G35083112 <text:s text:c="58"/>18.769,79 €</text:p>
      <text:p text:style-name="Text"> <text:s text:c="169"/>de vulnerabilidad o riesgo de exclusión</text:p>
      <text:p text:style-name="Text"> <text:s text:c="134"/>Canarias</text:p>
      <text:p text:style-name="Text"> <text:s text:c="169"/>social</text:p>
      <text:p text:style-name="Text"> </text:p>
      <text:p text:style-name="Text"> </text:p>
      <text:p text:style-name="Text"> <text:s text:c="169"/>Servicio de información, orientación y</text:p>
      <text:p text:style-name="Text"> <text:s text:c="136"/>Asociación Síndrome de</text:p>
      <text:p text:style-name="Text"> <text:s text:c="132"/>7 <text:s text:c="25"/>G35131515 valoración de Familias de Personas <text:s text:c="23"/>50.000,00 €</text:p>
      <text:p text:style-name="Text"> <text:s text:c="136"/>Down de Las Palmas</text:p>
      <text:p text:style-name="Text"> <text:s text:c="169"/>con Síndrome de Down</text:p>
      <text:p text:style-name="Text"> </text:p>
      <text:p text:style-name="Text"> </text:p>
      <text:p text:style-name="Text"> <text:s text:c="132"/>8 Asociación de celiacos y G35149202 Inclusión Social del colectivo celiaco: <text:s text:c="19"/>8.578,82 €</text:p>
      <text:p text:style-name="Text"> <text:s text:c="134"/>sensibles al gluten de <text:s text:c="12"/>orientación social y entrega de</text:p>
      <text:p text:style-name="Text"> <text:s text:c="134"/>Canarias (ASOCECA) <text:s text:c="16"/>alimentos sin gluten para familias en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7"/>Fecha/hora:</text:p>
      <text:p text:style-name="Text"> <text:s text:c="114"/>BENITA YASMINA LUQUE RODRIGUEZ <text:s text:c="89"/>24/10/2025 12:22</text:p>
      <text:p text:style-name="Text"> <text:s text:c="114"/>MARÍA DEL CARMEN VARGAS PALMES <text:s text:c="89"/>24/10/2025 13:59</text:p>
      <text:p text:style-name="Text"> <text:s text:c="114"/>ANTONIO JOSÉ MUÑECAS RODRÍGO <text:s text:c="91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80"/>situación de vulnerabilidad social</text:p>
      <text:p text:style-name="Text"> </text:p>
      <text:p text:style-name="Text"> </text:p>
      <text:p text:style-name="Text"> <text:s text:c="134"/>Asociación <text:s text:c="10"/>de <text:s text:c="11"/>Proyecto de prevención de adicciones</text:p>
      <text:p text:style-name="Text"> <text:s text:c="132"/>9 Integración <text:s text:c="6"/>Social G35263318 evitando la Exclusión Social: “A tu <text:s text:c="18"/>9.000,00 €</text:p>
      <text:p text:style-name="Text"> <text:s text:c="134"/>“Calidad de Vida” <text:s text:c="17"/>salud”</text:p>
      <text:p text:style-name="Text"> </text:p>
      <text:p text:style-name="Text"> </text:p>
      <text:p text:style-name="Text"> <text:s text:c="134"/>Asociación de Padres y</text:p>
      <text:p text:style-name="Text"> <text:s text:c="134"/>madres de personas</text:p>
      <text:p text:style-name="Text"> <text:s text:c="131"/>10 <text:s text:c="26"/>G35339035 INCLUYE-T LPGC <text:s text:c="37"/>16.150,71 €</text:p>
      <text:p text:style-name="Text"> <text:s text:c="134"/>con <text:s text:c="9"/>discapacidad</text:p>
      <text:p text:style-name="Text"> <text:s text:c="134"/>intelectual Apadis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Asociación <text:s text:c="6"/>Gamá-</text:p>
      <text:p text:style-name="Text"> <text:s text:c="134"/>Colectivo de Lesbianas <text:s text:c="10"/>Impulso: Programa para el fomento del</text:p>
      <text:p text:style-name="Text"> <text:s text:c="131"/>11 Gays <text:s text:c="4"/>Bisexuales <text:s text:c="1"/>y G35364512 empleo y la formación en las personas <text:s text:c="17"/>50.000,00 €</text:p>
      <text:p text:style-name="Text"> <text:s text:c="134"/>Transexuales <text:s text:c="7"/>de <text:s text:c="10"/>LGTBI</text:p>
      <text:p text:style-name="Text"> <text:s text:c="134"/>Canarias</text:p>
      <text:p text:style-name="Text"> </text:p>
      <text:p text:style-name="Text"> </text:p>
      <text:p text:style-name="Text"> <text:s text:c="170"/>Atención integral a personas con VIH</text:p>
      <text:p text:style-name="Text"> <text:s text:c="136"/>Asociación <text:s text:c="6"/>Amigos</text:p>
      <text:p text:style-name="Text"> <text:s text:c="131"/>12 <text:s text:c="26"/>G35435163 como fórmula de prevención de la <text:s text:c="19"/>50.000,00 €</text:p>
      <text:p text:style-name="Text"> <text:s text:c="136"/>Contra el Sida (A.C.S.)</text:p>
      <text:p text:style-name="Text"> <text:s text:c="170"/>Exclusión Social</text:p>
      <text:p text:style-name="Text"> </text:p>
      <text:p text:style-name="Text"> </text:p>
      <text:p text:style-name="Text"> <text:s text:c="136"/>Fundación Canaria para</text:p>
      <text:p text:style-name="Text"> <text:s text:c="136"/>el Tratamiento Integral</text:p>
      <text:p text:style-name="Text"> <text:s text:c="131"/>13 <text:s text:c="27"/>G35521533 Aula de adultos -Realidades posibles <text:s text:c="14"/>12.105,88 €</text:p>
      <text:p text:style-name="Text"> <text:s text:c="136"/>de la Parálisis Cerebral</text:p>
      <text:p text:style-name="Text"> <text:s text:c="136"/>Infantil (TIPCI)</text:p>
      <text:p text:style-name="Text"> </text:p>
      <text:p text:style-name="Text"> </text:p>
      <text:p text:style-name="Text"> <text:s text:c="134"/>Asociación de Familias</text:p>
      <text:p text:style-name="Text"> <text:s text:c="134"/>de <text:s text:c="4"/>personas <text:s text:c="4"/>con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1"/>14 Discapacidad intelectual G35562578 tODS sumamos <text:s text:c="40"/>15.530,00 €</text:p>
      <text:p text:style-name="Text"> <text:s text:c="134"/>y <text:s text:c="4"/>del <text:s text:c="4"/>desarrollo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4"/>(APAELP)</text:p>
      <text:p text:style-name="Text"> </text:p>
      <text:p text:style-name="Text"> </text:p>
      <text:p text:style-name="Text"> <text:s text:c="134"/>Asociación <text:s text:c="9"/>Gull-</text:p>
      <text:p text:style-name="Text"> <text:s text:c="164"/>Servicio de Trabajo Social: Proyecto de</text:p>
      <text:p text:style-name="Text"> <text:s text:c="134"/>Lasègue para el Estudio</text:p>
      <text:p text:style-name="Text"> <text:s text:c="164"/>atención, inclusión y apoyo a personas</text:p>
      <text:p text:style-name="Text"> <text:s text:c="131"/>15 y Tratamiento de la G35566876 <text:s text:c="58"/>19.246,53 €</text:p>
      <text:p text:style-name="Text"> <text:s text:c="164"/>afectadas por TCA, sus familiares y la</text:p>
      <text:p text:style-name="Text"> <text:s text:c="134"/>Anorexia y la Bulimia en</text:p>
      <text:p text:style-name="Text"> <text:s text:c="164"/>población en general</text:p>
      <text:p text:style-name="Text"> <text:s text:c="134"/>Canarias</text:p>
      <text:p text:style-name="Text"> </text:p>
      <text:p text:style-name="Text"> </text:p>
      <text:p text:style-name="Text"> <text:s text:c="131"/>16 Asociación Canaria de G35695493 Programa de Atención Integral para <text:s text:c="21"/>50.000,00 €</text:p>
      <text:p text:style-name="Text"> <text:s text:c="134"/>Cáncer <text:s text:c="3"/>de <text:s text:c="3"/>Mama <text:s text:c="11"/>mujeres afectadas de Cáncer de Mama</text:p>
      <text:p text:style-name="Text"> <text:s text:c="134"/>(ACCM) <text:s text:c="25"/>y Ginecológico y sus familiares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2"/>Fecha/hora:</text:p>
      <text:p text:style-name="Text"> <text:s text:c="114"/>BENITA YASMINA LUQUE RODRIGUEZ <text:s text:c="84"/>24/10/2025 12:22</text:p>
      <text:p text:style-name="Text"> <text:s text:c="114"/>MARÍA DEL CARMEN VARGAS PALMES <text:s text:c="84"/>24/10/2025 13:59</text:p>
      <text:p text:style-name="Text"> <text:s text:c="114"/>ANTONIO JOSÉ MUÑECAS RODRÍGO <text:s text:c="86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/text:p>
      <text:p text:style-name="Text"> </text:p>
      <text:p text:style-name="Text"> </text:p>
      <text:p text:style-name="Text"> </text:p>
      <text:p text:style-name="Text"> <text:s text:c="167"/>Servicio <text:s text:c="4"/>de <text:s text:c="3"/>asistencia <text:s text:c="3"/>técnica</text:p>
      <text:p text:style-name="Text"> <text:s text:c="167"/>psicosocial para prevenir la exclusión</text:p>
      <text:p text:style-name="Text"> <text:s text:c="134"/>Fundación <text:s text:c="8"/>Canaria <text:s text:c="7"/>social de personas con Fibrosis</text:p>
      <text:p text:style-name="Text"> <text:s text:c="131"/>17 Oliver Mayor contra la G35820950 Quística <text:s text:c="5"/>y <text:s text:c="4"/>otras <text:s text:c="4"/>patologías <text:s text:c="14"/>31.963,45 €</text:p>
      <text:p text:style-name="Text"> <text:s text:c="134"/>Fibrosis Quística <text:s text:c="15"/>respiratorias crónicas y sus familiares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1"/>18 Fundación Canaria Main G35863992 Decide-T <text:s text:c="46"/>35.000,00 €</text:p>
      <text:p text:style-name="Text"> </text:p>
      <text:p text:style-name="Text"> </text:p>
      <text:p text:style-name="Text"> <text:s text:c="166"/>Atención <text:s text:c="3"/>Integral e <text:s text:c="3"/>inclusión</text:p>
      <text:p text:style-name="Text"> <text:s text:c="134"/>Asociación Asperger - <text:s text:c="10"/>sociocomunitaria de personas con</text:p>
      <text:p text:style-name="Text"> <text:s text:c="131"/>19 <text:s text:c="22"/>G35872472 <text:s text:c="57"/>7.559,98 €</text:p>
      <text:p text:style-name="Text"> <text:s text:c="134"/>TEA Islas Canarias <text:s text:c="13"/>Trastorno del Espectro Autista de</text:p>
      <text:p text:style-name="Text"> <text:s text:c="166"/>grado 1</text:p>
      <text:p text:style-name="Text"> </text:p>
      <text:p text:style-name="Text"> </text:p>
      <text:p text:style-name="Text"> <text:s text:c="136"/>Fundación <text:s text:c="5"/>Canaria <text:s text:c="10"/>Apoyo social y económico a niños con</text:p>
      <text:p text:style-name="Text"> <text:s text:c="131"/>20 <text:s text:c="25"/>G76349273 <text:s text:c="53"/>19.116,28 €</text:p>
      <text:p text:style-name="Text"> <text:s text:c="136"/>Pequeño Valiente <text:s text:c="16"/>cáncer y sus familias</text:p>
      <text:p text:style-name="Text"> </text:p>
      <text:p text:style-name="Text"> </text:p>
      <text:p text:style-name="Text"> <text:s text:c="175"/>Derecho a la Salud.Prevención de la</text:p>
      <text:p text:style-name="Text"> <text:s text:c="175"/>exclusión social mediante acciones de</text:p>
      <text:p text:style-name="Text"> <text:s text:c="175"/>acercamiento y atención socio sanitaria</text:p>
      <text:p text:style-name="Text"> <text:s text:c="131"/>21 Médicos del Mundo <text:s text:c="13"/>G79408852 a personas migrantes y personas en <text:s text:c="12"/>35.650,00 €</text:p>
      <text:p text:style-name="Text"> <text:s text:c="175"/>situación de prostitución desde una</text:p>
      <text:p text:style-name="Text"> <text:s text:c="175"/>perspectivas de derechos, con enfoque</text:p>
      <text:p text:style-name="Text"> <text:s text:c="175"/>de género e interculturalidad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4"/>Asociación Internacional</text:p>
      <text:p text:style-name="Text"> <text:s text:c="163"/>Servicio de orientación y promoción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1"/>22 del Teléfono de la G85590685 <text:s text:c="59"/>50.000,00 €</text:p>
      <text:p text:style-name="Text"> <text:s text:c="163"/>la Inclusión Social</text:p>
      <text:p text:style-name="Text"> <text:s text:c="134"/>Esperanza</text:p>
      <text:p text:style-name="Text"> </text:p>
      <text:p text:style-name="Text"> </text:p>
      <text:p text:style-name="Text"> <text:s text:c="134"/>Congregación Oblatas</text:p>
      <text:p text:style-name="Text"> <text:s text:c="131"/>23 del Santísimo Redentor R3500444I Casa de acogida Daniela <text:s text:c="31"/>50.000,00 €</text:p>
      <text:p text:style-name="Text"> <text:s text:c="134"/>Cdad. de Las Palmas</text:p>
      <text:p text:style-name="Text"> </text:p>
      <text:p text:style-name="Text"> </text:p>
      <text:p text:style-name="Text"> <text:s text:c="136"/>Asoc. <text:s text:c="6"/>Fraternidad</text:p>
      <text:p text:style-name="Text"> <text:s text:c="136"/>Cristiana de Personas</text:p>
      <text:p text:style-name="Text"> <text:s text:c="131"/>24 <text:s text:c="26"/>G35244748 Tejiendo Inclusión <text:s text:c="34"/>8.400,00 €</text:p>
      <text:p text:style-name="Text"> <text:s text:c="136"/>con Discapacidad Frater</text:p>
      <text:p text:style-name="Text"> <text:s text:c="136"/>Las Palmas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2"/>Fecha/hora:</text:p>
      <text:p text:style-name="Text"> <text:s text:c="114"/>BENITA YASMINA LUQUE RODRIGUEZ <text:s text:c="84"/>24/10/2025 12:22</text:p>
      <text:p text:style-name="Text"> <text:s text:c="114"/>MARÍA DEL CARMEN VARGAS PALMES <text:s text:c="84"/>24/10/2025 13:59</text:p>
      <text:p text:style-name="Text"> <text:s text:c="114"/>ANTONIO JOSÉ MUÑECAS RODRÍGO <text:s text:c="86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1"/>25 Ejército de Salvación <text:s text:c="10"/>R1500021I Proyecto Integra <text:s text:c="29"/>47.500,00 €</text:p>
      <text:p text:style-name="Text"> </text:p>
      <text:p text:style-name="Text"> </text:p>
      <text:p text:style-name="Text"> <text:s text:c="134"/>Comedor Social N.S. del</text:p>
      <text:p text:style-name="Text"> <text:s text:c="134"/>Carmen Compañía Hijas <text:s text:c="9"/>Gestión y prestación del servicio de</text:p>
      <text:p text:style-name="Text"> <text:s text:c="131"/>26 de la Caridad de San R3500458I comedor para personas en riesgo o en <text:s text:c="20"/>18.008,80 €</text:p>
      <text:p text:style-name="Text"> <text:s text:c="134"/>Vicente <text:s text:c="4"/>de <text:s text:c="3"/>Paul <text:s text:c="8"/>situación de exclusión social</text:p>
      <text:p text:style-name="Text"> <text:s text:c="134"/>Provincia España Sur</text:p>
      <text:p text:style-name="Text"> </text:p>
      <text:p text:style-name="Text"> </text:p>
      <text:p text:style-name="Text"> <text:s text:c="134"/>Asociación <text:s text:c="7"/>de</text:p>
      <text:p text:style-name="Text"> <text:s text:c="165"/>Prevención de la exclusión social en</text:p>
      <text:p text:style-name="Text"> <text:s text:c="134"/>Enfermedades</text:p>
      <text:p text:style-name="Text"> <text:s text:c="131"/>27 <text:s text:c="21"/>G35950500 personas <text:s text:c="4"/>con <text:s text:c="5"/>enfermedades <text:s text:c="23"/>5.783,66 €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4"/>Neuromusculares <text:s text:c="2"/>de</text:p>
      <text:p text:style-name="Text"> <text:s text:c="165"/>neuromusculares</text:p>
      <text:p text:style-name="Text"> <text:s text:c="134"/>Canarias (ASENECAN)</text:p>
      <text:p text:style-name="Text"> </text:p>
      <text:p text:style-name="Text"> </text:p>
      <text:p text:style-name="Text"> <text:s text:c="134"/>Asociación <text:s text:c="2"/>Parkinson</text:p>
      <text:p text:style-name="Text"> <text:s text:c="134"/>Gran <text:s text:c="5"/>Canaria <text:s text:c="5"/>y <text:s text:c="10"/>Soledad no deseada: el primer eslabón</text:p>
      <text:p text:style-name="Text"> <text:s text:c="131"/>28 <text:s text:c="25"/>G35414903 <text:s text:c="54"/>6.760,52 €</text:p>
      <text:p text:style-name="Text"> <text:s text:c="134"/>patologías <text:s text:c="7"/>afines <text:s text:c="10"/>de la cadena social</text:p>
      <text:p text:style-name="Text"> <text:s text:c="134"/>(APGC y PA)</text:p>
      <text:p text:style-name="Text"> </text:p>
      <text:p text:style-name="Text"> </text:p>
      <text:p text:style-name="Text"> <text:s text:c="171"/>Programa de acción social: prevención</text:p>
      <text:p text:style-name="Text"> <text:s text:c="136"/>Asociación Provincial de</text:p>
      <text:p text:style-name="Text"> <text:s text:c="131"/>29 <text:s text:c="27"/>G35302785 de la exclusión social asociada a la <text:s text:c="14"/>34.103,08 €</text:p>
      <text:p text:style-name="Text"> <text:s text:c="136"/>Esclerosis Múltiple</text:p>
      <text:p text:style-name="Text"> <text:s text:c="171"/>Esclerosis Múltiple</text:p>
      <text:p text:style-name="Text"> </text:p>
      <text:p text:style-name="Text"> </text:p>
      <text:p text:style-name="Text"> <text:s text:c="175"/>Atención integral a personas en riesgo</text:p>
      <text:p text:style-name="Text"> <text:s text:c="131"/>30 Fundación Ser <text:s text:c="17"/>G82725516 de exclusión social en hogares <text:s text:c="16"/>50.000,00 €</text:p>
      <text:p text:style-name="Text"> <text:s text:c="175"/>funcionales</text:p>
      <text:p text:style-name="Text"> </text:p>
      <text:p text:style-name="Text"> </text:p>
      <text:p text:style-name="Text"> </text:p>
      <text:p text:style-name="Text"> </text:p>
      <text:p text:style-name="Text"> <text:s text:c="136"/>Asociación <text:s text:c="6"/>Social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1"/>31 <text:s text:c="26"/>G76238013 Guaguaseo 2025 <text:s text:c="37"/>48.972,00 €</text:p>
      <text:p text:style-name="Text"> <text:s text:c="136"/>Oportunidades de vida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4"/>Asociación Movimiento <text:s text:c="7"/>Integración social de grupos de</text:p>
      <text:p text:style-name="Text"> <text:s text:c="131"/>32 Junior de Canarias G35432921 menores en riesgo de exclusión social <text:s text:c="22"/>6.980,00 €</text:p>
      <text:p text:style-name="Text"> <text:s text:c="134"/>(JUNIORCAN) <text:s text:c="17"/>en barrios de LPGC 2025</text:p>
      <text:p text:style-name="Text"> </text:p>
      <text:p text:style-name="Text"> </text:p>
      <text:p text:style-name="Text"> <text:s text:c="136"/>Fundación Canaria Lidia</text:p>
      <text:p text:style-name="Text"> <text:s text:c="131"/>33 <text:s text:c="26"/>G35669894 LP Comunitaria <text:s text:c="37"/>50.000,00 €</text:p>
      <text:p text:style-name="Text"> <text:s text:c="136"/>García</text:p>
      <text:p text:style-name="Text"> </text:p>
      <text:p text:style-name="Text"> </text:p>
      <text:p text:style-name="Text"> <text:s text:c="131"/>34 Asociación de personas G76715234 Servicio de acceso a la información y <text:s text:c="17"/>11.142,44 €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2"/>Fecha/hora:</text:p>
      <text:p text:style-name="Text"> <text:s text:c="114"/>BENITA YASMINA LUQUE RODRIGUEZ <text:s text:c="84"/>24/10/2025 12:22</text:p>
      <text:p text:style-name="Text"> <text:s text:c="114"/>MARÍA DEL CARMEN VARGAS PALMES <text:s text:c="84"/>24/10/2025 13:59</text:p>
      <text:p text:style-name="Text"> <text:s text:c="114"/>ANTONIO JOSÉ MUÑECAS RODRÍGO <text:s text:c="86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36"/>con Sordoceguera de</text:p>
      <text:p text:style-name="Text"> <text:s text:c="136"/>Canarias – ASOCIDE <text:s text:c="25"/>al entorno</text:p>
      <text:p text:style-name="Text"> <text:s text:c="136"/>Canarias</text:p>
      <text:p text:style-name="Text"> </text:p>
      <text:p text:style-name="Text"> </text:p>
      <text:p text:style-name="Text"> <text:s text:c="136"/>Asociación Canaria de</text:p>
      <text:p text:style-name="Text"> <text:s text:c="136"/>Mediadores</text:p>
      <text:p text:style-name="Text"> <text:s text:c="131"/>35 <text:s text:c="24"/>G35883503 Proyecto ITACA <text:s text:c="39"/>48.161,12 €</text:p>
      <text:p text:style-name="Text"> <text:s text:c="136"/>Interculturales</text:p>
      <text:p text:style-name="Text"> <text:s text:c="136"/>(ACAMEI)</text:p>
      <text:p text:style-name="Text"> </text:p>
      <text:p text:style-name="Text"> </text:p>
      <text:p text:style-name="Text"> <text:s text:c="136"/>Asociación El Patio de <text:s text:c="10"/>“Voces unidas: redes de igualdad y</text:p>
      <text:p text:style-name="Text"> <text:s text:c="131"/>36 <text:s text:c="25"/>G35824200 <text:s text:c="54"/>4.000,00 €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6"/>las Culturas <text:s text:c="20"/>diversidad”</text:p>
      <text:p text:style-name="Text"> </text:p>
      <text:p text:style-name="Text"> </text:p>
      <text:p text:style-name="Text"> <text:s text:c="136"/>Asociación Las Palmas</text:p>
      <text:p text:style-name="Text"> <text:s text:c="131"/>37 <text:s text:c="24"/>G76365410 “Tu Ciudad Invita” <text:s text:c="35"/>33.012,90 €</text:p>
      <text:p text:style-name="Text"> <text:s text:c="136"/>Invita</text:p>
      <text:p text:style-name="Text"> </text:p>
      <text:p text:style-name="Text"> </text:p>
      <text:p text:style-name="Text"> <text:s text:c="175"/>Apoyo a la integración a través de la</text:p>
      <text:p text:style-name="Text"> <text:s text:c="131"/>38 Provivienda <text:s text:c="19"/>G79408696 vivienda <text:s text:c="4"/>para <text:s text:c="2"/>colectivos <text:s text:c="2"/>con <text:s text:c="10"/>50.000,00 €</text:p>
      <text:p text:style-name="Text"> <text:s text:c="175"/>dificultades</text:p>
      <text:p text:style-name="Text"> </text:p>
      <text:p text:style-name="Text"> </text:p>
      <text:p text:style-name="Text"> <text:s text:c="167"/>LUZ DE VIDA. Acompañamiento</text:p>
      <text:p text:style-name="Text"> <text:s text:c="167"/>sociocultural <text:s text:c="1"/>como <text:s text:c="5"/>fórmula <text:s text:c="3"/>de</text:p>
      <text:p text:style-name="Text"> <text:s text:c="134"/>Fundación Alejandro Da</text:p>
      <text:p text:style-name="Text"> <text:s text:c="131"/>39 <text:s text:c="23"/>G35215953 prevención de la exclusión social para <text:s text:c="16"/>20.000,00 €</text:p>
      <text:p text:style-name="Text"> <text:s text:c="134"/>Silva</text:p>
      <text:p text:style-name="Text"> <text:s text:c="167"/>pacientes y familias afectadas por</text:p>
      <text:p text:style-name="Text"> <text:s text:c="167"/>enfermedades oncohematológicas</text:p>
      <text:p text:style-name="Text"> </text:p>
      <text:p text:style-name="Text"> </text:p>
      <text:p text:style-name="Text"> <text:s text:c="134"/>Asociación <text:s text:c="24"/>Memorias que pintan: propuesta</text:p>
      <text:p text:style-name="Text"> <text:s text:c="131"/>40 Socio-.cultural Fuera de G76159417 comunitaria y artística para la memoria <text:s text:c="13"/>12.768,82 €</text:p>
      <text:p text:style-name="Text"> <text:s text:c="134"/>la Portada <text:s text:c="24"/>histórica del barrio de arenales</text:p>
      <text:p text:style-name="Text"> <text:s text:c="38"/>COPIA AUTÉNTICA que puede ser comprobada mediante el Código Seguro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6"/>Asociación <text:s text:c="3"/>Española</text:p>
      <text:p text:style-name="Text"> <text:s text:c="131"/>41 <text:s text:c="25"/>G28197564 #Quenotevendanhumo <text:s text:c="35"/>6.934,38 €</text:p>
      <text:p text:style-name="Text"> <text:s text:c="136"/>Contra el Cáncer</text:p>
      <text:p text:style-name="Text"> </text:p>
      <text:p text:style-name="Text"> </text:p>
      <text:p text:style-name="Text"> <text:s text:c="175"/>Protección Integral a la Infancia y</text:p>
      <text:p text:style-name="Text"> <text:s text:c="175"/>Adolescencia. <text:s text:c="6"/>Líneas <text:s text:c="5"/>ANAR.</text:p>
      <text:p text:style-name="Text"> <text:s text:c="131"/>42 Fundación ANAR <text:s text:c="16"/>G80453731 <text:s text:c="48"/>6.078,35 €</text:p>
      <text:p text:style-name="Text"> <text:s text:c="175"/>Prevención de la violencia y problemas</text:p>
      <text:p text:style-name="Text"> <text:s text:c="175"/>de salud mental en nuestros (LOPIVI)</text:p>
      <text:p text:style-name="Text"> </text:p>
      <text:p text:style-name="Text"> </text:p>
      <text:p text:style-name="Text"> <text:s text:c="131"/>43 Asociación Estilo en 1 <text:s text:c="8"/>G76041896 Estilos en 1 <text:s text:c="34"/>16.930,00 €</text:p>
      <text:p text:style-name="Text"> </text:p>
      <text:p text:style-name="Text"> </text:p>
      <text:p text:style-name="Text"> <text:s text:c="131"/>44 Fundación Cruz Blanca G91397570 Proyecto de Atención a mujeres en <text:s text:c="22"/>20.450,00 €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92"/>Fecha/hora:</text:p>
      <text:p text:style-name="Text"> <text:s text:c="114"/>BENITA YASMINA LUQUE RODRIGUEZ <text:s text:c="84"/>24/10/2025 12:22</text:p>
      <text:p text:style-name="Text"> <text:s text:c="114"/>MARÍA DEL CARMEN VARGAS PALMES <text:s text:c="84"/>24/10/2025 13:59</text:p>
      <text:p text:style-name="Text"> <text:s text:c="114"/>ANTONIO JOSÉ MUÑECAS RODRÍGO <text:s text:c="86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text:s text:c="180"/>situación de prostitución y/o trata con</text:p>
      <text:p text:style-name="Text"> <text:s text:c="180"/>fines de explotación sexual en Gran</text:p>
      <text:p text:style-name="Text"> <text:s text:c="180"/>Canaria</text:p>
      <text:p text:style-name="Text"> </text:p>
      <text:p text:style-name="Text"> </text:p>
      <text:p text:style-name="Text"> <text:s text:c="176"/>Espacio seguro de asesoramiento y</text:p>
      <text:p text:style-name="Text"> <text:s text:c="136"/>Fundación <text:s text:c="6"/>Save <text:s text:c="3"/>The</text:p>
      <text:p text:style-name="Text"> <text:s text:c="131"/>45 <text:s text:c="32"/>G79362497 apoyo especializado para la juventud <text:s text:c="21"/>49.989,14 €</text:p>
      <text:p text:style-name="Text"> <text:s text:c="136"/>Children</text:p>
      <text:p text:style-name="Text"> <text:s text:c="176"/>migrante y extutelada</text:p>
      <text:p text:style-name="Text"> </text:p>
      <text:p text:style-name="Text"> </text:p>
      <text:p text:style-name="Text"> <text:s text:c="131"/>46 Cesal <text:s text:c="26"/>G78919271 Horizonte Vivo <text:s text:c="43"/>47.500,00 €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0"/>QUINTO.- Notificar el presente decreto a las entidades beneficiarias en los términos previstos en la convocatoria.</text:p>
      <text:p text:style-name="Text"> <text:s text:c="130"/>SEXTO.- Contra el acto expreso, que es definitivo en vía administrativa, se podrá interponer en el plazo de DOS</text:p>
      <text:p text:style-name="Text"> <text:s text:c="130"/>MESES, contados desde el día siguiente al de la recepción de su notificación, RECURSO CONTENCIOSO-</text:p>
      <text:p text:style-name="Text"> <text:s text:c="130"/>ADMINISTRATIVO ante el Juzgado de lo Contencioso-Administrativo de Las Palmas que por reparto corresponda, a</text:p>
      <text:p text:style-name="Text"> <text:s text:c="130"/>tenor de lo establecido en el artículo 46 de la Ley 29/1998, de 13 de julio, Reguladora de la Jurisdicción</text:p>
      <text:p text:style-name="Text"> <text:s text:c="130"/>Contencioso-Administrativa, en concordancia con el artículo 123.1 de la Ley 39/2015, de 1 de octubre, del</text:p>
      <text:p text:style-name="Text"> <text:s text:c="130"/>Procedimiento Administrativo Común de las Administraciones Públicas.</text:p>
      <text:p text:style-name="Text"> <text:s text:c="130"/>No obstante, con carácter potestativo y previo al recurso contencioso-administrativo, señalado en el párrafo anterior,</text:p>
      <text:p text:style-name="Text"> <text:s text:c="130"/>contra el acto expreso que se le notifica, podrá usted interponer RECURSO DE REPOSICIÓN, ante el mismo órgano</text:p>
      <text:p text:style-name="Text"> <text:s text:c="130"/>que lo ha dictado, en el plazo de UN MES, que se contará desde el día siguiente al de la fecha de la recepción de la</text:p>
      <text:p text:style-name="Text"> <text:s text:c="130"/>presente notificación, de conformidad con lo dispuesto en el artículo 124.1 de la Ley 39/2015, de 1 de octubre, del</text:p>
      <text:p text:style-name="Text"> <text:s text:c="130"/>Procedimiento Administrativo Común de las Administraciones Públicas.</text:p>
      <text:p text:style-name="Text"> <text:s text:c="130"/>A tenor del apartado 2 del artículo 124 de la Ley 39/2015, de 1 de octubre, del Procedimiento Administrativo Común</text:p>
      <text:p text:style-name="Text"> <text:s text:c="130"/>de las Administraciones Públicas, el plazo máximo para dictar y notificar la resolución del recurso será de UN MES;</text:p>
      <text:p text:style-name="Text"> <text:s text:c="130"/>transcurrido dicho plazo sin haberse notificado resolución expresa, de conformidad con el artículo 24.1, párrafo</text:p>
      <text:p text:style-name="Text"> <text:s text:c="130"/>tercero, de la ley referida, se producirá silencio administrativo desestimatorio, y podrá interponer recurso</text:p>
      <text:p text:style-name="Text"> <text:s text:c="130"/>contencioso-administrativo en el plazo de SEIS MESES, computados a partir del día siguiente a aquel en el que el</text:p>
      <text:p text:style-name="Text"> <text:s text:c="130"/>recurso potestativo de reposición debe entenderse desestimado por silencio administrativo.</text:p>
      <text:p text:style-name="Text"> <text:s text:c="130"/>Todo ello sin perjuicio de cualquiera otra acción o recurso que estimare oportuno interponer para la mejor defensa de</text:p>
      <text:p text:style-name="Text"> <text:s text:c="38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30"/>sus derechos.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30"/>Las Palmas de Gran Canaria.</text:p>
      <text:p text:style-name="Text"> </text:p>
      <text:p text:style-name="Text"> </text:p>
      <text:p text:style-name="Text"> <text:s text:c="150"/>La concejala de gobierno del Área de Bienestar Social, Igualdad, Cuidados y Salud</text:p>
      <text:p text:style-name="Text"> <text:s text:c="139"/>(Decreto 26777/2023, de 26 de junio, modificado y compilado por Decreto 42296/2024, de 30 de octubre)</text:p>
      <text:p text:style-name="Text"> <text:s text:c="169"/>MARIA DEL CARMEN VARGAS PALMÉS</text:p>
      <text:p text:style-name="Text"> </text:p>
      <text:p text:style-name="Text"> <text:s text:c="130"/>Dada con la intervención del Secretario General Técnico de la Junta de Gobierno de la Ciudad de Las Palmas de</text:p>
      <text:p text:style-name="Text"> <text:s text:c="130"/>Gran Canaria, conforme a lo establecido en la Disposición Adicional 8.ª de la Ley 7/1985, de 2 de abril, Reguladora</text:p>
      <text:p text:style-name="Text"> <text:s text:c="130"/>de las Bases del Régimen Local y el artículo 28 del Reglamento Orgánico del Gobierno y de la Administración del</text:p>
      <text:p text:style-name="Text"> <text:s text:c="130"/>Ayuntamiento de Las Palmas de Gran Canaria.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6"/>Fecha/hora:</text:p>
      <text:p text:style-name="Text"> <text:s text:c="114"/>BENITA YASMINA LUQUE RODRIGUEZ <text:s text:c="98"/>24/10/2025 12:22</text:p>
      <text:p text:style-name="Text"> <text:s text:c="114"/>MARÍA DEL CARMEN VARGAS PALMES <text:s text:c="98"/>24/10/2025 13:59</text:p>
      <text:p text:style-name="Text"> <text:s text:c="114"/>ANTONIO JOSÉ MUÑECAS RODRÍGO <text:s text:c="100"/>24/10/2025 14:18</text:p>
      <text:p text:style-name="Break"/>
      <text:p text:style-name="Text"> <text:s text:c="7"/>DECRETO</text:p>
      <text:p text:style-name="Text"> </text:p>
      <text:p text:style-name="Text"> </text:p>
      <text:p text:style-name="Text"> </text:p>
      <text:p text:style-name="Text"> <text:s text:c="95"/>2025 - 37238</text:p>
      <text:p text:style-name="Text"> <text:s text:c="3"/>RESOLUCIONES Y DECRETOS</text:p>
      <text:p text:style-name="Text"> </text:p>
      <text:p text:style-name="Text"> <text:s text:c="35"/>LIBRO</text:p>
      <text:p text:style-name="Text"> </text:p>
      <text:p text:style-name="Text"> <text:s text:c="96"/>27/10/2025</text:p>
      <text:p text:style-name="Text"> </text:p>
      <text:p text:style-name="Text"> </text:p>
      <text:p text:style-name="Text"> </text:p>
      <text:p text:style-name="Text"> </text:p>
      <text:p text:style-name="Text"> <text:s text:c="130"/>(24) Servicio de Bienestar Social</text:p>
      <text:p text:style-name="Text"> <text:s text:c="130"/>Ref.: YLR/AAV/SGO/JFS/mdps</text:p>
      <text:p text:style-name="Text"> <text:s text:c="130"/>Expte.: Convoc. pública subv. 2025</text:p>
      <text:p text:style-name="Text"> <text:s text:c="130"/>Trámite: Resolución Convocatoria pública de subvenciones 2025 (Conceder y disponer gasto)</text:p>
      <text:p text:style-name="Text"> </text:p>
      <text:p text:style-name="Text"> </text:p>
      <text:p text:style-name="Text"> <text:s text:c="130"/>Las Palmas de Gran Canaria.</text:p>
      <text:p text:style-name="Text"> </text:p>
      <text:p text:style-name="Text"> <text:s text:c="139"/>El Secretario General Técnico de la Junta de Gobierno de la Ciudad de Las Palmas de Gran Canaria</text:p>
      <text:p text:style-name="Text"> </text:p>
      <text:p text:style-name="Text"> <text:s text:c="170"/>ANTONIO JOSE MUÑECAS RODRIGO</text:p>
      <text:p text:style-name="Text"> </text:p>
      <text:p text:style-name="Text"> </text:p>
      <text:p text:style-name="Text"> </text:p>
      <text:p text:style-name="Text"> </text:p>
      <text:p text:style-name="Text"> <text:s text:c="130"/>Este acto administrativo ha sido PROPUESTO de conformidad con lo establecido en el artículo 55 del Reglamento</text:p>
      <text:p text:style-name="Text"> <text:s text:c="130"/>Orgánico del Gobierno y de la Administración del Ayuntamiento de Las Palmas de Gran Canaria, en Las Palmas de</text:p>
      <text:p text:style-name="Text">o006754ad11f181484e07e93bd0a0c13S</text:p>
      <text:p text:style-name="Text"> </text:p>
      <text:p text:style-name="Text"> </text:p>
      <text:p text:style-name="Text"> </text:p>
      <text:p text:style-name="Text"> </text:p>
      <text:p text:style-name="Text"> <text:s text:c="130"/>Gran Canaria,</text:p>
      <text:p text:style-name="Text"> </text:p>
      <text:p text:style-name="Text"> </text:p>
      <text:p text:style-name="Text"> <text:s text:c="171"/>Jefa de Sección de Servicios Sociales</text:p>
      <text:p text:style-name="Text"> <text:s text:c="169"/>(Resolución 35253/2025, de 10 de octubre)</text:p>
      <text:p text:style-name="Text"> <text:s text:c="174"/>YASMINA LUQUE RODRIGUEZ</text:p>
      <text:p text:style-name="Text"> <text:s text:c="38"/>COPIA AUTÉNTICA que puede ser comprobada mediante el Código Seguro de</text:p>
      <text:p text:style-name="Text"> <text:s text:c="41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14"/>Documento firmado por: <text:s text:c="101"/>Fecha/hora:</text:p>
      <text:p text:style-name="Text"> <text:s text:c="114"/>BENITA YASMINA LUQUE RODRIGUEZ <text:s text:c="93"/>24/10/2025 12:22</text:p>
      <text:p text:style-name="Text"> <text:s text:c="114"/>MARÍA DEL CARMEN VARGAS PALMES <text:s text:c="93"/>24/10/2025 13:59</text:p>
      <text:p text:style-name="Text"> <text:s text:c="114"/>ANTONIO JOSÉ MUÑECAS RODRÍGO <text:s text:c="95"/>24/10/2025 14:18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