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Layout"> Balance de Situación</text:p>
      <text:p text:style-name="PDFLayout"> <text:s text:c="3"/>Empresa <text:s text:c="4"/>00400 - ASOC. FAMILIAS PERSONAS CON AUTISM <text:s text:c="7"/>Página <text:s text:c="24"/>1</text:p>
      <text:p text:style-name="PDFLayout"> <text:s text:c="61"/>Fecha listado <text:s text:c="11"/>06/04/2026</text:p>
      <text:p text:style-name="PDFLayout">Observaciones <text:s text:c="52"/>Período <text:s text:c="4"/>De Enero a Diciembre</text:p>
      <text:p text:style-name="PDFLayout"> </text:p>
      <text:p text:style-name="PDFLayout"> </text:p>
      <text:p text:style-name="PDFLayout"> <text:s text:c="24"/>ACTIVO <text:s text:c="31"/>2025</text:p>
      <text:p text:style-name="PDFLayout"> </text:p>
      <text:p text:style-name="PDFLayout"> <text:s text:c="5"/>A) ACTIVO NO CORRIENTE <text:s text:c="32"/>5.522.281,22</text:p>
      <text:p text:style-name="PDFLayout"> <text:s text:c="7"/>I. Inmovilizado intangible <text:s text:c="28"/>493.972,00</text:p>
      <text:p text:style-name="PDFLayout"> <text:s text:c="5"/>III. Inmovilizado material <text:s text:c="28"/>5.028.069,22</text:p>
      <text:p text:style-name="PDFLayout"> <text:s text:c="6"/>VI. Inversiones financieras a largo plazo <text:s text:c="17"/>240,00</text:p>
      <text:p text:style-name="PDFLayout"> </text:p>
      <text:p text:style-name="PDFLayout"> <text:s text:c="5"/>B) ACTIVO CORRIENTE <text:s text:c="36"/>408.912,90</text:p>
      <text:p text:style-name="PDFLayout"> <text:s text:c="7"/>I. Existencias</text:p>
      <text:p text:style-name="PDFLayout"> <text:s text:c="6"/>II. Usuarios y otros deudores de la act.propia <text:s text:c="9"/>17.667,98</text:p>
      <text:p text:style-name="PDFLayout"> <text:s text:c="5"/>III. Deudores comerciales y otras ctas.a cobrar <text:s text:c="8"/>254.054,57</text:p>
      <text:p text:style-name="PDFLayout"> <text:s text:c="7"/>V. Inversiones financieras a corto plazo <text:s text:c="15"/>1.954,75</text:p>
      <text:p text:style-name="PDFLayout"> <text:s text:c="6"/>VI. Periodificaciones a corto plazo <text:s text:c="21"/>1.334,30</text:p>
      <text:p text:style-name="PDFLayout"> <text:s text:c="5"/>VII. Efectivo otros activos líquidos equivalen <text:s text:c="9"/>133.901,30</text:p>
      <text:p text:style-name="PDFLayout"> </text:p>
      <text:p text:style-name="PDFLayout"> <text:s text:c="5"/>TOTAL ACTIVO (A + B) <text:s text:c="34"/>5.931.194,12</text:p>
      <text:p text:style-name="PageBreak"/>
      <text:p text:style-name="PDFLayout"> Balance de Situación</text:p>
      <text:p text:style-name="PDFLayout"> <text:s text:c="3"/>Empresa <text:s text:c="4"/>00400 - ASOC. FAMILIAS PERSONAS CON AUTISM <text:s text:c="7"/>Página <text:s text:c="24"/>2</text:p>
      <text:p text:style-name="PDFLayout"> <text:s text:c="61"/>Fecha listado <text:s text:c="11"/>06/04/2026</text:p>
      <text:p text:style-name="PDFLayout">Observaciones <text:s text:c="52"/>Período <text:s text:c="4"/>De Enero a Diciembre</text:p>
      <text:p text:style-name="PDFLayout"> </text:p>
      <text:p text:style-name="PDFLayout"> </text:p>
      <text:p text:style-name="PDFLayout"> <text:s text:c="25"/>PASIVO <text:s text:c="30"/>2025</text:p>
      <text:p text:style-name="PDFLayout"> </text:p>
      <text:p text:style-name="PDFLayout"> <text:s text:c="5"/>A) PATRIMONIO NETO <text:s text:c="36"/>5.576.586,66</text:p>
      <text:p text:style-name="PDFLayout"> <text:s text:c="6"/>A-1) Fondos propios <text:s text:c="36"/>335.288,34</text:p>
      <text:p text:style-name="PDFLayout"> <text:s text:c="9"/>II. Reservas <text:s text:c="40"/>383.694,87</text:p>
      <text:p text:style-name="PDFLayout"> <text:s text:c="8"/>III. Excedentes de ejercicios anteriores</text:p>
      <text:p text:style-name="PDFLayout"> <text:s text:c="9"/>IV. Excedente del ejercicio <text:s text:c="25"/>-48.406,53</text:p>
      <text:p text:style-name="PDFLayout"> <text:s text:c="6"/>A-2) Subvenciones,donaciones legados recibidos <text:s text:c="7"/>5.241.298,32</text:p>
      <text:p text:style-name="PDFLayout"> </text:p>
      <text:p text:style-name="PDFLayout"> <text:s text:c="5"/>B) PASIVO NO CORRIENTE <text:s text:c="34"/>12.000,00</text:p>
      <text:p text:style-name="PDFLayout"> <text:s text:c="6"/>II. Deudas a largo plazo <text:s text:c="31"/>12.000,00</text:p>
      <text:p text:style-name="PDFLayout"> <text:s text:c="10"/>3. Otras deudas a largo plazo <text:s text:c="22"/>12.000,00</text:p>
      <text:p text:style-name="PDFLayout"> </text:p>
      <text:p text:style-name="PDFLayout"> <text:s text:c="5"/>C) PASIVO CORRIENTE <text:s text:c="36"/>342.607,46</text:p>
      <text:p text:style-name="PDFLayout"> <text:s text:c="6"/>II. Deudas a corto plazo <text:s text:c="30"/>317.262,08</text:p>
      <text:p text:style-name="PDFLayout"> <text:s text:c="9"/>1. Deudas con entidades de crédito <text:s text:c="20"/>-931,80</text:p>
      <text:p text:style-name="PDFLayout"> <text:s text:c="9"/>3. Otras deudas a corto plazo <text:s text:c="22"/>318.193,88</text:p>
      <text:p text:style-name="PDFLayout"> <text:s text:c="6"/>V. Acreedores comerciales y otras ctas.a pagar <text:s text:c="9"/>25.345,38</text:p>
      <text:p text:style-name="PDFLayout"> <text:s text:c="9"/>1. Proveedores</text:p>
      <text:p text:style-name="PDFLayout"> <text:s text:c="9"/>2. Otros acreedores <text:s text:c="33"/>25.345,38</text:p>
      <text:p text:style-name="PDFLayout"> </text:p>
      <text:p text:style-name="PDFLayout"> <text:s text:c="5"/>TOTAL PATRIMONIO NETO Y PASIVO (A + B + C) <text:s text:c="12"/>5.931.194,12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Layout" style:family="paragraph" style:display-name="PDFLayout">
      <style:text-properties fo:font-family="Liberation Mono" fo:font-size="8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2cm" fo:margin-bottom="1.2cm" fo:margin-left="1.2cm" fo:margin-right="1.2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