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76"/>CABILDO DE GRAN</text:p>
      <text:p text:style-name="Text"> <text:s text:c="181"/>CANARIA</text:p>
      <text:p text:style-name="Text"> <text:s text:c="178"/>OTRS-Empleo y</text:p>
      <text:p text:style-name="Text"> <text:s text:c="177"/>Desarrollo Local.</text:p>
      <text:p text:style-name="Text"> <text:s text:c="174"/>Cabildo de Gran Canaria</text:p>
      <text:p text:style-name="Text"> <text:s text:c="182"/>SALIDA</text:p>
      <text:p text:style-name="Text"> <text:s text:c="177"/>22/08/2025 10:14</text:p>
      <text:p text:style-name="Text"> <text:s text:c="180"/>2025026335</text:p>
      <text:p text:style-name="Text"> </text:p>
      <text:p text:style-name="Text"> </text:p>
      <text:p text:style-name="Text"> </text:p>
      <text:p text:style-name="Text"> </text:p>
      <text:p text:style-name="Text"> <text:s text:c="37"/>ASOCIACIÓN DE FAMILIAS DE PERSONAS CON AUTISMO DE LAS</text:p>
      <text:p text:style-name="Text"> <text:s text:c="37"/>PALMAS</text:p>
      <text:p text:style-name="Text"> <text:s text:c="37"/>NIF: G35042977</text:p>
      <text:p text:style-name="Text"> <text:s text:c="37"/>C/ ANTONIO MANCHADO VIGLIETTI, 1</text:p>
      <text:p text:style-name="Text"> <text:s text:c="37"/>35005 LAS PALMAS DE GRAN CANARIA</text:p>
      <text:p text:style-name="Text"> </text:p>
      <text:p text:style-name="Text"> </text:p>
      <text:p text:style-name="Text"> <text:s text:c="37"/>Por la presente se le comunica que mediante Resolución CGC/2025/8865, con</text:p>
      <text:p text:style-name="Text"> <text:s text:c="37"/>firma electrónica de fecha 11 de agosto de 2025, por el Sr. Consejero de</text:p>
      <text:p text:style-name="Text"> <text:s text:c="37"/>Gobierno de Empleo y Desarrollo Local se ha dictado “RESOLUCIÓN DE</text:p>
      <text:p text:style-name="Text"> <text:s text:c="37"/>CONCESIÓN DE SUBVENCIÓN NOMINATIVA 2025 PARA EL PROYECTO</text:p>
      <text:p text:style-name="Text"> <text:s text:c="37"/>“EMPLEO PERSONALIZADO”, cuyo contenido a continuación se le transcribe:</text:p>
      <text:p text:style-name="Text"> </text:p>
      <text:p text:style-name="Text"> <text:s text:c="86"/>“RESOLUCIÓN”</text:p>
      <text:p text:style-name="Text"> </text:p>
      <text:p text:style-name="Text"> <text:s text:c="38"/>Nº Resolución: CGC/2025/8865 <text:s text:c="72"/>Sig: CSM/mjc</text:p>
      <text:p text:style-name="Text"> </text:p>
      <text:p text:style-name="Text"> <text:s text:c="38"/>Nº Expediente: 11/25 NOM - APNALP</text:p>
      <text:p text:style-name="Text"> <text:s text:c="38"/>Asunto: Concesión de subvención nominativa 2025 PARA EL PROYECTO “EMPLEO</text:p>
      <text:p text:style-name="Text"> <text:s text:c="38"/>PERSONALIZADO.”</text:p>
      <text:p text:style-name="Text"> <text:s text:c="38"/>Entidad beneficiaria: ASOCIACIÓN DE FAMILIAS DE PERSONAS CON AUTISMO</text:p>
      <text:p text:style-name="Text"> <text:s text:c="38"/>DE LAS PALMAS</text:p>
      <text:p text:style-name="Text"> <text:s text:c="38"/>NIF: G35042977</text:p>
      <text:p text:style-name="Text"> </text:p>
      <text:p text:style-name="Text"> </text:p>
      <text:p text:style-name="Text"> <text:s text:c="37"/>Visto el expediente de la SUBVENCIÓN NOMINATIVA DE LA CONSEJERIA DE</text:p>
      <text:p text:style-name="Text"> <text:s text:c="37"/>EMPLEO Y DESARROLLO LOCAL, ANUALIDAD 2025, PROYECTO “EMPLEO</text:p>
      <text:p text:style-name="Text"> <text:s text:c="37"/>PERSONALIZADO” y a la vista de los siguientes:</text:p>
      <text:p text:style-name="Text"> </text:p>
      <text:p text:style-name="Text"> <text:s text:c="75"/>ANTECEDENTES DE HECHO</text:p>
      <text:p text:style-name="Text"> </text:p>
      <text:p text:style-name="Text"> <text:s text:c="37"/>Primero.- En el Plan Estratégico de Subvenciones de la Consejería de Área de Empleo</text:p>
      <text:p text:style-name="Text"> <text:s text:c="37"/>y Desarrollo Local para el ejercicio 2025, se contempla la subvención nominativa:</text:p>
      <text:p text:style-name="Text"> </text:p>
      <text:p text:style-name="Text"> <text:s text:c="37"/>11. SUBVENCIÓN NOMINATIVA A LA ASOCIACIÓN DE FAMILIAS DE PERSONAS</text:p>
      <text:p text:style-name="Text"> <text:s text:c="37"/>CON AUTISMO DE LAS PALMAS (APNALP).</text:p>
      <text:p text:style-name="Text"> </text:p>
      <text:p text:style-name="Text"> <text:s text:c="37"/>-Plazo: Enero a diciembre de 2025.</text:p>
      <text:p text:style-name="Text"> <text:s text:c="37"/>-Costes y financiación: Fondos propios.</text:p>
      <text:p text:style-name="Text"> <text:s text:c="37"/>-Plan de acción: Subvención nominativa.</text:p>
      <text:p text:style-name="Text"> <text:s text:c="37"/>-Aplicación presupuestaria: 14140/241/480001125: Subv. a Asociación Personas</text:p>
      <text:p text:style-name="Text"> <text:s text:c="37"/>Autismo (APNALP) "Empleo Personalizado"</text:p>
      <text:p text:style-name="Text"> <text:s text:c="37"/>-Presupuestado 2025: 65.000,00 euros.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1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/42</text:p>
      <text:p text:style-name="Text"> <text:s text:c="78"/>77I</text:p>
      <text:p text:style-name="Break"/>
      <text:p text:style-name="Text"> <text:s text:c="37"/>Segundo.- En fecha 17/02/2025 y registro de salida 2025005359 se notificó a la citada</text:p>
      <text:p text:style-name="Text"> <text:s text:c="37"/>entidad la documentación a presentar para la tramitación del procedimiento de</text:p>
      <text:p text:style-name="Text"> <text:s text:c="37"/>concesión.</text:p>
      <text:p text:style-name="Text"> </text:p>
      <text:p text:style-name="Text"> <text:s text:c="37"/>Tercero.- En fechas 17 de marzo de 2025 con registro nº2025023609 y 25 de marzo de</text:p>
      <text:p text:style-name="Text"> <text:s text:c="37"/>2025 con registro nº 2025026012, la entidad ASOCIACIÓN DE FAMILIAS DE</text:p>
      <text:p text:style-name="Text"> <text:s text:c="37"/>PERSONAS CON AUTISMO DE LAS PALMAS presenta solicitud de subvención por un</text:p>
      <text:p text:style-name="Text"> <text:s text:c="37"/>importe de 65.000,00 euros para la financiación de la ejecución del proyecto</text:p>
      <text:p text:style-name="Text"> <text:s text:c="37"/>denominado “EMPLEO PERSONALIZADO”, así como demás documentación solicitada.</text:p>
      <text:p text:style-name="Text"> </text:p>
      <text:p text:style-name="Text"> <text:s text:c="37"/>En fecha 23 de mayo de 2025 y registro de salida 2025016499 se requiere a la entidad</text:p>
      <text:p text:style-name="Text"> <text:s text:c="37"/>interesada a efectos de subsanación de la solicitud presentada y en fecha 08 de julio de</text:p>
      <text:p text:style-name="Text"> <text:s text:c="37"/>2025 con registro nº 2025054235 la entidad citada presenta documentación subsanada.</text:p>
      <text:p text:style-name="Text"> </text:p>
      <text:p text:style-name="Text"> <text:s text:c="37"/>Cuarto.- Con fecha 22 de mayo de 2025 se emite la ficha de comprobación</text:p>
      <text:p text:style-name="Text"> <text:s text:c="37"/>administrativa, en fecha de 05 de agosto de 2025 se emite ficha de comprobación</text:p>
      <text:p text:style-name="Text"> <text:s text:c="37"/>económica y en fecha 01 de agosto de 2025 se emite informe de Viabilidad Técnica del</text:p>
      <text:p text:style-name="Text"> <text:s text:c="37"/>Servicio de Empleo y Desarrollo Local.</text:p>
      <text:p text:style-name="Text"> </text:p>
      <text:p text:style-name="Text"> <text:s text:c="37"/>Quinto.- Con fecha 07 de agosto de 2025, se emite propuesta de resolución del Servicio</text:p>
      <text:p text:style-name="Text"> <text:s text:c="37"/>de Empleo y Desarrollo Local.</text:p>
      <text:p text:style-name="Text"> </text:p>
      <text:p text:style-name="Text"> <text:s text:c="75"/>FUNDAMENTOS JURÍDICOS</text:p>
      <text:p text:style-name="Text"> </text:p>
      <text:p text:style-name="Text"> <text:s text:c="37"/>I.- El presente procedimiento se rige por lo dispuesto en la Ley 38/2003, de 17 de</text:p>
      <text:p text:style-name="Text"> <text:s text:c="37"/>noviembre, General de Subvenciones; Ley 39/2015, de 1 de octubre, de Procedimiento</text:p>
      <text:p text:style-name="Text"> <text:s text:c="37"/>Administrativo Común de las Administraciones Públicas; Real Decreto 887/2006, de 21</text:p>
      <text:p text:style-name="Text"> <text:s text:c="37"/>de julio, por el que se aprueba el Reglamento de la LGS; la Ordenanza General de</text:p>
      <text:p text:style-name="Text"> <text:s text:c="37"/>Subvenciones del Cabildo de Gran Canaria (BOP nº 166, de 26 de diciembre de 2008);</text:p>
      <text:p text:style-name="Text"> <text:s text:c="37"/>Bases de Ejecución del Presupuesto del Cabildo de Gran Canaria para el año 2025;</text:p>
      <text:p text:style-name="Text"> <text:s text:c="37"/>Reglamento Orgánico de Gobierno y Administración del Cabildo Insular de Gran Canaria</text:p>
      <text:p text:style-name="Text"> <text:s text:c="37"/>(BOC nº 79, de 22 de abril de 2024); Convenio de Cooperación entre el Servicio Canario</text:p>
      <text:p text:style-name="Text"> <text:s text:c="37"/>de Empleo y el Cabildo de Gran Canaria para la coordinación y ejecución de programas</text:p>
      <text:p text:style-name="Text"> <text:s text:c="37"/>propios de políticas activas de empleo de la isla de Gran Canaria, suscrito en fecha 25</text:p>
      <text:p text:style-name="Text"> <text:s text:c="37"/>de mayo de 2022 (BOC nº 113, de 09 de junio de 2022) y restantes normas de derecho</text:p>
      <text:p text:style-name="Text"> <text:s text:c="37"/>administrativo que resulten de aplicación.</text:p>
      <text:p text:style-name="Text"> </text:p>
      <text:p text:style-name="Text"> <text:s text:c="37"/>II.- De acuerdo con lo señalado en la Base 14.1 de la Ordenanza General de</text:p>
      <text:p text:style-name="Text"> <text:s text:c="37"/>Subvenciones del Cabildo de Gran Canaria, la Jefa de Servicio de Empleo y Desarrollo</text:p>
      <text:p text:style-name="Text"> <text:s text:c="37"/>Local es el órgano competente para la instrucción del procedimiento, así como para</text:p>
      <text:p text:style-name="Text"> <text:s text:c="37"/>formular propuesta de resolución.</text:p>
      <text:p text:style-name="Text"> </text:p>
      <text:p text:style-name="Text"> <text:s text:c="37"/>III.- La competencia para resolver el procedimiento corresponde al titular de la</text:p>
      <text:p text:style-name="Text"> <text:s text:c="37"/>Consejería de Área de Empleo y Desarrollo Local, por delegación del Consejo de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2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/42</text:p>
      <text:p text:style-name="Text"> <text:s text:c="78"/>77I</text:p>
      <text:p text:style-name="Break"/>
      <text:p text:style-name="Text"> <text:s text:c="37"/>Gobierno Insular, de conformidad con lo señalado en la Base 16.4 de la Ordenanza</text:p>
      <text:p text:style-name="Text"> <text:s text:c="37"/>General de Subvenciones.</text:p>
      <text:p text:style-name="Text"> </text:p>
      <text:p text:style-name="Text"> <text:s text:c="88"/>RESUELVO</text:p>
      <text:p text:style-name="Text"> </text:p>
      <text:p text:style-name="Text"> <text:s text:c="37"/>Primero.- Aprobar el proyecto “EMPLEO PERSONALIZADO”, presentado por la</text:p>
      <text:p text:style-name="Text"> <text:s text:c="37"/>ASOCIACIÓN DE FAMILIAS DE PERSONAS CON AUTISMO DE LAS PALMAS, con</text:p>
      <text:p text:style-name="Text"> <text:s text:c="37"/>NIF G 35042977, según lo recogido en Anexo II (Ficha técnica del proyecto) recibido</text:p>
      <text:p text:style-name="Text"> <text:s text:c="37"/>con fecha 08 de julio de 2025 con registro nº 2025054235, por un importe de 65.000,00</text:p>
      <text:p text:style-name="Text"> <text:s text:c="37"/>euros, de acuerdo con el siguiente contenido y presupuesto:</text:p>
      <text:p text:style-name="Text"> </text:p>
      <text:p text:style-name="Text"> <text:s text:c="37"/>1.- Objetivos:</text:p>
      <text:p text:style-name="Text"> </text:p>
      <text:p text:style-name="Text"> <text:s text:c="37"/>1.1.- Favorecer entrenamientos para la empleabilidad de las personas con autismo y</text:p>
      <text:p text:style-name="Text"> <text:s text:c="37"/>necesidades de apoyo muy significativas.</text:p>
      <text:p text:style-name="Text"> </text:p>
      <text:p text:style-name="Text"> <text:s text:c="37"/>1.2- Conseguir la contratación de 1 persona con persona con autismo y necesidades de</text:p>
      <text:p text:style-name="Text"> <text:s text:c="37"/>apoyo muy significativas mediante el Empleo con Apoyo.</text:p>
      <text:p text:style-name="Text"> </text:p>
      <text:p text:style-name="Text"> <text:s text:c="37"/>1.3- Participar en acciones e iniciativas que fomenten la visibilidad de las capacidades</text:p>
      <text:p text:style-name="Text"> <text:s text:c="37"/>laborales de las personas con TEA en el ámbito laboral.</text:p>
      <text:p text:style-name="Text"> </text:p>
      <text:p text:style-name="Text"> <text:s text:c="37"/>2.- Acciones a desarrollar: Se prevé en dos líneas:</text:p>
      <text:p text:style-name="Text"> </text:p>
      <text:p text:style-name="Text"> <text:s text:c="45"/>Línea 1: Entrenamiento para la mejora de la empleabilidad: Llevar a cabo 10</text:p>
      <text:p text:style-name="Text"> <text:s text:c="45"/>sesiones de entrenamiento de habilidades prelaborales para cada uno de los 10</text:p>
      <text:p text:style-name="Text"> <text:s text:c="45"/>participantes. Desarrollar 100 sesiones de trabajo en entorno protegido centro</text:p>
      <text:p text:style-name="Text"> <text:s text:c="45"/>de día de APNALP. Contacto con al menos 10 empresas para establecer</text:p>
      <text:p text:style-name="Text"> <text:s text:c="45"/>colaboraciones para la ejecución de tareas y/o para formación en puesto de</text:p>
      <text:p text:style-name="Text"> <text:s text:c="45"/>trabajo y firma de al menos un convenio de colaboración para realizar sesiones</text:p>
      <text:p text:style-name="Text"> <text:s text:c="45"/>de formación en sus instalaciones. Valoración de usuarios que participarán en la</text:p>
      <text:p text:style-name="Text"> <text:s text:c="45"/>formación en puesto de trabajo.</text:p>
      <text:p text:style-name="Text"> </text:p>
      <text:p text:style-name="Text"> <text:s text:c="45"/>Línea 2: Empleo con apoyo: Entrenamiento en empleabilidad durante 80 días</text:p>
      <text:p text:style-name="Text"> <text:s text:c="45"/>para los 3 beneficiarios. Contratación de una persona TEA con necesidades de</text:p>
      <text:p text:style-name="Text"> <text:s text:c="45"/>apoyo muy significativas durante 12 meses, con horario de 20 horas/semanales</text:p>
      <text:p text:style-name="Text"> <text:s text:c="45"/>por parte de una empresa con seguimiento diario por parte de la entidad. Impartir</text:p>
      <text:p text:style-name="Text"> <text:s text:c="45"/>dos charlas de concienciación para el personal de la empresa con cinco</text:p>
      <text:p text:style-name="Text"> <text:s text:c="45"/>asistentes cada una. Realizar informe de adaptación al puesto de trabajo para</text:p>
      <text:p text:style-name="Text"> <text:s text:c="45"/>cada trabajador. Preparación de documentación de beneficiarios para</text:p>
      <text:p text:style-name="Text"> <text:s text:c="45"/>contratación (inscripción en oficina de empleo, alta en seguridad social,…).</text:p>
      <text:p text:style-name="Text"> <text:s text:c="45"/>Realización de entrevistas con familias para información y dudas. Realizar</text:p>
      <text:p text:style-name="Text"> <text:s text:c="45"/>cuestionarios adaptados de evaluación para los trabajadores TEA. Elaborar un</text:p>
      <text:p text:style-name="Text"> <text:s text:c="45"/>informe basado en los cuestionarios de satisfacción a las empresas</text:p>
      <text:p text:style-name="Text"> 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3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/42</text:p>
      <text:p text:style-name="Text"> <text:s text:c="78"/>77I</text:p>
      <text:p text:style-name="Break"/>
      <text:p text:style-name="Text"> <text:s text:c="45"/>colaboradoras para conocer aspectos como la gestión, los tiempos, la realización</text:p>
      <text:p text:style-name="Text"> <text:s text:c="45"/>de los encargos, etc.</text:p>
      <text:p text:style-name="Text"> <text:s text:c="45"/>Acciones de difusión: Participación con stand propio en tres ferias de empleo,</text:p>
      <text:p text:style-name="Text"> <text:s text:c="45"/>participación en dos redes de empleabilidad, creación de dos diseños para la</text:p>
      <text:p text:style-name="Text"> <text:s text:c="45"/>difusión del proyecto y dos colaboraciones con federaciones de empresarios.</text:p>
      <text:p text:style-name="Text"> </text:p>
      <text:p text:style-name="Text"> </text:p>
      <text:p text:style-name="Text"> <text:s text:c="37"/>3.- Plazo ejecución: 11 meses. Del 01 de junio de 2025 al 30 de abril de 2026.</text:p>
      <text:p text:style-name="Text"> </text:p>
      <text:p text:style-name="Text"> <text:s text:c="37"/>4.- Destinatarios: Al menos, 10 personas con TEA con grados de discapacidad que</text:p>
      <text:p text:style-name="Text"> <text:s text:c="37"/>oscilan entre el 76% y el 100%, de entre 21 y 52 años y necesidades de apoyo</text:p>
      <text:p text:style-name="Text"> <text:s text:c="37"/>significativas. Todos ellas han desarrollado su período escolar en centros de educación</text:p>
      <text:p text:style-name="Text"> <text:s text:c="37"/>especial, por lo que no cuentan con formación académica reglada.</text:p>
      <text:p text:style-name="Text"> </text:p>
      <text:p text:style-name="Text"> <text:s text:c="37"/>5.- Captación y selección de las personas destinatarias: Se trasladará la oferta a</text:p>
      <text:p text:style-name="Text"> <text:s text:c="37"/>aquellas familias que se han puesto en contacto con la entidad y cuyos familiares TEA</text:p>
      <text:p text:style-name="Text"> <text:s text:c="37"/>cumplan con los siguientes criterios:</text:p>
      <text:p text:style-name="Text"> </text:p>
      <text:p text:style-name="Text"> <text:s text:c="37"/>Diagnóstico de TEA grado 3.</text:p>
      <text:p text:style-name="Text"> </text:p>
      <text:p text:style-name="Text"> <text:s text:c="37"/>Discapacidad intelectual de 65% o más.</text:p>
      <text:p text:style-name="Text"> </text:p>
      <text:p text:style-name="Text"> <text:s text:c="37"/>Mayores de 21 años.</text:p>
      <text:p text:style-name="Text"> </text:p>
      <text:p text:style-name="Text"> <text:s text:c="37"/>No asistan a ningún recurso asistencial.</text:p>
      <text:p text:style-name="Text"> </text:p>
      <text:p text:style-name="Text"> <text:s text:c="37"/>6.- Metodología: Este proyecto basa sus premisas en el fomento de la empleabilidad de</text:p>
      <text:p text:style-name="Text"> <text:s text:c="37"/>las personas con TEA y necesidades de apoyo significativas, realizando un</text:p>
      <text:p text:style-name="Text"> <text:s text:c="37"/>entrenamiento personalizado con un educador laboral que mejore las capacidades y</text:p>
      <text:p text:style-name="Text"> <text:s text:c="37"/>destrezas prelaborales a través de sesiones de trabajo motivador, metódico y funcional.</text:p>
      <text:p text:style-name="Text"> <text:s text:c="37"/>Por otra parte, se implementa la metodología de Empleo con Apoyo con 1 persona</text:p>
      <text:p text:style-name="Text"> <text:s text:c="37"/>beneficiaria.</text:p>
      <text:p text:style-name="Text"> </text:p>
      <text:p text:style-name="Text"> <text:s text:c="37"/>7.- Instalaciones/Localización: Con respecto a la línea 1, la parte de colaboraciones con</text:p>
      <text:p text:style-name="Text"> <text:s text:c="37"/>empresas para realizar tareas se llevará a cabo en el centro de día de APNALP (Urb.</text:p>
      <text:p text:style-name="Text"> <text:s text:c="37"/>Eucaliptos II, s/n - 35200. Telde), y la formación en puesto de trabajo está pendiente de</text:p>
      <text:p text:style-name="Text"> <text:s text:c="37"/>determinar la empresa que participará.</text:p>
      <text:p text:style-name="Text"> <text:s text:c="37"/>Con respecto a la línea 2 está por determinar la empresa que contratará al trabajador</text:p>
      <text:p text:style-name="Text"> <text:s text:c="37"/>con TEA y por lo tanto la ubicación de las instalaciones.</text:p>
      <text:p text:style-name="Text"> </text:p>
      <text:p text:style-name="Text"> <text:s text:c="37"/>8.- Perfil, funciones y jornadas del personal:</text:p>
      <text:p text:style-name="Text"> <text:s text:c="37"/>Preparador laboral. Horario: 38,5 h/semanales. Funciones: Apoyo directo a usuarios en</text:p>
      <text:p text:style-name="Text"> <text:s text:c="37"/>la empresa ordinaria donde se encuentren contratados, adaptación de materiales y</text:p>
      <text:p text:style-name="Text"> <text:s text:c="37"/>entornos, elaboración de perfiles de empleabilidad, reuniones de coordinación,</text:p>
      <text:p text:style-name="Text"> <text:s text:c="37"/>asistencia a ferias de empleo acompañando a las personas beneficiarias, asistencia a</text:p>
      <text:p text:style-name="Text"> <text:s text:c="37"/>reuniones con familias. (Línea 2)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4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4/42</text:p>
      <text:p text:style-name="Text"> <text:s text:c="78"/>77I</text:p>
      <text:p text:style-name="Break"/>
      <text:p text:style-name="Text"> <text:s text:c="37"/>Preparadora laboral. Horario: 38,5 h/semanales. Funciones: Apoyo directo a usuarios</text:p>
      <text:p text:style-name="Text"> <text:s text:c="37"/>en la formación para la mejora de la empleabilidad, elaboración de perfiles de</text:p>
      <text:p text:style-name="Text"> <text:s text:c="37"/>empleabilidad, prospección, asistencia a reuniones con empresas, adaptación de</text:p>
      <text:p text:style-name="Text"> <text:s text:c="37"/>materiales y procedimientos en la empresa de formación, reuniones de coordinación,</text:p>
      <text:p text:style-name="Text"> <text:s text:c="37"/>inscripción y asistencia a ferias de empleo, asistencia a foros/redes de empleabilidad.</text:p>
      <text:p text:style-name="Text"> <text:s text:c="37"/>(Línea 1)</text:p>
      <text:p text:style-name="Text"> <text:s text:c="37"/>Coordinadora de servicios. Horario: 4 h/semanales. Funciones: Asistencia a reuniones</text:p>
      <text:p text:style-name="Text"> <text:s text:c="37"/>con empresas, supervisión de adaptaciones a puestos de trabajo y de materiales,</text:p>
      <text:p text:style-name="Text"> <text:s text:c="37"/>elaboración de perfiles de empleabilidad, realización reuniones de jornadas formativas</text:p>
      <text:p text:style-name="Text"> <text:s text:c="37"/>en empresas, asesoramiento a tejido empresarial, organización y realización de</text:p>
      <text:p text:style-name="Text"> <text:s text:c="37"/>reuniones. (Línea 1)</text:p>
      <text:p text:style-name="Text"> </text:p>
      <text:p text:style-name="Text"> <text:s text:c="37"/>9.- Indicadores de Evaluación:</text:p>
      <text:p text:style-name="Text"> </text:p>
      <text:p text:style-name="Text"> <text:s text:c="49"/>ACTIVIDAD <text:s text:c="34"/>INDICADOR <text:s text:c="27"/>RESULTADO</text:p>
      <text:p text:style-name="Text"> <text:s text:c="130"/>ESPERADO</text:p>
      <text:p text:style-name="Text"> <text:s text:c="38"/>Entrenamientos prelaborales <text:s text:c="16"/>Nº Sesiones <text:s text:c="32"/>10 sesiones x 10</text:p>
      <text:p text:style-name="Text"> <text:s text:c="126"/>usuarios</text:p>
      <text:p text:style-name="Text"> <text:s text:c="38"/>Diseño y firma de convenio <text:s text:c="17"/>Nº Convenios <text:s text:c="31"/>1</text:p>
      <text:p text:style-name="Text"> <text:s text:c="38"/>de colaboración</text:p>
      <text:p text:style-name="Text"> <text:s text:c="38"/>Colaborar con empresas <text:s text:c="21"/>Nº colaboraciones <text:s text:c="26"/>5</text:p>
      <text:p text:style-name="Text"> <text:s text:c="38"/>locales para promover</text:p>
      <text:p text:style-name="Text"> <text:s text:c="38"/>prácticas de contratación</text:p>
      <text:p text:style-name="Text"> <text:s text:c="38"/>inclusivas y fomentar la</text:p>
      <text:p text:style-name="Text"> <text:s text:c="38"/>diversidad en el lugar de</text:p>
      <text:p text:style-name="Text"> <text:s text:c="38"/>trabajo.</text:p>
      <text:p text:style-name="Text"> <text:s text:c="38"/>Sesiones de trabajo en <text:s text:c="21"/>Nº de beneficiarios <text:s text:c="24"/>7</text:p>
      <text:p text:style-name="Text"> <text:s text:c="38"/>entorno protegido. <text:s text:c="25"/>Nº de sesiones <text:s text:c="29"/>100</text:p>
      <text:p text:style-name="Text"> </text:p>
      <text:p text:style-name="Text"> <text:s text:c="38"/>Sesiones de entrenamientos <text:s text:c="17"/>Nº de empresas <text:s text:c="29"/>1 empresa</text:p>
      <text:p text:style-name="Text"> <text:s text:c="38"/>para la empleabilidad. <text:s text:c="21"/>participantes <text:s text:c="30"/>3 beneficiarios</text:p>
      <text:p text:style-name="Text"> <text:s text:c="82"/>Nº de beneficiarios <text:s text:c="24"/>80 días</text:p>
      <text:p text:style-name="Text"> <text:s text:c="82"/>Nº de días de asistencia</text:p>
      <text:p text:style-name="Text"> <text:s text:c="38"/>Contrataciones ECA (Empleo <text:s text:c="17"/>Nº de beneficiarios <text:s text:c="24"/>1 beneficiario</text:p>
      <text:p text:style-name="Text"> <text:s text:c="38"/>con Apoyo). <text:s text:c="32"/>Duración del contrato <text:s text:c="22"/>12 meses</text:p>
      <text:p text:style-name="Text"> <text:s text:c="82"/>Jornada laboral <text:s text:c="28"/>20 h/sem</text:p>
      <text:p text:style-name="Text"> <text:s text:c="38"/>Adaptaciones al puesto de <text:s text:c="18"/>Nº de adaptaciones <text:s text:c="25"/>1 adaptación</text:p>
      <text:p text:style-name="Text"> <text:s text:c="38"/>trabajo <text:s text:c="36"/>Nº de beneficiarios <text:s text:c="24"/>1 beneficiario</text:p>
      <text:p text:style-name="Text"> <text:s text:c="38"/>Charlas de concienciación al <text:s text:c="15"/>Nº de charlas <text:s text:c="30"/>2 charlas</text:p>
      <text:p text:style-name="Text"> <text:s text:c="38"/>personal de las empresas. <text:s text:c="18"/>Nº de asistentes <text:s text:c="27"/>5 asistentes</text:p>
      <text:p text:style-name="Text"> <text:s text:c="38"/>Apoyo y entrenamiento en <text:s text:c="19"/>Nº de beneficiarios <text:s text:c="24"/>1 beneficiario</text:p>
      <text:p text:style-name="Text"> <text:s text:c="38"/>puesto de trabajo</text:p>
      <text:p text:style-name="Text"> <text:s text:c="38"/>Difusión en ferias de empleo <text:s text:c="11"/>Nº de ferias a las que <text:s text:c="25"/>3</text:p>
      <text:p text:style-name="Text"> <text:s text:c="78"/>asistirán con stand propio.</text:p>
      <text:p text:style-name="Text"> <text:s text:c="38"/>Difusión <text:s text:c="2"/>en <text:s text:c="3"/>redes <text:s text:c="14"/>de Nº de redes <text:s text:c="36"/>2</text:p>
      <text:p text:style-name="Text"> <text:s text:c="38"/>empleabilidad</text:p>
      <text:p text:style-name="Text"> <text:s text:c="38"/>Colaboración con <text:s text:c="27"/>Nº de colaboraciones <text:s text:c="23"/>2</text:p>
      <text:p text:style-name="Text"> <text:s text:c="38"/>federaciones de empresarios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5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5/42</text:p>
      <text:p text:style-name="Text"> <text:s text:c="78"/>77I</text:p>
      <text:p text:style-name="Break"/>
      <text:p text:style-name="Text"> <text:s text:c="37"/>10.- Presupuesto:</text:p>
      <text:p text:style-name="Text"> </text:p>
      <text:p text:style-name="Text"> </text:p>
      <text:p text:style-name="Text"> <text:s text:c="65"/>PRESUPUESTO DE GASTOS CORRIENTES</text:p>
      <text:p text:style-name="Text"> <text:s text:c="49"/>CONCEPTO DEL GASTO <text:s text:c="49"/>IMPORTE TOTAL</text:p>
      <text:p text:style-name="Text"> <text:s text:c="37"/>Vestuario de personas con TEA <text:s text:c="54"/>300,00 €</text:p>
      <text:p text:style-name="Text"> <text:s text:c="37"/>Alquiler de furgoneta <text:s text:c="62"/>4772,79 €</text:p>
      <text:p text:style-name="Text"> <text:s text:c="37"/>Seguro Responsabilidad Civil <text:s text:c="55"/>301,26 €</text:p>
      <text:p text:style-name="Text"> <text:s text:c="37"/>Auditoría <text:s text:c="75"/>900,00€</text:p>
      <text:p text:style-name="Text"> <text:s text:c="37"/>Materiales de difusión y publicidad <text:s text:c="49"/>500,00€</text:p>
      <text:p text:style-name="Text"> <text:s text:c="37"/>Coste indirecto de gasolina furgoneta <text:s text:c="47"/>500,00€</text:p>
      <text:p text:style-name="Text"> <text:s text:c="55"/>TOTAL <text:s text:c="58"/>7274,05 euros</text:p>
      <text:p text:style-name="Text"> </text:p>
      <text:p text:style-name="Text"> </text:p>
      <text:p text:style-name="Text"> </text:p>
      <text:p text:style-name="Text"> <text:s text:c="51"/>GASTOS DE PERSONAL DE NUEVA INCORPORACIÓN</text:p>
      <text:p text:style-name="Text"> <text:s text:c="101"/>COSTES</text:p>
      <text:p text:style-name="Text"> <text:s text:c="81"/>COSTES</text:p>
      <text:p text:style-name="Text"> <text:s text:c="100"/>SEGURIDAD</text:p>
      <text:p text:style-name="Text"> <text:s text:c="58"/>PERIODO DE <text:s text:c="12"/>SALARIO <text:s text:c="33"/>COSTES <text:s text:c="14"/>TOTAL</text:p>
      <text:p text:style-name="Text"> <text:s text:c="26"/>Nº <text:s text:c="73"/>SOCIAL <text:s text:c="52"/>TOTAL</text:p>
      <text:p text:style-name="Text"> <text:s text:c="40"/>CATEGORÍA <text:s text:c="7"/>CONTRATACIÓN <text:s text:c="9"/>MENSUAL POR <text:s text:c="28"/>INDEMNIZACIÓN <text:s text:c="9"/>COSTES</text:p>
      <text:p text:style-name="Text"> <text:s text:c="23"/>PERSONAS <text:s text:c="67"/>MENSUAL POR <text:s text:c="49"/>GASTOS</text:p>
      <text:p text:style-name="Text"> <text:s text:c="59"/>(nº meses) <text:s text:c="9"/>TRABAJADOR <text:s text:c="32"/>MENSUAL <text:s text:c="11"/>MENSUALES</text:p>
      <text:p text:style-name="Text"> <text:s text:c="99"/>TRABAJADOR</text:p>
      <text:p text:style-name="Text"> </text:p>
      <text:p text:style-name="Text"> <text:s text:c="40"/>Preparador</text:p>
      <text:p text:style-name="Text"> <text:s text:c="30"/>1 <text:s text:c="32"/>11 <text:s text:c="15"/>1.631,03€ <text:s text:c="11"/>535,08€ <text:s text:c="17"/>-- <text:s text:c="11"/>2.154,11€ <text:s text:c="6"/>23.695,21€</text:p>
      <text:p text:style-name="Text"> <text:s text:c="42"/>Laboral</text:p>
      <text:p text:style-name="Text"> <text:s text:c="159"/>23.695,21</text:p>
      <text:p text:style-name="Text"> <text:s text:c="45"/>TOTAL GASTOS DE PERSONAL DE NUEVA INCORPORACIÓN <text:s text:c="68"/>euros</text:p>
      <text:p text:style-name="Text"> </text:p>
      <text:p text:style-name="Text"> </text:p>
      <text:p text:style-name="Text"> </text:p>
      <text:p text:style-name="Text"> </text:p>
      <text:p text:style-name="Text"> <text:s text:c="54"/>GASTOS DE PERSONAL PROPIO IMPUTADOS AL PROYECTO</text:p>
      <text:p text:style-name="Text"> <text:s text:c="79"/>COSTES <text:s text:c="14"/>COSTES</text:p>
      <text:p text:style-name="Text"> <text:s text:c="118"/>TOTAL GASTOS</text:p>
      <text:p text:style-name="Text"> <text:s text:c="56"/>PERIODO DE <text:s text:c="12"/>SALARIO <text:s text:c="12"/>SEGURIDAD</text:p>
      <text:p text:style-name="Text"> <text:s text:c="26"/>Nº <text:s text:c="90"/>MENSUALES <text:s text:c="15"/>%</text:p>
      <text:p text:style-name="Text"> <text:s text:c="40"/>CATEGORÍA <text:s text:c="5"/>CONTRATACIÓN <text:s text:c="9"/>MENSUAL POR <text:s text:c="12"/>SOCIAL <text:s text:c="51"/>IMPORTE</text:p>
      <text:p text:style-name="Text"> <text:s text:c="23"/>PERSONAS <text:s text:c="90"/>POR <text:s text:c="14"/>IMPUTACION</text:p>
      <text:p text:style-name="Text"> <text:s text:c="57"/>(nº meses) <text:s text:c="9"/>TRABAJADOR <text:s text:c="10"/>MENSUAL POR <text:s text:c="50"/>TOTAL</text:p>
      <text:p text:style-name="Text"> <text:s text:c="119"/>TRABAJADOR</text:p>
      <text:p text:style-name="Text"> <text:s text:c="98"/>TRABAJADOR <text:s text:c="49"/>IMPUTADO</text:p>
      <text:p text:style-name="Text"> <text:s text:c="40"/>Preparador</text:p>
      <text:p text:style-name="Text"> <text:s text:c="30"/>1 <text:s text:c="31"/>11 <text:s text:c="14"/>1.898,53€ <text:s text:c="12"/>608,86€ <text:s text:c="11"/>2.507,39€ <text:s text:c="14"/>100 <text:s text:c="9"/>27.581,29€</text:p>
      <text:p text:style-name="Text"> <text:s text:c="41"/>a Laboral</text:p>
      <text:p text:style-name="Text"> <text:s text:c="40"/>Coordinador</text:p>
      <text:p text:style-name="Text"> <text:s text:c="30"/>1 <text:s text:c="11"/>a de <text:s text:c="15"/>11 <text:s text:c="15"/>470,00€ <text:s text:c="13"/>150,00€ <text:s text:c="12"/>620,00€ <text:s text:c="29"/>6.820,00€</text:p>
      <text:p text:style-name="Text"> <text:s text:c="41"/>servicios</text:p>
      <text:p text:style-name="Text"> <text:s text:c="159"/>34.401,29</text:p>
      <text:p text:style-name="Text"> <text:s text:c="41"/>TOTAL GASTOS DE PERSONAL PROPIO IMPUTADO AL PROYECTO <text:s text:c="67"/>euros</text:p>
      <text:p text:style-name="Text"> </text:p>
      <text:p text:style-name="Text"> </text:p>
      <text:p text:style-name="Text"> </text:p>
      <text:p text:style-name="Text"> </text:p>
      <text:p text:style-name="Text"> <text:s text:c="58"/>RESUMEN DE GASTOS</text:p>
      <text:p text:style-name="Text"> <text:s text:c="39"/>TOTAL GASTOS CORRIENTES <text:s text:c="71"/>7.274,05€</text:p>
      <text:p text:style-name="Text"> <text:s text:c="39"/>TOTAL GASTOS PERSONAL DE NUEVA INCORPORACIÓN <text:s text:c="49"/>23.695,21€</text:p>
      <text:p text:style-name="Text"> <text:s text:c="39"/>TOTAL GASTOS PERSONAL PROPIO <text:s text:c="65"/>34.401,29€</text:p>
      <text:p text:style-name="Text"> <text:s text:c="134"/>65.370,55</text:p>
      <text:p text:style-name="Text"> <text:s text:c="53"/>TOTAL GASTOS DEL PROYECTO <text:s text:c="57"/>euros</text:p>
      <text:p text:style-name="Text"> </text:p>
      <text:p text:style-name="Text"> </text:p>
      <text:p text:style-name="Text"> <text:s text:c="41"/>Tfno.: 928 219421 Centralita Cabildo <text:s text:c="32"/>C/ Agustín Millares Carlo, 14 · 5ª planta</text:p>
      <text:p text:style-name="Text"> <text:s text:c="41"/>Tfno.: 928 219 228 Servicio Empleo y DL <text:s text:c="29"/>35003 Las Palmas de Gran Canaria</text:p>
      <text:p text:style-name="Text"> <text:s text:c="41"/>empleocabildo@grancanaria.com <text:s text:c="39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5"/>eWbTdDPPQFerFwMd8g1evw== <text:s text:c="47"/>Fecha <text:s text:c="8"/>22/08/2025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Clotilde de Jesus Sanchez Mendez - Jefe/a Serv. Empleo y Desarrollo Local</text:p>
      <text:p text:style-name="Text"> <text:s text:c="14"/>Url De Verificación <text:s text:c="7"/>https://verifirma.grancanaria.com/verifirma/code/eWbTdDPPQFerFwMd8g1evw= <text:s text:c="30"/>Página <text:s text:c="11"/>6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0"/>3JPRZTLCQ7WUCSOLMVMQ7XM77I <text:s text:c="47"/>Fecha y Hora <text:s text:c="8"/>22/08/2025 10:14:43</text:p>
      <text:p text:style-name="Text"> <text:s text:c="38"/>Este documento incorpora firma electrónica de acuerdo al Reglamento (UE) n.º <text:s text:c="21"/>Validez del</text:p>
      <text:p text:style-name="Text"> <text:s text:c="9"/>Normativa <text:s text:c="143"/>Original</text:p>
      <text:p text:style-name="Text"> <text:s text:c="51"/>910/2014 del Parlamento Europeo y del Consejo <text:s text:c="39"/>documento</text:p>
      <text:p text:style-name="Text"> <text:s text:c="8"/>Firmado por <text:s text:c="63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3"/>Página <text:s text:c="19"/>6/42</text:p>
      <text:p text:style-name="Text"> <text:s text:c="78"/>77I</text:p>
      <text:p text:style-name="Break"/>
      <text:p text:style-name="Text"> <text:s text:c="66"/>PRESUPUESTO DE INGRESOS</text:p>
      <text:p text:style-name="Text"> <text:s text:c="82"/>FINANCIACIÓN <text:s text:c="44"/>INGRESOS</text:p>
      <text:p text:style-name="Text"> <text:s text:c="36"/>SUBVENCIÓN <text:s text:c="19"/>FINANCIACIÓN</text:p>
      <text:p text:style-name="Text"> <text:s text:c="85"/>ENTES <text:s text:c="49"/>TOTALES</text:p>
      <text:p text:style-name="Text"> <text:s text:c="37"/>SOLICITADA <text:s text:c="21"/>PROPIA</text:p>
      <text:p text:style-name="Text"> <text:s text:c="79"/>PRIVADOS/PÚBLICOS <text:s text:c="42"/>PROYECTO</text:p>
      <text:p text:style-name="Text"> <text:s text:c="38"/>65.000,00 <text:s text:c="21"/>370,55 <text:s text:c="63"/>65.370,55</text:p>
      <text:p text:style-name="Text"> <text:s text:c="86"/>--</text:p>
      <text:p text:style-name="Text"> <text:s text:c="40"/>euros <text:s text:c="24"/>euros <text:s text:c="65"/>euros</text:p>
      <text:p text:style-name="Text"> </text:p>
      <text:p text:style-name="Text"> </text:p>
      <text:p text:style-name="Text"> </text:p>
      <text:p text:style-name="Text"> <text:s text:c="37"/>Segundo.- Conceder a la entidad ASOCIACIÓN DE FAMILIAS DE PERSONAS CON</text:p>
      <text:p text:style-name="Text"> <text:s text:c="37"/>AUTISMO DE LAS PALMAS con NIF G35042977, una subvención por importe de</text:p>
      <text:p text:style-name="Text"> <text:s text:c="37"/>65.000,00 euros para la ejecución del proyecto “EMPLEO PERSONALIZADO”, con</text:p>
      <text:p text:style-name="Text"> <text:s text:c="37"/>cargo a la aplicación presupuestaria: 14140/241/480001125: Subv. A Asociación</text:p>
      <text:p text:style-name="Text"> <text:s text:c="37"/>Personas Autismo (APNALP) "Empleo Personalizado."</text:p>
      <text:p text:style-name="Text"> <text:s text:c="37"/>La subvención concedida representa un 99,43% respecto del coste total del proyecto.</text:p>
      <text:p text:style-name="Text"> <text:s text:c="37"/>El porcentaje de financiación se mantendrá inalterable, salvo modificación expresa de</text:p>
      <text:p text:style-name="Text"> <text:s text:c="37"/>la subvención, y se aplicará para el cálculo, en su caso, del importe a reintegrar por la</text:p>
      <text:p text:style-name="Text"> <text:s text:c="37"/>entidad beneficiaria.</text:p>
      <text:p text:style-name="Text"> </text:p>
      <text:p text:style-name="Text"> </text:p>
      <text:p text:style-name="Text"> <text:s text:c="33"/>COSTE <text:s text:c="38"/>FINANCIACIÓN <text:s text:c="3"/>FINANCIACIÓN</text:p>
      <text:p text:style-name="Text"> <text:s text:c="52"/>SUBVENCIÓN <text:s text:c="50"/>%</text:p>
      <text:p text:style-name="Text"> <text:s text:c="31"/>TOTAL DEL <text:s text:c="39"/>PROPIA <text:s text:c="9"/>ENTES</text:p>
      <text:p text:style-name="Text"> <text:s text:c="52"/>SOLICITADA <text:s text:c="45"/>FINANCIACIÓN</text:p>
      <text:p text:style-name="Text"> <text:s text:c="31"/>PROYECTO <text:s text:c="40"/>ENTIDAD <text:s text:c="2"/>PRIVADOS/PÚBLICOS</text:p>
      <text:p text:style-name="Text"> <text:s text:c="32"/>65.370,55 <text:s text:c="14"/>65.000,00</text:p>
      <text:p text:style-name="Text"> <text:s text:c="80"/>370,55 euros <text:s text:c="27"/>-- <text:s text:c="26"/>99,43%</text:p>
      <text:p text:style-name="Text"> <text:s text:c="34"/>euros <text:s text:c="18"/>euros</text:p>
      <text:p text:style-name="Text"> </text:p>
      <text:p text:style-name="Text"> <text:s text:c="37"/>Tercero. -Plazo De Ejecución.</text:p>
      <text:p text:style-name="Text"> <text:s text:c="37"/>El proyecto tendrá una duración de 11 meses, desde el 01 de junio de 2025 al 30 de</text:p>
      <text:p text:style-name="Text"> <text:s text:c="37"/>abril de 2026, pudiendo prorrogarse dicha duración una sola vez a solicitud motivada de</text:p>
      <text:p text:style-name="Text"> <text:s text:c="37"/>la entidad beneficiaria, formulada un mes antes de su fecha de vencimiento, siempre</text:p>
      <text:p text:style-name="Text"> <text:s text:c="37"/>que no suponga modificación o alteración del proyecto subvencionado ni de su</text:p>
      <text:p text:style-name="Text"> <text:s text:c="37"/>presupuesto.</text:p>
      <text:p text:style-name="Text"> </text:p>
      <text:p text:style-name="Text"> <text:s text:c="37"/>Cuarto. - La entidad beneficiaria deberá ejecutar el proyecto en los términos</text:p>
      <text:p text:style-name="Text"> <text:s text:c="37"/>establecidos en el punto primero de esta propuesta, así como en los planteados en el</text:p>
      <text:p text:style-name="Text"> <text:s text:c="37"/>Anexo II- Ficha técnica del proyecto, presentada por la entidad con fecha 08 de julio de</text:p>
      <text:p text:style-name="Text"> <text:s text:c="37"/>2025 y registro de entrada nº 2025054235.</text:p>
      <text:p text:style-name="Text"> </text:p>
      <text:p text:style-name="Text"> <text:s text:c="37"/>Quinto. - El procedimiento de selección de personal de nueva incorporación deberá</text:p>
      <text:p text:style-name="Text"> <text:s text:c="37"/>ajustarse a lo establecido en el Convenio de Cooperación entre el Servicio Canario de</text:p>
      <text:p text:style-name="Text"> <text:s text:c="37"/>Empleo y el Cabildo de Gran Canaria para la coordinación y ejecución de programas</text:p>
      <text:p text:style-name="Text"> <text:s text:c="37"/>propios de políticas activas de empleo de la isla de Gran Canaria, suscrito en fecha 25</text:p>
      <text:p text:style-name="Text"> <text:s text:c="37"/>de mayo de 2022.</text:p>
      <text:p text:style-name="Text"> </text:p>
      <text:p text:style-name="Text"> <text:s text:c="41"/>- <text:s text:c="3"/>Anexo de Instrucciones para la gestión de contratación de personal.</text:p>
      <text:p text:style-name="Text"> <text:s text:c="41"/>- <text:s text:c="3"/>Anexo A.- Oferta genérica de empleo.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7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7/42</text:p>
      <text:p text:style-name="Text"> <text:s text:c="78"/>77I</text:p>
      <text:p text:style-name="Break"/>
      <text:p text:style-name="Text"> <text:s text:c="41"/>- <text:s text:c="3"/>Anexo B.- Relación priorizada de personas candidatas a contratar.</text:p>
      <text:p text:style-name="Text"> </text:p>
      <text:p text:style-name="Text"> <text:s text:c="37"/>Sexto. - Pago De La Subvención.</text:p>
      <text:p text:style-name="Text"> <text:s text:c="37"/>La subvención concedida se abonará de forma anticipada de conformidad con lo</text:p>
      <text:p text:style-name="Text"> <text:s text:c="37"/>establecido 34.4 de la Ley 38/2003, de 17 de noviembre, General de Subvenciones, art.</text:p>
      <text:p text:style-name="Text"> <text:s text:c="37"/>88 del Real Decreto 887/2006, de 21 de julio, por el que se aprueba el Reglamento de</text:p>
      <text:p text:style-name="Text"> <text:s text:c="37"/>la Ley General de Subvenciones, y Base 33.6 de ejecución del presupuesto del Cabildo</text:p>
      <text:p text:style-name="Text"> <text:s text:c="37"/>de Gran Canaria para la anualidad 2025.</text:p>
      <text:p text:style-name="Text"> </text:p>
      <text:p text:style-name="Text"> <text:s text:c="37"/>Para realizarse el pago de la subvención la entidad beneficiaria debe estar al corriente</text:p>
      <text:p text:style-name="Text"> <text:s text:c="37"/>de sus obligaciones tributarias y frente a la Seguridad Social, no ser deudor por</text:p>
      <text:p text:style-name="Text"> <text:s text:c="37"/>procedencia de reintegro y no tener subvenciones del Servicio de Empleo y Desarrollo</text:p>
      <text:p text:style-name="Text"> <text:s text:c="37"/>Local pendientes de justificar total o parcialmente.</text:p>
      <text:p text:style-name="Text"> </text:p>
      <text:p text:style-name="Text"> <text:s text:c="37"/>Séptimo. - Obligaciones Del Beneficiario.</text:p>
      <text:p text:style-name="Text"> </text:p>
      <text:p text:style-name="Text"> <text:s text:c="42"/>1. Ejecutar el proyecto subvencionando en los términos planteados por la</text:p>
      <text:p text:style-name="Text"> <text:s text:c="45"/>entidad beneficiaria o que resulten de la modificación autorizada por el Cabildo</text:p>
      <text:p text:style-name="Text"> <text:s text:c="45"/>de Gran Canaria.</text:p>
      <text:p text:style-name="Text"> <text:s text:c="42"/>2. Justificar ante el órgano concedente el cumplimiento de los requisitos y</text:p>
      <text:p text:style-name="Text"> <text:s text:c="45"/>condiciones, la realización de la actividad y el cumplimiento de la finalidad que</text:p>
      <text:p text:style-name="Text"> <text:s text:c="45"/>determinan la concesión de la subvención.</text:p>
      <text:p text:style-name="Text"> <text:s text:c="42"/>3. Someterse a las actuaciones de comprobación que se acuerden por el órgano</text:p>
      <text:p text:style-name="Text"> <text:s text:c="45"/>concedente, así como a cualesquiera otras de comprobación y control</text:p>
      <text:p text:style-name="Text"> <text:s text:c="45"/>financiero que puedan realizar los órganos de control competentes.</text:p>
      <text:p text:style-name="Text"> <text:s text:c="42"/>4. Permitir visitas de seguimiento técnico por parte del personal designado por</text:p>
      <text:p text:style-name="Text"> <text:s text:c="45"/>el Servicio de Empleo y Desarrollo Local a las distintas instalaciones usadas</text:p>
      <text:p text:style-name="Text"> <text:s text:c="45"/>durante la ejecución del proyecto, para la comprobación del cumplimiento de</text:p>
      <text:p text:style-name="Text"> <text:s text:c="45"/>las obligaciones y favorecimiento de la colaboración entre entidad y</text:p>
      <text:p text:style-name="Text"> <text:s text:c="45"/>administración, en el cumplimiento de los objetivos y la prestación eficaz y</text:p>
      <text:p text:style-name="Text"> <text:s text:c="45"/>eficiente de los distintos servicios.</text:p>
      <text:p text:style-name="Text"> <text:s text:c="42"/>5. Comunicar al órgano concedente la obtención de otras ayudas, subvenciones</text:p>
      <text:p text:style-name="Text"> <text:s text:c="45"/>o ingresos que financien la actividad subvencionada, en cuanto se conozca, y</text:p>
      <text:p text:style-name="Text"> <text:s text:c="45"/>en todo caso, con anterioridad a la justificación.</text:p>
      <text:p text:style-name="Text"> <text:s text:c="42"/>6. Conservar los documentos justificativos de la aplicación de los fondos</text:p>
      <text:p text:style-name="Text"> <text:s text:c="45"/>recibidos, incluidos los documentos electrónicos, en tanto puedan ser objeto</text:p>
      <text:p text:style-name="Text"> <text:s text:c="45"/>de actuaciones de comprobación y control.</text:p>
      <text:p text:style-name="Text"> <text:s text:c="42"/>7. Adoptar las medidas de difusión del resuelvo octavo.</text:p>
      <text:p text:style-name="Text"> <text:s text:c="42"/>8. Proceder al reintegro de los fondos recibidos en los supuestos establecidos</text:p>
      <text:p text:style-name="Text"> <text:s text:c="45"/>en la presente resolución.</text:p>
      <text:p text:style-name="Text"> <text:s text:c="42"/>9. Llevar a cabo la selección del personal de nueva incorporación con</text:p>
      <text:p text:style-name="Text"> <text:s text:c="45"/>cumplimiento de lo establecido en el Convenio de Cooperación entre el</text:p>
      <text:p text:style-name="Text"> <text:s text:c="45"/>Servicio Canario de Empleo y el Cabildo de Gran Canaria para la coordinación</text:p>
      <text:p text:style-name="Text"> 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8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8/42</text:p>
      <text:p text:style-name="Text"> <text:s text:c="78"/>77I</text:p>
      <text:p text:style-name="Break"/>
      <text:p text:style-name="Text"> <text:s text:c="46"/>y ejecución de programas propios de políticas activas de empleo de la isla de</text:p>
      <text:p text:style-name="Text"> <text:s text:c="46"/>Gran Canaria, suscrito en fecha 25 de mayo de 2022.</text:p>
      <text:p text:style-name="Text"> <text:s text:c="42"/>10. En relación a la imputación del personal propio, la entidad deberá conservar</text:p>
      <text:p text:style-name="Text"> <text:s text:c="46"/>el soporte documental que verifique el tiempo de dedicación al proyecto en los</text:p>
      <text:p text:style-name="Text"> <text:s text:c="46"/>porcentajes previstos en el mismo, por lo que deberán prever como forma de</text:p>
      <text:p text:style-name="Text"> <text:s text:c="46"/>justificación el documento correspondiente al Anexo XII.-Control horario de</text:p>
      <text:p text:style-name="Text"> <text:s text:c="46"/>personal propio imputado al proyecto.</text:p>
      <text:p text:style-name="Text"> <text:s text:c="42"/>11. Asimismo, las entidades deberán disponer y aportar al auditor toda la</text:p>
      <text:p text:style-name="Text"> <text:s text:c="46"/>documentación necesaria para acreditar la realidad de la ejecución del</text:p>
      <text:p text:style-name="Text"> <text:s text:c="46"/>proyecto y que le sea pedida por el mismo para que estos puedan realizar su</text:p>
      <text:p text:style-name="Text"> <text:s text:c="46"/>trabajo.</text:p>
      <text:p text:style-name="Text"> <text:s text:c="42"/>12. Compromiso de inserción laboral: La entidad beneficiaria se compromete a la</text:p>
      <text:p text:style-name="Text"> <text:s text:c="46"/>inserción de una de las personas con TEA beneficiarias del proyecto, durante</text:p>
      <text:p text:style-name="Text"> <text:s text:c="46"/>un mínimo de 12 meses, con una jornada de 20 horas mensuales. Dicha</text:p>
      <text:p text:style-name="Text"> <text:s text:c="46"/>contratación laboral habrá de iniciarse antes de la finalización del proyecto</text:p>
      <text:p text:style-name="Text"> <text:s text:c="46"/>subvencionado, esto es, antes del 30 de abril de 2026.</text:p>
      <text:p text:style-name="Text"> <text:s text:c="42"/>13. Presentar informes de seguimiento de la ejecución del proyecto, en los 15 días</text:p>
      <text:p text:style-name="Text"> <text:s text:c="46"/>naturales posteriores a la notificación de la resolución de concesión y a</text:p>
      <text:p text:style-name="Text"> <text:s text:c="46"/>continuación cada dos meses, vía correo electrónico a la dirección</text:p>
      <text:p text:style-name="Text"> <text:s text:c="46"/>empleocabildo@grancanaria.com, según Anexo VI.-Informe bimensual de</text:p>
      <text:p text:style-name="Text"> <text:s text:c="46"/>seguimiento.</text:p>
      <text:p text:style-name="Text"> <text:s text:c="42"/>14. Adaptar los contenidos destinados a los beneficiarios y los contenidos de</text:p>
      <text:p text:style-name="Text"> <text:s text:c="46"/>difusión del proyecto a lenguaje adaptado para la accesibilidad cognitiva de</text:p>
      <text:p text:style-name="Text"> <text:s text:c="46"/>personas con discapacidad intelectual.</text:p>
      <text:p text:style-name="Text"> <text:s text:c="42"/>15. Entregar la documentación que a continuación se relaciona en el plazo</text:p>
      <text:p text:style-name="Text"> <text:s text:c="46"/>indicado:</text:p>
      <text:p text:style-name="Text"> </text:p>
      <text:p text:style-name="Text"> <text:s text:c="39"/>Documentación a</text:p>
      <text:p text:style-name="Text"> <text:s text:c="79"/>Medio de presentación <text:s text:c="36"/>Plazo</text:p>
      <text:p text:style-name="Text"> <text:s text:c="44"/>presentar</text:p>
      <text:p text:style-name="Text"> <text:s text:c="39"/>Relación nominal</text:p>
      <text:p text:style-name="Text"> <text:s text:c="40"/>de las personas</text:p>
      <text:p text:style-name="Text"> <text:s text:c="41"/>seleccionadas</text:p>
      <text:p text:style-name="Text"> <text:s text:c="39"/>destinatarias del <text:s text:c="72"/>En los 15 días</text:p>
      <text:p text:style-name="Text"> <text:s text:c="38"/>proyecto, con datos <text:s text:c="74"/>naturales</text:p>
      <text:p text:style-name="Text"> <text:s text:c="43"/>de contacto <text:s text:c="22"/>Correo electrónico <text:s text:c="31"/>siguientes a la a la</text:p>
      <text:p text:style-name="Text"> <text:s text:c="41"/>telefónico y de <text:s text:c="13"/>(empleocabildo@grancanaria.com) <text:s text:c="26"/>notificación de la</text:p>
      <text:p text:style-name="Text"> <text:s text:c="38"/>correo electrónico. <text:s text:c="72"/>resolución de</text:p>
      <text:p text:style-name="Text"> <text:s text:c="39"/>Esta información <text:s text:c="75"/>concesión.</text:p>
      <text:p text:style-name="Text"> <text:s text:c="38"/>será actualizada en</text:p>
      <text:p text:style-name="Text"> <text:s text:c="40"/>cada informe de</text:p>
      <text:p text:style-name="Text"> <text:s text:c="42"/>seguimiento.</text:p>
      <text:p text:style-name="Text"> </text:p>
      <text:p text:style-name="Text"> </text:p>
      <text:p text:style-name="Text"> 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1"/>9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9/42</text:p>
      <text:p text:style-name="Text"> <text:s text:c="78"/>77I</text:p>
      <text:p text:style-name="Break"/>
      <text:p text:style-name="Text"> <text:s text:c="44"/>Anexo III.- <text:s text:c="75"/>En los 15 días</text:p>
      <text:p text:style-name="Text"> <text:s text:c="41"/>Información de <text:s text:c="78"/>naturales</text:p>
      <text:p text:style-name="Text"> <text:s text:c="42"/>cooperación y <text:s text:c="71"/>siguientes a la a la</text:p>
      <text:p text:style-name="Text"> <text:s text:c="81"/>Registro electrónico</text:p>
      <text:p text:style-name="Text"> <text:s text:c="41"/>financiación de <text:s text:c="72"/>notificación de la</text:p>
      <text:p text:style-name="Text"> <text:s text:c="40"/>las acciones y/o <text:s text:c="75"/>resolución de</text:p>
      <text:p text:style-name="Text"> <text:s text:c="44"/>proyectos <text:s text:c="78"/>concesión (a</text:p>
      <text:p text:style-name="Text"> <text:s text:c="128"/>tiempo vencido), y</text:p>
      <text:p text:style-name="Text"> <text:s text:c="129"/>repetir la entrega</text:p>
      <text:p text:style-name="Text"> <text:s text:c="129"/>de estos anexos,</text:p>
      <text:p text:style-name="Text"> <text:s text:c="43"/>Anexo IV.- <text:s text:c="76"/>en caso de que</text:p>
      <text:p text:style-name="Text"> <text:s text:c="38"/>Información sobre <text:s text:c="75"/>existan nuevas</text:p>
      <text:p text:style-name="Text"> <text:s text:c="81"/>Registro electrónico</text:p>
      <text:p text:style-name="Text"> <text:s text:c="41"/>protección de <text:s text:c="72"/>incorporaciones de</text:p>
      <text:p text:style-name="Text"> <text:s text:c="39"/>datos personales <text:s text:c="78"/>personas</text:p>
      <text:p text:style-name="Text"> <text:s text:c="130"/>destinatarias y/o</text:p>
      <text:p text:style-name="Text"> <text:s text:c="132"/>trabajadoras.</text:p>
      <text:p text:style-name="Text"> </text:p>
      <text:p text:style-name="Text"> <text:s text:c="39"/>Anexo V.- Cartel,</text:p>
      <text:p text:style-name="Text"> <text:s text:c="40"/>así como otros <text:s text:c="76"/>Quince días</text:p>
      <text:p text:style-name="Text"> <text:s text:c="39"/>documentos que <text:s text:c="74"/>naturales desde la</text:p>
      <text:p text:style-name="Text"> <text:s text:c="42"/>acrediten el <text:s text:c="26"/>Registro electrónico <text:s text:c="28"/>resolución de</text:p>
      <text:p text:style-name="Text"> <text:s text:c="39"/>cumplimiento de <text:s text:c="77"/>concesión.</text:p>
      <text:p text:style-name="Text"> <text:s text:c="40"/>las medidas de</text:p>
      <text:p text:style-name="Text"> <text:s text:c="44"/>difusión.</text:p>
      <text:p text:style-name="Text"> <text:s text:c="128"/>En primer informe</text:p>
      <text:p text:style-name="Text"> <text:s text:c="128"/>se presentará en</text:p>
      <text:p text:style-name="Text"> <text:s text:c="132"/>los 15 días</text:p>
      <text:p text:style-name="Text"> <text:s text:c="42"/>Anexo VI.- <text:s text:c="80"/>naturales</text:p>
      <text:p text:style-name="Text"> <text:s text:c="44"/>Informe <text:s text:c="25"/>Correo electrónico <text:s text:c="34"/>siguientes a la</text:p>
      <text:p text:style-name="Text"> <text:s text:c="41"/>bimensual de <text:s text:c="16"/>(empleocabildo@grancanaria.com) <text:s text:c="26"/>notificación de la</text:p>
      <text:p text:style-name="Text"> <text:s text:c="41"/>seguimiento. <text:s text:c="76"/>resolución de</text:p>
      <text:p text:style-name="Text"> <text:s text:c="129"/>concesión y los</text:p>
      <text:p text:style-name="Text"> <text:s text:c="129"/>siguientes cada</text:p>
      <text:p text:style-name="Text"> <text:s text:c="132"/>dos meses.</text:p>
      <text:p text:style-name="Text"> </text:p>
      <text:p text:style-name="Text"> </text:p>
      <text:p text:style-name="Text"> </text:p>
      <text:p text:style-name="Text"> <text:s text:c="37"/>Octavo. - Obligaciones De Difusión De La Financiación Pública.</text:p>
      <text:p text:style-name="Text"> <text:s text:c="37"/>Las entidades beneficiarias deberán dar la adecuada publicidad del carácter público de</text:p>
      <text:p text:style-name="Text"> <text:s text:c="37"/>la financiación del proyecto y de las acciones contenidas en el mismo, de conformidad</text:p>
      <text:p text:style-name="Text"> <text:s text:c="37"/>con lo dispuesto en el artículo 18.4 de la Ley General de Subvenciones.</text:p>
      <text:p text:style-name="Text"> </text:p>
      <text:p text:style-name="Text"> <text:s text:c="37"/>Será publicidad obligatoria la siguiente:</text:p>
      <text:p text:style-name="Text"> </text:p>
      <text:p text:style-name="Text"> <text:s text:c="41"/>1. En los contratos del personal de nueva incorporación para la ejecución del</text:p>
      <text:p text:style-name="Text"> <text:s text:c="46"/>proyecto, se deberá incluir la siguiente mención: “El proyecto EMPLEO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0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0/42</text:p>
      <text:p text:style-name="Text"> <text:s text:c="78"/>77I</text:p>
      <text:p text:style-name="Break"/>
      <text:p text:style-name="Text"> <text:s text:c="46"/>PERSONALIZADO” ejecutado por la ASOCIACIÓN DE FAMILIAS DE</text:p>
      <text:p text:style-name="Text"> <text:s text:c="46"/>PERSONAS CON AUTISMO DE LAS PALMAS ha sido financiado en la cuantía</text:p>
      <text:p text:style-name="Text"> <text:s text:c="46"/>de 65.000,00 euros (99,43%) por la Consejería de Área de Empleo y Desarrollo</text:p>
      <text:p text:style-name="Text"> <text:s text:c="46"/>Local del Cabildo Insular de Gran Canaria, y está enmarcado en el convenio de</text:p>
      <text:p text:style-name="Text"> <text:s text:c="46"/>cooperación entre el Servicio Canario de Empleo y el Cabildo Insular de Gran</text:p>
      <text:p text:style-name="Text"> <text:s text:c="46"/>Canaria para la coordinación y ejecución de programas propios de políticas</text:p>
      <text:p text:style-name="Text"> <text:s text:c="46"/>activas de empleo de la isla de Gran Canaria”.</text:p>
      <text:p text:style-name="Text"> </text:p>
      <text:p text:style-name="Text"> <text:s text:c="41"/>2. Se informará a las personas destinatarias y las personas trabajadoras de que</text:p>
      <text:p text:style-name="Text"> <text:s text:c="46"/>las acciones y/o proyectos en los que participan han sido financiados por el</text:p>
      <text:p text:style-name="Text"> <text:s text:c="46"/>Cabildo Insular de Gran Canaria a través de su Consejería de Área de Empleo</text:p>
      <text:p text:style-name="Text"> <text:s text:c="46"/>y Desarrollo. Para ello se cumplimentará el Anexo III. - Información de</text:p>
      <text:p text:style-name="Text"> <text:s text:c="46"/>cooperación y de la financiación de las acciones y/o proyectos.</text:p>
      <text:p text:style-name="Text"> </text:p>
      <text:p text:style-name="Text"> <text:s text:c="41"/>3. En los lugares (físicos o digitales) en que se desarrolle el proyecto se deberá</text:p>
      <text:p text:style-name="Text"> <text:s text:c="46"/>colocar cartel según modelo que se incorpora como Anexo V. - Cartel.</text:p>
      <text:p text:style-name="Text"> </text:p>
      <text:p text:style-name="Text"> <text:s text:c="41"/>4. En las acciones de difusión del proyecto se incluirá la siguiente mención expresa:</text:p>
      <text:p text:style-name="Text"> <text:s text:c="46"/>El proyecto EMPLEO PERSONALIZADO ejecutado por la ASOCIACIÓN DE</text:p>
      <text:p text:style-name="Text"> <text:s text:c="46"/>FAMILIAS DE PERSONAS CON AUTISMO DE LAS PALMAS ha sido financiado</text:p>
      <text:p text:style-name="Text"> <text:s text:c="46"/>en la cuantía de 65.000,00 euros (99,43%) por la Consejería de Área de Empleo</text:p>
      <text:p text:style-name="Text"> <text:s text:c="46"/>y Desarrollo Local del Cabildo Insular de Gran Canaria y está enmarcado en el</text:p>
      <text:p text:style-name="Text"> <text:s text:c="46"/>convenio de cooperación entre el Servicio Canario de Empleo y el Cabildo Insular</text:p>
      <text:p text:style-name="Text"> <text:s text:c="46"/>de Gran Canaria para la coordinación y ejecución de programas propios de</text:p>
      <text:p text:style-name="Text"> <text:s text:c="46"/>políticas activas de empleo de la isla de Gran Canaria.</text:p>
      <text:p text:style-name="Text"> </text:p>
      <text:p text:style-name="Text"> <text:s text:c="41"/>5. En los materiales impresos, electrónicos o audiovisuales que se utilicen para la</text:p>
      <text:p text:style-name="Text"> <text:s text:c="46"/>difusión de los programas subvencionados, en la cartelería, papelería, portales</text:p>
      <text:p text:style-name="Text"> <text:s text:c="46"/>formativos y material didáctico audiovisual que se genere en la ejecución del</text:p>
      <text:p text:style-name="Text"> <text:s text:c="46"/>proyecto, menciones realizadas en los medios de comunicación social,</text:p>
      <text:p text:style-name="Text"> <text:s text:c="46"/>vestuario, EPIS (en su caso), se deberá incluir de forma visible la imagen</text:p>
      <text:p text:style-name="Text"> <text:s text:c="46"/>corporativa del Cabildo Insular de Gran Canaria y del Servicio Canario de</text:p>
      <text:p text:style-name="Text"> <text:s text:c="46"/>Empleo.</text:p>
      <text:p text:style-name="Text"> </text:p>
      <text:p text:style-name="Text"> <text:s text:c="37"/>Noveno. - Modificación De Resolución.</text:p>
      <text:p text:style-name="Text"> <text:s text:c="37"/>La entidad beneficiaria estará comprometida a realizar la actividad en los términos</text:p>
      <text:p text:style-name="Text"> <text:s text:c="37"/>planteados en su solicitud y/o que se determinen en la resolución de concesión.</text:p>
      <text:p text:style-name="Text"> </text:p>
      <text:p text:style-name="Text"> <text:s text:c="37"/>No obstante, una vez recaída la resolución de concesión, la entidad beneficiaria podrá</text:p>
      <text:p text:style-name="Text"> <text:s text:c="37"/>solicitar del órgano concedente la modificación de su contenido o de la memoria del</text:p>
      <text:p text:style-name="Text"> <text:s text:c="37"/>proyecto aprobado, siempre que la haga con una antelación mínima de UN MES antes</text:p>
      <text:p text:style-name="Text"> <text:s text:c="37"/>del vencimiento del plazo de ejecución del proyecto, bien el inicial o el prorrogado, y no</text:p>
      <text:p text:style-name="Text"> <text:s text:c="37"/>implique modificación del objetivo general perseguido con la concesión, no conlleve</text:p>
      <text:p text:style-name="Text"> 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1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1/42</text:p>
      <text:p text:style-name="Text"> <text:s text:c="78"/>77I</text:p>
      <text:p text:style-name="Break"/>
      <text:p text:style-name="Text"> <text:s text:c="37"/>alteración en la naturaleza del gasto o cambio en el capítulo presupuestario, no implique</text:p>
      <text:p text:style-name="Text"> <text:s text:c="37"/>aumento de la cuantía a subvencionar por Cabildo, ni dañe derechos de terceros.</text:p>
      <text:p text:style-name="Text"> </text:p>
      <text:p text:style-name="Text"> <text:s text:c="37"/>Décimo. - Compatibilidad.</text:p>
      <text:p text:style-name="Text"> <text:s text:c="37"/>Esta subvención es compatible con cualquier otra que, para el mismo concepto y fin,</text:p>
      <text:p text:style-name="Text"> <text:s text:c="37"/>haya sido concedida o se conceda por otras Administraciones Públicas y/o entidades</text:p>
      <text:p text:style-name="Text"> <text:s text:c="37"/>privadas, siempre que la suma de todas ellas no supere el 100% del coste total del</text:p>
      <text:p text:style-name="Text"> <text:s text:c="37"/>Proyecto subvencionado. En cualquier caso, dicha concesión será notificada al Servicio</text:p>
      <text:p text:style-name="Text"> <text:s text:c="37"/>de Empleo y Desarrollo Local, todo ello sin perjuicio de que esas ayudas prevean su</text:p>
      <text:p text:style-name="Text"> <text:s text:c="37"/>incompatibilidad con las que en esta convocatoria se regulen.</text:p>
      <text:p text:style-name="Text"> </text:p>
      <text:p text:style-name="Text"> <text:s text:c="37"/>No obstante, en el ámbito de la Corporación Insular, esta subvención será incompatible</text:p>
      <text:p text:style-name="Text"> <text:s text:c="37"/>con cualquier otra destinada a financiar la misma actuación con cargo al mismo ejercicio</text:p>
      <text:p text:style-name="Text"> <text:s text:c="37"/>presupuestario.</text:p>
      <text:p text:style-name="Text"> </text:p>
      <text:p text:style-name="Text"> <text:s text:c="37"/>Procederá exigir el reintegro de la subvención cuando la Administración tenga</text:p>
      <text:p text:style-name="Text"> <text:s text:c="37"/>conocimiento de que una entidad beneficiaria ha percibido otra u otras subvenciones</text:p>
      <text:p text:style-name="Text"> <text:s text:c="37"/>incompatibles con la otorgada, sin haber efectuado la correspondiente renuncia.</text:p>
      <text:p text:style-name="Text"> </text:p>
      <text:p text:style-name="Text"> <text:s text:c="37"/>Decimoprimero. - Gastos Subvencionables.</text:p>
      <text:p text:style-name="Text"> <text:s text:c="37"/>Serán subvencionables exclusivamente los gastos incluidos en el presupuesto de</text:p>
      <text:p text:style-name="Text"> <text:s text:c="37"/>gastos del resuelvo primero apartado 10.- “Presupuesto” que se realicen dentro del</text:p>
      <text:p text:style-name="Text"> <text:s text:c="37"/>plazo de ejecución. Se considerará gasto realizado el que ha sido efectivamente pagado</text:p>
      <text:p text:style-name="Text"> <text:s text:c="37"/>con anterioridad a la finalización del período de justificación establecido.</text:p>
      <text:p text:style-name="Text"> </text:p>
      <text:p text:style-name="Text"> <text:s text:c="37"/>En ningún caso serán subvencionables los gastos cuyos pagos se efectúen en efectivo.</text:p>
      <text:p text:style-name="Text"> <text:s text:c="37"/>En el caso de las nóminas del personal, exclusivamente serán subvencionables si se</text:p>
      <text:p text:style-name="Text"> <text:s text:c="37"/>hubieran pagado mediante transferencia bancaria en la que deberá indicarse: el</text:p>
      <text:p text:style-name="Text"> <text:s text:c="37"/>ordenante del pago, la persona destinataria del pago, el concepto, el importe y la fecha</text:p>
      <text:p text:style-name="Text"> <text:s text:c="37"/>de la operación.</text:p>
      <text:p text:style-name="Text"> </text:p>
      <text:p text:style-name="Text"> <text:s text:c="37"/>El presupuesto del proyecto es vinculante para la entidad beneficiaria. No obstante,</text:p>
      <text:p text:style-name="Text"> <text:s text:c="37"/>durante la ejecución del proyecto, se permitirá una permutación inferior o igual al 20%</text:p>
      <text:p text:style-name="Text"> <text:s text:c="37"/>entre el importe de los conceptos previamente presupuestados y aprobados. Esta</text:p>
      <text:p text:style-name="Text"> <text:s text:c="37"/>permuta podrá realizarse, por un lado, entre gastos de personal, y por otro, entre gastos</text:p>
      <text:p text:style-name="Text"> <text:s text:c="37"/>corrientes, sin incrementar en ningún caso, la cuantía de la subvención, ni el importe</text:p>
      <text:p text:style-name="Text"> <text:s text:c="37"/>total de cada capítulo de gasto (gasto de personal, gastos corrientes) ni el presupuesto</text:p>
      <text:p text:style-name="Text"> <text:s text:c="37"/>total del proyecto.</text:p>
      <text:p text:style-name="Text"> </text:p>
      <text:p text:style-name="Text"> <text:s text:c="37"/>El porcentaje que representa la cuantía de la subvención respecto del coste del proyecto</text:p>
      <text:p text:style-name="Text"> <text:s text:c="37"/>o actividad subvencionada se fijará en la resolución de concesión y se mantendrá</text:p>
      <text:p text:style-name="Text"> <text:s text:c="37"/>inalterable salvo modificación expresa de la resolución de concesión de la subvención.</text:p>
      <text:p text:style-name="Text"> </text:p>
      <text:p text:style-name="Text"> 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2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2/42</text:p>
      <text:p text:style-name="Text"> <text:s text:c="78"/>77I</text:p>
      <text:p text:style-name="Break"/>
      <text:p text:style-name="Text"> <text:s text:c="37"/>Decimosegundo. - Justificación.</text:p>
      <text:p text:style-name="Text"> </text:p>
      <text:p text:style-name="Text"> <text:s text:c="37"/>La justificación se llevará a cabo en dos fases:</text:p>
      <text:p text:style-name="Text"> </text:p>
      <text:p text:style-name="Text"> <text:s text:c="37"/>a) Primera fase:</text:p>
      <text:p text:style-name="Text"> </text:p>
      <text:p text:style-name="Text"> <text:s text:c="37"/>En el plazo de 2 meses desde la finalización del proyecto según duración inicial prevista</text:p>
      <text:p text:style-name="Text"> <text:s text:c="37"/>o prorrogada, la entidad beneficiaria de la subvención está obligada a justificar el</text:p>
      <text:p text:style-name="Text"> <text:s text:c="37"/>cumplimiento de las condiciones impuestas y la consecución de los objetivos previstos</text:p>
      <text:p text:style-name="Text"> <text:s text:c="37"/>mediante cuenta justificativa con el contenido que se indica más adelante.</text:p>
      <text:p text:style-name="Text"> </text:p>
      <text:p text:style-name="Text"> <text:s text:c="37"/>Igualmente, se podrá solicitar una ampliación motivada del plazo de justificación de un</text:p>
      <text:p text:style-name="Text"> <text:s text:c="37"/>mes, siempre que se formule 15 días naturales antes de su vencimiento.</text:p>
      <text:p text:style-name="Text"> </text:p>
      <text:p text:style-name="Text"> <text:s text:c="37"/>Cuando la actividad subvencionada haya sido financiada con fondos propios y/u otras</text:p>
      <text:p text:style-name="Text"> <text:s text:c="37"/>ayudas o subvenciones, deberá justificarse en la justificación el importe, procedencia y</text:p>
      <text:p text:style-name="Text"> <text:s text:c="37"/>aplicación de tales fondos.</text:p>
      <text:p text:style-name="Text"> </text:p>
      <text:p text:style-name="Text"> <text:s text:c="37"/>La justificación se llevará a cabo mediante CUENTA JUSTIFICATIVA CON INFORME</text:p>
      <text:p text:style-name="Text"> <text:s text:c="37"/>DE AUDITOR/A que comprenderá:</text:p>
      <text:p text:style-name="Text"> </text:p>
      <text:p text:style-name="Text"> <text:s text:c="41"/>1. <text:s text:c="2"/>Anexo VII.- Memoria de actuaciones. Memoria de actuación justificativa del</text:p>
      <text:p text:style-name="Text"> <text:s text:c="46"/>cumplimiento de las condiciones impuestas en la concesión de la subvención,</text:p>
      <text:p text:style-name="Text"> <text:s text:c="46"/>de las actividades realizadas y los resultados obtenidos.</text:p>
      <text:p text:style-name="Text"> <text:s text:c="41"/>2. <text:s text:c="2"/>Anexo VIII.- Requisitos de las personas destinatarias</text:p>
      <text:p text:style-name="Text"> <text:s text:c="41"/>3. <text:s text:c="2"/>Anexo IX.- Relación de bajas y sustituciones</text:p>
      <text:p text:style-name="Text"> <text:s text:c="41"/>4. <text:s text:c="2"/>Anexo X.- Alcance del informe de auditoría en la revisión de la memoria de</text:p>
      <text:p text:style-name="Text"> <text:s text:c="46"/>actuaciones y económica. Informe de auditor/a de cuentas inscrito/a como</text:p>
      <text:p text:style-name="Text"> <text:s text:c="46"/>ejerciente en el Registro Oficial de Auditores de Cuentas dependiente del</text:p>
      <text:p text:style-name="Text"> <text:s text:c="46"/>Instituto de Contabilidad y Auditoría de Cuentas, emitido con sujeción a lo</text:p>
      <text:p text:style-name="Text"> <text:s text:c="46"/>dispuesto en la Orden EHA 1434/2007, de 17 de Mayo, por la que se aprueba</text:p>
      <text:p text:style-name="Text"> <text:s text:c="46"/>la norma de actuación de los auditores de cuentas en la realización de los</text:p>
      <text:p text:style-name="Text"> <text:s text:c="46"/>trabajos de revisión de cuentas justificativas de subvenciones, en el ámbito del</text:p>
      <text:p text:style-name="Text"> <text:s text:c="46"/>sector público estatal, previstos en el artículo 74 del Reglamento de la Ley</text:p>
      <text:p text:style-name="Text"> <text:s text:c="46"/>38/2003, de 17 de noviembre, General de Subvenciones, aprobado mediante</text:p>
      <text:p text:style-name="Text"> <text:s text:c="46"/>Real Decreto 887/2006, de 21 de julio.</text:p>
      <text:p text:style-name="Text"> <text:s text:c="46"/>El informe del auditor deberá pronunciarse expresamente sobre el cumplimiento</text:p>
      <text:p text:style-name="Text"> <text:s text:c="46"/>por parte del beneficiario de los aspectos de la Memoria de actuaciones.</text:p>
      <text:p text:style-name="Text"> <text:s text:c="41"/>5. <text:s text:c="2"/>Anexo XI.- Memoria económica, que está integrada por los siguientes</text:p>
      <text:p text:style-name="Text"> <text:s text:c="46"/>documentos:</text:p>
      <text:p text:style-name="Text"> </text:p>
      <text:p text:style-name="Text"> <text:s text:c="46"/>a) Documento1: Relación clasificada de gastos corrientes, con</text:p>
      <text:p text:style-name="Text"> <text:s text:c="49"/>identificación del proveedor y su número de identificación fiscal, número de</text:p>
      <text:p text:style-name="Text"> <text:s text:c="49"/>factura, su importe, fecha de emisión y fecha de pago. Se indicarán los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3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3/42</text:p>
      <text:p text:style-name="Text"> <text:s text:c="78"/>77I</text:p>
      <text:p text:style-name="Break"/>
      <text:p text:style-name="Text"> <text:s text:c="47"/>importes imputados a los gastos subvencionables del proyecto, según</text:p>
      <text:p text:style-name="Text"> <text:s text:c="47"/>presupuesto aprobado.</text:p>
      <text:p text:style-name="Text"> <text:s text:c="44"/>b) Documento 2: Relación clasificada de gastos de personal.</text:p>
      <text:p text:style-name="Text"> <text:s text:c="44"/>c) Documento 3: Financiación.</text:p>
      <text:p text:style-name="Text"> <text:s text:c="44"/>d) Documento 4: Cálculo de desviaciones de gastos, con indicación de los</text:p>
      <text:p text:style-name="Text"> <text:s text:c="47"/>importes presupuestados, importes de gasto realizado y las</text:p>
      <text:p text:style-name="Text"> <text:s text:c="47"/>correspondientes desviaciones, para cada concepto de gasto del</text:p>
      <text:p text:style-name="Text"> <text:s text:c="47"/>presupuesto del proyecto.</text:p>
      <text:p text:style-name="Text"> <text:s text:c="44"/>e) Se adjuntará, en su caso, carta de pago de reintegro de remanentes no</text:p>
      <text:p text:style-name="Text"> <text:s text:c="47"/>aplicados.</text:p>
      <text:p text:style-name="Text"> <text:s text:c="41"/>6. Anexo XII.- Control horario de personal propio imputado al proyecto.</text:p>
      <text:p text:style-name="Text"> </text:p>
      <text:p text:style-name="Text"> </text:p>
      <text:p text:style-name="Text"> <text:s text:c="40"/>a) Segunda fase: Justificación de la inserción laboral</text:p>
      <text:p text:style-name="Text"> </text:p>
      <text:p text:style-name="Text"> <text:s text:c="38"/>En un período máximo de 15 días desde el transcurso del plazo máximo de 12</text:p>
      <text:p text:style-name="Text"> <text:s text:c="37"/>meses establecido para la ejecución de esta acción, la entidad beneficiaria deberá</text:p>
      <text:p text:style-name="Text"> <text:s text:c="37"/>presentar la siguiente documentación acreditativa del cumplimiento de la obligación de</text:p>
      <text:p text:style-name="Text"> <text:s text:c="37"/>la inserción y del periodo mínimo de mantenimiento de la contratación:</text:p>
      <text:p text:style-name="Text"> </text:p>
      <text:p text:style-name="Text"> <text:s text:c="45"/>-Informe de vida laboral y el informe de datos para la Cotización-Trabajadores</text:p>
      <text:p text:style-name="Text"> <text:s text:c="45"/>por cuenta ajena (IDC), emitidos, ambos, por la Tesorería de la Seguridad Social,</text:p>
      <text:p text:style-name="Text"> <text:s text:c="45"/>correspondientes a los períodos de contratación de la persona insertada.</text:p>
      <text:p text:style-name="Text"> </text:p>
      <text:p text:style-name="Text"> <text:s text:c="37"/>Decimotercero. - Devolución Voluntaria.</text:p>
      <text:p text:style-name="Text"> <text:s text:c="37"/>Las entidades beneficiarias podrán reintegrar en cualquier momento de forma</text:p>
      <text:p text:style-name="Text"> <text:s text:c="37"/>voluntaria, sin previo requerimiento del órgano concedente, los fondos que no vayan a</text:p>
      <text:p text:style-name="Text"> <text:s text:c="37"/>ser aplicados en la cuenta corriente de la corporación de CAIXA BANK: ES49 2100</text:p>
      <text:p text:style-name="Text"> <text:s text:c="37"/>7837 1713 0008 5333, debiendo indicarse en el ingreso la entidad que realiza el mismo,</text:p>
      <text:p text:style-name="Text"> <text:s text:c="37"/>nombre del proyecto y año a que se refiere.</text:p>
      <text:p text:style-name="Text"> </text:p>
      <text:p text:style-name="Text"> <text:s text:c="37"/>Deberá <text:s text:c="6"/>comunicarse <text:s text:c="6"/>dicho <text:s text:c="4"/>ingreso al <text:s text:c="2"/>correo <text:s text:c="3"/>electrónico</text:p>
      <text:p text:style-name="Text"> <text:s text:c="37"/>empleocabildo@grancanaria.com, indicando nombre de la entidad que hace la</text:p>
      <text:p text:style-name="Text"> <text:s text:c="37"/>devolución junto con el comprobante de pago.</text:p>
      <text:p text:style-name="Text"> </text:p>
      <text:p text:style-name="Text"> <text:s text:c="37"/>Decimocuarto.- Reintegro.</text:p>
      <text:p text:style-name="Text"> <text:s text:c="37"/>Son causas de reintegro las establecidas en el artículo 37 de la Ley 38/2003, de 17 de</text:p>
      <text:p text:style-name="Text"> <text:s text:c="37"/>noviembre, General de Subvenciones, y las siguientes:</text:p>
      <text:p text:style-name="Text"> </text:p>
      <text:p text:style-name="Text"> <text:s text:c="37"/>Reintegro total:</text:p>
      <text:p text:style-name="Text"> </text:p>
      <text:p text:style-name="Text"> <text:s text:c="41"/>a) Incumplimiento de las acciones definidas en el Proyecto. La entidad beneficiaria</text:p>
      <text:p text:style-name="Text"> <text:s text:c="37"/>queda vinculada a la ejecución de las actuaciones recogidas en el Proyecto,</text:p>
      <text:p text:style-name="Text"> <text:s text:c="37"/>considerándose causa de reintegro total la ejecución inferior al 50% de las mismas.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4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4/42</text:p>
      <text:p text:style-name="Text"> <text:s text:c="78"/>77I</text:p>
      <text:p text:style-name="Break"/>
      <text:p text:style-name="Text"> <text:s text:c="42"/>b) Incumplimiento del número y/o requisitos de las personas destinatarias</text:p>
      <text:p text:style-name="Text"> <text:s text:c="37"/>establecidas en el apartado 4. del resuelvo primero, cuando afecte a un número superior</text:p>
      <text:p text:style-name="Text"> <text:s text:c="37"/>al 50% de los destinatarios que son 10.</text:p>
      <text:p text:style-name="Text"> <text:s text:c="42"/>c) No permitir u obstaculizar el seguimiento técnico de la ejecución del proyecto</text:p>
      <text:p text:style-name="Text"> <text:s text:c="37"/>subvencionado.</text:p>
      <text:p text:style-name="Text"> </text:p>
      <text:p text:style-name="Text"> <text:s text:c="42"/>Reintegro parcial:</text:p>
      <text:p text:style-name="Text"> </text:p>
      <text:p text:style-name="Text"> <text:s text:c="42"/>a) La obtención de subvenciones, ayudas, ingresos o recursos para la misma</text:p>
      <text:p text:style-name="Text"> <text:s text:c="37"/>finalidad que suponga una sobrefinanciación de la actividad, dará lugar al reintegro del</text:p>
      <text:p text:style-name="Text"> <text:s text:c="37"/>exceso de financiación sobre el coste total de la actividad, o bien la parte proporcional</text:p>
      <text:p text:style-name="Text"> <text:s text:c="37"/>que resulte, considerando las aportaciones de las otras entidades.</text:p>
      <text:p text:style-name="Text"> <text:s text:c="42"/>b) Incumplimiento de la obligación de adoptar las medidas obligatorias de</text:p>
      <text:p text:style-name="Text"> <text:s text:c="37"/>publicidad establecidas en la presente propuesta, o las medidas alternativas propuestas:</text:p>
      <text:p text:style-name="Text"> <text:s text:c="42"/> Cuando se incumplan las obligaciones del punto 1 y 2 del resuelvo octavo, el</text:p>
      <text:p text:style-name="Text"> <text:s text:c="37"/>reintegro será de hasta el 10% del importe subvencionado en proporción al número de</text:p>
      <text:p text:style-name="Text"> <text:s text:c="37"/>personas a las que afecte el incumplimiento.</text:p>
      <text:p text:style-name="Text"> <text:s text:c="42"/> Cuando se incumplan las obligaciones de los puntos 3, 4 y 5 del resuelvo octavo</text:p>
      <text:p text:style-name="Text"> <text:s text:c="37"/>hasta el 10% de importe concedido.</text:p>
      <text:p text:style-name="Text"> </text:p>
      <text:p text:style-name="Text"> <text:s text:c="42"/>c) Justificación insuficiente o deficiente: la no ejecución de gastos presupuestados</text:p>
      <text:p text:style-name="Text"> <text:s text:c="37"/>o con su ejecución modificada excediendo de las desviaciones autorizadas, supondrá</text:p>
      <text:p text:style-name="Text"> <text:s text:c="37"/>el reintegro del importe de los gastos no ejecutados o que excedan de la desviación</text:p>
      <text:p text:style-name="Text"> <text:s text:c="37"/>permitida, atendiendo al porcentaje de financiación correspondiente al Cabildo.</text:p>
      <text:p text:style-name="Text"> </text:p>
      <text:p text:style-name="Text"> <text:s text:c="41"/>d) Incumplimiento parcial de las acciones definidas en el Proyecto. La entidad</text:p>
      <text:p text:style-name="Text"> <text:s text:c="37"/>beneficiaria queda vinculada a la ejecución de las acciones recogidas en el Proyecto,</text:p>
      <text:p text:style-name="Text"> <text:s text:c="37"/>considerándose incumplimiento parcial la ejecución de menos del 100% y más del 50%</text:p>
      <text:p text:style-name="Text"> <text:s text:c="37"/>de cada una de las acciones definidas en el Proyecto. Supondrá un descuento de hasta</text:p>
      <text:p text:style-name="Text"> <text:s text:c="37"/>el 20% del importe subvencionado, que se aplicará proporcionalmente en función del</text:p>
      <text:p text:style-name="Text"> <text:s text:c="37"/>número de las acciones incumplidas.</text:p>
      <text:p text:style-name="Text"> </text:p>
      <text:p text:style-name="Text"> <text:s text:c="42"/>e) Incumplimiento del número mínimo y/o requisitos de los destinatarios</text:p>
      <text:p text:style-name="Text"> <text:s text:c="37"/>establecidos en el apartado 4 del resuelvo primero. Cuando afecte a un número igual o</text:p>
      <text:p text:style-name="Text"> <text:s text:c="37"/>inferior al 50% de los mismos, supondrá hasta un 20% del importe de la subvención,</text:p>
      <text:p text:style-name="Text"> <text:s text:c="37"/>que se calculará de forma gradual al número de personas destinatarias finales</text:p>
      <text:p text:style-name="Text"> <text:s text:c="37"/>incumplido.</text:p>
      <text:p text:style-name="Text"> </text:p>
      <text:p text:style-name="Text"> <text:s text:c="42"/>f) Incumplimiento del porcentaje mínimo de inserción laboral (1 beneficiario). La</text:p>
      <text:p text:style-name="Text"> <text:s text:c="37"/>inserción laboral no conseguida, dará lugar a un reintegro equivalente al 5% del importe</text:p>
      <text:p text:style-name="Text"> <text:s text:c="37"/>de la subvención concedida.</text:p>
      <text:p text:style-name="Text"> </text:p>
      <text:p text:style-name="Text"> </text:p>
      <text:p text:style-name="Text"> 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5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5/42</text:p>
      <text:p text:style-name="Text"> <text:s text:c="78"/>77I</text:p>
      <text:p text:style-name="Break"/>
      <text:p text:style-name="Text"> <text:s text:c="37"/>Decimoquinto- Protección De Datos De Carácter Personal.</text:p>
      <text:p text:style-name="Text"> </text:p>
      <text:p text:style-name="Text"> <text:s text:c="37"/>La entidad beneficiaria de la subvención deberá facilitar datos de carácter personal de</text:p>
      <text:p text:style-name="Text"> <text:s text:c="37"/>los destinatarios y personas contratadas al Cabildo de Gran Canaria, rigiéndose dicha</text:p>
      <text:p text:style-name="Text"> <text:s text:c="37"/>relación por las figuras del Responsable y/o encargado del Tratamiento, definidas en el</text:p>
      <text:p text:style-name="Text"> <text:s text:c="37"/>artículo 4 del Reglamento (UE) 2016/679 del Parlamento Europeo y del Consejo de 27</text:p>
      <text:p text:style-name="Text"> <text:s text:c="37"/>de abril de 2016, así como por lo previsto en la Ley Orgánica 3/2018, de 5 de diciembre,</text:p>
      <text:p text:style-name="Text"> <text:s text:c="37"/>de Protección de Datos Personales y garantía de los derechos digitales (LOPDGDD),</text:p>
      <text:p text:style-name="Text"> <text:s text:c="37"/>teniendo en cuenta especialmente las obligaciones indicadas en el artículo 28 de dicha</text:p>
      <text:p text:style-name="Text"> <text:s text:c="37"/>Ley Orgánica.</text:p>
      <text:p text:style-name="Text"> </text:p>
      <text:p text:style-name="Text"> <text:s text:c="37"/>La entidad beneficiaria deberá mantener un registro de actividades de tratamiento de</text:p>
      <text:p text:style-name="Text"> <text:s text:c="37"/>datos de conformidad con lo establecido en el artículo 31 de la LOPDGDD, donde se</text:p>
      <text:p text:style-name="Text"> <text:s text:c="37"/>deberán especificar las actividades de tratamiento llevadas a cabo y las demás</text:p>
      <text:p text:style-name="Text"> <text:s text:c="37"/>circunstancias establecidas en el artículo 30 del Reglamento (UE) 2016/679.</text:p>
      <text:p text:style-name="Text"> </text:p>
      <text:p text:style-name="Text"> <text:s text:c="37"/>El Cabildo de Gran Canaria tratará los datos sólo con las finalidades de comprobación,</text:p>
      <text:p text:style-name="Text"> <text:s text:c="37"/>evaluación del impacto de las políticas activas implementadas y control financiero de la</text:p>
      <text:p text:style-name="Text"> <text:s text:c="37"/>subvención otorgada, no pudiendo usar los mismos para una finalidad distinta.</text:p>
      <text:p text:style-name="Text"> </text:p>
      <text:p text:style-name="Text"> <text:s text:c="37"/>La entidad beneficiaria debe garantizar que los datos personales proporcionados al</text:p>
      <text:p text:style-name="Text"> <text:s text:c="37"/>Cabildo han sido obtenidos de forma lícita conforme a la normativa vigente en materia</text:p>
      <text:p text:style-name="Text"> <text:s text:c="37"/>de protección de datos, en especial, la Ley Orgánica 3/2018, de 5 de diciembre, de</text:p>
      <text:p text:style-name="Text"> <text:s text:c="37"/>Protección de Datos Personales y Garantía de los Derechos Digitales y el Reglamento</text:p>
      <text:p text:style-name="Text"> <text:s text:c="37"/>(UE) 2016/679 del Parlamento Europeo y del Consejo de 27 de abril de 2016 y normativa</text:p>
      <text:p text:style-name="Text"> <text:s text:c="37"/>que sustituya o complemente a las indicadas.</text:p>
      <text:p text:style-name="Text"> </text:p>
      <text:p text:style-name="Text"> <text:s text:c="37"/>La entidad deberá recabar, por parte de las personas destinatarias y/o contratadas, con</text:p>
      <text:p text:style-name="Text"> <text:s text:c="37"/>carácter previo al tratamiento de los datos, la firma de las mismas (Anexo IV. –</text:p>
      <text:p text:style-name="Text"> <text:s text:c="37"/>Información sobre protección de datos personales), donde se informa a los titulares</text:p>
      <text:p text:style-name="Text"> <text:s text:c="37"/>de dichos datos personales del tratamiento de los mismos y de su finalidad, de</text:p>
      <text:p text:style-name="Text"> <text:s text:c="37"/>conformidad con los artículos 13 y 14 del Reglamento (UE) 2016/679. Este Anexo se</text:p>
      <text:p text:style-name="Text"> <text:s text:c="37"/>presentará cumplimentado en el momento de la justificación y el órgano concedente</text:p>
      <text:p text:style-name="Text"> <text:s text:c="37"/>puede requerir su presentación en las actuaciones de comprobación.</text:p>
      <text:p text:style-name="Text"> </text:p>
      <text:p text:style-name="Text"> <text:s text:c="37"/>En caso de incumplimiento de cualquiera de las obligaciones por parte de la entidad</text:p>
      <text:p text:style-name="Text"> <text:s text:c="37"/>beneficiaria, ésta exonera expresamente al CABILDO de cualquier tipo de</text:p>
      <text:p text:style-name="Text"> <text:s text:c="37"/>responsabilidad, respondiendo directamente ante la Agencia Española de Protección de</text:p>
      <text:p text:style-name="Text"> <text:s text:c="37"/>Datos, o ante cualquier tercera persona, de las infracciones que se puedan haber</text:p>
      <text:p text:style-name="Text"> <text:s text:c="37"/>cometido derivadas del incumplimiento de la legislación vigente en materia de</text:p>
      <text:p text:style-name="Text"> <text:s text:c="37"/>protección de datos de carácter personal.</text:p>
      <text:p text:style-name="Text"> </text:p>
      <text:p text:style-name="Text"> <text:s text:c="37"/>Decimosexto- Recursos. Contra la presente resolución, que pone fin a la vía</text:p>
      <text:p text:style-name="Text"> <text:s text:c="37"/>administrativa podrá interponerse recurso potestativo de reposición ante el Consejero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6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6/42</text:p>
      <text:p text:style-name="Text"> <text:s text:c="78"/>77I</text:p>
      <text:p text:style-name="Break"/>
      <text:p text:style-name="Text"> <text:s text:c="37"/>de Área de Empleo y Desarrollo Local, en el plazo de UN MES contado a partir del día</text:p>
      <text:p text:style-name="Text"> <text:s text:c="37"/>siguiente al de su notificación, conforme a lo establecido en el artículo 124 de la Ley</text:p>
      <text:p text:style-name="Text"> <text:s text:c="37"/>39/2015, de 1 de octubre, del Procedimiento Administrativo Común de las</text:p>
      <text:p text:style-name="Text"> <text:s text:c="37"/>Administraciones Públicas.</text:p>
      <text:p text:style-name="Text"> </text:p>
      <text:p text:style-name="Text"> <text:s text:c="37"/>También se puede interponer recurso contencioso-administrativo ante el órgano</text:p>
      <text:p text:style-name="Text"> <text:s text:c="37"/>jurisdiccional correspondiente en el plazo de DOS MESES contados desde el día</text:p>
      <text:p text:style-name="Text"> <text:s text:c="37"/>siguiente al de su notificación, según dispone el artículo 46 de la Ley 29/1998, de 13 de</text:p>
      <text:p text:style-name="Text"> <text:s text:c="37"/>julio, de la Jurisdicción Contencioso-Administrativa.</text:p>
      <text:p text:style-name="Text"> </text:p>
      <text:p text:style-name="Text"> <text:s text:c="37"/>No se podrá interponer recurso contencioso-administrativo hasta que sea resuelto</text:p>
      <text:p text:style-name="Text"> <text:s text:c="37"/>expresamente o se haya producido la desestimación presunta del recurso de reposición</text:p>
      <text:p text:style-name="Text"> <text:s text:c="37"/>interpuesto.</text:p>
      <text:p text:style-name="Text"> </text:p>
      <text:p text:style-name="Text"> <text:s text:c="37"/>Anexos que acompañan a la resolución:</text:p>
      <text:p text:style-name="Text"> </text:p>
      <text:p text:style-name="Text"> <text:s text:c="41"/>- <text:s text:c="3"/>Anexo de instrucciones para la selección de personal.</text:p>
      <text:p text:style-name="Text"> <text:s text:c="41"/>- <text:s text:c="3"/>Anexo A.- Oferta genérica.</text:p>
      <text:p text:style-name="Text"> <text:s text:c="41"/>- <text:s text:c="3"/>Anexo B.- Relación priorizada de personas candidatas a contratar.</text:p>
      <text:p text:style-name="Text"> <text:s text:c="41"/>- <text:s text:c="3"/>Anexo III.- Información de cooperación y financiación de las acciones y/o proyectos.</text:p>
      <text:p text:style-name="Text"> <text:s text:c="41"/>- <text:s text:c="3"/>Anexo IV.- Información sobre protección de datos personales.</text:p>
      <text:p text:style-name="Text"> <text:s text:c="41"/>- <text:s text:c="3"/>Anexo V.- Cartel.</text:p>
      <text:p text:style-name="Text"> <text:s text:c="41"/>- <text:s text:c="3"/>Anexo VI. - Informe bimensual de seguimiento.</text:p>
      <text:p text:style-name="Text"> <text:s text:c="41"/>- <text:s text:c="3"/>Anexo VII.- Memoria de actuaciones.</text:p>
      <text:p text:style-name="Text"> <text:s text:c="41"/>- <text:s text:c="3"/>Anexo VIII.- Requisitos de las personas destinatarias.</text:p>
      <text:p text:style-name="Text"> <text:s text:c="41"/>- <text:s text:c="3"/>Anexo IX.- Relación de bajas y sustituciones.</text:p>
      <text:p text:style-name="Text"> <text:s text:c="41"/>- <text:s text:c="3"/>Anexo X.- Alcance del informe de auditoría en la revisión de la memoria de</text:p>
      <text:p text:style-name="Text"> <text:s text:c="46"/>actuaciones y económica.</text:p>
      <text:p text:style-name="Text"> <text:s text:c="41"/>- <text:s text:c="3"/>Anexo XI.- Memoria económica.</text:p>
      <text:p text:style-name="Text"> <text:s text:c="50"/>o Documento 1: Relación clasificada de gastos corrientes.</text:p>
      <text:p text:style-name="Text"> <text:s text:c="50"/>o Documento 2: Relación clasificada de gastos de personal.</text:p>
      <text:p text:style-name="Text"> <text:s text:c="50"/>o Documento 3: Financiación.</text:p>
      <text:p text:style-name="Text"> <text:s text:c="50"/>o Documento 4: Cálculo de desviaciones de gastos.</text:p>
      <text:p text:style-name="Text"> <text:s text:c="41"/>- <text:s text:c="3"/>Anexo XII.- Control horario de personal propio imputado al proyecto.</text:p>
      <text:p text:style-name="Text"> </text:p>
      <text:p text:style-name="Text"> </text:p>
      <text:p text:style-name="Text"> <text:s text:c="37"/>Fdo.: Por El Consejo de Gobierno Insular P.D. Acuerdo de 02/12/2024 El Consejero de</text:p>
      <text:p text:style-name="Text"> <text:s text:c="37"/>Área de Empleo y Desarrollo Local</text:p>
      <text:p text:style-name="Text"> </text:p>
      <text:p text:style-name="Text"> </text:p>
      <text:p text:style-name="Text"> </text:p>
      <text:p text:style-name="Text"> <text:s text:c="51"/>Las Palmas de Gran Canaria, a fecha de la firma electrónica</text:p>
      <text:p text:style-name="Text"> </text:p>
      <text:p text:style-name="Text"> <text:s text:c="59"/>La Jefa del Servicio de Empleo y Desarrollo Local</text:p>
      <text:p text:style-name="Text"> </text:p>
      <text:p text:style-name="Text"> <text:s text:c="41"/>Tfno.: 928 219421 Centralita Cabildo <text:s text:c="31"/>C/ Agustín Millares Carlo, 14 · 5ª planta</text:p>
      <text:p text:style-name="Text"> <text:s text:c="41"/>Tfno.: 928 219 228 Servicio Empleo y DL <text:s text:c="28"/>35003 Las Palmas de Gran Canaria</text:p>
      <text:p text:style-name="Text"> <text:s text:c="41"/>empleocabildo@grancanaria.com <text:s text:c="38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7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7/42</text:p>
      <text:p text:style-name="Text"> <text:s text:c="78"/>77I</text:p>
      <text:p text:style-name="Break"/>
      <text:p text:style-name="Text"> <text:s text:c="45"/>ANEXO DE INSTRUCCIONES PARA LA SELECCIÓN DE PERSONAL DE NUEVA</text:p>
      <text:p text:style-name="Text"> <text:s text:c="67"/>INCORPORACION.</text:p>
      <text:p text:style-name="Text"> </text:p>
      <text:p text:style-name="Text"> <text:s text:c="37"/>PROCESO SELECTIVO DEL PERSONAL DE NUEVA INCORPORACION CON VÍNCULO</text:p>
      <text:p text:style-name="Text"> <text:s text:c="37"/>LABORAL.</text:p>
      <text:p text:style-name="Text"> </text:p>
      <text:p text:style-name="Text"> <text:s text:c="41"/>1. La entidad beneficiaria deberá remitir al Servicio Canario de Empleo (SCE) con una</text:p>
      <text:p text:style-name="Text"> <text:s text:c="44"/>antelación mínima de 10 días hábiles al inicio de la contratación, oferta de empleo</text:p>
      <text:p text:style-name="Text"> <text:s text:c="44"/>genérica (ANEXO A) para cada una de las ocupaciones o categorías profesionales que se</text:p>
      <text:p text:style-name="Text"> <text:s text:c="44"/>vayan a contratar, junto a un listado de la/s persona/s preseleccionada/s (ANEXO B)</text:p>
      <text:p text:style-name="Text"> <text:s text:c="44"/>firmado por la persona representante de la entidad, a los efectos de que procedan a</text:p>
      <text:p text:style-name="Text"> <text:s text:c="44"/>verificar el requisito de la situación de desempleo.</text:p>
      <text:p text:style-name="Text"> </text:p>
      <text:p text:style-name="Text"> <text:s text:c="41"/>2. La documentación indicada (Anexos A y B) se presentará mediante sede electrónica del</text:p>
      <text:p text:style-name="Text"> <text:s text:c="44"/>SCE y estará dirigida a la Subdirección de Empleo. En el registro se identificará a la</text:p>
      <text:p text:style-name="Text"> <text:s text:c="44"/>persona de contacto, indicando su número de teléfono y correo electrónico; así como</text:p>
      <text:p text:style-name="Text"> <text:s text:c="44"/>que se trata de una oferta sujeta a un proyecto financiado con fondos propios del Cabildo</text:p>
      <text:p text:style-name="Text"> <text:s text:c="44"/>y la subvención de origen.</text:p>
      <text:p text:style-name="Text"> </text:p>
      <text:p text:style-name="Text"> <text:s text:c="41"/>3. En el plazo máximo de dos días hábiles desde la presentación en el registro, se remitirá</text:p>
      <text:p text:style-name="Text"> <text:s text:c="44"/>por <text:s text:c="5"/>la <text:s text:c="3"/>persona <text:s text:c="3"/>de <text:s text:c="4"/>contacto <text:s text:c="5"/>correo <text:s text:c="5"/>electrónico <text:s text:c="5"/>al <text:s text:c="4"/>SCE,</text:p>
      <text:p text:style-name="Text"> <text:s text:c="44"/>intermedia.sce@gobiernodecanarias.org copia de los documentos presentados y</text:p>
      <text:p text:style-name="Text"> <text:s text:c="44"/>resguardo del registro.</text:p>
      <text:p text:style-name="Text"> </text:p>
      <text:p text:style-name="Text"> <text:s text:c="41"/>4. Confirmado por el SCE el cumplimiento del requisito de la situación de desempleo, éste</text:p>
      <text:p text:style-name="Text"> <text:s text:c="44"/>vinculará a las personas candidatas al puesto de trabajo de la oferta presentada,</text:p>
      <text:p text:style-name="Text"> <text:s text:c="44"/>comunicándolo a la entidad mediante correo electrónico a la dirección indicada en el</text:p>
      <text:p text:style-name="Text"> <text:s text:c="44"/>registro. En caso de no cumplimiento lo comunicará igualmente para que la entidad</text:p>
      <text:p text:style-name="Text"> <text:s text:c="44"/>remita nueva persona candidata.</text:p>
      <text:p text:style-name="Text"> </text:p>
      <text:p text:style-name="Text"> <text:s text:c="41"/>5. La entidad beneficiaria deberá comprobar el mismo día de la firma del contrato que la</text:p>
      <text:p text:style-name="Text"> <text:s text:c="44"/>persona a contratar se mantiene en situación de desempleo, según “informe de situación</text:p>
      <text:p text:style-name="Text"> <text:s text:c="44"/>laboral y administrativa” de la persona que va a ser contratada que puede obtenerse en</text:p>
      <text:p text:style-name="Text"> <text:s text:c="44"/>la <text:s text:c="16"/>página <text:s text:c="17"/>web <text:s text:c="17"/>del <text:s text:c="14"/>SCE</text:p>
      <text:p text:style-name="Text"> <text:s text:c="44"/>(http://www3.gobiernodecanarias.org/empleo/portal/web/sce/sede_electronica/emplead</text:p>
      <text:p text:style-name="Text"> <text:s text:c="44"/>os/informes/informe_situacion_laboral) con certificado digital o con el identificador</text:p>
      <text:p text:style-name="Text"> <text:s text:c="44"/>DARDE. La entidad beneficiaria deberá conservar el “informe de situación laboral y</text:p>
      <text:p text:style-name="Text"> <text:s text:c="44"/>administrativa” obtenido <text:s text:c="5"/>y lo tendrá disponible para cualquier actuación de</text:p>
      <text:p text:style-name="Text"> <text:s text:c="44"/>comprobación.</text:p>
      <text:p text:style-name="Text"> </text:p>
      <text:p text:style-name="Text"> <text:s text:c="41"/>6. Deberá figurar en el registro del contrato de trabajo el número de oferta que dé el SCE a</text:p>
      <text:p text:style-name="Text"> <text:s text:c="44"/>la vinculación.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18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18/42</text:p>
      <text:p text:style-name="Text"> <text:s text:c="78"/>77I</text:p>
      <text:p text:style-name="Break"/>
      <text:p text:style-name="Text"> <text:s text:c="138"/>OFICINA DE EMPLEO</text:p>
      <text:p text:style-name="Text"> <text:s text:c="70"/>OFERTA DE EMPLEO <text:s text:c="48"/>Número: 05/</text:p>
      <text:p text:style-name="Text"> <text:s text:c="135"/>Fecha</text:p>
      <text:p text:style-name="Text"> <text:s text:c="147"/>/</text:p>
      <text:p text:style-name="Text"> </text:p>
      <text:p text:style-name="Text"> </text:p>
      <text:p text:style-name="Text"> <text:s text:c="78"/>DATOS DE LA EMPRESA</text:p>
      <text:p text:style-name="Text"> <text:s text:c="22"/>Los campos sombreados son de cumplimentación obligatoria.</text:p>
      <text:p text:style-name="Text"> </text:p>
      <text:p text:style-name="Text"> <text:s text:c="22"/>Razón social <text:s text:c="89"/>CIF/ NIF (Ej: P3812334X)</text:p>
      <text:p text:style-name="Text"> <text:s text:c="22"/>Cuenta de cotización (Ej: 0111381234567)</text:p>
      <text:p text:style-name="Text"> </text:p>
      <text:p text:style-name="Text"> <text:s text:c="74"/>DATOS PARA LA SELECCIÓN</text:p>
      <text:p text:style-name="Text"> <text:s text:c="22"/>Persona responsable de la selección</text:p>
      <text:p text:style-name="Text"> <text:s text:c="22"/>Teléfono <text:s text:c="19"/>Ext. <text:s text:c="17"/>Fax <text:s text:c="18"/>Correo electrónico</text:p>
      <text:p text:style-name="Text"> <text:s text:c="22"/>Los candidatos deben: <text:s text:c="31"/>Solicitar cita previa <text:s text:c="5"/>Sí <text:s text:c="10"/>No <text:s text:c="7"/>Acudir con currículo <text:s text:c="5"/>Sí <text:s text:c="6"/>No</text:p>
      <text:p text:style-name="Text"> <text:s text:c="22"/>Dirección de la selección</text:p>
      <text:p text:style-name="Text"> <text:s text:c="22"/>Municipio <text:s text:c="102"/>Código Postal</text:p>
      <text:p text:style-name="Text"> <text:s text:c="22"/>Fechas de presentación</text:p>
      <text:p text:style-name="Text"> <text:s text:c="22"/>Horarios de presentación</text:p>
      <text:p text:style-name="Text"> </text:p>
      <text:p text:style-name="Text"> <text:s text:c="64"/>DESCRIPCIÓN DEL PUESTO DE TRABAJO</text:p>
      <text:p text:style-name="Text"> <text:s text:c="22"/>Municipio de ubicación <text:s text:c="90"/>Código Postal</text:p>
      <text:p text:style-name="Text"> <text:s text:c="22"/>Ocupación</text:p>
      <text:p text:style-name="Text"> <text:s text:c="22"/>Nivel profesional (categoría) <text:s text:c="76"/>Experiencia ocupación (meses)</text:p>
      <text:p text:style-name="Text"> <text:s text:c="22"/>Nivel alternativo (categoría) <text:s text:c="76"/>Nº puestos a cubrir</text:p>
      <text:p text:style-name="Text"> <text:s text:c="22"/>Nº candidatos solicitados <text:s text:c="17"/>Modalidad de contrato</text:p>
      <text:p text:style-name="Text"> <text:s text:c="22"/>Si ha seleccionado "Otras modalidades de contrato", especifique cuál</text:p>
      <text:p text:style-name="Text"> <text:s text:c="22"/>Jornada <text:s text:c="27"/>Si parcial, nº horas al día <text:s text:c="4"/>Horario</text:p>
      <text:p text:style-name="Text"> <text:s text:c="22"/>Duración del contrato <text:s text:c="25"/>Fecha aproximada de <text:s text:c="49"/>Salario bruto</text:p>
      <text:p text:style-name="Text"> <text:s text:c="22"/>(días/meses) <text:s text:c="34"/>contratación <text:s text:c="56"/>mensual (€)</text:p>
      <text:p text:style-name="Text"> <text:s text:c="22"/>Breve descripción</text:p>
      <text:p text:style-name="Text"> <text:s text:c="47"/>OBSERVACIÓN: Subvención Nominativa del Cabildo de Gran Canaria, Fondos Propios, anualidad</text:p>
      <text:p text:style-name="Text"> <text:s text:c="22"/>de las tareas a</text:p>
      <text:p text:style-name="Text"> <text:s text:c="47"/>2025</text:p>
      <text:p text:style-name="Text"> <text:s text:c="22"/>realizar</text:p>
      <text:p text:style-name="Text"> </text:p>
      <text:p text:style-name="Text"> <text:s text:c="74"/>PERFIL DE LOS CANDIDATOS</text:p>
      <text:p text:style-name="Text"> <text:s text:c="39"/>Obligatorias:</text:p>
      <text:p text:style-name="Text"> <text:s text:c="22"/>Titulaciones</text:p>
      <text:p text:style-name="Text"> <text:s text:c="39"/>Se valoran:</text:p>
      <text:p text:style-name="Text"> <text:s text:c="22"/>Conocimientos Obligatorios:</text:p>
      <text:p text:style-name="Text"> <text:s text:c="22"/>informáticos <text:s text:c="1"/>Se valoran:</text:p>
      <text:p text:style-name="Text"> <text:s text:c="39"/>Obligatorios: <text:s text:c="46"/>Permisos de <text:s text:c="3"/>Obligatorios:</text:p>
      <text:p text:style-name="Text"> <text:s text:c="22"/>Idiomas</text:p>
      <text:p text:style-name="Text"> <text:s text:c="39"/>Se valoran: <text:s text:c="48"/>conducir <text:s text:c="6"/>Se valoran:</text:p>
      <text:p text:style-name="Text"> </text:p>
      <text:p text:style-name="Text"> <text:s text:c="57"/>Si la oferta se dirige exclusivamente a personas con discapacidad, debe cumplimentarse el anexo de la página 3.</text:p>
      <text:p text:style-name="Text"> <text:s text:c="22"/>Personas con discapacidad Sí <text:s text:c="6"/>Si la oferta tiene por objeto cumplir con la cuota de reserva de puestos de trabajo para personas con</text:p>
      <text:p text:style-name="Text"> <text:s text:c="57"/>discapacidad, recogida en el artículo 42 del RDL 1/2013, de 29 de noviembre, marque esta casilla</text:p>
      <text:p text:style-name="Text"> <text:s text:c="22"/>Demandantes extranjeros con restricciones para trabajar (Ver instrucciones en página 2) <text:s text:c="10"/>Sí <text:s text:c="12"/>No</text:p>
      <text:p text:style-name="Text"> </text:p>
      <text:p text:style-name="Text"> <text:s text:c="22"/>Requisitos personales que pide la empresa para</text:p>
      <text:p text:style-name="Text"> <text:s text:c="22"/>poder acogerse a medidas de fomento de empleo</text:p>
      <text:p text:style-name="Text"> </text:p>
      <text:p text:style-name="Text"> <text:s text:c="22"/>Otra formación / requisitos de los candidatos</text:p>
      <text:p text:style-name="Text"> </text:p>
      <text:p text:style-name="Text"> <text:s text:c="22"/>* Puede adjuntar información adicional sobre descripción del puesto y requisitos de los candidatos.</text:p>
      <text:p text:style-name="Text"> </text:p>
      <text:p text:style-name="Text"> <text:s text:c="30"/>Firma y sello representante de la empresa <text:s text:c="41"/>Firma y sello oficina de empleo</text:p>
      <text:p text:style-name="Text"> </text:p>
      <text:p text:style-name="Text"> </text:p>
      <text:p text:style-name="Text"> </text:p>
      <text:p text:style-name="Text"> </text:p>
      <text:p text:style-name="Text"> <text:s text:c="22"/>Fdo.: D./ Dña. <text:s text:c="67"/>Fdo.: D./ Dña.</text:p>
      <text:p text:style-name="Text"> </text:p>
      <text:p text:style-name="Text"> <text:s text:c="93"/>1 de 3 <text:s text:c="67"/>10/05/2021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6"/>eWbTdDPPQFerFwMd8g1evw== <text:s text:c="49"/>Fecha <text:s text:c="6"/>22/08/2025</text:p>
      <text:p text:style-name="Text"> <text:s text:c="18"/>Normativa <text:s text:c="13"/>Este informe tiene carácter de copia electrónica auténtica con validez y eficacia administrativa de ORIGINAL (art. 27 Ley 39/2015).</text:p>
      <text:p text:style-name="Text"> <text:s text:c="17"/>Firmado Por <text:s text:c="12"/>Clotilde de Jesus Sanchez Mendez - Jefe/a Serv. Empleo y Desarrollo Local</text:p>
      <text:p text:style-name="Text"> <text:s text:c="14"/>Url De Verificación <text:s text:c="8"/>https://verifirma.grancanaria.com/verifirma/code/eWbTdDPPQFerFwMd8g1evw= <text:s text:c="32"/>Página <text:s text:c="9"/>19/42</text:p>
      <text:p text:style-name="Text"> <text:s text:c="78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31"/>3JPRZTLCQ7WUCSOLMVMQ7XM77I <text:s text:c="49"/>Fecha y Hora <text:s text:c="7"/>22/08/2025 10:14:43</text:p>
      <text:p text:style-name="Text"> <text:s text:c="39"/>Este documento incorpora firma electrónica de acuerdo al Reglamento (UE) n.º <text:s text:c="22"/>Validez del</text:p>
      <text:p text:style-name="Text"> <text:s text:c="9"/>Normativa <text:s text:c="146"/>Original</text:p>
      <text:p text:style-name="Text"> <text:s text:c="52"/>910/2014 del Parlamento Europeo y del Consejo <text:s text:c="40"/>documento</text:p>
      <text:p text:style-name="Text"> <text:s text:c="8"/>Firmado por <text:s text:c="64"/>CABILDO INSULAR DE GRAN CANARIA</text:p>
      <text:p text:style-name="Text"> <text:s text:c="37"/>https://verifirma.grancanaria.com/verifirma/code/3JPRZTLCQ7WUCSOLMVMQ7XM</text:p>
      <text:p text:style-name="Text"> <text:s text:c="5"/>Url de verificación <text:s text:c="115"/>Página <text:s text:c="19"/>19/42</text:p>
      <text:p text:style-name="Text"> <text:s text:c="79"/>77I</text:p>
      <text:p text:style-name="Break"/>
      <text:p text:style-name="Text"> <text:s text:c="59"/>PROTOCOLO DE ACTUACIÓN</text:p>
      <text:p text:style-name="Text"> </text:p>
      <text:p text:style-name="Text"> <text:s text:c="27"/>Este formulario puede presentarse en la oficina de empleo. Para conocer las direcciones y teléfonos</text:p>
      <text:p text:style-name="Text"> <text:s text:c="27"/>del Servicio Canario de Empleo (SCE) visite la página Web:</text:p>
      <text:p text:style-name="Text"> <text:s text:c="36"/>http://www3.gobiernodecanarias.org/empleo/portal/web/sce/sce/directorio/oficinas_empleo</text:p>
      <text:p text:style-name="Text"> </text:p>
      <text:p text:style-name="Text"> <text:s text:c="27"/>Para el registro presencial de la oferta, ésta deberá entregarse por duplicado en la oficina de empleo.</text:p>
      <text:p text:style-name="Text"> </text:p>
      <text:p text:style-name="Text"> <text:s text:c="27"/>La oficina de empleo enviará a los candidatos al lugar indicado por el empleador mediante una carta</text:p>
      <text:p text:style-name="Text"> <text:s text:c="27"/>de presentación. El SCE facilitará al candidato el nombre de la empresa, el nombre de la persona</text:p>
      <text:p text:style-name="Text"> <text:s text:c="27"/>responsable de la selección, su número de teléfono y el horario de contacto.</text:p>
      <text:p text:style-name="Text"> <text:s text:c="27"/>La oficina de empleo, una vez remitidos los candidatos, enviará al empleador el documento de</text:p>
      <text:p text:style-name="Text"> <text:s text:c="27"/>reclamación de resultados. Este documento deberá ser cumplimentado por la empresa y devuelto a</text:p>
      <text:p text:style-name="Text"> <text:s text:c="27"/>la oficina.</text:p>
      <text:p text:style-name="Text"> <text:s text:c="27"/>La oficina de empleo no tendrá en cuenta para la gestión de la oferta condiciones discriminatorias, de</text:p>
      <text:p text:style-name="Text"> <text:s text:c="27"/>acuerdo a lo establecido como infracción muy grave en el artículo 16 de la Ley sobre Infracciones y</text:p>
      <text:p text:style-name="Text"> <text:s text:c="27"/>Sanciones del Orden Social (R.D. Legislativo 5/2000)</text:p>
      <text:p text:style-name="Text"> </text:p>
      <text:p text:style-name="Text"> </text:p>
      <text:p text:style-name="Text"> </text:p>
      <text:p text:style-name="Text"> <text:s text:c="42"/>INSTRUCCIONES PARA CUMPLIMENTAR LOS CAMPOS DE LA OFERTA</text:p>
      <text:p text:style-name="Text"> </text:p>
      <text:p text:style-name="Text"> <text:s text:c="27"/>Extranjeros con restricciones para intermediar (ser candidato tras un sondeo): Algunas personas</text:p>
      <text:p text:style-name="Text"> <text:s text:c="27"/>pueden tener una autorización de trabajo / residencia que les impide trabajar por cuenta ajena. Si el</text:p>
      <text:p text:style-name="Text"> <text:s text:c="27"/>empleador desea contratar a un candidato con restricciones deberá tramitar una nueva autorización.</text:p>
      <text:p text:style-name="Text"> <text:s text:c="27"/>Registro de contratos: Si usted contrata alguno de los candidatos enviados por el SCE y registra la</text:p>
      <text:p text:style-name="Text"> <text:s text:c="27"/>comunicación de la contratación a través de la aplicación Contrat@, deberá cumplimentar el campo de</text:p>
      <text:p text:style-name="Text"> <text:s text:c="27"/>número de la oferta.</text:p>
      <text:p text:style-name="Text"> <text:s text:c="27"/>Salario bruto mensual: en dicha cuantía no se incluirá el prorrateo de las correspondientes pagas</text:p>
      <text:p text:style-name="Text"> <text:s text:c="27"/>extraordinarias.</text:p>
      <text:p text:style-name="Text"> </text:p>
      <text:p text:style-name="Text"> </text:p>
      <text:p text:style-name="Text"> </text:p>
      <text:p text:style-name="Text"> </text:p>
      <text:p text:style-name="Text"> <text:s text:c="78"/>www.gobiernodecanarias.org/empleo</text:p>
      <text:p text:style-name="Text"> </text:p>
      <text:p text:style-name="Text"> </text:p>
      <text:p text:style-name="Text"> <text:s text:c="44"/>Avda. Dr. De la Rosa Perdomo, 2 <text:s text:c="36"/>Crucita Arbelo Cruz, s/n</text:p>
      <text:p text:style-name="Text"> <text:s text:c="44"/>38010 - Santa Cruz de Tenerife <text:s text:c="37"/>35014 - Las Palmas de Gran Canaria</text:p>
      <text:p text:style-name="Text"> <text:s text:c="44"/>Tlf: 922 47 49 99 <text:s text:c="50"/>Tlf: 928 45 58 58</text:p>
      <text:p text:style-name="Text"> <text:s text:c="91"/>2 de 3 <text:s text:c="66"/>10/05/2021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20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0/42</text:p>
      <text:p text:style-name="Text"> <text:s text:c="78"/>77I</text:p>
      <text:p text:style-name="Break"/>
      <text:p text:style-name="Text"> <text:s text:c="67"/>ANEXO OFERTA DE EMPLEO</text:p>
      <text:p text:style-name="Text"> <text:s text:c="65"/>PERSONAS CON DISCAPACIDAD</text:p>
      <text:p text:style-name="Text"> <text:s text:c="27"/>PERFIL DE EXIGENCIAS DEL PUESTO PARA QUE EL CANDIDATO PUEDA DESEMPEÑAR CON EFICACIA LAS</text:p>
      <text:p text:style-name="Text"> <text:s text:c="27"/>TAREAS ENCOMENDADAS.</text:p>
      <text:p text:style-name="Text"> </text:p>
      <text:p text:style-name="Text"> </text:p>
      <text:p text:style-name="Text"> </text:p>
      <text:p text:style-name="Text"> <text:s text:c="27"/>CAPACIDADES REQUERIDAS POR LA EMPRESA (seleccione aquellas capacidades que deberán</text:p>
      <text:p text:style-name="Text"> <text:s text:c="27"/>poseer los candidatos para el correcto desempeño del puesto de trabajo).</text:p>
      <text:p text:style-name="Text"> </text:p>
      <text:p text:style-name="Text"> </text:p>
      <text:p text:style-name="Text"> </text:p>
      <text:p text:style-name="Text"> </text:p>
      <text:p text:style-name="Text"> <text:s text:c="27"/>CAPACIDADES DESEABLES AUNQUE NO IMPRESCINDIBLES (rellene estos campos</text:p>
      <text:p text:style-name="Text"> <text:s text:c="27"/>únicamente si considera que pueden aportar algo al desempeño del puesto)</text:p>
      <text:p text:style-name="Text"> </text:p>
      <text:p text:style-name="Text"> </text:p>
      <text:p text:style-name="Text"> </text:p>
      <text:p text:style-name="Text"> </text:p>
      <text:p text:style-name="Text"> <text:s text:c="31"/>Audición: oír, reconocer y/o discriminar sonidos.</text:p>
      <text:p text:style-name="Text"> </text:p>
      <text:p text:style-name="Text"> <text:s text:c="31"/>Autonomía personal: capacidad para actuar con independencia, sin supervisión en actividades</text:p>
      <text:p text:style-name="Text"> <text:s text:c="31"/>relacionadas con el cuidado propio y la percepción de riesgos.</text:p>
      <text:p text:style-name="Text"> <text:s text:c="31"/>Comunicación: entender y expresar mensajes orales.</text:p>
      <text:p text:style-name="Text"> <text:s text:c="31"/>Destreza manual: realización de actividades que requieran acciones coordinadas, con precisión</text:p>
      <text:p text:style-name="Text"> <text:s text:c="31"/>y rapidez manual.</text:p>
      <text:p text:style-name="Text"> <text:s text:c="31"/>Fuerza: realización esfuerzos físicos (ejercicio físico / carga-manipulación de pesos y/o de</text:p>
      <text:p text:style-name="Text"> <text:s text:c="31"/>objetos de gran volumen).</text:p>
      <text:p text:style-name="Text"> <text:s text:c="31"/>Manejo de dinero: participar en transacciones económicas básicas (cambio de dinero, realización</text:p>
      <text:p text:style-name="Text"> <text:s text:c="31"/>de pagos y devoluciones).</text:p>
      <text:p text:style-name="Text"> </text:p>
      <text:p text:style-name="Text"> <text:s text:c="31"/>Movilidad: caminar y/o desplazarse, utilizando o no algún tipo de equipamiento.</text:p>
      <text:p text:style-name="Text"> <text:s text:c="31"/>Orientación desplazamiento: orientarse en el medio donde vive (barrio, ciudad) y utilizar</text:p>
      <text:p text:style-name="Text"> <text:s text:c="31"/>(conocery usar) transporte público (tranvía, guagua).</text:p>
      <text:p text:style-name="Text"> <text:s text:c="31"/>Posición: capacidad requerida para mantener, adoptar y/o alternar una posición determinada</text:p>
      <text:p text:style-name="Text"> <text:s text:c="31"/>durante la jornada laboral.</text:p>
      <text:p text:style-name="Text"> </text:p>
      <text:p text:style-name="Text"> <text:s text:c="31"/>Relaciones: iniciar y mantener relaciones.</text:p>
      <text:p text:style-name="Text"> </text:p>
      <text:p text:style-name="Text"> <text:s text:c="31"/>Responsabilidad: asumir las instrucciones que conlleva las tareas del puesto.</text:p>
      <text:p text:style-name="Text"> </text:p>
      <text:p text:style-name="Text"> <text:s text:c="31"/>Visión: capacidad para reconocer y/o distinguir objetos y colores.</text:p>
      <text:p text:style-name="Text"> </text:p>
      <text:p text:style-name="Text"> </text:p>
      <text:p text:style-name="Text"> <text:s text:c="76"/>www.gobiernodecanarias.org/empleo</text:p>
      <text:p text:style-name="Text"> </text:p>
      <text:p text:style-name="Text"> </text:p>
      <text:p text:style-name="Text"> <text:s text:c="42"/>Avda. Dr. De la Rosa Perdomo, 2 <text:s text:c="35"/>Crucita Arbelo Cruz, s/n</text:p>
      <text:p text:style-name="Text"> <text:s text:c="42"/>38010 - Santa Cruz de Tenerife <text:s text:c="36"/>35014 - Las Palmas de Gran Canaria</text:p>
      <text:p text:style-name="Text"> <text:s text:c="42"/>Tlf: 922 47 49 99 <text:s text:c="49"/>Tlf: 928 45 58 58</text:p>
      <text:p text:style-name="Text"> </text:p>
      <text:p text:style-name="Text"> <text:s text:c="91"/>3 de 3 <text:s text:c="66"/>10/05/2021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21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1/42</text:p>
      <text:p text:style-name="Text"> <text:s text:c="78"/>77I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63"/>ANEXO B – RELACIÓN PRIORIZADA DE PERSONAS CANDIDATAS A CONTRATAR</text:p>
      <text:p text:style-name="Text"> </text:p>
      <text:p text:style-name="Text"> <text:s text:c="222"/>RELACIÓN PRIORIZADA DE PERSONAS CANDIDATAS PROPUESTAS PARA SU CONTRATACIÓN EN EL PROYECTO “___________________________”,</text:p>
      <text:p text:style-name="Text"> <text:s text:c="223"/>POR LA ENTIDAD ___________________. SUBVENCIONES NOMINATIVAS DE LA CONSEJERÍA DE EMPLEO Y DESARROLLO LOCAL. SERVICIO DE</text:p>
      <text:p text:style-name="Text"> <text:s text:c="270"/>EMPLEO Y DESARROLLO LOCAL.</text:p>
      <text:p text:style-name="Text"> <text:s text:c="275"/>ANUALIDAD 2025</text:p>
      <text:p text:style-name="Text"> </text:p>
      <text:p text:style-name="Text"> </text:p>
      <text:p text:style-name="Text"> <text:s text:c="220"/>D./Dña ._________________________________________________________________________________________, con DNI nº__________________________________,</text:p>
      <text:p text:style-name="Text"> <text:s text:c="220"/>en calidad de______________________________________________________ de la entidad ___________________________, con NIF ____________________, adjunta</text:p>
      <text:p text:style-name="Text"> <text:s text:c="220"/>la siguiente relación de personas para su contratación y vinculación al referido proyecto y subvención: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28"/>DNI/ NIE <text:s text:c="20"/>NOMBRE <text:s text:c="24"/>APELLIDOS <text:s text:c="22"/>OCUPACIÓN <text:s text:c="21"/>GÉNERO <text:s text:c="19"/>*SITUACIÓN <text:s text:c="15"/>**ÁMBITO</text:p>
      <text:p text:style-name="Text"> <text:s text:c="378"/>ESPECÍFICA <text:s text:c="13"/>GEOGRÁFICO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/text:p>
      <text:p text:style-name="Text"> <text:s text:c="121"/>910/2014 del Parlamento Europeo y del Consejo</text:p>
      <text:p text:style-name="Text"> <text:s text:c="277"/>SI PROCEDIERA, PERSONAS CANDIDATAS EN SITUACIÓN RESERVA</text:p>
      <text:p text:style-name="Text"> </text:p>
      <text:p text:style-name="Text"> </text:p>
      <text:p text:style-name="Text"> </text:p>
      <text:p text:style-name="Text"> </text:p>
      <text:p text:style-name="Text"> <text:s text:c="108"/>Este documento incorpora firma electrónica de acuerdo al Reglamento (UE) n.º</text:p>
      <text:p text:style-name="Text"> <text:s text:c="228"/>DNI/ NIE <text:s text:c="20"/>NOMBRE <text:s text:c="24"/>APELLIDOS <text:s text:c="22"/>OCUPACIÓN <text:s text:c="21"/>GÉNERO <text:s text:c="19"/>*SITUACIÓN <text:s text:c="15"/>**ÁMBITO</text:p>
      <text:p text:style-name="Text"> 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text:s text:c="378"/>ESPECÍFICA <text:s text:c="13"/>GEOGRÁFICO</text:p>
      <text:p text:style-name="Text"> </text:p>
      <text:p text:style-name="Text"> </text:p>
      <text:p text:style-name="Text"> 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text:s text:c="220"/>* En este apartado se deberá indicar si la persona pertenece a algún colectivo específico (por ejemplo: personas jóvenes menores de 30 años, persona desempleadas de larga duración,</text:p>
      <text:p text:style-name="Text"> <text:s text:c="220"/>mayores de 45 años, mujeres, personas con discapacidad, etc…)</text:p>
      <text:p text:style-name="Text"> </text:p>
      <text:p text:style-name="Text"> </text:p>
      <text:p text:style-name="Text"> </text:p>
      <text:p text:style-name="Text"> </text:p>
      <text:p text:style-name="Text"> <text:s text:c="17"/>22/42</text:p>
      <text:p text:style-name="Text"> <text:s text:c="127"/>Original</text:p>
      <text:p text:style-name="Text"> <text:s text:c="236"/>Código Seguro De Verificación <text:s text:c="34"/>eWbTdDPPQFerFwMd8g1evw== <text:s text:c="47"/>Fecha <text:s text:c="8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45"/>Normativa <text:s text:c="13"/>Este informe tiene carácter de copia electrónica auténtica con validez y eficacia administrativa de ORIGINAL (art. 27 Ley 39/2015).</text:p>
      <text:p text:style-name="Text"> <text:s text:c="244"/>Firmado Por <text:s text:c="12"/>Clotilde de Jesus Sanchez Mendez - Jefe/a Serv. Empleo y Desarrollo Local</text:p>
      <text:p text:style-name="Text"> <text:s text:c="241"/>Url De Verificación <text:s text:c="7"/>https://verifirma.grancanaria.com/verifirma/code/eWbTdDPPQFerFwMd8g1evw= <text:s text:c="30"/>Página <text:s text:c="10"/>22/42</text:p>
      <text:p text:style-name="Text"> <text:s text:c="304"/>=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20"/>** En este aparado deberá indicarse si es un proyecto de ámbito insular o bien, comarcal o municipal, indicando en todo caso la zona geográfica de procedencia de cada persona.</text:p>
      <text:p text:style-name="Text"> </text:p>
      <text:p text:style-name="Text"> </text:p>
      <text:p text:style-name="Text"> <text:s text:c="268"/>En <text:s text:c="47"/>, firmado y fechado por medios electrónicos.</text:p>
      <text:p text:style-name="Text"> </text:p>
      <text:p text:style-name="Text"> <text:s text:c="220"/>Sello y firma del/la representante de la Entidad</text:p>
      <text:p text:style-name="Text"> </text:p>
      <text:p text:style-name="Text"> <text:s text:c="220"/>El/la representante de la entidad asume la responsabilidad en relación a la veracidad de los datos contenidos en el presente documento, de conformidad con los archivos obrantes en</text:p>
      <text:p text:style-name="Text"> <text:s text:c="220"/>la misma, los cuales quedan a disposición, si procediera, de los órganos de control competentes del Cabildo de Gran Canaria , así como en su caso cualquier órgano de control.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187"/>3JPRZTLCQ7WUCSOLMVMQ7XM77I</text:p>
      <text:p text:style-name="Text"> </text:p>
      <text:p text:style-name="Text"> <text:s text:c="121"/>910/2014 del Parlamento Europeo y del Consejo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/text:p>
      <text:p text:style-name="Text"> </text:p>
      <text:p text:style-name="Text"> </text:p>
      <text:p text:style-name="Text"> </text:p>
      <text:p text:style-name="Text"> <text:s text:c="17"/>23/42</text:p>
      <text:p text:style-name="Text"> <text:s text:c="127"/>Original</text:p>
      <text:p text:style-name="Text"> <text:s text:c="236"/>Código Seguro De Verificación <text:s text:c="34"/>eWbTdDPPQFerFwMd8g1evw== <text:s text:c="47"/>Fecha <text:s text:c="8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45"/>Normativa <text:s text:c="13"/>Este informe tiene carácter de copia electrónica auténtica con validez y eficacia administrativa de ORIGINAL (art. 27 Ley 39/2015).</text:p>
      <text:p text:style-name="Text"> <text:s text:c="244"/>Firmado Por <text:s text:c="12"/>Clotilde de Jesus Sanchez Mendez - Jefe/a Serv. Empleo y Desarrollo Local</text:p>
      <text:p text:style-name="Text"> <text:s text:c="241"/>Url De Verificación <text:s text:c="8"/>https://verifirma.grancanaria.com/verifirma/code/eWbTdDPPQFerFwMd8g1evw= <text:s text:c="29"/>Página <text:s text:c="10"/>23/42</text:p>
      <text:p text:style-name="Text"> <text:s text:c="305"/>=</text:p>
      <text:p text:style-name="Break"/>
      <text:p text:style-name="Text"> <text:s text:c="41"/>ANEXO III– INFORMACIÓN DE COOPERACION Y FINANCIACIÓN DE LAS</text:p>
      <text:p text:style-name="Text"> <text:s text:c="59"/>ACCIONES Y/O PROYECTOS</text:p>
      <text:p text:style-name="Text"> <text:s text:c="47"/>(PERSONAS DESTINATARIAS Y PERSONAS TRABAJADORAS)</text:p>
      <text:p text:style-name="Text"> <text:s text:c="38"/>SUBVENCIÓN NOMINATIVA DE LA CONSEJERÍA DE EMPLEO Y DESARROLLO LOCAL</text:p>
      <text:p text:style-name="Text"> <text:s text:c="64"/>PRESUPUESTO 2025</text:p>
      <text:p text:style-name="Text"> </text:p>
      <text:p text:style-name="Text"> <text:s text:c="63"/>SERVICIO DE EMPLEO Y DESARROLLO LOCAL</text:p>
      <text:p text:style-name="Text"> </text:p>
      <text:p text:style-name="Text"> <text:s text:c="27"/>Se le INFORMA que el proyecto ”Empleo personalizado“, ejecutado por la entidad ASOCIACIÓN DE</text:p>
      <text:p text:style-name="Text"> <text:s text:c="27"/>FAMILIAS DE PERSONAS CON AUTISMO DE LAS PALMAS, ha sido financiado en la cuantía de 65000</text:p>
      <text:p text:style-name="Text"> <text:s text:c="27"/>€ (99,43% de financiación) por la Consejería de Área de Empleo y Desarrollo Local del Cabildo Insular</text:p>
      <text:p text:style-name="Text"> <text:s text:c="27"/>de Gran Canaria, y está enmarcado en el Convenio de Cooperación entre el Servicio Canario de</text:p>
      <text:p text:style-name="Text"> <text:s text:c="27"/>Empleo y el Cabildo Insular de Gran Canaria para la coordinación y ejecución de programas propios</text:p>
      <text:p text:style-name="Text"> <text:s text:c="27"/>de políticas activas de empleo de la isla de Gran Canaria.</text:p>
      <text:p text:style-name="Text"> </text:p>
      <text:p text:style-name="Text"> <text:s text:c="27"/>Así mismo, la persona firmante se compromete a entregar a la entidad Asociación de Familias de</text:p>
      <text:p text:style-name="Text"> <text:s text:c="27"/>Personas con Autismo de Las Palmas, en caso de su inserción laboral como consecuencia de las</text:p>
      <text:p text:style-name="Text"> <text:s text:c="27"/>acciones realizadas por la misma en el marco del presente proyecto, informe de vida laboral acotado</text:p>
      <text:p text:style-name="Text"> <text:s text:c="27"/>en el plazo de 15 días desde dicha inserción.</text:p>
      <text:p text:style-name="Text"> </text:p>
      <text:p text:style-name="Text"> <text:s text:c="76"/>PERSONAS TRABAJADORAS</text:p>
      <text:p text:style-name="Text"> </text:p>
      <text:p text:style-name="Text"> <text:s text:c="36"/>NOMBRE Y</text:p>
      <text:p text:style-name="Text"> <text:s text:c="72"/>N.I.F. <text:s text:c="28"/>FIRMA <text:s text:c="33"/>FECHA</text:p>
      <text:p text:style-name="Text"> <text:s text:c="36"/>APELLIDOS</text:p>
      <text:p text:style-name="Text"> </text:p>
      <text:p text:style-name="Text"> </text:p>
      <text:p text:style-name="Text"> </text:p>
      <text:p text:style-name="Text"> </text:p>
      <text:p text:style-name="Text"> <text:s text:c="76"/>PERSONAS DESTINATARIAS</text:p>
      <text:p text:style-name="Text"> </text:p>
      <text:p text:style-name="Text"> <text:s text:c="36"/>NOMBRE Y</text:p>
      <text:p text:style-name="Text"> <text:s text:c="72"/>N.I.F. <text:s text:c="28"/>FIRMA <text:s text:c="33"/>FECHA</text:p>
      <text:p text:style-name="Text"> <text:s text:c="36"/>APELLIDOS</text:p>
      <text:p text:style-name="Text"> </text:p>
      <text:p text:style-name="Text"> </text:p>
      <text:p text:style-name="Text"> </text:p>
      <text:p text:style-name="Text"> </text:p>
      <text:p text:style-name="Text"> <text:s text:c="38"/>Tfno.: 928 219 421 Centralita Cabildo <text:s text:c="23"/>C/ Profesor Agustín Millares Carlo, 14· 5ª Planta, INSULAR I</text:p>
      <text:p text:style-name="Text"> <text:s text:c="38"/>Tfno.: 928 219 228 Servicio Empleo y DL <text:s text:c="21"/>35003 Las Palmas de Gran Canaria</text:p>
      <text:p text:style-name="Text"> <text:s text:c="38"/>empleocabildo@grancanaria.com <text:s text:c="31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24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4/42</text:p>
      <text:p text:style-name="Text"> <text:s text:c="78"/>77I</text:p>
      <text:p text:style-name="Break"/>
      <text:p text:style-name="Text"> <text:s text:c="158"/>2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2"/>25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3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5/42</text:p>
      <text:p text:style-name="Text"> <text:s text:c="78"/>77I</text:p>
      <text:p text:style-name="Break"/>
      <text:p text:style-name="Text"> <text:s text:c="41"/>ANEXO IV– INFORMACIÓN SOBRE PROTECCIÓN DE DATOS PERSONALES</text:p>
      <text:p text:style-name="Text"> <text:s text:c="52"/>(PERSONAS TRABAJADORAS Y DESTINATARIAS)</text:p>
      <text:p text:style-name="Text"> <text:s text:c="38"/>SUBVENCIÓN NOMINATIVA DE LA CONSEJERÍA DE EMPLEO Y DESARROLLO LOCAL</text:p>
      <text:p text:style-name="Text"> <text:s text:c="65"/>ANUALIDAD 2025</text:p>
      <text:p text:style-name="Text"> </text:p>
      <text:p text:style-name="Text"> <text:s text:c="68"/>SERVICIO DE EMPLEO Y DESARROLLO LOCAL</text:p>
      <text:p text:style-name="Text"> </text:p>
      <text:p text:style-name="Text"> <text:s text:c="37"/>En cumplimiento de la Ley Orgánica 3/2018, de 5 de diciembre, de Protección de Datos</text:p>
      <text:p text:style-name="Text"> <text:s text:c="37"/>Personales y Garantía de los Derechos Digitales y el Reglamento (UE) 2016/679 del</text:p>
      <text:p text:style-name="Text"> <text:s text:c="37"/>Parlamento Europeo y del Consejo de 27 de abril de 2016, y considerando la concesión</text:p>
      <text:p text:style-name="Text"> <text:s text:c="37"/>de subvención para el proyecto “Empleo personalizado”, anualidad 2025, de la entidad</text:p>
      <text:p text:style-name="Text"> <text:s text:c="37"/>Asociación de Familias de Personas con Autismo de Las Palmas se LE INFORMA de lo</text:p>
      <text:p text:style-name="Text"> <text:s text:c="37"/>siguiente:</text:p>
      <text:p text:style-name="Text"> </text:p>
      <text:p text:style-name="Text"> <text:s text:c="72"/>CABILDO INSULAR DE GRAN CANARIA</text:p>
      <text:p text:style-name="Text"> <text:s text:c="72"/>NIF: P3500001G</text:p>
      <text:p text:style-name="Text"> <text:s text:c="72"/>Tel: +34 928 21 92 29</text:p>
      <text:p text:style-name="Text"> <text:s text:c="42"/>Responsable del <text:s text:c="14"/>Email: oiac@grancanaria.com</text:p>
      <text:p text:style-name="Text"> <text:s text:c="44"/>Tratamiento <text:s text:c="16"/>C/ Bravo Murillo 23</text:p>
      <text:p text:style-name="Text"> <text:s text:c="72"/>35003. Las Palmas de Gran Canaria</text:p>
      <text:p text:style-name="Text"> <text:s text:c="72"/>Datos de Contacto del Delegado de Protección de Datos:</text:p>
      <text:p text:style-name="Text"> <text:s text:c="72"/>dpd@grancanaria.com.</text:p>
      <text:p text:style-name="Text"> </text:p>
      <text:p text:style-name="Text"> <text:s text:c="43"/>Encargado del <text:s text:c="15"/>(Entidad beneficiaria)</text:p>
      <text:p text:style-name="Text"> <text:s text:c="72"/>Denominación ……</text:p>
      <text:p text:style-name="Text"> <text:s text:c="44"/>Tratamiento</text:p>
      <text:p text:style-name="Text"> <text:s text:c="72"/>CIF……….</text:p>
      <text:p text:style-name="Text"> </text:p>
      <text:p text:style-name="Text"> <text:s text:c="72"/>Evaluación del impacto de las políticas activas implementadas,</text:p>
      <text:p text:style-name="Text"> <text:s text:c="72"/>gestión y control de la subvención nominativa concedida a</text:p>
      <text:p text:style-name="Text"> <text:s text:c="46"/>Finalidad <text:s text:c="16"/>Asociación de Familias de Personas con Autismo de Las Palmas</text:p>
      <text:p text:style-name="Text"> <text:s text:c="72"/>para la ejecución del Proyecto “Empleo personalizado”,</text:p>
      <text:p text:style-name="Text"> <text:s text:c="72"/>anualidad 2025.</text:p>
      <text:p text:style-name="Text"> <text:s text:c="73"/>- Art. 6.1.c) RGPD. El tratamiento es necesario para el</text:p>
      <text:p text:style-name="Text"> <text:s text:c="77"/>cumplimiento de una obligación legal aplicable al</text:p>
      <text:p text:style-name="Text"> <text:s text:c="77"/>responsable del tratamiento.</text:p>
      <text:p text:style-name="Text"> <text:s text:c="73"/>- Art. 6.1.e) RGPD. El tratamiento es necesario para el</text:p>
      <text:p text:style-name="Text"> <text:s text:c="77"/>cumplimiento de una misión realizada en interés público o</text:p>
      <text:p text:style-name="Text"> <text:s text:c="44"/>Legitimación <text:s text:c="20"/>en el ejercicio de poderes públicos conferidos al</text:p>
      <text:p text:style-name="Text"> <text:s text:c="77"/>responsable del tratamiento.</text:p>
      <text:p text:style-name="Text"> <text:s text:c="73"/>- Ley 38/2003, de 17 de noviembre, General de</text:p>
      <text:p text:style-name="Text"> <text:s text:c="77"/>Subvenciones. Real Decreto 887/2006, de 21 de julio, por</text:p>
      <text:p text:style-name="Text"> <text:s text:c="77"/>el que se aprueba el Reglamento de la Ley General de</text:p>
      <text:p text:style-name="Text"> <text:s text:c="77"/>Subvenciones.</text:p>
      <text:p text:style-name="Text"> </text:p>
      <text:p text:style-name="Text"> <text:s text:c="72"/>No se realizan cesiones de datos, salvo por obligación legal a</text:p>
      <text:p text:style-name="Text"> <text:s text:c="72"/>otras Administraciones Públicas del Gobierno de Canarias, y a</text:p>
      <text:p text:style-name="Text"> <text:s text:c="43"/>Destinatarios</text:p>
      <text:p text:style-name="Text"> <text:s text:c="72"/>la base de datos Nacional de Subvenciones (BDNS).</text:p>
      <text:p text:style-name="Text"> <text:s text:c="72"/>No se realizan Transferencias Internacionales de Datos.</text:p>
      <text:p text:style-name="Text"> </text:p>
      <text:p text:style-name="Text"> <text:s text:c="38"/>Tfno.: 928 219 421 Centralita Cabildo <text:s text:c="34"/>C/ Bravo Murillo, 2 · 2ª planta</text:p>
      <text:p text:style-name="Text"> <text:s text:c="38"/>Tfno.: 928 219 228 Servicio Empleo y DL <text:s text:c="32"/>35003 Las Palmas de Gran Canaria</text:p>
      <text:p text:style-name="Text"> <text:s text:c="38"/>empleocabildo@grancanaria.com <text:s text:c="42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26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6/42</text:p>
      <text:p text:style-name="Text"> <text:s text:c="78"/>77I</text:p>
      <text:p text:style-name="Break"/>
      <text:p text:style-name="Text"> <text:s text:c="72"/>Podrá ejercitar sus derechos de acceso, rectificación, supresión,</text:p>
      <text:p text:style-name="Text"> <text:s text:c="72"/>limitación de tratamiento, portabilidad y oposición, a través del</text:p>
      <text:p text:style-name="Text"> <text:s text:c="72"/>Registro de entrada de nuestra Sede Electrónica del Cabildo de</text:p>
      <text:p text:style-name="Text"> <text:s text:c="72"/>Gran Canaria, https://sede.grancanaria.com/ o bien</text:p>
      <text:p text:style-name="Text"> <text:s text:c="72"/>presencialmente en el Registro de Entrada en la C/ Bravo Murillo</text:p>
      <text:p text:style-name="Text"> <text:s text:c="72"/>23, 35003 Las Palmas de Gran Canaria, deberá aportar copia de</text:p>
      <text:p text:style-name="Text"> <text:s text:c="46"/>Derechos</text:p>
      <text:p text:style-name="Text"> <text:s text:c="72"/>su DNI, o documento equivalente. En caso de que actuara</text:p>
      <text:p text:style-name="Text"> <text:s text:c="72"/>mediante representante, legal o voluntario, deberá aportar</text:p>
      <text:p text:style-name="Text"> <text:s text:c="72"/>también documento que acredite la representación y</text:p>
      <text:p text:style-name="Text"> <text:s text:c="72"/>documento identificativo del mismo. También puede ponerse</text:p>
      <text:p text:style-name="Text"> <text:s text:c="72"/>en contacto con nuestro Delegado de Protección de Datos en el</text:p>
      <text:p text:style-name="Text"> <text:s text:c="72"/>correo dpd@grancanaria.com.</text:p>
      <text:p text:style-name="Text"> <text:s text:c="72"/>Los datos personales serán conservados durante el tiempo que</text:p>
      <text:p text:style-name="Text"> <text:s text:c="72"/>sea necesario para cumplir con la finalidad para la que se</text:p>
      <text:p text:style-name="Text"> <text:s text:c="72"/>recabaron y para determinar posibles responsabilidades que se</text:p>
      <text:p text:style-name="Text"> <text:s text:c="38"/>Plazo de conservación</text:p>
      <text:p text:style-name="Text"> <text:s text:c="72"/>pudieran derivar, según la Ley 38/2003, de 17 de noviembre,</text:p>
      <text:p text:style-name="Text"> <text:s text:c="72"/>General de Subvenciones, o hasta que ejerza su derecho de</text:p>
      <text:p text:style-name="Text"> <text:s text:c="72"/>supresión, salvo disposición legal que lo impida.</text:p>
      <text:p text:style-name="Text"> <text:s text:c="72"/>Asimismo, en caso de considerar vulnerado su derecho a la</text:p>
      <text:p text:style-name="Text"> <text:s text:c="72"/>protección de datos personales, podrá interponer una</text:p>
      <text:p text:style-name="Text"> <text:s text:c="39"/>Autoridad de Control <text:s text:c="12"/>reclamación ante la Agencia Española de Protección de Datos</text:p>
      <text:p text:style-name="Text"> <text:s text:c="72"/>(www.aepd.es).</text:p>
      <text:p text:style-name="Text"> </text:p>
      <text:p text:style-name="Text"> </text:p>
      <text:p text:style-name="Text"> <text:s text:c="37"/>(Nombre y Apellidos) ___________________ NIF_________________HE SIDO</text:p>
      <text:p text:style-name="Text"> <text:s text:c="37"/>DEBIDAMENTE INFORMADO de la política de protección de datos y de la finalidad para</text:p>
      <text:p text:style-name="Text"> <text:s text:c="37"/>la que se van a tratar sus datos personales, de conformidad con el artículo 11 de la Ley</text:p>
      <text:p text:style-name="Text"> <text:s text:c="37"/>Orgánica 3/2018, de 5 de diciembre, de Protección de Datos Personales y Garantía de los</text:p>
      <text:p text:style-name="Text"> <text:s text:c="37"/>Derechos Digitales.</text:p>
      <text:p text:style-name="Text"> </text:p>
      <text:p text:style-name="Text"> <text:s text:c="38"/>Los medios para ponernos en contacto con usted y realizar el seguimiento de la ejecución</text:p>
      <text:p text:style-name="Text"> <text:s text:c="37"/>del proyecto y de su inserción laboral son:</text:p>
      <text:p text:style-name="Text"> </text:p>
      <text:p text:style-name="Text"> <text:s text:c="45"/>Teléfono (indicar) ______________________________________</text:p>
      <text:p text:style-name="Text"> </text:p>
      <text:p text:style-name="Text"> <text:s text:c="45"/>Correo Electrónico (indicar) __________________________________</text:p>
      <text:p text:style-name="Text"> </text:p>
      <text:p text:style-name="Text"> <text:s text:c="45"/>Corrreo postal <text:s text:c="9"/>__________________________________</text:p>
      <text:p text:style-name="Text"> </text:p>
      <text:p text:style-name="Text"> </text:p>
      <text:p text:style-name="Text"> <text:s text:c="37"/>Fecha ___________</text:p>
      <text:p text:style-name="Text"> </text:p>
      <text:p text:style-name="Text"> <text:s text:c="37"/>Fdo: _____________________________________</text:p>
      <text:p text:style-name="Text"> </text:p>
      <text:p text:style-name="Text"> </text:p>
      <text:p text:style-name="Text"> </text:p>
      <text:p text:style-name="Text"> </text:p>
      <text:p text:style-name="Text"> <text:s text:c="158"/>2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2"/>27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3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7/42</text:p>
      <text:p text:style-name="Text"> <text:s text:c="78"/>77I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41"/>SUBVENCIONES NOMINATIVAS</text:p>
      <text:p text:style-name="Text"> <text:s text:c="225"/>CONSEJERÍA DE EMPLEO Y DESARROLLO LOCAL CABILDO INSULAR DE</text:p>
      <text:p text:style-name="Text"> <text:s text:c="248"/>GRAN CANARIA</text:p>
      <text:p text:style-name="Text"> <text:s text:c="248"/>ANUALIDAD 2025</text:p>
      <text:p text:style-name="Text"> </text:p>
      <text:p text:style-name="Text"> <text:s text:c="222"/>El proyecto “EMPLEO PERSONALIZADO” ejecutado por la entidad ASOCIACIÓN DE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23"/>FAMILIAS DE PERSONAS CON AUTISMO DE LAS PALMAS, ha sido financiado en la</text:p>
      <text:p text:style-name="Text"> <text:s text:c="221"/>cuantía de 65.000,00 € (99,43 %) por el Cabildo Insular de Gran Canaria y está</text:p>
      <text:p text:style-name="Text"> <text:s text:c="225"/>enmarcado en el Convenio de Cooperación entre el Servicio Canario de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text:s text:c="221"/>Empleo y el Cabildo Insular de Gran Canaria para la coordinación y ejecución</text:p>
      <text:p text:style-name="Text"> </text:p>
      <text:p text:style-name="Text"> </text:p>
      <text:p text:style-name="Text"> </text:p>
      <text:p text:style-name="Text"> </text:p>
      <text:p text:style-name="Text"> <text:s text:c="121"/>910/2014 del Parlamento Europeo y del Consejo</text:p>
      <text:p text:style-name="Text"> <text:s text:c="226"/>de programas propios de políticas activas de empleo de la isla de Gran</text:p>
      <text:p text:style-name="Text"> <text:s text:c="256"/>Canaria.</text:p>
      <text:p text:style-name="Text"> </text:p>
      <text:p text:style-name="Text"> </text:p>
      <text:p text:style-name="Text"> </text:p>
      <text:p text:style-name="Text"> 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text:s text:c="374"/>LOGOTIPO</text:p>
      <text:p text:style-name="Text"> <text:s text:c="375"/>ENTIDAD</text:p>
      <text:p text:style-name="Text"> </text:p>
      <text:p text:style-name="Text"> </text:p>
      <text:p text:style-name="Text"> </text:p>
      <text:p text:style-name="Text"> </text:p>
      <text:p text:style-name="Text"> <text:s text:c="17"/>Página</text:p>
      <text:p text:style-name="Text"> <text:s text:c="377"/>QUE</text:p>
      <text:p text:style-name="Text"> </text:p>
      <text:p text:style-name="Text"> </text:p>
      <text:p text:style-name="Text"> </text:p>
      <text:p text:style-name="Text"> 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text:s text:c="375"/>EJECUTA</text:p>
      <text:p text:style-name="Text"> </text:p>
      <text:p text:style-name="Text"> </text:p>
      <text:p text:style-name="Text"> </text:p>
      <text:p text:style-name="Text"> </text:p>
      <text:p text:style-name="Text"> <text:s text:c="17"/>28/42</text:p>
      <text:p text:style-name="Text"> <text:s text:c="127"/>Original</text:p>
      <text:p text:style-name="Text"> <text:s text:c="220"/>Código Seguro De Verificación <text:s text:c="34"/>eWbTdDPPQFerFwMd8g1evw== <text:s text:c="47"/>Fecha <text:s text:c="8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29"/>Normativa <text:s text:c="13"/>Este informe tiene carácter de copia electrónica auténtica con validez y eficacia administrativa de ORIGINAL (art. 27 Ley 39/2015).</text:p>
      <text:p text:style-name="Text"> <text:s text:c="228"/>Firmado Por <text:s text:c="12"/>Clotilde de Jesus Sanchez Mendez - Jefe/a Serv. Empleo y Desarrollo Local</text:p>
      <text:p text:style-name="Text"> <text:s text:c="225"/>Url De Verificación <text:s text:c="7"/>https://verifirma.grancanaria.com/verifirma/code/eWbTdDPPQFerFwMd8g1evw= <text:s text:c="30"/>Página <text:s text:c="10"/>28/42</text:p>
      <text:p text:style-name="Text"> <text:s text:c="288"/>=</text:p>
      <text:p text:style-name="Break"/>
      <text:p text:style-name="Text"> <text:s text:c="54"/>ANEXO VI– INFORME BIMENSUAL DE SEGUIMIENTO.</text:p>
      <text:p text:style-name="Text"> <text:s text:c="38"/>SUBVENCIÓN NOMINATIVA DE LA CONSEJERÍA DE EMPLEO Y DESARROLLO LOCAL</text:p>
      <text:p text:style-name="Text"> <text:s text:c="53"/>SERVICIO DE EMPLEO Y DESARROLLO LOCAL</text:p>
      <text:p text:style-name="Text"> </text:p>
      <text:p text:style-name="Text"> <text:s text:c="75"/>ANUALIDAD 2025</text:p>
      <text:p text:style-name="Text"> <text:s text:c="37"/>El seguimiento de la ejecución del proyecto se realizará a la mitad de la ejecución de cada</text:p>
      <text:p text:style-name="Text"> <text:s text:c="37"/>proyecto haciendo un resumen de los siguientes aspectos:</text:p>
      <text:p text:style-name="Text"> <text:s text:c="41"/> Estado de ejecución de los objetivos, de las acciones y/o fases del proyecto, con posibles</text:p>
      <text:p text:style-name="Text"> <text:s text:c="44"/>desviaciones, en su caso, y argumentación de las mismas.</text:p>
      <text:p text:style-name="Text"> <text:s text:c="41"/> Cronograma de ejecución actualizado, con argumentación de las desviaciones, en su</text:p>
      <text:p text:style-name="Text"> <text:s text:c="44"/>caso.</text:p>
      <text:p text:style-name="Text"> <text:s text:c="41"/> Información de las personas destinatarias en permanencia en las acciones y su estado</text:p>
      <text:p text:style-name="Text"> <text:s text:c="44"/>con respecto a las mismas.</text:p>
      <text:p text:style-name="Text"> <text:s text:c="41"/> Posibles desviaciones del proyecto inicial, que puedan requerir modificaciones del</text:p>
      <text:p text:style-name="Text"> <text:s text:c="44"/>mismo, en su caso.</text:p>
      <text:p text:style-name="Text"> <text:s text:c="41"/> Medidas de difusión y publicidad realizadas.</text:p>
      <text:p text:style-name="Text"> <text:s text:c="41"/> Otra información de interés.</text:p>
      <text:p text:style-name="Text"> <text:s text:c="41"/> <text:s text:c="1"/>Bajas y altas de personas destinatarias, así como las sustituciones, en su caso: (Añadir las</text:p>
      <text:p text:style-name="Text"> <text:s text:c="45"/>filas necesarias)</text:p>
      <text:p text:style-name="Text"> </text:p>
      <text:p text:style-name="Text"> <text:s text:c="35"/>DATOS DE <text:s text:c="69"/>DATOS DE</text:p>
      <text:p text:style-name="Text"> <text:s text:c="144"/>FECHA ALTA</text:p>
      <text:p text:style-name="Text"> <text:s text:c="30"/>IDENTIFICACIÓN DE <text:s text:c="15"/>FECHA DE <text:s text:c="36"/>IDENTIFICACIÓN DE</text:p>
      <text:p text:style-name="Text"> <text:s text:c="88"/>CAUSA</text:p>
      <text:p text:style-name="Text"> <text:s text:c="31"/>LA PERSONA QUE <text:s text:c="19"/>BAJA <text:s text:c="39"/>LA PERSONA QUE</text:p>
      <text:p text:style-name="Text"> <text:s text:c="33"/>CAUSA BAJA <text:s text:c="68"/>SUSTITUYE</text:p>
      <text:p text:style-name="Text"> </text:p>
      <text:p text:style-name="Text"> </text:p>
      <text:p text:style-name="Text"> </text:p>
      <text:p text:style-name="Text"> </text:p>
      <text:p text:style-name="Text"> <text:s text:c="38"/>Tfno.: 928 219 421 Centralita Cabildo <text:s text:c="25"/>C/ Profesor Agustín Millares Carló, 14·5ª planta, INSULAR I</text:p>
      <text:p text:style-name="Text"> <text:s text:c="38"/>Tfno.: 928 219 228 Servicio Empleo y DL <text:s text:c="23"/>35003 Las Palmas de Gran Canaria</text:p>
      <text:p text:style-name="Text"> <text:s text:c="38"/>empleocabildo@grancanaria.com <text:s text:c="33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29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29/42</text:p>
      <text:p text:style-name="Text"> <text:s text:c="78"/>77I</text:p>
      <text:p text:style-name="Break"/>
      <text:p text:style-name="Text"> <text:s text:c="68"/>ANEXO VII – MEMORIA DE ACTUACIONES</text:p>
      <text:p text:style-name="Text"> <text:s text:c="36"/>SUBVENCIÓN NOMINATIVA DE LA CONSEJERÍA DE EMPLEO Y DESARROLLO LOCAL</text:p>
      <text:p text:style-name="Text"> <text:s text:c="53"/>SERVICIO DE EMPLEO Y DESARROLLO LOCAL</text:p>
      <text:p text:style-name="Text"> </text:p>
      <text:p text:style-name="Text"> <text:s text:c="83"/>ANUALIDAD 2025</text:p>
      <text:p text:style-name="Text"> </text:p>
      <text:p text:style-name="Text"> </text:p>
      <text:p text:style-name="Text"> <text:s text:c="37"/>1.- DESCRIPCIÓN DEL PROYECTO.</text:p>
      <text:p text:style-name="Text"> </text:p>
      <text:p text:style-name="Text"> <text:s text:c="37"/>1.1. <text:s text:c="4"/>Nombre del proyecto y períodos de ejecución.</text:p>
      <text:p text:style-name="Text"> </text:p>
      <text:p text:style-name="Text"> </text:p>
      <text:p text:style-name="Text"> <text:s text:c="44"/>Nombre del proyecto.</text:p>
      <text:p text:style-name="Text"> <text:s text:c="104"/>EMPLEO PERSONALIZADO</text:p>
      <text:p text:style-name="Text"> </text:p>
      <text:p text:style-name="Text"> </text:p>
      <text:p text:style-name="Text"> </text:p>
      <text:p text:style-name="Text"> <text:s text:c="44"/>Periodo de ejecución</text:p>
      <text:p text:style-name="Text"> <text:s text:c="115"/>2025-2026</text:p>
      <text:p text:style-name="Text"> </text:p>
      <text:p text:style-name="Text"> </text:p>
      <text:p text:style-name="Text"> <text:s text:c="84"/>Asociación de Familias de Personas con Autismo de Las</text:p>
      <text:p text:style-name="Text"> <text:s text:c="52"/>Entidad</text:p>
      <text:p text:style-name="Text"> <text:s text:c="118"/>Palmas</text:p>
      <text:p text:style-name="Text"> </text:p>
      <text:p text:style-name="Text"> <text:s text:c="37"/>2.- DESARROLLO Y EVALUACIÓN DEL PROYECTO EJECUTADO. Debe realizarse una</text:p>
      <text:p text:style-name="Text"> <text:s text:c="37"/>descripción clara de los resultados del proyecto ejecutado y deben motivarse los objetivos y</text:p>
      <text:p text:style-name="Text"> <text:s text:c="37"/>acciones que no hayan podido ejecutarse en los términos previstos inicialmente.</text:p>
      <text:p text:style-name="Text"> <text:s text:c="37"/>2.1.- Personas Destinatarias del proyecto ejecutado.</text:p>
      <text:p text:style-name="Text"> <text:s text:c="37"/>2.2. Objetivos logrados. En este apartado debe contemplarse los objetivos ejecutados en su</text:p>
      <text:p text:style-name="Text"> <text:s text:c="37"/>totalidad, los realizados parcialmente y los no ejecutados, motivándose los detalles y causas del</text:p>
      <text:p text:style-name="Text"> <text:s text:c="37"/>incumplimiento.</text:p>
      <text:p text:style-name="Text"> </text:p>
      <text:p text:style-name="Text"> <text:s text:c="37"/>2.3.- Acciones/fases de desarrollo realizadas y contenidos. En este apartado deben detallarse y</text:p>
      <text:p text:style-name="Text"> <text:s text:c="37"/>motivarse las ejecutadas en su totalidad, parcialmente y las no ejecutadas.</text:p>
      <text:p text:style-name="Text"> </text:p>
      <text:p text:style-name="Text"> <text:s text:c="37"/>2.4.- Metodología de trabajo. En este apartado se describirá la metodología implementada y se</text:p>
      <text:p text:style-name="Text"> <text:s text:c="37"/>argumentaran los posibles cambios de intervención metodológica, en caso de haberlos.</text:p>
      <text:p text:style-name="Text"> </text:p>
      <text:p text:style-name="Text"> <text:s text:c="37"/>2.5.- Temporalización del proyecto. Señalar la duración del proyecto, con fechas de inicio y de</text:p>
      <text:p text:style-name="Text"> <text:s text:c="37"/>finalización y número de horas de duración, en su caso. Comentar si ha habido alguna</text:p>
      <text:p text:style-name="Text"> <text:s text:c="37"/>desviación respecto a las fechas inicialmente previstas y su justificación.</text:p>
      <text:p text:style-name="Text"> </text:p>
      <text:p text:style-name="Text"> <text:s text:c="37"/>2.6.- Localización física donde se ha ejecutado el proyecto, con determinación de instalaciones y</text:p>
      <text:p text:style-name="Text"> <text:s text:c="37"/>argumentación de los posibles cambios, planificados inicialmente.</text:p>
      <text:p text:style-name="Text"> </text:p>
      <text:p text:style-name="Text"> <text:s text:c="37"/>2.7.- Publicidad y Difusión del proyecto. Deben exponer los medios y medidas utilizadas en la</text:p>
      <text:p text:style-name="Text"> <text:s text:c="37"/>difusión del carácter público de la financiación de las acciones, así como acreditar su realización.</text:p>
      <text:p text:style-name="Text"> <text:s text:c="37"/>(Conforme a la disposición séptima de la resolución de concesión).</text:p>
      <text:p text:style-name="Text"> </text:p>
      <text:p text:style-name="Text"> <text:s text:c="38"/>Tfno.: 928 219 421 Centralita Cabildo <text:s text:c="24"/>C/ Profesor Agustín Millares Carló, 14·5ª Planta, INSULAR I</text:p>
      <text:p text:style-name="Text"> <text:s text:c="38"/>Tfno.: 928 219 228 Servicio Empleo y DL <text:s text:c="22"/>35003 Las Palmas de Gran Canaria</text:p>
      <text:p text:style-name="Text"> <text:s text:c="38"/>empleocabildo@grancanaria.com <text:s text:c="32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30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0/42</text:p>
      <text:p text:style-name="Text"> <text:s text:c="78"/>77I</text:p>
      <text:p text:style-name="Break"/>
      <text:p text:style-name="Text"> <text:s text:c="37"/>2.8.- Recursos utilizados en el Proyecto. Habrán de mencionarse y especificarse los</text:p>
      <text:p text:style-name="Text"> <text:s text:c="37"/>recursos siguientes:</text:p>
      <text:p text:style-name="Text"> <text:s text:c="41"/> Recursos Humanos: relación de los puestos de trabajo de nueva incorporación y</text:p>
      <text:p text:style-name="Text"> <text:s text:c="45"/>personal imputado, necesarios para ejecutar el proyecto, con tipo de contrato,</text:p>
      <text:p text:style-name="Text"> <text:s text:c="45"/>jornada laboral y descripción de las tareas realizadas.</text:p>
      <text:p text:style-name="Text"> <text:s text:c="41"/> Recursos materiales/técnicos utilizados.</text:p>
      <text:p text:style-name="Text"> <text:s text:c="37"/>2.9.- Seguimiento y Evaluación. Se deben evaluar los resultados del proyecto ejecutado,</text:p>
      <text:p text:style-name="Text"> <text:s text:c="37"/>exponiendo el procedimiento de evaluación que se ha realizado sobre el proyecto y</text:p>
      <text:p text:style-name="Text"> <text:s text:c="37"/>determinando los resultados obtenidos con la aplicación de los indicadores cualitativos y</text:p>
      <text:p text:style-name="Text"> <text:s text:c="37"/>cuantitativos planificados en el proyecto inicial aprobado.</text:p>
      <text:p text:style-name="Text"> </text:p>
      <text:p text:style-name="Text"> </text:p>
      <text:p text:style-name="Text"> <text:s text:c="60"/>En Las Palmas de Gran Canaria, a ____ de _________________ de 2025</text:p>
      <text:p text:style-name="Text"> </text:p>
      <text:p text:style-name="Text"> </text:p>
      <text:p text:style-name="Text"> </text:p>
      <text:p text:style-name="Text"> </text:p>
      <text:p text:style-name="Text"> <text:s text:c="79"/>El/la Representante de la Entidad,</text:p>
      <text:p text:style-name="Text"> <text:s text:c="99"/>Fdo.:</text:p>
      <text:p text:style-name="Text"> </text:p>
      <text:p text:style-name="Text"> </text:p>
      <text:p text:style-name="Text"> </text:p>
      <text:p text:style-name="Text"> </text:p>
      <text:p text:style-name="Text"> <text:s text:c="158"/>2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2"/>31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3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1/42</text:p>
      <text:p text:style-name="Text"> <text:s text:c="78"/>77I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58"/>ANEXO VIII – REQUISITOS DE LAS PERSONAS DESTINATARIAS</text:p>
      <text:p text:style-name="Text"> <text:s text:c="241"/>SUBVENCIÓN NOMINATIVA DE LA CONSEJERÍA DE EMPLEO Y DESARROLLO LOCAL PRESUPUESTO 2025</text:p>
      <text:p text:style-name="Text"> <text:s text:c="265"/>SERVICIO DE EMPLEO Y DESARROLLO LOCAL</text:p>
      <text:p text:style-name="Text"> <text:s text:c="274"/>ANUALIDAD 2025</text:p>
      <text:p text:style-name="Text"> </text:p>
      <text:p text:style-name="Text"> <text:s text:c="225"/>ENTIDAD: Asociación de Familias de Personas con Autismo de Las Palmas</text:p>
      <text:p text:style-name="Text"> <text:s text:c="225"/>PROYECTO: Empleo personalizado</text:p>
      <text:p text:style-name="Text"> </text:p>
      <text:p text:style-name="Text"> </text:p>
      <text:p text:style-name="Text"> <text:s text:c="351"/>Tipo de acciones</text:p>
      <text:p text:style-name="Text"> <text:s text:c="388"/>Nº de <text:s text:c="11"/>Fecha de</text:p>
      <text:p text:style-name="Text"> <text:s text:c="230"/>Apellidos y <text:s text:c="19"/>Residencia en Gran <text:s text:c="10"/>Situación de <text:s text:c="52"/>recibidas</text:p>
      <text:p text:style-name="Text"> <text:s text:c="316"/>Requisito/s 3 <text:s text:c="59"/>horas <text:s text:c="7"/>inicio/fin de la</text:p>
      <text:p text:style-name="Text"> <text:s text:c="220"/>Nombre de la persona destinataria <text:s text:c="12"/>Canaria1 <text:s text:c="15"/>desempleo2 <text:s text:c="10"/>(Según perfil de la resolución) <text:s text:c="2"/>(cumplimentar una fila por cada acción</text:p>
      <text:p text:style-name="Text"> <text:s text:c="387"/>recibidas <text:s text:c="10"/>acción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359"/>recibida)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/text:p>
      <text:p text:style-name="Text"> <text:s text:c="121"/>910/2014 del Parlamento Europeo y del Consejo</text:p>
      <text:p text:style-name="Text"> <text:s text:c="222"/>PARA ACREDITAR LOS REQUISITOS, LA ENTIDAD BENEFICIARIA CONSERVARÁ COPIA DE LA SIGUIENTE DOCUMENTACIÓN: 1Fotocopia del DNI o Certificado de</text:p>
      <text:p text:style-name="Text"> <text:s text:c="222"/>Empadronamiento; 2 DARDE o Documento que lo acredite, y, 3 Cualquier documento que acredite los requisitos establecidos por la entidad en proyecto inicial aprobado.</text:p>
      <text:p text:style-name="Text"> <text:s text:c="222"/>DECLARO bajo mi responsabilidad que son ciertos los datos reflejados en este documento.</text:p>
      <text:p text:style-name="Text"> </text:p>
      <text:p text:style-name="Text"> </text:p>
      <text:p text:style-name="Text"> </text:p>
      <text:p text:style-name="Text"> 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text:s text:c="266"/>En _________________________________, a ______ de ___________ de 2025</text:p>
      <text:p text:style-name="Text"> </text:p>
      <text:p text:style-name="Text"> <text:s text:c="298"/>Representante de la Entidad</text:p>
      <text:p text:style-name="Text"> </text:p>
      <text:p text:style-name="Text"> </text:p>
      <text:p text:style-name="Text"> 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text:s text:c="410"/>1</text:p>
      <text:p text:style-name="Text"> </text:p>
      <text:p text:style-name="Text"> </text:p>
      <text:p text:style-name="Text"> </text:p>
      <text:p text:style-name="Text"> </text:p>
      <text:p text:style-name="Text"> <text:s text:c="17"/>32/42</text:p>
      <text:p text:style-name="Text"> <text:s text:c="127"/>Original</text:p>
      <text:p text:style-name="Text"> <text:s text:c="233"/>Código Seguro De Verificación <text:s text:c="34"/>eWbTdDPPQFerFwMd8g1evw== <text:s text:c="57"/>Fecha <text:s text:c="7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43"/>Normativa <text:s text:c="12"/>Este informe tiene carácter de copia electrónica auténtica con validez y eficacia administrativa de ORIGINAL (art. 27 Ley 39/2015).</text:p>
      <text:p text:style-name="Text"> <text:s text:c="242"/>Firmado Por <text:s text:c="11"/>Clotilde de Jesus Sanchez Mendez - Jefe/a Serv. Empleo y Desarrollo Local</text:p>
      <text:p text:style-name="Text"> <text:s text:c="239"/>Url De Verificación <text:s text:c="6"/>https://verifirma.grancanaria.com/verifirma/code/eWbTdDPPQFerFwMd8g1evw= <text:s text:c="40"/>Página <text:s text:c="9"/>32/42</text:p>
      <text:p text:style-name="Text"> <text:s text:c="301"/>=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61"/>ANEXO IX – RELACIÓN BAJAS Y SUSTITUCIONES</text:p>
      <text:p text:style-name="Text"> <text:s text:c="247"/>SUBVENCIÓN NOMINATIVA DE LA CONSEJERÍA DE EMPLEO Y DESARROLLO LOCAL</text:p>
      <text:p text:style-name="Text"> <text:s text:c="262"/>SERVICIO DE EMPLEO Y DESARROLLO LOCAL</text:p>
      <text:p text:style-name="Text"> <text:s text:c="274"/>ANUALIDAD 2025</text:p>
      <text:p text:style-name="Text"> </text:p>
      <text:p text:style-name="Text"> </text:p>
      <text:p text:style-name="Text"> <text:s text:c="220"/>NOMBRE DEL PROYECTO:</text:p>
      <text:p text:style-name="Text"> <text:s text:c="316"/>FECHA DE BAJA</text:p>
      <text:p text:style-name="Text"> <text:s text:c="221"/>NOMBRE Y APELLIDOS PERSONA QUE <text:s text:c="91"/>NOMBRE Y APELLIDOS PERSONA QUE <text:s text:c="22"/>FECHA DE ALTA</text:p>
      <text:p text:style-name="Text"> <text:s text:c="280"/>MOTIVO DE BAJA <text:s text:c="25"/>EN EL</text:p>
      <text:p text:style-name="Text"> <text:s text:c="231"/>CAUSA BAJA <text:s text:c="112"/>SUSTITUYE <text:s text:c="31"/>EN EL PROYECTO</text:p>
      <text:p text:style-name="Text"> <text:s text:c="318"/>PROYECTO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187"/>3JPRZTLCQ7WUCSOLMVMQ7XM77I</text:p>
      <text:p text:style-name="Text"> </text:p>
      <text:p text:style-name="Text"> <text:s text:c="121"/>910/2014 del Parlamento Europeo y del Consejo</text:p>
      <text:p text:style-name="Text"> <text:s text:c="279"/>La/El Representante Legal de la Entidad</text:p>
      <text:p text:style-name="Text"> <text:s text:c="296"/>Fdo.:</text:p>
      <text:p text:style-name="Text"> </text:p>
      <text:p text:style-name="Text"> </text:p>
      <text:p text:style-name="Text"> </text:p>
      <text:p text:style-name="Text"> 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text:s text:c="391"/>1</text:p>
      <text:p text:style-name="Text"> </text:p>
      <text:p text:style-name="Text"> </text:p>
      <text:p text:style-name="Text"> </text:p>
      <text:p text:style-name="Text"> </text:p>
      <text:p text:style-name="Text"> <text:s text:c="17"/>33/42</text:p>
      <text:p text:style-name="Text"> <text:s text:c="127"/>Original</text:p>
      <text:p text:style-name="Text"> <text:s text:c="225"/>Código Seguro De Verificación <text:s text:c="34"/>eWbTdDPPQFerFwMd8g1evw== <text:s text:c="47"/>Fecha <text:s text:c="8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34"/>Normativa <text:s text:c="13"/>Este informe tiene carácter de copia electrónica auténtica con validez y eficacia administrativa de ORIGINAL (art. 27 Ley 39/2015).</text:p>
      <text:p text:style-name="Text"> <text:s text:c="233"/>Firmado Por <text:s text:c="12"/>Clotilde de Jesus Sanchez Mendez - Jefe/a Serv. Empleo y Desarrollo Local</text:p>
      <text:p text:style-name="Text"> <text:s text:c="230"/>Url De Verificación <text:s text:c="7"/>https://verifirma.grancanaria.com/verifirma/code/eWbTdDPPQFerFwMd8g1evw= <text:s text:c="30"/>Página <text:s text:c="10"/>33/42</text:p>
      <text:p text:style-name="Text"> <text:s text:c="293"/>=</text:p>
      <text:p text:style-name="Break"/>
      <text:p text:style-name="Text"> <text:s text:c="39"/>ANEXO X- ALCANCE DEL INFORME DE AUDITORÍA EN LA REVISIÓN DE LA</text:p>
      <text:p text:style-name="Text"> <text:s text:c="51"/>MEMORIA DE ACTUACIONES Y ECONOMICA.</text:p>
      <text:p text:style-name="Text"> <text:s text:c="41"/>SUBVENCIÓN NOMINATIVA DE LA CONSEJERÍA DE EMPLEO Y DESARROLLO LOCAL</text:p>
      <text:p text:style-name="Text"> <text:s text:c="55"/>SERVICIO DE EMPLEO Y DESARROLLO LOCAL</text:p>
      <text:p text:style-name="Text"> </text:p>
      <text:p text:style-name="Text"> <text:s text:c="83"/>ANUALIDAD 2025</text:p>
      <text:p text:style-name="Text"> </text:p>
      <text:p text:style-name="Text"> </text:p>
      <text:p text:style-name="Text"> <text:s text:c="37"/>En relación al ALCANCE DEL INFORME DE AUDITORÍA se deberá comprobar:</text:p>
      <text:p text:style-name="Text"> </text:p>
      <text:p text:style-name="Text"> <text:s text:c="37"/>1. Consecución de los objetivos previstos, para ello se realizará una comparación de los</text:p>
      <text:p text:style-name="Text"> <text:s text:c="37"/>objetivos previstos en el proyecto inicial y la memoria de actuaciones, verificando que son</text:p>
      <text:p text:style-name="Text"> <text:s text:c="37"/>los mismos objetivos y que en qué grado se han cumplido.</text:p>
      <text:p text:style-name="Text"> </text:p>
      <text:p text:style-name="Text"> <text:s text:c="43"/>1.- Favorecer entrenamientos para la empleabilidad de las personas con autismo y</text:p>
      <text:p text:style-name="Text"> <text:s text:c="43"/>necesidades de apoyo muy significativas.</text:p>
      <text:p text:style-name="Text"> <text:s text:c="43"/>2.- Conseguir la contratación de 1 persona con persona con autismo y necesidades</text:p>
      <text:p text:style-name="Text"> <text:s text:c="43"/>de apoyo muy significativas mediante el Empleo con Apoyo.</text:p>
      <text:p text:style-name="Text"> <text:s text:c="43"/>3.- Participar en acciones e iniciativas que fomenten la visibilidad de las</text:p>
      <text:p text:style-name="Text"> <text:s text:c="43"/>capacidades laborales de las personas con TEA en el ámbito laboral.</text:p>
      <text:p text:style-name="Text"> </text:p>
      <text:p text:style-name="Text"> <text:s text:c="37"/>2. Personas destinatarias, tanto en número, como los requisitos de las mismas. Comprobar</text:p>
      <text:p text:style-name="Text"> <text:s text:c="37"/>fehacientemente que las personas destinatarias de este proyecto cumplen con los requisitos</text:p>
      <text:p text:style-name="Text"> <text:s text:c="37"/>y criterios de selección estipulados, teniendo en cuenta cada una de las fases, baremación</text:p>
      <text:p text:style-name="Text"> <text:s text:c="37"/>y criba propuesta por la entidad en el proyecto aprobado por Resolución, el número de</text:p>
      <text:p text:style-name="Text"> <text:s text:c="37"/>personas destinatarias; así como la comprobación de la verificación del requisito de</text:p>
      <text:p text:style-name="Text"> <text:s text:c="37"/>encontrarse en situación de desempleo y en su caso, de la situación de paro de larga</text:p>
      <text:p text:style-name="Text"> <text:s text:c="37"/>duración, o mejora de empleo, en el momento de iniciarse la acción, por parte del Servicio</text:p>
      <text:p text:style-name="Text"> <text:s text:c="37"/>Canario de Empleo.</text:p>
      <text:p text:style-name="Text"> <text:s text:c="37"/>En el caso de producirse sustituciones, se comprobará que se utilizan los mismos criterios</text:p>
      <text:p text:style-name="Text"> <text:s text:c="37"/>de selección y su procedimiento.</text:p>
      <text:p text:style-name="Text"> </text:p>
      <text:p text:style-name="Text"> <text:s text:c="43"/>Los beneficiarios del proyecto serán, al menos, 10 personas con TEA con grados de</text:p>
      <text:p text:style-name="Text"> <text:s text:c="43"/>discapacidad que oscilan entre el 76% y el 100%, de entre 21 y 52 años y</text:p>
      <text:p text:style-name="Text"> <text:s text:c="43"/>necesidades de apoyo significativas. Todos ellas han desarrollado su período escolar</text:p>
      <text:p text:style-name="Text"> <text:s text:c="43"/>en centros de educación especial, por lo que no cuentan con formación académica</text:p>
      <text:p text:style-name="Text"> <text:s text:c="43"/>reglada.</text:p>
      <text:p text:style-name="Text"> </text:p>
      <text:p text:style-name="Text"> <text:s text:c="37"/>3. Publicidad obligatoria (contratos, cartel, prensa o redes sociales). Cumplimiento de la</text:p>
      <text:p text:style-name="Text"> <text:s text:c="37"/>publicidad obligatoria de la disposición octava de la resolución de concesión.</text:p>
      <text:p text:style-name="Text"> </text:p>
      <text:p text:style-name="Text"> <text:s text:c="37"/>4. Fases y Acciones de formación/orientación profesional/ Prospección… comparándose</text:p>
      <text:p text:style-name="Text"> <text:s text:c="37"/>lo ejecutado con lo programado en proyecto inicial aprobado por Resolución de</text:p>
      <text:p text:style-name="Text"> <text:s text:c="37"/>aprobación y concesión de la subvención.</text:p>
      <text:p text:style-name="Text"> </text:p>
      <text:p text:style-name="Text"> <text:s text:c="38"/>Tfno.: 928 219 421 Centralita Cabildo <text:s text:c="29"/>C/ Profesor Agustín Millares Carló, 14 · 5ª planta, INSULAR I</text:p>
      <text:p text:style-name="Text"> <text:s text:c="38"/>Tfno.: 928 219 228 Servicio Empleo y DL <text:s text:c="27"/>35003 Las Palmas de Gran Canaria</text:p>
      <text:p text:style-name="Text"> <text:s text:c="38"/>empleocabildo@grancanaria.com <text:s text:c="37"/>www.grancanaria.com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0"/>34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2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4/42</text:p>
      <text:p text:style-name="Text"> <text:s text:c="78"/>77I</text:p>
      <text:p text:style-name="Break"/>
      <text:p text:style-name="Text"> <text:s text:c="37"/>5. Temporalización del proyecto. Debe comprobarse la fecha de inicio y fin del proyecto</text:p>
      <text:p text:style-name="Text"> <text:s text:c="37"/>y la duración del mismo. Se comprobará realizando una comprobación de lo previsto en</text:p>
      <text:p text:style-name="Text"> <text:s text:c="37"/>el proyecto inicial y la memoria de actuaciones, verificando si se cumple o ha habido</text:p>
      <text:p text:style-name="Text"> <text:s text:c="37"/>desviaciones.</text:p>
      <text:p text:style-name="Text"> </text:p>
      <text:p text:style-name="Text"> <text:s text:c="43"/>Fecha de inicio 1 de junio de 2025</text:p>
      <text:p text:style-name="Text"> <text:s text:c="43"/>Fecha de finalización 30 de abril de 2026</text:p>
      <text:p text:style-name="Text"> </text:p>
      <text:p text:style-name="Text"> <text:s text:c="37"/>6. Evaluación o Resultados en relación a lo previsto, deben compararse el proyecto inicial</text:p>
      <text:p text:style-name="Text"> <text:s text:c="37"/>y la memoria de actuaciones y deben verificarse que se han respondido a los indicadores</text:p>
      <text:p text:style-name="Text"> <text:s text:c="37"/>cuantitativos y cualitativos previstos, así como al sistema de evaluación definido en la parte</text:p>
      <text:p text:style-name="Text"> <text:s text:c="37"/>III del Anexo II de la solicitud del proyecto aprobado y en la resolución de aprobación y</text:p>
      <text:p text:style-name="Text"> <text:s text:c="37"/>en el caso de existir desviaciones se han justificado los motivos.</text:p>
      <text:p text:style-name="Text"> <text:s text:c="37"/>La documentación acreditativa deberá conservarse ante la posibilidad de ser</text:p>
      <text:p text:style-name="Text"> <text:s text:c="37"/>inspeccionada o requerida por la entidad concedente, cuando sea necesario.</text:p>
      <text:p text:style-name="Text"> </text:p>
      <text:p text:style-name="Text"> <text:s text:c="37"/>7. Verificar que las funciones del personal de nueva incorporación (necesario para la</text:p>
      <text:p text:style-name="Text"> <text:s text:c="37"/>ejecución del proyecto y personas destinatarias con vínculo laboral), recogidas en el</text:p>
      <text:p text:style-name="Text"> <text:s text:c="37"/>proyecto, se corresponden con las realizadas por el personal vinculado a la ejecución de</text:p>
      <text:p text:style-name="Text"> <text:s text:c="37"/>éste.</text:p>
      <text:p text:style-name="Text"> </text:p>
      <text:p text:style-name="Text"> <text:s text:c="43"/>Preparador laboral. Horario: 38,5 h/semanales. Funciones: Apoyo directo a</text:p>
      <text:p text:style-name="Text"> <text:s text:c="43"/>usuarios en la empresa ordinaria donde se encuentren contratados, adaptación de</text:p>
      <text:p text:style-name="Text"> <text:s text:c="43"/>materiales y entornos, elaboración de perfiles de empleabilidad, reuniones de</text:p>
      <text:p text:style-name="Text"> <text:s text:c="43"/>coordinación, asistencia a ferias de empleo acompañando a las personas</text:p>
      <text:p text:style-name="Text"> <text:s text:c="43"/>beneficiarias, asistencia a reuniones con familias.</text:p>
      <text:p text:style-name="Text"> <text:s text:c="43"/>Preparadora laboral. Horario: 38,5 h/semanales. Funciones: Apoyo directo a</text:p>
      <text:p text:style-name="Text"> <text:s text:c="43"/>usuarios en la formación para la mejora de la empleabilidad, elaboración de perfiles</text:p>
      <text:p text:style-name="Text"> <text:s text:c="43"/>de empleabilidad, prospección, asistencia a reuniones con empresas, adaptación de</text:p>
      <text:p text:style-name="Text"> <text:s text:c="43"/>materiales y procedimientos en la empresa de formación, reuniones de</text:p>
      <text:p text:style-name="Text"> <text:s text:c="43"/>coordinación, inscripción y asistencia a ferias de empleo, asistencia a foros/redes</text:p>
      <text:p text:style-name="Text"> <text:s text:c="43"/>de empleabilidad.</text:p>
      <text:p text:style-name="Text"> <text:s text:c="43"/>Coordinadora de servicios. 4 h/semanales. Funciones: Asistencia a reuniones con</text:p>
      <text:p text:style-name="Text"> <text:s text:c="43"/>empresas, supervisión de adaptaciones a puestos de trabajo y de materiales,</text:p>
      <text:p text:style-name="Text"> <text:s text:c="43"/>elaboración de perfiles de empleabilidad, realización reuniones de jornadas</text:p>
      <text:p text:style-name="Text"> <text:s text:c="43"/>formativas en empresas, asesoramiento a tejido empresarial, organización y</text:p>
      <text:p text:style-name="Text"> <text:s text:c="43"/>realización de reuniones.</text:p>
      <text:p text:style-name="Text"> </text:p>
      <text:p text:style-name="Text"> <text:s text:c="37"/>8. Comprobar que al personal de nueva incorporación contratado, el Servicio Canario de</text:p>
      <text:p text:style-name="Text"> <text:s text:c="37"/>Empleo ha verificado que cumple con el requisito del desempleo y en su caso, de la</text:p>
      <text:p text:style-name="Text"> <text:s text:c="37"/>situación de parado de larga duración, en el momento de iniciarse la acción.</text:p>
      <text:p text:style-name="Text"> </text:p>
      <text:p text:style-name="Text"> </text:p>
      <text:p text:style-name="Text"> </text:p>
      <text:p text:style-name="Text"> <text:s text:c="158"/>2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2"/>35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3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5/42</text:p>
      <text:p text:style-name="Text"> <text:s text:c="78"/>77I</text:p>
      <text:p text:style-name="Break"/>
      <text:p text:style-name="Text"> <text:s text:c="37"/>9. En el informe de auditoría debe hacerse mención expresa al cumplimiento e</text:p>
      <text:p text:style-name="Text"> <text:s text:c="37"/>incumplimiento de lo recogido en el proyecto y sus modificaciones de los siguientes</text:p>
      <text:p text:style-name="Text"> <text:s text:c="37"/>extremos de carácter presupuestario:</text:p>
      <text:p text:style-name="Text"> </text:p>
      <text:p text:style-name="Text"> <text:s text:c="41"/>• Que la cuenta justificativa ha sido suscrita por el representante legal de la entidad</text:p>
      <text:p text:style-name="Text"> <text:s text:c="37"/>o personal con suficientes poderes para ello, debiendo anexar al informe una copia de la</text:p>
      <text:p text:style-name="Text"> <text:s text:c="37"/>misma sellada por el auditor.</text:p>
      <text:p text:style-name="Text"> <text:s text:c="41"/>• Que el importe justificado se encuentra correctamente desglosado e identificado</text:p>
      <text:p text:style-name="Text"> <text:s text:c="37"/>en la cuenta justificativa, con indicación de las imputaciones aplicadas. La revisión</text:p>
      <text:p text:style-name="Text"> <text:s text:c="37"/>abarcará la totalidad de los gastos incurridos en la realización de las actividades</text:p>
      <text:p text:style-name="Text"> <text:s text:c="37"/>subvencionadas.</text:p>
      <text:p text:style-name="Text"> <text:s text:c="41"/>• Que el gasto declarado es real y elegible y que está debidamente acreditado y</text:p>
      <text:p text:style-name="Text"> <text:s text:c="37"/>justificado conforme a la normativa vigente. Para ello el auditor debe confirmar:</text:p>
      <text:p text:style-name="Text"> </text:p>
      <text:p text:style-name="Text"> <text:s text:c="41"/>- <text:s text:c="2"/>que los gastos realizados e imputados al proyecto guardan una relación directa con</text:p>
      <text:p text:style-name="Text"> <text:s text:c="45"/>el mismo, siendo conformes con las normativas autonómica, nacional y</text:p>
      <text:p text:style-name="Text"> <text:s text:c="45"/>comunitaria en materia de elegibilidad de gastos y subvenciones.</text:p>
      <text:p text:style-name="Text"> </text:p>
      <text:p text:style-name="Text"> <text:s text:c="41"/>- <text:s text:c="2"/>que las facturas originales o documentos contables de valor probatorio equivalente</text:p>
      <text:p text:style-name="Text"> <text:s text:c="45"/>que figuran en la relación de gastos cuentan con los datos requeridos por la</text:p>
      <text:p text:style-name="Text"> <text:s text:c="45"/>legislación vigente y la presente instrucción, habiendo sido dichos gastos</text:p>
      <text:p text:style-name="Text"> <text:s text:c="45"/>realizados y efectivamente pagados con anterioridad a la finalización del periodo</text:p>
      <text:p text:style-name="Text"> <text:s text:c="45"/>de justificación establecido en la Resolución de concesión, salvo aquellos que por</text:p>
      <text:p text:style-name="Text"> <text:s text:c="45"/>su propia naturaleza hayan de liquidarse en fechas posteriores.</text:p>
      <text:p text:style-name="Text"> </text:p>
      <text:p text:style-name="Text"> <text:s text:c="41"/>• Que el objeto de la subvención: “Promover la inserción socio-laboral de personas</text:p>
      <text:p text:style-name="Text"> <text:s text:c="37"/>en situación de exclusión social o en riesgo de estarlo” se ha cumplido, de conformidad con</text:p>
      <text:p text:style-name="Text"> <text:s text:c="37"/>lo dispuesto por la normativa reguladora, así como por la resolución de concesión.</text:p>
      <text:p text:style-name="Text"> <text:s text:c="41"/>• Que la entidad beneficiaria utiliza un sistema de contabilidad separada o</text:p>
      <text:p text:style-name="Text"> <text:s text:c="37"/>codificación contable que permite la inequívoca identificación de los gastos realizados.</text:p>
      <text:p text:style-name="Text"> <text:s text:c="41"/>• Que la entidad beneficiaria dispone de ofertas de diferentes proveedores, y en los</text:p>
      <text:p text:style-name="Text"> <text:s text:c="37"/>supuestos previstos en el artículo 31.3 de la Ley General de Subvenciones, de una memoria</text:p>
      <text:p text:style-name="Text"> <text:s text:c="37"/>que justifique razonablemente la elección del proveedor en aquellos casos en que no ha</text:p>
      <text:p text:style-name="Text"> <text:s text:c="37"/>recaído en la propuesta económica más ventajosa.</text:p>
      <text:p text:style-name="Text"> <text:s text:c="41"/>• Verificación, en el caso de imputación de nóminas, de que la entidad ha imputado</text:p>
      <text:p text:style-name="Text"> <text:s text:c="37"/>al proyecto el salario del personal y que además ha procedido al pago de las retenciones</text:p>
      <text:p text:style-name="Text"> <text:s text:c="37"/>de IRPF a Hacienda y de los pagos de Seguridad Social. Así como la verificación de que el</text:p>
      <text:p text:style-name="Text"> <text:s text:c="37"/>modo de pago de las nóminas se corresponde con el modo de pago establecido como</text:p>
      <text:p text:style-name="Text"> <text:s text:c="37"/>requisito para ser considerado gasto subvencionable.</text:p>
      <text:p text:style-name="Text"> <text:s text:c="41"/>• El auditor se pronunciará sobre la elegibilidad del IGIC imputado al proyecto y que</text:p>
      <text:p text:style-name="Text"> <text:s text:c="37"/>no es susceptible de recuperación o compensación.</text:p>
      <text:p text:style-name="Text"> </text:p>
      <text:p text:style-name="Text"> </text:p>
      <text:p text:style-name="Text"> </text:p>
      <text:p text:style-name="Text"> <text:s text:c="158"/>3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2"/>36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3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6/42</text:p>
      <text:p text:style-name="Text"> <text:s text:c="78"/>77I</text:p>
      <text:p text:style-name="Break"/>
      <text:p text:style-name="Text"> <text:s text:c="41"/>• El auditor ha de realizar una propuesta de liquidación de la subvención en base a</text:p>
      <text:p text:style-name="Text"> <text:s text:c="37"/>los gastos correctamente realizados y pagados, una vez aplicadas las reglas de liquidación.</text:p>
      <text:p text:style-name="Text"> </text:p>
      <text:p text:style-name="Text"> <text:s text:c="37"/>EN LOS GASTOS DE PERSONAL deberá comprobar todos los extremos relacionados en</text:p>
      <text:p text:style-name="Text"> <text:s text:c="37"/>el Anexo XI. Doc. 2:</text:p>
      <text:p text:style-name="Text"> </text:p>
      <text:p text:style-name="Text"> <text:s text:c="41"/>1- Las nóminas de personal de nueva incorporación, y personal propio de la entidad</text:p>
      <text:p text:style-name="Text"> <text:s text:c="37"/>vinculado al proyecto, por todo el periodo subvencionado, así como los justificantes de</text:p>
      <text:p text:style-name="Text"> <text:s text:c="37"/>pago de las mismas, teniendo en cuenta los gastos admisibles de personal.</text:p>
      <text:p text:style-name="Text"> </text:p>
      <text:p text:style-name="Text"> <text:s text:c="41"/>2- Los recibos mensuales de liquidación de cotizaciones a la Seguridad Social (antiguo</text:p>
      <text:p text:style-name="Text"> <text:s text:c="37"/>TC1) mecanizados o sellados por la entidad bancaria. Si dichos documentos no están</text:p>
      <text:p text:style-name="Text"> <text:s text:c="37"/>mecanizados por el banco, deberán acompañarse del recibo bancario que acredite el pago</text:p>
      <text:p text:style-name="Text"> <text:s text:c="37"/>de la Seguridad Social de cada uno de los meses imputado.</text:p>
      <text:p text:style-name="Text"> </text:p>
      <text:p text:style-name="Text"> <text:s text:c="39"/>3- La Relación nominal mensual de Trabajadores (RNT) por NAF (antiguo TC2 por</text:p>
      <text:p text:style-name="Text"> <text:s text:c="37"/>NAF) por el periodo subvencionado.</text:p>
      <text:p text:style-name="Text"> </text:p>
      <text:p text:style-name="Text"> <text:s text:c="41"/>4- Modelo 111 de Retención de IRPF, mecanizado o sellado por la entidad bancaria.</text:p>
      <text:p text:style-name="Text"> <text:s text:c="37"/>Si dichos documentos no están mecanizados por el banco, deberán acompañarse del</text:p>
      <text:p text:style-name="Text"> <text:s text:c="37"/>recibo bancario que acredite su pago.</text:p>
      <text:p text:style-name="Text"> </text:p>
      <text:p text:style-name="Text"> <text:s text:c="41"/>El presupuesto de gasto del proyecto tendrá carácter vinculante para la entidad</text:p>
      <text:p text:style-name="Text"> <text:s text:c="37"/>beneficiaria. No obstante, se permitirá una permutación inferior o igual al 20% entre el</text:p>
      <text:p text:style-name="Text"> <text:s text:c="37"/>importe de los conceptos previamente presupuestados en el Anexo I de solicitud. Esta</text:p>
      <text:p text:style-name="Text"> <text:s text:c="37"/>permuta podrá realizarse por un lado, entre gastos de personal y por otro, entre gastos</text:p>
      <text:p text:style-name="Text"> <text:s text:c="37"/>corrientes.</text:p>
      <text:p text:style-name="Text"> </text:p>
      <text:p text:style-name="Text"> <text:s text:c="41"/>Los gastos deberán corresponder y estar comprendidos dentro del periodo de</text:p>
      <text:p text:style-name="Text"> <text:s text:c="37"/>ejecución, aunque se admite que el pago puede ser efectuado en el periodo de</text:p>
      <text:p text:style-name="Text"> <text:s text:c="37"/>justificación.</text:p>
      <text:p text:style-name="Text"> </text:p>
      <text:p text:style-name="Text"> <text:s text:c="41"/>La documentación acreditativa deberá conservarse ante la posibilidad de ser</text:p>
      <text:p text:style-name="Text"> <text:s text:c="37"/>inspeccionada o requerida por la entidad concedente, cuando sea necesario.</text:p>
      <text:p text:style-name="Text"> </text:p>
      <text:p text:style-name="Text"> </text:p>
      <text:p text:style-name="Text"> </text:p>
      <text:p text:style-name="Text"> </text:p>
      <text:p text:style-name="Text"> <text:s text:c="158"/>4</text:p>
      <text:p text:style-name="Text"> </text:p>
      <text:p text:style-name="Text"> </text:p>
      <text:p text:style-name="Text"> </text:p>
      <text:p text:style-name="Text"> </text:p>
      <text:p text:style-name="Text"> <text:s text:c="8"/>Código Seguro De Verificación <text:s text:c="34"/>eWbTdDPPQFerFwMd8g1evw== <text:s text:c="47"/>Fecha <text:s text:c="8"/>22/08/2025</text:p>
      <text:p text:style-name="Text"> <text:s text:c="18"/>Normativa <text:s text:c="12"/>Este informe tiene carácter de copia electrónica auténtica con validez y eficacia administrativa de ORIGINAL (art. 27 Ley 39/2015).</text:p>
      <text:p text:style-name="Text"> <text:s text:c="17"/>Firmado Por <text:s text:c="11"/>Clotilde de Jesus Sanchez Mendez - Jefe/a Serv. Empleo y Desarrollo Local</text:p>
      <text:p text:style-name="Text"> <text:s text:c="14"/>Url De Verificación <text:s text:c="7"/>https://verifirma.grancanaria.com/verifirma/code/eWbTdDPPQFerFwMd8g1evw= <text:s text:c="29"/>Página <text:s text:c="12"/>37/42</text:p>
      <text:p text:style-name="Text"> <text:s text:c="77"/>=</text:p>
      <text:p text:style-name="Text"> </text:p>
      <text:p text:style-name="Text"> </text:p>
      <text:p text:style-name="Text"> </text:p>
      <text:p text:style-name="Text"> </text:p>
      <text:p text:style-name="Text">Código Seguro de Verificación: <text:s text:c="29"/>3JPRZTLCQ7WUCSOLMVMQ7XM77I <text:s text:c="47"/>Fecha y Hora <text:s text:c="8"/>22/08/2025 10:14:43</text:p>
      <text:p text:style-name="Text"> <text:s text:c="38"/>Este documento incorpora firma electrónica de acuerdo al Reglamento (UE) n.º <text:s text:c="20"/>Validez del</text:p>
      <text:p text:style-name="Text"> <text:s text:c="9"/>Normativa <text:s text:c="143"/>Original</text:p>
      <text:p text:style-name="Text"> <text:s text:c="51"/>910/2014 del Parlamento Europeo y del Consejo <text:s text:c="38"/>documento</text:p>
      <text:p text:style-name="Text"> <text:s text:c="8"/>Firmado por <text:s text:c="62"/>CABILDO INSULAR DE GRAN CANARIA</text:p>
      <text:p text:style-name="Text"> <text:s text:c="36"/>https://verifirma.grancanaria.com/verifirma/code/3JPRZTLCQ7WUCSOLMVMQ7XM</text:p>
      <text:p text:style-name="Text"> <text:s text:c="5"/>Url de verificación <text:s text:c="112"/>Página <text:s text:c="19"/>37/42</text:p>
      <text:p text:style-name="Text"> <text:s text:c="78"/>77I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59"/>ANEXO XI- MEMORIA ECONÓMICA -RELACIÓN CLASIFICADA DE GASTOS CORRIENTES (Doc.1)</text:p>
      <text:p text:style-name="Text"> </text:p>
      <text:p text:style-name="Text"> <text:s text:c="267"/>SUBVENCIONES NOMINATIVAS DE LA CONSEJERIA DE EMPLEO Y DESARROLLO LOCAL ANUALIDAD 2025</text:p>
      <text:p text:style-name="Text"> <text:s text:c="243"/>ENTIDAD:</text:p>
      <text:p text:style-name="Text"> <text:s text:c="242"/>PROYECTO:</text:p>
      <text:p text:style-name="Text"> </text:p>
      <text:p text:style-name="Text"> <text:s text:c="403"/>Total</text:p>
      <text:p text:style-name="Text"> <text:s text:c="276"/>Fecha</text:p>
      <text:p text:style-name="Text"> <text:s text:c="243"/>Nº Orden <text:s text:c="6"/>Nº Factura <text:s text:c="18"/>Fecha Pago <text:s text:c="19"/>Proveedor <text:s text:c="17"/>NIF Proveedor <text:s text:c="6"/>Concepto del gasto <text:s text:c="2"/>Total factura <text:s text:c="2"/>imputado</text:p>
      <text:p text:style-name="Text"> <text:s text:c="275"/>Factura</text:p>
      <text:p text:style-name="Text"> <text:s text:c="402"/>factura</text:p>
      <text:p text:style-name="Text"> <text:s text:c="247"/>1</text:p>
      <text:p text:style-name="Text"> <text:s text:c="247"/>2</text:p>
      <text:p text:style-name="Text"> <text:s text:c="247"/>3</text:p>
      <text:p text:style-name="Text"> <text:s text:c="247"/>4</text:p>
      <text:p text:style-name="Text"> <text:s text:c="247"/>5</text:p>
      <text:p text:style-name="Text"> <text:s text:c="247"/>6</text:p>
      <text:p text:style-name="Text"> <text:s text:c="247"/>7</text:p>
      <text:p text:style-name="Text"> <text:s text:c="247"/>8</text:p>
      <text:p text:style-name="Text"> <text:s text:c="247"/>9</text:p>
      <text:p text:style-name="Text"> <text:s text:c="247"/>10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47"/>11</text:p>
      <text:p text:style-name="Text"> <text:s text:c="248"/>..</text:p>
      <text:p text:style-name="Text"> <text:s text:c="292"/>TOTAL GASTOS CORRIENTES <text:s text:c="72"/>0,00 € <text:s text:c="8"/>0,00 €</text:p>
      <text:p text:style-name="Text"> </text:p>
      <text:p text:style-name="Text"> <text:s text:c="242"/>DECLARO bajo mi responsabilidad que son ciertos los datos reflejados en este documento, y corresponden a gastos efectuados como consecuencia directa de la actividad objeto</text:p>
      <text:p text:style-name="Text"> <text:s text:c="300"/>de subvención y estrictamente necesarios para la realización.</text:p>
      <text:p text:style-name="Text"> </text:p>
      <text:p text:style-name="Text"> <text:s text:c="278"/>En Las Palmas de Gran Canaria, a ______ de ____________________________ de 202_.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text:s text:c="302"/>El/la Representante de la Entidad</text:p>
      <text:p text:style-name="Text"> <text:s text:c="316"/>Fdo.:</text:p>
      <text:p text:style-name="Text"> </text:p>
      <text:p text:style-name="Text"> </text:p>
      <text:p text:style-name="Text"> </text:p>
      <text:p text:style-name="Text"> </text:p>
      <text:p text:style-name="Text"> <text:s text:c="121"/>910/2014 del Parlamento Europeo y del Consejo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/text:p>
      <text:p text:style-name="Text"> </text:p>
      <text:p text:style-name="Text"> </text:p>
      <text:p text:style-name="Text"> </text:p>
      <text:p text:style-name="Text"> <text:s text:c="17"/>38/42</text:p>
      <text:p text:style-name="Text"> <text:s text:c="127"/>Original</text:p>
      <text:p text:style-name="Text"> <text:s text:c="220"/>Código Seguro De Verificación <text:s text:c="47"/>eWbTdDPPQFerFwMd8g1evw== <text:s text:c="68"/>Fecha <text:s text:c="13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29"/>Normativa <text:s text:c="15"/>Este informe tiene carácter de copia electrónica auténtica con validez y eficacia administrativa de ORIGINAL (art. 27 Ley 39/2015).</text:p>
      <text:p text:style-name="Text"> <text:s text:c="228"/>Firmado Por <text:s text:c="14"/>Clotilde de Jesus Sanchez Mendez - Jefe/a Serv. Empleo y Desarrollo Local</text:p>
      <text:p text:style-name="Text"> <text:s text:c="225"/>Url De Verificación <text:s text:c="9"/>https://verifirma.grancanaria.com/verifirma/code/eWbTdDPPQFerFwMd8g1evw= <text:s text:c="63"/>Página <text:s text:c="15"/>38/42</text:p>
      <text:p text:style-name="Text"> <text:s text:c="290"/>=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59"/>ANEXO XI- MEMORIA ECONÓMICA -RELACIÓN CLASIFICADA DE GASTOS CORRIENTES (Doc.1)</text:p>
      <text:p text:style-name="Text"> </text:p>
      <text:p text:style-name="Text"> <text:s text:c="267"/>SUBVENCIONES NOMINATIVAS DE LA CONSEJERIA DE EMPLEO Y DESARROLLO LOCAL ANUALIDAD 2025</text:p>
      <text:p text:style-name="Text"> <text:s text:c="243"/>ENTIDAD:</text:p>
      <text:p text:style-name="Text"> <text:s text:c="242"/>PROYECTO:</text:p>
      <text:p text:style-name="Text"> </text:p>
      <text:p text:style-name="Text"> <text:s text:c="403"/>Total</text:p>
      <text:p text:style-name="Text"> <text:s text:c="276"/>Fecha</text:p>
      <text:p text:style-name="Text"> <text:s text:c="243"/>Nº Orden <text:s text:c="6"/>Nº Factura <text:s text:c="18"/>Fecha Pago <text:s text:c="19"/>Proveedor <text:s text:c="17"/>NIF Proveedor <text:s text:c="6"/>Concepto del gasto <text:s text:c="2"/>Total factura <text:s text:c="2"/>imputado</text:p>
      <text:p text:style-name="Text"> <text:s text:c="275"/>Factura</text:p>
      <text:p text:style-name="Text"> <text:s text:c="402"/>factura</text:p>
      <text:p text:style-name="Text"> <text:s text:c="247"/>1</text:p>
      <text:p text:style-name="Text"> <text:s text:c="247"/>2</text:p>
      <text:p text:style-name="Text"> <text:s text:c="247"/>3</text:p>
      <text:p text:style-name="Text"> <text:s text:c="247"/>4</text:p>
      <text:p text:style-name="Text"> <text:s text:c="247"/>5</text:p>
      <text:p text:style-name="Text"> <text:s text:c="247"/>6</text:p>
      <text:p text:style-name="Text"> <text:s text:c="247"/>7</text:p>
      <text:p text:style-name="Text"> <text:s text:c="247"/>8</text:p>
      <text:p text:style-name="Text"> <text:s text:c="247"/>9</text:p>
      <text:p text:style-name="Text"> <text:s text:c="247"/>10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47"/>11</text:p>
      <text:p text:style-name="Text"> <text:s text:c="248"/>..</text:p>
      <text:p text:style-name="Text"> <text:s text:c="292"/>TOTAL GASTOS CORRIENTES <text:s text:c="72"/>0,00 € <text:s text:c="8"/>0,00 €</text:p>
      <text:p text:style-name="Text"> </text:p>
      <text:p text:style-name="Text"> <text:s text:c="242"/>DECLARO bajo mi responsabilidad que son ciertos los datos reflejados en este documento, y corresponden a gastos efectuados como consecuencia directa de la actividad objeto</text:p>
      <text:p text:style-name="Text"> <text:s text:c="300"/>de subvención y estrictamente necesarios para la realización.</text:p>
      <text:p text:style-name="Text"> </text:p>
      <text:p text:style-name="Text"> <text:s text:c="278"/>En Las Palmas de Gran Canaria, a ______ de ____________________________ de 202_.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text:s text:c="302"/>El/la Representante de la Entidad</text:p>
      <text:p text:style-name="Text"> <text:s text:c="316"/>Fdo.:</text:p>
      <text:p text:style-name="Text"> </text:p>
      <text:p text:style-name="Text"> </text:p>
      <text:p text:style-name="Text"> </text:p>
      <text:p text:style-name="Text"> </text:p>
      <text:p text:style-name="Text"> <text:s text:c="121"/>910/2014 del Parlamento Europeo y del Consejo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/text:p>
      <text:p text:style-name="Text"> </text:p>
      <text:p text:style-name="Text"> </text:p>
      <text:p text:style-name="Text"> </text:p>
      <text:p text:style-name="Text"> <text:s text:c="17"/>39/42</text:p>
      <text:p text:style-name="Text"> <text:s text:c="127"/>Original</text:p>
      <text:p text:style-name="Text"> <text:s text:c="220"/>Código Seguro De Verificación <text:s text:c="47"/>eWbTdDPPQFerFwMd8g1evw== <text:s text:c="68"/>Fecha <text:s text:c="13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29"/>Normativa <text:s text:c="15"/>Este informe tiene carácter de copia electrónica auténtica con validez y eficacia administrativa de ORIGINAL (art. 27 Ley 39/2015).</text:p>
      <text:p text:style-name="Text"> <text:s text:c="228"/>Firmado Por <text:s text:c="14"/>Clotilde de Jesus Sanchez Mendez - Jefe/a Serv. Empleo y Desarrollo Local</text:p>
      <text:p text:style-name="Text"> <text:s text:c="225"/>Url De Verificación <text:s text:c="9"/>https://verifirma.grancanaria.com/verifirma/code/eWbTdDPPQFerFwMd8g1evw= <text:s text:c="63"/>Página <text:s text:c="15"/>39/42</text:p>
      <text:p text:style-name="Text"> <text:s text:c="290"/>=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59"/>ANEXO XI– MEMORIA ECONÓMICA-FINANCIACIÓN (Doc.3)</text:p>
      <text:p text:style-name="Text"> <text:s text:c="228"/>SUBVENCIONES NOMINATIVAS DE LA CONSEJERIA DE EMPLEO Y DESARROLLO LOCAL ANUALIDAD 2025</text:p>
      <text:p text:style-name="Text"> </text:p>
      <text:p text:style-name="Text"> <text:s text:c="225"/>ENTIDAD:</text:p>
      <text:p text:style-name="Text"> <text:s text:c="225"/>PROYECTO:</text:p>
      <text:p text:style-name="Text"> </text:p>
      <text:p text:style-name="Text"> </text:p>
      <text:p text:style-name="Text"> <text:s text:c="266"/>Entidad Concedente <text:s text:c="39"/>Cantidad Aplicada</text:p>
      <text:p text:style-name="Text"> <text:s text:c="295"/>Cantidad concedida</text:p>
      <text:p text:style-name="Text"> <text:s text:c="266"/>Privada y/o Pública <text:s text:c="41"/>al proyecto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20"/>DECLARO bajo mi responsabilidad que son ciertos los datos reflejados en este documento, y que se corresponden a cantidades obtenidas de</text:p>
      <text:p text:style-name="Text"> <text:s text:c="220"/>otras entidades públicas y/o privadas y destinadas a la financiación del presente Proyecto, no superando en ningún momento el 100% del</text:p>
      <text:p text:style-name="Text"> <text:s text:c="220"/>importe total del mismo.</text:p>
      <text:p text:style-name="Text"> </text:p>
      <text:p text:style-name="Text"> </text:p>
      <text:p text:style-name="Text"> <text:s text:c="250"/>En Las Palmas de Gran Canaria, a ______ de ____________________________ de 202_.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text:s text:c="279"/>El/la Representante de la Entidad</text:p>
      <text:p text:style-name="Text"> <text:s text:c="293"/>Fdo.:</text:p>
      <text:p text:style-name="Text"> </text:p>
      <text:p text:style-name="Text"> </text:p>
      <text:p text:style-name="Text"> </text:p>
      <text:p text:style-name="Text"> </text:p>
      <text:p text:style-name="Text"> <text:s text:c="121"/>910/2014 del Parlamento Europeo y del Consejo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/text:p>
      <text:p text:style-name="Text"> </text:p>
      <text:p text:style-name="Text"> </text:p>
      <text:p text:style-name="Text"> </text:p>
      <text:p text:style-name="Text"> <text:s text:c="17"/>40/42</text:p>
      <text:p text:style-name="Text"> <text:s text:c="127"/>Original</text:p>
      <text:p text:style-name="Text"> <text:s text:c="237"/>Código Seguro De Verificación <text:s text:c="49"/>eWbTdDPPQFerFwMd8g1evw== <text:s text:c="39"/>Fecha <text:s text:c="8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49"/>Normativa <text:s text:c="17"/>Este informe tiene carácter de copia electrónica auténtica con validez y eficacia administrativa de ORIGINAL (art. 27 Ley 39/2015).</text:p>
      <text:p text:style-name="Text"> <text:s text:c="248"/>Firmado Por <text:s text:c="16"/>Clotilde de Jesus Sanchez Mendez - Jefe/a Serv. Empleo y Desarrollo Local</text:p>
      <text:p text:style-name="Text"> <text:s text:c="244"/>Url De Verificación <text:s text:c="13"/>https://verifirma.grancanaria.com/verifirma/code/eWbTdDPPQFerFwMd8g1evw= <text:s text:c="29"/>Página <text:s text:c="10"/>40/42</text:p>
      <text:p text:style-name="Text"> <text:s text:c="313"/>=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55"/>ANEXO XI– MEMORIA ECONÓMICA-CÁLCULO DE DESVIACIONES DE GASTOS (Doc.4)</text:p>
      <text:p text:style-name="Text"> </text:p>
      <text:p text:style-name="Text"> <text:s text:c="248"/>SUBVENCIONES NOMINATIVAS DE LA CONSEJERIA DE EMPLEO Y DESARROLLO LOCAL ANUALIDAD 2025</text:p>
      <text:p text:style-name="Text"> <text:s text:c="222"/>ENTIDAD:</text:p>
      <text:p text:style-name="Text"> <text:s text:c="221"/>PROYECTO:</text:p>
      <text:p text:style-name="Text"> </text:p>
      <text:p text:style-name="Text"> </text:p>
      <text:p text:style-name="Text"> <text:s text:c="220"/>GASTOS CORRIENTES <text:s text:c="83"/>Presupuesto <text:s text:c="10"/>Real <text:s text:c="7"/>Importe desviación <text:s text:c="3"/>% Desviación</text:p>
      <text:p text:style-name="Text"> </text:p>
      <text:p text:style-name="Text"> <text:s text:c="220"/>Rentig furgoneta <text:s text:c="91"/>4.772,79 € <text:s text:c="25"/>4.772,79 € <text:s text:c="4"/>100,00%</text:p>
      <text:p text:style-name="Text"> <text:s text:c="220"/>Gasolina furgoneta <text:s text:c="93"/>500,00 € <text:s text:c="24"/>500,00 € <text:s text:c="5"/>100,00%</text:p>
      <text:p text:style-name="Text"> <text:s text:c="220"/>Diseño e impresión de materiales de difusión <text:s text:c="67"/>500,00 € <text:s text:c="24"/>500,00 € <text:s text:c="5"/>100,00%</text:p>
      <text:p text:style-name="Text"> <text:s text:c="220"/>Seguros de responsabilidad civil <text:s text:c="79"/>301,26 € <text:s text:c="24"/>301,26 € <text:s text:c="5"/>100,00%</text:p>
      <text:p text:style-name="Text"> <text:s text:c="220"/>Gastos de auditoría <text:s text:c="92"/>900,00 € <text:s text:c="24"/>900,00 € <text:s text:c="5"/>100,00%</text:p>
      <text:p text:style-name="Text"> <text:s text:c="220"/>Vestuario personas con TEA <text:s text:c="85"/>300,00 € <text:s text:c="24"/>300,00 € <text:s text:c="5"/>100,00%</text:p>
      <text:p text:style-name="Text"> <text:s text:c="220"/>TOTAL GASTOS CORRIENTE <text:s text:c="85"/>7.274,05 € <text:s text:c="7"/>0,00 € <text:s text:c="10"/>7.274,05 €</text:p>
      <text:p text:style-name="Text"> </text:p>
      <text:p text:style-name="Text"> <text:s text:c="220"/>GASTO DE PERSONAL DE NUEVA INCORPORACIÓN <text:s text:c="60"/>Presupuesto <text:s text:c="10"/>Real <text:s text:c="7"/>Importe desviación <text:s text:c="3"/>% Desviación</text:p>
      <text:p text:style-name="Text"> </text:p>
      <text:p text:style-name="Text"> <text:s text:c="220"/>Preparador/a laboral <text:s text:c="86"/>23.695,21 € <text:s text:c="24"/>23.695,21 € <text:s text:c="4"/>100,00%</text:p>
      <text:p text:style-name="Text"> <text:s text:c="220"/>Total gasto de personal de nueva incorporación <text:s text:c="60"/>23.695,21 € <text:s text:c="7"/>0,00 € <text:s text:c="9"/>23.695,21 €</text:p>
      <text:p text:style-name="Text"> </text:p>
      <text:p text:style-name="Text"> <text:s text:c="220"/>GASTOS DE PERSONAL PROPIO IMPUTADO AL PROYECTO <text:s text:c="54"/>Presupuesto <text:s text:c="10"/>Real <text:s text:c="7"/>Importe desviación <text:s text:c="3"/>% Desviación</text:p>
      <text:p text:style-name="Text"> </text:p>
      <text:p text:style-name="Text"> <text:s text:c="220"/>Preparador/a laboral <text:s text:c="86"/>27.581,29 € <text:s text:c="24"/>27.581,29 € <text:s text:c="4"/>100,00%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20"/>Coordinadora de servicios <text:s text:c="82"/>6.820,00 € <text:s text:c="25"/>6.820,00 € <text:s text:c="4"/>100,00%</text:p>
      <text:p text:style-name="Text"> <text:s text:c="220"/>Total gasto de personal imputado al proyecto <text:s text:c="62"/>34.401,29 € <text:s text:c="7"/>0,00 € <text:s text:c="9"/>34.401,29 €</text:p>
      <text:p text:style-name="Text"> </text:p>
      <text:p text:style-name="Text"> <text:s text:c="292"/>TOTAL GASTOS <text:s text:c="19"/>65.370,55 € <text:s text:c="8"/>0,00 € <text:s text:c="9"/>65.370,55 €</text:p>
      <text:p text:style-name="Text"> </text:p>
      <text:p text:style-name="Text"> </text:p>
      <text:p text:style-name="Text"> <text:s text:c="249"/>En Las Palmas de Gran Canaria, a ______ de ____________________________ de 202_.</text:p>
      <text:p text:style-name="Text"> <text:s text:c="273"/>El/la Representante de la Entidad</text:p>
      <text:p text:style-name="Text"> <text:s text:c="287"/>Fdo.: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/text:p>
      <text:p text:style-name="Text"> <text:s text:c="121"/>910/2014 del Parlamento Europeo y del Consejo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74"/>CABILDO INSULAR DE GRAN CANARIA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/text:p>
      <text:p text:style-name="Text"> </text:p>
      <text:p text:style-name="Text"> </text:p>
      <text:p text:style-name="Text"> </text:p>
      <text:p text:style-name="Text"> <text:s text:c="17"/>41/42</text:p>
      <text:p text:style-name="Text"> <text:s text:c="127"/>Original</text:p>
      <text:p text:style-name="Text"> <text:s text:c="232"/>Código Seguro De Verificación <text:s text:c="64"/>eWbTdDPPQFerFwMd8g1evw== <text:s text:c="41"/>Fecha <text:s text:c="3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51"/>Normativa <text:s text:c="20"/>Este informe tiene carácter de copia electrónica auténtica con validez y eficacia administrativa de ORIGINAL (art. 27 Ley 39/2015).</text:p>
      <text:p text:style-name="Text"> <text:s text:c="249"/>Firmado Por <text:s text:c="20"/>Clotilde de Jesus Sanchez Mendez - Jefe/a Serv. Empleo y Desarrollo Local</text:p>
      <text:p text:style-name="Text"> <text:s text:c="243"/>Url De Verificación <text:s text:c="18"/>https://verifirma.grancanaria.com/verifirma/code/eWbTdDPPQFerFwMd8g1evw= <text:s text:c="38"/>Página <text:s text:c="4"/>41/42</text:p>
      <text:p text:style-name="Text"> <text:s text:c="317"/>=</text:p>
      <text:p text:style-name="Break"/>
      <text:p text:style-name="Text"> <text:s text:c="127"/>Normativa</text:p>
      <text:p text:style-name="Text"> </text:p>
      <text:p text:style-name="Text"> <text:s text:c="74"/>Firmado por</text:p>
      <text:p text:style-name="Text"> </text:p>
      <text:p text:style-name="Text"> <text:s text:c="17"/>Url de verificación</text:p>
      <text:p text:style-name="Text"> <text:s text:c="187"/>Código Seguro de Verificación:</text:p>
      <text:p text:style-name="Text"> <text:s text:c="253"/>ANEXO XII.- CONTROL HORARIO DE PERSONAL PROPIO IMPUTADO AL PROYECTO</text:p>
      <text:p text:style-name="Text"> <text:s text:c="257"/>SUBVENCIÓN NOMINATIVA DE LA CONSEJERÍA DE EMPLEO Y DESARROLLO LOCAL</text:p>
      <text:p text:style-name="Text"> <text:s text:c="271"/>SERVICIO DE EMPLEO Y DESARROLLO LOCAL. ANUALIDAD 2025</text:p>
      <text:p text:style-name="Text"> </text:p>
      <text:p text:style-name="Text"> </text:p>
      <text:p text:style-name="Text"> </text:p>
      <text:p text:style-name="Text"> <text:s text:c="220"/>ENTIDAD BENEFICIARIA:</text:p>
      <text:p text:style-name="Text"> <text:s text:c="220"/>PROYECTO:</text:p>
      <text:p text:style-name="Text"> <text:s text:c="220"/>NOMBRE/APELLIDOS/NIF/:</text:p>
      <text:p text:style-name="Text"> <text:s text:c="220"/>% JORNADA IMPUTADA AL PROYECTO:</text:p>
      <text:p text:style-name="Text"> <text:s text:c="220"/>HORAS SEMANALES IMPUTADAS AL PROYECTO:</text:p>
      <text:p text:style-name="Text"> </text:p>
      <text:p text:style-name="Text"> </text:p>
      <text:p text:style-name="Text"> <text:s text:c="293"/>SEMANA DE ------ A------- DE 2025</text:p>
      <text:p text:style-name="Text"> </text:p>
      <text:p text:style-name="Text"> </text:p>
      <text:p text:style-name="Text"> </text:p>
      <text:p text:style-name="Text"> </text:p>
      <text:p text:style-name="Text"> <text:s text:c="41"/>77I</text:p>
      <text:p text:style-name="Text"> <text:s text:c="223"/>DÍA <text:s text:c="13"/>HORA INICIO DEDICACIÓN AL <text:s text:c="27"/>FIRMA <text:s text:c="16"/>HORA FIN DEDICACIÓN AL <text:s text:c="24"/>FIRMA <text:s text:c="17"/>TOTAL HORAS</text:p>
      <text:p text:style-name="Text"> <text:s text:c="248"/>PROYECTO <text:s text:c="36"/>INICIO <text:s text:c="21"/>PROYECTO <text:s text:c="34"/>FIN <text:s text:c="18"/>IMPUTADAS</text:p>
      <text:p text:style-name="Text"> </text:p>
      <text:p text:style-name="Text"> <text:s text:c="222"/>LUNES</text:p>
      <text:p text:style-name="Text"> </text:p>
      <text:p text:style-name="Text"> </text:p>
      <text:p text:style-name="Text"> </text:p>
      <text:p text:style-name="Text"> </text:p>
      <text:p text:style-name="Text"> <text:s text:c="187"/>3JPRZTLCQ7WUCSOLMVMQ7XM77I</text:p>
      <text:p text:style-name="Text"> <text:s text:c="221"/>MARTES</text:p>
      <text:p text:style-name="Text"> </text:p>
      <text:p text:style-name="Text"> </text:p>
      <text:p text:style-name="Text"> </text:p>
      <text:p text:style-name="Text"> </text:p>
      <text:p text:style-name="Text"> <text:s text:c="121"/>910/2014 del Parlamento Europeo y del Consejo</text:p>
      <text:p text:style-name="Text"> <text:s text:c="220"/>MIÉRCOLES</text:p>
      <text:p text:style-name="Text"> </text:p>
      <text:p text:style-name="Text"> <text:s text:c="222"/>JUEVES</text:p>
      <text:p text:style-name="Text"> </text:p>
      <text:p text:style-name="Text"> </text:p>
      <text:p text:style-name="Text"> </text:p>
      <text:p text:style-name="Text"> </text:p>
      <text:p text:style-name="Text"> <text:s text:c="108"/>Este documento incorpora firma electrónica de acuerdo al Reglamento (UE) n.º</text:p>
      <text:p text:style-name="Text"> </text:p>
      <text:p text:style-name="Text"> </text:p>
      <text:p text:style-name="Text"> </text:p>
      <text:p text:style-name="Text">https://verifirma.grancanaria.com/verifirma/code/3JPRZTLCQ7WUCSOLMVMQ7XM</text:p>
      <text:p text:style-name="Text"> <text:s text:c="221"/>VIERNES</text:p>
      <text:p text:style-name="Text"> </text:p>
      <text:p text:style-name="Text"> </text:p>
      <text:p text:style-name="Text"> </text:p>
      <text:p text:style-name="Text"> </text:p>
      <text:p text:style-name="Text"> <text:s text:c="74"/>CABILDO INSULAR DE GRAN CANARIA</text:p>
      <text:p text:style-name="Text"> <text:s text:c="273"/>SUMATORIO HORAS SEMANALES</text:p>
      <text:p text:style-name="Text"> </text:p>
      <text:p text:style-name="Text"> </text:p>
      <text:p text:style-name="Text"> </text:p>
      <text:p text:style-name="Text"> </text:p>
      <text:p text:style-name="Text"> <text:s text:c="17"/>Página</text:p>
      <text:p text:style-name="Text"> <text:s text:c="108"/>Validez del</text:p>
      <text:p text:style-name="Text"> <text:s text:c="108"/>documento</text:p>
      <text:p text:style-name="Text"> <text:s text:c="187"/>Fecha y Hora</text:p>
      <text:p text:style-name="Text"> </text:p>
      <text:p text:style-name="Text"> </text:p>
      <text:p text:style-name="Text"> </text:p>
      <text:p text:style-name="Text"> </text:p>
      <text:p text:style-name="Text"> <text:s text:c="17"/>42/42</text:p>
      <text:p text:style-name="Text"> <text:s text:c="127"/>Original</text:p>
      <text:p text:style-name="Text"> <text:s text:c="225"/>Código Seguro De Verificación <text:s text:c="34"/>eWbTdDPPQFerFwMd8g1evw== <text:s text:c="47"/>Fecha <text:s text:c="8"/>22/08/2025</text:p>
      <text:p text:style-name="Text"> </text:p>
      <text:p text:style-name="Text"> </text:p>
      <text:p text:style-name="Text"> </text:p>
      <text:p text:style-name="Text"> </text:p>
      <text:p text:style-name="Text"> <text:s text:c="187"/>22/08/2025 10:14:43</text:p>
      <text:p text:style-name="Text"> <text:s text:c="235"/>Normativa <text:s text:c="12"/>Este informe tiene carácter de copia electrónica auténtica con validez y eficacia administrativa de ORIGINAL (art. 27 Ley 39/2015).</text:p>
      <text:p text:style-name="Text"> <text:s text:c="234"/>Firmado Por <text:s text:c="11"/>Clotilde de Jesus Sanchez Mendez - Jefe/a Serv. Empleo y Desarrollo Local</text:p>
      <text:p text:style-name="Text"> <text:s text:c="231"/>Url De Verificación <text:s text:c="7"/>https://verifirma.grancanaria.com/verifirma/code/eWbTdDPPQFerFwMd8g1evw= <text:s text:c="29"/>Página <text:s text:c="10"/>42/42</text:p>
      <text:p text:style-name="Text"> <text:s text:c="294"/>=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