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Text"> <text:s text:c="17"/>ASOCIACIÓN DE FAMILIAS DE PERSONAS CON AUTISMO DE LAS PALMAS</text:p>
      <text:p text:style-name="Text"> <text:s text:c="17"/>NIF: G35042977</text:p>
      <text:p text:style-name="Text"> <text:s text:c="17"/>C/ ANTONIO MANCHADO VIGLIETTI, 1</text:p>
      <text:p text:style-name="Text"> <text:s text:c="17"/>35005 LAS PALMAS DE GRAN CANARIA. LAS PALMAS.</text:p>
      <text:p text:style-name="Text"> </text:p>
      <text:p text:style-name="Text"> <text:s text:c="17"/>Por la presente se le comunica que mediante Resolución CGC/2025/14100, con firma electrónica</text:p>
      <text:p text:style-name="Text"> <text:s text:c="17"/>de fecha 30 de diciembre de 2025, por el Sr. Consejero de Gobierno de Empleo y Desarrollo Local</text:p>
      <text:p text:style-name="Text"> <text:s text:c="17"/>se ha dictado RESOLUCIÓN DE CONCESIÓN DE SUBVENCIÓN NOMINATIVA 2025 PARA EL</text:p>
      <text:p text:style-name="Text"> <text:s text:c="17"/>PROYECTO “PROGRAMA DE FORMACIÓN TEÓRICOPRÁCTICA EN TEA”, cuyo contenido a</text:p>
      <text:p text:style-name="Text"> <text:s text:c="17"/>continuación se le transcribe:</text:p>
      <text:p text:style-name="Text"> </text:p>
      <text:p text:style-name="Text"> <text:s text:c="78"/>“RESOLUCIÓN</text:p>
      <text:p text:style-name="Text"> </text:p>
      <text:p text:style-name="Text"> <text:s text:c="21"/>23/25 NOM - APNALP <text:s text:c="94"/>Sig: CMS</text:p>
      <text:p text:style-name="Text"> </text:p>
      <text:p text:style-name="Text"> <text:s text:c="20"/>Asunto: Concesión de subvención nominativa 2025</text:p>
      <text:p text:style-name="Text"> <text:s text:c="20"/>Entidad Beneficiaria: ASOCIACIÓN DE FAMILIAS DE PERSONAS CON AUTISMO DE LAS PALMAS</text:p>
      <text:p text:style-name="Text"> </text:p>
      <text:p text:style-name="Text"> <text:s text:c="20"/>NIF: G 35042977</text:p>
      <text:p text:style-name="Text"> </text:p>
      <text:p text:style-name="Text"> <text:s text:c="20"/>SUBVENCIÓN NOMINATIVA PARA EL PROYECTO “PROGRAMA DE FORMACIÓN TEÓRICO-</text:p>
      <text:p text:style-name="Text"> <text:s text:c="20"/>PRÁCTICA EN TEA.”</text:p>
      <text:p text:style-name="Text"> </text:p>
      <text:p text:style-name="Text"> <text:s text:c="17"/>Visto el expediente de la SUBVENCIÓN NOMINATIVA DE LA CONSEJERIA DE EMPLEO Y DESARROLLO</text:p>
      <text:p text:style-name="Text"> <text:s text:c="17"/>LOCAL, ANUALIDAD 2025, PROYECTO “PROGRAMA DE FORMACIÓN TEÓRICO-PRÁCTICA EN TEA” y</text:p>
      <text:p text:style-name="Text"> <text:s text:c="17"/>a la vista de los siguientes:</text:p>
      <text:p text:style-name="Text"> </text:p>
      <text:p text:style-name="Text"> <text:s text:c="68"/>ANTECEDENTES DE HECHO</text:p>
      <text:p text:style-name="Text"> </text:p>
      <text:p text:style-name="Text"> <text:s text:c="17"/>Primero.- En el Plan Estratégico de Subvenciones de la Consejería de Área de Empleo y Desarrollo Local</text:p>
      <text:p text:style-name="Text"> <text:s text:c="17"/>para el ejercicio 2025, se contempla la subvención nominativa:</text:p>
      <text:p text:style-name="Text"> </text:p>
      <text:p text:style-name="Text"> <text:s text:c="26"/>Áreas competenciales afectadas y sectores a los que se dirigen las ayudas: Empleo - Fomento</text:p>
      <text:p text:style-name="Text"> <text:s text:c="26"/>de la formación y acceso al mercado laboral de personas con dificultades de inserción.</text:p>
      <text:p text:style-name="Text"> <text:s text:c="26"/>Entidad a la que se concede: Asociación de familias de personas con autismo de Las Palmas</text:p>
      <text:p text:style-name="Text"> <text:s text:c="26"/>(APNALP) con CIF G-35042977.</text:p>
      <text:p text:style-name="Text"> <text:s text:c="26"/>Destinatarios finales: profesionales sociosanitarios que se quieran especializar en el colectivo TEA.</text:p>
      <text:p text:style-name="Text"> <text:s text:c="26"/>Objetivos y efectos que se pretenden alcanzar con su aplicación: Colaborar económicamente con</text:p>
      <text:p text:style-name="Text"> <text:s text:c="26"/>la Asociación de familias de personas con autismo de Las Palmas (APNALP), para el desarrollo del</text:p>
      <text:p text:style-name="Text"> <text:s text:c="26"/>proyecto “Programa de formación teórico-práctica en trastornos del espectro del autismo (TEA)”, con</text:p>
      <text:p text:style-name="Text"> <text:s text:c="26"/>la finalidad de formar y emplear a 15-20 profesionales sociosanitarios para trabajar con personas con</text:p>
      <text:p text:style-name="Text"> <text:s text:c="26"/>trastorno de espectro del autismo.</text:p>
      <text:p text:style-name="Text"> <text:s text:c="26"/>Finalidad: Fomento del empleo y la formación relacionada con el colectivo vulnerable TEA.</text:p>
      <text:p text:style-name="Text"> <text:s text:c="26"/>Efecto: Especialización de profesionales sociosanitarios referente a personas con trastorno del</text:p>
      <text:p text:style-name="Text"> <text:s text:c="26"/>espectro autista.</text:p>
      <text:p text:style-name="Text"> <text:s text:c="26"/>Plazo necesario para su consecución: durante el ejercicio 2025.</text:p>
      <text:p text:style-name="Text"> <text:s text:c="26"/>Costes previsibles para su realización y fuentes de financiación:</text:p>
      <text:p text:style-name="Text"> <text:s text:c="26"/>Importe: 150.000,00 euros.</text:p>
      <text:p text:style-name="Text"> <text:s text:c="26"/>Aplicación presupuestaria:14140/241/480003625 Subv. A Asociación Personas Autismo (APNALP)</text:p>
      <text:p text:style-name="Text"> <text:s text:c="26"/>"Programa Formación y Empleo"</text:p>
      <text:p text:style-name="Text"> <text:s text:c="26"/>Financiación: 100% Fondos propios.</text:p>
      <text:p text:style-name="Text"> <text:s text:c="26"/>Plan de acción: Subvención nominativa.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QuKi8I3nZaazI+KPxjEPDw== <text:s text:c="47"/>Fecha <text:s text:c="8"/>07/01/2026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Clotilde de Jesus Sanchez Mendez - Jefe/a Serv. Empleo y Desarrollo Local</text:p>
      <text:p text:style-name="Text"> <text:s text:c="4"/>Url De Verificación <text:s text:c="7"/>https://verifirma.grancanaria.com/verifirma/code/QuKi8I3nZaazI%2BKPxjEPD <text:s text:c="30"/>Página <text:s text:c="11"/>1/18</text:p>
      <text:p text:style-name="Text"> <text:s text:c="64"/>w%3D%3D</text:p>
      <text:p text:style-name="Break"/>
      <text:p text:style-name="Text"> <text:s text:c="17"/>Segundo.- En fecha 09/10/2025 y registro de salida 2025030555, se notificó a la citada entidad la</text:p>
      <text:p text:style-name="Text"> <text:s text:c="17"/>documentación a presentar para la tramitación del procedimiento de concesión.</text:p>
      <text:p text:style-name="Text"> </text:p>
      <text:p text:style-name="Text"> <text:s text:c="17"/>Tercero.- En fechas 03 y 22 de noviembre y 19 de diciembre de 2025 con números de asiento registral</text:p>
      <text:p text:style-name="Text"> <text:s text:c="17"/>2025083939, 2025089037 y 2025095928, la entidad ASOCIACIÓN DE FAMILIAS DE PERSONAS CON</text:p>
      <text:p text:style-name="Text"> <text:s text:c="17"/>AUTISMO DE LAS PALMAS presenta solicitud de subvención por un importe de 150.000,00 euros para la</text:p>
      <text:p text:style-name="Text"> <text:s text:c="17"/>financiación de la ejecución del proyecto denominado “PROGRAMA DE FORMACIÓN TEÓRICO-PRÁCTICA</text:p>
      <text:p text:style-name="Text"> <text:s text:c="17"/>EN TEA”, así como demás documentación solicitada.</text:p>
      <text:p text:style-name="Text"> </text:p>
      <text:p text:style-name="Text"> <text:s text:c="17"/>Cuarto.- Con fecha 29 de diciembre de 2025 se emite la ficha de comprobación administrativa, ficha de</text:p>
      <text:p text:style-name="Text"> <text:s text:c="17"/>comprobación económica e informe de Viabilidad Técnica del Servicio de Empleo y Desarrollo Local.</text:p>
      <text:p text:style-name="Text"> </text:p>
      <text:p text:style-name="Text"> <text:s text:c="17"/>Quinto.- La Asociación de Familias de Personas con Autismo de Las Palmas de Gran Canaria está, a fecha</text:p>
      <text:p text:style-name="Text"> <text:s text:c="17"/>de emisión de la presente, al corriente con sus obligaciones tributarias de la Agencia Estatal de la</text:p>
      <text:p text:style-name="Text"> <text:s text:c="17"/>Administración Tributaria, del Cabildo de Gran Canaria (Valora Gestión Tributaria), con la Seguridad Social y</text:p>
      <text:p text:style-name="Text"> <text:s text:c="17"/>con la Agencia Tributaria Canaria.</text:p>
      <text:p text:style-name="Text"> </text:p>
      <text:p text:style-name="Text"> <text:s text:c="17"/>Sexto.- Con fecha 29 de diciembre de 2025, se emite propuesta de resolución del Servicio de Empleo y</text:p>
      <text:p text:style-name="Text"> <text:s text:c="17"/>Desarrollo Local.</text:p>
      <text:p text:style-name="Text"> </text:p>
      <text:p text:style-name="Text"> <text:s text:c="17"/>Séptimo.- Con fecha 29 de diciembre de 2025 y número de asiento registral 202551025513, se recibe informe</text:p>
      <text:p text:style-name="Text"> <text:s text:c="17"/>de fiscalización previa favorable por parte de Intervención.</text:p>
      <text:p text:style-name="Text"> </text:p>
      <text:p text:style-name="Text"> </text:p>
      <text:p text:style-name="Text"> </text:p>
      <text:p text:style-name="Text"> <text:s text:c="68"/>FUNDAMENTOS JURÍDICOS</text:p>
      <text:p text:style-name="Text"> </text:p>
      <text:p text:style-name="Text"> <text:s text:c="17"/>I.- El presente procedimiento se rige por lo dispuesto en la Ley 38/2003, de 17 de noviembre, General de</text:p>
      <text:p text:style-name="Text"> <text:s text:c="17"/>Subvenciones; Ley 39/2015, de 1 de octubre, de Procedimiento Administrativo Común de las Administraciones</text:p>
      <text:p text:style-name="Text"> <text:s text:c="17"/>Públicas; Real Decreto 887/2006, de 21 de julio, por el que se aprueba el Reglamento de la LGS; la Ordenanza</text:p>
      <text:p text:style-name="Text"> <text:s text:c="17"/>General de Subvenciones del Cabildo de Gran Canaria (BOP nº 166, de 26 de diciembre de 2008); Bases de</text:p>
      <text:p text:style-name="Text"> <text:s text:c="17"/>Ejecución del Presupuesto del Cabildo de Gran Canaria para el año 2025; Reglamento Orgánico de Gobierno</text:p>
      <text:p text:style-name="Text"> <text:s text:c="17"/>y Administración del Cabildo Insular de Gran Canaria (BOC nº 79, de 22 de abril de 2024).</text:p>
      <text:p text:style-name="Text"> </text:p>
      <text:p text:style-name="Text"> <text:s text:c="17"/>II.- Decreto 194/2022, de 29 de septiembre, por el que se modifica el Decreto 85/2016, de 4 de julio, sobre la</text:p>
      <text:p text:style-name="Text"> <text:s text:c="17"/>creación y regulación del Fondo de Desarrollo de Canarias (FDCAN) 2016-2025 (BOC nº 200, de 07 de</text:p>
      <text:p text:style-name="Text"> <text:s text:c="17"/>octubre de 2022).</text:p>
      <text:p text:style-name="Text"> </text:p>
      <text:p text:style-name="Text"> <text:s text:c="17"/>III.- Convenio de Cooperación entre el Servicio Canario de Empleo y el Cabildo Insular de Gran Canaria para</text:p>
      <text:p text:style-name="Text"> <text:s text:c="17"/>la coordinación de las actuaciones en materia de empleo de los recursos asignados en el marco del Fondo</text:p>
      <text:p text:style-name="Text"> <text:s text:c="17"/>de Desarrollo de Canarias-FDCAN, período 2023-2027, suscrito el 06 de mayo de 2024.</text:p>
      <text:p text:style-name="Text"> </text:p>
      <text:p text:style-name="Text"> <text:s text:c="17"/>IV.- Convenio entre la Administración Pública de la Comunidad Autónoma de Canarias y el Cabildo Insular de</text:p>
      <text:p text:style-name="Text"> <text:s text:c="17"/>Gran Canaria para la gestión de los recursos asignados en el marco del FDCAN para el desarrollo del</text:p>
      <text:p text:style-name="Text"> <text:s text:c="17"/>Programa Insular de Desarrollo Socioeconómico de Gran Canaria FDCAN 2023-2027(BOC nº 109, de</text:p>
      <text:p text:style-name="Text"> <text:s text:c="17"/>07/06/2023).</text:p>
      <text:p text:style-name="Text"> </text:p>
      <text:p text:style-name="Text"> </text:p>
      <text:p text:style-name="Text"> </text:p>
      <text:p text:style-name="Text"> <text:s text:c="159"/>2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QuKi8I3nZaazI+KPxjEPDw== <text:s text:c="47"/>Fecha <text:s text:c="8"/>07/01/2026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Clotilde de Jesus Sanchez Mendez - Jefe/a Serv. Empleo y Desarrollo Local</text:p>
      <text:p text:style-name="Text"> <text:s text:c="4"/>Url De Verificación <text:s text:c="7"/>https://verifirma.grancanaria.com/verifirma/code/QuKi8I3nZaazI%2BKPxjEPD <text:s text:c="30"/>Página <text:s text:c="11"/>2/18</text:p>
      <text:p text:style-name="Text"> <text:s text:c="64"/>w%3D%3D</text:p>
      <text:p text:style-name="Break"/>
      <text:p text:style-name="Text"> <text:s text:c="17"/>V.- No consideración de ayuda de estado: Comunicación de la Comisión Europea relativa al concepto de</text:p>
      <text:p text:style-name="Text"> <text:s text:c="17"/>ayuda estatal conforme a lo dispuesto en el artículo 107, apartado 1, del Tratado de Funcionamiento de la</text:p>
      <text:p text:style-name="Text"> <text:s text:c="17"/>Unión Europea, específicamente artículo 2.2, a cuyo tenor el artículo 107, apartado 1, del Tratado, no se aplica</text:p>
      <text:p text:style-name="Text"> <text:s text:c="17"/>cuando el Estado actúa ejerciendo la autoridad pública o cuando las entidades públicas actúan en calidad de</text:p>
      <text:p text:style-name="Text"> <text:s text:c="17"/>Administraciones Públicas.</text:p>
      <text:p text:style-name="Text"> </text:p>
      <text:p text:style-name="Text"> <text:s text:c="17"/>VI.- De acuerdo con lo previsto en el artículo 17.3 apartado j) de la Ley 38/2003, de 17 de noviembre, General</text:p>
      <text:p text:style-name="Text"> <text:s text:c="17"/>de Subvenciones, en relación con el artículo 42 del Real decreto 887/2006, de 21 de julio, por el que se</text:p>
      <text:p text:style-name="Text"> <text:s text:c="17"/>aprueba el Reglamento de la Ley General de Subvenciones, la entidad quedará exonerada de la constitución</text:p>
      <text:p text:style-name="Text"> <text:s text:c="17"/>de garantía de cualquier tipo.</text:p>
      <text:p text:style-name="Text"> </text:p>
      <text:p text:style-name="Text"> <text:s text:c="17"/>VIII.- La competencia para resolver el procedimiento corresponde al titular de la Consejería de Área de</text:p>
      <text:p text:style-name="Text"> <text:s text:c="17"/>Empleo y Desarrollo Local, por delegación del Consejo de Gobierno Insular, de conformidad con lo señalado</text:p>
      <text:p text:style-name="Text"> <text:s text:c="17"/>en la Base 16.4 de la Ordenanza General de Subvenciones.</text:p>
      <text:p text:style-name="Text"> </text:p>
      <text:p text:style-name="Text"> </text:p>
      <text:p text:style-name="Text"> </text:p>
      <text:p text:style-name="Text"> <text:s text:c="80"/>RESUELVO</text:p>
      <text:p text:style-name="Text"> </text:p>
      <text:p text:style-name="Text"> <text:s text:c="17"/>PRIMERO.- Aprobar el proyecto “PROGRAMA DE FORMACIÓN TEÓRICO-PRÁCTICA EN TEA”, presentado</text:p>
      <text:p text:style-name="Text"> <text:s text:c="17"/>por la ASOCIACIÓN DE FAMILIAS DE PERSONAS CON AUTISMO DE LAS PALMAS, con NIF G 35042977,</text:p>
      <text:p text:style-name="Text"> <text:s text:c="17"/>según lo recogido en Anexo II (Ficha técnica del proyecto) recibido con fecha 19 de diciembre de 2025 con</text:p>
      <text:p text:style-name="Text"> <text:s text:c="17"/>registro nº 2025095928, por un importe de 150.000,00 euros, de acuerdo con el siguiente contenido y</text:p>
      <text:p text:style-name="Text"> <text:s text:c="17"/>presupuesto:</text:p>
      <text:p text:style-name="Text"> </text:p>
      <text:p text:style-name="Text"> <text:s text:c="17"/>1.- Objetivos:</text:p>
      <text:p text:style-name="Text"> </text:p>
      <text:p text:style-name="Text"> <text:s text:c="26"/>a) Objetivo general.- Dotar a APNALP de una base de profesionales cualificados para cubrir sus</text:p>
      <text:p text:style-name="Text"> <text:s text:c="29"/>nuevas vacantes de personal.</text:p>
      <text:p text:style-name="Text"> <text:s text:c="26"/>b) Objetivos específicos:</text:p>
      <text:p text:style-name="Text"> <text:s text:c="32"/>a. Completar la impartición de 150 horas de formación teórica, cubriendo la totalidad de los 16</text:p>
      <text:p text:style-name="Text"> <text:s text:c="37"/>módulos de formación definidos en el programa.</text:p>
      <text:p text:style-name="Text"> <text:s text:c="32"/>b. Lograr que al menos el 90% de los beneficiarios obtenga la calificación de APTO en la</text:p>
      <text:p text:style-name="Text"> <text:s text:c="37"/>evaluación final, demostrando el dominio de conocimientos, capacidades cognitivas y</text:p>
      <text:p text:style-name="Text"> <text:s text:c="37"/>habilidades trasladadas.</text:p>
      <text:p text:style-name="Text"> <text:s text:c="32"/>c. Ejecutar las 186 horas prácticas (tutorizadas) en los diferentes servicios de APNAL, durante</text:p>
      <text:p text:style-name="Text"> <text:s text:c="37"/>21 semanas para aplicar los conocimientos teóricos, evaluando el desempeño práctico en los</text:p>
      <text:p text:style-name="Text"> <text:s text:c="37"/>casos prácticos presenciales obligatorios (e.g., diseño de materiales, plan de Apoyo</text:p>
      <text:p text:style-name="Text"> <text:s text:c="37"/>Conductual Positivo).</text:p>
      <text:p text:style-name="Text"> <text:s text:c="32"/>d. Además, seleccionar e incorporar laboralmente a una parte de los beneficiarios con el mejor</text:p>
      <text:p text:style-name="Text"> <text:s text:c="37"/>desempeño práctico a los nuevos servicios de APNAL, 31% de los APTOS (6 personas sobre</text:p>
      <text:p text:style-name="Text"> <text:s text:c="37"/>19).</text:p>
      <text:p text:style-name="Text"> </text:p>
      <text:p text:style-name="Text"> <text:s text:c="17"/>2.- Plazo ejecución: 9 meses de ejecución. De diciembre de 2025 a agosto de 2026.</text:p>
      <text:p text:style-name="Text"> </text:p>
      <text:p text:style-name="Text"> <text:s text:c="17"/>3.- Destinatarios:</text:p>
      <text:p text:style-name="Text"> </text:p>
      <text:p text:style-name="Text"> <text:s text:c="26"/>3.1.- Perfil:</text:p>
      <text:p text:style-name="Text"> <text:s text:c="30"/>o De los 21 destinatarios, al menos 10 deben estar desempleados e inscritos como demandantes</text:p>
      <text:p text:style-name="Text"> <text:s text:c="34"/>de empleo.</text:p>
      <text:p text:style-name="Text"> <text:s text:c="30"/>o Se priorizarán profesionales del área de psicología, logopedia, terapia ocupacional, educación</text:p>
      <text:p text:style-name="Text"> <text:s text:c="34"/>social, pedagogía, magisterio, e integración social</text:p>
      <text:p text:style-name="Text"> </text:p>
      <text:p text:style-name="Text"> </text:p>
      <text:p text:style-name="Text"> <text:s text:c="159"/>3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QuKi8I3nZaazI+KPxjEPDw== <text:s text:c="47"/>Fecha <text:s text:c="8"/>07/01/2026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Clotilde de Jesus Sanchez Mendez - Jefe/a Serv. Empleo y Desarrollo Local</text:p>
      <text:p text:style-name="Text"> <text:s text:c="4"/>Url De Verificación <text:s text:c="8"/>https://verifirma.grancanaria.com/verifirma/code/QuKi8I3nZaazI%2BKPxjEPD <text:s text:c="29"/>Página <text:s text:c="11"/>3/18</text:p>
      <text:p text:style-name="Text"> <text:s text:c="65"/>w%3D%3D</text:p>
      <text:p text:style-name="Break"/>
      <text:p text:style-name="Text"> <text:s text:c="26"/>3.2.- Número:</text:p>
      <text:p text:style-name="Text"> <text:s text:c="30"/>o Titulados Nivel 2: 10 (logopeda, psicólogo, terapeuta ocupacional, educación social, pedagogía,</text:p>
      <text:p text:style-name="Text"> <text:s text:c="34"/>magisterio).</text:p>
      <text:p text:style-name="Text"> <text:s text:c="30"/>o Técnico Superior Nivel 1: 11 (educador, preparador laboral, integrador social).</text:p>
      <text:p text:style-name="Text"> </text:p>
      <text:p text:style-name="Text"> <text:s text:c="26"/>3.3.- Consideración de persona destinataria final y cumplimiento total del número de personas</text:p>
      <text:p text:style-name="Text"> <text:s text:c="26"/>destinatarias:</text:p>
      <text:p text:style-name="Text"> </text:p>
      <text:p text:style-name="Text"> <text:s text:c="26"/>Tendrá la consideración de destinatario final la persona destinataria en que concurra una de las siguientes</text:p>
      <text:p text:style-name="Text"> <text:s text:c="26"/>circunstancias:</text:p>
      <text:p text:style-name="Text"> <text:s text:c="26"/> Finalizar todas las acciones formativas.</text:p>
      <text:p text:style-name="Text"> <text:s text:c="26"/> La persona que complete el 90% de las acciones.</text:p>
      <text:p text:style-name="Text"> </text:p>
      <text:p text:style-name="Text"> <text:s text:c="26"/>Se considerará cumplimiento total del número de personas destinatarias finales cuando el mismo sea</text:p>
      <text:p text:style-name="Text"> <text:s text:c="26"/>igual o superior al 90% de personas destinatarias previstas inicialmente. Mínimo 19.</text:p>
      <text:p text:style-name="Text"> </text:p>
      <text:p text:style-name="Text"> <text:s text:c="26"/>3.4.- Causas de baja en el proyecto</text:p>
      <text:p text:style-name="Text"> </text:p>
      <text:p text:style-name="Text"> <text:s text:c="26"/> <text:s text:c="2"/>Renuncia voluntaria, que debe notificarse por escrito a la entidad beneficiaria por parte de la persona</text:p>
      <text:p text:style-name="Text"> <text:s text:c="30"/>destinataria.</text:p>
      <text:p text:style-name="Text"> <text:s text:c="26"/> <text:s text:c="2"/>Número de ausencias que superen en un 25% el número de horas de cada una de las acciones</text:p>
      <text:p text:style-name="Text"> <text:s text:c="30"/>formativas contempladas en el proyecto.</text:p>
      <text:p text:style-name="Text"> <text:s text:c="26"/> <text:s text:c="2"/>Acumulación de más de 4 faltas de asistencia sin justificar en el mes natural, siendo causas</text:p>
      <text:p text:style-name="Text"> <text:s text:c="30"/>justificadas que habrán de acreditarse las siguientes:</text:p>
      <text:p text:style-name="Text"> <text:s text:c="35"/>o Enfermedad propia.</text:p>
      <text:p text:style-name="Text"> <text:s text:c="35"/>o Fallecimiento, enfermedad grave de un familiar, accidente (primer y segundo grado de</text:p>
      <text:p text:style-name="Text"> <text:s text:c="39"/>consanguinidad).</text:p>
      <text:p text:style-name="Text"> <text:s text:c="35"/>o Deber inexcusable (citación administrativa).</text:p>
      <text:p text:style-name="Text"> <text:s text:c="35"/>o Exámenes oficiales.</text:p>
      <text:p text:style-name="Text"> <text:s text:c="35"/>o Permiso por violencia de género.</text:p>
      <text:p text:style-name="Text"> <text:s text:c="35"/>o Actitudes reiteradas que incidan de forma negativa en la convivencia del grupo, previo informe</text:p>
      <text:p text:style-name="Text"> <text:s text:c="39"/>técnico de la entidad y autorización del Servicio de Empleo y Desarrollo Local.</text:p>
      <text:p text:style-name="Text"> </text:p>
      <text:p text:style-name="Text"> <text:s text:c="17"/>4.- Acciones / Fases a desarrollar:</text:p>
      <text:p text:style-name="Text"> </text:p>
      <text:p text:style-name="Text"> <text:s text:c="17"/>4.1. ACCIONES DE CONTRATACIÓN</text:p>
      <text:p text:style-name="Text"> </text:p>
      <text:p text:style-name="Text"> </text:p>
      <text:p text:style-name="Text"> </text:p>
      <text:p text:style-name="Text"> </text:p>
      <text:p text:style-name="Text"> <text:s text:c="33"/>PERFIL <text:s text:c="20"/>NÚMERO <text:s text:c="14"/>JORNADA <text:s text:c="33"/>FUNCIONES</text:p>
      <text:p text:style-name="Text"> </text:p>
      <text:p text:style-name="Text"> <text:s text:c="103"/>Apoyo a la contratación de docentes,</text:p>
      <text:p text:style-name="Text"> <text:s text:c="103"/>contratación de dirección de formación,</text:p>
      <text:p text:style-name="Text"> <text:s text:c="103"/>organización de espacios, diseños de</text:p>
      <text:p text:style-name="Text"> <text:s text:c="20"/>Coordinadora de servicios <text:s text:c="20"/>1 <text:s text:c="12"/>8 horas/sem</text:p>
      <text:p text:style-name="Text"> <text:s text:c="103"/>materiales, <text:s text:c="2"/>ponente <text:s text:c="3"/>en <text:s text:c="3"/>programa</text:p>
      <text:p text:style-name="Text"> <text:s text:c="103"/>formativo, selección de destinatarios,</text:p>
      <text:p text:style-name="Text"> <text:s text:c="103"/>gestión de abono de nóminas, etc.</text:p>
      <text:p text:style-name="Text"> </text:p>
      <text:p text:style-name="Text"> <text:s text:c="20"/>Titulado Nivel 2 <text:s text:c="28"/>10 <text:s text:c="10"/>13,5 horas/sem <text:s text:c="10"/>Destinatarios del proyecto, asistencia a</text:p>
      <text:p text:style-name="Text"> <text:s text:c="103"/>jornadas teóricas, realización de prácticas,</text:p>
      <text:p text:style-name="Text"> <text:s text:c="103"/>participación, elaboración de materiales y</text:p>
      <text:p text:style-name="Text"> <text:s text:c="20"/>Técnico superior Nivel 1 <text:s text:c="20"/>11 <text:s text:c="10"/>13,5 horas/sem <text:s text:c="10"/>trabajos varios.</text:p>
      <text:p text:style-name="Text"> </text:p>
      <text:p text:style-name="Text"> </text:p>
      <text:p text:style-name="Text"> <text:s text:c="160"/>4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5"/>QuKi8I3nZaazI+KPxjEPDw== <text:s text:c="47"/>Fecha <text:s text:c="8"/>07/01/2026</text:p>
      <text:p text:style-name="Text"> <text:s text:c="8"/>Normativa <text:s text:c="14"/>Este informe tiene carácter de copia electrónica auténtica con validez y eficacia administrativa de ORIGINAL (art. 27 Ley 39/2015).</text:p>
      <text:p text:style-name="Text"> <text:s text:c="7"/>Firmado Por <text:s text:c="13"/>Clotilde de Jesus Sanchez Mendez - Jefe/a Serv. Empleo y Desarrollo Local</text:p>
      <text:p text:style-name="Text"> <text:s text:c="4"/>Url De Verificación <text:s text:c="8"/>https://verifirma.grancanaria.com/verifirma/code/QuKi8I3nZaazI%2BKPxjEPD <text:s text:c="30"/>Página <text:s text:c="11"/>4/18</text:p>
      <text:p text:style-name="Text"> <text:s text:c="65"/>w%3D%3D</text:p>
      <text:p text:style-name="Break"/>
      <text:p text:style-name="Text"> <text:s text:c="17"/>4.2. ACCIONES FORMATIVAS</text:p>
      <text:p text:style-name="Text"> </text:p>
      <text:p text:style-name="Text"> <text:s text:c="17"/>APNALP cuenta con un nuevo espacio amplio y acondicionado donde impartir formación que está localizado</text:p>
      <text:p text:style-name="Text"> <text:s text:c="17"/>en el Centro de Atención Integral EL PANAL, ubicado en c/ Miguel Martín Fernández de la Torre, 43, en San</text:p>
      <text:p text:style-name="Text"> <text:s text:c="17"/>Francisco de Paula (LPGC). Dicho espacio cuenta con los espacios y materiales necesarios para realizar las</text:p>
      <text:p text:style-name="Text"> <text:s text:c="17"/>sesiones formativas.</text:p>
      <text:p text:style-name="Text"> <text:s text:c="17"/>En el caso de las prácticas, dichas sesiones se llevarán a cabo en contextos naturales o en las propias</text:p>
      <text:p text:style-name="Text"> <text:s text:c="17"/>instalaciones de APNALP, sitas en Urb. Eucaliptos II, s/n (Telde) o c/ Miguel Martín Fernández de la Torre, 43</text:p>
      <text:p text:style-name="Text"> <text:s text:c="17"/>(LPGC).</text:p>
      <text:p text:style-name="Text"> </text:p>
      <text:p text:style-name="Text"> </text:p>
      <text:p text:style-name="Text"> <text:s text:c="17"/>4.2.1 Formación teórica:</text:p>
      <text:p text:style-name="Text"> </text:p>
      <text:p text:style-name="Text"> <text:s text:c="17"/>Se impartirá la formación teórica (150 horas lectivas) en 24 semanas (29 sesiones), siguiendo el siguiente</text:p>
      <text:p text:style-name="Text"> <text:s text:c="17"/>programa:</text:p>
      <text:p text:style-name="Text"> </text:p>
      <text:p text:style-name="Text"> <text:s text:c="114"/>IMPARTIDO POR</text:p>
      <text:p text:style-name="Text"> <text:s text:c="26"/>DENOMINACIÓN DEL CURSO <text:s text:c="24"/>DURACIÓN</text:p>
      <text:p text:style-name="Text"> </text:p>
      <text:p text:style-name="Text"> <text:s text:c="20"/>APNALP <text:s text:c="49"/>5 horas <text:s text:c="10"/>María Afonso</text:p>
      <text:p text:style-name="Text"> </text:p>
      <text:p text:style-name="Text"> </text:p>
      <text:p text:style-name="Text"> <text:s text:c="20"/>Neurodiversidad y autismo <text:s text:c="29"/>10 horas <text:s text:c="10"/>Sol Fortea / Ekaine Rodríguez</text:p>
      <text:p text:style-name="Text"> </text:p>
      <text:p text:style-name="Text"> </text:p>
      <text:p text:style-name="Text"> <text:s text:c="20"/>Autismo en el ciclo vital <text:s text:c="30"/>5 horas <text:s text:c="10"/>Vane Casals</text:p>
      <text:p text:style-name="Text"> </text:p>
      <text:p text:style-name="Text"> </text:p>
      <text:p text:style-name="Text"> <text:s text:c="20"/>Detección y diagnóstico <text:s text:c="32"/>5 horas <text:s text:c="10"/>Sol Fortea</text:p>
      <text:p text:style-name="Text"> </text:p>
      <text:p text:style-name="Text"> </text:p>
      <text:p text:style-name="Text"> <text:s text:c="20"/>Comunicación <text:s text:c="42"/>10 horas <text:s text:c="10"/>Carmen Nieto</text:p>
      <text:p text:style-name="Text"> </text:p>
      <text:p text:style-name="Text"> </text:p>
      <text:p text:style-name="Text"> <text:s text:c="20"/>Apoyos individualizados <text:s text:c="31"/>20 horas <text:s text:c="10"/>Rocío García /Isabelle Monfort/María Afonso</text:p>
      <text:p text:style-name="Text"> </text:p>
      <text:p text:style-name="Text"> </text:p>
      <text:p text:style-name="Text"> <text:s text:c="20"/>Modelo de calidad de vida <text:s text:c="29"/>10 horas <text:s text:c="10"/>José Luis Cuesta</text:p>
      <text:p text:style-name="Text"> </text:p>
      <text:p text:style-name="Text"> </text:p>
      <text:p text:style-name="Text"> <text:s text:c="20"/>APC y análisis de conductas <text:s text:c="27"/>10 horas <text:s text:c="10"/>María Afonso</text:p>
      <text:p text:style-name="Text"> </text:p>
      <text:p text:style-name="Text"> </text:p>
      <text:p text:style-name="Text"> <text:s text:c="20"/>Intervención en conductas <text:s text:c="29"/>15 horas <text:s text:c="10"/>María Afonso</text:p>
      <text:p text:style-name="Text"> </text:p>
      <text:p text:style-name="Text"> </text:p>
      <text:p text:style-name="Text"> <text:s text:c="20"/>Trabajo con familias <text:s text:c="35"/>5 horas <text:s text:c="10"/>Vane Casals</text:p>
      <text:p text:style-name="Text"> </text:p>
      <text:p text:style-name="Text"> </text:p>
      <text:p text:style-name="Text"> <text:s text:c="20"/>Infancia (0-10) <text:s text:c="39"/>15 horas <text:s text:c="10"/>Vane Casals</text:p>
      <text:p text:style-name="Text"> </text:p>
      <text:p text:style-name="Text"> </text:p>
      <text:p text:style-name="Text"> </text:p>
      <text:p text:style-name="Text"> <text:s text:c="159"/>5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QuKi8I3nZaazI+KPxjEPDw== <text:s text:c="47"/>Fecha <text:s text:c="8"/>07/01/2026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Clotilde de Jesus Sanchez Mendez - Jefe/a Serv. Empleo y Desarrollo Local</text:p>
      <text:p text:style-name="Text"> <text:s text:c="4"/>Url De Verificación <text:s text:c="7"/>https://verifirma.grancanaria.com/verifirma/code/QuKi8I3nZaazI%2BKPxjEPD <text:s text:c="30"/>Página <text:s text:c="11"/>5/18</text:p>
      <text:p text:style-name="Text"> <text:s text:c="64"/>w%3D%3D</text:p>
      <text:p text:style-name="Break"/>
      <text:p text:style-name="Text"> <text:s text:c="20"/>Adolescencia (10-16) <text:s text:c="35"/>5 horas <text:s text:c="10"/>Javier Arnaiz</text:p>
      <text:p text:style-name="Text"> </text:p>
      <text:p text:style-name="Text"> </text:p>
      <text:p text:style-name="Text"> <text:s text:c="20"/>Juventud, vida adulta, vejez (16-…) <text:s text:c="19"/>15 horas <text:s text:c="10"/>María Afonos</text:p>
      <text:p text:style-name="Text"> </text:p>
      <text:p text:style-name="Text"> </text:p>
      <text:p text:style-name="Text"> <text:s text:c="20"/>Salud y autismo <text:s text:c="40"/>5 horas <text:s text:c="10"/>Aldana Honsi</text:p>
      <text:p text:style-name="Text"> </text:p>
      <text:p text:style-name="Text"> </text:p>
      <text:p text:style-name="Text"> <text:s text:c="20"/>Prácticas reflexivas <text:s text:c="35"/>5 horas <text:s text:c="10"/>Vane Casals</text:p>
      <text:p text:style-name="Text"> </text:p>
      <text:p text:style-name="Text"> </text:p>
      <text:p text:style-name="Text"> <text:s text:c="20"/>Trabajo en equipo y autocuidado <text:s text:c="23"/>10 horas <text:s text:c="10"/>Carlos Cortés</text:p>
      <text:p text:style-name="Text"> </text:p>
      <text:p text:style-name="Text"> </text:p>
      <text:p text:style-name="Text"> <text:s text:c="20"/>TOTALES <text:s text:c="43"/>150 HORAS</text:p>
      <text:p text:style-name="Text"> </text:p>
      <text:p text:style-name="Text"> </text:p>
      <text:p text:style-name="Text"> </text:p>
      <text:p text:style-name="Text"> <text:s text:c="17"/>4.2.2 Elaboración de trabajos</text:p>
      <text:p text:style-name="Text"> </text:p>
      <text:p text:style-name="Text"> <text:s text:c="17"/>A lo largo del período formativo, los destinatarios invertirán 32 horas en la redacción de trabajos y la</text:p>
      <text:p text:style-name="Text"> <text:s text:c="17"/>elaboración de materiales varios que fomentarán la adquisición de los conocimientos impartidos y de las</text:p>
      <text:p text:style-name="Text"> <text:s text:c="17"/>prácticas realizadas.</text:p>
      <text:p text:style-name="Text"> </text:p>
      <text:p text:style-name="Text"> <text:s text:c="17"/>4.2.3. Prácticas tutorizadas en los servicios de APNALP</text:p>
      <text:p text:style-name="Text"> </text:p>
      <text:p text:style-name="Text"> <text:s text:c="17"/>Los destinatarios desarrollarán 168 horas prácticas durante 21 semanas (8h/sem) en los diferentes servicios</text:p>
      <text:p text:style-name="Text"> <text:s text:c="17"/>actuales de APNALP.</text:p>
      <text:p text:style-name="Text"> </text:p>
      <text:p text:style-name="Text"> <text:s text:c="17"/>4.2.4. Evaluación de desempeño práctico</text:p>
      <text:p text:style-name="Text"> </text:p>
      <text:p text:style-name="Text"> <text:s text:c="17"/>Los tutores evaluarán el desempeño práctico de los beneficiarios en los casos presenciales obligatorios</text:p>
      <text:p text:style-name="Text"> <text:s text:c="17"/>mediante reuniones quincenales de coordinación entre ellos, la directora de formación y la coordinación de</text:p>
      <text:p text:style-name="Text"> <text:s text:c="17"/>servicios de la entidad. Durante estas reuniones se realizará una evaluación individual de los beneficiarios</text:p>
      <text:p text:style-name="Text"> <text:s text:c="17"/>que será crucial ya que convierte la práctica en una prueba de selección para la futura contratación.</text:p>
      <text:p text:style-name="Text"> </text:p>
      <text:p text:style-name="Text"> <text:s text:c="17"/>4.2.5 Contratación</text:p>
      <text:p text:style-name="Text"> </text:p>
      <text:p text:style-name="Text"> <text:s text:c="17"/>- Selección y contratación de personal (28% de APTOS): identificar, al menos, a los 6 destinatarios (28%) con</text:p>
      <text:p text:style-name="Text"> <text:s text:c="17"/>las más altas calificaciones prácticas y ofrecerles la inmediata incorporación laboral a los nuevos servicios de</text:p>
      <text:p text:style-name="Text"> <text:s text:c="17"/>APNALP, cumpliendo el objetivo de reclutamiento.</text:p>
      <text:p text:style-name="Text"> </text:p>
      <text:p text:style-name="Text"> <text:s text:c="17"/>5.- Indicadores de Evaluación:</text:p>
      <text:p text:style-name="Text"> </text:p>
      <text:p text:style-name="Text"> </text:p>
      <text:p text:style-name="Text"> </text:p>
      <text:p text:style-name="Text"> <text:s text:c="31"/>INDICADORES CUANTITATIVOS DE MEDICIÓN DE RESULTADOS DE LAS ACCIONES</text:p>
      <text:p text:style-name="Text"> </text:p>
      <text:p text:style-name="Text"> </text:p>
      <text:p text:style-name="Text"> <text:s text:c="33"/>ACTIVIDAD <text:s text:c="37"/>INDICADOR <text:s text:c="28"/>RESULTADO ESPERADO</text:p>
      <text:p text:style-name="Text"> </text:p>
      <text:p text:style-name="Text"> <text:s text:c="66"/>Nº de personas destinatarias</text:p>
      <text:p text:style-name="Text"> <text:s text:c="20"/>Selección de destinatarios <text:s text:c="78"/>21 destinatarios</text:p>
      <text:p text:style-name="Text"> <text:s text:c="66"/>totales seleccionadas</text:p>
      <text:p text:style-name="Text"> </text:p>
      <text:p text:style-name="Text"> <text:s text:c="159"/>6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QuKi8I3nZaazI+KPxjEPDw== <text:s text:c="47"/>Fecha <text:s text:c="8"/>07/01/2026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Clotilde de Jesus Sanchez Mendez - Jefe/a Serv. Empleo y Desarrollo Local</text:p>
      <text:p text:style-name="Text"> <text:s text:c="4"/>Url De Verificación <text:s text:c="7"/>https://verifirma.grancanaria.com/verifirma/code/QuKi8I3nZaazI%2BKPxjEPD <text:s text:c="30"/>Página <text:s text:c="11"/>6/18</text:p>
      <text:p text:style-name="Text"> <text:s text:c="64"/>w%3D%3D</text:p>
      <text:p text:style-name="Break"/>
      <text:p text:style-name="Text"> <text:s text:c="67"/>Horas lectivas impartidas del</text:p>
      <text:p text:style-name="Text"> <text:s text:c="123"/>150 horas teóricas</text:p>
      <text:p text:style-name="Text"> <text:s text:c="67"/>programa teórico</text:p>
      <text:p text:style-name="Text"> <text:s text:c="67"/>Nº <text:s text:c="5"/>de <text:s text:c="3"/>sesiones <text:s text:c="2"/>teóricas</text:p>
      <text:p text:style-name="Text"> <text:s text:c="127"/>29 sesiones</text:p>
      <text:p text:style-name="Text"> <text:s text:c="20"/>Formación teórica <text:s text:c="29"/>realizadas</text:p>
      <text:p text:style-name="Text"> <text:s text:c="67"/>Nº de semanas de formación</text:p>
      <text:p text:style-name="Text"> <text:s text:c="127"/>24 semanas</text:p>
      <text:p text:style-name="Text"> <text:s text:c="67"/>teórica</text:p>
      <text:p text:style-name="Text"> <text:s text:c="67"/>% de destinatarios que obtiene la</text:p>
      <text:p text:style-name="Text"> <text:s text:c="132"/>90%</text:p>
      <text:p text:style-name="Text"> <text:s text:c="67"/>calificación de “APTO”</text:p>
      <text:p text:style-name="Text"> </text:p>
      <text:p text:style-name="Text"> <text:s text:c="67"/>Nº de semanas de prácticas <text:s text:c="33"/>21 semanas</text:p>
      <text:p text:style-name="Text"> </text:p>
      <text:p text:style-name="Text"> </text:p>
      <text:p text:style-name="Text"> <text:s text:c="20"/>Formación práctica <text:s text:c="28"/>Nº de horas prácticas realizadas <text:s text:c="22"/>125 horas prácticas</text:p>
      <text:p text:style-name="Text"> </text:p>
      <text:p text:style-name="Text"> <text:s text:c="67"/>%de destinatarios que obtienen la</text:p>
      <text:p text:style-name="Text"> <text:s text:c="67"/>calificación de “APTO” en el <text:s text:c="36"/>90%</text:p>
      <text:p text:style-name="Text"> <text:s text:c="67"/>desempeño práctico</text:p>
      <text:p text:style-name="Text"> <text:s text:c="20"/>Gestión de nóminas <text:s text:c="28"/>Nº total de pagos de nóminas <text:s text:c="32"/>126 pagos</text:p>
      <text:p text:style-name="Text"> <text:s text:c="20"/>Reclutamiento <text:s text:c="33"/>Nº de destinatarios seleccionados</text:p>
      <text:p text:style-name="Text"> <text:s text:c="126"/>6 destinatarios</text:p>
      <text:p text:style-name="Text"> <text:s text:c="67"/>y contratados</text:p>
      <text:p text:style-name="Text"> <text:s text:c="20"/>General <text:s text:c="39"/>% de asistencia promedio de los</text:p>
      <text:p text:style-name="Text"> <text:s text:c="132"/>90%</text:p>
      <text:p text:style-name="Text"> <text:s text:c="67"/>destinatarios</text:p>
      <text:p text:style-name="Text"> </text:p>
      <text:p text:style-name="Text"> </text:p>
      <text:p text:style-name="Text"> </text:p>
      <text:p text:style-name="Text"> <text:s text:c="31"/>INDICADORES CUALITATIVOS DE MEDICIÓN DE RESULTADOS DE LAS ACCIONES</text:p>
      <text:p text:style-name="Text"> </text:p>
      <text:p text:style-name="Text"> </text:p>
      <text:p text:style-name="Text"> <text:s text:c="33"/>ACTIVIDAD <text:s text:c="37"/>INDICADOR <text:s text:c="28"/>RESULTADO ESPERADO</text:p>
      <text:p text:style-name="Text"> </text:p>
      <text:p text:style-name="Text"> <text:s text:c="67"/>Encuesta post <text:s text:c="11"/>formación <text:s text:c="6"/>a <text:s text:c="3"/>Que el 85% de los destinatarios</text:p>
      <text:p text:style-name="Text"> <text:s text:c="67"/>destinatarios <text:s text:c="32"/>manifieste una mejora “alta” o</text:p>
      <text:p text:style-name="Text"> <text:s text:c="20"/>Percepción de competencia</text:p>
      <text:p text:style-name="Text"> <text:s text:c="113"/>“muy alta” en su confianza y</text:p>
      <text:p text:style-name="Text"> <text:s text:c="113"/>capacidad.-</text:p>
      <text:p text:style-name="Text"> <text:s text:c="67"/>Encuesta <text:s text:c="2"/>de <text:s text:c="10"/>valoración <text:s text:c="6"/>a <text:s text:c="3"/>Que el 95% de los formadores</text:p>
      <text:p text:style-name="Text"> <text:s text:c="67"/>formadores <text:s text:c="35"/>evalúe la metodología dual como</text:p>
      <text:p text:style-name="Text"> <text:s text:c="20"/>Calidad <text:s text:c="6"/>y <text:s text:c="14"/>relevancia</text:p>
      <text:p text:style-name="Text"> <text:s text:c="113"/>“altamente efectiva” para preparar</text:p>
      <text:p text:style-name="Text"> <text:s text:c="20"/>metodológica.</text:p>
      <text:p text:style-name="Text"> <text:s text:c="113"/>profesionales especializados en</text:p>
      <text:p text:style-name="Text"> <text:s text:c="113"/>TEA.</text:p>
      <text:p text:style-name="Text"> <text:s text:c="67"/>Encuesta de satisfacción final a <text:s text:c="13"/>Obtener una valoración media</text:p>
      <text:p text:style-name="Text"> <text:s text:c="67"/>los destinatarios <text:s text:c="28"/>superior a 4,5 sobre 5 en la</text:p>
      <text:p text:style-name="Text"> <text:s text:c="20"/>Satisfacción <text:s text:c="9"/>general <text:s text:c="9"/>del <text:s text:c="50"/>satisfacción <text:s text:c="2"/>global <text:s text:c="3"/>con <text:s text:c="4"/>el</text:p>
      <text:p text:style-name="Text"> <text:s text:c="20"/>programa <text:s text:c="84"/>programa, el contenido de los 16</text:p>
      <text:p text:style-name="Text"> <text:s text:c="113"/>módulos y la tutorización recibida</text:p>
      <text:p text:style-name="Text"> <text:s text:c="113"/>durante las prácticas.</text:p>
      <text:p text:style-name="Text"> </text:p>
      <text:p text:style-name="Text"> </text:p>
      <text:p text:style-name="Text"> <text:s text:c="17"/>6.- Presupuesto:</text:p>
      <text:p text:style-name="Text"> </text:p>
      <text:p text:style-name="Text"> </text:p>
      <text:p text:style-name="Text"> <text:s text:c="60"/>PRESUPUESTO DE GASTOS</text:p>
      <text:p text:style-name="Text"> <text:s text:c="32"/>(Desglosar los gastos consignando en filas independientes cada concepto de gasto)</text:p>
      <text:p text:style-name="Text"> <text:s text:c="43"/>GASTOS CORRIENTES (Excepto gastos de personal y becas)1</text:p>
      <text:p text:style-name="Text"> <text:s text:c="36"/>CONCEPTO DEL GASTO <text:s text:c="57"/>IMPORTE TOTAL</text:p>
      <text:p text:style-name="Text"> </text:p>
      <text:p text:style-name="Text"> <text:s text:c="159"/>7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6"/>QuKi8I3nZaazI+KPxjEPDw== <text:s text:c="45"/>Fecha <text:s text:c="8"/>07/01/2026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Clotilde de Jesus Sanchez Mendez - Jefe/a Serv. Empleo y Desarrollo Local</text:p>
      <text:p text:style-name="Text"> <text:s text:c="4"/>Url De Verificación <text:s text:c="7"/>https://verifirma.grancanaria.com/verifirma/code/QuKi8I3nZaazI%2BKPxjEPD <text:s text:c="30"/>Página <text:s text:c="11"/>7/18</text:p>
      <text:p text:style-name="Text"> <text:s text:c="64"/>w%3D%3D</text:p>
      <text:p text:style-name="Break"/>
      <text:p text:style-name="Text"> <text:s text:c="20"/>Honorarios ponentes <text:s text:c="73"/>16.000,00 euros</text:p>
      <text:p text:style-name="Text"> <text:s text:c="20"/>Dietas y viajes ponentes <text:s text:c="68"/>6.000,00 euros</text:p>
      <text:p text:style-name="Text"> <text:s text:c="20"/>Material para formación <text:s text:c="71"/>500,00 euros</text:p>
      <text:p text:style-name="Text"> <text:s text:c="20"/>Dirección de formación <text:s text:c="71"/>2.500,00 euros</text:p>
      <text:p text:style-name="Text"> <text:s text:c="20"/>Seguros de RRCC <text:s text:c="79"/>500,00 euros</text:p>
      <text:p text:style-name="Text"> <text:s text:c="20"/>Material de difusión y marketing <text:s text:c="62"/>500,00 euros</text:p>
      <text:p text:style-name="Text"> <text:s text:c="48"/>TOTAL <text:s text:c="59"/>26.000,00 euros</text:p>
      <text:p text:style-name="Text"> </text:p>
      <text:p text:style-name="Text"> </text:p>
      <text:p text:style-name="Text"> </text:p>
      <text:p text:style-name="Text"> <text:s text:c="41"/>GASTOS DE PERSONAL DE NUEVA INCORPORACIÓN</text:p>
      <text:p text:style-name="Text"> <text:s text:c="22"/>(personas destinatarias con vínculo laboral y personal de nueva incorporación, necesario para</text:p>
      <text:p text:style-name="Text"> <text:s text:c="59"/>ejecutar el proyecto)</text:p>
      <text:p text:style-name="Text"> <text:s text:c="73"/>COSTES</text:p>
      <text:p text:style-name="Text"> <text:s text:c="41"/>PERIODO DE <text:s text:c="6"/>COSTES <text:s text:c="7"/>SEGURIDA COSTES <text:s text:c="9"/>TOTAL <text:s text:c="6"/>TOTAL</text:p>
      <text:p text:style-name="Text"> <text:s text:c="23"/>Nº</text:p>
      <text:p text:style-name="Text"> <text:s text:c="30"/>CATEGO CONTRATACI <text:s text:c="10"/>SALARIO <text:s text:c="10"/>D <text:s text:c="6"/>INDEMNIZ COSTES <text:s text:c="8"/>GASTOS</text:p>
      <text:p text:style-name="Text"> <text:s text:c="20"/>PERSON</text:p>
      <text:p text:style-name="Text"> <text:s text:c="32"/>RÍA <text:s text:c="11"/>ÓN <text:s text:c="7"/>MENSUAL <text:s text:c="9"/>SOCIAL <text:s text:c="5"/>ACIÓN <text:s text:c="3"/>MENSUAL</text:p>
      <text:p text:style-name="Text"> <text:s text:c="23"/>AS</text:p>
      <text:p text:style-name="Text"> <text:s text:c="43"/>(nº meses) <text:s text:c="19"/>MENSUAL MENSUAL <text:s text:c="10"/>ES</text:p>
      <text:p text:style-name="Text"> </text:p>
      <text:p text:style-name="Text"> <text:s text:c="35"/>Titulado</text:p>
      <text:p text:style-name="Text"> <text:s text:c="26"/>10 <text:s text:c="29"/>6 <text:s text:c="15"/>630,15 <text:s text:c="12"/>209,63 <text:s text:c="12"/>78,55 <text:s text:c="10"/>918,33</text:p>
      <text:p text:style-name="Text"> <text:s text:c="36"/>nivel 2 <text:s text:c="101"/>55.099,80</text:p>
      <text:p text:style-name="Text"> <text:s text:c="35"/>Técnico</text:p>
      <text:p text:style-name="Text"> <text:s text:c="26"/>11 <text:s text:c="6"/>superior <text:s text:c="14"/>6 <text:s text:c="15"/>598,40 <text:s text:c="12"/>203,38 <text:s text:c="12"/>72,34 <text:s text:c="10"/>874,12 <text:s text:c="9"/>57.691,92</text:p>
      <text:p text:style-name="Text"> <text:s text:c="36"/>Nivel 1</text:p>
      <text:p text:style-name="Text"> </text:p>
      <text:p text:style-name="Text"> <text:s text:c="48"/>TOTAL GASTOS DE NUEVA INCORPORACIÓN <text:s text:c="60"/>112.791,72</text:p>
      <text:p text:style-name="Text"> </text:p>
      <text:p text:style-name="Text"> </text:p>
      <text:p text:style-name="Text"> </text:p>
      <text:p text:style-name="Text"> </text:p>
      <text:p text:style-name="Text"> <text:s text:c="43"/>GASTOS DE PERSONAL PROPIO IMPUTADO AL PROYECTO</text:p>
      <text:p text:style-name="Text"> <text:s text:c="73"/>COSTES</text:p>
      <text:p text:style-name="Text"> <text:s text:c="51"/>PERIODO DE COSTES SEGURI <text:s text:c="7"/>TOTAL</text:p>
      <text:p text:style-name="Text"> <text:s text:c="22"/>Nº <text:s text:c="70"/>%</text:p>
      <text:p text:style-name="Text"> <text:s text:c="51"/>CONTRATAC SALARIO <text:s text:c="6"/>DAD <text:s text:c="3"/>COSTES <text:s text:c="56"/>TOTAL</text:p>
      <text:p text:style-name="Text"> <text:s text:c="20"/>PERSON <text:s text:c="8"/>CATEGORÍA <text:s text:c="46"/>IMPUTACIO</text:p>
      <text:p text:style-name="Text"> <text:s text:c="56"/>IÓN <text:s text:c="3"/>MENSUAL SOCIAL MENSUAL <text:s text:c="58"/>GASTOS</text:p>
      <text:p text:style-name="Text"> <text:s text:c="22"/>AS <text:s text:c="71"/>N</text:p>
      <text:p text:style-name="Text"> <text:s text:c="52"/>(nº meses) <text:s text:c="10"/>MENSU <text:s text:c="6"/>ES</text:p>
      <text:p text:style-name="Text"> <text:s text:c="76"/>AL</text:p>
      <text:p text:style-name="Text"> <text:s text:c="35"/>Coordinadora</text:p>
      <text:p text:style-name="Text"> <text:s text:c="26"/>1 <text:s text:c="29"/>9 <text:s text:c="5"/>4.537,72 1.455,24 5.992,96 <text:s text:c="3"/>20,78 <text:s text:c="44"/>11.208,28</text:p>
      <text:p text:style-name="Text"> <text:s text:c="36"/>de servicios</text:p>
      <text:p text:style-name="Text"> <text:s text:c="49"/>TOTAL GASTOS DE PERSONAL PROPIO <text:s text:c="63"/>11.208,28</text:p>
      <text:p text:style-name="Text"> </text:p>
      <text:p text:style-name="Text"> </text:p>
      <text:p text:style-name="Text"> <text:s text:c="48"/>RESUMEN DEL GASTO</text:p>
      <text:p text:style-name="Text"> <text:s text:c="20"/>TOTAL GASTOS CORRIENTES (Excepto gastos de personal y becas) <text:s text:c="44"/>26.000,00 euros</text:p>
      <text:p text:style-name="Text"> <text:s text:c="20"/>TOTAL GASTOS DE BECAS DE ASISTENCIA <text:s text:c="72"/>0,00 euros</text:p>
      <text:p text:style-name="Text"> <text:s text:c="20"/>TOTAL GASTOS PERSONAL DE NUEVA INCORPORACIÓN <text:s text:c="60"/>112.791,72 euros</text:p>
      <text:p text:style-name="Text"> <text:s text:c="20"/>TOTAL GASTOS PERSONAL PROPIO <text:s text:c="76"/>11.208,28 euros</text:p>
      <text:p text:style-name="Text"> <text:s text:c="20"/>TOTAL GASTOS DEL PROYECTO <text:s text:c="81"/>150.000,00 euros</text:p>
      <text:p text:style-name="Text"> </text:p>
      <text:p text:style-name="Text"> </text:p>
      <text:p text:style-name="Text"> </text:p>
      <text:p text:style-name="Text"> </text:p>
      <text:p text:style-name="Text"> <text:s text:c="63"/>PRESUPUESTO DE INGRESOS</text:p>
      <text:p text:style-name="Text"> </text:p>
      <text:p text:style-name="Text"> <text:s text:c="159"/>8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QuKi8I3nZaazI+KPxjEPDw== <text:s text:c="47"/>Fecha <text:s text:c="8"/>07/01/2026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Clotilde de Jesus Sanchez Mendez - Jefe/a Serv. Empleo y Desarrollo Local</text:p>
      <text:p text:style-name="Text"> <text:s text:c="4"/>Url De Verificación <text:s text:c="7"/>https://verifirma.grancanaria.com/verifirma/code/QuKi8I3nZaazI%2BKPxjEPD <text:s text:c="30"/>Página <text:s text:c="11"/>8/18</text:p>
      <text:p text:style-name="Text"> <text:s text:c="64"/>w%3D%3D</text:p>
      <text:p text:style-name="Break"/>
      <text:p text:style-name="Text"> <text:s text:c="31"/>SUBVENCIÓN <text:s text:c="17"/>FINANCIACIÓN <text:s text:c="17"/>FINANCIACIÓN ENTES <text:s text:c="21"/>INGRESOS TOTALES</text:p>
      <text:p text:style-name="Text"> <text:s text:c="31"/>SOLICITADA <text:s text:c="20"/>PROPIA <text:s text:c="20"/>PRIVADOS/PÚBLICOS <text:s text:c="26"/>PROYECTO</text:p>
      <text:p text:style-name="Text"> </text:p>
      <text:p text:style-name="Text"> <text:s text:c="21"/>150.000,00 euros <text:s text:c="21"/>0,00 euros <text:s text:c="25"/>0,00 euros <text:s text:c="26"/>150.000,00 euros</text:p>
      <text:p text:style-name="Text"> </text:p>
      <text:p text:style-name="Text"> </text:p>
      <text:p text:style-name="Text"> </text:p>
      <text:p text:style-name="Text"> </text:p>
      <text:p text:style-name="Text"> <text:s text:c="17"/>SEGUNDO.- Conceder a la entidad ASOCIACIÓN DE FAMILIAS DE PERSONAS CON AUTISMO DE LAS</text:p>
      <text:p text:style-name="Text"> <text:s text:c="17"/>PALMAS con NIF G35042977, una subvención por importe de 150.000,00 euros para la ejecución del proyecto</text:p>
      <text:p text:style-name="Text"> <text:s text:c="17"/>“PROGRAMA DE FORMACIÓN TEÓRICO-PRÁCTICA EN TEA”, con cargo a la aplicación presupuestaria:</text:p>
      <text:p text:style-name="Text"> <text:s text:c="17"/>14140/241/480003625 Subv. A Asociación Personas Autismo (APNALP) "Programa Formación y Empleo</text:p>
      <text:p text:style-name="Text"> </text:p>
      <text:p text:style-name="Text"> <text:s text:c="17"/>La subvención concedida representa un 100,00 % respecto del coste total del proyecto. El porcentaje de</text:p>
      <text:p text:style-name="Text"> <text:s text:c="17"/>financiación se mantendrá inalterable, salvo modificación expresa de la subvención, y se aplicará para el</text:p>
      <text:p text:style-name="Text"> <text:s text:c="17"/>cálculo, en su caso, del importe a reintegrar por la entidad beneficiaria.</text:p>
      <text:p text:style-name="Text"> </text:p>
      <text:p text:style-name="Text"> </text:p>
      <text:p text:style-name="Text"> <text:s text:c="111"/>FINANCIACIÓN</text:p>
      <text:p text:style-name="Text"> <text:s text:c="84"/>FINANCIACIÓN</text:p>
      <text:p text:style-name="Text"> <text:s text:c="21"/>COSTE TOTAL DEL <text:s text:c="20"/>SUBVENCIÓN <text:s text:c="47"/>ENTES <text:s text:c="22"/>%</text:p>
      <text:p text:style-name="Text"> <text:s text:c="87"/>PROPIA</text:p>
      <text:p text:style-name="Text"> <text:s text:c="24"/>PROYECTO <text:s text:c="24"/>SOLICITADA <text:s text:c="45"/>PRIVADOS/ <text:s text:c="15"/>FINANCIACIÓN</text:p>
      <text:p text:style-name="Text"> <text:s text:c="87"/>ENTIDAD</text:p>
      <text:p text:style-name="Text"> <text:s text:c="113"/>PÚBLICOS</text:p>
      <text:p text:style-name="Text"> <text:s text:c="30"/>150.000,00 euros <text:s text:c="8"/>150.000,00 euros <text:s text:c="15"/>0,00 euros <text:s text:c="16"/>0,00 euros <text:s text:c="18"/>100,00%</text:p>
      <text:p text:style-name="Text"> </text:p>
      <text:p text:style-name="Text"> </text:p>
      <text:p text:style-name="Text"> </text:p>
      <text:p text:style-name="Text"> <text:s text:c="17"/>TERCERO.- PLAZO DE EJECUCIÓN.</text:p>
      <text:p text:style-name="Text"> <text:s text:c="17"/>El proyecto, que tendrá una duración total de 9 meses (desde diciembre de 2025 a agosto de 2026), deberá</text:p>
      <text:p text:style-name="Text"> <text:s text:c="17"/>iniciarse una vez notificada la resolución de concesión, pudiendo hacerlo hasta UN MES después de la misma,</text:p>
      <text:p text:style-name="Text"> <text:s text:c="17"/>y estará permitido solicitar la ampliación de inicio durante QUINCE DÍAS más, por causas motivadas.</text:p>
      <text:p text:style-name="Text"> </text:p>
      <text:p text:style-name="Text"> <text:s text:c="17"/>El inicio de la ejecución debe comunicarse al siguiente correo electrónico: empleocabildo@grancanaria.com</text:p>
      <text:p text:style-name="Text"> </text:p>
      <text:p text:style-name="Text"> <text:s text:c="17"/>La duración definida y aprobada en el proyecto podrá prorrogarse dicha duración una sola vez a solicitud</text:p>
      <text:p text:style-name="Text"> <text:s text:c="17"/>motivada de la entidad beneficiaria, formulada un mes antes de su fecha de vencimiento, siempre que no</text:p>
      <text:p text:style-name="Text"> <text:s text:c="17"/>suponga modificación o alteración del proyecto subvencionado ni de su presupuesto</text:p>
      <text:p text:style-name="Text"> </text:p>
      <text:p text:style-name="Text"> <text:s text:c="17"/>CUARTO. - La entidad beneficiaria deberá ejecutar el proyecto en los términos establecidos en el punto</text:p>
      <text:p text:style-name="Text"> <text:s text:c="17"/>primero de esta propuesta, así como en los planteados en el Anexo II- Ficha técnica del proyecto, presentada</text:p>
      <text:p text:style-name="Text"> <text:s text:c="17"/>por la entidad con fecha de 19 de diciembre de 2025 con registro nº 2025095928</text:p>
      <text:p text:style-name="Text"> </text:p>
      <text:p text:style-name="Text"> <text:s text:c="17"/>QUINTO.- PROCEDIMIENTO DE SELECCIÓN DEL PERSONAL.</text:p>
      <text:p text:style-name="Text"> <text:s text:c="17"/>De las 21 personas a contratar 10 serán obligatoriamente desempleados demandantes de empleo cuyo</text:p>
      <text:p text:style-name="Text"> <text:s text:c="17"/>proceso de selección de personal de nueva incorporación deberá ajustarse a lo establecido en el Convenio</text:p>
      <text:p text:style-name="Text"> <text:s text:c="17"/>de Cooperación entre el Servicio Canario de Empleo y el Cabildo de Gran Canaria para la coordinación y</text:p>
      <text:p text:style-name="Text"> <text:s text:c="17"/>ejecución de programas propios de políticas activas de empleo de la isla de Gran Canaria, suscrito en fecha</text:p>
      <text:p text:style-name="Text"> <text:s text:c="17"/>06 de mayo de 2024.</text:p>
      <text:p text:style-name="Text"> </text:p>
      <text:p text:style-name="Text"> <text:s text:c="26"/>- <text:s text:c="5"/>Anexo de Instrucciones para la gestión de contratación de personal.</text:p>
      <text:p text:style-name="Text"> <text:s text:c="26"/>- <text:s text:c="5"/>Anexo A.- Oferta genérica de empleo.</text:p>
      <text:p text:style-name="Text"> <text:s text:c="26"/>- <text:s text:c="5"/>Anexo B.- Relación priorizada de personas candidatas a contratar.</text:p>
      <text:p text:style-name="Text"> </text:p>
      <text:p text:style-name="Text"> </text:p>
      <text:p text:style-name="Text"> <text:s text:c="162"/>9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7"/>QuKi8I3nZaazI+KPxjEPDw== <text:s text:c="47"/>Fecha <text:s text:c="8"/>07/01/2026</text:p>
      <text:p text:style-name="Text"> <text:s text:c="8"/>Normativa <text:s text:c="16"/>Este informe tiene carácter de copia electrónica auténtica con validez y eficacia administrativa de ORIGINAL (art. 27 Ley 39/2015).</text:p>
      <text:p text:style-name="Text"> <text:s text:c="7"/>Firmado Por <text:s text:c="15"/>Clotilde de Jesus Sanchez Mendez - Jefe/a Serv. Empleo y Desarrollo Local</text:p>
      <text:p text:style-name="Text"> <text:s text:c="4"/>Url De Verificación <text:s text:c="11"/>https://verifirma.grancanaria.com/verifirma/code/QuKi8I3nZaazI%2BKPxjEPD <text:s text:c="29"/>Página <text:s text:c="11"/>9/18</text:p>
      <text:p text:style-name="Text"> <text:s text:c="68"/>w%3D%3D</text:p>
      <text:p text:style-name="Break"/>
      <text:p text:style-name="Text"> <text:s text:c="17"/>SEXTO.- PAGO DE LA SUBVENCIÓN.</text:p>
      <text:p text:style-name="Text"> <text:s text:c="17"/>La subvención concedida se abonará de forma anticipada de conformidad con lo establecido 34.4 de la Ley</text:p>
      <text:p text:style-name="Text"> <text:s text:c="17"/>38/2003, de 17 de noviembre, General de Subvenciones, art. 88 del Real Decreto 887/2006, de 21 de julio,</text:p>
      <text:p text:style-name="Text"> <text:s text:c="17"/>por el que se aprueba el Reglamento de la Ley General de Subvenciones, y Base 33.6 de ejecución del</text:p>
      <text:p text:style-name="Text"> <text:s text:c="17"/>presupuesto del Cabildo de Gran Canaria para la anualidad 2025.</text:p>
      <text:p text:style-name="Text"> </text:p>
      <text:p text:style-name="Text"> <text:s text:c="17"/>Para realizarse el pago de la subvención la entidad beneficiaria debe estar al corriente de sus obligaciones</text:p>
      <text:p text:style-name="Text"> <text:s text:c="17"/>tributarias y frente a la Seguridad Social, no ser deudor por procedencia de reintegro y no tener subvenciones</text:p>
      <text:p text:style-name="Text"> <text:s text:c="17"/>del Servicio de Empleo y Desarrollo Local pendientes de justificar total o parcialmente.</text:p>
      <text:p text:style-name="Text"> </text:p>
      <text:p text:style-name="Text"> <text:s text:c="17"/>SÉPTIMO.- SEGUIMIENTO DE LA EJEUCUCIÓN DEL PROYECTO</text:p>
      <text:p text:style-name="Text"> <text:s text:c="17"/>La entidad beneficiaria deberá presentar informes de seguimiento de la ejecución del proyecto, según Anexo</text:p>
      <text:p text:style-name="Text"> <text:s text:c="17"/>III.- Informe de seguimiento cada dos meses contados desde el inicio del proyecto, vía correo electrónico</text:p>
      <text:p text:style-name="Text"> <text:s text:c="17"/>(empleocabildo@grancanaria.com ), donde se contenga:</text:p>
      <text:p text:style-name="Text"> <text:s text:c="23"/> Estado de ejecución de objetivos, acciones y/o fases contempladas en el proyecto aprobado.</text:p>
      <text:p text:style-name="Text"> <text:s text:c="23"/> Cronograma de ejecución.</text:p>
      <text:p text:style-name="Text"> <text:s text:c="23"/> Información de cada una de las personas destinatarias en permanencia en las acciones y su estado</text:p>
      <text:p text:style-name="Text"> <text:s text:c="27"/>con respecto a las mismas.</text:p>
      <text:p text:style-name="Text"> <text:s text:c="23"/> Medidas de difusión y publicidad realizadas.</text:p>
      <text:p text:style-name="Text"> <text:s text:c="23"/> Posibles desviaciones del proyecto inicial, que puedan requerir modificaciones del mismo.</text:p>
      <text:p text:style-name="Text"> <text:s text:c="23"/> Información de las bajas de las personas destinatarias y sus causas, así como de las sustituciones u</text:p>
      <text:p text:style-name="Text"> <text:s text:c="27"/>otras informaciones de interés.</text:p>
      <text:p text:style-name="Text"> <text:s text:c="23"/> Cualquier otra información de interés relevante para la marcha del proyecto.</text:p>
      <text:p text:style-name="Text"> </text:p>
      <text:p text:style-name="Text"> <text:s text:c="17"/>OCTAVO.- OBLIGACIONES DEL BENEFICIARIO.</text:p>
      <text:p text:style-name="Text"> </text:p>
      <text:p text:style-name="Text"> <text:s text:c="26"/>1. Ejecutar el proyecto subvencionando en los términos planteados por la entidad beneficiaria o que</text:p>
      <text:p text:style-name="Text"> <text:s text:c="29"/>resulten de la modificación autorizada por el Cabildo de Gran Canaria.</text:p>
      <text:p text:style-name="Text"> <text:s text:c="26"/>2. Justificar ante el órgano concedente el cumplimiento de los requisitos y condiciones, la realización</text:p>
      <text:p text:style-name="Text"> <text:s text:c="29"/>de la actividad y el cumplimiento de la finalidad que determinan la concesión de la subvención.</text:p>
      <text:p text:style-name="Text"> <text:s text:c="26"/>3. Someterse a las actuaciones de comprobación que se acuerden por el órgano concedente, así</text:p>
      <text:p text:style-name="Text"> <text:s text:c="29"/>como a cualesquiera otras de comprobación y control financiero que puedan realizar los órganos</text:p>
      <text:p text:style-name="Text"> <text:s text:c="29"/>de control competentes.</text:p>
      <text:p text:style-name="Text"> <text:s text:c="26"/>4. Permitir visitas de seguimiento técnico por parte del personal designado por el Servicio de Empleo</text:p>
      <text:p text:style-name="Text"> <text:s text:c="29"/>y Desarrollo Local a las distintas instalaciones usadas durante la ejecución del proyecto, para la</text:p>
      <text:p text:style-name="Text"> <text:s text:c="29"/>comprobación del cumplimiento de las obligaciones y favorecimiento de la colaboración entre</text:p>
      <text:p text:style-name="Text"> <text:s text:c="29"/>entidad y administración, en el cumplimiento de los objetivos y la prestación eficaz y eficiente de</text:p>
      <text:p text:style-name="Text"> <text:s text:c="29"/>los distintos servicios.</text:p>
      <text:p text:style-name="Text"> <text:s text:c="26"/>5. Comunicar al órgano concedente la obtención de otras ayudas, subvenciones o ingresos que</text:p>
      <text:p text:style-name="Text"> <text:s text:c="29"/>financien la actividad subvencionada, en cuanto se conozca, y en todo caso, con anterioridad a la</text:p>
      <text:p text:style-name="Text"> <text:s text:c="29"/>justificación.</text:p>
      <text:p text:style-name="Text"> <text:s text:c="26"/>6. Conservar los documentos justificativos de la aplicación de los fondos recibidos, incluidos los</text:p>
      <text:p text:style-name="Text"> <text:s text:c="29"/>documentos electrónicos, en tanto puedan ser objeto de actuaciones de comprobación y control.</text:p>
      <text:p text:style-name="Text"> <text:s text:c="26"/>7. Adoptar las medidas de difusión del resuelvo noveno.</text:p>
      <text:p text:style-name="Text"> <text:s text:c="26"/>8. Proceder al reintegro de los fondos recibidos en los supuestos establecidos en la presente</text:p>
      <text:p text:style-name="Text"> <text:s text:c="29"/>resolución.</text:p>
      <text:p text:style-name="Text"> <text:s text:c="26"/>9. Llevar a cabo la selección de las 21 personas desempleadas de nueva incorporación en</text:p>
      <text:p text:style-name="Text"> <text:s text:c="29"/>cumplimiento de lo establecido en el Convenio de cooperación entre el Servicio Canario de Empleo</text:p>
      <text:p text:style-name="Text"> <text:s text:c="29"/>y el Cabildo Insular de Gran Canaria para la coordinación de las actuaciones en materia de empleo</text:p>
      <text:p text:style-name="Text"> </text:p>
      <text:p text:style-name="Text"> <text:s text:c="155"/>10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QuKi8I3nZaazI+KPxjEPDw== <text:s text:c="47"/>Fecha <text:s text:c="8"/>07/01/2026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Clotilde de Jesus Sanchez Mendez - Jefe/a Serv. Empleo y Desarrollo Local</text:p>
      <text:p text:style-name="Text"> <text:s text:c="4"/>Url De Verificación <text:s text:c="7"/>https://verifirma.grancanaria.com/verifirma/code/QuKi8I3nZaazI%2BKPxjEPD <text:s text:c="30"/>Página <text:s text:c="10"/>10/18</text:p>
      <text:p text:style-name="Text"> <text:s text:c="64"/>w%3D%3D</text:p>
      <text:p text:style-name="Break"/>
      <text:p text:style-name="Text"> <text:s text:c="30"/>de los recursos asignados en el marco del Fondo de Desarrollo de Canarias-FDCAN, período 2023-</text:p>
      <text:p text:style-name="Text"> <text:s text:c="30"/>2027, suscrito el 06 de mayo de 2024.</text:p>
      <text:p text:style-name="Text"> <text:s text:c="26"/>10. En relación a la imputación del personal propio, la entidad deberá conservar el soporte documental</text:p>
      <text:p text:style-name="Text"> <text:s text:c="30"/>que verifique el tiempo de dedicación al proyecto en los porcentajes previstos en el mismo, por lo</text:p>
      <text:p text:style-name="Text"> <text:s text:c="30"/>que deberán prever como forma de justificación el documento correspondiente al Anexo VII.-</text:p>
      <text:p text:style-name="Text"> <text:s text:c="30"/>Control horario de personal propio imputado al proyecto.</text:p>
      <text:p text:style-name="Text"> <text:s text:c="26"/>11. Compromiso de inserción laboral: La entidad beneficiaria se compromete a la contratación de 6</text:p>
      <text:p text:style-name="Text"> <text:s text:c="30"/>personas que hayan realizado la formación práctica en el plazo máximo de 3 meses desde la</text:p>
      <text:p text:style-name="Text"> <text:s text:c="30"/>finalización de las prácticas, y, durante un mínimo de 12 meses.</text:p>
      <text:p text:style-name="Text"> <text:s text:c="26"/>12. Entregar la documentación que a continuación se relaciona en el plazo indicado:</text:p>
      <text:p text:style-name="Text"> </text:p>
      <text:p text:style-name="Text"> </text:p>
      <text:p text:style-name="Text"> </text:p>
      <text:p text:style-name="Text"> <text:s text:c="22"/>DOCUMENTACIÓN <text:s text:c="13"/>A</text:p>
      <text:p text:style-name="Text"> <text:s text:c="73"/>MEDIO DE PRESENTACIÓN <text:s text:c="39"/>PLAZO</text:p>
      <text:p text:style-name="Text"> <text:s text:c="22"/>PRESENTAR</text:p>
      <text:p text:style-name="Text"> <text:s text:c="22"/>Comunicación de inicio del <text:s text:c="85"/>Al inicio proyecto.</text:p>
      <text:p text:style-name="Text"> <text:s text:c="22"/>proyecto</text:p>
      <text:p text:style-name="Text"> <text:s text:c="22"/>Fecha <text:s text:c="4"/>inicio <text:s text:c="2"/>de <text:s text:c="3"/>las <text:s text:c="83"/>Al <text:s text:c="3"/>inicio <text:s text:c="1"/>de <text:s text:c="11"/>las</text:p>
      <text:p text:style-name="Text"> <text:s text:c="22"/>contrataciones del personal <text:s text:c="84"/>contrataciones.</text:p>
      <text:p text:style-name="Text"> <text:s text:c="22"/>de nueva incorporación. <text:s text:c="27"/>Correo <text:s text:c="13"/>electrónico</text:p>
      <text:p text:style-name="Text"> <text:s text:c="22"/>Relación nominal de las <text:s text:c="27"/>empleocabildo@grancanaria.com <text:s text:c="31"/>Una semana desde la</text:p>
      <text:p text:style-name="Text"> <text:s text:c="22"/>personas <text:s text:c="5"/>seleccionadas <text:s text:c="84"/>incorporación <text:s text:c="3"/>al</text:p>
      <text:p text:style-name="Text"> <text:s text:c="22"/>destinatarias del proyecto, <text:s text:c="84"/>proyecto.</text:p>
      <text:p text:style-name="Text"> <text:s text:c="22"/>con datos de contacto</text:p>
      <text:p text:style-name="Text"> <text:s text:c="22"/>telefónico y de correo</text:p>
      <text:p text:style-name="Text"> <text:s text:c="22"/>electrónico.</text:p>
      <text:p text:style-name="Text"> </text:p>
      <text:p text:style-name="Text"> <text:s text:c="22"/>Esta <text:s text:c="3"/>información <text:s text:c="2"/>será</text:p>
      <text:p text:style-name="Text"> <text:s text:c="22"/>actualizada <text:s text:c="3"/>en <text:s text:c="3"/>cada</text:p>
      <text:p text:style-name="Text"> <text:s text:c="22"/>informe de seguimiento.</text:p>
      <text:p text:style-name="Text"> <text:s text:c="22"/>Anexo III.- Informe de <text:s text:c="89"/>Cada <text:s text:c="5"/>dos <text:s text:c="3"/>meses,</text:p>
      <text:p text:style-name="Text"> <text:s text:c="22"/>seguimiento. <text:s text:c="99"/>desde el inicio del</text:p>
      <text:p text:style-name="Text"> <text:s text:c="134"/>proyecto.</text:p>
      <text:p text:style-name="Text"> <text:s text:c="22"/>Copia de un contrato por <text:s text:c="87"/>En el plazo de un mes</text:p>
      <text:p text:style-name="Text"> <text:s text:c="22"/>categoría formalizado y <text:s text:c="88"/>desde el inicio de las</text:p>
      <text:p text:style-name="Text"> <text:s text:c="22"/>registrado. <text:s text:c="100"/>contrataciones, según</text:p>
      <text:p text:style-name="Text"> <text:s text:c="22"/>Foto del vestuario utilizado, <text:s text:c="82"/>comunicación remitida</text:p>
      <text:p text:style-name="Text"> <text:s text:c="22"/>en su caso. <text:s text:c="100"/>por correo electrónico</text:p>
      <text:p text:style-name="Text"> <text:s text:c="73"/>Registro electrónico <text:s text:c="40"/>(acreditación medidas</text:p>
      <text:p text:style-name="Text"> <text:s text:c="22"/>Anexo <text:s text:c="5"/>IV.- <text:s text:c="3"/>Cartel <text:s text:c="86"/>de difusión obligatoria).</text:p>
      <text:p text:style-name="Text"> <text:s text:c="22"/>colocado en el lugar de</text:p>
      <text:p text:style-name="Text"> <text:s text:c="22"/>trabajo. <text:s text:c="103"/>En el caso del Anexo V</text:p>
      <text:p text:style-name="Text"> <text:s text:c="22"/>Anexo V.- Información de <text:s text:c="87"/>y VI, se enviarán en la</text:p>
      <text:p text:style-name="Text"> <text:s text:c="22"/>la financiación de las <text:s text:c="89"/>primera quincena de la</text:p>
      <text:p text:style-name="Text"> <text:s text:c="22"/>acciones y/o proyectos. <text:s text:c="88"/>incorporación de los</text:p>
      <text:p text:style-name="Text"> <text:s text:c="134"/>destinatarios <text:s text:c="8"/>y</text:p>
      <text:p text:style-name="Text"> <text:s text:c="134"/>trabajadores. <text:s text:c="2"/>Y <text:s text:c="2"/>se</text:p>
      <text:p text:style-name="Text"> </text:p>
      <text:p text:style-name="Text"> </text:p>
      <text:p text:style-name="Text"> </text:p>
      <text:p text:style-name="Text"> <text:s text:c="155"/>11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QuKi8I3nZaazI+KPxjEPDw== <text:s text:c="47"/>Fecha <text:s text:c="8"/>07/01/2026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Clotilde de Jesus Sanchez Mendez - Jefe/a Serv. Empleo y Desarrollo Local</text:p>
      <text:p text:style-name="Text"> <text:s text:c="4"/>Url De Verificación <text:s text:c="7"/>https://verifirma.grancanaria.com/verifirma/code/QuKi8I3nZaazI%2BKPxjEPD <text:s text:c="30"/>Página <text:s text:c="10"/>11/18</text:p>
      <text:p text:style-name="Text"> <text:s text:c="64"/>w%3D%3D</text:p>
      <text:p text:style-name="Break"/>
      <text:p text:style-name="Text"> <text:s text:c="22"/>Anexo VI.- Información <text:s text:c="89"/>repetirá la entrega de</text:p>
      <text:p text:style-name="Text"> <text:s text:c="22"/>sobre <text:s text:c="4"/>protección <text:s text:c="4"/>de <text:s text:c="84"/>estos Anexos, en caso</text:p>
      <text:p text:style-name="Text"> <text:s text:c="22"/>datos personales. <text:s text:c="94"/>de que existan nuevas</text:p>
      <text:p text:style-name="Text"> <text:s text:c="22"/>Cronograma <text:s text:c="7"/>de <text:s text:c="4"/>las <text:s text:c="83"/>incorporaciones <text:s text:c="4"/>de</text:p>
      <text:p text:style-name="Text"> <text:s text:c="22"/>acciones <text:s text:c="8"/>formativas: <text:s text:c="83"/>personas destinatarias</text:p>
      <text:p text:style-name="Text"> <text:s text:c="22"/>contenido de los cursos, <text:s text:c="87"/>y/o trabajadoras.</text:p>
      <text:p text:style-name="Text"> <text:s text:c="22"/>con las horas previstas,</text:p>
      <text:p text:style-name="Text"> <text:s text:c="22"/>fechas <text:s text:c="5"/>previstas <text:s text:c="4"/>de</text:p>
      <text:p text:style-name="Text"> <text:s text:c="22"/>impartición, <text:s text:c="3"/>lugar <text:s text:c="4"/>de</text:p>
      <text:p text:style-name="Text"> <text:s text:c="22"/>impartición y quién lo va a</text:p>
      <text:p text:style-name="Text"> <text:s text:c="22"/>impartir.</text:p>
      <text:p text:style-name="Text"> </text:p>
      <text:p text:style-name="Text"> </text:p>
      <text:p text:style-name="Text"> </text:p>
      <text:p text:style-name="Text"> <text:s text:c="17"/>NOVENO.- OBLIGACIONES DE DIFUSIÓN DE LA FINANCIACIÓN PÚBLICA.</text:p>
      <text:p text:style-name="Text"> <text:s text:c="17"/>Las entidades beneficiarias deberán dar la adecuada publicidad del carácter público de la financiación del</text:p>
      <text:p text:style-name="Text"> <text:s text:c="17"/>proyecto y de las acciones contenidas en el mismo, de conformidad con lo dispuesto en el artículo 18.4 de la</text:p>
      <text:p text:style-name="Text"> <text:s text:c="17"/>Ley General de Subvenciones.</text:p>
      <text:p text:style-name="Text"> </text:p>
      <text:p text:style-name="Text"> <text:s text:c="17"/>Será publicidad obligatoria la siguiente:</text:p>
      <text:p text:style-name="Text"> </text:p>
      <text:p text:style-name="Text"> <text:s text:c="17"/>1.- En los contratos del personal de nueva incorporación para la ejecución del proyecto, se deberá incluir la</text:p>
      <text:p text:style-name="Text"> <text:s text:c="17"/>siguiente mención: “El Programa de Formación Teórico-práctica en TEA”, que está enmarcado en el convenio</text:p>
      <text:p text:style-name="Text"> <text:s text:c="17"/>de cooperación entre el Servicio Canario de Empleo y el Cabildo Insular de Gran Canaria para la coordinación</text:p>
      <text:p text:style-name="Text"> <text:s text:c="17"/>de las actuaciones en materia de empleo de los recursos asignados en el marco del Fondo de Desarrollo de</text:p>
      <text:p text:style-name="Text"> <text:s text:c="17"/>Canarias-FDCAN, período 2023-2027, ejecutado por la ASOCIACIÓN DE FAMILIAS DE PERSONAS CON</text:p>
      <text:p text:style-name="Text"> <text:s text:c="17"/>AUTISMO DE LAS PALMAS ha sido financiado en la cuantía de 150.000,00 euros (100,00%) por la Consejería</text:p>
      <text:p text:style-name="Text"> <text:s text:c="17"/>de Área de Empleo y Desarrollo Local del Cabildo Insular de Gran Canaria, y por la Administración Pública de</text:p>
      <text:p text:style-name="Text"> <text:s text:c="17"/>la Comunidad Autónoma de Canarias, en el marco del Fondo de Desarrollo de Canarias (FDCAN)</text:p>
      <text:p text:style-name="Text"> </text:p>
      <text:p text:style-name="Text"> <text:s text:c="17"/>2.- Se informará a las personas destinatarias y las personas trabajadoras de que las acciones y/o proyectos</text:p>
      <text:p text:style-name="Text"> <text:s text:c="17"/>en los que participan están enmarcadas en el convenio de cooperación entre el Servicio Canario de Empleo</text:p>
      <text:p text:style-name="Text"> <text:s text:c="17"/>y el Cabildo Insular de Gran Canaria para la coordinación de las actuaciones en materia de empleo de los</text:p>
      <text:p text:style-name="Text"> <text:s text:c="17"/>recursos asignados en el marco del Fondo de Desarrollo de Canarias-FDCAN, período 2023-2027 y que han</text:p>
      <text:p text:style-name="Text"> <text:s text:c="17"/>sido financiados por el Cabildo Insular de Gran Canaria a través de su Consejería de Área de Empleo y</text:p>
      <text:p text:style-name="Text"> <text:s text:c="17"/>Desarrollo Local y la Administración Pública de la Comunidad Autónoma de Canarias, en el marco del Fondo</text:p>
      <text:p text:style-name="Text"> <text:s text:c="17"/>de Desarrollo de Canarias (FDCAN). Para ello se cumplimentará el Anexo V – Información de la</text:p>
      <text:p text:style-name="Text"> <text:s text:c="17"/>financiación de las acciones y/o proyectos (personas destinatarias.</text:p>
      <text:p text:style-name="Text"> </text:p>
      <text:p text:style-name="Text"> <text:s text:c="17"/>4.- En los lugares (físicos o digitales) en que se desarrolle el proyecto se deberá colocar cartel según modelo</text:p>
      <text:p text:style-name="Text"> <text:s text:c="17"/>que se incorpora como Anexo IV. – Cartel, con dimensiones DIN-A3 mínimo. Habrá que colocar uno en la</text:p>
      <text:p text:style-name="Text"> <text:s text:c="17"/>sede de APNALP de carácter fijo en el lugar donde trabaje el personal de apoyo del proyecto.</text:p>
      <text:p text:style-name="Text"> </text:p>
      <text:p text:style-name="Text"> <text:s text:c="17"/>5.- En las acciones de difusión del proyecto se incluirá la siguiente mención expresa: El Programa de</text:p>
      <text:p text:style-name="Text"> <text:s text:c="17"/>Formación Teórico-práctica en TEA ejecutado por la ASOCIACIÓN DE FAMILIAS DE PERSONAS CON</text:p>
      <text:p text:style-name="Text"> <text:s text:c="17"/>AUTISMO DE LAS PALMAS, que está enmarcado en el convenio de cooperación entre el Servicio Canario</text:p>
      <text:p text:style-name="Text"> <text:s text:c="17"/>de Empleo y el Cabildo Insular de Gran Canaria para la coordinación de las actuaciones en materia de empleo</text:p>
      <text:p text:style-name="Text"> <text:s text:c="17"/>de los recursos asignados en el marco del Fondo de Desarrollo de Canarias-FDCAN, período 2023-2027, ha</text:p>
      <text:p text:style-name="Text"> <text:s text:c="17"/>sido financiado en la cuantía de 150.000,00 euros (100,00%) por la Consejería de Área de Empleo y Desarrollo</text:p>
      <text:p text:style-name="Text"> </text:p>
      <text:p text:style-name="Text"> <text:s text:c="155"/>12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QuKi8I3nZaazI+KPxjEPDw== <text:s text:c="47"/>Fecha <text:s text:c="8"/>07/01/2026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Clotilde de Jesus Sanchez Mendez - Jefe/a Serv. Empleo y Desarrollo Local</text:p>
      <text:p text:style-name="Text"> <text:s text:c="4"/>Url De Verificación <text:s text:c="7"/>https://verifirma.grancanaria.com/verifirma/code/QuKi8I3nZaazI%2BKPxjEPD <text:s text:c="30"/>Página <text:s text:c="10"/>12/18</text:p>
      <text:p text:style-name="Text"> <text:s text:c="64"/>w%3D%3D</text:p>
      <text:p text:style-name="Break"/>
      <text:p text:style-name="Text"> <text:s text:c="17"/>Local del Cabildo Insular de Gran Canaria y la Administración Pública de la Comunidad Autónoma de</text:p>
      <text:p text:style-name="Text"> <text:s text:c="17"/>Canarias, en el marco del Fondo de Desarrollo de Canarias (FDCAN).</text:p>
      <text:p text:style-name="Text"> </text:p>
      <text:p text:style-name="Text"> <text:s text:c="17"/>6.- En los materiales impresos, electrónicos o audiovisuales que se utilicen para la difusión de los programas</text:p>
      <text:p text:style-name="Text"> <text:s text:c="17"/>subvencionados, en la cartelería, papelería, portales formativos y material didáctico audiovisual que se genere</text:p>
      <text:p text:style-name="Text"> <text:s text:c="17"/>en la ejecución del proyecto, menciones realizadas en los medios de comunicación social, vestuario, EPIS</text:p>
      <text:p text:style-name="Text"> <text:s text:c="17"/>(en su caso), se deberá incluir de forma visible la imagen corporativa del Cabildo Insular de Gran Canaria y</text:p>
      <text:p text:style-name="Text"> <text:s text:c="17"/>del Fondo de Desarrollo de Canarias (FDCAN).</text:p>
      <text:p text:style-name="Text"> </text:p>
      <text:p text:style-name="Text"> <text:s text:c="17"/>DÉCIMO.- MODIFICACIÓN DE RESOLUCIÓN.</text:p>
      <text:p text:style-name="Text"> <text:s text:c="17"/>La entidad beneficiaria estará comprometida a realizar la actividad en los términos planteados en su solicitud</text:p>
      <text:p text:style-name="Text"> <text:s text:c="17"/>y/o que se determinen en la resolución de concesión.</text:p>
      <text:p text:style-name="Text"> </text:p>
      <text:p text:style-name="Text"> <text:s text:c="17"/>No obstante, una vez recaída la resolución de concesión, la entidad beneficiaria podrá solicitar del órgano</text:p>
      <text:p text:style-name="Text"> <text:s text:c="17"/>concedente la modificación de su contenido o de la memoria del proyecto aprobado, siempre que la haga con</text:p>
      <text:p text:style-name="Text"> <text:s text:c="17"/>una antelación mínima de UN MES antes del vencimiento del plazo de ejecución del proyecto, bien el inicial</text:p>
      <text:p text:style-name="Text"> <text:s text:c="17"/>o el prorrogado, y no implique modificación del objetivo general perseguido con la concesión, no conlleve</text:p>
      <text:p text:style-name="Text"> <text:s text:c="17"/>alteración en la naturaleza del gasto o cambio en el capítulo presupuestario, no implique aumento de la cuantía</text:p>
      <text:p text:style-name="Text"> <text:s text:c="17"/>a subvencionar por Cabildo, ni dañe derechos de terceros.</text:p>
      <text:p text:style-name="Text"> </text:p>
      <text:p text:style-name="Text"> <text:s text:c="17"/>DECIMOPRIMERO.- COMPATIBILIDAD.</text:p>
      <text:p text:style-name="Text"> <text:s text:c="17"/>Esta subvención es compatible con cualquier otra que, para el mismo concepto y fin, haya sido concedida o</text:p>
      <text:p text:style-name="Text"> <text:s text:c="17"/>se conceda por otras Administraciones Públicas y/o entidades privadas, siempre que la suma de todas ellas</text:p>
      <text:p text:style-name="Text"> <text:s text:c="17"/>no supere el 100% del coste total del Proyecto subvencionado. En cualquier caso, dicha concesión será</text:p>
      <text:p text:style-name="Text"> <text:s text:c="17"/>notificada al Servicio de Empleo y Desarrollo Local, todo ello sin perjuicio de que esas ayudas prevean su</text:p>
      <text:p text:style-name="Text"> <text:s text:c="17"/>incompatibilidad con las que en esta convocatoria se regulen.</text:p>
      <text:p text:style-name="Text"> </text:p>
      <text:p text:style-name="Text"> <text:s text:c="17"/>No obstante, en el ámbito de la Corporación Insular, esta subvención será incompatible con cualquier otra</text:p>
      <text:p text:style-name="Text"> <text:s text:c="17"/>destinada a financiar la misma actuación con cargo al mismo ejercicio presupuestario.</text:p>
      <text:p text:style-name="Text"> </text:p>
      <text:p text:style-name="Text"> <text:s text:c="17"/>Procederá exigir el reintegro de la subvención cuando la Administración tenga conocimiento de que una</text:p>
      <text:p text:style-name="Text"> <text:s text:c="17"/>entidad beneficiaria ha percibido otra u otras subvenciones incompatibles con la otorgada, sin haber efectuado</text:p>
      <text:p text:style-name="Text"> <text:s text:c="17"/>la correspondiente renuncia</text:p>
      <text:p text:style-name="Text"> </text:p>
      <text:p text:style-name="Text"> <text:s text:c="17"/>DECIMOSEGUNDO.- GASTOS SUBVENCIONABLES.</text:p>
      <text:p text:style-name="Text"> <text:s text:c="17"/>Serán subvencionables exclusivamente los gastos incluidos en el presupuesto de gastos del resuelvo primero</text:p>
      <text:p text:style-name="Text"> <text:s text:c="17"/>apartado 06.- “Presupuesto” que se realicen dentro del plazo de ejecución. Se considerará gasto realizado el</text:p>
      <text:p text:style-name="Text"> <text:s text:c="17"/>que ha sido efectivamente pagado con anterioridad a la finalización del período de justificación establecido.</text:p>
      <text:p text:style-name="Text"> </text:p>
      <text:p text:style-name="Text"> <text:s text:c="17"/>En ningún caso serán subvencionables los gastos cuyos pagos se efectúen en efectivo. En el caso de las</text:p>
      <text:p text:style-name="Text"> <text:s text:c="17"/>nóminas del personal, exclusivamente serán subvencionables si se hubieran pagado mediante transferencia</text:p>
      <text:p text:style-name="Text"> <text:s text:c="17"/>bancaria en la que deberá indicarse: el ordenante del pago, la persona destinataria del pago, el concepto, el</text:p>
      <text:p text:style-name="Text"> <text:s text:c="17"/>importe y la fecha de la operación.</text:p>
      <text:p text:style-name="Text"> </text:p>
      <text:p text:style-name="Text"> <text:s text:c="17"/>El presupuesto del proyecto es vinculante para la entidad beneficiaria. No obstante, durante la ejecución del</text:p>
      <text:p text:style-name="Text"> <text:s text:c="17"/>proyecto, se permitirá una permutación inferior o igual al 20% entre el importe de los conceptos previamente</text:p>
      <text:p text:style-name="Text"> <text:s text:c="17"/>presupuestados y aprobados. Esta permuta podrá realizarse, por un lado, entre gastos de personal, y por</text:p>
      <text:p text:style-name="Text"> </text:p>
      <text:p text:style-name="Text"> </text:p>
      <text:p text:style-name="Text"> </text:p>
      <text:p text:style-name="Text"> <text:s text:c="155"/>13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QuKi8I3nZaazI+KPxjEPDw== <text:s text:c="47"/>Fecha <text:s text:c="8"/>07/01/2026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Clotilde de Jesus Sanchez Mendez - Jefe/a Serv. Empleo y Desarrollo Local</text:p>
      <text:p text:style-name="Text"> <text:s text:c="4"/>Url De Verificación <text:s text:c="7"/>https://verifirma.grancanaria.com/verifirma/code/QuKi8I3nZaazI%2BKPxjEPD <text:s text:c="30"/>Página <text:s text:c="10"/>13/18</text:p>
      <text:p text:style-name="Text"> <text:s text:c="64"/>w%3D%3D</text:p>
      <text:p text:style-name="Break"/>
      <text:p text:style-name="Text"> <text:s text:c="17"/>otro, entre gastos corrientes, sin incrementar en ningún caso, la cuantía de la subvención, ni el importe total</text:p>
      <text:p text:style-name="Text"> <text:s text:c="17"/>de cada capítulo de gasto (gasto de personal, gastos corrientes) ni el presupuesto total del proyecto.</text:p>
      <text:p text:style-name="Text"> </text:p>
      <text:p text:style-name="Text"> <text:s text:c="17"/>El porcentaje que representa la cuantía de la subvención respecto del coste del proyecto o actividad</text:p>
      <text:p text:style-name="Text"> <text:s text:c="17"/>subvencionada se fijará en la resolución de concesión y se mantendrá inalterable salvo modificación expresa</text:p>
      <text:p text:style-name="Text"> <text:s text:c="17"/>de la resolución de concesión de la subvención.</text:p>
      <text:p text:style-name="Text"> </text:p>
      <text:p text:style-name="Text"> <text:s text:c="17"/>DECIMOTERCERO.- JUSTIFICACIÓN.</text:p>
      <text:p text:style-name="Text"> </text:p>
      <text:p text:style-name="Text"> <text:s text:c="17"/>La justificación se llevará a cabo en dos fases:</text:p>
      <text:p text:style-name="Text"> </text:p>
      <text:p text:style-name="Text"> <text:s text:c="18"/>a) Primera fase:</text:p>
      <text:p text:style-name="Text"> </text:p>
      <text:p text:style-name="Text"> <text:s text:c="18"/>En el plazo de 2 meses desde la finalización del proyecto según duración inicial prevista o prorrogada, la</text:p>
      <text:p text:style-name="Text"> <text:s text:c="18"/>entidad beneficiaria de la subvención está obligada a justificar el cumplimiento de las condiciones impuestas</text:p>
      <text:p text:style-name="Text"> <text:s text:c="18"/>y la consecución de los objetivos previstos mediante cuenta justificativa con el contenido que se indica más</text:p>
      <text:p text:style-name="Text"> <text:s text:c="18"/>adelante.</text:p>
      <text:p text:style-name="Text"> </text:p>
      <text:p text:style-name="Text"> <text:s text:c="17"/>Igualmente, se podrá solicitar una ampliación motivada del plazo de justificación de un mes, siempre que se</text:p>
      <text:p text:style-name="Text"> <text:s text:c="17"/>formule 15 días naturales antes de su vencimiento.</text:p>
      <text:p text:style-name="Text"> </text:p>
      <text:p text:style-name="Text"> <text:s text:c="17"/>Cuando la actividad subvencionada haya sido financiada con fondos propios y/u otras ayudas o subvenciones,</text:p>
      <text:p text:style-name="Text"> <text:s text:c="17"/>deberá justificarse en la justificación el importe, procedencia y aplicación de tales fondos.</text:p>
      <text:p text:style-name="Text"> </text:p>
      <text:p text:style-name="Text"> <text:s text:c="17"/>La justificación se llevará a cabo mediante CUENTA JUSTIFICATIVA CON INFORME DE AUDITOR/A que</text:p>
      <text:p text:style-name="Text"> <text:s text:c="17"/>comprenderá:</text:p>
      <text:p text:style-name="Text"> </text:p>
      <text:p text:style-name="Text"> <text:s text:c="26"/>1. <text:s text:c="2"/>Anexo VIII.- Memoria de actuaciones. Memoria de actuación justificativa del cumplimiento de las</text:p>
      <text:p text:style-name="Text"> <text:s text:c="31"/>condiciones impuestas en la concesión de la subvención, de las actividades realizadas y los</text:p>
      <text:p text:style-name="Text"> <text:s text:c="31"/>resultados obtenidos.</text:p>
      <text:p text:style-name="Text"> <text:s text:c="26"/>2. <text:s text:c="2"/>Anexo IX.- Requisitos de las personas destinatarias</text:p>
      <text:p text:style-name="Text"> <text:s text:c="26"/>3. <text:s text:c="2"/>Anexo X.- Relación de bajas y sustituciones</text:p>
      <text:p text:style-name="Text"> <text:s text:c="26"/>1. <text:s text:c="2"/>Anexo XI.- Alcance del informe de auditoría en la revisión de la memoria de actuaciones y</text:p>
      <text:p text:style-name="Text"> <text:s text:c="31"/>económica. Informe de auditor/a de cuentas inscrito/a como ejerciente en el Registro Oficial de</text:p>
      <text:p text:style-name="Text"> <text:s text:c="31"/>Auditores de Cuentas dependiente del Instituto de Contabilidad y Auditoría de Cuentas, emitido con</text:p>
      <text:p text:style-name="Text"> <text:s text:c="31"/>sujeción a lo dispuesto en la Orden EHA 1434/2007, de 17 de Mayo, por la que se aprueba la norma</text:p>
      <text:p text:style-name="Text"> <text:s text:c="31"/>de actuación de los auditores de cuentas en la realización de los trabajos de revisión de cuentas</text:p>
      <text:p text:style-name="Text"> <text:s text:c="31"/>justificativas de subvenciones, en el ámbito del sector público estatal, previstos en el artículo 74 del</text:p>
      <text:p text:style-name="Text"> <text:s text:c="31"/>Reglamento de la Ley 38/2003, de 17 de noviembre, General de Subvenciones, aprobado mediante</text:p>
      <text:p text:style-name="Text"> <text:s text:c="31"/>Real Decreto 887/2006, de 21 de julio.</text:p>
      <text:p text:style-name="Text"> <text:s text:c="26"/>2. <text:s text:c="2"/>El informe del auditor deberá pronunciarse expresamente sobre el cumplimiento por parte del</text:p>
      <text:p text:style-name="Text"> <text:s text:c="31"/>beneficiario de los aspectos de la Memoria de actuaciones</text:p>
      <text:p text:style-name="Text"> <text:s text:c="26"/>3. <text:s text:c="2"/>Anexo XII.- Memoria económica, que está integrada por los siguientes documentos:</text:p>
      <text:p text:style-name="Text"> </text:p>
      <text:p text:style-name="Text"> <text:s text:c="31"/>a) Documento1: Relación clasificada de gastos corrientes, con identificación del proveedor y su</text:p>
      <text:p text:style-name="Text"> <text:s text:c="34"/>número de identificación fiscal, número de factura, su importe, fecha de emisión y fecha de pago.</text:p>
      <text:p text:style-name="Text"> <text:s text:c="34"/>Se indicarán los importes imputados a los gastos subvencionables del proyecto, según</text:p>
      <text:p text:style-name="Text"> <text:s text:c="34"/>presupuesto aprobado.</text:p>
      <text:p text:style-name="Text"> </text:p>
      <text:p text:style-name="Text"> </text:p>
      <text:p text:style-name="Text"> <text:s text:c="157"/>14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6"/>QuKi8I3nZaazI+KPxjEPDw== <text:s text:c="47"/>Fecha <text:s text:c="8"/>07/01/2026</text:p>
      <text:p text:style-name="Text"> <text:s text:c="8"/>Normativa <text:s text:c="15"/>Este informe tiene carácter de copia electrónica auténtica con validez y eficacia administrativa de ORIGINAL (art. 27 Ley 39/2015).</text:p>
      <text:p text:style-name="Text"> <text:s text:c="7"/>Firmado Por <text:s text:c="14"/>Clotilde de Jesus Sanchez Mendez - Jefe/a Serv. Empleo y Desarrollo Local</text:p>
      <text:p text:style-name="Text"> <text:s text:c="4"/>Url De Verificación <text:s text:c="9"/>https://verifirma.grancanaria.com/verifirma/code/QuKi8I3nZaazI%2BKPxjEPD <text:s text:c="30"/>Página <text:s text:c="10"/>14/18</text:p>
      <text:p text:style-name="Text"> <text:s text:c="66"/>w%3D%3D</text:p>
      <text:p text:style-name="Break"/>
      <text:p text:style-name="Text"> <text:s text:c="31"/>b) Documento 2: Relación clasificada de gastos de personal.</text:p>
      <text:p text:style-name="Text"> <text:s text:c="31"/>c) Documento 3: Financiación.</text:p>
      <text:p text:style-name="Text"> <text:s text:c="31"/>d) Documento 4: Cálculo de desviaciones de gastos, con indicación de los importes</text:p>
      <text:p text:style-name="Text"> <text:s text:c="36"/>presupuestados, importes de gasto realizado y las correspondientes desviaciones, para cada</text:p>
      <text:p text:style-name="Text"> <text:s text:c="36"/>concepto de gasto del presupuesto del proyecto.</text:p>
      <text:p text:style-name="Text"> <text:s text:c="31"/>e) Se adjuntará, en su caso, carta de pago de reintegro de remanentes no aplicados.</text:p>
      <text:p text:style-name="Text"> <text:s text:c="26"/>4. <text:s text:c="2"/>Anexo VII.- Control horario de personal propio imputado al proyecto.</text:p>
      <text:p text:style-name="Text"> <text:s text:c="26"/>5. <text:s text:c="2"/>Documentos que acrediten el cumplimiento de las medidas de difusión recogidas en su proyecto</text:p>
      <text:p text:style-name="Text"> <text:s text:c="31"/>y las obligatorias del resuelvo noveno.</text:p>
      <text:p text:style-name="Text"> </text:p>
      <text:p text:style-name="Text"> <text:s text:c="21"/>a) Segunda fase: Justificación de la inserción laboral</text:p>
      <text:p text:style-name="Text"> </text:p>
      <text:p text:style-name="Text"> <text:s text:c="18"/>En un período máximo de 15 días desde el transcurso del plazo máximo de 3 + 12 (15) meses establecido</text:p>
      <text:p text:style-name="Text"> <text:s text:c="17"/>para la ejecución de esta acción, la entidad beneficiaria deberá presentar la siguiente documentación</text:p>
      <text:p text:style-name="Text"> <text:s text:c="17"/>acreditativa del cumplimiento de la obligación de la inserción y del periodo mínimo de mantenimiento de la</text:p>
      <text:p text:style-name="Text"> <text:s text:c="17"/>contratación:</text:p>
      <text:p text:style-name="Text"> </text:p>
      <text:p text:style-name="Text"> <text:s text:c="31"/>-Informe de vida laboral y el informe de datos para la Cotización-Trabajadores por cuenta ajena (IDC),</text:p>
      <text:p text:style-name="Text"> <text:s text:c="31"/>emitidos, ambos, por la Tesorería de la Seguridad Social, correspondientes a los períodos de</text:p>
      <text:p text:style-name="Text"> <text:s text:c="31"/>contratación de la persona insertada.</text:p>
      <text:p text:style-name="Text"> </text:p>
      <text:p text:style-name="Text"> <text:s text:c="17"/>DECIMOCUARTO.- DEVOLUCIÓN VOLUNTARIA.</text:p>
      <text:p text:style-name="Text"> <text:s text:c="17"/>Las entidades beneficiarias podrán reintegrar en cualquier momento de forma voluntaria, sin previo</text:p>
      <text:p text:style-name="Text"> <text:s text:c="17"/>requerimiento del órgano concedente, los fondos que no vayan a ser aplicados en la cuenta corriente de la</text:p>
      <text:p text:style-name="Text"> <text:s text:c="17"/>corporación de CAIXA BANK: ES49 2100 7837 1713 0008 5333, debiendo indicarse en el ingreso la entidad</text:p>
      <text:p text:style-name="Text"> <text:s text:c="17"/>que realiza el mismo, nombre del proyecto y año a que se refiere.</text:p>
      <text:p text:style-name="Text"> </text:p>
      <text:p text:style-name="Text"> <text:s text:c="17"/>Deberá comunicarse dicho ingreso al correo electrónico empleocabildo@grancanaria.com, indicando nombre</text:p>
      <text:p text:style-name="Text"> <text:s text:c="17"/>de la entidad que hace la devolución junto con el comprobante de pago.</text:p>
      <text:p text:style-name="Text"> </text:p>
      <text:p text:style-name="Text"> <text:s text:c="17"/>DECIMOQUINTO.- REINTEGRO.</text:p>
      <text:p text:style-name="Text"> <text:s text:c="17"/>Son causas de reintegro las establecidas en el artículo 37 de la Ley 38/2003, de 17 de noviembre, General</text:p>
      <text:p text:style-name="Text"> <text:s text:c="17"/>de Subvenciones, y las siguientes:</text:p>
      <text:p text:style-name="Text"> </text:p>
      <text:p text:style-name="Text"> <text:s text:c="17"/>Reintegro total:</text:p>
      <text:p text:style-name="Text"> </text:p>
      <text:p text:style-name="Text"> <text:s text:c="32"/>a) Incumplimiento de las acciones definidas en el Proyecto. La entidad beneficiaria queda</text:p>
      <text:p text:style-name="Text"> <text:s text:c="35"/>vinculada a la ejecución de las actuaciones recogidas en el Proyecto, considerándose causa de</text:p>
      <text:p text:style-name="Text"> <text:s text:c="35"/>reintegro total la ejecución inferior al 50% de las mismas.</text:p>
      <text:p text:style-name="Text"> <text:s text:c="32"/>b) Incumplimiento del número y/o requisitos de las personas destinatarias finales establecidas en</text:p>
      <text:p text:style-name="Text"> <text:s text:c="35"/>el apartado 3.3 (Concepto de persona destinataria final y cumplimiento total del número de</text:p>
      <text:p text:style-name="Text"> <text:s text:c="35"/>personas destinatarias) del resuelvo primero, cuando afecte a un número superior al 50% de los</text:p>
      <text:p text:style-name="Text"> <text:s text:c="35"/>destinatarios finales, considerados mínimos.</text:p>
      <text:p text:style-name="Text"> <text:s text:c="32"/>a) No permitir u obstaculizar el seguimiento técnico de la ejecución del proyecto subvencionado.</text:p>
      <text:p text:style-name="Text"> </text:p>
      <text:p text:style-name="Text"> <text:s text:c="26"/>Reintegro parcial:</text:p>
      <text:p text:style-name="Text"> </text:p>
      <text:p text:style-name="Text"> </text:p>
      <text:p text:style-name="Text"> </text:p>
      <text:p text:style-name="Text"> </text:p>
      <text:p text:style-name="Text"> <text:s text:c="157"/>15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6"/>QuKi8I3nZaazI+KPxjEPDw== <text:s text:c="47"/>Fecha <text:s text:c="8"/>07/01/2026</text:p>
      <text:p text:style-name="Text"> <text:s text:c="8"/>Normativa <text:s text:c="15"/>Este informe tiene carácter de copia electrónica auténtica con validez y eficacia administrativa de ORIGINAL (art. 27 Ley 39/2015).</text:p>
      <text:p text:style-name="Text"> <text:s text:c="7"/>Firmado Por <text:s text:c="14"/>Clotilde de Jesus Sanchez Mendez - Jefe/a Serv. Empleo y Desarrollo Local</text:p>
      <text:p text:style-name="Text"> <text:s text:c="4"/>Url De Verificación <text:s text:c="9"/>https://verifirma.grancanaria.com/verifirma/code/QuKi8I3nZaazI%2BKPxjEPD <text:s text:c="30"/>Página <text:s text:c="10"/>15/18</text:p>
      <text:p text:style-name="Text"> <text:s text:c="66"/>w%3D%3D</text:p>
      <text:p text:style-name="Break"/>
      <text:p text:style-name="Text"> <text:s text:c="26"/>a) La obtención de subvenciones, ayudas, ingresos o recursos para la misma finalidad que suponga una</text:p>
      <text:p text:style-name="Text"> <text:s text:c="29"/>sobrefinanciación de la actividad, dará lugar al reintegro del exceso de financiación sobre el coste</text:p>
      <text:p text:style-name="Text"> <text:s text:c="29"/>total de la actividad, o bien la parte proporcional que resulte, considerando las aportaciones de las</text:p>
      <text:p text:style-name="Text"> <text:s text:c="29"/>otras entidades.</text:p>
      <text:p text:style-name="Text"> <text:s text:c="26"/>b) Incumplimiento de la obligación de adoptar las medidas obligatorias de publicidad establecidas en la</text:p>
      <text:p text:style-name="Text"> <text:s text:c="29"/>presente propuesta, o las medidas alternativas propuestas:</text:p>
      <text:p text:style-name="Text"> <text:s text:c="34"/> Cuando se incumplan las obligaciones del punto 1 y 2 del resuelvo noveno, el reintegro será</text:p>
      <text:p text:style-name="Text"> <text:s text:c="38"/>de hasta el 10% del importe subvencionado en proporción al número de personas a las que</text:p>
      <text:p text:style-name="Text"> <text:s text:c="38"/>afecte el incumplimiento.</text:p>
      <text:p text:style-name="Text"> <text:s text:c="34"/> Cuando se incumplan las obligaciones de los puntos 3, 4 y 5 del resuelvo noveno hasta el</text:p>
      <text:p text:style-name="Text"> <text:s text:c="38"/>10% de importe concedido.</text:p>
      <text:p text:style-name="Text"> </text:p>
      <text:p text:style-name="Text"> <text:s text:c="26"/>c) <text:s text:c="11"/>Justificación insuficiente o deficiente: la no ejecución de gastos presupuestados o con</text:p>
      <text:p text:style-name="Text"> <text:s text:c="21"/>su ejecución modificada excediendo de las desviaciones autorizadas, supondrá el reintegro del importe de</text:p>
      <text:p text:style-name="Text"> <text:s text:c="21"/>los gastos no ejecutados o que excedan de la desviación permitida, atendiendo al porcentaje de</text:p>
      <text:p text:style-name="Text"> <text:s text:c="21"/>financiación correspondiente al Cabildo.</text:p>
      <text:p text:style-name="Text"> </text:p>
      <text:p text:style-name="Text"> <text:s text:c="22"/>d) Incumplimiento parcial de las acciones definidas en el Proyecto. La entidad beneficiaria queda</text:p>
      <text:p text:style-name="Text"> <text:s text:c="17"/>vinculada a la ejecución de las acciones recogidas en el Proyecto, considerándose incumplimiento parcial la</text:p>
      <text:p text:style-name="Text"> <text:s text:c="17"/>ejecución de menos del 100% y más del 50% de cada una de las acciones definidas en el Proyecto. Supondrá</text:p>
      <text:p text:style-name="Text"> <text:s text:c="17"/>un descuento de hasta el 20% del importe subvencionado, que se aplicará proporcionalmente en función del</text:p>
      <text:p text:style-name="Text"> <text:s text:c="17"/>número de las acciones incumplidas.</text:p>
      <text:p text:style-name="Text"> </text:p>
      <text:p text:style-name="Text"> <text:s text:c="23"/>e) Incumplimiento del número mínimo y/o requisitos de los destinatarios establecidos en el apartado 3</text:p>
      <text:p text:style-name="Text"> <text:s text:c="17"/>del resuelvo primero. Cuando afecte a un número igual o inferior al 50% de los mismos, supondrá hasta un</text:p>
      <text:p text:style-name="Text"> <text:s text:c="17"/>20% del importe de la subvención, que se calculará de forma gradual al número de personas destinatarias</text:p>
      <text:p text:style-name="Text"> <text:s text:c="17"/>finales incumplido.</text:p>
      <text:p text:style-name="Text"> </text:p>
      <text:p text:style-name="Text"> <text:s text:c="21"/>f) Incumplimiento del porcentaje mínimo de inserción laboral (6 beneficiarios). La inserción laboral no</text:p>
      <text:p text:style-name="Text"> <text:s text:c="17"/>conseguida, dará lugar a un reintegro equivalente al 5% por beneficiario no insertado, del importe de la</text:p>
      <text:p text:style-name="Text"> <text:s text:c="17"/>subvención concedida.</text:p>
      <text:p text:style-name="Text"> </text:p>
      <text:p text:style-name="Text"> <text:s text:c="17"/>DECIMOSEXTO- PROTECCIÓN DE DATOS DE CARÁCTER PERSONAL.</text:p>
      <text:p text:style-name="Text"> </text:p>
      <text:p text:style-name="Text"> <text:s text:c="17"/>La entidad beneficiaria de la subvención deberá facilitar datos de carácter personal de los destinatarios y</text:p>
      <text:p text:style-name="Text"> <text:s text:c="17"/>personas contratadas al Cabildo de Gran Canaria, rigiéndose dicha relación por las figuras del Responsable</text:p>
      <text:p text:style-name="Text"> <text:s text:c="17"/>y/o encargado del Tratamiento, definidas en el artículo 4 del Reglamento (UE) 2016/679 del Parlamento</text:p>
      <text:p text:style-name="Text"> <text:s text:c="17"/>Europeo y del Consejo de 27 de abril de 2016, así como por lo previsto en la Ley Orgánica 3/2018, de 5 de</text:p>
      <text:p text:style-name="Text"> <text:s text:c="17"/>diciembre, de Protección de Datos Personales y garantía de los derechos digitales (LOPDGDD), teniendo en</text:p>
      <text:p text:style-name="Text"> <text:s text:c="17"/>cuenta especialmente las obligaciones indicadas en el artículo 28 de dicha Ley Orgánica.</text:p>
      <text:p text:style-name="Text"> </text:p>
      <text:p text:style-name="Text"> <text:s text:c="17"/>La entidad beneficiaria deberá mantener un registro de actividades de tratamiento de datos de conformidad</text:p>
      <text:p text:style-name="Text"> <text:s text:c="17"/>con lo establecido en el artículo 31 de la LOPDGDD, donde se deberán especificar las actividades de</text:p>
      <text:p text:style-name="Text"> <text:s text:c="17"/>tratamiento llevadas a cabo y las demás circunstancias establecidas en el artículo 30 del Reglamento (UE)</text:p>
      <text:p text:style-name="Text"> <text:s text:c="17"/>2016/679.</text:p>
      <text:p text:style-name="Text"> </text:p>
      <text:p text:style-name="Text"> </text:p>
      <text:p text:style-name="Text"> </text:p>
      <text:p text:style-name="Text"> </text:p>
      <text:p text:style-name="Text"> <text:s text:c="155"/>16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QuKi8I3nZaazI+KPxjEPDw== <text:s text:c="47"/>Fecha <text:s text:c="8"/>07/01/2026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Clotilde de Jesus Sanchez Mendez - Jefe/a Serv. Empleo y Desarrollo Local</text:p>
      <text:p text:style-name="Text"> <text:s text:c="4"/>Url De Verificación <text:s text:c="7"/>https://verifirma.grancanaria.com/verifirma/code/QuKi8I3nZaazI%2BKPxjEPD <text:s text:c="30"/>Página <text:s text:c="10"/>16/18</text:p>
      <text:p text:style-name="Text"> <text:s text:c="64"/>w%3D%3D</text:p>
      <text:p text:style-name="Break"/>
      <text:p text:style-name="Text"> <text:s text:c="17"/>El Cabildo de Gran Canaria tratará los datos sólo con las finalidades de comprobación, evaluación del impacto</text:p>
      <text:p text:style-name="Text"> <text:s text:c="17"/>de las políticas activas implementadas y control financiero de la subvención otorgada, no pudiendo usar los</text:p>
      <text:p text:style-name="Text"> <text:s text:c="17"/>mismos para una finalidad distinta.</text:p>
      <text:p text:style-name="Text"> </text:p>
      <text:p text:style-name="Text"> <text:s text:c="17"/>La entidad beneficiaria debe garantizar que los datos personales proporcionados al Cabildo han sido</text:p>
      <text:p text:style-name="Text"> <text:s text:c="17"/>obtenidos de forma lícita conforme a la normativa vigente en materia de protección de datos, en especial, la</text:p>
      <text:p text:style-name="Text"> <text:s text:c="17"/>Ley Orgánica 3/2018, de 5 de diciembre, de Protección de Datos Personales y Garantía de los Derechos</text:p>
      <text:p text:style-name="Text"> <text:s text:c="17"/>Digitales y el Reglamento (UE) 2016/679 del Parlamento Europeo y del Consejo de 27 de abril de 2016 y</text:p>
      <text:p text:style-name="Text"> <text:s text:c="17"/>normativa que sustituya o complemente a las indicadas.</text:p>
      <text:p text:style-name="Text"> </text:p>
      <text:p text:style-name="Text"> <text:s text:c="17"/>La entidad deberá recabar, por parte de las personas destinatarias y/o contratadas, con carácter previo al</text:p>
      <text:p text:style-name="Text"> <text:s text:c="17"/>tratamiento de los datos, la firma de las mismas (Anexo VI. – Información sobre protección de datos</text:p>
      <text:p text:style-name="Text"> <text:s text:c="17"/>personales), donde se informa a los titulares de dichos datos personales del tratamiento de los mismos y de</text:p>
      <text:p text:style-name="Text"> <text:s text:c="17"/>su finalidad, de conformidad con los artículos 13 y 14 del Reglamento (UE) 2016/679. Este Anexo se</text:p>
      <text:p text:style-name="Text"> <text:s text:c="17"/>presentará cumplimentado en el momento de la justificación y el órgano concedente puede requerir su</text:p>
      <text:p text:style-name="Text"> <text:s text:c="17"/>presentación en las actuaciones de comprobación.</text:p>
      <text:p text:style-name="Text"> </text:p>
      <text:p text:style-name="Text"> <text:s text:c="17"/>En caso de incumplimiento de cualquiera de las obligaciones por parte de la entidad beneficiaria, ésta exonera</text:p>
      <text:p text:style-name="Text"> <text:s text:c="17"/>expresamente al CABILDO de cualquier tipo de responsabilidad, respondiendo directamente ante la Agencia</text:p>
      <text:p text:style-name="Text"> <text:s text:c="17"/>Española de Protección de Datos, o ante cualquier tercera persona, de las infracciones que se puedan haber</text:p>
      <text:p text:style-name="Text"> <text:s text:c="17"/>cometido derivadas del incumplimiento de la legislación vigente en materia de protección de datos de carácter</text:p>
      <text:p text:style-name="Text"> <text:s text:c="17"/>personal.</text:p>
      <text:p text:style-name="Text"> </text:p>
      <text:p text:style-name="Text"> </text:p>
      <text:p text:style-name="Text"> <text:s text:c="17"/>DECIMOSÉPTIMO- RECURSOS. Contra la presente resolución, que pone fin a la vía administrativa podrá</text:p>
      <text:p text:style-name="Text"> <text:s text:c="17"/>interponerse recurso potestativo de reposición ante el Consejero de Área de Empleo y Desarrollo Local, en el</text:p>
      <text:p text:style-name="Text"> <text:s text:c="17"/>plazo de UN MES contado a partir del día siguiente al de su notificación, conforme a lo establecido en el</text:p>
      <text:p text:style-name="Text"> <text:s text:c="17"/>artículo 124 de la Ley 39/2015, de 1 de octubre, del Procedimiento Administrativo Común de las</text:p>
      <text:p text:style-name="Text"> <text:s text:c="17"/>Administraciones Públicas.</text:p>
      <text:p text:style-name="Text"> </text:p>
      <text:p text:style-name="Text"> <text:s text:c="17"/>También se puede interponer recurso contencioso-administrativo ante el órgano jurisdiccional correspondiente</text:p>
      <text:p text:style-name="Text"> <text:s text:c="17"/>en el plazo de DOS MESES contados desde el día siguiente al de su notificación, según dispone el artículo 46</text:p>
      <text:p text:style-name="Text"> <text:s text:c="17"/>de la Ley 29/1998, de 13 de julio, de la Jurisdicción Contencioso-Administrativa.</text:p>
      <text:p text:style-name="Text"> </text:p>
      <text:p text:style-name="Text"> <text:s text:c="17"/>No se podrá interponer recurso contencioso-administrativo hasta que sea resuelto expresamente o se haya</text:p>
      <text:p text:style-name="Text"> <text:s text:c="17"/>producido la desestimación presunta del recurso de reposición interpuesto.</text:p>
      <text:p text:style-name="Text"> </text:p>
      <text:p text:style-name="Text"> </text:p>
      <text:p text:style-name="Text"> </text:p>
      <text:p text:style-name="Text"> <text:s text:c="17"/>Anexos que acompañan a la resolución:</text:p>
      <text:p text:style-name="Text"> </text:p>
      <text:p text:style-name="Text"> <text:s text:c="26"/>- <text:s text:c="2"/>Anexo de instrucciones para la selección de personal.</text:p>
      <text:p text:style-name="Text"> <text:s text:c="26"/>- <text:s text:c="2"/>Anexo A.- Oferta genérica.</text:p>
      <text:p text:style-name="Text"> <text:s text:c="26"/>- <text:s text:c="2"/>Anexo B.- Relación priorizada de personas candidatas a contratar.</text:p>
      <text:p text:style-name="Text"> <text:s text:c="26"/>- <text:s text:c="2"/>Anexo III. - Informe bimensual de seguimiento</text:p>
      <text:p text:style-name="Text"> <text:s text:c="26"/>- <text:s text:c="2"/>Anexo IV.- Cartel</text:p>
      <text:p text:style-name="Text"> <text:s text:c="26"/>- <text:s text:c="2"/>Anexo V.- Información de la financiación de las acciones y/o proyectos.</text:p>
      <text:p text:style-name="Text"> <text:s text:c="26"/>- <text:s text:c="2"/>Anexo VI.- Información sobre protección de datos personales.</text:p>
      <text:p text:style-name="Text"> <text:s text:c="26"/>- <text:s text:c="2"/>Anexo VII.- Control horario de personal propio imputado al proyecto.</text:p>
      <text:p text:style-name="Text"> </text:p>
      <text:p text:style-name="Text"> </text:p>
      <text:p text:style-name="Text"> <text:s text:c="155"/>17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QuKi8I3nZaazI+KPxjEPDw== <text:s text:c="47"/>Fecha <text:s text:c="8"/>07/01/2026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Clotilde de Jesus Sanchez Mendez - Jefe/a Serv. Empleo y Desarrollo Local</text:p>
      <text:p text:style-name="Text"> <text:s text:c="4"/>Url De Verificación <text:s text:c="8"/>https://verifirma.grancanaria.com/verifirma/code/QuKi8I3nZaazI%2BKPxjEPD <text:s text:c="29"/>Página <text:s text:c="10"/>17/18</text:p>
      <text:p text:style-name="Text"> <text:s text:c="65"/>w%3D%3D</text:p>
      <text:p text:style-name="Break"/>
      <text:p text:style-name="Text"> <text:s text:c="26"/>- <text:s text:c="2"/>Anexo VIII.- Memoria de actuaciones.</text:p>
      <text:p text:style-name="Text"> <text:s text:c="26"/>- <text:s text:c="2"/>Anexo IX.- Requisitos de las personas destinatarias.</text:p>
      <text:p text:style-name="Text"> <text:s text:c="26"/>- <text:s text:c="2"/>Anexo X.- Relación de bajas y sustituciones.</text:p>
      <text:p text:style-name="Text"> <text:s text:c="26"/>- <text:s text:c="2"/>Anexo XI.- Alcance del informe de auditoría en la revisión de la memoria de actuaciones y económica.</text:p>
      <text:p text:style-name="Text"> <text:s text:c="26"/>- <text:s text:c="2"/>Anexo XII.- Memoria económica.</text:p>
      <text:p text:style-name="Text"> <text:s text:c="33"/>o Documento 1: Relación clasificada de gastos corrientes.</text:p>
      <text:p text:style-name="Text"> <text:s text:c="33"/>o Documento 2: Relación clasificada de gastos de personal.</text:p>
      <text:p text:style-name="Text"> <text:s text:c="33"/>o Documento 3: Financiación.</text:p>
      <text:p text:style-name="Text"> <text:s text:c="33"/>o Documento 4: Cálculo de desviaciones de gastos.</text:p>
      <text:p text:style-name="Text"> </text:p>
      <text:p text:style-name="Text"> <text:s text:c="17"/>Fdo.: Por El Consejo de Gobierno Insular P.D. Acuerdo de 02/12/2024 El Consejero de Área de Empleo y</text:p>
      <text:p text:style-name="Text"> <text:s text:c="17"/>Desarrollo Local”</text:p>
      <text:p text:style-name="Text"> </text:p>
      <text:p text:style-name="Text"> <text:s text:c="45"/>Las Palmas de Gran Canaria, a fecha de la firma electrónica</text:p>
      <text:p text:style-name="Text"> </text:p>
      <text:p text:style-name="Text"> <text:s text:c="49"/>La Jefa del Servicio de Empleo y Desarrollo Local</text:p>
      <text:p text:style-name="Text"> </text:p>
      <text:p text:style-name="Text"> </text:p>
      <text:p text:style-name="Text"> </text:p>
      <text:p text:style-name="Text"> </text:p>
      <text:p text:style-name="Text"> <text:s text:c="155"/>18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QuKi8I3nZaazI+KPxjEPDw== <text:s text:c="47"/>Fecha <text:s text:c="8"/>07/01/2026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Clotilde de Jesus Sanchez Mendez - Jefe/a Serv. Empleo y Desarrollo Local</text:p>
      <text:p text:style-name="Text"> <text:s text:c="4"/>Url De Verificación <text:s text:c="8"/>https://verifirma.grancanaria.com/verifirma/code/QuKi8I3nZaazI%2BKPxjEPD <text:s text:c="29"/>Página <text:s text:c="10"/>18/18</text:p>
      <text:p text:style-name="Text"> <text:s text:c="65"/>w%3D%3D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Text" style:family="paragraph" style:display-name="Text">
      <style:text-properties fo:font-family="Liberation Mono" fo:font-size="7.5pt"/>
      <style:paragraph-properties fo:margin-bottom="0cm" fo:margin-top="0cm"/>
    </style:style>
    <style:style style:name="Break" style:family="paragraph" style:display-name="Break">
      <style:paragraph-properties fo:break-before="page"/>
    </style:style>
  </office:styles>
  <office:automatic-styles>
    <style:page-layout style:name="A4">
      <style:page-layout-properties fo:page-width="21cm" fo:page-height="29.7cm" fo:margin-top="1cm" fo:margin-bottom="1cm" fo:margin-left="1cm" fo:margin-right="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