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automatic-styles/>
  <office:body>
    <office:text>
      <text:p text:style-name="Text"> <text:s text:c="58"/>JUSTIFICANTE DE REGISTRO DE DOCUMENTOS</text:p>
      <text:p text:style-name="Text"> </text:p>
      <text:p text:style-name="Text"> </text:p>
      <text:p text:style-name="Text"> </text:p>
      <text:p text:style-name="Text"> </text:p>
      <text:p text:style-name="Text"> <text:s text:c="14"/>DATOS DEL ASIENTO REGISTRAL</text:p>
      <text:p text:style-name="Text"> </text:p>
      <text:p text:style-name="Text"> <text:s text:c="15"/>Libro de Registro <text:s text:c="52"/>Libro GENERAL de SALIDA</text:p>
      <text:p text:style-name="Text"> </text:p>
      <text:p text:style-name="Text"> <text:s text:c="15"/>Número de Asiento Registral <text:s text:c="42"/>2025006876</text:p>
      <text:p text:style-name="Text"> </text:p>
      <text:p text:style-name="Text"> <text:s text:c="15"/>Fecha del Asiento Registral <text:s text:c="42"/>27/02/2025 12:43</text:p>
      <text:p text:style-name="Text"> </text:p>
      <text:p text:style-name="Text"> <text:s text:c="15"/>Oficina de Registro <text:s text:c="50"/>Reg. Desconcentrado n.8, Asuntos Sociales O00006498</text:p>
      <text:p text:style-name="Text"> </text:p>
      <text:p text:style-name="Text"> <text:s text:c="15"/>Unidad de tramitación Origen <text:s text:c="41"/>Servicio de Política Social LA0000418</text:p>
      <text:p text:style-name="Text"> </text:p>
      <text:p text:style-name="Text"> <text:s text:c="15"/>DATOS DEL TRÁMITE</text:p>
      <text:p text:style-name="Text"> </text:p>
      <text:p text:style-name="Text"> <text:s text:c="15"/>Expediente <text:s text:c="28"/>APNALP SERVICIO RESPIRO FAMILIAR Y OCIO PERSONAS CON TEA</text:p>
      <text:p text:style-name="Text"> </text:p>
      <text:p text:style-name="Text"> <text:s text:c="15"/>Asunto <text:s text:c="32"/>NOTIFICACION</text:p>
      <text:p text:style-name="Text"> </text:p>
      <text:p text:style-name="Text"> <text:s text:c="54"/>REMITIENDO CARTA DE LA SRA CONSEJERA DE POLITICA SOCIAL, ACCESIBILIDAD, IGUALDAD Y DIVERSIDAD,</text:p>
      <text:p text:style-name="Text"> <text:s text:c="15"/>Extracto <text:s text:c="30"/>INFORMANDO DE LA SUBVENCION NOMINATIVA PARA EL 2025 REFLEJADA EN EL PRESUPUESTO ANUAL, PARA</text:p>
      <text:p text:style-name="Text"> <text:s text:c="54"/>LA EJECUCION DEL PROYECTO SERVICIO RESPIRO FAMIL...</text:p>
      <text:p text:style-name="Text"> </text:p>
      <text:p text:style-name="Text"> <text:s text:c="15"/>Destino</text:p>
      <text:p text:style-name="Text"> </text:p>
      <text:p text:style-name="Text"> </text:p>
      <text:p text:style-name="Text"> <text:s text:c="15"/>PERSONA(S) INTERESADA(S)</text:p>
      <text:p text:style-name="Text"> </text:p>
      <text:p text:style-name="Text"> </text:p>
      <text:p text:style-name="Text"> <text:s text:c="14"/>IDENTIFICADOR <text:s text:c="11"/>G35042977 <text:s text:c="43"/>NOMBRE <text:s text:c="21"/>APNALP (G35042977)</text:p>
      <text:p text:style-name="Text"> <text:s text:c="39"/>CALLE ANTONIO MANCHADO VIGLIETTI, Número <text:s text:c="40"/>35005</text:p>
      <text:p text:style-name="Text"> <text:s text:c="14"/>DIRECCIÓN <text:s text:c="15"/>1, Palmas de Gran Canaria, Las 35005 (Palmas, Las) <text:s text:c="2"/>CÓDIGO POSTAL</text:p>
      <text:p text:style-name="Text"> <text:s text:c="39"/>España</text:p>
      <text:p text:style-name="Text"> <text:s text:c="14"/>TELÉFONO <text:s text:c="16"/>928248955 <text:s text:c="43"/>EMAIL <text:s text:c="22"/>apnalp@hotmail.es</text:p>
      <text:p text:style-name="Text"> <text:s text:c="14"/>PAÍS <text:s text:c="20"/>España <text:s text:c="46"/>PROVINCIA <text:s text:c="18"/>Palmas, Las</text:p>
      <text:p text:style-name="Text"> <text:s text:c="14"/>MUNICIPIO <text:s text:c="15"/>Palmas de Gran Canaria, Las <text:s text:c="25"/>DIRECCIÓN ELECTRÓNICA</text:p>
      <text:p text:style-name="Text"> </text:p>
      <text:p text:style-name="Text"> <text:s text:c="14"/>CANAL DE CONTACTO</text:p>
      <text:p text:style-name="Text"> </text:p>
      <text:p text:style-name="Text"> </text:p>
      <text:p text:style-name="Text"> </text:p>
      <text:p text:style-name="Text"> </text:p>
      <text:p text:style-name="Text"> <text:s text:c="15"/>DOCUMENTACIÓN ADJUNTA (FICHEROS ANEXADOS)</text:p>
      <text:p text:style-name="Text"> <text:s text:c="13"/>DOCUMENTACION FÍSICA Y/O SOPORTES: Documentación adjunta en soporte papel (u otros soportes)</text:p>
      <text:p text:style-name="Text"> <text:s text:c="18"/>NOMBRE DEL ARCHIVO <text:s text:c="14"/>VALIDEZ <text:s text:c="12"/>TAMAÑO (bytes) <text:s text:c="16"/>HUELLA DIGITAL <text:s text:c="25"/>OBSERVACIONES</text:p>
      <text:p text:style-name="Text"> </text:p>
      <text:p text:style-name="Text"> </text:p>
      <text:p text:style-name="Text"> <text:s text:c="15"/>DATOS DEL ASIENTO REGISTRAL ORIGINAL</text:p>
      <text:p text:style-name="Text"> </text:p>
      <text:p text:style-name="Text"> <text:s text:c="15"/>Tipo de Registro Original</text:p>
      <text:p text:style-name="Text"> </text:p>
      <text:p text:style-name="Text"> <text:s text:c="15"/>Número de Asiento Registral Original</text:p>
      <text:p text:style-name="Text"> </text:p>
      <text:p text:style-name="Text"> <text:s text:c="15"/>Fecha del Asiento Registral Original</text:p>
      <text:p text:style-name="Text"> </text:p>
      <text:p text:style-name="Text"> <text:s text:c="15"/>Oficina de Registro Original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27"/>MYPX7333QHPAP34VHO4CKDWPBA <text:s text:c="41"/>Fecha y Hora <text:s text:c="2"/>27/02/2025 12:44:04</text:p>
      <text:p text:style-name="Text"> <text:s text:c="37"/>Este documento incorpora firma electrónica de acuerdo al Reglamento (UE) n.º <text:s text:c="12"/>Validez del</text:p>
      <text:p text:style-name="Text"> <text:s text:c="9"/>Normativa <text:s text:c="31"/>910/2014 del Parlamento Europeo y del Consejo <text:s text:c="30"/>documento</text:p>
      <text:p text:style-name="Text"> <text:s text:c="8"/>Firmado por <text:s text:c="57"/>CABILDO INSULAR DE GRAN CANARIA</text:p>
      <text:p text:style-name="Text"> <text:s text:c="35"/>https://verifirma.grancanaria.com/verifirma/code/MYPX7333QHPAP34VHO4CKDWP</text:p>
      <text:p text:style-name="Text"> <text:s text:c="5"/>Url de verificación <text:s text:c="103"/>Página <text:s text:c="13"/>1/1</text:p>
      <text:p text:style-name="Text"> <text:s text:c="77"/>BA</text:p>
      <text:p text:style-name="Break"/>
      <text:p text:style-name="Text"> <text:s text:c="98"/>Asoc de familias de personas con</text:p>
      <text:p text:style-name="Text"> <text:s text:c="98"/>autismo de Las Palmas (APNALP)</text:p>
      <text:p text:style-name="Text"> <text:s text:c="98"/>G-35042977</text:p>
      <text:p text:style-name="Text"> <text:s text:c="98"/>apnalp@hotmail.es</text:p>
      <text:p text:style-name="Text"> </text:p>
      <text:p text:style-name="Text"> </text:p>
      <text:p text:style-name="Text"> </text:p>
      <text:p text:style-name="Text"> <text:s text:c="26"/>Estimado Sr./Sra.:</text:p>
      <text:p text:style-name="Text"> </text:p>
      <text:p text:style-name="Text"> <text:s text:c="26"/>En el presupuesto de la Consejería de Gobierno de Política Social, Accesibilidad, Igualdad</text:p>
      <text:p text:style-name="Text"> <text:s text:c="26"/>y Diversidad correspondiente al ejercicio 2025 figura una subvención nominativa por</text:p>
      <text:p text:style-name="Text"> <text:s text:c="26"/>importe de 75000 € para la ejecución, por parte de la entidad que usted representa, del</text:p>
      <text:p text:style-name="Text"> <text:s text:c="26"/>proyecto denominado “APNALP, Servicio respiro familiar y ocio personas con "TEA"”.</text:p>
      <text:p text:style-name="Text"> </text:p>
      <text:p text:style-name="Text"> <text:s text:c="26"/>Esta iniciativa persigue consolidar aquellas actuaciones que contribuyen al desarrollo de</text:p>
      <text:p text:style-name="Text"> <text:s text:c="26"/>las competencias que en materia de asuntos sociales tiene atribuida esta Consejería,</text:p>
      <text:p text:style-name="Text"> <text:s text:c="26"/>garantizando a través de ellas el cumplimiento de parte de nuestros objetivos y</text:p>
      <text:p text:style-name="Text"> <text:s text:c="26"/>obligaciones.</text:p>
      <text:p text:style-name="Text"> </text:p>
      <text:p text:style-name="Text"> <text:s text:c="26"/>La información relativa a la misma, los requisitos y la documentación que tendrá que</text:p>
      <text:p text:style-name="Text"> <text:s text:c="26"/>presentar antes del 31 DE MARZO DE 2025, la puede encontrar publicada en la página</text:p>
      <text:p text:style-name="Text"> <text:s text:c="26"/>web del Cabildo de Gran Canaria https://cabildo.grancanaria.com.</text:p>
      <text:p text:style-name="Text"> </text:p>
      <text:p text:style-name="Text"> <text:s text:c="26"/>Por último, recordarle que nos ponemos a su entera disposición para resolver cualquier</text:p>
      <text:p text:style-name="Text"> <text:s text:c="26"/>duda que pudiera surgirle en la tramitación de esta subvención, pudiendo contactar con</text:p>
      <text:p text:style-name="Text"> <text:s text:c="26"/>nuestros técnicos a través del número de teléfono 928 21 94 21 (Ext. 19661).</text:p>
      <text:p text:style-name="Text"> </text:p>
      <text:p text:style-name="Text"> <text:s text:c="26"/>Aprovecho la ocasión para enviarle un cordial saludo.</text:p>
      <text:p text:style-name="Text"> </text:p>
      <text:p text:style-name="Text"> <text:s text:c="26"/>Las Palmas de Gran Canaria, a la fecha de la firma electrónica.</text:p>
      <text:p text:style-name="Text"> </text:p>
      <text:p text:style-name="Text"> </text:p>
      <text:p text:style-name="Text"> <text:s text:c="49"/>LA CONSEJERA DE GOBIERNO DE POLÍTICA SOCIAL,</text:p>
      <text:p text:style-name="Text"> <text:s text:c="53"/>ACCESIBILIDAD, IGUALDAD Y DIVERSIDAD</text:p>
      <text:p text:style-name="Text"> </text:p>
      <text:p text:style-name="Text"> </text:p>
      <text:p text:style-name="Text"> <text:s text:c="74"/>Isabel Mena Alonso</text:p>
      <text:p text:style-name="Text"> </text:p>
      <text:p text:style-name="Text"> </text:p>
      <text:p text:style-name="Text"> </text:p>
      <text:p text:style-name="Text"> </text:p>
      <text:p text:style-name="Text">Código Seguro De Verificación <text:s text:c="34"/>bLWqxgdk8QbnqvOlAPO/bw== <text:s text:c="47"/>Fecha <text:s text:c="8"/>27/02/2025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Isabel Mena Alonso - Consejero/a de Gobierno de Politica Social, Accesibilidad, Igualdad y Diversidad</text:p>
      <text:p text:style-name="Text"> <text:s text:c="4"/>Url De Verificación <text:s text:c="7"/>https://verifirma.grancanaria.com/verifirma/code/bLWqxgdk8QbnqvOlAPO/bw= <text:s text:c="31"/>Página <text:s text:c="11"/>1/1</text:p>
      <text:p text:style-name="Text"> <text:s text:c="67"/>=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styles>
    <style:style style:name="Text" style:family="paragraph" style:display-name="Text">
      <style:text-properties fo:font-family="Liberation Mono" fo:font-size="7.5pt"/>
      <style:paragraph-properties fo:margin-bottom="0cm" fo:margin-top="0cm"/>
    </style:style>
    <style:style style:name="Break" style:family="paragraph" style:display-name="Break">
      <style:paragraph-properties fo:break-before="page"/>
    </style:style>
  </office:styles>
  <office:automatic-styles>
    <style:page-layout style:name="A4">
      <style:page-layout-properties fo:page-width="21cm" fo:page-height="29.7cm" fo:margin-top="1cm" fo:margin-bottom="1cm" fo:margin-left="1cm" fo:margin-right="1cm"/>
    </style:page-layout>
  </office:automatic-styles>
  <office:master-styles>
    <style:master-page style:name="Standard" style:page-layout-name="A4" style:display-name="Standard"/>
  </office:master-styles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meta>
    <meta:generator>ODFPY/1.4.1</meta:generator>
  </office:meta>
</office:document-meta>
</file>