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91"/>Asociación de Familias de Personas</text:p>
      <text:p text:style-name="Text"> <text:s text:c="91"/>con Autismo de Las Palmas (APNALP)</text:p>
      <text:p text:style-name="Text"> <text:s text:c="91"/>Calle Antonio Manchado Viglietti, 1</text:p>
      <text:p text:style-name="Text"> <text:s text:c="91"/>35005 Las Palmas de Gran Canaria</text:p>
      <text:p text:style-name="Text"> <text:s text:c="91"/>G35042977</text:p>
      <text:p text:style-name="Text"> <text:s text:c="91"/>apnalp@hotmail.es</text:p>
      <text:p text:style-name="Text"> </text:p>
      <text:p text:style-name="Text"> </text:p>
      <text:p text:style-name="Text"> <text:s text:c="74"/>NOTIFICACIÓN</text:p>
      <text:p text:style-name="Text"> <text:s text:c="26"/>El Sr. Consejero de Gobierno de Presidencia y Movilidad Sostenible, con fecha</text:p>
      <text:p text:style-name="Text"> <text:s text:c="26"/>23 de octubre de 2025, ha tenido a bien dictar Resolución núm.</text:p>
      <text:p text:style-name="Text"> <text:s text:c="26"/>CGC/2025/11299, con el siguiente tenor literal:</text:p>
      <text:p text:style-name="Text"> </text:p>
      <text:p text:style-name="Text"> </text:p>
      <text:p text:style-name="Text"> <text:s text:c="26"/>“En uso de las facultades que me confiere la Ley 7/1985, de 02 de abril, Reguladora</text:p>
      <text:p text:style-name="Text"> <text:s text:c="26"/>de las Bases de Régimen Local y la Ordenanza General de Subvenciones del</text:p>
      <text:p text:style-name="Text"> <text:s text:c="26"/>Cabildo de Gran Canaria, en relación a la subvención nominada a la entidad del</text:p>
      <text:p text:style-name="Text"> <text:s text:c="26"/>asunto, resulta:</text:p>
      <text:p text:style-name="Text"> </text:p>
      <text:p text:style-name="Text"> </text:p>
      <text:p text:style-name="Text"> <text:s text:c="26"/>A) ANTECEDENTES DE HECHO:</text:p>
      <text:p text:style-name="Text"> <text:s text:c="26"/>Primero: En sesión ordinaria del Pleno de esta Corporación de fecha de 31 de julio</text:p>
      <text:p text:style-name="Text"> <text:s text:c="26"/>de 2025, se aprobó, entre otros asuntos, el expediente de modificación de crédito</text:p>
      <text:p text:style-name="Text"> <text:s text:c="26"/>extraordinario nº 25/9A, en la aplicación presupuestaria 01010/2310/780002425</text:p>
      <text:p text:style-name="Text"> <text:s text:c="26"/>denominada “APNALP. Nueva sede para personas con síndrome autista”, por</text:p>
      <text:p text:style-name="Text"> <text:s text:c="26"/>importe de 250.000,00 euros, pasando a estado definitivo el 11 de septiembre de</text:p>
      <text:p text:style-name="Text"> <text:s text:c="26"/>2025</text:p>
      <text:p text:style-name="Text"> </text:p>
      <text:p text:style-name="Text"> </text:p>
      <text:p text:style-name="Text"> <text:s text:c="26"/>Segundo: Mediante Resolución 252/23 de fecha 16 de mayo de 2023 se concedió</text:p>
      <text:p text:style-name="Text"> <text:s text:c="26"/>una subvención nominada a Asociación de Familias de Personas con Autismo de</text:p>
      <text:p text:style-name="Text"> <text:s text:c="26"/>Las Palmas (APNALP) para el proyecto de inversión “Construcción de viviendas y</text:p>
      <text:p text:style-name="Text"> <text:s text:c="26"/>centro de atención integral para personas con trastorno del espectro del autismo</text:p>
      <text:p text:style-name="Text"> <text:s text:c="26"/>(TEA)”, por importe de 500.000 euros lo que suponía el 100% del presupuesto</text:p>
      <text:p text:style-name="Text"> <text:s text:c="26"/>presentado, con cargo a la aplicación presupuestaria 01010/231/780002423</text:p>
      <text:p text:style-name="Text"> <text:s text:c="26"/>“APNALP. Nueva sede para personas con síndrome autista”.</text:p>
      <text:p text:style-name="Text"> <text:s text:c="26"/>Los gastos subvencionables en dicha resolución eran los siguientes:</text:p>
      <text:p text:style-name="Text"> </text:p>
      <text:p text:style-name="Text"> </text:p>
      <text:p text:style-name="Text"> </text:p>
      <text:p text:style-name="Text"> </text:p>
      <text:p text:style-name="Text"> <text:s text:c="116"/>C/ Bravo Murillo, 23 1ª planta</text:p>
      <text:p text:style-name="Text"> <text:s text:c="106"/>CP: 35002 Las Palmas de Gran Canaria</text:p>
      <text:p text:style-name="Text"> <text:s text:c="128"/>Tel.: 928219421</text:p>
      <text:p text:style-name="Text"> <text:s text:c="107"/>serviciopresidencia@grancanaria.com</text:p>
      <text:p text:style-name="Text"> <text:s text:c="123"/>www.grancanaria.com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1"/>1/28</text:p>
      <text:p text:style-name="Text"> <text:s text:c="67"/>=</text:p>
      <text:p text:style-name="Break"/>
      <text:p text:style-name="Text"> <text:s text:c="26"/>Tercero: Mediante Resolución CGC/2023/1335 de fecha de fecha 26 de diciembre</text:p>
      <text:p text:style-name="Text"> <text:s text:c="26"/>de 2023 se procede a la modificación de la resolución núm. 252/23, de 16 de mayo</text:p>
      <text:p text:style-name="Text"> <text:s text:c="26"/>del 2023 y el resuelvo Primero señalaba:</text:p>
      <text:p text:style-name="Text"> <text:s text:c="165"/>2</text:p>
      <text:p text:style-name="Text"> <text:s text:c="34"/>1.- Conceder una subvención directa a la Asociación de Familias de</text:p>
      <text:p text:style-name="Text"> <text:s text:c="34"/>Personas con Autismo de Las Palmas (APNALP), destinada a sufragar los</text:p>
      <text:p text:style-name="Text"> <text:s text:c="34"/>gastos correspondientes y detallados en esta resolución para el proyecto</text:p>
      <text:p text:style-name="Text"> <text:s text:c="34"/>“Construcción de viviendas y centro de atención integral para personas con</text:p>
      <text:p text:style-name="Text"> <text:s text:c="34"/>Trastorno de Espectro del Autismo (TEA)”, por un importe de QUINIENTOS</text:p>
      <text:p text:style-name="Text"> <text:s text:c="34"/>MIL EUROS (500.000 euros) con cargo a la aplicación</text:p>
      <text:p text:style-name="Text"> <text:s text:c="34"/>01010/231/780002423 denominada “APNALP. Nueva sede para personas</text:p>
      <text:p text:style-name="Text"> <text:s text:c="34"/>con síndrome autista”, del Presupuesto de esta Consejería para el presente</text:p>
      <text:p text:style-name="Text"> <text:s text:c="34"/>ejercicio.</text:p>
      <text:p text:style-name="Text"> </text:p>
      <text:p text:style-name="Text"> <text:s text:c="34"/>2.- Acumular la subvención otorgada mediante resolución 252/23 de fecha</text:p>
      <text:p text:style-name="Text"> <text:s text:c="34"/>de 16 de mayo del 2023, por importe de 500.000 euros con esta nueva</text:p>
      <text:p text:style-name="Text"> <text:s text:c="34"/>subvención, lo que haría un importe total de 1.000.000 euros suponiendo</text:p>
      <text:p text:style-name="Text"> <text:s text:c="34"/>el 100% de los gastos presentados.</text:p>
      <text:p text:style-name="Text"> </text:p>
      <text:p text:style-name="Text"> <text:s text:c="26"/>En el resuelvo Segundo de dicha Resolución se señalaba:</text:p>
      <text:p text:style-name="Text"> </text:p>
      <text:p text:style-name="Text"> <text:s text:c="34"/>Modificar los Gastos subvencionables recogidos en la resolución 253/23,</text:p>
      <text:p text:style-name="Text"> <text:s text:c="34"/>añadiendo los siguientes gastos:</text:p>
      <text:p text:style-name="Text"> </text:p>
      <text:p text:style-name="Text"> 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1"/>2/28</text:p>
      <text:p text:style-name="Text"> <text:s text:c="67"/>=</text:p>
      <text:p text:style-name="Break"/>
      <text:p text:style-name="Text"> <text:s text:c="26"/>Cuarto.- Mediante Resolución CGC/2024/7878 de fecha 6 de septiembre de 2024</text:p>
      <text:p text:style-name="Text"> <text:s text:c="26"/>se concede subvención nominada a Asociación de Familias de Personas con</text:p>
      <text:p text:style-name="Text"> <text:s text:c="26"/>Autismo de Las Palmas (APNALP) y el resuelvo Primero señalaba:</text:p>
      <text:p text:style-name="Text"> <text:s text:c="165"/>3</text:p>
      <text:p text:style-name="Text"> <text:s text:c="34"/>1. Conceder una subvención nominada a la entidad ASOCIACIÓN DE</text:p>
      <text:p text:style-name="Text"> <text:s text:c="34"/>FAMILIAS DE PERSONAS CON AUTISMO DE LAS PALMAS (APNALP), con C.I.F.</text:p>
      <text:p text:style-name="Text"> <text:s text:c="34"/>G35042977, a fin de financiar el Proyecto “Nueva sede para personas con</text:p>
      <text:p text:style-name="Text"> <text:s text:c="34"/>síndrome autista” por importe de QUINIENTOS MIL EUROS (500.000,00</text:p>
      <text:p text:style-name="Text"> <text:s text:c="34"/>euros), lo que supone el 100% del presupuesto presentado y con cargo a la</text:p>
      <text:p text:style-name="Text"> <text:s text:c="34"/>aplicación presupuestaria 01010/231/780002424 “APNALP. Nueva sede</text:p>
      <text:p text:style-name="Text"> <text:s text:c="34"/>para personas con síndrome autista”, del Presupuesto de esta Consejería</text:p>
      <text:p text:style-name="Text"> <text:s text:c="34"/>para el presente ejercicio.</text:p>
      <text:p text:style-name="Text"> </text:p>
      <text:p text:style-name="Text"> <text:s text:c="34"/>2. Los fondos concedidos por el Cabildo de Gran Canaria hasta la fecha,</text:p>
      <text:p text:style-name="Text"> <text:s text:c="34"/>incluyendo los de esta Resolución a la entidad APNALP para la ejecución del</text:p>
      <text:p text:style-name="Text"> <text:s text:c="34"/>proyecto de la nueva sede, ascienden a un total de 1.000.000,00 euros.</text:p>
      <text:p text:style-name="Text"> </text:p>
      <text:p text:style-name="Text"> </text:p>
      <text:p text:style-name="Text"> <text:s text:c="26"/>En el resuelvo Segundo de dicha Resolución se contemplan los siguientes gastos</text:p>
      <text:p text:style-name="Text"> <text:s text:c="26"/>subvencionables:</text:p>
      <text:p text:style-name="Text"> </text:p>
      <text:p text:style-name="Text"> 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1"/>3/28</text:p>
      <text:p text:style-name="Text"> <text:s text:c="67"/>=</text:p>
      <text:p text:style-name="Break"/>
      <text:p text:style-name="Text"> <text:s text:c="26"/>Quinto.- Mediante Resolución CGC/2024/7996 de fecha 12 de septiembre de 2024</text:p>
      <text:p text:style-name="Text"> <text:s text:c="26"/>de corrección de errores, se corrige error en la Resolución CGC/2024/7878 de</text:p>
      <text:p text:style-name="Text"> <text:s text:c="26"/>fecha 6 de septiembre de 2024 y el resuelvo Primero señalaba:</text:p>
      <text:p text:style-name="Text"> <text:s text:c="165"/>4</text:p>
      <text:p text:style-name="Text"> <text:s text:c="34"/>DONDE DICE:</text:p>
      <text:p text:style-name="Text"> <text:s text:c="34"/>“…</text:p>
      <text:p text:style-name="Text"> <text:s text:c="34"/>2. Los fondos concedidos por el Cabildo de Gran Canaria hasta la fecha,</text:p>
      <text:p text:style-name="Text"> <text:s text:c="34"/>incluyendo los de esta Resolución a la entidad APNALP para la ejecución del</text:p>
      <text:p text:style-name="Text"> <text:s text:c="34"/>proyecto de la nueva sede, ascienden a un total de 1.000.000,00 euros.</text:p>
      <text:p text:style-name="Text"> <text:s text:c="34"/>…”</text:p>
      <text:p text:style-name="Text"> </text:p>
      <text:p text:style-name="Text"> <text:s text:c="33"/>DEBE DECIR:</text:p>
      <text:p text:style-name="Text"> <text:s text:c="33"/>“…</text:p>
      <text:p text:style-name="Text"> <text:s text:c="33"/>2. Los fondos concedidos por el Cabildo de Gran Canaria hasta la fecha,</text:p>
      <text:p text:style-name="Text"> <text:s text:c="33"/>incluyendo los de esta Resolución a la entidad APNALP para la ejecución del</text:p>
      <text:p text:style-name="Text"> <text:s text:c="33"/>proyecto de la nueva sede, ascienden a un total de 1.500.000,00 euros.</text:p>
      <text:p text:style-name="Text"> <text:s text:c="26"/>Quinto.- Mediante Resolución CGC/2024/11555 de fecha 4 de diciembre de 2024</text:p>
      <text:p text:style-name="Text"> <text:s text:c="26"/>se concede subvención directa a la Asociación de Familias de Personas con</text:p>
      <text:p text:style-name="Text"> <text:s text:c="26"/>Autismo de Las Palmas (APNALP), por importe de 500.000 euros, cuyos gastos se</text:p>
      <text:p text:style-name="Text"> <text:s text:c="26"/>detallan a continuación, abonándose de forma anticipada con fecha 18 de febrero</text:p>
      <text:p text:style-name="Text"> <text:s text:c="26"/>de 2025 y acumulándose a la subvención otorgada mediante resolución</text:p>
      <text:p text:style-name="Text"> <text:s text:c="26"/>CGC/2024/7878 de fecha 6 de septiembre de 2024 y la Resolución CGC/2024/7996</text:p>
      <text:p text:style-name="Text"> <text:s text:c="26"/>de fecha 12 de septiembre de 2024 de corrección de errores, lo que hacía un</text:p>
      <text:p text:style-name="Text"> <text:s text:c="26"/>importe total de 1.000.000 euros, suponiendo el 100% de los gastos presentados</text:p>
      <text:p text:style-name="Text"> <text:s text:c="26"/>por la entidad. Asimismo, se procedió a la modificación del plazo de ejecución y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1"/>4/28</text:p>
      <text:p text:style-name="Text"> <text:s text:c="67"/>=</text:p>
      <text:p text:style-name="Break"/>
      <text:p text:style-name="Text"> <text:s text:c="26"/>se estableció como nuevo plazo desde 01 de enero del 2024 a 30 de marzo de</text:p>
      <text:p text:style-name="Text"> <text:s text:c="26"/>2025, inclusive.</text:p>
      <text:p text:style-name="Text"> </text:p>
      <text:p text:style-name="Text"> </text:p>
      <text:p text:style-name="Text"> </text:p>
      <text:p text:style-name="Text"> </text:p>
      <text:p text:style-name="Text"> <text:s text:c="165"/>5</text:p>
      <text:p text:style-name="Text"> </text:p>
      <text:p text:style-name="Text"> <text:s text:c="26"/>Sexto.- Mediante Resolución núm. CGC/2025/2759 de fecha 13 de marzo de 2025</text:p>
      <text:p text:style-name="Text"> <text:s text:c="26"/>se realiza Modificación de la Resolución CGC/2024/11555, la cual modificaba la</text:p>
      <text:p text:style-name="Text"> <text:s text:c="26"/>Resolución núm. CGC/2024/7878 de concesión de subvención nominada y la</text:p>
      <text:p text:style-name="Text"> <text:s text:c="26"/>Resolución CGC/2024/7996 de corrección de errores, señalándose en dicha</text:p>
      <text:p text:style-name="Text"> <text:s text:c="26"/>Resolución núm. CGC/2025/2759 en el resuelvo Primero lo siguiente:</text:p>
      <text:p text:style-name="Text"> </text:p>
      <text:p text:style-name="Text"> <text:s text:c="34"/>ESTIMAR la solicitud presentada por la Asociación de Familias de Personas</text:p>
      <text:p text:style-name="Text"> <text:s text:c="34"/>con Autismo de Las Palmas (APNALP) con NIF G35042977, según se detalla</text:p>
      <text:p text:style-name="Text"> <text:s text:c="34"/>en los antecedentes de esta Resolución.</text:p>
      <text:p text:style-name="Text"> </text:p>
      <text:p text:style-name="Text"> </text:p>
      <text:p text:style-name="Text"> <text:s text:c="26"/>En el resuelvo Segundo de dicha Resolución señalaba:</text:p>
      <text:p text:style-name="Text"> </text:p>
      <text:p text:style-name="Text"> <text:s text:c="34"/>AUTORIZAR con carácter excepcional, por las circunstancias expuestas por</text:p>
      <text:p text:style-name="Text"> <text:s text:c="34"/>la entidad, la modificación de la Resolución núm. CGC/2024/11555 de fecha</text:p>
      <text:p text:style-name="Text"> <text:s text:c="34"/>4 de diciembre de 2024 en lo referente a los gastos a subvencionar</text:p>
      <text:p text:style-name="Text"> <text:s text:c="34"/>añadidos a esa resolución, siendo los nuevos gastos los que a continuación</text:p>
      <text:p text:style-name="Text"> <text:s text:c="34"/>se detallan y estableciendo como nueva fecha de ejecución desde 01 de</text:p>
      <text:p text:style-name="Text"> <text:s text:c="34"/>enero del 2024 a 31 de mayo de 2025.</text:p>
      <text:p text:style-name="Text"> <text:s text:c="34"/>Gastos subvencionables: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1"/>5/28</text:p>
      <text:p text:style-name="Text"> <text:s text:c="67"/>=</text:p>
      <text:p text:style-name="Break"/>
      <text:p text:style-name="Text"> <text:s text:c="34"/>Permaneciendo inalterable el resto de condicionantes y obligaciones</text:p>
      <text:p text:style-name="Text"> <text:s text:c="34"/>recogidas en la resolución núm. CGC/2024/7878 de fecha 6 de septiembre</text:p>
      <text:p text:style-name="Text"> <text:s text:c="34"/>de 2024 así como la Resolución CGC/2024/7996 de fecha 12 de septiembre</text:p>
      <text:p text:style-name="Text"> <text:s text:c="34"/>de 2024 de corrección de errores y la Resolución núm. CGC/2024/11555 de</text:p>
      <text:p text:style-name="Text"> <text:s text:c="34"/>fecha 4 de diciembre de 2024, en todo aquello que no contradiga lo</text:p>
      <text:p text:style-name="Text"> <text:s text:c="34"/>establecido en esta resolución. <text:s text:c="99"/>6</text:p>
      <text:p text:style-name="Text"> </text:p>
      <text:p text:style-name="Text"> </text:p>
      <text:p text:style-name="Text"> <text:s text:c="26"/>Séptimo.- Con RE 049028 de 20-06-25, RE 057968 de 21-07-25, RE 074325 de 02-</text:p>
      <text:p text:style-name="Text"> <text:s text:c="26"/>10-25 y RE 076478 de 10/10/25, Dª. Alicia Santana Báez, en su condición de</text:p>
      <text:p text:style-name="Text"> <text:s text:c="26"/>representante de la Entidad solicitante, Asociación de Familias de Personas con</text:p>
      <text:p text:style-name="Text"> <text:s text:c="26"/>Autismo de Las Palmas (APNALP) presenta la documentación necesaria para</text:p>
      <text:p text:style-name="Text"> <text:s text:c="26"/>proceder a la resolución de dicha subvención.</text:p>
      <text:p text:style-name="Text"> <text:s text:c="26"/>Señala la Entidad que el Objeto social de la misma es: Mejorar la calidad de vida</text:p>
      <text:p text:style-name="Text"> <text:s text:c="26"/>de las personas con Trastorno del Espectro del Autismo (TEA) a lo largo de su ciclo</text:p>
      <text:p text:style-name="Text"> <text:s text:c="26"/>vital, defendiendo y apoyando sus derechos y a sus familias, así como</text:p>
      <text:p text:style-name="Text"> <text:s text:c="26"/>promoviendo y realizando todas cuantas actividades contribuyan a la mejora de</text:p>
      <text:p text:style-name="Text"> <text:s text:c="26"/>las condiciones de vida de las personas que se encuentren dentro del TEA,</text:p>
      <text:p text:style-name="Text"> <text:s text:c="26"/>procurando su plena integración e inclusión (familiar, asistencial, educativa, de</text:p>
      <text:p text:style-name="Text"> <text:s text:c="26"/>ocio, social, cultural, deportiva, científica, sanitaria, de empleo, residencial) en</text:p>
      <text:p text:style-name="Text"> <text:s text:c="26"/>todas las etapas de la vida (infancia, adolescencia, edad adulta y vejez).</text:p>
      <text:p text:style-name="Text"> <text:s text:c="26"/>“……se hace imprescindible contar con servicios de calidad que mejoren la calidad</text:p>
      <text:p text:style-name="Text"> <text:s text:c="26"/>de vida de las personas con TEA a lo largo de todo el ciclo vital (infancia,</text:p>
      <text:p text:style-name="Text"> <text:s text:c="26"/>adolescencia, edad adulta y vejez). La especificidad de estos recursos debe venir</text:p>
      <text:p text:style-name="Text"> <text:s text:c="26"/>de la mano de entidades con experiencia y cuyos servicios cumplan con criterios</text:p>
      <text:p text:style-name="Text"> <text:s text:c="26"/>de calidad como la cualificación de sus profesionales, la atención individualizada,</text:p>
      <text:p text:style-name="Text"> <text:s text:c="26"/>el empoderamiento de las familias,…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1"/>6/28</text:p>
      <text:p text:style-name="Text"> <text:s text:c="67"/>=</text:p>
      <text:p text:style-name="Break"/>
      <text:p text:style-name="Text"> <text:s text:c="26"/>Actualmente, en la provincia de Las Palmas hay una escasez de atención</text:p>
      <text:p text:style-name="Text"> <text:s text:c="26"/>especializada en atención integral para niños con posible autismo, y las que hay</text:p>
      <text:p text:style-name="Text"> <text:s text:c="26"/>tienen un carácter privado y, por lo tanto, conllevan un gasto económico muy alto</text:p>
      <text:p text:style-name="Text"> <text:s text:c="26"/>para las familias. De igual manera, tampoco existen servicios residenciales para</text:p>
      <text:p text:style-name="Text"> <text:s text:c="26"/>personas adultas con TEA donde se fomente su calidad de vida y se dé cobertura</text:p>
      <text:p text:style-name="Text"> <text:s text:c="26"/>a las necesidades de la vida adulta.</text:p>
      <text:p text:style-name="Text"> <text:s text:c="26"/>Por todo ello, se emprende la presente obra, con el objeto de dar cobertura a</text:p>
      <text:p text:style-name="Text"> <text:s text:c="26"/>familias y personas con TEA durante todo el desarrollo vital, desde el nacimiento</text:p>
      <text:p text:style-name="Text"> <text:s text:c="26"/>a la vejez. Para ello se han proyectado 2 edificios: uno de ellos albergará 12 plazas</text:p>
      <text:p text:style-name="Text"> <text:s text:c="26"/>residenciales, y el otro recogerá servicios de detección y diagnóstico, orientación</text:p>
      <text:p text:style-name="Text"> <text:s text:c="26"/>y asesoramiento, sala de terapia ocupacional, aula multisensorial, aula de</text:p>
      <text:p text:style-name="Text"> <text:s text:c="26"/>empleo, oficinas,...”</text:p>
      <text:p text:style-name="Text"> <text:s text:c="26"/>OBJETO del proyecto: Financiar gastos de la construcción y equipamiento de 12</text:p>
      <text:p text:style-name="Text"> <text:s text:c="26"/>plazas de viviendas y edificio para la creación de un centro de atención integral</text:p>
      <text:p text:style-name="Text"> <text:s text:c="26"/>para niños y jóvenes con autismo en C/Miguel Martín Fernández de la Torre 43,</text:p>
      <text:p text:style-name="Text"> <text:s text:c="26"/>35017. Las Palmas de Gran Canaria. Señala que, aunque la obra ya ha finalizado <text:s text:c="60"/>7</text:p>
      <text:p text:style-name="Text"> <text:s text:c="26"/>aún quedan pendientes partidas de equipamiento de los edificios y de la puesta</text:p>
      <text:p text:style-name="Text"> <text:s text:c="26"/>en marcha de los mismos.</text:p>
      <text:p text:style-name="Text"> <text:s text:c="26"/>Señala la Entidad en relación a la Población afectada: Con los datos recogidos</text:p>
      <text:p text:style-name="Text"> <text:s text:c="26"/>durante los últimos 5 años, atenderemos a más de 300 familias de personas con</text:p>
      <text:p text:style-name="Text"> <text:s text:c="26"/>TEA al año, y a más de 100 profesionales.</text:p>
      <text:p text:style-name="Text"> <text:s text:c="26"/>Duración prevista de toda la obra y equipamiento: Del 01/05/2024 al 31/12/2025</text:p>
      <text:p text:style-name="Text"> <text:s text:c="26"/>(20 meses)</text:p>
      <text:p text:style-name="Text"> <text:s text:c="26"/>Los servicios que se implementarán a través de la obra (viviendas y centro de</text:p>
      <text:p text:style-name="Text"> <text:s text:c="26"/>atención integral) serán centros únicos y de referencia en nuestra Comunidad</text:p>
      <text:p text:style-name="Text"> <text:s text:c="26"/>Autónoma, no existiendo hasta el momento recursos de estas características. Con</text:p>
      <text:p text:style-name="Text"> <text:s text:c="26"/>el actual proyecto se podrán cubrir gastos únicos y específicos y que no se han</text:p>
      <text:p text:style-name="Text"> <text:s text:c="26"/>financiado anteriormente, de manera que se asegura la finalización de la obra</text:p>
      <text:p text:style-name="Text"> <text:s text:c="26"/>y el equipamiento y la puesta en marcha de ambos edificios.</text:p>
      <text:p text:style-name="Text"> </text:p>
      <text:p text:style-name="Text"> </text:p>
      <text:p text:style-name="Text"> <text:s text:c="26"/>Séptimo: Visto que esta subvención está incluida en el Plan estratégico de</text:p>
      <text:p text:style-name="Text"> <text:s text:c="26"/>subvenciones del Cabildo de Gran Canaria aprobado para el año 2025.</text:p>
      <text:p text:style-name="Text"> </text:p>
      <text:p text:style-name="Text"> 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1"/>7/28</text:p>
      <text:p text:style-name="Text"> <text:s text:c="67"/>=</text:p>
      <text:p text:style-name="Break"/>
      <text:p text:style-name="Text"> <text:s text:c="26"/>B) FUNDAMENTOS JURÍDICOS:</text:p>
      <text:p text:style-name="Text"> <text:s text:c="26"/>Primero: La solicitud presentada reúne todos los requisitos legales establecidos</text:p>
      <text:p text:style-name="Text"> <text:s text:c="26"/>en el art. 66 de la Ley 39/2015, de 1 de octubre, del procedimiento administrativo</text:p>
      <text:p text:style-name="Text"> <text:s text:c="26"/>común de las Administraciones Públicas, acompañando la documentación exigida</text:p>
      <text:p text:style-name="Text"> <text:s text:c="26"/>por la legislación en materia subvencional, según lo preceptuado en la Ley</text:p>
      <text:p text:style-name="Text"> <text:s text:c="26"/>38/2003, de 17 de noviembre, Ley General de Subvenciones, incluidos los</text:p>
      <text:p text:style-name="Text"> <text:s text:c="26"/>correspondientes Certificados de encontrarse al corriente en las obligaciones</text:p>
      <text:p text:style-name="Text"> <text:s text:c="26"/>tributarias y con la Seguridad Social.</text:p>
      <text:p text:style-name="Text"> <text:s text:c="26"/>Segundo: La Ley 38/2003, de 17 de noviembre de 2003, General de Subvenciones,</text:p>
      <text:p text:style-name="Text"> <text:s text:c="26"/>en la que se establece el Régimen Jurídico General de las Subvenciones otorgadas</text:p>
      <text:p text:style-name="Text"> <text:s text:c="26"/>por las Administraciones Públicas, en su artículo 22.2 a) y la Ordenanza General</text:p>
      <text:p text:style-name="Text"> <text:s text:c="26"/>de Subvenciones de esta Corporación en su base 11.4.a) dispone que podrán</text:p>
      <text:p text:style-name="Text"> <text:s text:c="26"/>concederse subvenciones de forma directa, entre otros supuestos, cuando se</text:p>
      <text:p text:style-name="Text"> <text:s text:c="26"/>encuentren previstas nominativamente en el presupuesto de la Corporación.</text:p>
      <text:p text:style-name="Text"> <text:s text:c="26"/>Tercero: Conforme a la Base 9ª, de la Ordenanza General de Subvenciones del</text:p>
      <text:p text:style-name="Text"> <text:s text:c="165"/>8</text:p>
      <text:p text:style-name="Text"> <text:s text:c="26"/>Cabildo de Gran Canaria, la subvención es compatible con cualquier otra ayuda</text:p>
      <text:p text:style-name="Text"> <text:s text:c="26"/>de otros entes o Administraciones Públicas, cuya subvención en ningún caso podrá</text:p>
      <text:p text:style-name="Text"> <text:s text:c="26"/>ser de tal cuantía que, aisladamente o en concurrencia con otras subvenciones,</text:p>
      <text:p text:style-name="Text"> <text:s text:c="26"/>ayudas, ingresos, o recursos, supere el coste de la actividad subvencionada.</text:p>
      <text:p text:style-name="Text"> <text:s text:c="26"/>Cuarto: A tenor de lo estipulado en el Artículo 34.4 de la Ley 38/2003 de 17 de</text:p>
      <text:p text:style-name="Text"> <text:s text:c="26"/>noviembre, General de Subvenciones y la base 20 de la Ordenanza General de</text:p>
      <text:p text:style-name="Text"> <text:s text:c="26"/>Subvenciones de esta Corporación “….También podrán realizarse pagos</text:p>
      <text:p text:style-name="Text"> <text:s text:c="26"/>anticipados que supondrán entregas de fondos con carácter previo a la</text:p>
      <text:p text:style-name="Text"> <text:s text:c="26"/>justificación, como financiación necesaria para poder llevar a cabo las</text:p>
      <text:p text:style-name="Text"> <text:s text:c="26"/>actuaciones inherentes a la subvención……”.</text:p>
      <text:p text:style-name="Text"> <text:s text:c="26"/>Quinto: En cuanto al régimen general de garantías, el artículo 42.2.d) del</text:p>
      <text:p text:style-name="Text"> <text:s text:c="26"/>Reglamento de la Ley 38/2003 de 17 de noviembre, General de Subvenciones y la</text:p>
      <text:p text:style-name="Text"> <text:s text:c="26"/>Base 10ª, de la Ordenanza General de Subvenciones del Cabildo de Gran Canaria,</text:p>
      <text:p text:style-name="Text"> <text:s text:c="26"/>con carácter general, salvo previsión expresa en contrario en las convocatorias o</text:p>
      <text:p text:style-name="Text"> <text:s text:c="26"/>resoluciones, quedan exonerados de la constitución de garantía:</text:p>
      <text:p text:style-name="Text"> <text:s text:c="36"/>d) “Las entidades no lucrativas, así como las federaciones,</text:p>
      <text:p text:style-name="Text"> <text:s text:c="36"/>confederaciones o agrupaciones de las mismas, que desarrollen proyectos</text:p>
      <text:p text:style-name="Text"> <text:s text:c="36"/>o programas de acción social ...”</text:p>
      <text:p text:style-name="Text"> <text:s text:c="26"/>Sexto: La Base 33.5 de las de ejecución del presupuesto para el ejercicio 2025</text:p>
      <text:p text:style-name="Text"> <text:s text:c="26"/>señala: “De conformidad con lo establecido en la base 9.3 de la Ordenanza</text:p>
      <text:p text:style-name="Text"> <text:s text:c="26"/>General de Subvenciones, no podrán otorgarse dos o más subvenciones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1"/>8/28</text:p>
      <text:p text:style-name="Text"> <text:s text:c="67"/>=</text:p>
      <text:p text:style-name="Break"/>
      <text:p text:style-name="Text"> <text:s text:c="26"/>destinadas a financiar la misma actuación con cargo al mismo ejercicio</text:p>
      <text:p text:style-name="Text"> <text:s text:c="26"/>presupuestario por parte de distintos Servicios u Organismos Autónomos”.</text:p>
      <text:p text:style-name="Text"> <text:s text:c="26"/>Séptimo: Bases reguladoras. Conforme al art. 28.1 de la Ley 38/2003, General de</text:p>
      <text:p text:style-name="Text"> <text:s text:c="26"/>Subvenciones, la resolución de concesión y, en su caso, los convenios a través de</text:p>
      <text:p text:style-name="Text"> <text:s text:c="26"/>los cuales se canalicen las subvenciones directas establecerán las condiciones y</text:p>
      <text:p text:style-name="Text"> <text:s text:c="26"/>compromisos aplicables de conformidad con lo dispuesto en esta ley.</text:p>
      <text:p text:style-name="Text"> <text:s text:c="26"/>Asimismo, el art. 65.3 párrafo segundo del Real Decreto 887/2006, establece que</text:p>
      <text:p text:style-name="Text"> <text:s text:c="26"/>el acto de concesión o convenio tendrá el carácter de bases reguladoras de la</text:p>
      <text:p text:style-name="Text"> <text:s text:c="26"/>concesión a efectos de lo dispuesto en la Ley 38/2003.</text:p>
      <text:p text:style-name="Text"> <text:s text:c="26"/>En virtud de las atribuciones que me confiere la Ordenanza General de</text:p>
      <text:p text:style-name="Text"> <text:s text:c="26"/>Subvenciones del Cabildo de Gran Canaria, en su base 16ª.4 “… Será competente</text:p>
      <text:p text:style-name="Text"> <text:s text:c="26"/>para conceder las subvenciones previstas nominativamente en el Presupuesto del</text:p>
      <text:p text:style-name="Text"> <text:s text:c="26"/>Cabildo de Gran Canaria el Consejero del área material correspondiente”, en</text:p>
      <text:p text:style-name="Text"> <text:s text:c="26"/>concordancia con el Acuerdo del Consejo de Gobierno Insular de 2 de diciembre</text:p>
      <text:p text:style-name="Text"> <text:s text:c="26"/>de 2024, donde se delega en los Consejeros de cada una de las Consejerías la</text:p>
      <text:p text:style-name="Text"> <text:s text:c="165"/>9</text:p>
      <text:p text:style-name="Text"> <text:s text:c="26"/>competencia en materia de subvenciones: “Primero. 3.2) La concesión directa de</text:p>
      <text:p text:style-name="Text"> <text:s text:c="26"/>las subvenciones previstas nominativamente en el Presupuesto del Cabildo de</text:p>
      <text:p text:style-name="Text"> <text:s text:c="26"/>Gran Canaria, sin límite cuantitativo, de conformidad con la Base 16.4 de</text:p>
      <text:p text:style-name="Text"> <text:s text:c="26"/>Ordenanza General de Subvenciones”.</text:p>
      <text:p text:style-name="Text"> </text:p>
      <text:p text:style-name="Text"> </text:p>
      <text:p text:style-name="Text"> <text:s text:c="79"/>RESUELVO</text:p>
      <text:p text:style-name="Text"> </text:p>
      <text:p text:style-name="Text"> </text:p>
      <text:p text:style-name="Text"> <text:s text:c="26"/>Primero.- Concesión.</text:p>
      <text:p text:style-name="Text"> <text:s text:c="26"/>Conceder una subvención nominada a la ENTIDAD Asociación de Familias de</text:p>
      <text:p text:style-name="Text"> <text:s text:c="26"/>Personas con Autismo de Las Palmas (APNALP) con C.I.F. G35042977 a fin de</text:p>
      <text:p text:style-name="Text"> <text:s text:c="26"/>financiar el Proyecto “Construcción de viviendas y centro de atención integral para</text:p>
      <text:p text:style-name="Text"> <text:s text:c="26"/>personas con Trastorno del Espectro del Autismo (TEA)”, por importe de</text:p>
      <text:p text:style-name="Text"> <text:s text:c="26"/>DOSCIENTOS CINCUENTA MIL EUROS (250.000 euros), lo que supone el 100% del</text:p>
      <text:p text:style-name="Text"> <text:s text:c="26"/>presupuesto presentado, que asciende a 250.000 euros, con cargo a la aplicación</text:p>
      <text:p text:style-name="Text"> <text:s text:c="26"/>presupuestaria 01010/2310/780002425 “APNALP. Nueva sede para personas con</text:p>
      <text:p text:style-name="Text"> <text:s text:c="26"/>síndrome autista”, del Presupuesto de esta Consejería para el presente ejercicio.</text:p>
      <text:p text:style-name="Text"> </text:p>
      <text:p text:style-name="Text"> <text:s text:c="26"/>En el cuadro siguiente se detallan las subvenciones concedidas por el Cabildo de</text:p>
      <text:p text:style-name="Text"> <text:s text:c="26"/>Gran Canaria hasta la fecha actual, con el mismo objeto y sus modificaciones:</text:p>
      <text:p text:style-name="Text"> 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1"/>9/28</text:p>
      <text:p text:style-name="Text"> <text:s text:c="67"/>=</text:p>
      <text:p text:style-name="Break"/>
      <text:p text:style-name="Text"> <text:s text:c="27"/>Periodo Resolución número <text:s text:c="39"/>Fecha <text:s text:c="14"/>Importe <text:s text:c="12"/>Fin ejecución</text:p>
      <text:p text:style-name="Text"> <text:s text:c="40"/>252/23 <text:s text:c="45"/>16/05/2023 500.000,00 <text:s text:c="20"/>01/01/2023</text:p>
      <text:p text:style-name="Text"> <text:s text:c="28"/>2023 <text:s text:c="105"/>a</text:p>
      <text:p text:style-name="Text"> <text:s text:c="40"/>CGC/2023/1335 <text:s text:c="38"/>26/12/2023 500.000,00</text:p>
      <text:p text:style-name="Text"> <text:s text:c="134"/>31-12-2024</text:p>
      <text:p text:style-name="Text"> <text:s text:c="40"/>CGC/2024/7878 <text:s text:c="38"/>06/09/2024</text:p>
      <text:p text:style-name="Text"> <text:s text:c="113"/>500.000,00 <text:s text:c="10"/>01/01/2024</text:p>
      <text:p text:style-name="Text"> <text:s text:c="40"/>CGC/2024/7996 Corrección Errores 12/09/2024</text:p>
      <text:p text:style-name="Text"> <text:s text:c="28"/>2024 <text:s text:c="105"/>a</text:p>
      <text:p text:style-name="Text"> <text:s text:c="40"/>CGC/2024/11555 <text:s text:c="37"/>04/12/2024 <text:s text:c="31"/>31-05-2025</text:p>
      <text:p text:style-name="Text"> <text:s text:c="113"/>500.000,00</text:p>
      <text:p text:style-name="Text"> <text:s text:c="40"/>CGC/2025/2759 Modificación <text:s text:c="25"/>13/03/2025</text:p>
      <text:p text:style-name="Text"> <text:s text:c="28"/>2025 <text:s text:c="8"/>Resolución Actual <text:s text:c="54"/>250.000,00 <text:s text:c="10"/>31/12/2025</text:p>
      <text:p text:style-name="Text"> <text:s text:c="82"/>Total <text:s text:c="26"/>2.250.000</text:p>
      <text:p text:style-name="Text"> </text:p>
      <text:p text:style-name="Text"> </text:p>
      <text:p text:style-name="Text"> <text:s text:c="26"/>Segundo.- Gastos subvencionables.</text:p>
      <text:p text:style-name="Text"> <text:s text:c="26"/>Se considerarán gastos subvencionables, los gastos derivados de la ejecución del <text:s text:c="55"/>10</text:p>
      <text:p text:style-name="Text"> <text:s text:c="26"/>proyecto, conforme a la previsión realizada por la entidad y que de manera</text:p>
      <text:p text:style-name="Text"> <text:s text:c="26"/>indubitada respondan a la naturaleza de la actividad subvencionada, resulten</text:p>
      <text:p text:style-name="Text"> <text:s text:c="26"/>estrictamente necesarios y se realicen en el plazo establecido en esta resolución.</text:p>
      <text:p text:style-name="Text"> <text:s text:c="123"/>Importe</text:p>
      <text:p text:style-name="Text"> <text:s text:c="26"/>Concepto de gasto facturable</text:p>
      <text:p text:style-name="Text"> <text:s text:c="123"/>euros</text:p>
      <text:p text:style-name="Text"> <text:s text:c="26"/>Construcción: Certificaciones 18 y 21 <text:s text:c="66"/>210.000,00</text:p>
      <text:p text:style-name="Text"> <text:s text:c="26"/>Equipamiento: Mobiliario, jardinería, seguro, materiales</text:p>
      <text:p text:style-name="Text"> <text:s text:c="26"/>varios, gestión, etc <text:s text:c="84"/>37.600,00</text:p>
      <text:p text:style-name="Text"> </text:p>
      <text:p text:style-name="Text"> <text:s text:c="26"/>Gastos del Organismo Control Técnico <text:s text:c="73"/>400,00</text:p>
      <text:p text:style-name="Text"> <text:s text:c="26"/>Auditoría <text:s text:c="97"/>2.000,00</text:p>
      <text:p text:style-name="Text"> <text:s text:c="26"/>IMPORTE TOTAL <text:s text:c="89"/>250.000,00</text:p>
      <text:p text:style-name="Text"> </text:p>
      <text:p text:style-name="Text"> </text:p>
      <text:p text:style-name="Text"> <text:s text:c="26"/>Conforme al Artículo 31.3 de la Ley 38/2003, de 17 de noviembre, General de</text:p>
      <text:p text:style-name="Text"> <text:s text:c="26"/>Subvenciones, Gastos subvencionables: Cuando el importe del gasto</text:p>
      <text:p text:style-name="Text"> <text:s text:c="26"/>subvencionable supere las cuantías establecidas en la Ley 30/2007, de 30 de</text:p>
      <text:p text:style-name="Text"> <text:s text:c="26"/>octubre, de Contratos del Sector público para el contrato menor, el beneficiario</text:p>
      <text:p text:style-name="Text"> <text:s text:c="26"/>deberá solicitar como mínimo tres ofertas de diferentes proveedores, con</text:p>
      <text:p text:style-name="Text"> <text:s text:c="26"/>carácter previo a la contracción del compromiso para la obra, la prestación</text:p>
      <text:p text:style-name="Text"> <text:s text:c="26"/>del servicio o la entrega del bien, salvo que por sus especiales características no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10/28</text:p>
      <text:p text:style-name="Text"> <text:s text:c="67"/>=</text:p>
      <text:p text:style-name="Break"/>
      <text:p text:style-name="Text"> <text:s text:c="26"/>exista en el mercado suficiente número de entidades que los realicen, presten o</text:p>
      <text:p text:style-name="Text"> <text:s text:c="26"/>suministren, o salvo que el gasto se hubiere realizado con anterioridad a la</text:p>
      <text:p text:style-name="Text"> <text:s text:c="26"/>subvención. La elección entre las ofertas presentadas, que deberán aportarse en</text:p>
      <text:p text:style-name="Text"> <text:s text:c="26"/>la justificación, o, en su caso, en la solicitud de subvención, se realizará conforme</text:p>
      <text:p text:style-name="Text"> <text:s text:c="26"/>a criterios de eficiencia y economía, debiendo justificarse expresamente en una</text:p>
      <text:p text:style-name="Text"> <text:s text:c="26"/>memoria la elección cuando no recaiga en la propuesta económica más</text:p>
      <text:p text:style-name="Text"> <text:s text:c="26"/>ventajosa.</text:p>
      <text:p text:style-name="Text"> <text:s text:c="26"/>La subvención no se considerará justificada hasta que el gasto realizado haya sido</text:p>
      <text:p text:style-name="Text"> <text:s text:c="26"/>efectivamente pagado.</text:p>
      <text:p text:style-name="Text"> <text:s text:c="26"/>Conforme al Artículo decimoctavo de la Ley 11/2021, de 9 de julio, de medidas de</text:p>
      <text:p text:style-name="Text"> <text:s text:c="26"/>prevención y lucha contra el fraude fiscal, de transposición de la Directiva (UE)</text:p>
      <text:p text:style-name="Text"> <text:s text:c="26"/>2016/1164, del Consejo, de 12 de julio de 2016, por la que se establecen normas</text:p>
      <text:p text:style-name="Text"> <text:s text:c="26"/>contra las prácticas de elusión fiscal que inciden directamente en el</text:p>
      <text:p text:style-name="Text"> <text:s text:c="26"/>funcionamiento del mercado interior, de modificación de diversas normas</text:p>
      <text:p text:style-name="Text"> <text:s text:c="26"/>tributarias y en materia de regulación del juego, Limitaciones a los pagos en</text:p>
      <text:p text:style-name="Text"> <text:s text:c="26"/>efectivo: No podrán pagarse en efectivo las operaciones, en las que alguna de las <text:s text:c="54"/>11</text:p>
      <text:p text:style-name="Text"> <text:s text:c="26"/>partes intervinientes actúe en calidad de empresario o profesional, con un importe</text:p>
      <text:p text:style-name="Text"> <text:s text:c="26"/>igual o superior a 1.000 euros o su contravalor en moneda extranjera.</text:p>
      <text:p text:style-name="Text"> <text:s text:c="26"/>Se considerará gasto realizado el que ha sido efectivamente pagado, mediante</text:p>
      <text:p text:style-name="Text"> <text:s text:c="26"/>transferencia bancaria o cheque nominativo y si fuese el pago en efectivo</text:p>
      <text:p text:style-name="Text"> <text:s text:c="26"/>(incluidos talones bancarios al “portador”), éste no podrá superar el importe</text:p>
      <text:p text:style-name="Text"> <text:s text:c="26"/>de 1.000 euros, a un mismo proveedor.</text:p>
      <text:p text:style-name="Text"> <text:s text:c="26"/>A efectos del cálculo de la cuantía indicada (1.000 euros), se sumarán los importes</text:p>
      <text:p text:style-name="Text"> <text:s text:c="26"/>de todas las operaciones o pagos en que se haya podido fraccionar la entrega de</text:p>
      <text:p text:style-name="Text"> <text:s text:c="26"/>bienes o la prestación de servicios, por consiguiente, no se considera como</text:p>
      <text:p text:style-name="Text"> <text:s text:c="26"/>operaciones distintas, sino como una única operación y siempre que el pago haya</text:p>
      <text:p text:style-name="Text"> <text:s text:c="26"/>sido realizado con anterioridad a la finalización del período de justificación,</text:p>
      <text:p text:style-name="Text"> <text:s text:c="26"/>determinado por la normativa reguladora de esta subvención.</text:p>
      <text:p text:style-name="Text"> <text:s text:c="26"/>No serán subvencionables en ningún caso los impuestos indirectos cuando sean</text:p>
      <text:p text:style-name="Text"> <text:s text:c="26"/>susceptibles de recuperación o compensación (IGIC/IVA).</text:p>
      <text:p text:style-name="Text"> </text:p>
      <text:p text:style-name="Text"> </text:p>
      <text:p text:style-name="Text"> <text:s text:c="26"/>Tercero.- Abono de la subvención.</text:p>
      <text:p text:style-name="Text"> <text:s text:c="26"/>Previa justificación: El pago del importe total de esta subvención, se realizará a</text:p>
      <text:p text:style-name="Text"> <text:s text:c="26"/>favor de la entidad beneficiaria previa presentación de la justificación en los</text:p>
      <text:p text:style-name="Text"> <text:s text:c="26"/>términos del resuelvo noveno y cumplidos los requisitos y obligaciones señaladas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11/28</text:p>
      <text:p text:style-name="Text"> <text:s text:c="67"/>=</text:p>
      <text:p text:style-name="Break"/>
      <text:p text:style-name="Text"> <text:s text:c="26"/>en la resolución, mediante transferencia a la cuenta bancaria que figure en el</text:p>
      <text:p text:style-name="Text"> <text:s text:c="26"/>preceptivo documento de Alta a Terceros de esta Corporación, siempre y cuando</text:p>
      <text:p text:style-name="Text"> <text:s text:c="26"/>la entidad a esta fecha no tenga subvenciones anteriormente otorgadas</text:p>
      <text:p text:style-name="Text"> <text:s text:c="26"/>pendientes de justificar con esta entidad.</text:p>
      <text:p text:style-name="Text"> </text:p>
      <text:p text:style-name="Text"> </text:p>
      <text:p text:style-name="Text"> <text:s text:c="26"/>Cuarto.- Objeto.</text:p>
      <text:p text:style-name="Text"> <text:s text:c="26"/>Es objeto de la presente subvención la financiación de gastos de inversión</text:p>
      <text:p text:style-name="Text"> <text:s text:c="26"/>derivados del proyecto presentado, Construcción de viviendas y centro de atención</text:p>
      <text:p text:style-name="Text"> <text:s text:c="26"/>integral para personas con Trastorno del Espectro del Autismo (TEA), financiar</text:p>
      <text:p text:style-name="Text"> <text:s text:c="26"/>gastos de la construcción y equipamiento de 12 plazas de viviendas y edificio para</text:p>
      <text:p text:style-name="Text"> <text:s text:c="26"/>la creación de un centro de atención integral para niños y jóvenes con autismo.</text:p>
      <text:p text:style-name="Text"> <text:s text:c="26"/>La dirección de la nueva sede de APNALP será en c/ Miguel Martín Fernández de</text:p>
      <text:p text:style-name="Text"> <text:s text:c="26"/>la Torre 43, 35017. Las Palmas de Gran Canaria.</text:p>
      <text:p text:style-name="Text"> <text:s text:c="26"/>Es responsabilidad del beneficiario la realización de los procedimientos que sean</text:p>
      <text:p text:style-name="Text"> <text:s text:c="26"/>necesarios para la adquisición y ejecución de los mismo, así como la obtención de <text:s text:c="54"/>12</text:p>
      <text:p text:style-name="Text"> <text:s text:c="26"/>todos los permisos, licencias, autorizaciones, etc., … que sean precisos para poder</text:p>
      <text:p text:style-name="Text"> <text:s text:c="26"/>realizar la actuación, incluso aunque la Administración competente para conceder</text:p>
      <text:p text:style-name="Text"> <text:s text:c="26"/>o autorizar los mismos fuese el Cabildo de Gran Canaria.</text:p>
      <text:p text:style-name="Text"> <text:s text:c="26"/>La falta de obtención de los permisos, licencias o autorizaciones exigibles</text:p>
      <text:p text:style-name="Text"> <text:s text:c="26"/>constituirá causa suficiente para la pérdida y/o, en su caso, el reintegro de la</text:p>
      <text:p text:style-name="Text"> <text:s text:c="26"/>subvención concedida.</text:p>
      <text:p text:style-name="Text"> </text:p>
      <text:p text:style-name="Text"> </text:p>
      <text:p text:style-name="Text"> <text:s text:c="26"/>Quinto.- Plazo de Ejecución.</text:p>
      <text:p text:style-name="Text"> <text:s text:c="26"/>El plazo de ejecución se fija desde 01 de mayo de 2024 a 31 de diciembre de</text:p>
      <text:p text:style-name="Text"> <text:s text:c="26"/>2025, inclusive.</text:p>
      <text:p text:style-name="Text"> </text:p>
      <text:p text:style-name="Text"> </text:p>
      <text:p text:style-name="Text"> <text:s text:c="26"/>Sexto.- Aceptación, Renuncia y Autorizaciones.</text:p>
      <text:p text:style-name="Text"> <text:s text:c="26"/>La beneficiaria dispone de 10 días de plazo para RENUNCIAR expresamente a la</text:p>
      <text:p text:style-name="Text"> <text:s text:c="26"/>subvención a contar desde la notificación de la Resolución o desde el abono de la</text:p>
      <text:p text:style-name="Text"> <text:s text:c="26"/>misma (a contar desde la primera de las 2 fechas señaladas).</text:p>
      <text:p text:style-name="Text"> <text:s text:c="26"/>La Entidad autoriza al Cabildo de Gran Canaria a divulgar las actuaciones</text:p>
      <text:p text:style-name="Text"> <text:s text:c="26"/>subvencionadas si lo estima conveniente.</text:p>
      <text:p text:style-name="Text"> </text:p>
      <text:p text:style-name="Text"> 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12/28</text:p>
      <text:p text:style-name="Text"> <text:s text:c="67"/>=</text:p>
      <text:p text:style-name="Break"/>
      <text:p text:style-name="Text"> <text:s text:c="26"/>Séptimo.- Obligaciones del beneficiario.</text:p>
      <text:p text:style-name="Text"> <text:s text:c="26"/>Asimismo, queda obligado el beneficiario a:</text:p>
      <text:p text:style-name="Text"> <text:s text:c="26"/>1. Cumplir el objetivo, ejecutar el proyecto, realizar la actividad o adoptar el</text:p>
      <text:p text:style-name="Text"> <text:s text:c="29"/>comportamiento que fundamenta la concesión de las subvenciones.</text:p>
      <text:p text:style-name="Text"> <text:s text:c="26"/>2. Justificar el empleo de los fondos públicos recibidos en la actividad</text:p>
      <text:p text:style-name="Text"> <text:s text:c="29"/>subvencionada, de conformidad con lo establecido en la presente Resolución.</text:p>
      <text:p text:style-name="Text"> <text:s text:c="26"/>3. Comunicar en cualquier momento al órgano concedente el importe de las</text:p>
      <text:p text:style-name="Text"> <text:s text:c="29"/>ayudas, subvenciones, ingresos u otros auxilios económicos recibidos de</text:p>
      <text:p text:style-name="Text"> <text:s text:c="29"/>cualesquiera Administraciones, Entes Públicos, entidades privadas o</text:p>
      <text:p text:style-name="Text"> <text:s text:c="29"/>particulares, o de distintas Consejerías de esta Corporación Insular, para la</text:p>
      <text:p text:style-name="Text"> <text:s text:c="29"/>misma actividad o conducta para la que se solicita la subvención.</text:p>
      <text:p text:style-name="Text"> <text:s text:c="26"/>4. Comunicar al órgano concedente las alteraciones que se produzcan en las</text:p>
      <text:p text:style-name="Text"> <text:s text:c="29"/>circunstancias y requisitos subjetivos y objetivos tenidos en cuenta para la</text:p>
      <text:p text:style-name="Text"> <text:s text:c="29"/>concesión de la subvención, antes de que finalice el plazo para la realización de</text:p>
      <text:p text:style-name="Text"> <text:s text:c="29"/>la actividad para la que se solicitó la subvención. <text:s text:c="81"/>13</text:p>
      <text:p text:style-name="Text"> </text:p>
      <text:p text:style-name="Text"> <text:s text:c="26"/>5. Facilitar toda la información que le sea requerida por los Servicios de esta</text:p>
      <text:p text:style-name="Text"> <text:s text:c="29"/>Administración Insular y someterse a las actuaciones de comprobación que, en</text:p>
      <text:p text:style-name="Text"> <text:s text:c="29"/>relación con la subvención concedida, se practique por la Intervención General</text:p>
      <text:p text:style-name="Text"> <text:s text:c="29"/>del Cabildo de Gran Canaria, la Audiencia de Cuentas o el Tribunal de Cuentas.</text:p>
      <text:p text:style-name="Text"> <text:s text:c="26"/>6. Comunicar al Cabildo el inicio de las obras en el plazo de un mes del mismo.</text:p>
      <text:p text:style-name="Text"> </text:p>
      <text:p text:style-name="Text"> </text:p>
      <text:p text:style-name="Text"> <text:s text:c="26"/>Octavo.- Compatibilidad.</text:p>
      <text:p text:style-name="Text"> <text:s text:c="26"/>Compatibilidad: Esta subvención será compatible con cualesquiera otras</text:p>
      <text:p text:style-name="Text"> <text:s text:c="26"/>subvenciones, ayudas, ingresos o recursos de otras Administraciones Públicas o</text:p>
      <text:p text:style-name="Text"> <text:s text:c="26"/>entes públicos y privados, cuyo importe en ningún caso podrá ser de tal cuantía</text:p>
      <text:p text:style-name="Text"> <text:s text:c="26"/>que, aisladamente o en concurrencia con otras supere el coste de la actividad</text:p>
      <text:p text:style-name="Text"> <text:s text:c="26"/>subvencionada.</text:p>
      <text:p text:style-name="Text"> <text:s text:c="26"/>Incompatibilidad: En el ámbito de la Corporación Insular, no podrán otorgarse</text:p>
      <text:p text:style-name="Text"> <text:s text:c="26"/>dos o más subvenciones destinadas a financiar la misma actuación con cargo al</text:p>
      <text:p text:style-name="Text"> <text:s text:c="26"/>mismo ejercicio presupuestario, es incompatible y por tanto, será objeto de</text:p>
      <text:p text:style-name="Text"> <text:s text:c="26"/>reintegro si se detecta/produce con posterioridad a su abono.</text:p>
      <text:p text:style-name="Text"> </text:p>
      <text:p text:style-name="Text"> 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13/28</text:p>
      <text:p text:style-name="Text"> <text:s text:c="67"/>=</text:p>
      <text:p text:style-name="Break"/>
      <text:p text:style-name="Text"> <text:s text:c="26"/>Noveno.- Justificación.</text:p>
      <text:p text:style-name="Text"> <text:s text:c="26"/>La finalización del plazo de ejecución se fija a 31 de diciembre de 2025, inclusive,</text:p>
      <text:p text:style-name="Text"> <text:s text:c="26"/>por lo que:</text:p>
      <text:p text:style-name="Text"> <text:s text:c="26"/>PLAZO DE JUSTIFICACIÓN: El beneficiario deberá justificar el 100% de la</text:p>
      <text:p text:style-name="Text"> <text:s text:c="26"/>realización de la actividad para la que se concedió la subvención y la aplicación</text:p>
      <text:p text:style-name="Text"> <text:s text:c="26"/>de los fondos recibidos en el plazo de CUATRO MESES a contar desde el día</text:p>
      <text:p text:style-name="Text"> <text:s text:c="26"/>siguiente a aquél en que finalice el plazo de ejecución establecido en esta</text:p>
      <text:p text:style-name="Text"> <text:s text:c="26"/>resolución, si bien el beneficiario podrá justificar la subvención en cualquier</text:p>
      <text:p text:style-name="Text"> <text:s text:c="26"/>momento desde la notificación de la resolución de concesión hasta la finalización</text:p>
      <text:p text:style-name="Text"> <text:s text:c="26"/>del plazo de justificación.</text:p>
      <text:p text:style-name="Text"> <text:s text:c="26"/>Las subvenciones concedidas con anterioridad a la presente, destinadas al mismo</text:p>
      <text:p text:style-name="Text"> <text:s text:c="26"/>objeto, no se considerarán debidamente justificadas hasta que se acredite, en</text:p>
      <text:p text:style-name="Text"> <text:s text:c="26"/>todos sus términos, además, la correcta justificación de la subvención actual,</text:p>
      <text:p text:style-name="Text"> <text:s text:c="26"/>incluyendo las obligaciones que deben constar en escritura pública y en la</text:p>
      <text:p text:style-name="Text"> <text:s text:c="26"/>inscripción en el registro público.</text:p>
      <text:p text:style-name="Text"> <text:s text:c="162"/>14</text:p>
      <text:p text:style-name="Text"> <text:s text:c="26"/>Se podrán justificar fondos desde el 1 de mayo de 2024, no pudiendo</text:p>
      <text:p text:style-name="Text"> <text:s text:c="26"/>contraerse gastos en fechas posteriores al plazo de justificación establecido, salvo</text:p>
      <text:p text:style-name="Text"> <text:s text:c="26"/>que se proceda a autorizar una ampliación de dicho plazo.</text:p>
      <text:p text:style-name="Text"> <text:s text:c="26"/>Conforme al art 31 de la Ley de Subvenciones, se considerará gasto realizado el</text:p>
      <text:p text:style-name="Text"> <text:s text:c="26"/>que ha sido efectivamente pagado con anterioridad a la finalización del período</text:p>
      <text:p text:style-name="Text"> <text:s text:c="26"/>de justificación.</text:p>
      <text:p text:style-name="Text"> </text:p>
      <text:p text:style-name="Text"> </text:p>
      <text:p text:style-name="Text"> <text:s text:c="26"/>El IMPORTE A JUSTIFICAR corresponderá a la totalidad del Proyecto</text:p>
      <text:p text:style-name="Text"> <text:s text:c="26"/>ejecutado y subvencionado y se realizará, conforme al artículo 74 del</text:p>
      <text:p text:style-name="Text"> <text:s text:c="26"/>Reglamento de la Ley 38/2003, de 17 de noviembre, General de Subvenciones</text:p>
      <text:p text:style-name="Text"> <text:s text:c="26"/>mediante cuenta justificativa con aportación de informe de auditor:</text:p>
      <text:p text:style-name="Text"> <text:s text:c="31"/>a) La cuenta justificativa irá acompañada de un informe de un auditor de</text:p>
      <text:p text:style-name="Text"> <text:s text:c="34"/>cuentas inscrito como ejerciente en el Registro Oficial de Auditores de</text:p>
      <text:p text:style-name="Text"> <text:s text:c="34"/>Cuentas dependiente del Instituto de Contabilidad y Auditoría de Cuentas.</text:p>
      <text:p text:style-name="Text"> <text:s text:c="31"/>b) El auditor de cuentas que lleve a cabo la revisión de la cuenta justificativa,</text:p>
      <text:p text:style-name="Text"> <text:s text:c="34"/>cuyo contenido se especificará a continuación, estará sujeto a las normas</text:p>
      <text:p text:style-name="Text"> <text:s text:c="34"/>de actuación y supervisión que, en su caso, proponga el órgano que tenga</text:p>
      <text:p text:style-name="Text"> <text:s text:c="34"/>atribuidas las competencias de control financiero de subvenciones en el</text:p>
      <text:p text:style-name="Text"> <text:s text:c="34"/>ámbito de la administración pública concedente.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8"/>https://verifirma.grancanaria.com/verifirma/code/2URHYNBjFx/tIJ10anmCJg= <text:s text:c="29"/>Página <text:s text:c="10"/>14/28</text:p>
      <text:p text:style-name="Text"> <text:s text:c="68"/>=</text:p>
      <text:p text:style-name="Break"/>
      <text:p text:style-name="Text"> <text:s text:c="31"/>c) Se realizará tomando como referencia la Orden EHA/1434/2007, de 17</text:p>
      <text:p text:style-name="Text"> <text:s text:c="34"/>de mayo, por la que se aprueba la norma de actuación de los auditores de</text:p>
      <text:p text:style-name="Text"> <text:s text:c="34"/>cuentas en la realización de los trabajos de revisión de cuentas justificativas</text:p>
      <text:p text:style-name="Text"> <text:s text:c="34"/>de subvenciones, en el ámbito del sector público estatal, previstos en el</text:p>
      <text:p text:style-name="Text"> <text:s text:c="34"/>artículo 74 del Reglamento de la Ley 38/2003, de 17 de noviembre, General</text:p>
      <text:p text:style-name="Text"> <text:s text:c="34"/>de Subvenciones, aprobado mediante Real Decreto 887/2006, de 21 de</text:p>
      <text:p text:style-name="Text"> <text:s text:c="34"/>julio.</text:p>
      <text:p text:style-name="Text"> <text:s text:c="31"/>d) El informe del auditor debe incluir todos aquellos aspectos a los que hace</text:p>
      <text:p text:style-name="Text"> <text:s text:c="34"/>referencia el artículo 7 de la mencionada Orden EHA/1434/2007, de 17 de</text:p>
      <text:p text:style-name="Text"> <text:s text:c="34"/>mayo y debe referirse al IMPORTE TOTAL de la actividad a desarrollar, no</text:p>
      <text:p text:style-name="Text"> <text:s text:c="34"/>permitiéndose su revisión mediante muestreos.</text:p>
      <text:p text:style-name="Text"> <text:s text:c="31"/>e) En aquellos casos en que el beneficiario esté obligado a auditar sus cuentas</text:p>
      <text:p text:style-name="Text"> <text:s text:c="34"/>anuales por un auditor sometido a la Ley 19/1988, de 12 de julio, de</text:p>
      <text:p text:style-name="Text"> <text:s text:c="34"/>Auditoria de Cuentas, la revisión de la cuenta justificativa se llevará a cabo</text:p>
      <text:p text:style-name="Text"> <text:s text:c="34"/>por el mismo auditor.</text:p>
      <text:p text:style-name="Text"> <text:s text:c="163"/>15</text:p>
      <text:p text:style-name="Text"> <text:s text:c="31"/>f) El gasto derivado de la revisión de la cuenta justificativa podrá tener la</text:p>
      <text:p text:style-name="Text"> <text:s text:c="34"/>condición de gasto subvencionable cuando el beneficiario no esté obligado</text:p>
      <text:p text:style-name="Text"> <text:s text:c="34"/>a auditar sus cuentas anuales (con los límites señalados en el apartado</text:p>
      <text:p text:style-name="Text"> <text:s text:c="34"/>gastos subvencionables).</text:p>
      <text:p text:style-name="Text"> <text:s text:c="31"/>g) El beneficiario estará obligado a poner a disposición del auditor de cuentas</text:p>
      <text:p text:style-name="Text"> <text:s text:c="34"/>cuantos libros, registros y documentos le sean exigibles en aplicación de lo</text:p>
      <text:p text:style-name="Text"> <text:s text:c="34"/>dispuesto en el apartado f) del artículo 14.1 de la Ley General de</text:p>
      <text:p text:style-name="Text"> <text:s text:c="34"/>Subvenciones, así como a conservarlos al objeto de las actuaciones de</text:p>
      <text:p text:style-name="Text"> <text:s text:c="34"/>comprobación y control previstas en la Ley.</text:p>
      <text:p text:style-name="Text"> <text:s text:c="26"/>CRITERIOS QUE DEBERÁN ESTAR ANALIZADOS EN APARTADO DIFERENCIADO</text:p>
      <text:p text:style-name="Text"> <text:s text:c="26"/>Además de la normativa descrita anteriormente, en el informe del auditor se</text:p>
      <text:p text:style-name="Text"> <text:s text:c="26"/>deberá prestar especial consideración a los siguientes criterios que deberán estar</text:p>
      <text:p text:style-name="Text"> <text:s text:c="26"/>analizados en apartado diferenciado por cada punto (se señalará expresamente</text:p>
      <text:p text:style-name="Text"> <text:s text:c="26"/>el cumplimiento de cada uno de ellos):</text:p>
      <text:p text:style-name="Text"> <text:s text:c="26"/>1. <text:s text:c="3"/>Sólo se tendrán en cuenta a la hora de realizar el análisis, aquellos</text:p>
      <text:p text:style-name="Text"> <text:s text:c="26"/>conceptos que figuren como financiados mediante las Resoluciones de Concesión</text:p>
      <text:p text:style-name="Text"> <text:s text:c="26"/>(o Modificación/corrección de errores) que figuran descritas en el resuelvo primero</text:p>
      <text:p text:style-name="Text"> <text:s text:c="26"/>de esta Resolución y de acuerdo con las condiciones y límites especificados que</text:p>
      <text:p text:style-name="Text"> <text:s text:c="26"/>aparecen en cada una de ellas.</text:p>
      <text:p text:style-name="Text"> </text:p>
      <text:p text:style-name="Text"> </text:p>
      <text:p text:style-name="Text"> </text:p>
      <text:p text:style-name="Text"> <text:s text:c="113"/>C/ Bravo Murillo, 23 1ª planta</text:p>
      <text:p text:style-name="Text"> <text:s text:c="103"/>CP: 35002 Las Palmas de Gran Canaria</text:p>
      <text:p text:style-name="Text"> <text:s text:c="125"/>Tel.: 928219421</text:p>
      <text:p text:style-name="Text"> <text:s text:c="104"/>serviciopresidencia@grancanaria.com</text:p>
      <text:p text:style-name="Text"> <text:s text:c="120"/>www.grancanaria.com</text:p>
      <text:p text:style-name="Text"> </text:p>
      <text:p text:style-name="Text"> </text:p>
      <text:p text:style-name="Text"> </text:p>
      <text:p text:style-name="Text">Código Seguro De Verificación <text:s text:c="35"/>2URHYNBjFx/tIJ10anmCJg== <text:s text:c="47"/>Fecha <text:s text:c="8"/>04/11/2025</text:p>
      <text:p text:style-name="Text"> <text:s text:c="8"/>Normativa <text:s text:c="14"/>Este informe tiene carácter de copia electrónica auténtica con validez y eficacia administrativa de ORIGINAL (art. 27 Ley 39/2015).</text:p>
      <text:p text:style-name="Text"> <text:s text:c="7"/>Firmado Por <text:s text:c="13"/>Maria de las Nieves Ruiz Ramos - Jefe/a Serv. Presidencia</text:p>
      <text:p text:style-name="Text"> <text:s text:c="4"/>Url De Verificación <text:s text:c="8"/>https://verifirma.grancanaria.com/verifirma/code/2URHYNBjFx/tIJ10anmCJg= <text:s text:c="30"/>Página <text:s text:c="10"/>15/28</text:p>
      <text:p text:style-name="Text"> <text:s text:c="68"/>=</text:p>
      <text:p text:style-name="Break"/>
      <text:p text:style-name="Text"> <text:s text:c="26"/>2. <text:s text:c="3"/>Que el IGIC/IVA correspondiente a las facturas presentadas es o no es</text:p>
      <text:p text:style-name="Text"> <text:s text:c="26"/>desgravable, compensable o recuperable por la Entidad Beneficiara.</text:p>
      <text:p text:style-name="Text"> <text:s text:c="26"/>3. <text:s text:c="5"/>Se hará expresa mención a que las comprobaciones se han efectuado sobre</text:p>
      <text:p text:style-name="Text"> <text:s text:c="26"/>el 100% de las facturas y pagos en firme que la beneficiaria ha presentado como</text:p>
      <text:p text:style-name="Text"> <text:s text:c="26"/>justificación, y que figuran en la justificación correspondiente. Asimismo, se hará</text:p>
      <text:p text:style-name="Text"> <text:s text:c="26"/>constar que la Entidad beneficiaria dispone de los documentos originales</text:p>
      <text:p text:style-name="Text"> <text:s text:c="26"/>acreditativos de dichas facturas y pagos.</text:p>
      <text:p text:style-name="Text"> <text:s text:c="26"/>4. <text:s text:c="3"/>En cuanto a las facturas: Que las fechas de emisión estén incluidas en los</text:p>
      <text:p text:style-name="Text"> <text:s text:c="26"/>plazos de realización del proyecto según las Resoluciones y/o Modificación de</text:p>
      <text:p text:style-name="Text"> <text:s text:c="26"/>concesión.</text:p>
      <text:p text:style-name="Text"> <text:s text:c="26"/>5. <text:s text:c="3"/>Que estén emitidas ÚNICAMENTE a nombre de la beneficiaria de la ayuda,</text:p>
      <text:p text:style-name="Text"> <text:s text:c="26"/>así como que cumplen los requisitos mínimos recogidos en el Real Decreto</text:p>
      <text:p text:style-name="Text"> <text:s text:c="26"/>1619/2012.</text:p>
      <text:p text:style-name="Text"> <text:s text:c="26"/>6. <text:s text:c="3"/>En cuanto a los pagos: Las fechas de los documentos de pago bancarios</text:p>
      <text:p text:style-name="Text"> <text:s text:c="26"/>deben estar incluidas en los plazos de justificación del proyecto según las <text:s text:c="60"/>16</text:p>
      <text:p text:style-name="Text"> <text:s text:c="26"/>Resoluciones y/o Modificación de concesión.</text:p>
      <text:p text:style-name="Text"> <text:s text:c="26"/>8. <text:s text:c="3"/>Que se cumplen cada uno de los límites señalados por conceptos y cada</text:p>
      <text:p text:style-name="Text"> <text:s text:c="26"/>uno de los puntos señalados dentro del apartado gastos subvencionables.</text:p>
      <text:p text:style-name="Text"> <text:s text:c="26"/>9. <text:s text:c="4"/>Para la justificación de gastos de cuantía superior a 14.999,00 €, más</text:p>
      <text:p text:style-name="Text"> <text:s text:c="26"/>IGIC/IVA, para contratos de suministros y servicios que se ha comprobado la</text:p>
      <text:p text:style-name="Text"> <text:s text:c="26"/>existencia de los de 3 presupuestos a diferentes proveedores y se ha elegido el</text:p>
      <text:p text:style-name="Text"> <text:s text:c="26"/>económicamente más ventajoso.</text:p>
      <text:p text:style-name="Text"> <text:s text:c="26"/>10. <text:s text:c="3"/>Que no se han realizado pagos en efectivo por importe superior al señalado</text:p>
      <text:p text:style-name="Text"> <text:s text:c="26"/>en la normativa.</text:p>
      <text:p text:style-name="Text"> <text:s text:c="26"/>11. Asimismo, debe ser analizado en apartado diferenciado, la acreditación del</text:p>
      <text:p text:style-name="Text"> <text:s text:c="26"/>cumplimiento de la normativa de los plazos de pago a proveedores.</text:p>
      <text:p text:style-name="Text"> </text:p>
      <text:p text:style-name="Text"> </text:p>
      <text:p text:style-name="Text"> <text:s text:c="26"/>CUENTA JUSTIFICATIVA</text:p>
      <text:p text:style-name="Text"> <text:s text:c="26"/>La cuenta justificativa <text:s text:c="17"/>contendrá, <text:s text:c="9"/>con <text:s text:c="6"/>carácter <text:s text:c="7"/>general, <text:s text:c="8"/>la <text:s text:c="3"/>siguiente</text:p>
      <text:p text:style-name="Text"> <text:s text:c="26"/>documentación:</text:p>
      <text:p text:style-name="Text"> <text:s text:c="26"/>DOC 1. Una memoria de actuación justificativa del cumplimiento de las</text:p>
      <text:p text:style-name="Text"> <text:s text:c="26"/>condiciones impuestas en la concesión de la subvención, con indicación de las</text:p>
      <text:p text:style-name="Text"> <text:s text:c="26"/>actividades realizadas y de los resultados obtenidos, firmada en todas sus</text:p>
      <text:p text:style-name="Text"> <text:s text:c="26"/>páginas.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1"/>Página <text:s text:c="9"/>16/28</text:p>
      <text:p text:style-name="Text"> <text:s text:c="67"/>=</text:p>
      <text:p text:style-name="Break"/>
      <text:p text:style-name="Text"> <text:s text:c="31"/>Doc 1.1 Fotografía donde conste el cartel de obra.</text:p>
      <text:p text:style-name="Text"> <text:s text:c="31"/>Doc 1.2 Fotografías de antes de iniciar la obra y de la finalización.</text:p>
      <text:p text:style-name="Text"> <text:s text:c="31"/>Doc 1.3 Deberá presentar la documentación que acredite la finalización del</text:p>
      <text:p text:style-name="Text"> <text:s text:c="31"/>proyecto.</text:p>
      <text:p text:style-name="Text"> <text:s text:c="31"/>Con la justificación de la subvención, se presentará un informe final del</text:p>
      <text:p text:style-name="Text"> <text:s text:c="31"/>director de obra en el que se hagan constar, al menos, los datos de comienzo</text:p>
      <text:p text:style-name="Text"> <text:s text:c="31"/>y final de las obras y su coste final, así como el cumplimiento de las</text:p>
      <text:p text:style-name="Text"> <text:s text:c="31"/>condiciones a las que están sometidas las actuaciones.</text:p>
      <text:p text:style-name="Text"> </text:p>
      <text:p text:style-name="Text"> </text:p>
      <text:p text:style-name="Text"> <text:s text:c="26"/>DOC 2. Una memoria económica justificativa del coste de las actividades</text:p>
      <text:p text:style-name="Text"> <text:s text:c="26"/>realizadas, que contendrá:</text:p>
      <text:p text:style-name="Text"> <text:s text:c="34"/>Doc 2.1. <text:s text:c="5"/>Una relación clasificada de los gastos de la actividad, con</text:p>
      <text:p text:style-name="Text"> <text:s text:c="34"/>identificación del acreedor y del documento, su importe, fecha de emisión,</text:p>
      <text:p text:style-name="Text"> <text:s text:c="34"/>así como su fecha y forma de pago que incluya Certificado del coste final <text:s text:c="54"/>17</text:p>
      <text:p text:style-name="Text"> <text:s text:c="34"/>de obra.</text:p>
      <text:p text:style-name="Text"> <text:s text:c="34"/>Se deberá detallar de forma separada los impuestos indirectos</text:p>
      <text:p text:style-name="Text"> <text:s text:c="34"/>(IGIC/IVA…) Dichos impuestos no se considerarán gasto subvencionable</text:p>
      <text:p text:style-name="Text"> <text:s text:c="34"/>cuando sean susceptibles de recuperación o compensación.</text:p>
      <text:p text:style-name="Text"> <text:s text:c="34"/>Doc 2.2. Declaración responsable en relación a la documentación de la</text:p>
      <text:p text:style-name="Text"> <text:s text:c="34"/>justificación firmada.</text:p>
      <text:p text:style-name="Text"> <text:s text:c="34"/>Doc 2.3. Carta de pago de reintegro en el supuesto de remanentes no</text:p>
      <text:p text:style-name="Text"> <text:s text:c="34"/>aplicados.</text:p>
      <text:p text:style-name="Text"> <text:s text:c="34"/>Doc 2.4. El detalle de otros ingresos o subvenciones que hayan financiado</text:p>
      <text:p text:style-name="Text"> <text:s text:c="34"/>la actividad subvencionada con indicación del importe y procedencia.</text:p>
      <text:p text:style-name="Text"> <text:s text:c="34"/>Doc 2.5 Deberá presentar la documentación que acredite la finalización del</text:p>
      <text:p text:style-name="Text"> <text:s text:c="34"/>proyecto, con las licencias, autorizaciones y permisos necesarios.</text:p>
      <text:p text:style-name="Text"> <text:s text:c="34"/>Doc 2.6 Inscripción en el registro público del bien, donde conste el</text:p>
      <text:p text:style-name="Text"> <text:s text:c="34"/>importe total de las subvenciones otorgadas, con anotación de la</text:p>
      <text:p text:style-name="Text"> <text:s text:c="34"/>condición de reintegro señalada en el resuelvo decimonoveno.</text:p>
      <text:p text:style-name="Text"> <text:s text:c="34"/>Doc 2.7 Con la justificación de la subvención, se presentará un certificado</text:p>
      <text:p text:style-name="Text"> <text:s text:c="34"/>final del director de obra en el que se hagan constar, al menos, los datos</text:p>
      <text:p text:style-name="Text"> <text:s text:c="34"/>de comienzo y final de las obras y su coste final, así como el cumplimiento</text:p>
      <text:p text:style-name="Text"> <text:s text:c="34"/>de las condiciones a las que están sometidas las actuaciones.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17/28</text:p>
      <text:p text:style-name="Text"> <text:s text:c="67"/>=</text:p>
      <text:p text:style-name="Break"/>
      <text:p text:style-name="Text"> <text:s text:c="34"/>Doc. 2.8. Cuadro resumen del coste total del objeto de la subvención</text:p>
      <text:p text:style-name="Text"> <text:s text:c="34"/>detallando cada una de las facturas/certificaciones y su financiación,</text:p>
      <text:p text:style-name="Text"> <text:s text:c="34"/>diferenciando los que corresponden al Cabildo de Gran Canaria de los que</text:p>
      <text:p text:style-name="Text"> <text:s text:c="34"/>corresponden a otros agentes financiadores (Datos mínimos: los recogidos</text:p>
      <text:p text:style-name="Text"> <text:s text:c="34"/>en el Anexo I).</text:p>
      <text:p text:style-name="Text"> </text:p>
      <text:p text:style-name="Text"> </text:p>
      <text:p text:style-name="Text"> <text:s text:c="26"/>Décimo.- Promoción.</text:p>
      <text:p text:style-name="Text"> <text:s text:c="26"/>Los beneficiarios deberán dar la adecuada publicidad de la colaboración del</text:p>
      <text:p text:style-name="Text"> <text:s text:c="26"/>Cabildo de Gran Canaria a la financiación del proyecto y de las acciones</text:p>
      <text:p text:style-name="Text"> <text:s text:c="26"/>contenidas en el mismo, de conformidad con lo dispuesto en el artículo 18.4 de la</text:p>
      <text:p text:style-name="Text"> <text:s text:c="26"/>Ley 38/2003, de 17 de noviembre, General de Subvenciones.</text:p>
      <text:p text:style-name="Text"> <text:s text:c="26"/>Para ello, se deberá incorporar de forma visible en todas las acciones, incluidas</text:p>
      <text:p text:style-name="Text"> <text:s text:c="26"/>las de difusión, que se desarrollen en el marco del proyecto subvencionado (web,</text:p>
      <text:p text:style-name="Text"> <text:s text:c="26"/>publicaciones en redes sociales, placas, letreros, carteles, otras publicaciones,</text:p>
      <text:p text:style-name="Text"> <text:s text:c="26"/>material de difusión, publicidad, etc.) el escudo oficial del Cabildo de Gran Canaria <text:s text:c="50"/>18</text:p>
      <text:p text:style-name="Text"> <text:s text:c="26"/>especificando que se trata de una obra financiada al 100% por el Cabildo de Gran</text:p>
      <text:p text:style-name="Text"> <text:s text:c="26"/>Canaria (o en su caso por el porcentaje que se trate).</text:p>
      <text:p text:style-name="Text"> <text:s text:c="26"/>Conforme lo preceptuado en la Base 23ª de Ordenanza General de Subvenciones</text:p>
      <text:p text:style-name="Text"> <text:s text:c="26"/>del Cabildo de Gran Canaria, es causa de reintegro el Incumplimiento de la</text:p>
      <text:p text:style-name="Text"> <text:s text:c="26"/>obligación de adoptar las medidas de difusión. Dicho Incumplimiento de la</text:p>
      <text:p text:style-name="Text"> <text:s text:c="26"/>obligación de adoptar las medidas obligatorias de publicidad establecidas en la</text:p>
      <text:p text:style-name="Text"> <text:s text:c="26"/>presente resolución, o las medidas alternativas propuestas conlleva reintegro</text:p>
      <text:p text:style-name="Text"> <text:s text:c="26"/>parcial o pérdida del derecho de la subvención de hasta el 20% del importe</text:p>
      <text:p text:style-name="Text"> <text:s text:c="26"/>subvencionado.</text:p>
      <text:p text:style-name="Text"> </text:p>
      <text:p text:style-name="Text"> </text:p>
      <text:p text:style-name="Text"> <text:s text:c="26"/>1.- Presencia del Cabildo en los actos relativos a las inversiones</text:p>
      <text:p text:style-name="Text"> <text:s text:c="26"/>subvencionadas: el beneficiario notificará a esta Corporación, con la suficiente</text:p>
      <text:p text:style-name="Text"> <text:s text:c="26"/>antelación para poder hacer efectiva su participación, en los actos protocolarios</text:p>
      <text:p text:style-name="Text"> <text:s text:c="26"/>de inicio de las obras, inauguraciones u otros eventos de carácter oficial que éste</text:p>
      <text:p text:style-name="Text"> <text:s text:c="26"/>organice (al menos con 15 días de antelación).</text:p>
      <text:p text:style-name="Text"> <text:s text:c="26"/>2.- Medios de comunicación: Todas las medidas de difusión que el beneficiario</text:p>
      <text:p text:style-name="Text"> <text:s text:c="26"/>genere (notas de prensa, comunicados, etc.) para dar a conocer la actuación que</text:p>
      <text:p text:style-name="Text"> <text:s text:c="26"/>se va a realizar o realizada deberá especificar claramente que se trata de una obra</text:p>
      <text:p text:style-name="Text"> <text:s text:c="26"/>financiada al 100% por el Cabildo de Gran Canaria, o en su caso por el porcentaje</text:p>
      <text:p text:style-name="Text"> <text:s text:c="26"/>que se trate.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18/28</text:p>
      <text:p text:style-name="Text"> <text:s text:c="67"/>=</text:p>
      <text:p text:style-name="Break"/>
      <text:p text:style-name="Text"> <text:s text:c="26"/>3.- Si fuese posible, se colocará placa conmemorativa permanente o rótulo, en</text:p>
      <text:p text:style-name="Text"> <text:s text:c="26"/>el que se incluirá un texto que haga mención expresa a la financiación de la</text:p>
      <text:p text:style-name="Text"> <text:s text:c="26"/>Corporación Insular, así como el logotipo oficial del Cabildo de Gran Canaria,</text:p>
      <text:p text:style-name="Text"> <text:s text:c="26"/>según modelo.</text:p>
      <text:p text:style-name="Text"> </text:p>
      <text:p text:style-name="Text"> </text:p>
      <text:p text:style-name="Text"> </text:p>
      <text:p text:style-name="Text"> </text:p>
      <text:p text:style-name="Text"> <text:s text:c="26"/>4.- Cartel de obra: El beneficiario velará para que en el lugar de ejecución de la</text:p>
      <text:p text:style-name="Text"> <text:s text:c="26"/>obra se coloque un cartel informativo de forma claramente visible, especificando</text:p>
      <text:p text:style-name="Text"> <text:s text:c="26"/>la denominación, presupuesto y financiación de la misma. Dichos carteles</text:p>
      <text:p text:style-name="Text"> <text:s text:c="26"/>obedecerán al modelo establecido por el Cabildo, teniendo como medias 3x1</text:p>
      <text:p text:style-name="Text"> <text:s text:c="26"/>metros si es en exterior.</text:p>
      <text:p text:style-name="Text"> <text:s text:c="162"/>19</text:p>
      <text:p text:style-name="Text"> <text:s text:c="26"/>Los carteles se retirarán, a más tardar, tres meses después del final de la obra. Se</text:p>
      <text:p text:style-name="Text"> <text:s text:c="26"/>acreditará acompañando a la justificación de la subvención el cumplimiento de</text:p>
      <text:p text:style-name="Text"> <text:s text:c="26"/>esta condición, mediante la presentación de prueba gráfica.</text:p>
      <text:p text:style-name="Text"> </text:p>
      <text:p text:style-name="Text"> </text:p>
      <text:p text:style-name="Text"> </text:p>
      <text:p text:style-name="Text"> </text:p>
      <text:p text:style-name="Text"> <text:s text:c="26"/>5.- Se informará a las personas destinatarias de los proyectos en los que</text:p>
      <text:p text:style-name="Text"> <text:s text:c="26"/>participan han sido financiados por el Cabildo Insular de Gran Canaria a través</text:p>
      <text:p text:style-name="Text"> <text:s text:c="26"/>de su Consejería de Presidencia y Movilidad Sostenible.</text:p>
      <text:p text:style-name="Text"> </text:p>
      <text:p text:style-name="Text"> </text:p>
      <text:p text:style-name="Text"> <text:s text:c="26"/>Undécimo.- Modificación del proyecto.</text:p>
      <text:p text:style-name="Text"> <text:s text:c="26"/>1. Las actuaciones deberán ejecutarse en el tiempo y forma que se determine en</text:p>
      <text:p text:style-name="Text"> <text:s text:c="26"/>la resolución de concesión, teniendo en cuenta que es el propio beneficiario el que</text:p>
      <text:p text:style-name="Text"> <text:s text:c="26"/>ha elegido el proyecto de inversión a subvencionar.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19/28</text:p>
      <text:p text:style-name="Text"> <text:s text:c="67"/>=</text:p>
      <text:p text:style-name="Break"/>
      <text:p text:style-name="Text"> <text:s text:c="26"/>No obstante, cuando surjan circunstancias concretas que alteren las condiciones</text:p>
      <text:p text:style-name="Text"> <text:s text:c="26"/>técnicas o económicas esenciales tenidas en cuenta para la concesión de la misma,</text:p>
      <text:p text:style-name="Text"> <text:s text:c="26"/>se podrá solicitar la modificación de la resolución de concesión.</text:p>
      <text:p text:style-name="Text"> <text:s text:c="26"/>Así, toda alteración de las circunstancias y de los requisitos subjetivos y objetivos</text:p>
      <text:p text:style-name="Text"> <text:s text:c="26"/>tenidos en cuenta para el otorgamiento de la subvención (incluidos los plazos de</text:p>
      <text:p text:style-name="Text"> <text:s text:c="26"/>ejecución y justificación) y, en todo caso, la obtención por el beneficiario de</text:p>
      <text:p text:style-name="Text"> <text:s text:c="26"/>ayudas, ingresos o subvenciones otorgadas por otras Administraciones o entes</text:p>
      <text:p text:style-name="Text"> <text:s text:c="26"/>públicos o privados para el mismo destino o finalidad que no superen el coste</text:p>
      <text:p text:style-name="Text"> <text:s text:c="26"/>total de la actividad a desarrollar por el beneficiario, podrá dar lugar a la</text:p>
      <text:p text:style-name="Text"> <text:s text:c="26"/>modificación de la Resolución de Concesión.</text:p>
      <text:p text:style-name="Text"> <text:s text:c="26"/>Cualquier cambio en el contenido de la resolución requerirá simultáneamente:</text:p>
      <text:p text:style-name="Text"> <text:s text:c="31"/>a) Que el mismo sea solicitado de forma inmediata a la aparición de la/s</text:p>
      <text:p text:style-name="Text"> <text:s text:c="34"/>causa/s que justifican la modificación y, en todo caso, antes de que finalice</text:p>
      <text:p text:style-name="Text"> <text:s text:c="34"/>el plazo establecido en el apartado 2 siguiente y sea autorizado</text:p>
      <text:p text:style-name="Text"> <text:s text:c="34"/>expresamente por el órgano concedente.</text:p>
      <text:p text:style-name="Text"> <text:s text:c="163"/>20</text:p>
      <text:p text:style-name="Text"> <text:s text:c="31"/>b) Que el cambio no afecte a la definición inicial del proyecto ni a los objetivos</text:p>
      <text:p text:style-name="Text"> <text:s text:c="34"/>concretos que pretendían cumplir con su ejecución y no dañe derechos de</text:p>
      <text:p text:style-name="Text"> <text:s text:c="34"/>terceros ni afecte al principio de concurrencia.</text:p>
      <text:p text:style-name="Text"> <text:s text:c="31"/>c) Que las modificaciones obedezcan a causas sobrevenidas que no pudieron</text:p>
      <text:p text:style-name="Text"> <text:s text:c="34"/>preverse en el momento de la solicitud. La solicitud de modificación que se</text:p>
      <text:p text:style-name="Text"> <text:s text:c="34"/>ha de presentar se acompañará de un Informe en el que se expondrán los</text:p>
      <text:p text:style-name="Text"> <text:s text:c="34"/>motivos de los cambios y se justificará:</text:p>
      <text:p text:style-name="Text"> <text:s text:c="41"/>- <text:s text:c="3"/>la imposibilidad de cumplir las condiciones impuestas en la</text:p>
      <text:p text:style-name="Text"> <text:s text:c="46"/>resolución de concesión.</text:p>
      <text:p text:style-name="Text"> <text:s text:c="41"/>- <text:s text:c="3"/>el cumplimiento de los requisitos expuestos en las letras a), b) y c)</text:p>
      <text:p text:style-name="Text"> <text:s text:c="46"/>señaladas con anterioridad,</text:p>
      <text:p text:style-name="Text"> <text:s text:c="41"/>- <text:s text:c="3"/>así como señalar que la modificación satisface el interés general, lo</text:p>
      <text:p text:style-name="Text"> <text:s text:c="46"/>que deberá ser justificado de forma suficiente en la misma.</text:p>
      <text:p text:style-name="Text"> <text:s text:c="41"/>- <text:s text:c="3"/>Indicar expresamente que no se vulneran intereses de terceros ni</text:p>
      <text:p text:style-name="Text"> <text:s text:c="46"/>afecta al principio de concurrencia.</text:p>
      <text:p text:style-name="Text"> <text:s text:c="41"/>- <text:s text:c="3"/>La causa que justifica la petición por la Entidad no puede obedecer</text:p>
      <text:p text:style-name="Text"> <text:s text:c="46"/>a culpa o negligencia por su parte.</text:p>
      <text:p text:style-name="Text"> </text:p>
      <text:p text:style-name="Text"> </text:p>
      <text:p text:style-name="Text"> </text:p>
      <text:p text:style-name="Text"> </text:p>
      <text:p text:style-name="Text"> <text:s text:c="113"/>C/ Bravo Murillo, 23 1ª planta</text:p>
      <text:p text:style-name="Text"> <text:s text:c="103"/>CP: 35002 Las Palmas de Gran Canaria</text:p>
      <text:p text:style-name="Text"> <text:s text:c="125"/>Tel.: 928219421</text:p>
      <text:p text:style-name="Text"> <text:s text:c="104"/>serviciopresidencia@grancanaria.com</text:p>
      <text:p text:style-name="Text"> <text:s text:c="120"/>www.grancanaria.com</text:p>
      <text:p text:style-name="Text"> </text:p>
      <text:p text:style-name="Text"> </text:p>
      <text:p text:style-name="Text"> </text:p>
      <text:p text:style-name="Text">Código Seguro De Verificación <text:s text:c="35"/>2URHYNBjFx/tIJ10anmCJg== <text:s text:c="47"/>Fecha <text:s text:c="8"/>04/11/2025</text:p>
      <text:p text:style-name="Text"> <text:s text:c="8"/>Normativa <text:s text:c="14"/>Este informe tiene carácter de copia electrónica auténtica con validez y eficacia administrativa de ORIGINAL (art. 27 Ley 39/2015).</text:p>
      <text:p text:style-name="Text"> <text:s text:c="7"/>Firmado Por <text:s text:c="13"/>Maria de las Nieves Ruiz Ramos - Jefe/a Serv. Presidencia</text:p>
      <text:p text:style-name="Text"> <text:s text:c="4"/>Url De Verificación <text:s text:c="8"/>https://verifirma.grancanaria.com/verifirma/code/2URHYNBjFx/tIJ10anmCJg= <text:s text:c="30"/>Página <text:s text:c="10"/>20/28</text:p>
      <text:p text:style-name="Text"> <text:s text:c="68"/>=</text:p>
      <text:p text:style-name="Break"/>
      <text:p text:style-name="Text"> <text:s text:c="31"/>d) La modificación es un supuesto excepcional en los procedimientos de</text:p>
      <text:p text:style-name="Text"> <text:s text:c="34"/>concesión de subvenciones u otro tipo de ayudas, no pudiendo estar</text:p>
      <text:p text:style-name="Text"> <text:s text:c="34"/>motivada en razones de oportunidad o conveniencia.</text:p>
      <text:p text:style-name="Text"> <text:s text:c="26"/>2. No será necesario solicitar la modificación de la resolución de concesión cuando</text:p>
      <text:p text:style-name="Text"> <text:s text:c="26"/>se produzcan incrementos en los conceptos de gastos de hasta un 10% del coste</text:p>
      <text:p text:style-name="Text"> <text:s text:c="26"/>total del proyecto subvencionado, según el plan de financiación aprobado en la</text:p>
      <text:p text:style-name="Text"> <text:s text:c="26"/>resolución de concesión, en detrimento de la asignación a otros conceptos, que se</text:p>
      <text:p text:style-name="Text"> <text:s text:c="26"/>produzcan por necesidades específicas de ejecución del proyecto siempre que se</text:p>
      <text:p text:style-name="Text"> <text:s text:c="26"/>respete, en todo caso, el importe total de la subvención asignada a dicho proyecto</text:p>
      <text:p text:style-name="Text"> <text:s text:c="26"/>excepto en aquellos conceptos que tengan limitada su cuantía, que no podrá</text:p>
      <text:p text:style-name="Text"> <text:s text:c="26"/>superarse en ningún caso.</text:p>
      <text:p text:style-name="Text"> <text:s text:c="26"/>3. La Entidad vendrá obligada a comunicar al Cabildo Insular de Gran Canaria las</text:p>
      <text:p text:style-name="Text"> <text:s text:c="26"/>modificaciones que en su caso se puedan producir en la ejecución del Proyecto,</text:p>
      <text:p text:style-name="Text"> <text:s text:c="26"/>aun cuando no tengan repercusión presupuestaria.</text:p>
      <text:p text:style-name="Text"> <text:s text:c="26"/>4. Si la modificación técnica diera lugar a una reducción del gasto a realizar, se</text:p>
      <text:p text:style-name="Text"> <text:s text:c="162"/>21</text:p>
      <text:p text:style-name="Text"> <text:s text:c="26"/>reducirán las aportaciones del Cabildo de Gran Canaria proporcionalmente a su</text:p>
      <text:p text:style-name="Text"> <text:s text:c="26"/>participación económica (porcentaje que figura en el resuelvo primero).</text:p>
      <text:p text:style-name="Text"> <text:s text:c="26"/>5. En cualquier caso, si la modificación técnica supusiera un aumento</text:p>
      <text:p text:style-name="Text"> <text:s text:c="26"/>presupuestario, la aportación económica comprometida por el Cabildo de Gran</text:p>
      <text:p text:style-name="Text"> <text:s text:c="26"/>Canaria no se verá incrementada, salvo acuerdo expreso de las mismas en tal</text:p>
      <text:p text:style-name="Text"> <text:s text:c="26"/>sentido.</text:p>
      <text:p text:style-name="Text"> <text:s text:c="26"/>6. Se admitirá la solicitud de una única modificación por entidad y proyecto.</text:p>
      <text:p text:style-name="Text"> <text:s text:c="26"/>7. La solicitud de modificación habrá de presentarse, en todo caso, con una</text:p>
      <text:p text:style-name="Text"> <text:s text:c="26"/>antelación mínima de 2 meses respecto de la fecha de finalización del plazo de</text:p>
      <text:p text:style-name="Text"> <text:s text:c="26"/>ejecución del proyecto subvencionado (Fecha máxima hasta el 31 de octubre de</text:p>
      <text:p text:style-name="Text"> <text:s text:c="26"/>2025), quedando su eficacia condicionada a la obtención de la preceptiva</text:p>
      <text:p text:style-name="Text"> <text:s text:c="26"/>autorización expresa del órgano concedente, de conformidad con lo dispuesto en</text:p>
      <text:p text:style-name="Text"> <text:s text:c="26"/>el artículo 64 del Real Decreto 887/2006, de 21 de julio, por el que se aprueba el</text:p>
      <text:p text:style-name="Text"> <text:s text:c="26"/>Reglamento de la Ley General de Subvenciones.</text:p>
      <text:p text:style-name="Text"> </text:p>
      <text:p text:style-name="Text"> </text:p>
      <text:p text:style-name="Text"> <text:s text:c="26"/>Duodécimo.- Subcontratación.</text:p>
      <text:p text:style-name="Text"> <text:s text:c="26"/>Conforme lo señalado en la base 18 de la ordenanza de subvenciones del Cabildo</text:p>
      <text:p text:style-name="Text"> <text:s text:c="26"/>de Gran Canaria el beneficiario podrá subcontratar hasta un porcentaje que no</text:p>
      <text:p text:style-name="Text"> <text:s text:c="26"/>exceda del 50 por 100 del importe de la actividad subvencionada. En ningún caso</text:p>
      <text:p text:style-name="Text"> <text:s text:c="26"/>podrán subcontratarse actividades que, aumentando el coste de la actividad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8"/>https://verifirma.grancanaria.com/verifirma/code/2URHYNBjFx/tIJ10anmCJg= <text:s text:c="29"/>Página <text:s text:c="10"/>21/28</text:p>
      <text:p text:style-name="Text"> <text:s text:c="68"/>=</text:p>
      <text:p text:style-name="Break"/>
      <text:p text:style-name="Text"> <text:s text:c="26"/>subvencionada, no aporten valor añadido al contenido de la misma.</text:p>
      <text:p text:style-name="Text"> <text:s text:c="26"/>La Base 33.24 de las de ejecución del presupuesto 2025 señala: “A efectos de lo</text:p>
      <text:p text:style-name="Text"> <text:s text:c="26"/>previsto en el art. 29.1 de la Ley General de Subvenciones, se considera que la</text:p>
      <text:p text:style-name="Text"> <text:s text:c="26"/>subcontratación abarca las actuaciones y servicios que son habituales o propias</text:p>
      <text:p text:style-name="Text"> <text:s text:c="26"/>del objeto de actividad del beneficiario de la subvención, las cuales realiza en</text:p>
      <text:p text:style-name="Text"> <text:s text:c="26"/>condiciones normales con sus propios medios humanos y materiales”.</text:p>
      <text:p text:style-name="Text"> <text:s text:c="26"/>Se estará a lo dispuesto en el artículo 29 de la Ley 38/2003, de 17 de noviembre,</text:p>
      <text:p text:style-name="Text"> <text:s text:c="26"/>General de Subvenciones y el artículo 68 del Real Decreto 887/2006, de 21 de julio,</text:p>
      <text:p text:style-name="Text"> <text:s text:c="26"/>por el que se aprueba el Reglamento de la Ley 38/2003, de 17 de noviembre,</text:p>
      <text:p text:style-name="Text"> <text:s text:c="26"/>General de Subvenciones.</text:p>
      <text:p text:style-name="Text"> <text:s text:c="26"/>En especial en lo señalado en el apartado 7 d) del artículo 29 de la Ley 38/2003,</text:p>
      <text:p text:style-name="Text"> <text:s text:c="26"/>de 17 de noviembre, General de Subvenciones que señala:</text:p>
      <text:p text:style-name="Text"> <text:s text:c="34"/>“7. En ningún caso podrá concertarse por el beneficiario la ejecución total</text:p>
      <text:p text:style-name="Text"> <text:s text:c="34"/>o parcial de las actividades subvencionadas con:</text:p>
      <text:p text:style-name="Text"> <text:s text:c="38"/>a) Personas o entidades incursas en alguna de las prohibiciones del <text:s text:c="56"/>22</text:p>
      <text:p text:style-name="Text"> <text:s text:c="34"/>artículo 13 de esta ley.</text:p>
      <text:p text:style-name="Text"> <text:s text:c="38"/>b) Personas o entidades que hayan percibido otras subvenciones para</text:p>
      <text:p text:style-name="Text"> <text:s text:c="34"/>la realización de la actividad objeto de contratación.</text:p>
      <text:p text:style-name="Text"> <text:s text:c="38"/>c) Intermediarios o asesores en los que los pagos se definan como un</text:p>
      <text:p text:style-name="Text"> <text:s text:c="34"/>porcentaje de coste total de la operación, a menos que dicho pago esté</text:p>
      <text:p text:style-name="Text"> <text:s text:c="34"/>justificado con referencia al valor de mercado del trabajo realizado o los</text:p>
      <text:p text:style-name="Text"> <text:s text:c="34"/>servicios prestados.</text:p>
      <text:p text:style-name="Text"> <text:s text:c="37"/>d) Personas o entidades vinculadas con el beneficiario, salvo que</text:p>
      <text:p text:style-name="Text"> <text:s text:c="34"/>concurran las siguientes circunstancias:</text:p>
      <text:p text:style-name="Text"> <text:s text:c="37"/>1.ª Que se obtenga la previa autorización expresa del órgano</text:p>
      <text:p text:style-name="Text"> <text:s text:c="34"/>concedente.</text:p>
      <text:p text:style-name="Text"> <text:s text:c="38"/>2.ª Que el importe subvencionable no exceda del coste incurrido por la</text:p>
      <text:p text:style-name="Text"> <text:s text:c="34"/>entidad vinculada. La acreditación del coste se realizará en la justificación</text:p>
      <text:p text:style-name="Text"> <text:s text:c="34"/>en los mismos términos establecidos para la acreditación de los gastos del</text:p>
      <text:p text:style-name="Text"> <text:s text:c="34"/>beneficiario”.</text:p>
      <text:p text:style-name="Text"> <text:s text:c="26"/>A estos efectos se considerará que existe vinculación con aquellas personas físicas</text:p>
      <text:p text:style-name="Text"> <text:s text:c="26"/>o jurídicas o agrupaciones sin personalidad en las que concurra alguna de las</text:p>
      <text:p text:style-name="Text"> <text:s text:c="26"/>siguientes circunstancias (Artículo 68. Subcontratación de las actividades</text:p>
      <text:p text:style-name="Text"> </text:p>
      <text:p text:style-name="Text"> 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22/28</text:p>
      <text:p text:style-name="Text"> <text:s text:c="67"/>=</text:p>
      <text:p text:style-name="Break"/>
      <text:p text:style-name="Text"> <text:s text:c="26"/>subvencionadas Real Decreto 887/2006, de 21 de julio, por el que se aprueba el</text:p>
      <text:p text:style-name="Text"> <text:s text:c="26"/>Reglamento de la Ley 38/2003, de 17 de noviembre, General de Subvenciones):</text:p>
      <text:p text:style-name="Text"> <text:s text:c="37"/>a) Personas físicas unidas por relación conyugal o personas ligadas con</text:p>
      <text:p text:style-name="Text"> <text:s text:c="34"/>análoga relación de afectividad, parentesco de consanguinidad hasta el</text:p>
      <text:p text:style-name="Text"> <text:s text:c="34"/>cuarto grado o de afinidad hasta el segundo.</text:p>
      <text:p text:style-name="Text"> <text:s text:c="38"/>b) Las personas físicas y jurídicas que tengan una relación laboral</text:p>
      <text:p text:style-name="Text"> <text:s text:c="34"/>retribuida mediante pagos periódicos.</text:p>
      <text:p text:style-name="Text"> <text:s text:c="38"/>c) Ser miembros asociados del beneficiario a que se refiere el apartado</text:p>
      <text:p text:style-name="Text"> <text:s text:c="34"/>2 y miembros o partícipes de las entidades sin personalidad jurídica a que</text:p>
      <text:p text:style-name="Text"> <text:s text:c="34"/>se refiere el apartado 3 del artículo 11 de la Ley General de Subvenciones.</text:p>
      <text:p text:style-name="Text"> <text:s text:c="38"/>d) Una sociedad y sus socios mayoritarios o sus consejeros o</text:p>
      <text:p text:style-name="Text"> <text:s text:c="34"/>administradores, así como los cónyuges o personas ligadas con análoga</text:p>
      <text:p text:style-name="Text"> <text:s text:c="34"/>relación de afectividad y familiares hasta el cuarto grado de</text:p>
      <text:p text:style-name="Text"> <text:s text:c="34"/>consanguinidad o de afinidad hasta el segundo.</text:p>
      <text:p text:style-name="Text"> <text:s text:c="38"/>e) Las sociedades que, de acuerdo con el artículo 4 de la Ley 24/1988, <text:s text:c="53"/>23</text:p>
      <text:p text:style-name="Text"> <text:s text:c="34"/>de 28 de julio, reguladora del Mercado de Valores, reúnan las</text:p>
      <text:p text:style-name="Text"> <text:s text:c="34"/>circunstancias requeridas para formar parte del mismo grupo.</text:p>
      <text:p text:style-name="Text"> <text:s text:c="38"/>f) Las personas jurídicas o agrupaciones sin personalidad y sus</text:p>
      <text:p text:style-name="Text"> <text:s text:c="34"/>representantes legales, patronos o quienes ejerzan su administración, así</text:p>
      <text:p text:style-name="Text"> <text:s text:c="34"/>como los cónyuges o personas ligadas con análoga relación de afectividad</text:p>
      <text:p text:style-name="Text"> <text:s text:c="34"/>y familiares hasta el cuarto grado de consanguinidad o de afinidad hasta</text:p>
      <text:p text:style-name="Text"> <text:s text:c="34"/>el segundo.</text:p>
      <text:p text:style-name="Text"> <text:s text:c="37"/>g) Las personas jurídicas o agrupaciones sin personalidad y las</text:p>
      <text:p text:style-name="Text"> <text:s text:c="34"/>personas físicas, jurídicas o agrupaciones sin personalidad que, conforme</text:p>
      <text:p text:style-name="Text"> <text:s text:c="34"/>a normas legales, estatutarias o acuerdos contractuales tengan derecho a</text:p>
      <text:p text:style-name="Text"> <text:s text:c="34"/>participar en más de un 50 por ciento en el beneficio de las primeras.</text:p>
      <text:p text:style-name="Text"> <text:s text:c="37"/>3. La Administración podrá comprobar, dentro del período de</text:p>
      <text:p text:style-name="Text"> <text:s text:c="34"/>prescripción, el coste, así como el valor de mercado de las actividades</text:p>
      <text:p text:style-name="Text"> <text:s text:c="34"/>subcontratadas al amparo de las facultades que le atribuyen los artículos</text:p>
      <text:p text:style-name="Text"> <text:s text:c="34"/>32 y 33 de la Ley General de Subvenciones.</text:p>
      <text:p text:style-name="Text"> </text:p>
      <text:p text:style-name="Text"> </text:p>
      <text:p text:style-name="Text"> <text:s text:c="26"/>Decimotercero.- Pérdida de la Subvención.</text:p>
      <text:p text:style-name="Text"> <text:s text:c="26"/>Dará lugar a la pérdida de la subvención concedida, estando obligado el</text:p>
      <text:p text:style-name="Text"> <text:s text:c="26"/>beneficiario a reintegrar al Cabildo de Gran Canaria el importe recibido, así como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23/28</text:p>
      <text:p text:style-name="Text"> <text:s text:c="67"/>=</text:p>
      <text:p text:style-name="Break"/>
      <text:p text:style-name="Text"> <text:s text:c="26"/>los intereses de demora correspondientes en los supuestos establecidos en el art.</text:p>
      <text:p text:style-name="Text"> <text:s text:c="26"/>37 de la Ley 38/2003, de 17 de noviembre.</text:p>
      <text:p text:style-name="Text"> <text:s text:c="26"/>El impedimento o la obstaculización del acceso a las obras, a los técnicos del</text:p>
      <text:p text:style-name="Text"> <text:s text:c="26"/>Cabildo por parte del promotor o del contratista. La grave incorrección técnica o</text:p>
      <text:p text:style-name="Text"> <text:s text:c="26"/>constructiva de las obras, apreciada por los técnicos del Cabildo y constatada en</text:p>
      <text:p text:style-name="Text"> <text:s text:c="26"/>el proyecto o en la ejecución de las mismas.</text:p>
      <text:p text:style-name="Text"> <text:s text:c="26"/>Asimismo, dará lugar a la pérdida de la subvención la no inscripción en el registro</text:p>
      <text:p text:style-name="Text"> <text:s text:c="26"/>de la propiedad con la condición de reintegro señalada, si procede.</text:p>
      <text:p text:style-name="Text"> <text:s text:c="26"/>El procedimiento para declarar la procedencia de la pérdida del derecho de</text:p>
      <text:p text:style-name="Text"> <text:s text:c="26"/>cobro de la subvención será el establecido en el artículo 42 de la Ley General</text:p>
      <text:p text:style-name="Text"> <text:s text:c="26"/>de Subvenciones. Asimismo, se estará a lo señalado en la Base 33.21 de las de</text:p>
      <text:p text:style-name="Text"> <text:s text:c="26"/>Ejecución del presupuesto para el ejercicio 2025.</text:p>
      <text:p text:style-name="Text"> </text:p>
      <text:p text:style-name="Text"> </text:p>
      <text:p text:style-name="Text"> <text:s text:c="26"/>Decimocuarto.- Devolución Voluntaria e interés de demora.</text:p>
      <text:p text:style-name="Text"> <text:s text:c="162"/>24</text:p>
      <text:p text:style-name="Text"> <text:s text:c="26"/>De conformidad con el artículo 90 del RD 887/2006 pueden realizarse</text:p>
      <text:p text:style-name="Text"> <text:s text:c="26"/>devoluciones voluntarias en la cuenta corriente titularidad del Cabildo de Gran</text:p>
      <text:p text:style-name="Text"> <text:s text:c="26"/>Canaria abierta en la entidad financiera CaixaBank con número ES49 2100 7837</text:p>
      <text:p text:style-name="Text"> <text:s text:c="26"/>1713 0008 5333, debiendo indicarse en el ingreso la denominación de la entidad</text:p>
      <text:p text:style-name="Text"> <text:s text:c="26"/>local y del proyecto a que se refiere.</text:p>
      <text:p text:style-name="Text"> <text:s text:c="26"/>El artículo 37 de la Ley 38/2003, de 17 de noviembre, General de Subvenciones</text:p>
      <text:p text:style-name="Text"> <text:s text:c="26"/>recoge que procederá el reintegro de las cantidades percibidas y la exigencia del</text:p>
      <text:p text:style-name="Text"> <text:s text:c="26"/>interés de demora correspondiente desde el momento del pago de la subvención</text:p>
      <text:p text:style-name="Text"> <text:s text:c="26"/>hasta la fecha en que se acuerde la procedencia del reintegro, o la fecha en que el</text:p>
      <text:p text:style-name="Text"> <text:s text:c="26"/>deudor ingrese el reintegro si es anterior a ésta.</text:p>
      <text:p text:style-name="Text"> <text:s text:c="26"/>Conforme lo señalado en el artículo 63.1 párrafo segundo, no se sancionarán las</text:p>
      <text:p text:style-name="Text"> <text:s text:c="26"/>infracciones recogidas en los párrafos b) y d) del artículo 58 cuando los infractores</text:p>
      <text:p text:style-name="Text"> <text:s text:c="26"/>hubieran reintegrado las cantidades y los correspondientes intereses de demora</text:p>
      <text:p text:style-name="Text"> <text:s text:c="26"/>sin previo requerimiento.</text:p>
      <text:p text:style-name="Text"> </text:p>
      <text:p text:style-name="Text"> </text:p>
      <text:p text:style-name="Text"> <text:s text:c="26"/>Decimoquinto.- Reintegro.</text:p>
      <text:p text:style-name="Text"> <text:s text:c="26"/>El apartado 12 de la Base 33 de las de ejecución del Cabildo de Gran Canaria</text:p>
      <text:p text:style-name="Text"> <text:s text:c="26"/>señala: Serán compensables de oficio, una vez transcurrido el plazo de ingreso en</text:p>
      <text:p text:style-name="Text"> <text:s text:c="26"/>periodo voluntario, aquellos créditos por subvenciones que figuren en la Hacienda</text:p>
      <text:p text:style-name="Text"> <text:s text:c="26"/>Insular a favor de entidades públicas y que, al mismo tiempo, éstas consten como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24/28</text:p>
      <text:p text:style-name="Text"> <text:s text:c="67"/>=</text:p>
      <text:p text:style-name="Break"/>
      <text:p text:style-name="Text"> <text:s text:c="26"/>deudoras de la misma, con independencia de que la deuda la tenga con el Cabildo</text:p>
      <text:p text:style-name="Text"> <text:s text:c="26"/>de Gran Canaria o con alguno de sus entes dependientes.</text:p>
      <text:p text:style-name="Text"> </text:p>
      <text:p text:style-name="Text"> </text:p>
      <text:p text:style-name="Text"> <text:s text:c="26"/>Decimosexto.- Infracciones y sanciones.</text:p>
      <text:p text:style-name="Text"> <text:s text:c="26"/>El beneficiario estará sujeto al régimen de infracciones y sanciones previsto en la</text:p>
      <text:p text:style-name="Text"> <text:s text:c="26"/>referida Ley General de Subvenciones y su reglamento desarrollador.</text:p>
      <text:p text:style-name="Text"> <text:s text:c="26"/>Asimismo, se estará a lo señalado en la Base 33 de las de Ejecución del</text:p>
      <text:p text:style-name="Text"> <text:s text:c="26"/>presupuesto.</text:p>
      <text:p text:style-name="Text"> <text:s text:c="26"/>En especial, se estará a lo dispuesto en la base 33.22 a efectos de determinar la</text:p>
      <text:p text:style-name="Text"> <text:s text:c="26"/>cantidad que finalmente haya de percibir la persona o entidad beneficiaria o, en</text:p>
      <text:p text:style-name="Text"> <text:s text:c="26"/>su caso, el importe a reintegrar (criterios de graduación).</text:p>
      <text:p text:style-name="Text"> </text:p>
      <text:p text:style-name="Text"> </text:p>
      <text:p text:style-name="Text"> <text:s text:c="26"/>Decimoséptimo.- Consentimiento.</text:p>
      <text:p text:style-name="Text"> <text:s text:c="162"/>25</text:p>
      <text:p text:style-name="Text"> <text:s text:c="26"/>El beneficiario dispone de 10 días de plazo para oponerse expresamente al acceso</text:p>
      <text:p text:style-name="Text"> <text:s text:c="26"/>a los efectos de verificar en los procedimientos administrativos de subvenciones la</text:p>
      <text:p text:style-name="Text"> <text:s text:c="26"/>identidad de los interesados y el cumplimiento de sus obligaciones fiscales y con</text:p>
      <text:p text:style-name="Text"> <text:s text:c="26"/>la seguridad social, los centros gestores y la Tesorería Insular podrán acceder a</text:p>
      <text:p text:style-name="Text"> <text:s text:c="26"/>los servicios de verificación y consulta de datos de identidad y cumplimiento de</text:p>
      <text:p text:style-name="Text"> <text:s text:c="26"/>obligaciones, con el fin de realizar las funciones de control encomendadas, con</text:p>
      <text:p text:style-name="Text"> <text:s text:c="26"/>las garantías previstas en la normativa sobre Protección de Datos de Carácter</text:p>
      <text:p text:style-name="Text"> <text:s text:c="26"/>Personal.</text:p>
      <text:p text:style-name="Text"> <text:s text:c="26"/>En caso de no oponerse expresamente en el plazo de 10 días desde la notificación</text:p>
      <text:p text:style-name="Text"> <text:s text:c="26"/>de la presente Resolución o desde el abono de la subvención (a contar desde la</text:p>
      <text:p text:style-name="Text"> <text:s text:c="26"/>primera de las 2 fechas señaladas), se entiende que presta su consentimiento.</text:p>
      <text:p text:style-name="Text"> </text:p>
      <text:p text:style-name="Text"> </text:p>
      <text:p text:style-name="Text"> <text:s text:c="26"/>Decimoctavo.- Comunicaciones.</text:p>
      <text:p text:style-name="Text"> <text:s text:c="26"/>Toda la documentación dirigida al Cabildo de Gran Canaria que se haya de</text:p>
      <text:p text:style-name="Text"> <text:s text:c="26"/>aportar al amparo de esta subvención, se presentará de manera telemática.</text:p>
      <text:p text:style-name="Text"> </text:p>
      <text:p text:style-name="Text"> </text:p>
      <text:p text:style-name="Text"> <text:s text:c="26"/>Decimonoveno.- Obligación de Inscripción en registro público y condición que</text:p>
      <text:p text:style-name="Text"> <text:s text:c="26"/>debe constar.</text:p>
      <text:p text:style-name="Text"> <text:s text:c="26"/>En el supuesto de adquisición, construcción, rehabilitación y mejora de bienes</text:p>
      <text:p text:style-name="Text"> <text:s text:c="26"/>inventariables, se seguirán las siguientes reglas: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25/28</text:p>
      <text:p text:style-name="Text"> <text:s text:c="67"/>=</text:p>
      <text:p text:style-name="Break"/>
      <text:p text:style-name="Text"> <text:s text:c="26"/>En aplicación del artículo 31.4 de la LGS, el importe de la subvención concedida,</text:p>
      <text:p text:style-name="Text"> <text:s text:c="26"/>así como la obligación que se señala en los párrafos siguientes, deberán</text:p>
      <text:p text:style-name="Text"> <text:s text:c="26"/>hacerse constar en escritura pública y ser objeto de inscripción en el registro</text:p>
      <text:p text:style-name="Text"> <text:s text:c="26"/>público correspondiente. Los gastos derivados de la escritura y de la inscripción</text:p>
      <text:p text:style-name="Text"> <text:s text:c="26"/>se consideran incluidos dentro de los gastos subvencionables.</text:p>
      <text:p text:style-name="Text"> <text:s text:c="26"/>El beneficiario de la ayuda en el caso de adquisición, construcción,</text:p>
      <text:p text:style-name="Text"> <text:s text:c="26"/>rehabilitación y mejora de bienes si el importe total de las subvenciones</text:p>
      <text:p text:style-name="Text"> <text:s text:c="26"/>concedidas para el bien es igual o mayor a 500.000 euros, está sujeto durante</text:p>
      <text:p text:style-name="Text"> <text:s text:c="26"/>20 años desde la finalización de la edificación a las obligaciones de</text:p>
      <text:p text:style-name="Text"> <text:s text:c="26"/>mantenimiento de la actividad y al cumplimiento de los objetivos y</text:p>
      <text:p text:style-name="Text"> <text:s text:c="26"/>compromisos asumidos en la orden de concesión de la ayuda. Esta obligación</text:p>
      <text:p text:style-name="Text"> <text:s text:c="26"/>debe constar en la escritura pública e inscribirse en el registro.</text:p>
      <text:p text:style-name="Text"> <text:s text:c="26"/>En caso de que la puesta en marcha en el mismo de la actividad de la Entidad</text:p>
      <text:p text:style-name="Text"> <text:s text:c="26"/>fuera posterior, el plazo de puesta en marcha sería la fecha de inicio del cómputo</text:p>
      <text:p text:style-name="Text"> <text:s text:c="26"/>del plazo de los 20 años.</text:p>
      <text:p text:style-name="Text"> <text:s text:c="162"/>26</text:p>
      <text:p text:style-name="Text"> <text:s text:c="26"/>En el caso de que el bien subvencionado fuera devuelto al tráfico privado en un</text:p>
      <text:p text:style-name="Text"> <text:s text:c="26"/>plazo inferior a 20 años, el beneficiario deberá reintegrar al Cabildo de Gran</text:p>
      <text:p text:style-name="Text"> <text:s text:c="26"/>Canaria la subvención concedida, con la aplicación del interés legal del dinero</text:p>
      <text:p text:style-name="Text"> <text:s text:c="26"/>incrementado en un 25 por 100.</text:p>
      <text:p text:style-name="Text"> <text:s text:c="26"/>El total de la subvención concedida por el Cabildo de Gran Canaria y que debe</text:p>
      <text:p text:style-name="Text"> <text:s text:c="26"/>constar en la escritura pública y registro, a fecha actual, incluida esta</text:p>
      <text:p text:style-name="Text"> <text:s text:c="26"/>resolución asciende a: 2.250.000 euros.</text:p>
      <text:p text:style-name="Text"> <text:s text:c="26"/>Para el cálculo del reintegro se tomará el importe total de las subvenciones</text:p>
      <text:p text:style-name="Text"> <text:s text:c="26"/>concedidas con este objeto descontando el valor de depreciación del inmueble a</text:p>
      <text:p text:style-name="Text"> <text:s text:c="26"/>efectos contables por los años transcurridos desde la concesión, prorrateándose</text:p>
      <text:p text:style-name="Text"> <text:s text:c="26"/>por meses los períodos de tiempo inferiores al año. A estos efectos, la depreciación</text:p>
      <text:p text:style-name="Text"> <text:s text:c="26"/>se calculará dividiendo el valor total del bien en el momento de la transmisión</text:p>
      <text:p text:style-name="Text"> <text:s text:c="26"/>entre el número de años de vida útil residual de dicho inmueble que se acredite;</text:p>
      <text:p text:style-name="Text"> <text:s text:c="26"/>sin que el periodo máximo de vida útil pueda ser superior a 100 años para edificios</text:p>
      <text:p text:style-name="Text"> <text:s text:c="26"/>de uso residencial; 75 años para edificios de oficinas; 50 años para edificios</text:p>
      <text:p text:style-name="Text"> <text:s text:c="26"/>comerciales y 35 años para edificios de uso industrial e inmuebles ligados a una</text:p>
      <text:p text:style-name="Text"> <text:s text:c="26"/>explotación económica.</text:p>
      <text:p text:style-name="Text"> <text:s text:c="26"/>El documento de inscripción de la condición señalada debe incluirse en la</text:p>
      <text:p text:style-name="Text"> <text:s text:c="26"/>justificación final, de tal forma, que no se podrá considerar justificado el</text:p>
      <text:p text:style-name="Text"> <text:s text:c="26"/>expediente hasta la presentación de dicha anotación en el registro de la</text:p>
      <text:p text:style-name="Text"> <text:s text:c="26"/>propiedad.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26/28</text:p>
      <text:p text:style-name="Text"> <text:s text:c="67"/>=</text:p>
      <text:p text:style-name="Break"/>
      <text:p text:style-name="Text"> <text:s text:c="26"/>Vigésimo.- Carácter de la ayuda.</text:p>
      <text:p text:style-name="Text"> <text:s text:c="26"/>Esta subvención no tiene la consideración de ayuda de Estado.</text:p>
      <text:p text:style-name="Text"> </text:p>
      <text:p text:style-name="Text"> </text:p>
      <text:p text:style-name="Text"> <text:s text:c="26"/>Disposición final Primera. Para lo no establecido en la presente Resolución se</text:p>
      <text:p text:style-name="Text"> <text:s text:c="26"/>estará a lo dispuesto en las siguientes disposiciones normativas:</text:p>
      <text:p text:style-name="Text"> <text:s text:c="26"/>- <text:s text:c="3"/>Ley 38/2003, de 17 de noviembre, General de Subvenciones;</text:p>
      <text:p text:style-name="Text"> <text:s text:c="26"/>- <text:s text:c="3"/>Real Decreto 887/2006, de 21 de julio, que aprueba el Reglamento de la citada</text:p>
      <text:p text:style-name="Text"> <text:s text:c="31"/>Ley;</text:p>
      <text:p text:style-name="Text"> <text:s text:c="26"/>- <text:s text:c="3"/>Bases para la ejecución del Presupuesto del Cabildo de Gran Canaria para el</text:p>
      <text:p text:style-name="Text"> <text:s text:c="31"/>ejercicio 2025 (Boletín Oficial de la Provincia de Las Palmas. Número 6 de 13</text:p>
      <text:p text:style-name="Text"> <text:s text:c="31"/>de enero de 2025);</text:p>
      <text:p text:style-name="Text"> <text:s text:c="26"/>- <text:s text:c="3"/>Ley 39/2015, de 1 de octubre, del Procedimiento Administrativo Común de las</text:p>
      <text:p text:style-name="Text"> <text:s text:c="31"/>Administraciones Públicas;</text:p>
      <text:p text:style-name="Text"> <text:s text:c="162"/>27</text:p>
      <text:p text:style-name="Text"> <text:s text:c="26"/>- <text:s text:c="3"/>Ordenanza General de Subvenciones del Excmo. Cabildo Insular de Gran</text:p>
      <text:p text:style-name="Text"> <text:s text:c="31"/>Canaria;</text:p>
      <text:p text:style-name="Text"> <text:s text:c="26"/>- <text:s text:c="3"/>Restantes normas de derecho administrativo que resulten de aplicación; y, en</text:p>
      <text:p text:style-name="Text"> <text:s text:c="31"/>su defecto, se aplicarán las normas de derecho privado.”</text:p>
      <text:p text:style-name="Text"> </text:p>
      <text:p text:style-name="Text"> </text:p>
      <text:p text:style-name="Text"> <text:s text:c="26"/>Contra la presente Resolución, que pone fin a la vía administrativa, podrá</text:p>
      <text:p text:style-name="Text"> <text:s text:c="26"/>interponer RECURSO POTESTATIVO DE REPOSICIÓN ante el Consejo de</text:p>
      <text:p text:style-name="Text"> <text:s text:c="26"/>Gobierno Insular, en el plazo de UN (1) MES a contar desde el día siguiente al</text:p>
      <text:p text:style-name="Text"> <text:s text:c="26"/>de la presente notificación, o en su defecto, y en el plazo de DOS (2) MESES,</text:p>
      <text:p text:style-name="Text"> <text:s text:c="26"/>contados de la misma forma, interponer directamente RECURSO</text:p>
      <text:p text:style-name="Text"> <text:s text:c="26"/>CONTENCIOSO-ADMINISTRATIVO ante el Juzgado de lo Contencioso-</text:p>
      <text:p text:style-name="Text"> <text:s text:c="26"/>Administrativo de esta Ciudad.</text:p>
      <text:p text:style-name="Text"> </text:p>
      <text:p text:style-name="Text"> </text:p>
      <text:p text:style-name="Text"> <text:s text:c="26"/>Las Palmas de Gran Canaria, a la fecha incorporada electrónicamente al pie.</text:p>
      <text:p text:style-name="Text"> </text:p>
      <text:p text:style-name="Text"> <text:s text:c="54"/>EL TITULAR DEL ÓRGANO DE APOYO</text:p>
      <text:p text:style-name="Text"> <text:s text:c="54"/>AL CONSEJO DE GOBIERNO INSULAR</text:p>
      <text:p text:style-name="Text"> <text:s text:c="52"/>P.D. LA JEFA DE SERVICIO DE PRESIDENCIA</text:p>
      <text:p text:style-name="Text"> <text:s text:c="60"/>(Decreto 30 de 28/06/2023)</text:p>
      <text:p text:style-name="Text"> <text:s text:c="62"/>Mª Nieves Ramos Ruiz</text:p>
      <text:p text:style-name="Text"> <text:s text:c="55"/>(Firmado electrónicamente al pie)</text:p>
      <text:p text:style-name="Text"> </text:p>
      <text:p text:style-name="Text"> <text:s text:c="112"/>C/ Bravo Murillo, 23 1ª planta</text:p>
      <text:p text:style-name="Text"> <text:s text:c="102"/>CP: 35002 Las Palmas de Gran Canaria</text:p>
      <text:p text:style-name="Text"> <text:s text:c="124"/>Tel.: 928219421</text:p>
      <text:p text:style-name="Text"> <text:s text:c="103"/>serviciopresidencia@grancanaria.com</text:p>
      <text:p text:style-name="Text"> <text:s text:c="119"/>www.grancanaria.com</text:p>
      <text:p text:style-name="Text"> </text:p>
      <text:p text:style-name="Text"> </text:p>
      <text:p text:style-name="Text"> </text:p>
      <text:p text:style-name="Text">Código Seguro De Verificación <text:s text:c="34"/>2URHYNBjFx/tIJ10anmCJg== <text:s text:c="47"/>Fecha <text:s text:c="8"/>04/1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Maria de las Nieves Ruiz Ramos - Jefe/a Serv. Presidencia</text:p>
      <text:p text:style-name="Text"> <text:s text:c="4"/>Url De Verificación <text:s text:c="7"/>https://verifirma.grancanaria.com/verifirma/code/2URHYNBjFx/tIJ10anmCJg= <text:s text:c="30"/>Página <text:s text:c="10"/>27/28</text:p>
      <text:p text:style-name="Text"> <text:s text:c="67"/>=</text:p>
      <text:p text:style-name="Break"/>
      <text:p text:style-name="Text"> <text:s text:c="84"/>Anexo I</text:p>
      <text:p text:style-name="Text">Doc. 2.8. Cuadro resumen del coste total del proyecto construcción y equipamiento de 12 plazas de viviendas y edificio para</text:p>
      <text:p text:style-name="Text">la creación de un centro de atención integral para niños y jóvenes con autismo en C/Miguel Martín Fernández de la Torre 43,</text:p>
      <text:p text:style-name="Text">35017. Las Palmas de Gran Canaria, detallando cada una de las facturas/certificaciones y su financiación</text:p>
      <text:p text:style-name="Text"> </text:p>
      <text:p text:style-name="Text"> </text:p>
      <text:p text:style-name="Text">Nº de factura <text:s text:c="61"/>Financiado por el Cabildo de Gran Canaria <text:s text:c="40"/>Otra Financiación</text:p>
      <text:p text:style-name="Text"> <text:s text:c="18"/>Fecha <text:s text:c="6"/>Acree-</text:p>
      <text:p text:style-name="Text"> <text:s text:c="5"/>o <text:s text:c="37"/>NIF <text:s text:c="5"/>Importe</text:p>
      <text:p text:style-name="Text"> <text:s text:c="17"/>emisión <text:s text:c="6"/>dor <text:s text:c="33"/>Resoluc <text:s text:c="7"/>Importe <text:s text:c="8"/>Fecha <text:s text:c="31"/>Financiado <text:s text:c="9"/>Importe <text:s text:c="5"/>Fecha de <text:s text:c="2"/>Forma de</text:p>
      <text:p text:style-name="Text">certificación <text:s text:c="99"/>Forma de pago</text:p>
      <text:p text:style-name="Text"> <text:s text:c="70"/>nº <text:s text:c="9"/>imputado <text:s text:c="7"/>de pago <text:s text:c="34"/>por <text:s text:c="11"/>imputado <text:s text:c="7"/>pago <text:s text:c="6"/>pago</text:p>
      <text:p text:style-name="Text"> </text:p>
      <text:p text:style-name="Text"> </text:p>
      <text:p text:style-name="Text"> </text:p>
      <text:p text:style-name="Text"> </text:p>
      <text:p text:style-name="Text"> <text:s text:c="41"/>TOTAL <text:s text:c="5"/>(suma) <text:s text:c="22"/>(suma) <text:s text:c="65"/>(Suma)</text:p>
      <text:p text:style-name="Text"> </text:p>
      <text:p text:style-name="Text"> </text:p>
      <text:p text:style-name="Text"> </text:p>
      <text:p text:style-name="Text"> </text:p>
      <text:p text:style-name="Text"> <text:s text:c="86"/>C/ Bravo Murillo, 23 1ª planta</text:p>
      <text:p text:style-name="Text"> <text:s text:c="76"/>CP: 35002 Las Palmas de Gran Canaria</text:p>
      <text:p text:style-name="Text"> <text:s text:c="98"/>Tel.: 928219421</text:p>
      <text:p text:style-name="Text"> <text:s text:c="77"/>serviciopresidencia@grancanaria.com</text:p>
      <text:p text:style-name="Text"> <text:s text:c="93"/>www.grancanaria.com</text:p>
      <text:p text:style-name="Text"> </text:p>
      <text:p text:style-name="Text"> </text:p>
      <text:p text:style-name="Text"> </text:p>
      <text:p text:style-name="Text"> <text:s text:c="2"/>Código Seguro De Verificación <text:s text:c="34"/>2URHYNBjFx/tIJ10anmCJg== <text:s text:c="47"/>Fecha <text:s text:c="8"/>04/11/2025</text:p>
      <text:p text:style-name="Text"> <text:s text:c="11"/>Normativa <text:s text:c="13"/>Este informe tiene carácter de copia electrónica auténtica con validez y eficacia administrativa de ORIGINAL (art. 27 Ley 39/2015).</text:p>
      <text:p text:style-name="Text"> <text:s text:c="10"/>Firmado Por <text:s text:c="12"/>Maria de las Nieves Ruiz Ramos - Jefe/a Serv. Presidencia</text:p>
      <text:p text:style-name="Text"> <text:s text:c="7"/>Url De Verificación <text:s text:c="7"/>https://verifirma.grancanaria.com/verifirma/code/2URHYNBjFx/tIJ10anmCJg= <text:s text:c="30"/>Página <text:s text:c="10"/>28/28</text:p>
      <text:p text:style-name="Text"> <text:s text:c="70"/>=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