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Cuenta de Pérdidas y Ganancias</text:p>
      <text:p text:style-name="PDFLayout"> <text:s text:c="3"/>Empresa <text:s text:c="4"/>00400 - ASOC. FAMILIAS PERSONAS CON AUTISM <text:s text:c="6"/>Página <text:s text:c="24"/>1</text:p>
      <text:p text:style-name="PDFLayout"> <text:s text:c="60"/>Fecha listado <text:s text:c="11"/>06/04/2026</text:p>
      <text:p text:style-name="PDFLayout">Observaciones <text:s text:c="51"/>Período <text:s text:c="4"/>De Enero a Diciembre</text:p>
      <text:p text:style-name="PDFLayout"> </text:p>
      <text:p text:style-name="PDFLayout"> </text:p>
      <text:p text:style-name="PDFLayout"> <text:s text:c="61"/>2025</text:p>
      <text:p text:style-name="PDFLayout"> </text:p>
      <text:p text:style-name="PDFLayout"> <text:s text:c="5"/>A) EXCEDENTE DEL EJERCICIO</text:p>
      <text:p text:style-name="PDFLayout"> <text:s text:c="6"/>1. Ing.de la actividad propia <text:s text:c="25"/>636.965,07</text:p>
      <text:p text:style-name="PDFLayout"> <text:s text:c="9"/>a) Cuotas de asociados y afiliados <text:s text:c="18"/>13.785,30</text:p>
      <text:p text:style-name="PDFLayout"> <text:s text:c="9"/>b) Aportaciones de usuarios <text:s text:c="25"/>99.320,00</text:p>
      <text:p text:style-name="PDFLayout"> <text:s text:c="9"/>c) Ingr de promociones,patrocinad y colabor <text:s text:c="9"/>29.278,00</text:p>
      <text:p text:style-name="PDFLayout"> <text:s text:c="9"/>d) Subv.donac y legados imput.exc ejerc <text:s text:c="12"/>494.581,77</text:p>
      <text:p text:style-name="PDFLayout"> <text:s text:c="6"/>6. Aprovisionamientos <text:s text:c="33"/>-41.301,52</text:p>
      <text:p text:style-name="PDFLayout"> <text:s text:c="6"/>8. Gastos de personal <text:s text:c="32"/>-483.479,23</text:p>
      <text:p text:style-name="PDFLayout"> <text:s text:c="6"/>9. Otros gastos de la actividad <text:s text:c="22"/>-129.183,95</text:p>
      <text:p text:style-name="PDFLayout"> <text:s text:c="6"/>10. Amortización del inmovilizado <text:s text:c="21"/>-66.310,78</text:p>
      <text:p text:style-name="PDFLayout"> <text:s text:c="6"/>11. Subv,donac,legados capital trasp al exced ej <text:s text:c="7"/>34.945,93</text:p>
      <text:p text:style-name="PDFLayout"> </text:p>
      <text:p text:style-name="PDFLayout"> <text:s text:c="5"/>A.1) EXCED DE ACT (1+2+3+4+5+6+7+8+9+10+11+12 <text:s text:c="10"/>-48.364,48</text:p>
      <text:p text:style-name="PDFLayout"> </text:p>
      <text:p text:style-name="PDFLayout"> <text:s text:c="6"/>15. Gastos financieros <text:s text:c="35"/>-42,05</text:p>
      <text:p text:style-name="PDFLayout"> </text:p>
      <text:p text:style-name="PDFLayout"> <text:s text:c="5"/>A.2) EXCED OP FINANCIERAS (14+15+16+17+18) <text:s text:c="16"/>-42,05</text:p>
      <text:p text:style-name="PDFLayout"> </text:p>
      <text:p text:style-name="PDFLayout"> <text:s text:c="5"/>A.3) EXCEDENTE ANTES DE IMPUESTOS (A.1+A.2) <text:s text:c="12"/>-48.406,53</text:p>
      <text:p text:style-name="PDFLayout"> </text:p>
      <text:p text:style-name="PDFLayout"> <text:s text:c="5"/>A.4) VAR.PATR NETO RECONOC EN EL EXCED EJ(A. <text:s text:c="11"/>-48.406,53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