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12"/>RESOLUCIÓN CONJUNTA DE LA DIRECCIÓN GENERAL DE DISCAPACIDAD Y DE LA DIRECCIÓN</text:p>
      <text:p text:style-name="Text"> <text:s text:c="12"/>GENERAL DE DEPENDENCIA POR LA QUE SE OTORGAN, DE FORMA DEFINTIVA, LAS</text:p>
      <text:p text:style-name="Text"> <text:s text:c="12"/>SUBVENCIONES SOLICITADAS CON CARGO A LA CONVOCATORIA DE SUBVENCIONES PARA EL</text:p>
      <text:p text:style-name="Text"> <text:s text:c="12"/>FOMENTO DE LOS DERECHOS DE LAS PERSONAS CON DISCAPACIDAD Y EN SITUACIÓN DE</text:p>
      <text:p text:style-name="Text"> <text:s text:c="12"/>DEPENDENCIA PARA EL AÑO 2025, MEDIANTE EL PROCEDIMIENTO DE CONCURRENCIA</text:p>
      <text:p text:style-name="Text"> <text:s text:c="12"/>COMPETITIVA, EFECTUADA POR ORDEN DE 1 DE JULIO DE 2025 DE LA CONSEJERA DE</text:p>
      <text:p text:style-name="Text"> <text:s text:c="12"/>BIENESTAR SOCIAL, IGUALDAD, JUVENTUD, INFANCIA Y FAMILIAS.</text:p>
      <text:p text:style-name="Text"> </text:p>
      <text:p text:style-name="Text"> <text:s text:c="12"/>Visto el procedimiento de concesión de subvenciones destinadas a la ejecución de proyectos que</text:p>
      <text:p text:style-name="Text"> <text:s text:c="12"/>fomenten los derechos de las personas con discapacidad y personas en situación de</text:p>
      <text:p text:style-name="Text"> <text:s text:c="12"/>dependencia, y se efectúa la convocatoria para el presente ejercicio económico mediante Orden</text:p>
      <text:p text:style-name="Text"> <text:s text:c="12"/>de la Consejera de Bienestar Social, Igualdad, Juventud, Infancia y Familias Nº 634, de 1 de julio</text:p>
      <text:p text:style-name="Text"> <text:s text:c="12"/>de 2025 (BOC Nº 140, de 16 de julio)</text:p>
      <text:p text:style-name="Text"> </text:p>
      <text:p text:style-name="Text"> </text:p>
      <text:p text:style-name="Text"> <text:s text:c="69"/>ANTECEDENTES DE HECHO</text:p>
      <text:p text:style-name="Text"> </text:p>
      <text:p text:style-name="Text"> <text:s text:c="12"/>Primero.- Por Orden de la Consejera de Bienestar Social, Igualdad, Juventud, Infancia y Familias</text:p>
      <text:p text:style-name="Text"> <text:s text:c="12"/>n.º 634 de fecha 1 de julio, por la que se aprueban las bases que han de regir la convocatoria de</text:p>
      <text:p text:style-name="Text"> <text:s text:c="12"/>la concesión de subvenciones para el año 2025, mediante el procedimiento de concurrencia</text:p>
      <text:p text:style-name="Text"> <text:s text:c="12"/>competitiva, destinadas a la ejecución de proyectos que fomenten los derechos de las personas</text:p>
      <text:p text:style-name="Text"> <text:s text:c="12"/>con discapacidad y las personas en situación de dependencia, y se efectúa la convocatoria para el</text:p>
      <text:p text:style-name="Text"> <text:s text:c="12"/>presente ejercicio económico ( BOC N.º 140 de 16 de Julio de 2025)</text:p>
      <text:p text:style-name="Text"> </text:p>
      <text:p text:style-name="Text"> <text:s text:c="12"/>Segundo.- Con fecha 1 de agosto de 2025 se dictó Orden n.º 766/2025 por la que se acuerda, de</text:p>
      <text:p text:style-name="Text"> <text:s text:c="12"/>oficio, la tramitación de urgencia del procedimiento de dicha convocatoria (BOC N.º 164, de 20 de</text:p>
      <text:p text:style-name="Text"> <text:s text:c="12"/>agosto de 2025).</text:p>
      <text:p text:style-name="Text"> </text:p>
      <text:p text:style-name="Text"> <text:s text:c="12"/>Tercero.- Concluido el plazo de presentación de solicitudes y una vez comprobada la</text:p>
      <text:p text:style-name="Text"> <text:s text:c="12"/>documentación recibida por parte de las entidades interesadas, se procedió a requerir la</text:p>
      <text:p text:style-name="Text"> <text:s text:c="12"/>subsanación de las mismas mediante Resolución Conjunta de subsanación de la Dirección</text:p>
      <text:p text:style-name="Text"> <text:s text:c="12"/>General de Discapacidad y de la Dirección General de Dependencia Resolución N.º 44512 / 2025</text:p>
      <text:p text:style-name="Text"> <text:s text:c="12"/>de 25 de Septiembre, otorgando un plazo de 5 días para ello.</text:p>
      <text:p text:style-name="Text"> </text:p>
      <text:p text:style-name="Text"> <text:s text:c="12"/>Cuarto.- Mediante Resolución Conjunta de la Dirección de Discapacidad y Dirección General de</text:p>
      <text:p text:style-name="Text"> <text:s text:c="12"/>Dependencia n.º 19554/2025 de 20 de octubre se constituyó la Comisión de Evaluación prevista</text:p>
      <text:p text:style-name="Text"> <text:s text:c="12"/>en la Base Decimocuarta de la Orden de la Consejera de Bienestar Social, Igualdad, Juventud,</text:p>
      <text:p text:style-name="Text"> <text:s text:c="12"/>Infancia y Familias n.º 634 de 1 de julio de 2025.</text:p>
      <text:p text:style-name="Text"> </text:p>
      <text:p text:style-name="Text"> <text:s text:c="12"/>Quinto.- El 28 de octubre de 2025 se reúne la Comisión de Evaluación a efectos de analizar las</text:p>
      <text:p text:style-name="Text"> <text:s text:c="12"/>solicitudes provisionalmente para ser subvencionables, procediendo a su evaluación mediante la</text:p>
      <text:p text:style-name="Text"> <text:s text:c="12"/>aplicación de los criterios recogidos en la Base Decimoquinta de las bases que rigen la presente</text:p>
      <text:p text:style-name="Text"> <text:s text:c="12"/>convocatoria.</text:p>
      <text:p text:style-name="Text"> </text:p>
      <text:p text:style-name="Text"> <text:s text:c="12"/>Sexto.- Con fecha 30 de octubre de 2025 se dicta Resolución Conjunta de la Dirección General de</text:p>
      <text:p text:style-name="Text"> <text:s text:c="12"/>Dependencia y Dirección General de Discapacidad (Resolución Nº 51902 / 2025 de 30 de octubre)</text:p>
      <text:p text:style-name="Text"> <text:s text:c="12"/>por la que se conceden provisionalmente las subvenciones solicitadas con cargo a la</text:p>
      <text:p text:style-name="Text"> <text:s text:c="12"/>Convocatoria de Subvenciones destinadas a la ejecución de proyectos que fomenten los derechos</text:p>
      <text:p text:style-name="Text"> <text:s text:c="12"/>de las personas con Discapacidad y personas en situación de Dependencia, aprobada mediante</text:p>
      <text:p text:style-name="Text"> <text:s text:c="12"/>Orden n.º 634 de fecha 1 de julio de la Consejera de Bienestar Social, Igualdad, Juventud,</text:p>
      <text:p text:style-name="Text"> <text:s text:c="12"/>Infancia y Familias (BOC N.º 140 de 16 de Julio de 2025) Procediéndose a su publicación ese</text:p>
      <text:p text:style-name="Text"> <text:s text:c="12"/>mismo día, en el Tablón de Anuncios.</text:p>
      <text:p text:style-name="Text"> 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oFKSYStSvdjAXbkDMaBBYmOrXbIR6Bm9</text:p>
      <text:p text:style-name="Break"/>
      <text:p text:style-name="Text"> <text:s text:c="12"/>Séptimo.- Tras analizarse cada una de las alegaciones presentadas por los órganos instructores,</text:p>
      <text:p text:style-name="Text"> <text:s text:c="12"/>el 28 de noviembre de 2025 se reunió nuevamente la comisión de evaluación, dictando un nuevo</text:p>
      <text:p text:style-name="Text"> <text:s text:c="12"/>informe donde se recoge la evaluación realizada, detallando la puntuación obtenida en aplicación</text:p>
      <text:p text:style-name="Text"> <text:s text:c="12"/>de cada criterio y la puntuación total de cada solicitud.</text:p>
      <text:p text:style-name="Text"> </text:p>
      <text:p text:style-name="Text"> <text:s text:c="12"/>Octavo.- Existe crédito adecuado y suficiente en los vigentes Presupuestos Generales de la</text:p>
      <text:p text:style-name="Text"> <text:s text:c="12"/>Comunidad Autónoma de Canarias para el año 2025 para dar cobertura a la presente resolución,</text:p>
      <text:p text:style-name="Text"> <text:s text:c="12"/>en las siguientes líneas presupuestarias:</text:p>
      <text:p text:style-name="Text"> </text:p>
      <text:p text:style-name="Text"> <text:s text:c="21"/>Aplicación Presupuestaria <text:s text:c="44"/>Denominación <text:s text:c="20"/>Importe</text:p>
      <text:p text:style-name="Text"> </text:p>
      <text:p text:style-name="Text"> <text:s text:c="123"/>179.255,00€</text:p>
      <text:p text:style-name="Text"> <text:s text:c="21"/>23.08 231M L.A. 197G0076 <text:s text:c="24"/>Fomento de accesibilidad a personas dependientes</text:p>
      <text:p text:style-name="Text"> </text:p>
      <text:p text:style-name="Text"> </text:p>
      <text:p text:style-name="Text"> </text:p>
      <text:p text:style-name="Text"> <text:s text:c="122"/>1.500.000,00€</text:p>
      <text:p text:style-name="Text"> <text:s text:c="21"/>23.08 231M L.A 234G0173 <text:s text:c="36"/>Prestaciones Sistema de Dependencia</text:p>
      <text:p text:style-name="Text"> </text:p>
      <text:p text:style-name="Text"> </text:p>
      <text:p text:style-name="Text"> </text:p>
      <text:p text:style-name="Text"> <text:s text:c="122"/>2.961.965,57 €</text:p>
      <text:p text:style-name="Text"> <text:s text:c="21"/>23.20 231N L.A. 234G0174 <text:s text:c="25"/>Servicio de atención a personas con Discapacidad</text:p>
      <text:p text:style-name="Text"> </text:p>
      <text:p text:style-name="Text"> </text:p>
      <text:p text:style-name="Text"> </text:p>
      <text:p text:style-name="Text"> <text:s text:c="123"/>179.254,00€</text:p>
      <text:p text:style-name="Text"> <text:s text:c="22"/>23.20 231N L.A 197G0077 <text:s text:c="24"/>Fomento Accesibilidad personas con Discapacidad</text:p>
      <text:p text:style-name="Text"> </text:p>
      <text:p text:style-name="Text"> </text:p>
      <text:p text:style-name="Text"> </text:p>
      <text:p text:style-name="Text"> <text:s text:c="95"/>TOTAL</text:p>
      <text:p text:style-name="Text"> <text:s text:c="122"/>4.820.474,57€</text:p>
      <text:p text:style-name="Text"> </text:p>
      <text:p text:style-name="Text"> </text:p>
      <text:p text:style-name="Text"> </text:p>
      <text:p text:style-name="Text"> </text:p>
      <text:p text:style-name="Text"> <text:s text:c="67"/>FUNDAMENTOS DE DERECHO</text:p>
      <text:p text:style-name="Text"> </text:p>
      <text:p text:style-name="Text"> <text:s text:c="12"/>Primero.- De acuerdo con lo previsto en la Base Decimosexta son competentes las personas</text:p>
      <text:p text:style-name="Text"> <text:s text:c="12"/>titulares de la Dirección General de Dependencia y la Dirección General de Discapacidad, por</text:p>
      <text:p text:style-name="Text"> <text:s text:c="12"/>delegación de la persona titular de la Consejería de Bienestar Social, Igualdad, Juventud, Infancia</text:p>
      <text:p text:style-name="Text"> <text:s text:c="12"/>y Familias, para dictar la resolución provisional y definitiva de concesión que se podrá adoptar de</text:p>
      <text:p text:style-name="Text"> <text:s text:c="12"/>forma única, o bien de forma diferenciada por área de subvención (dependencia o discapacidad),</text:p>
      <text:p text:style-name="Text"> <text:s text:c="12"/>para todas las solicitudes de conformidad con lo que disponen las bases reguladoras establecidas</text:p>
      <text:p text:style-name="Text"> <text:s text:c="12"/>en la convocatoria y dentro de los límites del crédito destinado a la misma, haciendo constar la</text:p>
      <text:p text:style-name="Text"> <text:s text:c="12"/>relación de solicitantes a los que se concede la subvención, importe concedido para cada</text:p>
      <text:p text:style-name="Text"> <text:s text:c="12"/>proyecto, porcentaje que representa respecto del coste total del mismo y resultado de la</text:p>
      <text:p text:style-name="Text"> <text:s text:c="12"/>evaluación, así como, en su caso, la desestimación del resto de solicitudes.</text:p>
      <text:p text:style-name="Text"> </text:p>
      <text:p text:style-name="Text"> <text:s text:c="12"/>Asimismo se faculta a las personas titulares de ambas Direcciones Generales para dictar cuantas</text:p>
      <text:p text:style-name="Text"> <text:s text:c="12"/>resoluciones se precisen para la aplicación de la presente Orden. Las resoluciones que se dicten</text:p>
      <text:p text:style-name="Text"> <text:s text:c="12"/>en el ejercicio de la presente delegación habrán de hacer constar expresamente tal circunstancia.</text:p>
      <text:p text:style-name="Text"> </text:p>
      <text:p text:style-name="Text"> <text:s text:c="12"/>Segundo.- La tramitación de los expedientes se ha efectuado de conformidad con lo dispuesto en</text:p>
      <text:p text:style-name="Text"> <text:s text:c="12"/>las Bases reguladoras aprobadas mediante la citada Orden de la Consejera de Bienestar Social,</text:p>
      <text:p text:style-name="Text"> <text:s text:c="12"/>Igualdad, Juventud, Infancia y Familias Nº 634, de 1 de julio de 2025 (BOC Nº 140, de 16 de julio)</text:p>
      <text:p text:style-name="Text"> <text:s text:c="12"/>así como de conformidad con la legislación básica aplicable; la Ley 38/2003, de 17 de noviembre,</text:p>
      <text:p text:style-name="Text"> <text:s text:c="12"/>General de Subvenciones y el Real Decreto 887/2006, de 21 de julio, por el que se aprueba el</text:p>
      <text:p text:style-name="Text"> <text:s text:c="12"/>Reglamento de la citada Ley y lo dispuesto en el Decreto 36/2009, de 31 de marzo, modificado por</text:p>
      <text:p text:style-name="Text"> <text:s text:c="12"/>el Decreto 151/2022, de 23 de junio, por el que se establece el régimen general de subvenciones</text:p>
      <text:p text:style-name="Text"> <text:s text:c="12"/>de la Comunidad Autónoma de Canarias.</text:p>
      <text:p text:style-name="Text"> 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oFKSYStSvdjAXbkDMaBBYmOrXbIR6Bm9</text:p>
      <text:p text:style-name="Break"/>
      <text:p text:style-name="Text"> <text:s text:c="12"/>Tercero.- En la instrucción de los expedientes se ha cumplido con los trámites de verificación de</text:p>
      <text:p text:style-name="Text"> <text:s text:c="12"/>la documentación presentada, requerimiento de subsanación, en su caso, y demás exigencias de</text:p>
      <text:p text:style-name="Text"> <text:s text:c="12"/>la Ley 39/2015, de 1 de octubre, del Procedimiento Administrativo Común de las Administraciones</text:p>
      <text:p text:style-name="Text"> <text:s text:c="12"/>Públicas y normativa aplicable.</text:p>
      <text:p text:style-name="Text"> </text:p>
      <text:p text:style-name="Text"> <text:s text:c="12"/>Cuarto.- En el resuelvo Tercero de la Orden Departamental n.º 634 de 1 de julio de 2025 (BOC Nº</text:p>
      <text:p text:style-name="Text"> <text:s text:c="12"/>140, de 16 de julio), se aprueba el gasto y se publican los créditos para el presente ejercicio.</text:p>
      <text:p text:style-name="Text"> </text:p>
      <text:p text:style-name="Text"> </text:p>
      <text:p text:style-name="Text"> <text:s text:c="21"/>Aplicación Presupuestaria <text:s text:c="44"/>Denominación <text:s text:c="20"/>Importe</text:p>
      <text:p text:style-name="Text"> </text:p>
      <text:p text:style-name="Text"> <text:s text:c="123"/>179.255,00€</text:p>
      <text:p text:style-name="Text"> <text:s text:c="21"/>23.08 231M L.A. 197G0076 <text:s text:c="24"/>Fomento de accesibilidad a personas dependientes</text:p>
      <text:p text:style-name="Text"> </text:p>
      <text:p text:style-name="Text"> </text:p>
      <text:p text:style-name="Text"> </text:p>
      <text:p text:style-name="Text"> <text:s text:c="122"/>1.500.000,00€</text:p>
      <text:p text:style-name="Text"> <text:s text:c="21"/>23.08 231M L.A 234G0173 <text:s text:c="36"/>Prestaciones Sistema de Dependencia</text:p>
      <text:p text:style-name="Text"> </text:p>
      <text:p text:style-name="Text"> </text:p>
      <text:p text:style-name="Text"> </text:p>
      <text:p text:style-name="Text"> <text:s text:c="122"/>2.961.965,57 €</text:p>
      <text:p text:style-name="Text"> <text:s text:c="21"/>23.20 231N L.A. 234G0174 <text:s text:c="25"/>Servicio de atención a personas con Discapacidad</text:p>
      <text:p text:style-name="Text"> </text:p>
      <text:p text:style-name="Text"> </text:p>
      <text:p text:style-name="Text"> </text:p>
      <text:p text:style-name="Text"> <text:s text:c="123"/>179.254,00€</text:p>
      <text:p text:style-name="Text"> <text:s text:c="22"/>23.20 231N L.A 197G0077 <text:s text:c="24"/>Fomento Accesibilidad personas con Discapacidad</text:p>
      <text:p text:style-name="Text"> </text:p>
      <text:p text:style-name="Text"> </text:p>
      <text:p text:style-name="Text"> </text:p>
      <text:p text:style-name="Text"> <text:s text:c="95"/>TOTAL</text:p>
      <text:p text:style-name="Text"> <text:s text:c="122"/>4.820.474,57€</text:p>
      <text:p text:style-name="Text"> </text:p>
      <text:p text:style-name="Text"> </text:p>
      <text:p text:style-name="Text"> <text:s text:c="12"/>Quinto.- Una vez evaluadas las solicitudes por la Comisión de Evaluación, los órganos de</text:p>
      <text:p text:style-name="Text"> <text:s text:c="12"/>instrucción han agrupado las mismas por áreas y actividades y asignado los créditos por orden</text:p>
      <text:p text:style-name="Text"> <text:s text:c="12"/>decreciente de puntuación, hasta agotar los mismos, procediendo de la siguiente forma:</text:p>
      <text:p text:style-name="Text"> </text:p>
      <text:p text:style-name="Text"> <text:s text:c="12"/>Si el crédito asignado al último expediente de una actividad fuera inferior al importe solicitado, se</text:p>
      <text:p text:style-name="Text"> <text:s text:c="12"/>comunica a la entidad en el Anexo I ofreciéndole la oportunidad de reformular su solicitud, con el</text:p>
      <text:p text:style-name="Text"> <text:s text:c="12"/>fin de ajustar los costes a la financiación disponible.</text:p>
      <text:p text:style-name="Text"> </text:p>
      <text:p text:style-name="Text"> <text:s text:c="12"/>Si en alguna actividad sobrasen fondos, se distribuirán entre las solicitudes de la misma línea de</text:p>
      <text:p text:style-name="Text"> <text:s text:c="12"/>actuación que hayan quedado sin subvención, comenzando por la primera solicitud no</text:p>
      <text:p text:style-name="Text"> <text:s text:c="12"/>subvencionada que obtenga una mayor puntuación en el baremo, y así sucesivamente de forma</text:p>
      <text:p text:style-name="Text"> <text:s text:c="12"/>correlativa de mayor a menor puntuación.</text:p>
      <text:p text:style-name="Text"> </text:p>
      <text:p text:style-name="Text"> <text:s text:c="12"/>Si una vez satisfechas las solicitudes de una línea de actuación sobrase presupuesto, se podrán</text:p>
      <text:p text:style-name="Text"> <text:s text:c="12"/>atender el resto de las solicitudes que no hubiesen obtenido subvención en las otras líneas de</text:p>
      <text:p text:style-name="Text"> <text:s text:c="12"/>actuación, comenzando por la primera solicitud con mayor puntuación no subvencionada, de la</text:p>
      <text:p text:style-name="Text"> <text:s text:c="12"/>línea de actuación con el número más bajo, y así sucesivamente de mayor a menor puntuación. El</text:p>
      <text:p text:style-name="Text"> <text:s text:c="12"/>proceso se reiniciará cuantas veces fuese preciso hasta que se agote el presupuesto o las</text:p>
      <text:p text:style-name="Text"> <text:s text:c="12"/>solicitudes. Sólo se podrá repartir el sobrante dentro de cada área (dependencia o discapacidad)</text:p>
      <text:p text:style-name="Text"> <text:s text:c="12"/>entre las líneas 1 a la 3, no pudiéndose repartir con la línea 4 y viceversa.</text:p>
      <text:p text:style-name="Text"> </text:p>
      <text:p text:style-name="Text"> <text:s text:c="12"/>En caso de empate que condicione el acceso a la subvención, se priorizarán las solicitudes de</text:p>
      <text:p text:style-name="Text"> <text:s text:c="12"/>acuerdo con los siguientes criterios:</text:p>
      <text:p text:style-name="Text"> 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oFKSYStSvdjAXbkDMaBBYmOrXbIR6Bm9</text:p>
      <text:p text:style-name="Break"/>
      <text:p text:style-name="Text"> <text:s text:c="12"/>1. Se primará la solicitud de una entidad que no tenga otro proyecto propuesto para recibir</text:p>
      <text:p text:style-name="Text"> <text:s text:c="12"/>subvención y, si no resolviese el empate, la de la entidad que tenga una menor cantidad de</text:p>
      <text:p text:style-name="Text"> <text:s text:c="12"/>subvención propuesta.</text:p>
      <text:p text:style-name="Text"> </text:p>
      <text:p text:style-name="Text"> <text:s text:c="12"/>2. Si se mantiene el empate, se priorizará el proyecto que alcance mayor puntuación en los</text:p>
      <text:p text:style-name="Text"> <text:s text:c="12"/>distintos criterios de evaluación, en orden decreciente.</text:p>
      <text:p text:style-name="Text"> </text:p>
      <text:p text:style-name="Text"> <text:s text:c="12"/>3. Si aún así persiste el empate, se seleccionará el que tenga mayor ámbito territorial.</text:p>
      <text:p text:style-name="Text"> </text:p>
      <text:p text:style-name="Text"> <text:s text:c="12"/>Sexto.- Consta en el expediente informe de la Comisión de Evaluación prevista en la Base</text:p>
      <text:p text:style-name="Text"> <text:s text:c="12"/>Decimocuarta de las que rigen la convocatoria con fecha 28 de noviembre de 2025</text:p>
      <text:p text:style-name="Text"> </text:p>
      <text:p text:style-name="Text"> <text:s text:c="12"/>Séptimo.- De acuerdo con lo previsto en el punto 7 de la Base Decimotercera, el órgano</text:p>
      <text:p text:style-name="Text"> <text:s text:c="12"/>instructor, a la vista del expediente y del informe de la Comisión de Valoración, elevará al órgano</text:p>
      <text:p text:style-name="Text"> <text:s text:c="12"/>concedente, si procede, la propuesta de resolución provisional debidamente motivada y ajustada a</text:p>
      <text:p text:style-name="Text"> <text:s text:c="12"/>las disponibilidades económicas existentes. La resolución provisional será notificada a los</text:p>
      <text:p text:style-name="Text"> <text:s text:c="12"/>interesados mediante comparecencia en la sede electrónica del Gobierno de Canarias y su</text:p>
      <text:p text:style-name="Text"> <text:s text:c="12"/>simultánea publicación en el boletín electrónico de dicha sede.</text:p>
      <text:p text:style-name="Text"> </text:p>
      <text:p text:style-name="Text"> <text:s text:c="12"/>Octavo.- Al amparo de la Base Decimotercera Apartado Cinco, se procederá mediante</text:p>
      <text:p text:style-name="Text"> <text:s text:c="12"/>comunicación expresa a aquellos expedientes cuyo crédito asignado fuese inferior al importe</text:p>
      <text:p text:style-name="Text"> <text:s text:c="12"/>solicitado por la entidad ofreciéndole la posibilidad de reformular su solicitud.</text:p>
      <text:p text:style-name="Text"> </text:p>
      <text:p text:style-name="Text"> <text:s text:c="12"/>Noveno.- Las Entidades han de cumplir, con el compromiso de asumir el coste que resulte de la</text:p>
      <text:p text:style-name="Text"> <text:s text:c="12"/>diferencia entre el importe total del proyecto y la subvención que le sea concedida (Base</text:p>
      <text:p text:style-name="Text"> <text:s text:c="12"/>Vigesimoprimera apartado Uno letra n.) así como del resto de obligaciones recogidas en la</text:p>
      <text:p text:style-name="Text"> <text:s text:c="12"/>precitada Base Vigésimo Primera.</text:p>
      <text:p text:style-name="Text"> </text:p>
      <text:p text:style-name="Text"> <text:s text:c="12"/>Décimo.- De acuerdo con lo previsto en el artículo 18.5 del citado Decreto 36/2009, de 31 de</text:p>
      <text:p text:style-name="Text"> <text:s text:c="12"/>marzo, las propuestas de resolución provisional y definitiva no crean derecho alguno a favor del</text:p>
      <text:p text:style-name="Text"> <text:s text:c="12"/>beneficiario propuesto frente a la Administración, mientras no hayan sido notificadas y aceptadas.</text:p>
      <text:p text:style-name="Text"> </text:p>
      <text:p text:style-name="Text"> <text:s text:c="12"/>En virtud de los antecedentes y fundamentos de derecho expuestos,</text:p>
      <text:p text:style-name="Text"> </text:p>
      <text:p text:style-name="Text"> </text:p>
      <text:p text:style-name="Text"> <text:s text:c="81"/>RESUELVO</text:p>
      <text:p text:style-name="Text"> </text:p>
      <text:p text:style-name="Text"> <text:s text:c="12"/>Primero.- Acordar la Resolución Definitiva de las subvenciones convocadas con cargo a la Orden</text:p>
      <text:p text:style-name="Text"> <text:s text:c="12"/>Orden n.º 634 de 1 de julio de 2025 (BOC Nº 140, de 16 de julio) de la Consejera de Bienestar</text:p>
      <text:p text:style-name="Text"> <text:s text:c="12"/>Social, Igualdad, Juventud, Infancia y Familias en la forma que se indica a continuación y en los</text:p>
      <text:p text:style-name="Text"> <text:s text:c="12"/>Anexos que se acompañan a la misma:</text:p>
      <text:p text:style-name="Text"> </text:p>
      <text:p text:style-name="Text"> <text:s text:c="12"/>Anexo I: Solicitudes Estimadas.</text:p>
      <text:p text:style-name="Text"> </text:p>
      <text:p text:style-name="Text"> <text:s text:c="12"/>Anexo II: Solicitudes Desistidas por las causas que se especifican para cada una de ellas.</text:p>
      <text:p text:style-name="Text"> </text:p>
      <text:p text:style-name="Text"> <text:s text:c="12"/>Anexo III: Solicitudes Desestimadas por las causas que se especifican para cada una de ellas.</text:p>
      <text:p text:style-name="Text"> </text:p>
      <text:p text:style-name="Text"> <text:s text:c="12"/>Anexo IV: Puntuaciones otorgadas a los proyectos.</text:p>
      <text:p text:style-name="Text"> </text:p>
      <text:p text:style-name="Text"> <text:s text:c="12"/>Anexo V: Contestación Alegaciones.</text:p>
      <text:p text:style-name="Text"> 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oFKSYStSvdjAXbkDMaBBYmOrXbIR6Bm9</text:p>
      <text:p text:style-name="Break"/>
      <text:p text:style-name="Text"> <text:s text:c="12"/>Segundo.- Otorgar un plazo de 5 días hábiles para que aquellas entidades que así se les haga</text:p>
      <text:p text:style-name="Text"> <text:s text:c="12"/>constar expresamente, acepten la subvención otorgada, indicando que de no hacerlo en dicho</text:p>
      <text:p text:style-name="Text"> <text:s text:c="12"/>plazo, se entenderá que desisten de su solicitud. Dicho plazo se contará a partir del siguiente al de</text:p>
      <text:p text:style-name="Text"> <text:s text:c="12"/>la publicación de la presente Resolución en el tablón de anuncios del Gobierno de Canarias.</text:p>
      <text:p text:style-name="Text"> </text:p>
      <text:p text:style-name="Text"> <text:s text:c="12"/>Las aceptaciones, única y exclusivamente en los expedientes que así se especifique, se</text:p>
      <text:p text:style-name="Text"> <text:s text:c="12"/>presentarán a través del área personal de la sede electrónica.</text:p>
      <text:p text:style-name="Text"> </text:p>
      <text:p text:style-name="Text"> <text:s text:c="47"/>(https://sede.gobiernodecanarias.org/sede/area_personal)</text:p>
      <text:p text:style-name="Text"> </text:p>
      <text:p text:style-name="Text"> <text:s text:c="12"/>Las Entidades han de cumplir con el compromiso de asumir el coste que resulte de la diferencia</text:p>
      <text:p text:style-name="Text"> <text:s text:c="12"/>entre el importe total del proyecto y la subvención que le sea concedida (Base Vigesimoprimera</text:p>
      <text:p text:style-name="Text"> <text:s text:c="12"/>apartado Uno letra n) así como del resto de obligaciones recogidas en la precitada Base Vigésimo</text:p>
      <text:p text:style-name="Text"> <text:s text:c="12"/>Primera.</text:p>
      <text:p text:style-name="Text"> </text:p>
      <text:p text:style-name="Text"> <text:s text:c="12"/>Tercero.- Otorgar idéntico plazo de 5 días hábiles para la reformulación de aquellas solicitudes</text:p>
      <text:p text:style-name="Text"> <text:s text:c="12"/>estimadas parcialmente por falta de dotación presupuestaria, y que así se les haga constar</text:p>
      <text:p text:style-name="Text"> <text:s text:c="12"/>expresamente. No se aceptarán reformulaciones no solicitadas de forma expresa. La</text:p>
      <text:p text:style-name="Text"> <text:s text:c="12"/>documentación se presentará a través del área personal de la sede electrónica del Gobierno de</text:p>
      <text:p text:style-name="Text"> <text:s text:c="12"/>Canarias.</text:p>
      <text:p text:style-name="Text"> </text:p>
      <text:p text:style-name="Text"> <text:s text:c="47"/>(https://sede.gobiernodecanarias.org/sede/area_personal)</text:p>
      <text:p text:style-name="Text"> </text:p>
      <text:p text:style-name="Text"> <text:s text:c="12"/>Cuarto.- Notifíquese la presente Resolución a las entidades interesadas mediante la publicación</text:p>
      <text:p text:style-name="Text"> <text:s text:c="12"/>en el tablón de anuncios de la sede electrónica del Gobierno de Canarias y su simultánea</text:p>
      <text:p text:style-name="Text"> <text:s text:c="12"/>notificación por comparecencia en dicha sede electrónica:</text:p>
      <text:p text:style-name="Text"> </text:p>
      <text:p text:style-name="Text"> <text:s text:c="24"/>https://sede.gobiernodecanarias.org/sede/destacados_menu_home/tablon_anuncios</text:p>
      <text:p text:style-name="Text"> </text:p>
      <text:p text:style-name="Text"> <text:s text:c="12"/>Contra la presente Resolución, que agota la vía administrativa, cabe interponer recurso potestativo</text:p>
      <text:p text:style-name="Text"> <text:s text:c="12"/>de reposición ante la Excma. Sra. Bienestar Social, Igualdad, Juventud, Infancia y Familias, en el</text:p>
      <text:p text:style-name="Text"> <text:s text:c="12"/>plazo de un mes contado a partir del día siguiente al de la notificación de la presente Resolución o</text:p>
      <text:p text:style-name="Text"> <text:s text:c="12"/>bien, recurso contencioso-administrativo, ante la Sala de lo Contencioso Administrativo del</text:p>
      <text:p text:style-name="Text"> <text:s text:c="12"/>Tribunal Superior de Justicia de Canarias, en el plazo de dos meses. No se podrá interponer</text:p>
      <text:p text:style-name="Text"> <text:s text:c="12"/>recurso contencioso-administrativo hasta que sea resuelto expresamente o se haya producido la</text:p>
      <text:p text:style-name="Text"> <text:s text:c="12"/>desestimación presunta del recurso de reposición interpuesto. Todo ello, sin perjuicio de que el</text:p>
      <text:p text:style-name="Text"> <text:s text:c="12"/>interesado pueda ejercitar, en su caso, cualquier otro que estime procedente, de conformidad con</text:p>
      <text:p text:style-name="Text"> <text:s text:c="12"/>lo dispuesto en la Ley 39/2015, de 1 de octubre, del Procedimiento Administrativo Común de las</text:p>
      <text:p text:style-name="Text"> <text:s text:c="12"/>Administraciones Públicas.</text:p>
      <text:p text:style-name="Text"> </text:p>
      <text:p text:style-name="Text"> </text:p>
      <text:p text:style-name="Text"> <text:s text:c="22"/>Directora General de Discapacidad <text:s text:c="25"/>Directora General de Dependencia</text:p>
      <text:p text:style-name="Text"> </text:p>
      <text:p text:style-name="Text"> <text:s text:c="21"/>Dña. Dulce María Gutiérrez González <text:s text:c="24"/>Dña. Concepción Ramírez Cuélliga</text:p>
      <text:p text:style-name="Text"> 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oFKSYStSvdjAXbkDMaBBYmOrXbIR6Bm9</text:p>
      <text:p text:style-name="Break"/>
      <text:p text:style-name="Text"> <text:s text:c="101"/>$1(;2�,��62/,&amp;,78'(6�(67,0$'$6�',6&amp;$3$&amp;,'$'</text:p>
      <text:p text:style-name="Text"> </text:p>
      <text:p text:style-name="Text"> </text:p>
      <text:p text:style-name="Text"> </text:p>
      <text:p text:style-name="Text"> </text:p>
      <text:p text:style-name="Text"> <text:s text:c="150"/>&amp;267(�727$/�</text:p>
      <text:p text:style-name="Text"> <text:s text:c="50"/>(;3(',(17(� <text:s text:c="63"/>)(&amp;+$� <text:s text:c="34"/>68%9(1&amp;,Ï1� <text:s text:c="3"/>68%9(1&amp;,Ï1� <text:s text:c="93"/>727$/�</text:p>
      <text:p text:style-name="Text"> <text:s text:c="11"/>(17,'$' <text:s text:c="19"/>&amp;,) <text:s text:c="23"/>$&amp;7,9,'$'�352&lt;(&amp;72 <text:s text:c="29"/>$&amp;7,9,'$' <text:s text:c="14"/>)(&amp;+$�),1� <text:s text:c="3"/>352&lt;(&amp;72� <text:s text:c="38"/>� <text:s text:c="12"/>2%6(59$&amp;,21(6�5(62/8&amp;,Ï1�'(),1,7,9$</text:p>
      <text:p text:style-name="Text"> <text:s text:c="51"/>62/,&amp;,78' <text:s text:c="64"/>,1,&amp;,2� <text:s text:c="34"/>62/,&amp;,7$'$ <text:s text:c="4"/>&amp;21&amp;(','$ <text:s text:c="92"/>9$/25$&amp;,Ï1</text:p>
      <text:p text:style-name="Text"> <text:s text:c="151"/>$352%$'2</text:p>
      <text:p text:style-name="Text"> </text:p>
      <text:p text:style-name="Text"> <text:s text:c="65"/>&amp;2162/,'$&amp;,21�'(�/$�$7(1&amp;,21�</text:p>
      <text:p text:style-name="Text"> <text:s text:c="2"/>&amp;,8'$'�'(�6$1�-8$1�'(�',26 <text:s text:c="6"/>5�������&amp; <text:s text:c="3"/>6''����&amp;$����� <text:s text:c="2"/>7(035$1$�&lt;�'(6$552//2�,1)$17,/�(1� <text:s text:c="16"/>��� <text:s text:c="5"/>��������� <text:s text:c="2"/>����</text:p>
      <text:p text:style-name="Text">����� <text:s text:c="3"/>�����������¼ <text:s text:c="3"/>����������¼ <text:s text:c="3"/>����������¼ <text:s text:c="3"/>������ <text:s text:c="83"/>�����</text:p>
      <text:p text:style-name="Text"> <text:s text:c="65"/>*5$1�&amp;$1$5,$</text:p>
      <text:p text:style-name="Text"> </text:p>
      <text:p text:style-name="Text"> <text:s text:c="6"/>$62&amp;,$&amp;,21�$35268 <text:s text:c="11"/>*����</text:p>
      <text:p text:style-name="Text">��� <text:s text:c="3"/>6''����&amp;$����� <text:s text:c="2"/>6(59,&amp;,2�'(�$7(1&amp;,Ï1�7(035$1$ <text:s text:c="21"/>��� <text:s text:c="5"/>�������� <text:s text:c="3"/>���������� <text:s text:c="3"/>��������</text:p>
      <text:p text:style-name="Text">��¼ <text:s text:c="3"/>����������¼ <text:s text:c="3"/>�</text:p>
      <text:p text:style-name="Text">�</text:p>
      <text:p text:style-name="Text"> </text:p>
      <text:p text:style-name="Text">�����¼ <text:s text:c="3"/>������ <text:s text:c="83"/>����</text:p>
      <text:p text:style-name="Text"> </text:p>
      <text:p text:style-name="Text">$62&amp;,$&amp;,21�62&amp;,$/�&amp;203$57,(1'2�</text:p>
      <text:p text:style-name="Text"> <text:s text:c="35"/>*�������</text:p>
      <text:p text:style-name="Text"> <text:s text:c="3"/>6''����&amp;$����� <text:s text:c="2"/>3$62�$�3$62 <text:s text:c="39"/>��� <text:s text:c="5"/>�������� <text:s text:c="3"/>���������� <text:s text:c="3"/>��������</text:p>
      <text:p text:style-name="Text">��¼ <text:s text:c="3"/>����������¼ <text:s text:c="3"/>����������¼ <text:s text:c="3"/>������ <text:s text:c="83"/>�����</text:p>
      <text:p text:style-name="Text"> <text:s text:c="10"/>0(7$6�$&amp;0</text:p>
      <text:p text:style-name="Text">$62&amp;,$&amp;,Ï1�'(�5(,16(5&amp;,21�62&amp;,$/�</text:p>
      <text:p text:style-name="Text"> <text:s text:c="35"/>*�����</text:p>
      <text:p text:style-name="Text">�� <text:s text:c="3"/>6''����&amp;$����� <text:s text:c="2"/>3ULPHURV�3DVRV <text:s text:c="36"/>��� <text:s text:c="5"/>��������� <text:s text:c="2"/>����</text:p>
      <text:p text:style-name="Text">����� <text:s text:c="3"/>����������¼ <text:s text:c="4"/>�</text:p>
      <text:p text:style-name="Text">��</text:p>
      <text:p text:style-name="Text">�����¼ <text:s text:c="3"/>�</text:p>
      <text:p text:style-name="Text">��������¼ <text:s text:c="3"/></text:p>
      <text:p text:style-name="Text">����� <text:s text:c="83"/>�����</text:p>
      <text:p text:style-name="Text"> <text:s text:c="5"/>'(�0(125(6�$1&amp;+,(7$</text:p>
      <text:p text:style-name="Text"> </text:p>
      <text:p text:style-name="Text"> </text:p>
      <text:p text:style-name="Text"> <text:s text:c="65"/>$7(1&amp;,Ï1�7(035$1$�3$5$�1,f26�&lt;�1,f$6�</text:p>
      <text:p text:style-name="Text">$62&amp;�'(�',6&amp;$3$&amp;,7$'26�'(/�685�</text:p>
      <text:p text:style-name="Text"> <text:s text:c="35"/>*�������� <text:s text:c="3"/>6''����&amp;$����� <text:s text:c="2"/>&amp;21�75$6725126�'(/�'(6$552//2�2� <text:s text:c="18"/>��� <text:s text:c="5"/>�������� <text:s text:c="3"/>����</text:p>
      <text:p text:style-name="Text">����� <text:s text:c="3"/>����������¼ <text:s text:c="4"/>�������</text:p>
      <text:p text:style-name="Text"> </text:p>
      <text:p text:style-name="Text">�¼ <text:s text:c="3"/>�������</text:p>
      <text:p text:style-name="Text"> </text:p>
      <text:p text:style-name="Text">�¼ <text:s text:c="3"/>�</text:p>
      <text:p text:style-name="Text">���� <text:s text:c="83"/>�����</text:p>
      <text:p text:style-name="Text"> <text:s text:c="11"/>$',6685 <text:s text:c="46"/>5,(6*2�'(�3$'(&amp;(5/26�&lt;�686�)$0,/,$6</text:p>
      <text:p text:style-name="Text"> </text:p>
      <text:p text:style-name="Text"> </text:p>
      <text:p text:style-name="Text"> </text:p>
      <text:p text:style-name="Text"> <text:s text:c="1"/>$62&amp;,$&amp;,21�&amp;$1$5,$�'(�$32&lt;2�</text:p>
      <text:p text:style-name="Text"> <text:s text:c="65"/>&amp;UHFHU�-XQWRV�3UR\HFWR�GH�$WHQFLyQ�7HPSUDQD�</text:p>
      <text:p text:style-name="Text"> 36,&amp;2/2*,&amp;2�&lt;�('8&amp;$7,92�$&amp;$3(� <text:s text:c="4"/>*�������� <text:s text:c="3"/>6''����&amp;$����� <text:s text:c="2"/>HQ�7HOGH��-LQiPDU�\�9DOVHTXLOOR</text:p>
      <text:p text:style-name="Text"> <text:s text:c="116"/>��� <text:s text:c="5"/>��������� <text:s text:c="2"/>����</text:p>
      <text:p text:style-name="Text">����� <text:s text:c="3"/>�</text:p>
      <text:p text:style-name="Text">��������¼ <text:s text:c="4"/>����������¼ <text:s text:c="3"/>����������¼ <text:s text:c="3"/></text:p>
      <text:p text:style-name="Text">����� <text:s text:c="83"/>�����</text:p>
      <text:p text:style-name="Text"> <text:s text:c="12"/>('836,</text:p>
      <text:p text:style-name="Text"> <text:s text:c="1"/>)81'$&amp;,21�&amp;$1$5,$�$/',6�3$5$�</text:p>
      <text:p text:style-name="Text"> <text:s text:c="65"/>$WHQFLyQ�7HPSUDQD�D�PHQRUHV�FRQ�GLVFDSDFLGDG�</text:p>
      <text:p text:style-name="Text">35(9(1,5�&lt;�6$1$5�(1)(50('$'(6� <text:s text:c="5"/>*�������� <text:s text:c="3"/>6''����&amp;$����� <text:s text:c="2"/>\�VXV�IDPLOLDV</text:p>
      <text:p text:style-name="Text"> <text:s text:c="116"/>��� <text:s text:c="5"/>�������� <text:s text:c="3"/>���������� <text:s text:c="3"/>����������¼ <text:s text:c="4"/>����������¼ <text:s text:c="3"/>����������¼ <text:s text:c="3"/></text:p>
      <text:p text:style-name="Text">����� <text:s text:c="83"/>�����</text:p>
      <text:p text:style-name="Text"> <text:s text:c="10"/>,1)$17,/(6</text:p>
      <text:p text:style-name="Text"> <text:s text:c="65"/>$7(1&amp;,Ï1�7(035$1$��$32&lt;2�$/�</text:p>
      <text:p text:style-name="Text"> <text:s text:c="1"/>$62&amp;,$&amp;,Ï1�'(�3$'5(6�252%$/ <text:s text:c="6"/>*����</text:p>
      <text:p text:style-name="Text">�</text:p>
      <text:p text:style-name="Text">� <text:s text:c="3"/>6''����&amp;$����� <text:s text:c="2"/>'(6$552//2�,1)$17,/</text:p>
      <text:p text:style-name="Text"> <text:s text:c="116"/>��� <text:s text:c="5"/>�������� <text:s text:c="3"/>���������� <text:s text:c="3"/>��������</text:p>
      <text:p text:style-name="Text">��¼ <text:s text:c="3"/>����������¼ <text:s text:c="3"/>����������¼ <text:s text:c="3"/>������ <text:s text:c="83"/>����</text:p>
      <text:p text:style-name="Text"> </text:p>
      <text:p text:style-name="Text"> <text:s text:c="6"/>727$/�352&lt;(&amp;726</text:p>
      <text:p text:style-name="Text"> <text:s text:c="16"/>� <text:s text:c="112"/>727$/�����',6&amp;$3$&amp;,'$' <text:s text:c="5"/>����</text:p>
      <text:p text:style-name="Text">������¼</text:p>
      <text:p text:style-name="Text"> </text:p>
      <text:p text:style-name="Text"> </text:p>
      <text:p text:style-name="Text"> </text:p>
      <text:p text:style-name="Text"> </text:p>
      <text:p text:style-name="Text"> <text:s text:c="150"/>&amp;267(�727$/�</text:p>
      <text:p text:style-name="Text"> <text:s text:c="50"/>(;3(',(17(� <text:s text:c="63"/>)(&amp;+$� <text:s text:c="34"/>68%9(1&amp;,Ï1� <text:s text:c="3"/>68%9(1&amp;,Ï1� <text:s text:c="93"/>727$/�</text:p>
      <text:p text:style-name="Text"> <text:s text:c="11"/>(17,'$' <text:s text:c="19"/>&amp;,) <text:s text:c="23"/>$&amp;7,9,'$'�352&lt;(&amp;72 <text:s text:c="29"/>$&amp;7,9,'$' <text:s text:c="14"/>)(&amp;+$�),1� <text:s text:c="3"/>352&lt;(&amp;72� <text:s text:c="38"/>� <text:s text:c="12"/>2%6(59$&amp;,21(6�5(62/8&amp;,Ï1�'(),1,7,9$</text:p>
      <text:p text:style-name="Text"> <text:s text:c="51"/>62/,&amp;,78' <text:s text:c="64"/>,1,&amp;,2� <text:s text:c="34"/>62/,&amp;,7$'$ <text:s text:c="4"/>&amp;21&amp;(','$ <text:s text:c="92"/>9$/25$&amp;,Ï1</text:p>
      <text:p text:style-name="Text"> <text:s text:c="151"/>$352%$'2</text:p>
      <text:p text:style-name="Text"> </text:p>
      <text:p text:style-name="Text"> <text:s text:c="1"/>$62&amp;,$&amp;,Ï1�&amp;225',1$'25$�'(�</text:p>
      <text:p text:style-name="Text"> <text:s text:c="2"/>3(5621$6�&amp;21�',6&amp;$3$&amp;,'$'� <text:s text:c="6"/>*�������� <text:s text:c="3"/>6''����&amp;$����� <text:s text:c="2"/>352&lt;(&amp;72�&amp;203$f,$ <text:s text:c="33"/>��� <text:s text:c="5"/>�������� <text:s text:c="3"/>����</text:p>
      <text:p text:style-name="Text">����� <text:s text:c="3"/>�</text:p>
      <text:p text:style-name="Text">���</text:p>
      <text:p text:style-name="Text">����¼ <text:s text:c="4"/>����������¼ <text:s text:c="3"/>���</text:p>
      <text:p text:style-name="Text">������¼ <text:s text:c="3"/>������ <text:s text:c="83"/>�</text:p>
      <text:p text:style-name="Text">���</text:p>
      <text:p text:style-name="Text"> <text:s text:c="12"/>),6,&amp;$</text:p>
      <text:p text:style-name="Text">$62&amp;,$&amp;,21�62&amp;,$/�&amp;203$57,(1'2�</text:p>
      <text:p text:style-name="Text"> <text:s text:c="35"/>*�������</text:p>
      <text:p text:style-name="Text"> <text:s text:c="3"/>6''����&amp;$����� <text:s text:c="2"/>&amp;RQWDPRV�&amp;RQWLJR <text:s text:c="34"/>��� <text:s text:c="5"/>�������� <text:s text:c="3"/>���������� <text:s text:c="3"/>������</text:p>
      <text:p text:style-name="Text">����¼ <text:s text:c="3"/>�</text:p>
      <text:p text:style-name="Text">�����</text:p>
      <text:p text:style-name="Text">��¼ <text:s text:c="3"/>�����</text:p>
      <text:p text:style-name="Text">����¼ <text:s text:c="3"/>������ <text:s text:c="83"/>�����</text:p>
      <text:p text:style-name="Text"> <text:s text:c="10"/>0(7$6�$&amp;0</text:p>
      <text:p text:style-name="Text"> </text:p>
      <text:p text:style-name="Text"> <text:s text:c="206"/>'HEHUi�SUHVHQWDU�DFHSWDFLyQ�FRQ�OD�6XEYHQFLyQ�&amp;RQFHGLGD�SXGLHQGR�</text:p>
      <text:p text:style-name="Text"> <text:s text:c="65"/>3URJUDPD�GH�LQWHUYHQFLyQ�FRQWUD�OD� <text:s text:c="105"/>SUHVHQWDU�QXHYD�UHIRUPXODFLyQ��TXH�KDEUi�GH�VHU�HIHFWXDGD�VREUH�HO��</text:p>
      <text:p text:style-name="Text"> $62&amp;�&amp;8/785$/�&lt;�62/,'$5,$�$/,6� <text:s text:c="174"/>SUR\HFWR�LQLFLDOPHQWH�SURSXHVWR��FRQ�OD�VROD�GLVPLQXFLyQ�GHO�Q~PHUR�GH�</text:p>
      <text:p text:style-name="Text"> <text:s text:c="65"/>VROHGDG�QR�GHVHDGD�GH�SHUVRQDV�FRQ�</text:p>
      <text:p text:style-name="Text"> <text:s text:c="35"/>*����</text:p>
      <text:p text:style-name="Text">��� <text:s text:c="3"/>6''����&amp;$����� <text:s text:c="53"/>��� <text:s text:c="5"/>��������� <text:s text:c="2"/>����</text:p>
      <text:p text:style-name="Text">����� <text:s text:c="4"/>���</text:p>
      <text:p text:style-name="Text">�����¼ <text:s text:c="4"/>���������¼ <text:s text:c="4"/>���������¼ <text:s text:c="4"/>������ <text:s text:c="2"/>DFFLRQHV�D�UHDOL]DU��R�VXSUHVLyQ��HQ�VX�FDVR��GH�DTXHOODV�TXH�QR�DIHFWHQ� <text:s text:c="7"/>�����</text:p>
      <text:p text:style-name="Text"> <text:s text:c="10"/>&amp;$1$5,$6 <text:s text:c="46"/>GLVFDSDFLGDG�$OLV�PiV�&amp;HUFD�GH�7L������ <text:s text:c="101"/>GH�IRUPD�HVHQFLDO�DO�FXPSOLPLHQWR�GH�ORV�ILQHV�\�REMHWLYRV�SUHWHQGLGRV�SRU�</text:p>
      <text:p text:style-name="Text"> <text:s text:c="65"/>���� <text:s text:c="136"/>HO�FRQMXQWR�GHO�SUR\HFWR�</text:p>
      <text:p text:style-name="Text"> </text:p>
      <text:p text:style-name="Text"> </text:p>
      <text:p text:style-name="Text"> </text:p>
      <text:p text:style-name="Text"> <text:s text:c="6"/>727$/�352&lt;(&amp;726</text:p>
      <text:p text:style-name="Text"> <text:s text:c="16"/>� <text:s text:c="112"/>727$/�����',6&amp;$3$&amp;,'$' <text:s text:c="6"/>��</text:p>
      <text:p text:style-name="Text">��������¼</text:p>
      <text:p text:style-name="Text"> </text:p>
      <text:p text:style-name="Text"> </text:p>
      <text:p text:style-name="Text"> </text:p>
      <text:p text:style-name="Text"> <text:s text:c="150"/>&amp;267(�727$/�</text:p>
      <text:p text:style-name="Text"> <text:s text:c="50"/>(;3(',(17(� <text:s text:c="63"/>)(&amp;+$� <text:s text:c="34"/>68%9(1&amp;,Ï1� <text:s text:c="3"/>68%9(1&amp;,Ï1� <text:s text:c="93"/>727$/�</text:p>
      <text:p text:style-name="Text"> <text:s text:c="11"/>(17,'$' <text:s text:c="19"/>&amp;,) <text:s text:c="23"/>$&amp;7,9,'$'�352&lt;(&amp;72 <text:s text:c="29"/>$&amp;7,9,'$' <text:s text:c="14"/>)(&amp;+$�),1� <text:s text:c="3"/>352&lt;(&amp;72� <text:s text:c="38"/>� <text:s text:c="12"/>2%6(59$&amp;,21(6�5(62/8&amp;,Ï1�'(),1,7,9$</text:p>
      <text:p text:style-name="Text"> <text:s text:c="51"/>62/,&amp;,78' <text:s text:c="64"/>,1,&amp;,2� <text:s text:c="34"/>62/,&amp;,7$'$ <text:s text:c="4"/>&amp;21&amp;(','$ <text:s text:c="92"/>9$/25$&amp;,Ï1</text:p>
      <text:p text:style-name="Text"> <text:s text:c="151"/>$352%$'2</text:p>
      <text:p text:style-name="Text"> </text:p>
      <text:p text:style-name="Text"> <text:s text:c="2"/>$62&amp;�3$5$�/$�/8&amp;+$�&amp;2175$� <text:s text:c="36"/>$WHQFLyQ�SVLFRVRFLDO�HQ�SHUVRQDV�FRQ�</text:p>
      <text:p text:style-name="Text"> <text:s text:c="35"/>*�������� <text:s text:c="3"/>6''����&amp;$����� <text:s text:c="53"/>��� <text:s text:c="5"/>�������� <text:s text:c="3"/>���������� <text:s text:c="3"/>����������¼ <text:s text:c="4"/>���������¼ <text:s text:c="4"/>���������¼ <text:s text:c="4"/></text:p>
      <text:p text:style-name="Text">���� <text:s text:c="84"/>�����</text:p>
      <text:p text:style-name="Text">(1)(50('$'(6�5(1$/(6�$/&amp;(5�/$6� <text:s text:c="34"/>(5&amp;�HQ�ULHVJR�GH�H[FOXVLyQ�VRFLDO�\�VXV�</text:p>
      <text:p text:style-name="Text"> <text:s text:c="12"/>3$/0$6 <text:s text:c="46"/>IDPLOLDUHV</text:p>
      <text:p text:style-name="Text"> <text:s text:c="65"/>352&lt;(&amp;72�'(�2&amp;,2�&lt;�7,(032</text:p>
      <text:p text:style-name="Text"> $62&amp;�'(�',6&amp;$3$&amp;,7$'26�'(/�685�</text:p>
      <text:p text:style-name="Text"> <text:s text:c="35"/>*�������� <text:s text:c="3"/>6''����&amp;$����� <text:s text:c="2"/>/,%5(�,1&amp;/86,92�3$5$�3(5621$6� <text:s text:c="20"/>��� <text:s text:c="5"/>�������� <text:s text:c="3"/>����</text:p>
      <text:p text:style-name="Text">����� <text:s text:c="3"/>����������¼ <text:s text:c="4"/>����������¼ <text:s text:c="3"/>����������¼ <text:s text:c="3"/>�</text:p>
      <text:p text:style-name="Text">���� <text:s text:c="83"/>����</text:p>
      <text:p text:style-name="Text"> </text:p>
      <text:p text:style-name="Text"> <text:s text:c="12"/>$',6685</text:p>
      <text:p text:style-name="Text"> <text:s text:c="65"/>&amp;21�',9(56,'$'�)81&amp;,21$/</text:p>
      <text:p text:style-name="Text">$62&amp;�+(67,$�3$5$�/$�,17(59(1&amp;,21�</text:p>
      <text:p text:style-name="Text"> <text:s text:c="3"/>(�,19(67,*$&amp;,21�)$0,/,$5� <text:s text:c="6"/>*�������� <text:s text:c="3"/>6''����&amp;$����� <text:s text:c="2"/>'LYHUWL7($ <text:s text:c="40"/>��� <text:s text:c="5"/>��������� <text:s text:c="2"/>����</text:p>
      <text:p text:style-name="Text">����� <text:s text:c="3"/>����</text:p>
      <text:p text:style-name="Text">�����¼ <text:s text:c="4"/>����</text:p>
      <text:p text:style-name="Text">�����¼ <text:s text:c="3"/>����</text:p>
      <text:p text:style-name="Text">�����¼ <text:s text:c="3"/>������ <text:s text:c="83"/>�����</text:p>
      <text:p text:style-name="Text"> <text:s text:c="7"/>36,&amp;2('8&amp;$7,9$�&lt;</text:p>
      <text:p text:style-name="Text">$62&amp;,$&amp;,21�62&amp;,$/�&amp;203$57,(1'2�</text:p>
      <text:p text:style-name="Text"> <text:s text:c="35"/>*�������</text:p>
      <text:p text:style-name="Text"> <text:s text:c="3"/>6''����&amp;$����� <text:s text:c="2"/>(03/($�08-(5 <text:s text:c="38"/>��� <text:s text:c="5"/>�������� <text:s text:c="3"/>���������� <text:s text:c="3"/>��������</text:p>
      <text:p text:style-name="Text">�¼ <text:s text:c="4"/>����������¼ <text:s text:c="3"/>����������¼ <text:s text:c="3"/>���</text:p>
      <text:p text:style-name="Text">�� <text:s text:c="83"/>�����</text:p>
      <text:p text:style-name="Text"> <text:s text:c="10"/>0(7$6�$&amp;0</text:p>
      <text:p text:style-name="Text"> <text:s text:c="65"/>3UR\HFWR�PH&amp;2��0HWDV�&amp;ROHFWLYDV��</text:p>
      <text:p text:style-name="Text"> <text:s text:c="3"/>$62&amp;,$&amp;,21�6$/8'�0(17$/�</text:p>
      <text:p text:style-name="Text"> <text:s text:c="35"/>*�������� <text:s text:c="3"/>6''����&amp;$����� <text:s text:c="2"/>3URJUDPD�GH�DFWLYLGDG�ItVLFD�\�GHSRUWH� <text:s text:c="11"/>��� <text:s text:c="5"/>�������� <text:s text:c="3"/>���������� <text:s text:c="3"/>���</text:p>
      <text:p text:style-name="Text">�</text:p>
      <text:p text:style-name="Text">����¼ <text:s text:c="4"/>�</text:p>
      <text:p text:style-name="Text">�</text:p>
      <text:p text:style-name="Text"> </text:p>
      <text:p text:style-name="Text">�����¼ <text:s text:c="3"/>�</text:p>
      <text:p text:style-name="Text">�</text:p>
      <text:p text:style-name="Text"> </text:p>
      <text:p text:style-name="Text">�����¼ <text:s text:c="3"/>���</text:p>
      <text:p text:style-name="Text"> </text:p>
      <text:p text:style-name="Text">� <text:s text:c="83"/>�����</text:p>
      <text:p text:style-name="Text"> <text:s text:c="11"/>$7(/6$0</text:p>
      <text:p text:style-name="Text"> <text:s text:c="65"/>HQ�6DOXG�0HQWDO</text:p>
      <text:p text:style-name="Text"> </text:p>
      <text:p text:style-name="Text"> </text:p>
      <text:p text:style-name="Text"> </text:p>
      <text:p text:style-name="Text"> </text:p>
      <text:p text:style-name="Text"> <text:s text:c="35"/>En la dirección https://sede.gobiernodecanarias.org/sede/verifica_doc puede ser</text:p>
      <text:p text:style-name="Text"> <text:s text:c="35"/>comprobada la autenticidad de esta copia, mediante el número de documento</text:p>
      <text:p text:style-name="Text"> <text:s text:c="35"/>electrónico siguiente:</text:p>
      <text:p text:style-name="Text"> <text:s text:c="36"/>RP012-oFKSYStSvdjAXbkDMaBBYmOrXbIR6Bm9</text:p>
      <text:p text:style-name="Break"/>
      <text:p text:style-name="Text"> <text:s text:c="95"/>$1(;2�,��62/,&amp;,78'(6�(67,0$'$6�',6&amp;$3$&amp;,'$'</text:p>
      <text:p text:style-name="Text"> </text:p>
      <text:p text:style-name="Text"> <text:s text:c="64"/>&amp;DPLQDQGR�FRQ�ORV�GHUHFKRV��$SR\RV�</text:p>
      <text:p text:style-name="Text"> <text:s text:c="1"/>)81'$&amp;,Ï1�787(/$5�&amp;$1$5,$� <text:s text:c="36"/>SDUD�OD�PHMRUD�GH�OD�DXWRQRPtD��</text:p>
      <text:p text:style-name="Text"> <text:s text:c="34"/>*�������� <text:s text:c="3"/>6''����&amp;$����� <text:s text:c="44"/>��� <text:s text:c="5"/>�������� <text:s text:c="3"/>����</text:p>
      <text:p text:style-name="Text">����� <text:s text:c="3"/>����������¼ <text:s text:c="4"/>�</text:p>
      <text:p text:style-name="Text">������</text:p>
      <text:p text:style-name="Text">�¼ <text:s text:c="3"/>�</text:p>
      <text:p text:style-name="Text">��������¼ <text:s text:c="4"/>������ <text:s text:c="84"/>�����</text:p>
      <text:p text:style-name="Text"> <text:s text:c="1"/>62162/(6�625,$12�%8*1,21 <text:s text:c="38"/>HPSRGHUDPLHQWR�\�OD�SDUWLFLSDFLyQ�</text:p>
      <text:p text:style-name="Text"> <text:s text:c="64"/>VRFLDO�</text:p>
      <text:p text:style-name="Text"> <text:s text:c="64"/>6(59,&amp;,2�'(�),6,27(5$3,$�</text:p>
      <text:p text:style-name="Text"> <text:s text:c="64"/>5(63,5$725,$�3$5$�3(5621$6�</text:p>
      <text:p text:style-name="Text">)81'$&amp;,21�&amp;$1$5,$�2/,9(5�0$&lt;25 <text:s text:c="4"/>*�����</text:p>
      <text:p text:style-name="Text">�� <text:s text:c="3"/>6''����&amp;$����� <text:s text:c="2"/>&amp;21�),%526,6�48,67,&amp;$�&lt;�275$6� <text:s text:c="11"/>��� <text:s text:c="5"/>�������� <text:s text:c="3"/>����</text:p>
      <text:p text:style-name="Text">����� <text:s text:c="3"/>�</text:p>
      <text:p text:style-name="Text">��������¼ <text:s text:c="4"/>�</text:p>
      <text:p text:style-name="Text">��������¼ <text:s text:c="3"/>����������¼ <text:s text:c="4"/></text:p>
      <text:p text:style-name="Text">����� <text:s text:c="84"/>�����</text:p>
      <text:p text:style-name="Text"> <text:s text:c="64"/>3$72/2*Ë$6�5(63,5$725,$6�</text:p>
      <text:p text:style-name="Text"> <text:s text:c="64"/>&amp;5Ï1,&amp;$6</text:p>
      <text:p text:style-name="Text"> <text:s text:c="64"/>,17(59(1&amp;,Ï1�36,&amp;262&amp;,$/�(1�</text:p>
      <text:p text:style-name="Text"> <text:s text:c="2"/>$62&amp;�&amp;$1&amp;(5�'(�0$0$�'(�</text:p>
      <text:p text:style-name="Text"> <text:s text:c="34"/>*�������� <text:s text:c="3"/>6''����&amp;$����� <text:s text:c="2"/>3(5621$6�&amp;21�&amp;È1&amp;(5�'(�0$0$� <text:s text:c="13"/>��� <text:s text:c="5"/>�������� <text:s text:c="3"/>����</text:p>
      <text:p text:style-name="Text">����� <text:s text:c="3"/>����</text:p>
      <text:p text:style-name="Text"> </text:p>
      <text:p text:style-name="Text">��</text:p>
      <text:p text:style-name="Text">�¼ <text:s text:c="4"/>����������¼ <text:s text:c="3"/>����������¼ <text:s text:c="4"/></text:p>
      <text:p text:style-name="Text"> </text:p>
      <text:p text:style-name="Text">���� <text:s text:c="84"/>�����</text:p>
      <text:p text:style-name="Text"> <text:s text:c="6"/>7(1(5,)(�È0$7(</text:p>
      <text:p text:style-name="Text"> <text:s text:c="64"/>&lt;�',6&amp;$3$&amp;,'$'</text:p>
      <text:p text:style-name="Text"> <text:s text:c="2"/>)('(5$&amp;,21�6$/8'�0(17$/� <text:s text:c="37"/>$VHVRUDPLHQWR�HQ�'HUHFKRV�\�6DOXG�</text:p>
      <text:p text:style-name="Text"> <text:s text:c="34"/>*�������� <text:s text:c="3"/>6''����&amp;$����� <text:s text:c="44"/>��� <text:s text:c="5"/>��������� <text:s text:c="2"/>����</text:p>
      <text:p text:style-name="Text">����� <text:s text:c="3"/>����������¼ <text:s text:c="4"/>����������¼ <text:s text:c="3"/>����������¼ <text:s text:c="4"/></text:p>
      <text:p text:style-name="Text">����� <text:s text:c="84"/>�����</text:p>
      <text:p text:style-name="Text"> <text:s text:c="9"/>&amp;$1$5,$6 <text:s text:c="46"/>0HQWDO�HQ�&amp;DQDULDV</text:p>
      <text:p text:style-name="Text">)('(5$&amp;,21�'(�$62&amp;�'(�625'26�</text:p>
      <text:p text:style-name="Text"> <text:s text:c="34"/>*�������� <text:s text:c="3"/>6''����&amp;$���� <text:s text:c="3"/>6HUYLFLR�GH�$WHQFLyQ�6RFLRODERUDO� <text:s text:c="7"/>��� <text:s text:c="5"/>�������� <text:s text:c="3"/>����</text:p>
      <text:p text:style-name="Text">����� <text:s text:c="3"/>����������¼ <text:s text:c="4"/>����������¼ <text:s text:c="3"/>����������¼ <text:s text:c="4"/>������� <text:s text:c="83"/>�����</text:p>
      <text:p text:style-name="Text"> <text:s text:c="3"/>'(�/$6�,6/$6�&amp;$1$5,$6</text:p>
      <text:p text:style-name="Text"> $62&amp;,$&amp;,21�'(�3(5621$6�&amp;21�</text:p>
      <text:p text:style-name="Text"> <text:s text:c="34"/>*�������� <text:s text:c="3"/>6''����&amp;$����� <text:s text:c="2"/>$32&lt;2�,*8$/�,1&amp;/86,Ï1 <text:s text:c="20"/>��� <text:s text:c="5"/>�������� <text:s text:c="3"/>���������� <text:s text:c="3"/>����������¼ <text:s text:c="4"/>����������¼ <text:s text:c="3"/>����������¼ <text:s text:c="4"/>������ <text:s text:c="84"/>�����</text:p>
      <text:p text:style-name="Text"> <text:s text:c="1"/>',6&amp;$3$&amp;,'$'�'(�/$1=$527(</text:p>
      <text:p text:style-name="Text"> $62&amp;,$&amp;,21�'(�3(5621$6�&amp;21� <text:s text:c="36"/>6(59,&amp;,2�'(�35202&amp;,Ï1�'(�/$�</text:p>
      <text:p text:style-name="Text"> <text:s text:c="34"/>*�������� <text:s text:c="3"/>6''����&amp;$���</text:p>
      <text:p text:style-name="Text"> </text:p>
      <text:p text:style-name="Text"> <text:s text:c="44"/>��� <text:s text:c="5"/>�������� <text:s text:c="3"/>����</text:p>
      <text:p text:style-name="Text">����� <text:s text:c="3"/>����������¼ <text:s text:c="4"/>����������¼ <text:s text:c="3"/>����������¼ <text:s text:c="4"/></text:p>
      <text:p text:style-name="Text">���</text:p>
      <text:p text:style-name="Text">� <text:s text:c="84"/>�����</text:p>
      <text:p text:style-name="Text"> <text:s text:c="1"/>',6&amp;$3$&amp;,'$'�'(�/$1=$527( <text:s text:c="37"/>$872120Ë$�3(5621$/�'(�$',6/$1</text:p>
      <text:p text:style-name="Text"> <text:s text:c="2"/>$62&amp;�,17(59(1&amp;,21�62&amp;,$/�</text:p>
      <text:p text:style-name="Text"> <text:s text:c="34"/>*����</text:p>
      <text:p text:style-name="Text">��� <text:s text:c="3"/>6''����&amp;$����� <text:s text:c="2"/>(;3/25$'25(6�',*,7$/(6 <text:s text:c="19"/>��� <text:s text:c="5"/>��������� <text:s text:c="2"/>����</text:p>
      <text:p text:style-name="Text">����� <text:s text:c="3"/>�</text:p>
      <text:p text:style-name="Text">������</text:p>
      <text:p text:style-name="Text">�¼ <text:s text:c="4"/>�</text:p>
      <text:p text:style-name="Text">������</text:p>
      <text:p text:style-name="Text">�¼ <text:s text:c="3"/>�</text:p>
      <text:p text:style-name="Text">������</text:p>
      <text:p text:style-name="Text">�¼ <text:s text:c="4"/>������� <text:s text:c="83"/>�����</text:p>
      <text:p text:style-name="Text"> <text:s text:c="8"/>$7/$17,&amp;2�$,6$</text:p>
      <text:p text:style-name="Text"> <text:s text:c="2"/>$62&amp;�18(675$�6(f25$�'(/�</text:p>
      <text:p text:style-name="Text"> <text:s text:c="34"/>*�������� <text:s text:c="3"/>6''����&amp;$����</text:p>
      <text:p text:style-name="Text"> <text:s text:c="2"/>9,(172�(1�323$����� <text:s text:c="22"/>��� <text:s text:c="5"/>�������� <text:s text:c="3"/>����</text:p>
      <text:p text:style-name="Text">����� <text:s text:c="3"/>�</text:p>
      <text:p text:style-name="Text">�</text:p>
      <text:p text:style-name="Text">������¼ <text:s text:c="4"/>�</text:p>
      <text:p text:style-name="Text">�</text:p>
      <text:p text:style-name="Text">������¼ <text:s text:c="3"/>�</text:p>
      <text:p text:style-name="Text">�</text:p>
      <text:p text:style-name="Text">������¼ <text:s text:c="4"/>������� <text:s text:c="83"/>�����</text:p>
      <text:p text:style-name="Text"> <text:s text:c="7"/>$03$52�$35(0(</text:p>
      <text:p text:style-name="Text">$62&amp;,$&amp;,21�6$/8'�0(17$/�$)(685 <text:s text:c="4"/>*�������� <text:s text:c="3"/>6''����&amp;$����� <text:s text:c="2"/>3UR\HFWR�6,1(5*,$ <text:s text:c="24"/>��� <text:s text:c="5"/>��������� <text:s text:c="2"/>����</text:p>
      <text:p text:style-name="Text">����� <text:s text:c="3"/>����������¼ <text:s text:c="4"/>����������¼ <text:s text:c="3"/>����������¼ <text:s text:c="4"/>������ <text:s text:c="84"/>�����</text:p>
      <text:p text:style-name="Text"> <text:s text:c="2"/>$62&amp;,$&amp;,21�3$5.,621�*5$1� <text:s text:c="36"/>$&amp;(5&amp;È1'2126�$�81�081'2�</text:p>
      <text:p text:style-name="Text"> <text:s text:c="34"/>*�����</text:p>
      <text:p text:style-name="Text">�� <text:s text:c="3"/>6''����&amp;$����� <text:s text:c="44"/>��� <text:s text:c="5"/>�������� <text:s text:c="3"/>���������� <text:s text:c="3"/>����������¼ <text:s text:c="4"/></text:p>
      <text:p text:style-name="Text">��������¼ <text:s text:c="4"/>���������¼ <text:s text:c="5"/>������ <text:s text:c="84"/>�</text:p>
      <text:p text:style-name="Text">�</text:p>
      <text:p text:style-name="Text">�</text:p>
      <text:p text:style-name="Text"> <text:s text:c="11"/>&amp;$1$5,$ <text:s text:c="45"/>,*8$/,7$5,2</text:p>
      <text:p text:style-name="Text">$62&amp;�'(�',6&amp;$3$&amp;,7$'26�'(/�685� <text:s text:c="33"/>352&lt;(&amp;72�(17,e1'(0(��</text:p>
      <text:p text:style-name="Text"> <text:s text:c="34"/>*�������� <text:s text:c="3"/>6''����&amp;$����� <text:s text:c="44"/>��� <text:s text:c="5"/>�������� <text:s text:c="3"/>����</text:p>
      <text:p text:style-name="Text">����� <text:s text:c="3"/>����������¼ <text:s text:c="4"/>����������¼ <text:s text:c="3"/>����������¼ <text:s text:c="4"/></text:p>
      <text:p text:style-name="Text">����� <text:s text:c="84"/>�</text:p>
      <text:p text:style-name="Text">��</text:p>
      <text:p text:style-name="Text"> </text:p>
      <text:p text:style-name="Text"> <text:s text:c="11"/>$',6685 <text:s text:c="45"/>&amp;21Ï&amp;(0(��5(63e7$0(</text:p>
      <text:p text:style-name="Text"> <text:s text:c="2"/>)81'$&amp;,21�&amp;$1$5,$�&amp;$5/26�</text:p>
      <text:p text:style-name="Text"> <text:s text:c="34"/>*������</text:p>
      <text:p text:style-name="Text">� <text:s text:c="3"/>6''����&amp;$����� <text:s text:c="2"/>35(9(1&amp;,21�6,1�%$55(5$6 <text:s text:c="18"/>��� <text:s text:c="5"/>��������� <text:s text:c="2"/>����</text:p>
      <text:p text:style-name="Text">����� <text:s text:c="3"/>��������</text:p>
      <text:p text:style-name="Text">�¼ <text:s text:c="4"/>����������¼ <text:s text:c="3"/>����������¼ <text:s text:c="4"/></text:p>
      <text:p text:style-name="Text">����� <text:s text:c="84"/>�</text:p>
      <text:p text:style-name="Text">���</text:p>
      <text:p text:style-name="Text">*8,//(502�'20,1*8(=�+(51$1'(=</text:p>
      <text:p text:style-name="Text"> <text:s text:c="5"/>$62&amp;�&amp;$1$5,$�3$5$�/$�</text:p>
      <text:p text:style-name="Text"> <text:s text:c="64"/>*(1(5$&amp;,21����&amp;$3$&amp;,7$������</text:p>
      <text:p text:style-name="Text"> 327(1&amp;,$&amp;,21�'(/�'(6$552//2� <text:s text:c="5"/>*�������� <text:s text:c="3"/>6''����&amp;$���</text:p>
      <text:p text:style-name="Text">� <text:s text:c="44"/>��� <text:s text:c="5"/>��������� <text:s text:c="2"/>����</text:p>
      <text:p text:style-name="Text">����� <text:s text:c="3"/>��������</text:p>
      <text:p text:style-name="Text">�¼ <text:s text:c="4"/>��������</text:p>
      <text:p text:style-name="Text">�¼ <text:s text:c="3"/>���</text:p>
      <text:p text:style-name="Text">������¼ <text:s text:c="4"/>������ <text:s text:c="84"/>�</text:p>
      <text:p text:style-name="Text">���</text:p>
      <text:p text:style-name="Text"> <text:s text:c="64"/>����</text:p>
      <text:p text:style-name="Text"> <text:s text:c="5"/>62&amp;,$/�*(1(5$&amp;,21���</text:p>
      <text:p text:style-name="Text"> <text:s text:c="64"/>35(9(1&amp;,Ï1�'(�/$�(;/86,Ï1�</text:p>
      <text:p text:style-name="Text">$62&amp;,$&amp;,21�'(�(1)(50('$'(6� <text:s text:c="37"/>62&amp;,$/�(1�3(5621$6�&amp;21�</text:p>
      <text:p text:style-name="Text"> <text:s text:c="34"/>*��</text:p>
      <text:p text:style-name="Text">����� <text:s text:c="3"/>6''����&amp;$����� <text:s text:c="44"/>��� <text:s text:c="5"/>�������� <text:s text:c="3"/>����</text:p>
      <text:p text:style-name="Text">����� <text:s text:c="3"/>����������¼ <text:s text:c="4"/>����������¼ <text:s text:c="3"/>����������¼ <text:s text:c="4"/>������ <text:s text:c="84"/>���</text:p>
      <text:p text:style-name="Text">�</text:p>
      <text:p text:style-name="Text">1(852086&amp;8/$5(6�'(�&amp;$1$5,$6 <text:s text:c="37"/>(1)(50('$'(6�</text:p>
      <text:p text:style-name="Text"> <text:s text:c="64"/>1(852086&amp;8/$5(6�&lt;�5$5$6</text:p>
      <text:p text:style-name="Text"> $62&amp;�'(�)$0,/,$6�'(�3(5621$6�</text:p>
      <text:p text:style-name="Text"> <text:s text:c="34"/>*�����</text:p>
      <text:p text:style-name="Text">�� <text:s text:c="3"/>6''����&amp;$���� <text:s text:c="3"/>7($FRPSDxDPRV <text:s text:c="28"/>��� <text:s text:c="5"/>�������� <text:s text:c="3"/>����</text:p>
      <text:p text:style-name="Text">����� <text:s text:c="3"/>�����������¼ <text:s text:c="3"/>����������¼ <text:s text:c="3"/>����</text:p>
      <text:p text:style-name="Text">�����¼ <text:s text:c="4"/>������ <text:s text:c="84"/>�����</text:p>
      <text:p text:style-name="Text"> <text:s text:c="1"/>&amp;21�$87,602�'(�/$6�3$/0$6</text:p>
      <text:p text:style-name="Text"> </text:p>
      <text:p text:style-name="Text"> </text:p>
      <text:p text:style-name="Text"> <text:s text:c="64"/>(032'(5$1'2�$�/$6�3(5621$6� <text:s text:c="106"/>'HEHUi�SUHVHQWDU�QXHYD�DFHSWDFLyQ�H[SUHVD�FRQIRUPH�DO�PRGHOR�</text:p>
      <text:p text:style-name="Text"> <text:s text:c="5"/>$62&amp;,$&amp;,21�$35268 <text:s text:c="11"/>*����</text:p>
      <text:p text:style-name="Text">��� <text:s text:c="3"/>6''����&amp;$����� <text:s text:c="44"/>��� <text:s text:c="5"/>�������� <text:s text:c="3"/>���������� <text:s text:c="3"/>����������¼ <text:s text:c="4"/>����������¼ <text:s text:c="3"/>����������¼ <text:s text:c="4"/>�</text:p>
      <text:p text:style-name="Text">���� <text:s text:c="84"/>�����</text:p>
      <text:p text:style-name="Text"> <text:s text:c="64"/>&amp;21�',6&amp;$3$&amp;,'$'�,17(/(&amp;78$/ <text:s text:c="105"/>QRUPDOL]DGR�SRU�OD�FXDQWtD�GH�VXEYHQFLyQ�FRQFHGLGD��\�GHEHUi�DWHQHUVH�</text:p>
      <text:p text:style-name="Text"> <text:s text:c="198"/>DO�3ODQ�GH�)LQDQFLDFLyQ�LQLFLDO�SUHVHQWDGR�</text:p>
      <text:p text:style-name="Text"> </text:p>
      <text:p text:style-name="Text"> </text:p>
      <text:p text:style-name="Text"> <text:s text:c="5"/>$62&amp;,$&amp;,21�$35268 <text:s text:c="11"/>*����</text:p>
      <text:p text:style-name="Text">��� <text:s text:c="3"/>6''����&amp;$����� <text:s text:c="2"/>0,�3/$1 <text:s text:c="34"/>��� <text:s text:c="5"/>�������� <text:s text:c="3"/>���������� <text:s text:c="3"/>����������¼ <text:s text:c="4"/>����������¼ <text:s text:c="3"/>����������¼ <text:s text:c="4"/>������ <text:s text:c="84"/>�����</text:p>
      <text:p text:style-name="Text">$62&amp;�)8(57(9,'$�3$5.,1621�12�</text:p>
      <text:p text:style-name="Text"> <text:s text:c="34"/>*�������� <text:s text:c="3"/>6''����&amp;$����� <text:s text:c="2"/>-81726�&amp;217,*2 <text:s text:c="27"/>��� <text:s text:c="5"/>�������� <text:s text:c="3"/>���������� <text:s text:c="3"/>�������</text:p>
      <text:p text:style-name="Text">��¼ <text:s text:c="4"/>���</text:p>
      <text:p text:style-name="Text">������¼ <text:s text:c="3"/>���</text:p>
      <text:p text:style-name="Text">������¼ <text:s text:c="4"/>������ <text:s text:c="84"/>�����</text:p>
      <text:p text:style-name="Text"> <text:s text:c="10"/>/,0,76</text:p>
      <text:p text:style-name="Text"> </text:p>
      <text:p text:style-name="Text"> <text:s text:c="198"/>(VWLPDGD�SDUFLDO�KDVWD�DJRWDU�FUpGLWR�SUHVXSXHVWDULR��</text:p>
      <text:p text:style-name="Text"> </text:p>
      <text:p text:style-name="Text">$62&amp;,$&amp;,21�352�,1&amp;/86,9$�$&amp;&amp;,21� <text:s text:c="32"/>0$6�352�482��$8/$6�325�/$� <text:s text:c="107"/>3RGUi�3UHVHQWDU�UHIRUPXODFLyQ��TXH�KDEUi�GH�VHU�HIHFWXDGD�VREUH�HO��</text:p>
      <text:p text:style-name="Text"> <text:s text:c="34"/>*�������� <text:s text:c="3"/>6''����&amp;$����� <text:s text:c="44"/>��� <text:s text:c="5"/>��������� <text:s text:c="2"/>���������� <text:s text:c="3"/>����</text:p>
      <text:p text:style-name="Text">�����¼ <text:s text:c="4"/>����</text:p>
      <text:p text:style-name="Text">�����¼ <text:s text:c="3"/>����������¼ <text:s text:c="4"/>������ <text:s text:c="3"/>SUR\HFWR�LQLFLDOPHQWH�SURSXHVWR��FRQ�OD�VROD�GLVPLQXFLyQ�GHO�Q~PHUR�GH� <text:s text:c="9"/>���</text:p>
      <text:p text:style-name="Text">�</text:p>
      <text:p text:style-name="Text"> <text:s text:c="7"/>62&amp;,$/�&amp;$1$5,$ <text:s text:c="42"/>,1&amp;/86,21</text:p>
      <text:p text:style-name="Text"> <text:s text:c="198"/>DFFLRQHV�D�UHDOL]DU��R�VXSUHVLyQ��HQ�VX�FDVR��GH�DTXHOODV�TXH�QR�DIHFWHQ�</text:p>
      <text:p text:style-name="Text"> <text:s text:c="198"/>GH�IRUPD�HVHQFLDO�DO�FXPSOLPLHQWR�GH�ORV�ILQHV�\�REMHWLYRV�SUHWHQGLGRV�SRU�</text:p>
      <text:p text:style-name="Text"> <text:s text:c="198"/>HO�FRQMXQWR�GHO�SUR\HFWR�</text:p>
      <text:p text:style-name="Text"> </text:p>
      <text:p text:style-name="Text"> <text:s text:c="6"/>727$/�352&lt;(&amp;726</text:p>
      <text:p text:style-name="Text"> <text:s text:c="14"/>�� <text:s text:c="103"/>727$/�����',6&amp;$3$&amp;,'$' <text:s text:c="5"/>�������������¼</text:p>
      <text:p text:style-name="Text"> </text:p>
      <text:p text:style-name="Text"> </text:p>
      <text:p text:style-name="Text"> </text:p>
      <text:p text:style-name="Text"> </text:p>
      <text:p text:style-name="Text"> <text:s text:c="140"/>&amp;267(�727$/�</text:p>
      <text:p text:style-name="Text"> <text:s text:c="49"/>(;3(',(17(� <text:s text:c="54"/>)(&amp;+$� <text:s text:c="34"/>68%9(1&amp;,Ï1� <text:s text:c="3"/>68%9(1&amp;,Ï1� <text:s text:c="95"/>727$/�</text:p>
      <text:p text:style-name="Text"> <text:s text:c="11"/>(17,'$' <text:s text:c="18"/>&amp;,) <text:s text:c="23"/>$&amp;7,9,'$'�352&lt;(&amp;72 <text:s text:c="20"/>$&amp;7,9,'$' <text:s text:c="14"/>)(&amp;+$�),1� <text:s text:c="3"/>352&lt;(&amp;72� <text:s text:c="39"/>� <text:s text:c="13"/>2%6(59$&amp;,21(6�5(62/8&amp;,Ï1�'(),1,7,9$</text:p>
      <text:p text:style-name="Text"> <text:s text:c="50"/>62/,&amp;,78' <text:s text:c="55"/>,1,&amp;,2� <text:s text:c="34"/>62/,&amp;,7$'$ <text:s text:c="4"/>&amp;21&amp;(','$ <text:s text:c="94"/>9$/25$&amp;,Ï1</text:p>
      <text:p text:style-name="Text"> <text:s text:c="141"/>$352%$'2</text:p>
      <text:p text:style-name="Text"> </text:p>
      <text:p text:style-name="Text"> $62&amp;,$&amp;,21�62&amp;,$/�&amp;5(&amp;,(1'2� <text:s text:c="35"/>3(9,5�3LVR�GH�HQWUHQDPLHQWR�SDUD�OD�</text:p>
      <text:p text:style-name="Text"> <text:s text:c="34"/>*����</text:p>
      <text:p text:style-name="Text">��� <text:s text:c="3"/>6''����&amp;$���</text:p>
      <text:p text:style-name="Text">� <text:s text:c="44"/>��� <text:s text:c="5"/>�������� <text:s text:c="3"/>���������� <text:s text:c="3"/>����������¼ <text:s text:c="4"/>����������¼ <text:s text:c="3"/>����������¼ <text:s text:c="4"/>���</text:p>
      <text:p text:style-name="Text">�� <text:s text:c="84"/>�����</text:p>
      <text:p text:style-name="Text"> <text:s text:c="12"/>&lt;$,=$ <text:s text:c="46"/>YLGD�DGXOWD</text:p>
      <text:p text:style-name="Text"> </text:p>
      <text:p text:style-name="Text"> </text:p>
      <text:p text:style-name="Text"> </text:p>
      <text:p text:style-name="Text"> </text:p>
      <text:p text:style-name="Text"> <text:s text:c="34"/>En la dirección https://sede.gobiernodecanarias.org/sede/verifica_doc puede ser</text:p>
      <text:p text:style-name="Text"> <text:s text:c="34"/>comprobada la autenticidad de esta copia, mediante el número de documento</text:p>
      <text:p text:style-name="Text"> <text:s text:c="34"/>electrónico siguiente:</text:p>
      <text:p text:style-name="Text"> <text:s text:c="35"/>RP012-oFKSYStSvdjAXbkDMaBBYmOrXbIR6Bm9</text:p>
      <text:p text:style-name="Break"/>
      <text:p text:style-name="Text"> <text:s text:c="97"/>$1(;2�,��62/,&amp;,78'(6�(67,0$'$6�',6&amp;$3$&amp;,'$'</text:p>
      <text:p text:style-name="Text"> </text:p>
      <text:p text:style-name="Text"> </text:p>
      <text:p text:style-name="Text"> $62&amp;,$&amp;,21�'(�(17,'$'(6�3/(1$�</text:p>
      <text:p text:style-name="Text"> <text:s text:c="36"/>*�������� <text:s text:c="3"/>6''����&amp;$����� <text:s text:c="2"/>6(59,&amp;,2�$32&lt;2�38178$/ <text:s text:c="24"/>��� <text:s text:c="5"/>�������� <text:s text:c="4"/>����</text:p>
      <text:p text:style-name="Text">����� <text:s text:c="3"/>����</text:p>
      <text:p text:style-name="Text">�����¼ <text:s text:c="4"/>����������¼ <text:s text:c="3"/>����������¼ <text:s text:c="2"/>������ <text:s text:c="84"/>�</text:p>
      <text:p text:style-name="Text">��</text:p>
      <text:p text:style-name="Text"> </text:p>
      <text:p text:style-name="Text"> <text:s text:c="5"/>,1&amp;/86,21�&amp;$1$5,$6</text:p>
      <text:p text:style-name="Text"> </text:p>
      <text:p text:style-name="Text"> </text:p>
      <text:p text:style-name="Text"> <text:s text:c="1"/>$62&amp;,$&amp;,21�62&amp;,$/�&amp;5(&amp;,(1'2�</text:p>
      <text:p text:style-name="Text"> <text:s text:c="36"/>*����</text:p>
      <text:p text:style-name="Text">��� <text:s text:c="3"/>6''����&amp;$����� <text:s text:c="2"/>5(63,52�)$0,/,$5�&lt;$,=$ <text:s text:c="24"/>��� <text:s text:c="5"/>�������� <text:s text:c="4"/>���������� <text:s text:c="3"/>����������¼ <text:s text:c="4"/>����������¼ <text:s text:c="3"/>����������¼ <text:s text:c="2"/>������ <text:s text:c="84"/>�����</text:p>
      <text:p text:style-name="Text"> <text:s text:c="13"/>&lt;$,=$</text:p>
      <text:p text:style-name="Text"> </text:p>
      <text:p text:style-name="Text"> </text:p>
      <text:p text:style-name="Text"> <text:s text:c="1"/>$62&amp;,$&amp;,21�'(�3(5621$6�&amp;21� <text:s text:c="37"/>6(59,&amp;,2�'(�&amp;21&amp;,/,$&amp;,Ï1�</text:p>
      <text:p text:style-name="Text"> <text:s text:c="36"/>*�������� <text:s text:c="3"/>6''����&amp;$���</text:p>
      <text:p text:style-name="Text">� <text:s text:c="49"/>��� <text:s text:c="4"/>��������� <text:s text:c="4"/>����</text:p>
      <text:p text:style-name="Text">����� <text:s text:c="3"/>����������¼ <text:s text:c="4"/>����������¼ <text:s text:c="3"/>����������¼ <text:s text:c="2"/>������� <text:s text:c="83"/>�����</text:p>
      <text:p text:style-name="Text"> <text:s text:c="2"/>',6&amp;$3$&amp;,'$'�'(�/$1=$527( <text:s text:c="38"/>)$0,/,$5�'(�$',6/$1</text:p>
      <text:p text:style-name="Text"> </text:p>
      <text:p text:style-name="Text"> </text:p>
      <text:p text:style-name="Text"> <text:s text:c="3"/>$62&amp;�'(�'$f2�&amp;(5(%5$/� <text:s text:c="40"/>$SR\R�\�DFRPSDxDPLHQWR�D�OD�SHUVRQD�</text:p>
      <text:p text:style-name="Text"> <text:s text:c="36"/>*�������</text:p>
      <text:p text:style-name="Text"> <text:s text:c="3"/>6''����&amp;$����� <text:s text:c="49"/>��� <text:s text:c="5"/>��</text:p>
      <text:p text:style-name="Text">����� <text:s text:c="4"/>���������� <text:s text:c="3"/>��������</text:p>
      <text:p text:style-name="Text">�¼ <text:s text:c="4"/>���</text:p>
      <text:p text:style-name="Text">����</text:p>
      <text:p text:style-name="Text">�¼ <text:s text:c="3"/>���</text:p>
      <text:p text:style-name="Text">����</text:p>
      <text:p text:style-name="Text">�¼ <text:s text:c="2"/></text:p>
      <text:p text:style-name="Text">������ <text:s text:c="83"/>�����</text:p>
      <text:p text:style-name="Text"> <text:s text:c="5"/>$'48,5,'2�7(1(5,)( <text:s text:c="42"/>FXLGDGRUD</text:p>
      <text:p text:style-name="Text"> </text:p>
      <text:p text:style-name="Text"> </text:p>
      <text:p text:style-name="Text"> <text:s text:c="204"/>1R�VH�DFHSWD�OD�5HIRUPXODFLyQ��/D�GRFXPHQWDFLyQ�DSRUWDGD�SRU�OD�</text:p>
      <text:p text:style-name="Text"> <text:s text:c="204"/>HQWLGDG�QR�HV�SRVLEOH�GLOXFLGDU�HQ�TXp�YD�D�FRQVLVWLU�OD�UHGXFFLyQ�GHO�</text:p>
      <text:p text:style-name="Text"> <text:s text:c="204"/>SUHVXSXHVWR�UHIRUPXODGR�\�HQ�TXH�YD�D�FRQVLVWLU�OD�HMHFXFLyQ�GHO�SUR\HFWR��</text:p>
      <text:p text:style-name="Text"> </text:p>
      <text:p text:style-name="Text"> <text:s text:c="204"/>3RGUi�3UHVHQWDU�QXHYD�UHIRUPXODFLyQ��TXH�KDEUi�GH�VHU�HIHFWXDGD�VREUH�</text:p>
      <text:p text:style-name="Text"> <text:s text:c="66"/>5HVSLUR�+RUL]RQWH��&amp;XLGDQGR�D�ODV�</text:p>
      <text:p text:style-name="Text"> <text:s text:c="7"/>$62&amp;�+25,=217( <text:s text:c="14"/>*�������� <text:s text:c="3"/>6''����&amp;$����� <text:s text:c="49"/>��� <text:s text:c="5"/>�������� <text:s text:c="4"/>����</text:p>
      <text:p text:style-name="Text">����� <text:s text:c="3"/>����������¼ <text:s text:c="4"/>����������¼ <text:s text:c="3"/>����</text:p>
      <text:p text:style-name="Text">�����¼ <text:s text:c="2"/>������ <text:s text:c="3"/>HO��SUR\HFWR�LQLFLDOPHQWH�SURSXHVWR��FRQ�OD�VROD�GLVPLQXFLyQ�GHO�Q~PHUR� <text:s text:c="8"/>�����</text:p>
      <text:p text:style-name="Text"> <text:s text:c="66"/>IDPLOLDV� <text:s text:c="128"/>GH�DFFLRQHV�D�UHDOL]DU��R�VXSUHVLyQ��HQ�VX�FDVR��GH�DTXHOODV�TXH�QR�</text:p>
      <text:p text:style-name="Text"> <text:s text:c="204"/>DIHFWHQ�GH�IRUPD�HVHQFLDO�DO�FXPSOLPLHQWR�GH�ORV�ILQHV�\�REMHWLYRV�</text:p>
      <text:p text:style-name="Text"> <text:s text:c="204"/>SUHWHQGLGRV�SRU�HO�FRQMXQWR�GHO�SUR\HFWR��&amp;RQ�OD�DGYHUWHQFLD�GH�TXH�HQ�</text:p>
      <text:p text:style-name="Text"> <text:s text:c="204"/>FDVR�GH�QR�VHU�FRUUHFWD�OD�(QWLGDG�GHEHUi�DVXPLU�HO�&amp;RVWH�7RWDO�GHO�</text:p>
      <text:p text:style-name="Text"> <text:s text:c="204"/>3UR\HFWR�</text:p>
      <text:p text:style-name="Text"> </text:p>
      <text:p text:style-name="Text"> </text:p>
      <text:p text:style-name="Text"> <text:s text:c="6"/>727$/�352&lt;(&amp;726</text:p>
      <text:p text:style-name="Text"> <text:s text:c="17"/>� <text:s text:c="109"/>727$/�����',6&amp;$3$&amp;,'$' <text:s text:c="5"/>��������</text:p>
      <text:p text:style-name="Text">��¼</text:p>
      <text:p text:style-name="Text"> </text:p>
      <text:p text:style-name="Text"> </text:p>
      <text:p text:style-name="Text"> </text:p>
      <text:p text:style-name="Text"> </text:p>
      <text:p text:style-name="Text"> <text:s text:c="148"/>&amp;267(�727$/�</text:p>
      <text:p text:style-name="Text"> <text:s text:c="51"/>(;3(',(17(� <text:s text:c="59"/>)(&amp;+$� <text:s text:c="35"/>68%9(1&amp;,Ï1� <text:s text:c="3"/>68%9(1&amp;,Ï1� <text:s text:c="93"/>727$/�</text:p>
      <text:p text:style-name="Text"> <text:s text:c="12"/>(17,'$' <text:s text:c="19"/>&amp;,) <text:s text:c="23"/>$&amp;7,9,'$'�352&lt;(&amp;72 <text:s text:c="23"/>$&amp;7,9,'$' <text:s text:c="16"/>)(&amp;+$�),1� <text:s text:c="4"/>352&lt;(&amp;72� <text:s text:c="37"/>� <text:s text:c="13"/>2%6(59$&amp;,21(6�5(62/8&amp;,Ï1�'(),1,7,9$</text:p>
      <text:p text:style-name="Text"> <text:s text:c="52"/>62/,&amp;,78' <text:s text:c="60"/>,1,&amp;,2� <text:s text:c="35"/>62/,&amp;,7$'$ <text:s text:c="4"/>&amp;21&amp;(','$ <text:s text:c="92"/>9$/25$&amp;,Ï1</text:p>
      <text:p text:style-name="Text"> <text:s text:c="149"/>$352%$'2</text:p>
      <text:p text:style-name="Text"> </text:p>
      <text:p text:style-name="Text">$62&amp;��6,1'520(�'(�'2:1�'(�/$6� <text:s text:c="36"/>$SR\R�\�IRUPDFLyQ�D�)DPLOLDV�GH�</text:p>
      <text:p text:style-name="Text"> <text:s text:c="34"/>*�������� <text:s text:c="4"/>6''����&amp;$����� <text:s text:c="44"/>��� <text:s text:c="9"/>��������� <text:s text:c="3"/>����</text:p>
      <text:p text:style-name="Text">����� <text:s text:c="5"/>����������¼ <text:s text:c="4"/>����������¼ <text:s text:c="3"/>����������¼ <text:s text:c="2"/></text:p>
      <text:p text:style-name="Text">���</text:p>
      <text:p text:style-name="Text">�� <text:s text:c="83"/>�����</text:p>
      <text:p text:style-name="Text">3$/0$6 <text:s text:c="60"/>3HUVRQDV�FRQ�6tQGURPH�GH�'RZQ</text:p>
      <text:p text:style-name="Text"> <text:s text:c="66"/>3URJUDPD�GH�DSR\R�SVLFRVRFLDO�D�</text:p>
      <text:p text:style-name="Text">$62&amp;�&amp;8/785$/�&lt;�62/,'$5,$�$/,6�</text:p>
      <text:p text:style-name="Text"> <text:s text:c="34"/>*����</text:p>
      <text:p text:style-name="Text">��� <text:s text:c="4"/>6''����&amp;$����� <text:s text:c="3"/>IDPLOLDUHV�\�SHUVRQDV�FXLGDGRUDV�$/,6� <text:s text:c="2"/>��� <text:s text:c="9"/>��������� <text:s text:c="3"/>����</text:p>
      <text:p text:style-name="Text">����� <text:s text:c="5"/>����</text:p>
      <text:p text:style-name="Text"> </text:p>
      <text:p text:style-name="Text">����¼ <text:s text:c="4"/>�</text:p>
      <text:p text:style-name="Text">��������¼ <text:s text:c="3"/>�</text:p>
      <text:p text:style-name="Text">��������¼ <text:s text:c="2"/></text:p>
      <text:p text:style-name="Text">��</text:p>
      <text:p text:style-name="Text"> </text:p>
      <text:p text:style-name="Text">� <text:s text:c="84"/>�����</text:p>
      <text:p text:style-name="Text">&amp;$1$5,$6</text:p>
      <text:p text:style-name="Text"> <text:s text:c="66"/>&amp;217,*2������</text:p>
      <text:p text:style-name="Text">$62&amp;,$&amp;,21�62&amp;,$/�/$%��325�/$�</text:p>
      <text:p text:style-name="Text"> <text:s text:c="34"/>*��</text:p>
      <text:p text:style-name="Text"> </text:p>
      <text:p text:style-name="Text">���</text:p>
      <text:p text:style-name="Text"> <text:s text:c="4"/>6''����&amp;$����</text:p>
      <text:p text:style-name="Text"> <text:s text:c="3"/>)RUWDOH]DV�&amp;RPSDUWLGDV <text:s text:c="18"/>��� <text:s text:c="9"/>�������� <text:s text:c="4"/>����</text:p>
      <text:p text:style-name="Text">����� <text:s text:c="5"/>����������¼ <text:s text:c="4"/>����������¼ <text:s text:c="3"/>����������¼ <text:s text:c="3"/>���� <text:s text:c="4"/>5HIRUPXODFLyQ�$FHSWDGD <text:s text:c="58"/>�����</text:p>
      <text:p text:style-name="Text">,17(*5$&amp;,21�'(�/$6�3(5621$6</text:p>
      <text:p text:style-name="Text"> <text:s text:c="6"/>727$/�352&lt;(&amp;726</text:p>
      <text:p text:style-name="Text"> <text:s text:c="17"/>� <text:s text:c="109"/>727$/�����',6&amp;$3$&amp;,'$' <text:s text:c="5"/>�����</text:p>
      <text:p text:style-name="Text">�����¼</text:p>
      <text:p text:style-name="Text"> </text:p>
      <text:p text:style-name="Text"> </text:p>
      <text:p text:style-name="Text"> </text:p>
      <text:p text:style-name="Text"> </text:p>
      <text:p text:style-name="Text"> <text:s text:c="148"/>&amp;267(�727$/�</text:p>
      <text:p text:style-name="Text"> <text:s text:c="51"/>(;3(',(17(� <text:s text:c="59"/>)(&amp;+$� <text:s text:c="35"/>68%9(1&amp;,Ï1� <text:s text:c="3"/>68%9(1&amp;,Ï1� <text:s text:c="93"/>727$/�</text:p>
      <text:p text:style-name="Text"> <text:s text:c="12"/>(17,'$' <text:s text:c="19"/>&amp;,) <text:s text:c="23"/>$&amp;7,9,'$'�352&lt;(&amp;72 <text:s text:c="23"/>$&amp;7,9,'$' <text:s text:c="16"/>)(&amp;+$�),1� <text:s text:c="4"/>352&lt;(&amp;72� <text:s text:c="37"/>� <text:s text:c="13"/>2%6(59$&amp;,21(6�5(62/8&amp;,Ï1�'(),1,7,9$</text:p>
      <text:p text:style-name="Text"> <text:s text:c="52"/>62/,&amp;,78' <text:s text:c="60"/>,1,&amp;,2� <text:s text:c="35"/>62/,&amp;,7$'$ <text:s text:c="4"/>&amp;21&amp;(','$ <text:s text:c="92"/>9$/25$&amp;,Ï1</text:p>
      <text:p text:style-name="Text"> <text:s text:c="149"/>$352%$'2</text:p>
      <text:p text:style-name="Text"> <text:s text:c="2"/>$62&amp;�$)$0&amp;$���7(1(5,)(�</text:p>
      <text:p text:style-name="Text"> <text:s text:c="36"/>*�������� <text:s text:c="3"/>6''����&amp;$����� <text:s text:c="2"/>6,/6(�$)$0&amp;$ <text:s text:c="34"/>��� <text:s text:c="5"/>�������� <text:s text:c="4"/>���������� <text:s text:c="3"/>����</text:p>
      <text:p text:style-name="Text">����</text:p>
      <text:p text:style-name="Text">�¼ <text:s text:c="3"/>��������</text:p>
      <text:p text:style-name="Text">�¼ <text:s text:c="3"/>�</text:p>
      <text:p text:style-name="Text">��������¼ <text:s text:c="2"/>������� <text:s text:c="83"/>�����</text:p>
      <text:p text:style-name="Text">$62&amp;,$&amp;,21�'(�/$�)$0,/,$�&amp;$1$5,$</text:p>
      <text:p text:style-name="Text"> <text:s text:c="66"/>6(59,&amp;,2�'(�,17e535(7(�'(�</text:p>
      <text:p text:style-name="Text">)81'$&amp;,21�&amp;$1$5,$�3$5$�(/�625'2 <text:s text:c="5"/>*���</text:p>
      <text:p text:style-name="Text">���� <text:s text:c="3"/>6''����&amp;$���� <text:s text:c="3"/>/(1*8$�'(�6,*126�(63$f2/$� <text:s text:c="20"/>��� <text:s text:c="5"/>�������� <text:s text:c="4"/>���������� <text:s text:c="3"/></text:p>
      <text:p text:style-name="Text">���������¼ <text:s text:c="4"/>����������¼ <text:s text:c="3"/>�</text:p>
      <text:p text:style-name="Text">��������¼ <text:s text:c="2"/>����</text:p>
      <text:p text:style-name="Text">� <text:s text:c="84"/>�����</text:p>
      <text:p text:style-name="Text"> <text:s text:c="66"/>6,/6(�7(1(5,)(</text:p>
      <text:p text:style-name="Text">$62&amp;�'(�3(5621$6�625'$6�'(�/$�</text:p>
      <text:p text:style-name="Text"> <text:s text:c="36"/>*����</text:p>
      <text:p text:style-name="Text"> </text:p>
      <text:p text:style-name="Text">�� <text:s text:c="3"/>6''����&amp;$����� <text:s text:c="2"/>.$,=e1 <text:s text:c="40"/>��� <text:s text:c="4"/>��������� <text:s text:c="4"/>����</text:p>
      <text:p text:style-name="Text">����� <text:s text:c="3"/>����</text:p>
      <text:p text:style-name="Text">���</text:p>
      <text:p text:style-name="Text">�¼ <text:s text:c="4"/>����������¼ <text:s text:c="3"/>����������¼ <text:s text:c="2"/></text:p>
      <text:p text:style-name="Text">����� <text:s text:c="84"/>�����</text:p>
      <text:p text:style-name="Text"> <text:s text:c="2"/>3529,1&amp;,$�'(�/$6�3$/0$6</text:p>
      <text:p text:style-name="Text"> <text:s text:c="66"/>6(59,&amp;,2�'(�,17e5357(�'(�</text:p>
      <text:p text:style-name="Text"> <text:s text:c="66"/>/(1*8$�'(�6,*126�(63$f2/$�</text:p>
      <text:p text:style-name="Text">)81'$&amp;,21�&amp;$1$5,$�3$5$�(/�625'2 <text:s text:c="5"/>*���</text:p>
      <text:p text:style-name="Text">���� <text:s text:c="3"/>6''����&amp;$����</text:p>
      <text:p text:style-name="Text"> <text:s text:c="49"/>��� <text:s text:c="5"/>�������� <text:s text:c="4"/>���������� <text:s text:c="3"/>����������¼ <text:s text:c="4"/>����������¼ <text:s text:c="3"/>�</text:p>
      <text:p text:style-name="Text">�</text:p>
      <text:p text:style-name="Text"> </text:p>
      <text:p text:style-name="Text"> </text:p>
      <text:p text:style-name="Text">�</text:p>
      <text:p text:style-name="Text">��¼ <text:s text:c="2"/></text:p>
      <text:p text:style-name="Text">���</text:p>
      <text:p text:style-name="Text">� <text:s text:c="84"/>�����</text:p>
      <text:p text:style-name="Text"> <text:s text:c="66"/>6,/6(�*5$1�&amp;$1$5,$�&lt;�</text:p>
      <text:p text:style-name="Text"> <text:s text:c="66"/>)8(57(9(1785$</text:p>
      <text:p text:style-name="Text"> )('(5$&amp;,21�'(�$62&amp;�'(�625'26� <text:s text:c="36"/>6HUYLFLR�GH�DFFHVLELOLGDG�HQ�OD�</text:p>
      <text:p text:style-name="Text"> <text:s text:c="36"/>*�������� <text:s text:c="3"/>6''����&amp;$���� <text:s text:c="50"/>��� <text:s text:c="5"/>�������� <text:s text:c="4"/>����</text:p>
      <text:p text:style-name="Text">����� <text:s text:c="3"/>����������¼ <text:s text:c="4"/>����������¼ <text:s text:c="3"/>�</text:p>
      <text:p text:style-name="Text">��������¼ <text:s text:c="2"/></text:p>
      <text:p text:style-name="Text"> </text:p>
      <text:p text:style-name="Text">���� <text:s text:c="84"/>�����</text:p>
      <text:p text:style-name="Text"> <text:s text:c="4"/>'(�/$6�,6/$6�&amp;$1$5,$6 <text:s text:c="40"/>FRPXQLFDFLyQ�</text:p>
      <text:p text:style-name="Text"> <text:s text:c="66"/>6(59,&amp;,2�'(�,17e535(7(6�'(�</text:p>
      <text:p text:style-name="Text">)81'$&amp;,21�&amp;$1$5,$�3$5$�(/�625'2 <text:s text:c="5"/>*���</text:p>
      <text:p text:style-name="Text">���� <text:s text:c="3"/>6''����&amp;$���� <text:s text:c="3"/>/(1*8$�'(�6,*126�(63$f2/$� <text:s text:c="20"/>��� <text:s text:c="5"/>�������� <text:s text:c="4"/>���������� <text:s text:c="3"/></text:p>
      <text:p text:style-name="Text">���������¼ <text:s text:c="4"/>����������¼ <text:s text:c="3"/>�������</text:p>
      <text:p text:style-name="Text">��¼ <text:s text:c="2"/>������ <text:s text:c="84"/>�����</text:p>
      <text:p text:style-name="Text"> <text:s text:c="66"/>6,/6(�/$�3$/0$�</text:p>
      <text:p text:style-name="Text"> <text:s text:c="2"/>)81'$&amp;,Ï1�&amp;$1$5,$�',1262/ <text:s text:c="8"/>*�������� <text:s text:c="3"/>6''����&amp;$����� <text:s text:c="2"/>7,(1'$�$&amp;&amp;(6,%/(�3$5$�72'26$6 <text:s text:c="17"/>��� <text:s text:c="5"/>�������� <text:s text:c="4"/>����</text:p>
      <text:p text:style-name="Text">����� <text:s text:c="3"/>����������¼ <text:s text:c="4"/>����������¼ <text:s text:c="3"/>�</text:p>
      <text:p text:style-name="Text">�</text:p>
      <text:p text:style-name="Text">������¼ <text:s text:c="2"/>������ <text:s text:c="84"/>�����</text:p>
      <text:p text:style-name="Text"> )('(5$&amp;,21�'(�$62&amp;�'(�625'26� <text:s text:c="36"/>$JHQWH�GH�'HVDUUROOR�GH�OD�&amp;RPXQLGDG�</text:p>
      <text:p text:style-name="Text"> <text:s text:c="36"/>*�������� <text:s text:c="3"/>6''����&amp;$���� <text:s text:c="50"/>��� <text:s text:c="5"/>�������� <text:s text:c="4"/>����</text:p>
      <text:p text:style-name="Text">����� <text:s text:c="3"/>����������¼ <text:s text:c="4"/>����������¼ <text:s text:c="3"/>����������¼ <text:s text:c="2"/>������� <text:s text:c="2"/>5HIRUPXODFLyQ�$FHSWDGD <text:s text:c="58"/>�����</text:p>
      <text:p text:style-name="Text"> <text:s text:c="4"/>'(�/$6�,6/$6�&amp;$1$5,$6 <text:s text:c="40"/>6RUGD�$'(&amp;2625</text:p>
      <text:p text:style-name="Text"> <text:s text:c="6"/>727$/�352&lt;(&amp;726</text:p>
      <text:p text:style-name="Text"> <text:s text:c="17"/>� <text:s text:c="109"/>727$/�����',6&amp;$3$&amp;,'$' <text:s text:c="5"/>�����������¼</text:p>
      <text:p text:style-name="Text"> </text:p>
      <text:p text:style-name="Text"> </text:p>
      <text:p text:style-name="Text"> </text:p>
      <text:p text:style-name="Text"> </text:p>
      <text:p text:style-name="Text"> <text:s text:c="36"/>En la dirección https://sede.gobiernodecanarias.org/sede/verifica_doc puede ser</text:p>
      <text:p text:style-name="Text"> <text:s text:c="36"/>comprobada la autenticidad de esta copia, mediante el número de documento</text:p>
      <text:p text:style-name="Text"> <text:s text:c="36"/>electrónico siguiente:</text:p>
      <text:p text:style-name="Text"> <text:s text:c="37"/>RP012-oFKSYStSvdjAXbkDMaBBYmOrXbIR6Bm9</text:p>
      <text:p text:style-name="Break"/>
      <text:p text:style-name="Text"> <text:s text:c="95"/>$1(;2�,��62/,&amp;,78'(6�(67,0$'$6�',6&amp;$3$&amp;,'$'</text:p>
      <text:p text:style-name="Text"> </text:p>
      <text:p text:style-name="Text"> </text:p>
      <text:p text:style-name="Text"> <text:s text:c="146"/>&amp;267(�727$/�</text:p>
      <text:p text:style-name="Text"> <text:s text:c="49"/>(;3(',(17(� <text:s text:c="60"/>)(&amp;+$� <text:s text:c="34"/>68%9(1&amp;,Ï1� <text:s text:c="3"/>68%9(1&amp;,Ï1� <text:s text:c="93"/>727$/�</text:p>
      <text:p text:style-name="Text"> <text:s text:c="11"/>(17,'$' <text:s text:c="18"/>&amp;,) <text:s text:c="23"/>$&amp;7,9,'$'�352&lt;(&amp;72 <text:s text:c="25"/>$&amp;7,9,'$' <text:s text:c="15"/>)(&amp;+$�),1� <text:s text:c="3"/>352&lt;(&amp;72� <text:s text:c="37"/>� <text:s text:c="13"/>2%6(59$&amp;,21(6�5(62/8&amp;,Ï1�'(),1,7,9$</text:p>
      <text:p text:style-name="Text"> <text:s text:c="50"/>62/,&amp;,78' <text:s text:c="61"/>,1,&amp;,2� <text:s text:c="34"/>62/,&amp;,7$'$ <text:s text:c="4"/>&amp;21&amp;(','$ <text:s text:c="92"/>9$/25$&amp;,Ï1</text:p>
      <text:p text:style-name="Text"> <text:s text:c="147"/>$352%$'2</text:p>
      <text:p text:style-name="Text"> $62&amp;,$&amp;,Ï1�&amp;225',1$'25$�'(�</text:p>
      <text:p text:style-name="Text"> <text:s text:c="64"/>3URPRFLyQ�GH�OD�$XWRQRPtD�3HUVRQDO�</text:p>
      <text:p text:style-name="Text"> <text:s text:c="1"/>3(5621$6�&amp;21�',6&amp;$3$&amp;,'$'� <text:s text:c="6"/>*�������� <text:s text:c="3"/>6''����&amp;$����� <text:s text:c="49"/>��� <text:s text:c="6"/>�������� <text:s text:c="3"/>����</text:p>
      <text:p text:style-name="Text">����� <text:s text:c="3"/>������</text:p>
      <text:p text:style-name="Text">����¼ <text:s text:c="3"/>���</text:p>
      <text:p text:style-name="Text">������¼ <text:s text:c="3"/>����������¼ <text:s text:c="2"/>������ <text:s text:c="84"/>����</text:p>
      <text:p text:style-name="Text"> </text:p>
      <text:p text:style-name="Text"> <text:s text:c="64"/>����</text:p>
      <text:p text:style-name="Text"> <text:s text:c="11"/>),6,&amp;$</text:p>
      <text:p text:style-name="Text"> <text:s text:c="64"/>5(+$%,/,7$&amp;,Ï1�'20,&amp;,/,$5,$�</text:p>
      <text:p text:style-name="Text"> <text:s text:c="2"/>$62&amp;,$&amp;,21�3529,1&amp;,$/�'(�</text:p>
      <text:p text:style-name="Text"> <text:s text:c="34"/>*�������� <text:s text:c="3"/>6''����&amp;$����� <text:s text:c="2"/>3$5$�3(5621$6�$)(&amp;7$'$6�'(� <text:s text:c="19"/>��� <text:s text:c="6"/>�������� <text:s text:c="3"/>���������� <text:s text:c="3"/>����������¼ <text:s text:c="4"/>����������¼ <text:s text:c="3"/>����������¼ <text:s text:c="2"/>����</text:p>
      <text:p text:style-name="Text">� <text:s text:c="3"/>5HIRUPXODFLyQ�$FHSWDGD <text:s text:c="58"/>�����</text:p>
      <text:p text:style-name="Text"> <text:s text:c="4"/>(6&amp;/(526,6�08/7,3/(</text:p>
      <text:p text:style-name="Text"> <text:s text:c="64"/>(6&amp;/(526,6�0Ò/7,3/(</text:p>
      <text:p text:style-name="Text"> <text:s text:c="6"/>727$/�352&lt;(&amp;726</text:p>
      <text:p text:style-name="Text"> <text:s text:c="15"/>� <text:s text:c="109"/>727$/�����',6&amp;$3$&amp;,'$' <text:s text:c="6"/>�������</text:p>
      <text:p text:style-name="Text">��¼</text:p>
      <text:p text:style-name="Text"> </text:p>
      <text:p text:style-name="Text"> </text:p>
      <text:p text:style-name="Text"> <text:s text:c="146"/>&amp;267(�727$/�</text:p>
      <text:p text:style-name="Text"> <text:s text:c="49"/>(;3(',(17(� <text:s text:c="60"/>)(&amp;+$� <text:s text:c="34"/>68%9(1&amp;,Ï1� <text:s text:c="3"/>68%9(1&amp;,Ï1� <text:s text:c="93"/>727$/�</text:p>
      <text:p text:style-name="Text"> <text:s text:c="11"/>(17,'$' <text:s text:c="18"/>&amp;,) <text:s text:c="23"/>$&amp;7,9,'$'�352&lt;(&amp;72 <text:s text:c="25"/>$&amp;7,9,'$' <text:s text:c="15"/>)(&amp;+$�),1� <text:s text:c="3"/>352&lt;(&amp;72� <text:s text:c="37"/>� <text:s text:c="13"/>2%6(59$&amp;,21(6�5(62/8&amp;,Ï1�'(),1,7,9$</text:p>
      <text:p text:style-name="Text"> <text:s text:c="50"/>62/,&amp;,78' <text:s text:c="61"/>,1,&amp;,2� <text:s text:c="34"/>62/,&amp;,7$'$ <text:s text:c="4"/>&amp;21&amp;(','$ <text:s text:c="92"/>9$/25$&amp;,Ï1</text:p>
      <text:p text:style-name="Text"> <text:s text:c="147"/>$352%$'2</text:p>
      <text:p text:style-name="Text"> <text:s text:c="2"/>$62&amp;�18(675$�6(f25$�'(/�</text:p>
      <text:p text:style-name="Text"> <text:s text:c="34"/>*�������� <text:s text:c="3"/>6''����&amp;$����� <text:s text:c="2"/>9(1�&amp;210,*2���������� <text:s text:c="25"/>��� <text:s text:c="6"/>�������� <text:s text:c="3"/>���������� <text:s text:c="3"/></text:p>
      <text:p text:style-name="Text">���������¼ <text:s text:c="4"/>����</text:p>
      <text:p text:style-name="Text">�����¼ <text:s text:c="3"/>����</text:p>
      <text:p text:style-name="Text">�����¼ <text:s text:c="2"/>������� <text:s text:c="83"/>�����</text:p>
      <text:p text:style-name="Text"> <text:s text:c="7"/>$03$52�$35(0(</text:p>
      <text:p text:style-name="Text"> <text:s text:c="64"/>352*5$0$�'(�75$163257(�</text:p>
      <text:p text:style-name="Text"> <text:s text:c="2"/>$62&amp;,$&amp;,21�3529,1&amp;,$/�'(� <text:s text:c="36"/>$'$37$'2�3$5$�3(5621$6�</text:p>
      <text:p text:style-name="Text"> <text:s text:c="34"/>*�������� <text:s text:c="3"/>6''����&amp;$����� <text:s text:c="49"/>��� <text:s text:c="6"/>�������� <text:s text:c="3"/>���������� <text:s text:c="3"/>��������</text:p>
      <text:p text:style-name="Text">�¼ <text:s text:c="4"/>����������¼ <text:s text:c="3"/>����������¼ <text:s text:c="2"/></text:p>
      <text:p text:style-name="Text">����� <text:s text:c="84"/>�����</text:p>
      <text:p text:style-name="Text"> <text:s text:c="4"/>(6&amp;/(526,6�08/7,3/( <text:s text:c="40"/>$)(&amp;7$'$6�'(�(6&amp;/526,6�</text:p>
      <text:p text:style-name="Text"> <text:s text:c="64"/>0Ò/7,3/(</text:p>
      <text:p text:style-name="Text">$62&amp;�'(�',6&amp;$3$&amp;,7$'26�9,68$/(6�</text:p>
      <text:p text:style-name="Text"> <text:s text:c="34"/>*����</text:p>
      <text:p text:style-name="Text">��� <text:s text:c="3"/>6''����&amp;$����</text:p>
      <text:p text:style-name="Text"> <text:s text:c="2"/>75$163257(�$'$37$'2 <text:s text:c="27"/>��� <text:s text:c="6"/>�������� <text:s text:c="3"/>����</text:p>
      <text:p text:style-name="Text">����� <text:s text:c="3"/>���������</text:p>
      <text:p text:style-name="Text">�¼ <text:s text:c="3"/>����������¼ <text:s text:c="3"/>�</text:p>
      <text:p text:style-name="Text">��������¼ <text:s text:c="2"/>����</text:p>
      <text:p text:style-name="Text">� <text:s text:c="84"/>�����</text:p>
      <text:p text:style-name="Text"> <text:s text:c="6"/>&lt;�$8',7,92'�$',9,$</text:p>
      <text:p text:style-name="Text"> </text:p>
      <text:p text:style-name="Text"> </text:p>
      <text:p text:style-name="Text">$62&amp;�7,1(5)(f$�'(�75,620,&amp;26��� <text:s text:c="3"/>*�������� <text:s text:c="3"/>6''����&amp;$���� <text:s text:c="3"/>587$�'2:1 <text:s text:c="37"/>��� <text:s text:c="5"/>��������� <text:s text:c="3"/>����</text:p>
      <text:p text:style-name="Text">����� <text:s text:c="3"/></text:p>
      <text:p text:style-name="Text">���������¼ <text:s text:c="4"/>����������¼ <text:s text:c="4"/>����</text:p>
      <text:p text:style-name="Text">��¼ <text:s text:c="4"/>������ <text:s text:c="84"/>�����</text:p>
      <text:p text:style-name="Text"> </text:p>
      <text:p text:style-name="Text"> </text:p>
      <text:p text:style-name="Text"> <text:s text:c="202"/>(VWLPDGD�SDUFLDO�KDVWD�DJRWDU�FUpGLWR�SUHVXSXHVWDULR��</text:p>
      <text:p text:style-name="Text"> </text:p>
      <text:p text:style-name="Text"> <text:s text:c="64"/>5203,(1'2�%$55(5$6�(1�/$� <text:s text:c="112"/>3RGUi�3UHVHQWDU�UHIRUPXODFLyQ��TXH�KDEUi�GH�VHU�HIHFWXDGD�VREUH�HO��</text:p>
      <text:p text:style-name="Text"> <text:s text:c="1"/>$62&amp;�'(�',6&amp;$3$&amp;,7$'26�'(/� <text:s text:c="173"/>SUR\HFWR�LQLFLDOPHQWH�SURSXHVWR��FRQ�OD�VROD�GLVPLQXFLyQ�GHO�Q~PHUR�GH�</text:p>
      <text:p text:style-name="Text"> <text:s text:c="34"/>*�������� <text:s text:c="3"/>6''����&amp;$����� <text:s text:c="2"/>$&amp;&amp;(6,%,/,'$'�)Ë6,&amp;$� <text:s text:c="25"/>��� <text:s text:c="5"/>��������� <text:s text:c="3"/>����</text:p>
      <text:p text:style-name="Text">����� <text:s text:c="3"/>����������¼ <text:s text:c="4"/>����������¼ <text:s text:c="3"/>���</text:p>
      <text:p text:style-name="Text">�����¼ <text:s text:c="3"/>����� <text:s text:c="85"/>�����</text:p>
      <text:p text:style-name="Text"> <text:s text:c="2"/>1252(67(�'(�*5$1�&amp;$1$5,$ <text:s text:c="175"/>DFFLRQHV�D�UHDOL]DU��R�VXSUHVLyQ��HQ�VX�FDVR��GH�DTXHOODV�TXH�QR�DIHFWHQ�</text:p>
      <text:p text:style-name="Text"> <text:s text:c="64"/>75$163257( <text:s text:c="127"/>GH�IRUPD�HVHQFLDO�DO�FXPSOLPLHQWR�GH�ORV�ILQHV�\�REMHWLYRV�SUHWHQGLGRV�SRU�</text:p>
      <text:p text:style-name="Text"> <text:s text:c="202"/>HO�FRQMXQWR�GHO�SUR\HFWR�</text:p>
      <text:p text:style-name="Text"> </text:p>
      <text:p text:style-name="Text"> </text:p>
      <text:p text:style-name="Text"> <text:s text:c="6"/>727$/�352&lt;(&amp;726</text:p>
      <text:p text:style-name="Text"> <text:s text:c="15"/>� <text:s text:c="109"/>727$/�����',6&amp;$3$&amp;,'$' <text:s text:c="5"/>�����</text:p>
      <text:p text:style-name="Text">�����¼</text:p>
      <text:p text:style-name="Text"> </text:p>
      <text:p text:style-name="Text"> </text:p>
      <text:p text:style-name="Text"> </text:p>
      <text:p text:style-name="Text"> </text:p>
      <text:p text:style-name="Text"> <text:s text:c="146"/>&amp;267(�727$/�</text:p>
      <text:p text:style-name="Text"> <text:s text:c="49"/>(;3(',(17(� <text:s text:c="60"/>)(&amp;+$� <text:s text:c="34"/>68%9(1&amp;,Ï1� <text:s text:c="3"/>68%9(1&amp;,Ï1� <text:s text:c="93"/>727$/�</text:p>
      <text:p text:style-name="Text"> <text:s text:c="11"/>(17,'$' <text:s text:c="18"/>&amp;,) <text:s text:c="23"/>$&amp;7,9,'$'�352&lt;(&amp;72 <text:s text:c="25"/>$&amp;7,9,'$' <text:s text:c="15"/>)(&amp;+$�),1� <text:s text:c="3"/>352&lt;(&amp;72� <text:s text:c="37"/>� <text:s text:c="13"/>2%6(59$&amp;,21(6�5(62/8&amp;,Ï1�'(),1,7,9$</text:p>
      <text:p text:style-name="Text"> <text:s text:c="50"/>62/,&amp;,78' <text:s text:c="61"/>,1,&amp;,2� <text:s text:c="34"/>62/,&amp;,7$'$ <text:s text:c="4"/>&amp;21&amp;(','$ <text:s text:c="92"/>9$/25$&amp;,Ï1</text:p>
      <text:p text:style-name="Text"> <text:s text:c="147"/>$352%$'2</text:p>
      <text:p text:style-name="Text"> <text:s text:c="2"/>+263,7$/�6$1�-8$1�'(�',26 <text:s text:c="6"/>5������</text:p>
      <text:p text:style-name="Text">) <text:s text:c="3"/>6''����&amp;$����� <text:s text:c="2"/>0,�5(6,'(1&amp;,$��0,�&amp;$6$ <text:s text:c="24"/>��� <text:s text:c="6"/>�������� <text:s text:c="3"/>���������� <text:s text:c="3"/>���</text:p>
      <text:p text:style-name="Text">����</text:p>
      <text:p text:style-name="Text">�¼ <text:s text:c="4"/>����������¼ <text:s text:c="3"/>�</text:p>
      <text:p text:style-name="Text">�</text:p>
      <text:p text:style-name="Text">������¼ <text:s text:c="2"/>������ <text:s text:c="84"/>�����</text:p>
      <text:p text:style-name="Text"> <text:s text:c="202"/>6H�LQIRUPD�IDYRUDEOHPHQWH�SRU�2ILFLQD�7pFQLFD��FRQGLFLRQDGR�D�DMXVWDUVH�</text:p>
      <text:p text:style-name="Text">5(6,'(1&amp;,$�&lt;�*8$5'(5,$�/$%285(� <text:s text:c="33"/>352029,(1'2�81�(;7(5,25�</text:p>
      <text:p text:style-name="Text"> <text:s text:c="34"/>5�������* <text:s text:c="3"/>6''����&amp;$����� <text:s text:c="49"/>��� <text:s text:c="6"/>�������� <text:s text:c="3"/>���������� <text:s text:c="3"/>����������¼ <text:s text:c="4"/>����������¼ <text:s text:c="3"/>����������¼ <text:s text:c="2"/></text:p>
      <text:p text:style-name="Text">����� <text:s text:c="3"/>HO�SUHVXSXHVWR�GH�% 0�LPSHUPHDELOL]DFLRQHV�\�UHIRUPDV�D�OD�FDQWLGDG� <text:s text:c="13"/>��</text:p>
      <text:p text:style-name="Text"> <text:s text:c="5"/>+,-$6�'(�/$�&amp;$5,'$' <text:s text:c="39"/>6(*852 <text:s text:c="131"/>TXH�ILJXUD�HQ�OD�PHPRULD�GHVFULSWLYD�SUHVHQWDGD�</text:p>
      <text:p text:style-name="Text"> <text:s text:c="6"/>727$/�352&lt;(&amp;726</text:p>
      <text:p text:style-name="Text"> <text:s text:c="15"/>� <text:s text:c="109"/>727$/�����',6&amp;$3$&amp;,'$' <text:s text:c="6"/>����������¼</text:p>
      <text:p text:style-name="Text"> </text:p>
      <text:p text:style-name="Text"> </text:p>
      <text:p text:style-name="Text"> </text:p>
      <text:p text:style-name="Text"> </text:p>
      <text:p text:style-name="Text"> <text:s text:c="146"/>&amp;267(�727$/�</text:p>
      <text:p text:style-name="Text"> <text:s text:c="49"/>(;3(',(17(� <text:s text:c="60"/>)(&amp;+$� <text:s text:c="34"/>68%9(1&amp;,Ï1� <text:s text:c="3"/>68%9(1&amp;,Ï1� <text:s text:c="93"/>727$/�</text:p>
      <text:p text:style-name="Text"> <text:s text:c="11"/>(17,'$' <text:s text:c="18"/>&amp;,) <text:s text:c="23"/>$&amp;7,9,'$'�352&lt;(&amp;72 <text:s text:c="25"/>$&amp;7,9,'$' <text:s text:c="15"/>)(&amp;+$�),1� <text:s text:c="3"/>352&lt;(&amp;72� <text:s text:c="37"/>� <text:s text:c="13"/>2%6(59$&amp;,21(6�5(62/8&amp;,Ï1�'(),1,7,9$</text:p>
      <text:p text:style-name="Text"> <text:s text:c="50"/>62/,&amp;,78' <text:s text:c="61"/>,1,&amp;,2� <text:s text:c="34"/>62/,&amp;,7$'$ <text:s text:c="4"/>&amp;21&amp;(','$ <text:s text:c="92"/>9$/25$&amp;,Ï1</text:p>
      <text:p text:style-name="Text"> <text:s text:c="147"/>$352%$'2</text:p>
      <text:p text:style-name="Text"> <text:s text:c="202"/>'HEHUi�SUHVHQWDU�QXHYD�DFHSWDFLyQ�H[SUHVD�FRQIRUPH�DO�PRGHOR�</text:p>
      <text:p text:style-name="Text"> <text:s text:c="202"/>QRUPDOL]DGR�SRU�OD�FXDQWtD�GH�VXEYHQFLyQ�FRQFHGLGD��\�GHEHUi�DWHQHUVH�</text:p>
      <text:p text:style-name="Text"> <text:s text:c="64"/>0(-25$�'(�$&amp;&amp;(6,%,/,'$'� <text:s text:c="113"/>DO�3ODQ�GH�)LQDQFLDFLyQ�LQLFLDO�SUHVHQWDGR�</text:p>
      <text:p text:style-name="Text"> <text:s text:c="64"/>$548,7(&amp;7Ï1,&amp;$�(1�(/�&amp;(1752�</text:p>
      <text:p text:style-name="Text"> <text:s text:c="2"/>$&lt;817$0,(172�'(�(/�6$8=$/ <text:s text:c="6"/>3�������- <text:s text:c="3"/>6''����&amp;$����� <text:s text:c="49"/>��� <text:s text:c="5"/>���������� <text:s text:c="2"/>���������� <text:s text:c="3"/>����������¼ <text:s text:c="4"/>����������¼ <text:s text:c="3"/>����������¼ <text:s text:c="2"/>������� <text:s text:c="83"/>�����</text:p>
      <text:p text:style-name="Text"> <text:s text:c="64"/>'(�0$&lt;25(6�'(�5$9(/2��(/� <text:s text:c="112"/>/D�FRQFHVLyQ�TXHGDUi�FRQGLFLRQDGD�D�OD�REWHQFLyQ�GHO�,QIRUPH�IDYRUDEOH�</text:p>
      <text:p text:style-name="Text"> <text:s text:c="64"/>6$8=$/� <text:s text:c="130"/>GH�OD�2ILFLQD�7pFQLFD�GH�OD�&amp;RQVHMHUtD�GH�%LHQHVWDU�6RFLDO��,JXDOGDG��</text:p>
      <text:p text:style-name="Text"> <text:s text:c="202"/>-XYHQWXG��,QIDQFLD�\�)DPLOLDV��GH�FRQIRUPLGDG�FRQ�OR�GLVSXHVWR�HQ�OD�%DVH�</text:p>
      <text:p text:style-name="Text"> <text:s text:c="202"/>4XLQWD�GH�ODV�%DVHV�TXH�ULJHQ�OD�FRQYRFDWRULD�</text:p>
      <text:p text:style-name="Text">$&lt;817$0,(172�'(�%8(1$9,67$�'(/� <text:s text:c="33"/>0HMRUD�GH�OD�DFFHVLELOLGDG�GH�OD�&amp;DVD�GH�</text:p>
      <text:p text:style-name="Text"> <text:s text:c="34"/>3�������( <text:s text:c="3"/>6''����&amp;$����� <text:s text:c="49"/>��� <text:s text:c="6"/>��</text:p>
      <text:p text:style-name="Text">����� <text:s text:c="3"/>���������� <text:s text:c="3"/>�����</text:p>
      <text:p text:style-name="Text">�</text:p>
      <text:p text:style-name="Text">��¼ <text:s text:c="4"/>�����</text:p>
      <text:p text:style-name="Text">�</text:p>
      <text:p text:style-name="Text">��¼ <text:s text:c="3"/>�����</text:p>
      <text:p text:style-name="Text">�</text:p>
      <text:p text:style-name="Text">��¼ <text:s text:c="2"/>������� <text:s text:c="83"/>�����</text:p>
      <text:p text:style-name="Text"> <text:s text:c="11"/>1257( <text:s text:c="47"/>OD�9LXGD�</text:p>
      <text:p text:style-name="Text"> <text:s text:c="64"/>$6&amp;(1625�'(�/$�5(6,'(1&amp;,$�</text:p>
      <text:p text:style-name="Text"> $&lt;817$0,(172�'(�/$�0$7$1=$�'(�</text:p>
      <text:p text:style-name="Text"> <text:s text:c="34"/>3�������&amp; <text:s text:c="3"/>6''����&amp;$����� <text:s text:c="2"/>'(3257,9$�'(�/$�0$7$1=$�'(� <text:s text:c="19"/>��� <text:s text:c="6"/>�������� <text:s text:c="3"/>���������� <text:s text:c="3"/>����</text:p>
      <text:p text:style-name="Text">�����¼ <text:s text:c="4"/>���</text:p>
      <text:p text:style-name="Text">�</text:p>
      <text:p text:style-name="Text">����¼ <text:s text:c="3"/>���</text:p>
      <text:p text:style-name="Text">�</text:p>
      <text:p text:style-name="Text">����¼ <text:s text:c="2"/>�</text:p>
      <text:p text:style-name="Text">���� <text:s text:c="84"/>�����</text:p>
      <text:p text:style-name="Text"> <text:s text:c="10"/>$&amp;(17(-2</text:p>
      <text:p text:style-name="Text"> <text:s text:c="64"/>$&amp;(17(-2</text:p>
      <text:p text:style-name="Text"> </text:p>
      <text:p text:style-name="Text"> </text:p>
      <text:p text:style-name="Text"> </text:p>
      <text:p text:style-name="Text"> </text:p>
      <text:p text:style-name="Text"> <text:s text:c="34"/>En la dirección https://sede.gobiernodecanarias.org/sede/verifica_doc puede ser</text:p>
      <text:p text:style-name="Text"> <text:s text:c="34"/>comprobada la autenticidad de esta copia, mediante el número de documento</text:p>
      <text:p text:style-name="Text"> <text:s text:c="34"/>electrónico siguiente:</text:p>
      <text:p text:style-name="Text"> <text:s text:c="35"/>RP012-oFKSYStSvdjAXbkDMaBBYmOrXbIR6Bm9</text:p>
      <text:p text:style-name="Break"/>
      <text:p text:style-name="Text"> <text:s text:c="78"/>$1(;2�,��62/,&amp;,78'(6�(67,0$'$6�',6&amp;$3$&amp;,'$'</text:p>
      <text:p text:style-name="Text"> </text:p>
      <text:p text:style-name="Text"> <text:s text:c="53"/>'27$&amp;,Ï1�'(�$6(26�$&amp;&amp;(6,%/(6�</text:p>
      <text:p text:style-name="Text">$&lt;817$0,(172�'(�02*$1 <text:s text:c="2"/>3�������% <text:s text:c="3"/>6''����&amp;$����� <text:s text:c="40"/>��� <text:s text:c="6"/>�������� <text:s text:c="2"/>���������� <text:s text:c="2"/>��������</text:p>
      <text:p text:style-name="Text">�¼ <text:s text:c="3"/>��������</text:p>
      <text:p text:style-name="Text">�¼ <text:s text:c="2"/>����������¼ <text:s text:c="3"/>�</text:p>
      <text:p text:style-name="Text">���� <text:s text:c="2"/>�����</text:p>
      <text:p text:style-name="Text"> <text:s text:c="53"/>(1�(/�&amp;/8%�62&amp;,$/�(/�&amp;$1*5(-2</text:p>
      <text:p text:style-name="Text"> <text:s text:c="1"/>727$/�352&lt;(&amp;726</text:p>
      <text:p text:style-name="Text"> <text:s text:c="9"/>� <text:s text:c="97"/>727$/�����',6&amp;$3$&amp;,'$' <text:s text:c="5"/>�����������¼</text:p>
      <text:p text:style-name="Text"> </text:p>
      <text:p text:style-name="Text"> </text:p>
      <text:p text:style-name="Text"> </text:p>
      <text:p text:style-name="Text"> </text:p>
      <text:p text:style-name="Text"> <text:s text:c="23"/>En la dirección https://sede.gobiernodecanarias.org/sede/verifica_doc puede ser</text:p>
      <text:p text:style-name="Text"> <text:s text:c="23"/>comprobada la autenticidad de esta copia, mediante el número de documento</text:p>
      <text:p text:style-name="Text"> <text:s text:c="23"/>electrónico siguiente:</text:p>
      <text:p text:style-name="Text"> <text:s text:c="24"/>RP012-oFKSYStSvdjAXbkDMaBBYmOrXbIR6Bm9</text:p>
      <text:p text:style-name="Break"/>
      <text:p text:style-name="Text"> <text:s text:c="98"/>$1(;2�,��62/,&amp;,78'(6�(67,0$'$6�'(3(1'(1&amp;,$</text:p>
      <text:p text:style-name="Text"> </text:p>
      <text:p text:style-name="Text"> </text:p>
      <text:p text:style-name="Text"> </text:p>
      <text:p text:style-name="Text"> <text:s text:c="146"/>&amp;267(�727$/�</text:p>
      <text:p text:style-name="Text"> <text:s text:c="50"/>(;3(',(17(� <text:s text:c="59"/>)(&amp;+$� <text:s text:c="35"/>68%9(1&amp;,Ï1� <text:s text:c="3"/>68%9(1&amp;,Ï1� <text:s text:c="53"/>727$/�</text:p>
      <text:p text:style-name="Text"> <text:s text:c="11"/>(17,'$' <text:s text:c="19"/>&amp;,) <text:s text:c="30"/>$&amp;7,9,'$'�352&lt;(&amp;72 <text:s text:c="18"/>$&amp;7,9,'$' <text:s text:c="14"/>)(&amp;+$�),1� <text:s text:c="3"/>352&lt;(&amp;72� <text:s text:c="38"/>� <text:s text:c="6"/>2%6(59$&amp;,21(6�5(62/8&amp;,Ï1�'(),1,7,9$</text:p>
      <text:p text:style-name="Text"> <text:s text:c="51"/>62/,&amp;,78' <text:s text:c="60"/>,1,&amp;,2� <text:s text:c="35"/>62/,&amp;,7$'$ <text:s text:c="4"/>&amp;21&amp;(','$ <text:s text:c="52"/>9$/25$&amp;,Ï1</text:p>
      <text:p text:style-name="Text"> <text:s text:c="147"/>$352%$'2</text:p>
      <text:p text:style-name="Text"> </text:p>
      <text:p text:style-name="Text"> </text:p>
      <text:p text:style-name="Text"> <text:s text:c="66"/>3URJUDPD�GH�SUHYHQFLyQ�GH�OD�VROHGDG�</text:p>
      <text:p text:style-name="Text"> $62&amp;�&amp;8/785$/�&lt;�62/,'$5,$�$/,6� <text:s text:c="37"/>QR�GHVHDGD�SDUD�SHUVRQDV�FRQ�</text:p>
      <text:p text:style-name="Text"> <text:s text:c="35"/>*����</text:p>
      <text:p text:style-name="Text">��� <text:s text:c="3"/>6''����&amp;$���</text:p>
      <text:p text:style-name="Text">� <text:s text:c="49"/>��� <text:s text:c="5"/>��������� <text:s text:c="2"/>����</text:p>
      <text:p text:style-name="Text">����� <text:s text:c="3"/>���</text:p>
      <text:p text:style-name="Text">������¼ <text:s text:c="5"/>�</text:p>
      <text:p text:style-name="Text">��������¼ <text:s text:c="3"/>�</text:p>
      <text:p text:style-name="Text">��������¼ <text:s text:c="2"/></text:p>
      <text:p text:style-name="Text">����� <text:s text:c="44"/>�����</text:p>
      <text:p text:style-name="Text"> <text:s text:c="10"/>&amp;$1$5,$6 <text:s text:c="48"/>GHSHQGHQFLD�$/,6�0È6�&amp;8,'$'26�</text:p>
      <text:p text:style-name="Text"> <text:s text:c="79"/>���������</text:p>
      <text:p text:style-name="Text"> </text:p>
      <text:p text:style-name="Text"> <text:s text:c="5"/>)81'$&amp;,21�',$*5$0$� <text:s text:c="43"/>3URJUDPD�GH�DFRPSDxDPLHQWR�HQ�</text:p>
      <text:p text:style-name="Text"> <text:s text:c="35"/>*�������� <text:s text:c="3"/>6''����&amp;$����� <text:s text:c="49"/>��� <text:s text:c="5"/>�������� <text:s text:c="3"/>����</text:p>
      <text:p text:style-name="Text">����� <text:s text:c="3"/>����������¼ <text:s text:c="5"/>����������¼ <text:s text:c="3"/>����������¼ <text:s text:c="2"/></text:p>
      <text:p text:style-name="Text">����� <text:s text:c="44"/>�����</text:p>
      <text:p text:style-name="Text"> <text:s text:c="2"/>,17(59(1&amp;,21�36,&amp;262&amp;,$/ <text:s text:c="46"/>VROHGDG�$FRPSDxDGRV</text:p>
      <text:p text:style-name="Text"> <text:s text:c="2"/>$62&amp;�,17(59(1&amp;,21�62&amp;,$/�</text:p>
      <text:p text:style-name="Text"> <text:s text:c="35"/>*����</text:p>
      <text:p text:style-name="Text">��� <text:s text:c="3"/>6''����&amp;$����� <text:s text:c="11"/>$0,*26�',*,7$/(6 <text:s text:c="21"/>��� <text:s text:c="5"/>��������� <text:s text:c="2"/>���������� <text:s text:c="3"/>�</text:p>
      <text:p text:style-name="Text">�</text:p>
      <text:p text:style-name="Text">�</text:p>
      <text:p text:style-name="Text">����¼ <text:s text:c="5"/>�</text:p>
      <text:p text:style-name="Text">�</text:p>
      <text:p text:style-name="Text">�</text:p>
      <text:p text:style-name="Text">����¼ <text:s text:c="3"/>�</text:p>
      <text:p text:style-name="Text">�</text:p>
      <text:p text:style-name="Text">�</text:p>
      <text:p text:style-name="Text">����¼ <text:s text:c="2"/>������� <text:s text:c="43"/>�����</text:p>
      <text:p text:style-name="Text"> <text:s text:c="8"/>$7/$17,&amp;2�$,6$</text:p>
      <text:p text:style-name="Text">$62&amp;�'20,7,/$�+(51$1'(=�'(6'(�</text:p>
      <text:p text:style-name="Text"> 7$&amp;25217(�325�/$�,*8$/'$'�'(� <text:s text:c="5"/>*�������� <text:s text:c="3"/>6''����&amp;$���</text:p>
      <text:p text:style-name="Text"> </text:p>
      <text:p text:style-name="Text"> <text:s text:c="10"/>352*5$0$�(&amp;2����� <text:s text:c="21"/>��� <text:s text:c="5"/>�������� <text:s text:c="3"/>����</text:p>
      <text:p text:style-name="Text">����� <text:s text:c="3"/>����������¼ <text:s text:c="5"/>����������¼ <text:s text:c="3"/>����������¼ <text:s text:c="2"/>������� <text:s text:c="43"/>�����</text:p>
      <text:p text:style-name="Text"> <text:s text:c="7"/>2325781,'$'(6</text:p>
      <text:p text:style-name="Text"> </text:p>
      <text:p text:style-name="Text"> <text:s text:c="2"/>$62&amp;,$&amp;,21�21*�$%5,*26�&lt;�</text:p>
      <text:p text:style-name="Text"> <text:s text:c="35"/>*�������� <text:s text:c="3"/>6''����&amp;$���</text:p>
      <text:p text:style-name="Text">� <text:s text:c="8"/>5HGHV�GH�$SR\R�HQ�6ROHGDG <text:s text:c="15"/>��� <text:s text:c="5"/>��</text:p>
      <text:p text:style-name="Text">����� <text:s text:c="3"/>����</text:p>
      <text:p text:style-name="Text">����� <text:s text:c="3"/>����������¼ <text:s text:c="5"/>����������¼ <text:s text:c="3"/>����������¼ <text:s text:c="2"/>������� <text:s text:c="43"/>�����</text:p>
      <text:p text:style-name="Text"> <text:s text:c="10"/>6215,6$6</text:p>
      <text:p text:style-name="Text"> </text:p>
      <text:p text:style-name="Text">$62&amp;,$&amp;,21�(63$f2/$�&amp;2175$�(/� <text:s text:c="36"/>3UHYHQFLyQ�GH�VROHGDG�QR�GHVHDGD�HQ�</text:p>
      <text:p text:style-name="Text"> <text:s text:c="35"/>*���</text:p>
      <text:p text:style-name="Text">���� <text:s text:c="3"/>6''����&amp;$����� <text:s text:c="49"/>��� <text:s text:c="5"/>�������� <text:s text:c="3"/>����</text:p>
      <text:p text:style-name="Text">����� <text:s text:c="3"/>����������¼ <text:s text:c="5"/>����������¼ <text:s text:c="3"/>����������¼ <text:s text:c="2"/>������ <text:s text:c="44"/>�����</text:p>
      <text:p text:style-name="Text"> <text:s text:c="10"/>&amp;$1&amp;(5 <text:s text:c="50"/>SDFLHQWHV�RQFROyJLFRV�\�VXV�IDPLOLDV</text:p>
      <text:p text:style-name="Text">$62&amp;,$&amp;,Ï1�',È/2*2�62&amp;,$/�&lt;�$57(�</text:p>
      <text:p text:style-name="Text"> <text:s text:c="35"/>*�������</text:p>
      <text:p text:style-name="Text"> <text:s text:c="3"/>6''����&amp;$����� <text:s text:c="11"/>0$&lt;25(6�$&amp;7,926 <text:s text:c="22"/>��� <text:s text:c="5"/>��������� <text:s text:c="2"/>����</text:p>
      <text:p text:style-name="Text">����� <text:s text:c="3"/>����������¼ <text:s text:c="5"/>����������¼ <text:s text:c="3"/>����������¼ <text:s text:c="2"/>������� <text:s text:c="43"/>�����</text:p>
      <text:p text:style-name="Text"> <text:s text:c="8"/>��',$/2*$57(�</text:p>
      <text:p text:style-name="Text"> <text:s text:c="6"/>727$/�352&lt;(&amp;726</text:p>
      <text:p text:style-name="Text"> <text:s text:c="16"/>� <text:s text:c="109"/>727$/������'(3(1'(1&amp;,$ <text:s text:c="5"/>������</text:p>
      <text:p text:style-name="Text">����¼</text:p>
      <text:p text:style-name="Text"> </text:p>
      <text:p text:style-name="Text"> </text:p>
      <text:p text:style-name="Text"> </text:p>
      <text:p text:style-name="Text"> </text:p>
      <text:p text:style-name="Text"> <text:s text:c="146"/>&amp;267(�727$/�</text:p>
      <text:p text:style-name="Text"> <text:s text:c="50"/>(;3(',(17(� <text:s text:c="59"/>)(&amp;+$� <text:s text:c="35"/>68%9(1&amp;,Ï1� <text:s text:c="3"/>68%9(1&amp;,Ï1� <text:s text:c="53"/>727$/�</text:p>
      <text:p text:style-name="Text"> <text:s text:c="11"/>(17,'$' <text:s text:c="19"/>&amp;,) <text:s text:c="30"/>$&amp;7,9,'$'�352&lt;(&amp;72 <text:s text:c="18"/>$&amp;7,9,'$' <text:s text:c="14"/>)(&amp;+$�),1� <text:s text:c="3"/>352&lt;(&amp;72� <text:s text:c="38"/>� <text:s text:c="6"/>2%6(59$&amp;,21(6�5(62/8&amp;,Ï1�'(),1,7,9$</text:p>
      <text:p text:style-name="Text"> <text:s text:c="51"/>62/,&amp;,78' <text:s text:c="60"/>,1,&amp;,2� <text:s text:c="35"/>62/,&amp;,7$'$ <text:s text:c="4"/>&amp;21&amp;(','$ <text:s text:c="52"/>9$/25$&amp;,Ï1</text:p>
      <text:p text:style-name="Text"> <text:s text:c="147"/>$352%$'2</text:p>
      <text:p text:style-name="Text"> </text:p>
      <text:p text:style-name="Text">$62&amp;,$&amp;,21�62&amp;,$/�&amp;203$57,(1'2�</text:p>
      <text:p text:style-name="Text"> <text:s text:c="35"/>*�������</text:p>
      <text:p text:style-name="Text"> <text:s text:c="3"/>6''����&amp;$����� <text:s text:c="15"/>&amp;21�72'26 <text:s text:c="24"/>��� <text:s text:c="5"/>�������� <text:s text:c="3"/>���������� <text:s text:c="3"/>����������¼ <text:s text:c="5"/>����������¼ <text:s text:c="3"/>����������¼ <text:s text:c="2"/></text:p>
      <text:p text:style-name="Text">����� <text:s text:c="44"/>����</text:p>
      <text:p text:style-name="Text"> <text:s text:c="10"/>0(7$6�$&amp;0</text:p>
      <text:p text:style-name="Text"> </text:p>
      <text:p text:style-name="Text">$62&amp;,$&amp;,21�62&amp;,$/�&amp;203$57,(1'2�</text:p>
      <text:p text:style-name="Text"> <text:s text:c="35"/>*�������</text:p>
      <text:p text:style-name="Text"> <text:s text:c="3"/>6''����&amp;$����� <text:s text:c="13"/>$*8$&amp;21(&amp;7$ <text:s text:c="24"/>��� <text:s text:c="5"/>�������� <text:s text:c="3"/>���������� <text:s text:c="3"/>����������¼ <text:s text:c="5"/>����������¼ <text:s text:c="3"/>����������¼ <text:s text:c="2"/></text:p>
      <text:p text:style-name="Text">����� <text:s text:c="44"/>�����</text:p>
      <text:p text:style-name="Text"> <text:s text:c="10"/>0(7$6�$&amp;0</text:p>
      <text:p text:style-name="Text"> <text:s text:c="69"/>&lt;2��(/,-2�0,�3/$1�'(�2&amp;,2��</text:p>
      <text:p text:style-name="Text"> <text:s text:c="67"/>6(59,&amp;,2�'(�2&amp;,2�,1&amp;/86,92��</text:p>
      <text:p text:style-name="Text"> $62&amp;�'(�$&lt;8'$�$�3(5621$6�&amp;21� <text:s text:c="40"/>&amp;5($7,92�&lt;�'(�7(5$3,$6�</text:p>
      <text:p text:style-name="Text"> <text:s text:c="35"/>*�������� <text:s text:c="3"/>6''����&amp;$����� <text:s text:c="49"/>��� <text:s text:c="5"/>�������� <text:s text:c="3"/>���������� <text:s text:c="3"/>����������¼ <text:s text:c="5"/>�</text:p>
      <text:p text:style-name="Text">���</text:p>
      <text:p text:style-name="Text">����¼ <text:s text:c="3"/>�</text:p>
      <text:p text:style-name="Text">���</text:p>
      <text:p text:style-name="Text">����¼ <text:s text:c="2"/>�</text:p>
      <text:p text:style-name="Text">�</text:p>
      <text:p text:style-name="Text">�� <text:s text:c="44"/>���</text:p>
      <text:p text:style-name="Text">�</text:p>
      <text:p text:style-name="Text"> <text:s text:c="2"/>'(3(1'(1&amp;,$�(1�&amp;$1$5,$6 <text:s text:c="44"/>,17(*5$/(6�&lt;�7,&amp;6�3$5$�</text:p>
      <text:p text:style-name="Text"> <text:s text:c="66"/>3(5621$6�'(3(1',(17(6�325�</text:p>
      <text:p text:style-name="Text"> <text:s text:c="76"/>',6&amp;$3$&amp;,'$'�</text:p>
      <text:p text:style-name="Text"> <text:s text:c="3"/>$)$�7$%$,%$�02&lt;$�$62&amp;�'(� <text:s text:c="40"/>$WHQFLyQ�LQWHJUDO�SDUD�SHUVRQDV�</text:p>
      <text:p text:style-name="Text">)$0,/,$5(6�&lt;�$0,*26�'(�3(5621$6� <text:s text:c="3"/>*��</text:p>
      <text:p text:style-name="Text">�</text:p>
      <text:p text:style-name="Text">��� <text:s text:c="3"/>6''����&amp;$����� <text:s text:c="3"/>GHSHQGLHQWHV�FRQ�OD�HQIHUPHGDG�GH� <text:s text:c="11"/>��� <text:s text:c="5"/>�������� <text:s text:c="3"/>���������� <text:s text:c="3"/>����</text:p>
      <text:p text:style-name="Text">������¼ <text:s text:c="4"/>����������¼ <text:s text:c="3"/>����������¼ <text:s text:c="2"/>������ <text:s text:c="44"/>�����</text:p>
      <text:p text:style-name="Text"> <text:s text:c="11"/>(1)(50$6 <text:s text:c="50"/>$O]KHLPHU�\�VXV�FXLGDGRUHVDV</text:p>
      <text:p text:style-name="Text"> <text:s text:c="1"/>)81'$&amp;,21�&amp;$1$5,$�$/',6�3$5$� <text:s text:c="34"/>$XWRQRPtD�H�,QFOXVLyQ��,QWHUYHQFLRQHV�</text:p>
      <text:p text:style-name="Text">35(9(1,5�&lt;�6$1$5�(1)(50('$'(6� <text:s text:c="5"/>*�������� <text:s text:c="3"/>6''����&amp;$����</text:p>
      <text:p text:style-name="Text"> <text:s text:c="2"/>SDUD�HO�IRPHQWR�GH�OD�LQWHJUDFLyQ�VRFLDO� <text:s text:c="5"/>��� <text:s text:c="5"/>�������� <text:s text:c="3"/>���������� <text:s text:c="3"/>�</text:p>
      <text:p text:style-name="Text">��������¼ <text:s text:c="5"/>����������¼ <text:s text:c="3"/>����������¼ <text:s text:c="2"/></text:p>
      <text:p text:style-name="Text">����� <text:s text:c="44"/>���</text:p>
      <text:p text:style-name="Text"> </text:p>
      <text:p text:style-name="Text"> <text:s text:c="11"/>,1)$17,/(6 <text:s text:c="48"/>GH�MyYHQHV�FRQ�GHSHQGHQFLD�</text:p>
      <text:p text:style-name="Text">$62&amp;�3529,1&amp;,$/�'(�)$0,/,$5(6�'(� <text:s text:c="32"/>7$1*$1,//2�,,��6(16,%,/,=$&amp;,21�&lt;�</text:p>
      <text:p text:style-name="Text">(1)(5026�'(�3$5.,1621�7(1(5,)(� <text:s text:c="4"/>*����</text:p>
      <text:p text:style-name="Text">�</text:p>
      <text:p text:style-name="Text">� <text:s text:c="3"/>6''����&amp;$����� <text:s text:c="5"/>$32&lt;2�3$5$�3(5621$6�&amp;21� <text:s text:c="19"/>��� <text:s text:c="5"/>��������� <text:s text:c="2"/>����</text:p>
      <text:p text:style-name="Text">����� <text:s text:c="3"/>����������¼ <text:s text:c="5"/>�������</text:p>
      <text:p text:style-name="Text">��¼ <text:s text:c="3"/>�������</text:p>
      <text:p text:style-name="Text">��¼ <text:s text:c="2"/>�</text:p>
      <text:p text:style-name="Text">���� <text:s text:c="44"/>�����</text:p>
      <text:p text:style-name="Text"> <text:s text:c="12"/>3$5.7)( <text:s text:c="58"/>3$5.,1621</text:p>
      <text:p text:style-name="Text"> <text:s text:c="66"/>352&lt;(&amp;72�,17(*5$7(�5('�'(�</text:p>
      <text:p text:style-name="Text"> <text:s text:c="2"/>$62&amp;�'(�)8(57(9(1785$�'(�</text:p>
      <text:p text:style-name="Text"> <text:s text:c="67"/>$32&lt;2�3$5$�/$�,17(*5$&amp;,Ï1�</text:p>
      <text:p text:style-name="Text"> <text:s text:c="3"/>)$0,/,$6�'(�3(5621$6�&amp;21� <text:s text:c="6"/>*�������� <text:s text:c="3"/>6''����&amp;$����� <text:s text:c="49"/>��� <text:s text:c="5"/>�������� <text:s text:c="3"/>����</text:p>
      <text:p text:style-name="Text">����� <text:s text:c="3"/>����������¼ <text:s text:c="5"/>����������¼ <text:s text:c="3"/>��������</text:p>
      <text:p text:style-name="Text">�¼ <text:s text:c="2"/></text:p>
      <text:p text:style-name="Text">��</text:p>
      <text:p text:style-name="Text">�� <text:s text:c="44"/>�����</text:p>
      <text:p text:style-name="Text"> <text:s text:c="68"/>62&amp;,$/�'(�3(5621$6�&amp;21�</text:p>
      <text:p text:style-name="Text"> <text:s text:c="1"/>$/=+(,0(5�&lt;�275$6�'(0(1&amp;,$6</text:p>
      <text:p text:style-name="Text"> <text:s text:c="65"/>'(3(1'(1&amp;,$�'(�)8(57(9(1785$</text:p>
      <text:p text:style-name="Text"> $62&amp;�&amp;$1$5,$�$7$&amp;$&lt;7(�3$5$�/$�</text:p>
      <text:p text:style-name="Text"> <text:s text:c="35"/>*������</text:p>
      <text:p text:style-name="Text">� <text:s text:c="3"/>6''����&amp;$����</text:p>
      <text:p text:style-name="Text"> <text:s text:c="6"/>$7$&amp;$&lt;7(�$&amp;7,9$���������� <text:s text:c="17"/>��� <text:s text:c="5"/>��������� <text:s text:c="2"/>���������� <text:s text:c="3"/>����</text:p>
      <text:p text:style-name="Text">��</text:p>
      <text:p text:style-name="Text">��¼ <text:s text:c="5"/>����������¼ <text:s text:c="3"/>����������¼ <text:s text:c="2"/>����</text:p>
      <text:p text:style-name="Text">� <text:s text:c="44"/>����</text:p>
      <text:p text:style-name="Text"> </text:p>
      <text:p text:style-name="Text"> /8&amp;+$�325�(/�%,(1(67$5�62&amp;,$/</text:p>
      <text:p text:style-name="Text"> </text:p>
      <text:p text:style-name="Text"> <text:s text:c="2"/>$62&amp;,$&amp;,21�3$5.,621�*5$1�</text:p>
      <text:p text:style-name="Text"> <text:s text:c="35"/>*�����</text:p>
      <text:p text:style-name="Text">�� <text:s text:c="3"/>6''����&amp;$����� <text:s text:c="7"/>9,9,(1'2�&amp;21�$872120Ë$ <text:s text:c="19"/>��� <text:s text:c="5"/>�������� <text:s text:c="3"/>���������� <text:s text:c="3"/>����������¼ <text:s text:c="5"/>��������</text:p>
      <text:p text:style-name="Text">�¼ <text:s text:c="3"/>��������</text:p>
      <text:p text:style-name="Text">�¼ <text:s text:c="2"/>���</text:p>
      <text:p text:style-name="Text">�� <text:s text:c="44"/>�</text:p>
      <text:p text:style-name="Text">�</text:p>
      <text:p text:style-name="Text">�</text:p>
      <text:p text:style-name="Text"> <text:s text:c="11"/>&amp;$1$5,$</text:p>
      <text:p text:style-name="Text"> </text:p>
      <text:p text:style-name="Text"> <text:s text:c="69"/>$FRPSixDPH�D�WHQHU�XQD�YLGD�</text:p>
      <text:p text:style-name="Text"> <text:s text:c="3"/>&amp;$6$�6$1�9,&amp;(17(�'(�3$8/ <text:s text:c="7"/>5�������' <text:s text:c="3"/>6''����&amp;$����� <text:s text:c="49"/>��� <text:s text:c="5"/>�������� <text:s text:c="3"/>���������� <text:s text:c="4"/>��</text:p>
      <text:p text:style-name="Text">������¼ <text:s text:c="6"/>���������¼ <text:s text:c="3"/>���������¼ <text:s text:c="3"/></text:p>
      <text:p text:style-name="Text">����� <text:s text:c="44"/>�</text:p>
      <text:p text:style-name="Text">���</text:p>
      <text:p text:style-name="Text"> <text:s text:c="77"/>VDOXGDEOH</text:p>
      <text:p text:style-name="Text"> </text:p>
      <text:p text:style-name="Text">5(6,'(1&amp;,$�&lt;�*8$5'(5,$�/$%285(� <text:s text:c="37"/>',9,e57(7(�(1�78�3/(1,78'��</text:p>
      <text:p text:style-name="Text"> <text:s text:c="35"/>5�������* <text:s text:c="3"/>6''����&amp;$���</text:p>
      <text:p text:style-name="Text">� <text:s text:c="49"/>��� <text:s text:c="5"/>��������� <text:s text:c="2"/>����</text:p>
      <text:p text:style-name="Text">����� <text:s text:c="3"/>����������¼ <text:s text:c="5"/>����������¼ <text:s text:c="3"/>����������¼ <text:s text:c="2"/></text:p>
      <text:p text:style-name="Text">����� <text:s text:c="44"/>�����</text:p>
      <text:p text:style-name="Text"> <text:s text:c="5"/>+,-$6�'(�/$�&amp;$5,'$' <text:s text:c="49"/>7(1*2�81�3/$1</text:p>
      <text:p text:style-name="Text"> </text:p>
      <text:p text:style-name="Text"> </text:p>
      <text:p text:style-name="Text"> &amp;(1752�'(�',$�&amp;$6$�+257(16,$ <text:s text:c="6"/>*��</text:p>
      <text:p text:style-name="Text">����� <text:s text:c="3"/>6''����&amp;$����� <text:s text:c="16"/>/$�%$5&amp;$ <text:s text:c="24"/>��� <text:s text:c="5"/>�������� <text:s text:c="3"/>���������� <text:s text:c="3"/>���</text:p>
      <text:p text:style-name="Text">������¼ <text:s text:c="5"/>�</text:p>
      <text:p text:style-name="Text">��������¼ <text:s text:c="3"/>�</text:p>
      <text:p text:style-name="Text">��������¼ <text:s text:c="2"/>������ <text:s text:c="44"/>�����</text:p>
      <text:p text:style-name="Text"> </text:p>
      <text:p text:style-name="Text"> </text:p>
      <text:p text:style-name="Text"> </text:p>
      <text:p text:style-name="Text"> </text:p>
      <text:p text:style-name="Text"> <text:s text:c="35"/>En la dirección https://sede.gobiernodecanarias.org/sede/verifica_doc puede ser</text:p>
      <text:p text:style-name="Text"> <text:s text:c="35"/>comprobada la autenticidad de esta copia, mediante el número de documento</text:p>
      <text:p text:style-name="Text"> <text:s text:c="35"/>electrónico siguiente:</text:p>
      <text:p text:style-name="Text"> <text:s text:c="36"/>RP012-oFKSYStSvdjAXbkDMaBBYmOrXbIR6Bm9</text:p>
      <text:p text:style-name="Break"/>
      <text:p text:style-name="Text"> <text:s text:c="96"/>$1(;2�,��62/,&amp;,78'(6�(67,0$'$6�'(3(1'(1&amp;,$</text:p>
      <text:p text:style-name="Text"> </text:p>
      <text:p text:style-name="Text"> </text:p>
      <text:p text:style-name="Text"> <text:s text:c="69"/>%,(1(67$5�,17(*5$/�&lt;�</text:p>
      <text:p text:style-name="Text"> <text:s text:c="4"/>$62&amp;,$&amp;,21�&amp;$1$5,$�</text:p>
      <text:p text:style-name="Text"> <text:s text:c="35"/>*�������� <text:s text:c="3"/>6''����&amp;$����� <text:s text:c="3"/>(032'(5$0,(172�'(�0$&lt;25(6�� <text:s text:c="9"/>��� <text:s text:c="6"/>�������� <text:s text:c="3"/>����</text:p>
      <text:p text:style-name="Text">����� <text:s text:c="3"/>����������¼ <text:s text:c="4"/>����������¼ <text:s text:c="3"/>����������¼ <text:s text:c="2"/>�</text:p>
      <text:p text:style-name="Text">���� <text:s text:c="82"/>�����</text:p>
      <text:p text:style-name="Text">62&amp;,26$1,7$5,$�7(�$&amp;203$f$026</text:p>
      <text:p text:style-name="Text"> <text:s text:c="72"/>352*5$0$�%,(0</text:p>
      <text:p text:style-name="Text"> </text:p>
      <text:p text:style-name="Text"> <text:s text:c="2"/>$62&amp;,$&amp;,21�21*�$%5,*26�&lt;�</text:p>
      <text:p text:style-name="Text"> <text:s text:c="35"/>*�������� <text:s text:c="3"/>6''����&amp;$����� <text:s text:c="8"/>&amp;XLGDUVH�HQ�PRYLPLHQWR <text:s text:c="9"/>��� <text:s text:c="6"/>��</text:p>
      <text:p text:style-name="Text">����� <text:s text:c="3"/>����</text:p>
      <text:p text:style-name="Text">����� <text:s text:c="3"/>����������¼ <text:s text:c="4"/>����������¼ <text:s text:c="3"/>����������¼ <text:s text:c="2"/>������� <text:s text:c="81"/>�����</text:p>
      <text:p text:style-name="Text"> <text:s text:c="10"/>6215,6$6</text:p>
      <text:p text:style-name="Text"> </text:p>
      <text:p text:style-name="Text"> <text:s text:c="6"/>727$/�352&lt;(&amp;726</text:p>
      <text:p text:style-name="Text"> <text:s text:c="15"/>�� <text:s text:c="99"/>727$/������'(3(1'(1&amp;,$� <text:s text:c="5"/>�����������¼</text:p>
      <text:p text:style-name="Text"> </text:p>
      <text:p text:style-name="Text"> </text:p>
      <text:p text:style-name="Text"> </text:p>
      <text:p text:style-name="Text"> </text:p>
      <text:p text:style-name="Text"> <text:s text:c="138"/>&amp;267(�727$/�</text:p>
      <text:p text:style-name="Text"> <text:s text:c="50"/>(;3(',(17(� <text:s text:c="51"/>)(&amp;+$� <text:s text:c="33"/>68%9(1&amp;,Ï1� <text:s text:c="4"/>68%9(1&amp;,Ï1� <text:s text:c="91"/>727$/�</text:p>
      <text:p text:style-name="Text"> <text:s text:c="11"/>(17,'$' <text:s text:c="19"/>&amp;,) <text:s text:c="29"/>$&amp;7,9,'$'�352&lt;(&amp;72 <text:s text:c="10"/>$&amp;7,9,'$' <text:s text:c="15"/>)(&amp;+$�),1� <text:s text:c="3"/>352&lt;(&amp;72� <text:s text:c="37"/>� <text:s text:c="13"/>2%6(59$&amp;,21(6�5(62/8&amp;,Ï1�'(),1,7,9$</text:p>
      <text:p text:style-name="Text"> <text:s text:c="51"/>62/,&amp;,78' <text:s text:c="52"/>,1,&amp;,2� <text:s text:c="33"/>62/,&amp;,7$'$ <text:s text:c="5"/>&amp;21&amp;(','$ <text:s text:c="90"/>9$/25$&amp;,Ï1</text:p>
      <text:p text:style-name="Text"> <text:s text:c="139"/>$352%$'2</text:p>
      <text:p text:style-name="Text"> </text:p>
      <text:p text:style-name="Text">$62&amp;��6,1'520(�'(�'2:1�'(�/$6�</text:p>
      <text:p text:style-name="Text"> <text:s text:c="35"/>*�������� <text:s text:c="3"/>6''����&amp;$����� <text:s text:c="10"/>5HVSLURV�IDPLOLDUHV <text:s text:c="10"/>��� <text:s text:c="5"/>��������� <text:s text:c="3"/>����</text:p>
      <text:p text:style-name="Text">����� <text:s text:c="3"/>����</text:p>
      <text:p text:style-name="Text">��</text:p>
      <text:p text:style-name="Text">��¼ <text:s text:c="4"/>����</text:p>
      <text:p text:style-name="Text">��</text:p>
      <text:p text:style-name="Text">��¼ <text:s text:c="3"/>����</text:p>
      <text:p text:style-name="Text">��</text:p>
      <text:p text:style-name="Text">��¼ <text:s text:c="2"/>������� <text:s text:c="81"/>���</text:p>
      <text:p text:style-name="Text">�</text:p>
      <text:p text:style-name="Text"> <text:s text:c="11"/>3$/0$6</text:p>
      <text:p text:style-name="Text"> </text:p>
      <text:p text:style-name="Text"> <text:s text:c="6"/>727$/�352&lt;(&amp;726</text:p>
      <text:p text:style-name="Text"> <text:s text:c="16"/>� <text:s text:c="100"/>727$/�����'(3(1'(1&amp;,$ <text:s text:c="7"/>����</text:p>
      <text:p text:style-name="Text">��</text:p>
      <text:p text:style-name="Text">��¼</text:p>
      <text:p text:style-name="Text"> </text:p>
      <text:p text:style-name="Text"> </text:p>
      <text:p text:style-name="Text"> <text:s text:c="138"/>&amp;267(�727$/�</text:p>
      <text:p text:style-name="Text"> <text:s text:c="50"/>(;3(',(17(� <text:s text:c="51"/>)(&amp;+$� <text:s text:c="33"/>68%9(1&amp;,Ï1� <text:s text:c="4"/>68%9(1&amp;,Ï1� <text:s text:c="91"/>727$/�</text:p>
      <text:p text:style-name="Text"> <text:s text:c="11"/>(17,'$' <text:s text:c="19"/>&amp;,) <text:s text:c="29"/>$&amp;7,9,'$'�352&lt;(&amp;72 <text:s text:c="10"/>$&amp;7,9,'$' <text:s text:c="15"/>)(&amp;+$�),1� <text:s text:c="3"/>352&lt;(&amp;72� <text:s text:c="37"/>� <text:s text:c="13"/>2%6(59$&amp;,21(6�5(62/8&amp;,Ï1�'(),1,7,9$</text:p>
      <text:p text:style-name="Text"> <text:s text:c="51"/>62/,&amp;,78' <text:s text:c="52"/>,1,&amp;,2� <text:s text:c="33"/>62/,&amp;,7$'$ <text:s text:c="5"/>&amp;21&amp;(','$ <text:s text:c="90"/>9$/25$&amp;,Ï1</text:p>
      <text:p text:style-name="Text"> <text:s text:c="139"/>$352%$'2</text:p>
      <text:p text:style-name="Text"> </text:p>
      <text:p text:style-name="Text">$62&amp;,$&amp;,21�62&amp;,$/�&amp;203$57,(1'2�</text:p>
      <text:p text:style-name="Text"> <text:s text:c="35"/>*�������</text:p>
      <text:p text:style-name="Text"> <text:s text:c="3"/>6''����&amp;$����� <text:s text:c="12"/>,QGLVSHQVDEOHV <text:s text:c="13"/>��� <text:s text:c="6"/>�������� <text:s text:c="3"/>����</text:p>
      <text:p text:style-name="Text">����� <text:s text:c="3"/>����������¼ <text:s text:c="4"/>����������¼ <text:s text:c="3"/>����������¼ <text:s text:c="2"/>����</text:p>
      <text:p text:style-name="Text">� <text:s text:c="82"/>�����</text:p>
      <text:p text:style-name="Text"> <text:s text:c="10"/>0(7$6�$&amp;0</text:p>
      <text:p text:style-name="Text"> <text:s text:c="2"/>$62&amp;�$)$0&amp;$���7(1(5,)(�</text:p>
      <text:p text:style-name="Text"> <text:s text:c="35"/>*�������� <text:s text:c="3"/>6''����&amp;$����� <text:s text:c="13"/>&amp;8,'$�0È6 <text:s text:c="17"/>��� <text:s text:c="5"/>��������� <text:s text:c="3"/>���������� <text:s text:c="3"/>����������¼ <text:s text:c="4"/>�</text:p>
      <text:p text:style-name="Text">��������¼ <text:s text:c="3"/>����������¼ <text:s text:c="2"/></text:p>
      <text:p text:style-name="Text">����� <text:s text:c="82"/>����</text:p>
      <text:p text:style-name="Text">$62&amp;,$&amp;,21�'(�/$�)$0,/,$�&amp;$1$5,$</text:p>
      <text:p text:style-name="Text"> <text:s text:c="67"/>&amp;(5&amp;$�'(�7,�$&amp;203$fÈ1'27(�</text:p>
      <text:p text:style-name="Text"> $62&amp;�'(�$&lt;8'$�$�3(5621$6�&amp;21� <text:s text:c="37"/>$&amp;203$f$0,(172�$�)$0,/,$6�&lt;�</text:p>
      <text:p text:style-name="Text"> <text:s text:c="35"/>*�������� <text:s text:c="3"/>6''����&amp;$���</text:p>
      <text:p text:style-name="Text">� <text:s text:c="40"/>��� <text:s text:c="6"/>�������� <text:s text:c="3"/>���������� <text:s text:c="3"/>����������¼ <text:s text:c="4"/>����</text:p>
      <text:p text:style-name="Text">�����¼ <text:s text:c="3"/>����</text:p>
      <text:p text:style-name="Text">�����¼ <text:s text:c="2"/>�</text:p>
      <text:p text:style-name="Text">�</text:p>
      <text:p text:style-name="Text">�� <text:s text:c="82"/>�����</text:p>
      <text:p text:style-name="Text"> <text:s text:c="2"/>'(3(1'(1&amp;,$�(1�&amp;$1$5,$6 <text:s text:c="40"/>&amp;8,'$'25(6�12�352)(6,21$/(6�</text:p>
      <text:p text:style-name="Text"> <text:s text:c="68"/>'(�3(5621$6�'(3(1',(17(6�</text:p>
      <text:p text:style-name="Text"> <text:s text:c="2"/>$62&amp;�'(�)8(57(9(1785$�'(�</text:p>
      <text:p text:style-name="Text"> <text:s text:c="71"/>(,5$�5('�'(�$32&lt;2�$�</text:p>
      <text:p text:style-name="Text"> <text:s text:c="3"/>)$0,/,$6�'(�3(5621$6�&amp;21� <text:s text:c="6"/>*�������� <text:s text:c="3"/>6''����&amp;$����� <text:s text:c="40"/>��� <text:s text:c="6"/>�������� <text:s text:c="3"/>����</text:p>
      <text:p text:style-name="Text">����� <text:s text:c="3"/>�����</text:p>
      <text:p text:style-name="Text">����¼ <text:s text:c="4"/>����������¼ <text:s text:c="3"/>�</text:p>
      <text:p text:style-name="Text">��������¼ <text:s text:c="2"/></text:p>
      <text:p text:style-name="Text">��</text:p>
      <text:p text:style-name="Text">�� <text:s text:c="82"/>�����</text:p>
      <text:p text:style-name="Text"> <text:s text:c="75"/>&amp;8,'$'25$6</text:p>
      <text:p text:style-name="Text"> <text:s text:c="1"/>$/=+(,0(5�&lt;�275$6�'(0(1&amp;,$6</text:p>
      <text:p text:style-name="Text">$62&amp;�'(�&amp;8,'$'25$6�)$0,/,$5(6�&lt;�</text:p>
      <text:p text:style-name="Text"> <text:s text:c="3"/>$0,*#6�'(�3(5621$6�&amp;21� <text:s text:c="8"/>*�������� <text:s text:c="3"/>6''����&amp;$����� <text:s text:c="10"/>(175(�&amp;8,'$'26 <text:s text:c="15"/>��� <text:s text:c="6"/>�������� <text:s text:c="3"/>����</text:p>
      <text:p text:style-name="Text">����� <text:s text:c="3"/>����������¼ <text:s text:c="4"/>����������¼ <text:s text:c="3"/>����������¼ <text:s text:c="2"/>�</text:p>
      <text:p text:style-name="Text">���� <text:s text:c="82"/>�����</text:p>
      <text:p text:style-name="Text"> <text:s text:c="10"/>'(3(1'(1&amp;,$</text:p>
      <text:p text:style-name="Text"> <text:s text:c="2"/>$62&amp;�,17(59(1&amp;,21�62&amp;,$/�</text:p>
      <text:p text:style-name="Text"> <text:s text:c="35"/>*����</text:p>
      <text:p text:style-name="Text">��� <text:s text:c="3"/>6''����&amp;$����� <text:s text:c="10"/>&amp;8,'$5�&amp;8,'$1'2 <text:s text:c="14"/>��� <text:s text:c="5"/>��������� <text:s text:c="3"/>����</text:p>
      <text:p text:style-name="Text">����� <text:s text:c="3"/>�</text:p>
      <text:p text:style-name="Text">�</text:p>
      <text:p text:style-name="Text"> </text:p>
      <text:p text:style-name="Text"> </text:p>
      <text:p text:style-name="Text">����¼ <text:s text:c="4"/>�</text:p>
      <text:p text:style-name="Text">�</text:p>
      <text:p text:style-name="Text"> </text:p>
      <text:p text:style-name="Text"> </text:p>
      <text:p text:style-name="Text">����¼ <text:s text:c="3"/>�</text:p>
      <text:p text:style-name="Text">�</text:p>
      <text:p text:style-name="Text"> </text:p>
      <text:p text:style-name="Text"> </text:p>
      <text:p text:style-name="Text">����¼ <text:s text:c="2"/>������ <text:s text:c="82"/>�����</text:p>
      <text:p text:style-name="Text"> <text:s text:c="8"/>$7/$17,&amp;2�$,6$</text:p>
      <text:p text:style-name="Text">$62&amp;�3529,1&amp;,$/�'(�)$0,/,$5(6�'(�</text:p>
      <text:p text:style-name="Text">(1)(5026�'(�3$5.,1621�7(1(5,)(� <text:s text:c="4"/>*����</text:p>
      <text:p text:style-name="Text">�</text:p>
      <text:p text:style-name="Text">� <text:s text:c="3"/>6''����&amp;$����</text:p>
      <text:p text:style-name="Text"> <text:s text:c="13"/>&amp;219,9(�9,, <text:s text:c="15"/>��� <text:s text:c="6"/>�������� <text:s text:c="3"/>���������� <text:s text:c="3"/>����������¼ <text:s text:c="4"/>����������¼ <text:s text:c="3"/>�</text:p>
      <text:p text:style-name="Text">��</text:p>
      <text:p text:style-name="Text">�����¼ <text:s text:c="2"/>������ <text:s text:c="82"/>�����</text:p>
      <text:p text:style-name="Text"> <text:s text:c="11"/>3$5.7)(</text:p>
      <text:p text:style-name="Text"> $62&amp;,$&amp;,21�62&amp;,$/�&amp;5(&amp;,(1'2�</text:p>
      <text:p text:style-name="Text"> <text:s text:c="35"/>*����</text:p>
      <text:p text:style-name="Text">��� <text:s text:c="3"/>6''����&amp;$����� <text:s text:c="11"/>&amp;8,'È1'2126 <text:s text:c="17"/>��� <text:s text:c="6"/>�������� <text:s text:c="3"/>���������� <text:s text:c="3"/>�</text:p>
      <text:p text:style-name="Text">��������¼ <text:s text:c="4"/>����������¼ <text:s text:c="3"/>����������¼ <text:s text:c="2"/>������ <text:s text:c="82"/>�����</text:p>
      <text:p text:style-name="Text"> <text:s text:c="12"/>&lt;$=$</text:p>
      <text:p text:style-name="Text">$62&amp;,$&amp;,21�62&amp;,2&amp;8/785$/�,2&amp;$5, <text:s text:c="4"/>*�������� <text:s text:c="3"/>6''����&amp;$����� <text:s text:c="7"/>+8(//$6�'(�%,(1(67$5 <text:s text:c="12"/>��� <text:s text:c="6"/>�������� <text:s text:c="3"/>���������� <text:s text:c="3"/>����������¼ <text:s text:c="4"/>����������¼ <text:s text:c="3"/>����������¼ <text:s text:c="2"/>���</text:p>
      <text:p text:style-name="Text">�� <text:s text:c="82"/>�</text:p>
      <text:p text:style-name="Text">���</text:p>
      <text:p text:style-name="Text"> <text:s text:c="69"/>81,'26�325�(/�&amp;8,'$'2�</text:p>
      <text:p text:style-name="Text"> <text:s text:c="6"/>$62&amp;�62/,'$5,'$'� <text:s text:c="46"/>)257$/(&amp;,(1'2�$�/26�</text:p>
      <text:p text:style-name="Text"> <text:s text:c="35"/>*�</text:p>
      <text:p text:style-name="Text">���</text:p>
      <text:p text:style-name="Text">�� <text:s text:c="3"/>6''����&amp;$����� <text:s text:c="40"/>��� <text:s text:c="6"/>�������� <text:s text:c="3"/>���������� <text:s text:c="3"/>�</text:p>
      <text:p text:style-name="Text">�</text:p>
      <text:p text:style-name="Text">������¼ <text:s text:c="4"/>�</text:p>
      <text:p text:style-name="Text">�</text:p>
      <text:p text:style-name="Text">������¼ <text:s text:c="3"/>�</text:p>
      <text:p text:style-name="Text">�</text:p>
      <text:p text:style-name="Text">������¼ <text:s text:c="2"/>������� <text:s text:c="81"/>�</text:p>
      <text:p text:style-name="Text">���</text:p>
      <text:p text:style-name="Text"> <text:s text:c="5"/>,17(5*(1(5$&amp;,21$/ <text:s text:c="45"/>&amp;8,'$'25(6�'(�3(5621$6�</text:p>
      <text:p text:style-name="Text"> <text:s text:c="73"/>'(3(1',(17(6</text:p>
      <text:p text:style-name="Text"> <text:s text:c="4"/>$62&amp;,$&amp;,21�0,�+,-2�&lt;�&lt;2�</text:p>
      <text:p text:style-name="Text">36,&amp;2/2*$6�(1�(/�+2*$5�3$5$�/$6� <text:s text:c="3"/>*�������</text:p>
      <text:p text:style-name="Text"> <text:s text:c="3"/>6''����&amp;$����� <text:s text:c="8"/>352*5$0$�$'(,����� <text:s text:c="13"/>��� <text:s text:c="6"/>�������� <text:s text:c="3"/>���������� <text:s text:c="3"/>�</text:p>
      <text:p text:style-name="Text">��������¼ <text:s text:c="4"/>����������¼ <text:s text:c="3"/>����������¼ <text:s text:c="2"/>������ <text:s text:c="82"/>�����</text:p>
      <text:p text:style-name="Text"> <text:s text:c="7"/>)$0,/,$�&amp;21�7*'</text:p>
      <text:p text:style-name="Text"> <text:s text:c="1"/>&amp;(1752�'(�',$�&amp;$6$�+257(16,$ <text:s text:c="5"/>*��</text:p>
      <text:p text:style-name="Text">����� <text:s text:c="3"/>6''����&amp;$����� <text:s text:c="10"/>3UR\HFWR�&amp;$0(/,$ <text:s text:c="13"/>��� <text:s text:c="5"/>���</text:p>
      <text:p text:style-name="Text">����� <text:s text:c="3"/>����</text:p>
      <text:p text:style-name="Text">����� <text:s text:c="3"/>����������¼ <text:s text:c="4"/>����</text:p>
      <text:p text:style-name="Text">���</text:p>
      <text:p text:style-name="Text">�¼ <text:s text:c="3"/>����</text:p>
      <text:p text:style-name="Text">���</text:p>
      <text:p text:style-name="Text">�¼ <text:s text:c="2"/></text:p>
      <text:p text:style-name="Text">����� <text:s text:c="82"/>�����</text:p>
      <text:p text:style-name="Text"> <text:s text:c="194"/>&amp;RQGLFLRQDGD�D�OD�WUDPLWDFLyQ�GHO�DOWD�GH�WHUFHURV�HQ�HO�6LVWHPD�GH�</text:p>
      <text:p text:style-name="Text">$1$1'$�&lt;2*$��$62&amp;,$&amp;,21�3$5$�/$�</text:p>
      <text:p text:style-name="Text"> <text:s text:c="35"/>*�������� <text:s text:c="3"/>6''����&amp;$����</text:p>
      <text:p text:style-name="Text"> <text:s text:c="9"/>6$/8'�&lt;�%,(1(67$5 <text:s text:c="13"/>��� <text:s text:c="6"/>�������� <text:s text:c="3"/>���������� <text:s text:c="3"/>��������</text:p>
      <text:p text:style-name="Text">�¼ <text:s text:c="4"/>���</text:p>
      <text:p text:style-name="Text">������¼ <text:s text:c="3"/>���</text:p>
      <text:p text:style-name="Text">������¼ <text:s text:c="2"/></text:p>
      <text:p text:style-name="Text">��</text:p>
      <text:p text:style-name="Text">�� <text:s text:c="3"/>LQIRUPDFLyQ�HFRQyPLFD�ILQDQFLHUD�\�ORJtVWLFD�GH�OD�&amp;RPXQLGDG�$XWyQRPD� <text:s text:c="8"/>���</text:p>
      <text:p text:style-name="Text">�</text:p>
      <text:p text:style-name="Text"> <text:s text:c="4"/>6$/8'�&lt;�(/�%,(1(67$5 <text:s text:c="169"/>GH�&amp;DQDULDV� 6()/2*,&amp;</text:p>
      <text:p text:style-name="Text"> <text:s text:c="194"/>(VWLPDGD�3DUFLDO�</text:p>
      <text:p text:style-name="Text"> </text:p>
      <text:p text:style-name="Text"> <text:s text:c="194"/>'HEHUi�SUHVHQWDU�QXHYD�DFHSWDFLyQ�H[SUHVD�FRQIRUPH�DO�PRGHOR�</text:p>
      <text:p text:style-name="Text"> <text:s text:c="194"/>QRUPDOL]DGR�SRU�OD�FXDQWtD�GH�VXEYHQFLyQ�FRQFHGLGD��DVt�FRPR�QXHYD�</text:p>
      <text:p text:style-name="Text"> $62&amp;,$&amp;,21�62&amp;,$/�/$%��325�/$�</text:p>
      <text:p text:style-name="Text"> <text:s text:c="35"/>*��</text:p>
      <text:p text:style-name="Text"> </text:p>
      <text:p text:style-name="Text">���</text:p>
      <text:p text:style-name="Text"> <text:s text:c="3"/>6''����&amp;$����� <text:s text:c="6"/>)257$/(&amp;,(1'2�&amp;8,'$'26 <text:s text:c="11"/>��� <text:s text:c="5"/>���������� <text:s text:c="2"/>���������� <text:s text:c="3"/>����������¼ <text:s text:c="4"/>����������¼ <text:s text:c="3"/>�</text:p>
      <text:p text:style-name="Text">��������¼ <text:s text:c="2"/>�</text:p>
      <text:p text:style-name="Text">���� <text:s text:c="3"/>5HIRUPXODFLyQ���TXH�KDEUi�GH�VHU�HIHFWXDGD�VREUH�HO��SUR\HFWR� <text:s text:c="16"/>�����</text:p>
      <text:p text:style-name="Text"> ,17(*5$&amp;,21�'(�/$6�3(5621$6 <text:s text:c="166"/>LQLFLDOPHQWH�SURSXHVWR��FRQ�OD�VROD�GLVPLQXFLyQ�GHO�Q~PHUR�GH�DFFLRQHV�D�</text:p>
      <text:p text:style-name="Text"> <text:s text:c="194"/>UHDOL]DU��R�VXSUHVLyQ��HQ�VX�FDVR��GH�DTXHOODV�TXH�QR�DIHFWHQ�GH�IRUPD�</text:p>
      <text:p text:style-name="Text"> <text:s text:c="194"/>HVHQFLDO�DO�FXPSOLPLHQWR�GH�ORV�ILQHV�\�REMHWLYRV�SUHWHQGLGRV�SRU�HO�</text:p>
      <text:p text:style-name="Text"> <text:s text:c="194"/>FRQMXQWR�GHO�SUR\HFWR�</text:p>
      <text:p text:style-name="Text"> <text:s text:c="6"/>727$/�352&lt;(&amp;726</text:p>
      <text:p text:style-name="Text"> <text:s text:c="15"/>�� <text:s text:c="99"/>727$/�����'(3(1'(1&amp;,$� <text:s text:c="6"/>�����������¼</text:p>
      <text:p text:style-name="Text"> </text:p>
      <text:p text:style-name="Text"> </text:p>
      <text:p text:style-name="Text"> </text:p>
      <text:p text:style-name="Text"> </text:p>
      <text:p text:style-name="Text"> <text:s text:c="35"/>En la dirección https://sede.gobiernodecanarias.org/sede/verifica_doc puede ser</text:p>
      <text:p text:style-name="Text"> <text:s text:c="35"/>comprobada la autenticidad de esta copia, mediante el número de documento</text:p>
      <text:p text:style-name="Text"> <text:s text:c="35"/>electrónico siguiente:</text:p>
      <text:p text:style-name="Text"> <text:s text:c="36"/>RP012-oFKSYStSvdjAXbkDMaBBYmOrXbIR6Bm9</text:p>
      <text:p text:style-name="Break"/>
      <text:p text:style-name="Text"> <text:s text:c="99"/>$1(;2�,��62/,&amp;,78'(6�(67,0$'$6�'(3(1'(1&amp;,$</text:p>
      <text:p text:style-name="Text"> </text:p>
      <text:p text:style-name="Text"> </text:p>
      <text:p text:style-name="Text"> <text:s text:c="146"/>&amp;267(�727$/�</text:p>
      <text:p text:style-name="Text"> <text:s text:c="49"/>(;3(',(17(� <text:s text:c="60"/>)(&amp;+$� <text:s text:c="34"/>68%9(1&amp;,Ï1� <text:s text:c="4"/>68%9(1&amp;,Ï1� <text:s text:c="93"/>727$/�</text:p>
      <text:p text:style-name="Text"> <text:s text:c="11"/>(17,'$' <text:s text:c="18"/>&amp;,) <text:s text:c="30"/>$&amp;7,9,'$'�352&lt;(&amp;72 <text:s text:c="18"/>$&amp;7,9,'$' <text:s text:c="15"/>)(&amp;+$�),1� <text:s text:c="3"/>352&lt;(&amp;72� <text:s text:c="38"/>� <text:s text:c="13"/>2%6(59$&amp;,21(6�5(62/8&amp;,Ï1�'(),1,7,9$</text:p>
      <text:p text:style-name="Text"> <text:s text:c="50"/>62/,&amp;,78' <text:s text:c="61"/>,1,&amp;,2� <text:s text:c="34"/>62/,&amp;,7$'$ <text:s text:c="5"/>&amp;21&amp;(','$ <text:s text:c="92"/>9$/25$&amp;,Ï1</text:p>
      <text:p text:style-name="Text"> <text:s text:c="147"/>$352%$'2</text:p>
      <text:p text:style-name="Text"> <text:s text:c="203"/>1R�VH�DFHSWD�OD�5HIRUPXODFLyQ�SUHVHQWDGD�SRU�OD�(QWLGDG���DO�QR�</text:p>
      <text:p text:style-name="Text"> <text:s text:c="203"/>KDEpUVHOH�VROLFLWDGR�H[SUHVDPHQWH�GHELHQGR�OD�(QWLGDG�DVXPLU�HO�&amp;RVWH�</text:p>
      <text:p text:style-name="Text"> <text:s text:c="7"/>$62&amp;�'(�$&amp;&amp;,21� <text:s text:c="43"/>352&lt;(&amp;72�&amp;8,'$1'2126������</text:p>
      <text:p text:style-name="Text"> <text:s text:c="34"/>*�������� <text:s text:c="3"/>6''����&amp;$����� <text:s text:c="49"/>��� <text:s text:c="6"/>�������� <text:s text:c="3"/>����</text:p>
      <text:p text:style-name="Text">����� <text:s text:c="4"/></text:p>
      <text:p text:style-name="Text">�</text:p>
      <text:p text:style-name="Text">������¼ <text:s text:c="5"/></text:p>
      <text:p text:style-name="Text">�</text:p>
      <text:p text:style-name="Text">������¼ <text:s text:c="4"/>������</text:p>
      <text:p text:style-name="Text">��¼ <text:s text:c="3"/>������ <text:s text:c="3"/>WRWDO�GHO�3UR\HFWR� �%DVH�9LJpVLPR�3ULPHUD�$SDUWDGR�1 � <text:s text:c="25"/>����</text:p>
      <text:p text:style-name="Text"> <text:s text:c="3"/>62&amp;,2&amp;2081,7$5,$�680$6 <text:s text:c="42"/>+$%,726�48(�)257$&amp;(1</text:p>
      <text:p text:style-name="Text"> <text:s text:c="203"/>'HEHUi�SUHVHQWDU�QXHYD�DFHSWDFLyQ�H[SUHVD�GH�VROLFLWXG�</text:p>
      <text:p text:style-name="Text"> <text:s text:c="2"/>$62&amp;�,17(59(1&amp;,21�62&amp;,$/�</text:p>
      <text:p text:style-name="Text"> <text:s text:c="34"/>*����</text:p>
      <text:p text:style-name="Text">��� <text:s text:c="3"/>6''����&amp;$����� <text:s text:c="8"/>$35(1'(5�3$5$�&amp;8,'$5 <text:s text:c="20"/>��� <text:s text:c="6"/>�������� <text:s text:c="3"/>���������� <text:s text:c="4"/></text:p>
      <text:p text:style-name="Text">�</text:p>
      <text:p text:style-name="Text">������¼ <text:s text:c="5"/></text:p>
      <text:p text:style-name="Text">�</text:p>
      <text:p text:style-name="Text">������¼ <text:s text:c="4"/></text:p>
      <text:p text:style-name="Text">���</text:p>
      <text:p text:style-name="Text">����¼ <text:s text:c="3"/></text:p>
      <text:p text:style-name="Text">����� <text:s text:c="84"/>����</text:p>
      <text:p text:style-name="Text"> <text:s text:c="8"/>$7/$17,&amp;2�$,6$</text:p>
      <text:p text:style-name="Text">$62&amp;�'20,7,/$�+(51$1'(=�'(6'(�</text:p>
      <text:p text:style-name="Text"> 7$&amp;25217(�325�/$�,*8$'$'�'(� <text:s text:c="5"/>*�������� <text:s text:c="3"/>6''����&amp;$����� <text:s text:c="13"/>&amp;8,'(02126�� <text:s text:c="23"/>��� <text:s text:c="5"/>���������� <text:s text:c="2"/>���������� <text:s text:c="3"/>����������¼ <text:s text:c="4"/>����������¼ <text:s text:c="4"/>����������¼ <text:s text:c="2"/>������� <text:s text:c="83"/>���</text:p>
      <text:p text:style-name="Text">�</text:p>
      <text:p text:style-name="Text"> <text:s text:c="7"/>2325781,'$'(6</text:p>
      <text:p text:style-name="Text"> <text:s text:c="6"/>727$/�352&lt;(&amp;726</text:p>
      <text:p text:style-name="Text"> <text:s text:c="15"/>� <text:s text:c="109"/>727$/�����'(3(1'(1&amp;,$� <text:s text:c="7"/>�����</text:p>
      <text:p text:style-name="Text">�</text:p>
      <text:p text:style-name="Text">��¼</text:p>
      <text:p text:style-name="Text"> </text:p>
      <text:p text:style-name="Text"> </text:p>
      <text:p text:style-name="Text"> </text:p>
      <text:p text:style-name="Text"> </text:p>
      <text:p text:style-name="Text"> <text:s text:c="146"/>&amp;267(�727$/�</text:p>
      <text:p text:style-name="Text"> <text:s text:c="49"/>(;3(',(17(� <text:s text:c="60"/>)(&amp;+$� <text:s text:c="34"/>68%9(1&amp;,Ï1� <text:s text:c="4"/>68%9(1&amp;,Ï1� <text:s text:c="93"/>727$/�</text:p>
      <text:p text:style-name="Text"> <text:s text:c="11"/>(17,'$' <text:s text:c="18"/>&amp;,) <text:s text:c="30"/>$&amp;7,9,'$'�352&lt;(&amp;72 <text:s text:c="18"/>$&amp;7,9,'$' <text:s text:c="15"/>)(&amp;+$�),1� <text:s text:c="3"/>352&lt;(&amp;72� <text:s text:c="38"/>� <text:s text:c="13"/>2%6(59$&amp;,21(6�5(62/8&amp;,Ï1�'(),1,7,9$</text:p>
      <text:p text:style-name="Text"> <text:s text:c="50"/>62/,&amp;,78' <text:s text:c="61"/>,1,&amp;,2� <text:s text:c="34"/>62/,&amp;,7$'$ <text:s text:c="5"/>&amp;21&amp;(','$ <text:s text:c="92"/>9$/25$&amp;,Ï1</text:p>
      <text:p text:style-name="Text"> <text:s text:c="147"/>$352%$'2</text:p>
      <text:p text:style-name="Text"> <text:s text:c="2"/>$62&amp;�$)$0&amp;$���7(1(5,)(�</text:p>
      <text:p text:style-name="Text"> <text:s text:c="34"/>*�������� <text:s text:c="3"/>6''����&amp;$����� <text:s text:c="12"/>&amp;RPLGD�D�WX�DOFDQFH <text:s text:c="17"/>��� <text:s text:c="5"/>��������� <text:s text:c="3"/>���������� <text:s text:c="3"/>�����</text:p>
      <text:p text:style-name="Text">��</text:p>
      <text:p text:style-name="Text">�¼ <text:s text:c="4"/>����������¼ <text:s text:c="4"/>����������¼ <text:s text:c="2"/>������ <text:s text:c="84"/>�</text:p>
      <text:p text:style-name="Text">��</text:p>
      <text:p text:style-name="Text">$62&amp;,$&amp;,21�'(�/$�)$0,/,$�&amp;$1$5,$</text:p>
      <text:p text:style-name="Text"> <text:s text:c="6"/>727$/�352&lt;(&amp;726</text:p>
      <text:p text:style-name="Text"> <text:s text:c="15"/>� <text:s text:c="109"/>727$/�����'(3(1'(1&amp;,$ <text:s text:c="8"/>����������¼</text:p>
      <text:p text:style-name="Text"> </text:p>
      <text:p text:style-name="Text"> </text:p>
      <text:p text:style-name="Text"> </text:p>
      <text:p text:style-name="Text"> <text:s text:c="146"/>&amp;267(�727$/�</text:p>
      <text:p text:style-name="Text"> <text:s text:c="49"/>(;3(',(17(� <text:s text:c="60"/>)(&amp;+$� <text:s text:c="34"/>68%9(1&amp;,Ï1� <text:s text:c="4"/>68%9(1&amp;,Ï1� <text:s text:c="93"/>727$/�</text:p>
      <text:p text:style-name="Text"> <text:s text:c="11"/>(17,'$' <text:s text:c="18"/>&amp;,) <text:s text:c="30"/>$&amp;7,9,'$'�352&lt;(&amp;72 <text:s text:c="18"/>$&amp;7,9,'$' <text:s text:c="15"/>)(&amp;+$�),1� <text:s text:c="3"/>352&lt;(&amp;72� <text:s text:c="38"/>� <text:s text:c="13"/>2%6(59$&amp;,21(6�5(62/8&amp;,Ï1�'(),1,7,9$</text:p>
      <text:p text:style-name="Text"> <text:s text:c="50"/>62/,&amp;,78' <text:s text:c="61"/>,1,&amp;,2� <text:s text:c="34"/>62/,&amp;,7$'$ <text:s text:c="5"/>&amp;21&amp;(','$ <text:s text:c="92"/>9$/25$&amp;,Ï1</text:p>
      <text:p text:style-name="Text"> <text:s text:c="147"/>$352%$'2</text:p>
      <text:p text:style-name="Text"> </text:p>
      <text:p text:style-name="Text"> <text:s text:c="64"/>5()250$�&lt;�$'(&amp;8$&amp;,Ï1�'(�,1)5$(6758&amp;785$�</text:p>
      <text:p text:style-name="Text"> <text:s text:c="65"/>3$5$�/$�&amp;5($&amp;,Ï1�'(�81�7(5&amp;(5�&amp;(1752�'(�</text:p>
      <text:p text:style-name="Text"> <text:s text:c="65"/>(67$1&amp;,$�',851$�2&amp;83$&amp;,21$/�'(67,1$'2�$�</text:p>
      <text:p text:style-name="Text"> <text:s text:c="2"/>&amp;,8'$'�'(�6$1�-8$1�'(�',26 <text:s text:c="5"/>5�������&amp; <text:s text:c="3"/>6''����&amp;$����</text:p>
      <text:p text:style-name="Text"> <text:s text:c="3"/>3(5621$6�$'8/7$6�48(�6(�(1&amp;8(175$1�(1� <text:s text:c="7"/>��� <text:s text:c="6"/>��</text:p>
      <text:p text:style-name="Text">����� <text:s text:c="3"/>���������� <text:s text:c="3"/>�����������¼ <text:s text:c="3"/>�����������¼ <text:s text:c="2"/>�����������¼ <text:s text:c="2"/>���</text:p>
      <text:p text:style-name="Text">�� <text:s text:c="84"/>�����</text:p>
      <text:p text:style-name="Text"> <text:s text:c="65"/>6,78$&amp;,Ï1�'(�'(3(1'(1&amp;,$�325�3$72/2*Ë$�</text:p>
      <text:p text:style-name="Text"> <text:s text:c="78"/>0(17$/�6(9(5$</text:p>
      <text:p text:style-name="Text"> </text:p>
      <text:p text:style-name="Text"> </text:p>
      <text:p text:style-name="Text"> <text:s text:c="203"/>(VWLPDGD�SDUFLDO�KDVWD�DJRWDU�FUpGLWR�SUHVXSXHVWDULR����</text:p>
      <text:p text:style-name="Text"> <text:s text:c="67"/>&amp;21)257�7e50,&amp;2�3$5$�(/�</text:p>
      <text:p text:style-name="Text"> <text:s text:c="203"/>3RGUi�3UHVHQWDU�UHIRUPXODFLyQ��TXH�KDEUi�GH�VHU�HIHFWXDGD�VREUH�HO��</text:p>
      <text:p text:style-name="Text"> <text:s text:c="66"/>&amp;(1752�5(6,'(1&amp;,$/�&amp;$6$�'(�</text:p>
      <text:p text:style-name="Text"> <text:s text:c="6"/>)81'$&amp;,21���*(521 <text:s text:c="10"/>*�������</text:p>
      <text:p text:style-name="Text"> <text:s text:c="3"/>6''����&amp;$���</text:p>
      <text:p text:style-name="Text">� <text:s text:c="49"/>��� <text:s text:c="5"/>��������� <text:s text:c="3"/>���������� <text:s text:c="3"/>�����������¼ <text:s text:c="3"/></text:p>
      <text:p text:style-name="Text">���������¼ <text:s text:c="4"/>��������</text:p>
      <text:p text:style-name="Text">�¼ <text:s text:c="2"/>������ <text:s text:c="3"/>SUR\HFWR�LQLFLDOPHQWH�SURSXHVWR��FRQ�OD�VROD�GLVPLQXFLyQ�GHO�Q~PHUR�GH� <text:s text:c="9"/>�����</text:p>
      <text:p text:style-name="Text"> <text:s text:c="67"/>$&amp;2*,'$�)$0,/,$�48(6$'$� <text:s text:c="111"/>DFFLRQHV�D�UHDOL]DU��R�VXSUHVLyQ��HQ�VX�FDVR��GH�DTXHOODV�TXH�QR�DIHFWHQ�</text:p>
      <text:p text:style-name="Text"> <text:s text:c="75"/>6È1&amp;+(= <text:s text:c="120"/>GH�IRUPD�HVHQFLDO�DO�FXPSOLPLHQWR�GH�ORV�ILQHV�\�REMHWLYRV�SUHWHQGLGRV�SRU�</text:p>
      <text:p text:style-name="Text"> <text:s text:c="203"/>HO�FRQMXQWR�GHO�SUR\HFWR�</text:p>
      <text:p text:style-name="Text"> </text:p>
      <text:p text:style-name="Text"> <text:s text:c="6"/>727$/�352&lt;(&amp;726</text:p>
      <text:p text:style-name="Text"> <text:s text:c="15"/>� <text:s text:c="109"/>727$/�����'(3(1'(1&amp;,$ <text:s text:c="7"/>���������</text:p>
      <text:p text:style-name="Text">�¼</text:p>
      <text:p text:style-name="Text"> </text:p>
      <text:p text:style-name="Text"> </text:p>
      <text:p text:style-name="Text"> </text:p>
      <text:p text:style-name="Text"> </text:p>
      <text:p text:style-name="Text"> <text:s text:c="146"/>&amp;267(�727$/�</text:p>
      <text:p text:style-name="Text"> <text:s text:c="49"/>(;3(',(17(� <text:s text:c="60"/>)(&amp;+$� <text:s text:c="34"/>68%9(1&amp;,Ï1� <text:s text:c="4"/>68%9(1&amp;,Ï1� <text:s text:c="93"/>727$/�</text:p>
      <text:p text:style-name="Text"> <text:s text:c="11"/>(17,'$' <text:s text:c="18"/>&amp;,) <text:s text:c="30"/>$&amp;7,9,'$'�352&lt;(&amp;72 <text:s text:c="18"/>$&amp;7,9,'$' <text:s text:c="15"/>)(&amp;+$�),1� <text:s text:c="3"/>352&lt;(&amp;72� <text:s text:c="38"/>� <text:s text:c="13"/>2%6(59$&amp;,21(6�5(62/8&amp;,Ï1�'(),1,7,9$</text:p>
      <text:p text:style-name="Text"> <text:s text:c="50"/>62/,&amp;,78' <text:s text:c="61"/>,1,&amp;,2� <text:s text:c="34"/>62/,&amp;,7$'$ <text:s text:c="5"/>&amp;21&amp;(','$ <text:s text:c="92"/>9$/25$&amp;,Ï1</text:p>
      <text:p text:style-name="Text"> <text:s text:c="147"/>$352%$'2</text:p>
      <text:p text:style-name="Text">$62&amp;�'(�&amp;8,'$'25$6�)$0,/,$5(6�&lt;�</text:p>
      <text:p text:style-name="Text"> <text:s text:c="2"/>$0,*#6�'(�3(5621$6�&amp;21� <text:s text:c="8"/>*�������� <text:s text:c="3"/>6''����&amp;$����� <text:s text:c="9"/>$32&lt;2�7(&amp;12/2*,&amp;2 <text:s text:c="22"/>��� <text:s text:c="6"/>�������� <text:s text:c="3"/>���������� <text:s text:c="3"/>����������¼ <text:s text:c="4"/>����������¼ <text:s text:c="4"/>����������¼ <text:s text:c="2"/>�</text:p>
      <text:p text:style-name="Text">���� <text:s text:c="84"/>�����</text:p>
      <text:p text:style-name="Text"> <text:s text:c="8"/>'(3(1'(1&amp;,$</text:p>
      <text:p text:style-name="Text"> <text:s text:c="66"/>(48,3$0,(172�7(&amp;12/Ï*,&amp;2�</text:p>
      <text:p text:style-name="Text"> $62&amp;,$&amp;,Ï1�'(�3$'5(6�252%$/ <text:s text:c="6"/>*����</text:p>
      <text:p text:style-name="Text">�</text:p>
      <text:p text:style-name="Text">� <text:s text:c="3"/>6''����&amp;$����� <text:s text:c="5"/>&amp;(1752�'(�5(+$%,/,7$&amp;,Ï1� <text:s text:c="18"/>��� <text:s text:c="5"/>��������� <text:s text:c="3"/>���������� <text:s text:c="4"/>����</text:p>
      <text:p text:style-name="Text">����¼ <text:s text:c="5"/>���������¼ <text:s text:c="4"/>���������¼ <text:s text:c="3"/></text:p>
      <text:p text:style-name="Text">����� <text:s text:c="84"/>�����</text:p>
      <text:p text:style-name="Text"> <text:s text:c="73"/>36,&amp;262&amp;,$/</text:p>
      <text:p text:style-name="Text"> <text:s text:c="1"/>$62&amp;�'(�)8(57(9(1785$�'(�</text:p>
      <text:p text:style-name="Text"> <text:s text:c="2"/>)$0,/,$6�'(�3(5621$6�&amp;21� <text:s text:c="6"/>*�������� <text:s text:c="3"/>6''����&amp;$����� <text:s text:c="10"/>3UR\HFWR�3RUWDO�)DPLOLDV <text:s text:c="14"/>��� <text:s text:c="6"/>�������� <text:s text:c="3"/>����</text:p>
      <text:p text:style-name="Text">����� <text:s text:c="3"/>����������¼ <text:s text:c="4"/>����������¼ <text:s text:c="4"/>�</text:p>
      <text:p text:style-name="Text">�</text:p>
      <text:p text:style-name="Text">������¼ <text:s text:c="2"/></text:p>
      <text:p text:style-name="Text">����� <text:s text:c="84"/>���</text:p>
      <text:p text:style-name="Text">�</text:p>
      <text:p text:style-name="Text"> $/=+(,0(5�&lt;�275$6�'(0(1&amp;,$6</text:p>
      <text:p text:style-name="Text"> <text:s text:c="6"/>727$/�352&lt;(&amp;726</text:p>
      <text:p text:style-name="Text"> <text:s text:c="15"/>� <text:s text:c="109"/>727$/�����'(3(1'(1&amp;,$ <text:s text:c="8"/>����������¼</text:p>
      <text:p text:style-name="Text"> </text:p>
      <text:p text:style-name="Text"> </text:p>
      <text:p text:style-name="Text"> </text:p>
      <text:p text:style-name="Text"> </text:p>
      <text:p text:style-name="Text"> <text:s text:c="34"/>En la dirección https://sede.gobiernodecanarias.org/sede/verifica_doc puede ser</text:p>
      <text:p text:style-name="Text"> <text:s text:c="34"/>comprobada la autenticidad de esta copia, mediante el número de documento</text:p>
      <text:p text:style-name="Text"> <text:s text:c="34"/>electrónico siguiente:</text:p>
      <text:p text:style-name="Text"> <text:s text:c="35"/>RP012-oFKSYStSvdjAXbkDMaBBYmOrXbIR6Bm9</text:p>
      <text:p text:style-name="Break"/>
      <text:p text:style-name="Text"> <text:s text:c="76"/>$1(;2�,,��62/,&amp;,78'(6�'(6,67,'$6�'(1(*$'$6�',6&amp;$3$&amp;,'$'</text:p>
      <text:p text:style-name="Text"> </text:p>
      <text:p text:style-name="Text"> </text:p>
      <text:p text:style-name="Text"> <text:s text:c="134"/>&amp;267(�727$/�</text:p>
      <text:p text:style-name="Text"> <text:s text:c="47"/>(;3(',(17(� <text:s text:c="51"/>)(&amp;+$� <text:s text:c="32"/>68%9(1&amp;,Ï1� <text:s text:c="2"/>68%9(1&amp;,Ï1� <text:s text:c="93"/>727$/�</text:p>
      <text:p text:style-name="Text"> <text:s text:c="10"/>(17,'$' <text:s text:c="17"/>&amp;,) <text:s text:c="23"/>$&amp;7,9,'$'�352&lt;(&amp;72 <text:s text:c="15"/>$&amp;7,9,'$' <text:s text:c="15"/>)(&amp;+$�),1� <text:s text:c="3"/>352&lt;(&amp;72� <text:s text:c="33"/>� <text:s text:c="13"/>2%6(59$&amp;,21(6�5(62/8&amp;,Ï1�'(),1,7,9$</text:p>
      <text:p text:style-name="Text"> <text:s text:c="48"/>62/,&amp;,78' <text:s text:c="52"/>,1,&amp;,2� <text:s text:c="32"/>62/,&amp;,7$'$ <text:s text:c="3"/>&amp;21&amp;(','$ <text:s text:c="92"/>9$/25$&amp;,Ï1</text:p>
      <text:p text:style-name="Text"> <text:s text:c="135"/>$352%$'2</text:p>
      <text:p text:style-name="Text"> </text:p>
      <text:p text:style-name="Text"> </text:p>
      <text:p text:style-name="Text"> <text:s text:c="186"/>/D�HQWLGDG�QR�UH~QH�ORV�UHTXLVLWRV�SDUD�VHU�EHQHILFLDULD� %DVH�7HUFHUD�</text:p>
      <text:p text:style-name="Text"> <text:s text:c="186"/>$SDUWDGR�8QR�GH�OD�2UGHQ�Q������GH���GH�-XOLR�%2&amp;�GH����GH�-XOLR� ��</text:p>
      <text:p text:style-name="Text"> <text:s text:c="3"/>/8',.$/�2&amp;,2�('8&amp;$7,92 <text:s text:c="6"/>*�������� <text:s text:c="3"/>6''����&amp;$����� <text:s text:c="2"/>&amp;(17526�3$5$�/$�',9(56,'$' <text:s text:c="11"/>��� <text:s text:c="6"/>�������� <text:s text:c="2"/>����</text:p>
      <text:p text:style-name="Text">����� <text:s text:c="5"/>�����¼ <text:s text:c="8"/>�����¼ <text:s text:c="7"/>�����¼ <text:s text:c="4"/>����� <text:s text:c="3"/>5HFRJHU�HQ�VXV�HVWDWXWRV��FRPR�REMHWR�R�ILQ�GH�VX�DFWLYLGDG�� <text:s text:c="22"/>�</text:p>
      <text:p text:style-name="Text"> <text:s text:c="186"/>LQWHUYHQFLRQHV�HQ�HO�iPELWR�GH�ODV�GLVFDSDFLGDGHV��OD�DWHQFLyQ�D�OD�</text:p>
      <text:p text:style-name="Text"> <text:s text:c="186"/>GHSHQGHQFLD��OD�DWHQFLyQ�WHPSUDQD�R�OD�DFFHVLELOLGDG�XQLYHUVDO��</text:p>
      <text:p text:style-name="Text"> </text:p>
      <text:p text:style-name="Text"> </text:p>
      <text:p text:style-name="Text"> </text:p>
      <text:p text:style-name="Text"> </text:p>
      <text:p text:style-name="Text"> <text:s text:c="186"/>/D�HQWLGDG�GHVLVWH�GHO�([SHGLHQWH�DO�HVWDU�'XSOLFDGD�VX�6ROLFLWXG�FRQ�HO�</text:p>
      <text:p text:style-name="Text">)('(5$&amp;,21�'(�$62&amp;�'(�625'26� <text:s text:c="33"/>6(59,&amp;,2�'(�$7(1&amp;,21� <text:s text:c="102"/>([SHGLHQWH�6''����&amp;$������FRQIRUPH�D�OR�SUHYLVWR�HQ�OD�%DVH�</text:p>
      <text:p text:style-name="Text"> <text:s text:c="32"/>*�������� <text:s text:c="3"/>6''����&amp;$����� <text:s text:c="40"/>��� <text:s text:c="6"/>�������� <text:s text:c="2"/>����</text:p>
      <text:p text:style-name="Text">����� <text:s text:c="5"/>�����¼ <text:s text:c="8"/>�����¼ <text:s text:c="7"/>�����¼ <text:s text:c="4"/>����� <text:s text:c="87"/>�</text:p>
      <text:p text:style-name="Text"> <text:s text:c="3"/>'(�/$6�,6/$6�&amp;$1$5,$6 <text:s text:c="37"/>62&amp;,/$%25$/ <text:s text:c="112"/>'HFLPRWHUFHUD��DSDUWDGR�GRV�GH�OD�UHIHUHQFLDGD�2UGHQ�</text:p>
      <text:p text:style-name="Text"> </text:p>
      <text:p text:style-name="Text"> </text:p>
      <text:p text:style-name="Text"> </text:p>
      <text:p text:style-name="Text"> </text:p>
      <text:p text:style-name="Text"> <text:s text:c="186"/>/D�HQWLGDG�GHVLVWH�GHO�([SHGLHQWH�DO�HVWDU�'XSOLFDGD�VX�6ROLFLWXG�FRQ�HO�</text:p>
      <text:p text:style-name="Text">$62&amp;,$&amp;,21�'(�(1)(50('$'(6� <text:s text:c="159"/>([SHGLHQWH�6''����&amp;$���</text:p>
      <text:p text:style-name="Text">��FRQIRUPH�D�OR�SUHYLVWR�HQ�OD�%DVH�</text:p>
      <text:p text:style-name="Text"> <text:s text:c="32"/>*��</text:p>
      <text:p text:style-name="Text">����� <text:s text:c="3"/>6''����&amp;$����� <text:s text:c="2"/>$6(1(&amp;$1�(1�&amp;$6$ <text:s text:c="21"/>��� <text:s text:c="6"/>�������� <text:s text:c="2"/>����</text:p>
      <text:p text:style-name="Text">����� <text:s text:c="5"/>�����¼ <text:s text:c="8"/>�����¼ <text:s text:c="7"/>�����¼ <text:s text:c="4"/>�����¼ <text:s text:c="86"/>�</text:p>
      <text:p text:style-name="Text">1(852086&amp;8/$5(6�'(�&amp;$1$5,$6 <text:s text:c="159"/>'HFLPRWHUFHUD��DSDUWDGR�GRV�GH�OD�UHIHUHQFLDGD�2UGHQ�</text:p>
      <text:p text:style-name="Text"> </text:p>
      <text:p text:style-name="Text"> </text:p>
      <text:p text:style-name="Text"> </text:p>
      <text:p text:style-name="Text"> </text:p>
      <text:p text:style-name="Text"> <text:s text:c="186"/>/D�HQWLGDG�GHVLVWH�GHO�([SHGLHQWH�DO�HVWDU�'XSOLFDGD�VX�6ROLFLWXG�FRQ�HO�</text:p>
      <text:p text:style-name="Text">$62&amp;,$&amp;,21�'(�3(5621$6�625'$6� <text:s text:c="156"/>([SHGLHQWH�6''����&amp;$�������FRQIRUPH�D�OR�SUHYLVWR�HQ�OD�%DVH�</text:p>
      <text:p text:style-name="Text"> <text:s text:c="32"/>*�����</text:p>
      <text:p text:style-name="Text">�� <text:s text:c="3"/>6''����&amp;$���</text:p>
      <text:p text:style-name="Text">� <text:s text:c="2"/>352&lt;(&amp;72�6(1'$ <text:s text:c="23"/>��� <text:s text:c="5"/>��������� <text:s text:c="2"/>����</text:p>
      <text:p text:style-name="Text">����� <text:s text:c="5"/>�����¼ <text:s text:c="8"/>�����¼ <text:s text:c="7"/>�����¼ <text:s text:c="4"/>����� <text:s text:c="87"/>�</text:p>
      <text:p text:style-name="Text"> '(�$55(&amp;,)(�&lt;�/$1=$527(�$36$/ <text:s text:c="156"/>'HFLPRWHUFHUD��DSDUWDGR�GRV�GH�OD�UHIHUHQFLDGD�2UGHQ�</text:p>
      <text:p text:style-name="Text"> </text:p>
      <text:p text:style-name="Text"> </text:p>
      <text:p text:style-name="Text"> </text:p>
      <text:p text:style-name="Text"> </text:p>
      <text:p text:style-name="Text"> <text:s text:c="186"/>/D�HQWLGDG�GHVLVWH�GHO�([SHGLHQWHDO�HVWDU�'XSOLFDGD�VX�6ROLFLWXG�FRQ�HO�</text:p>
      <text:p text:style-name="Text"> <text:s text:c="186"/>([SHGLHQWH�6''����&amp;$�������FRQIRUPH�D�OR�SUHYLVWR�HQ�OD�EDVH�</text:p>
      <text:p text:style-name="Text">$62&amp;,$&amp;,21�'(�(1)(50('$'(6�</text:p>
      <text:p text:style-name="Text"> <text:s text:c="32"/>*��</text:p>
      <text:p text:style-name="Text">����� <text:s text:c="3"/>6''����&amp;$����� <text:s text:c="2"/>$6(1(&amp;$1�5(+$%,/,7$ <text:s text:c="18"/>��� <text:s text:c="6"/>�������� <text:s text:c="2"/>����</text:p>
      <text:p text:style-name="Text">����� <text:s text:c="5"/>�����¼ <text:s text:c="8"/>�����¼ <text:s text:c="7"/>�����¼ <text:s text:c="4"/>����� <text:s text:c="3"/>GHFLPRWHUFHUD��DSDUWDGR�GRV�GH�OD�UHIHUHQFLDGD�2UGHQ� <text:s text:c="30"/>�</text:p>
      <text:p text:style-name="Text">1(852086&amp;8/$5(6�'(�&amp;$1$5,$6</text:p>
      <text:p text:style-name="Text"> </text:p>
      <text:p text:style-name="Text"> </text:p>
      <text:p text:style-name="Text"> </text:p>
      <text:p text:style-name="Text"> </text:p>
      <text:p text:style-name="Text"> <text:s text:c="186"/>'H�FRQIRUPLGDG�FRQ�OR�SUHYLVWR�HQ�HO�DUWtFXOR������GH�OD�/H\��</text:p>
      <text:p text:style-name="Text">�������GH���</text:p>
      <text:p text:style-name="Text"> <text:s text:c="186"/>GH�RFWXEUH��GHO�3URFHGLPLHQWR�$GPLQLVWUDWLYR�&amp;RP~Q�GH�ODV�</text:p>
      <text:p text:style-name="Text"> <text:s text:c="186"/>$GPLQLVWUDFLRQHV�3~EOLFD�VH�OH�WLHQH�SRU�GHVLVWLGD��GH�VX�6ROLFLWXG�DO�KDEHU�</text:p>
      <text:p text:style-name="Text"> <text:s text:c="186"/>SUHVHQWDGR�OD�GRFXPHQWDFLyQ�UHTXHULGD�IXHUD�GHO�SOD]R�HVWDEOHFLGR��</text:p>
      <text:p text:style-name="Text"> <text:s text:c="2"/>)81'$&amp;,21�+263,7$/$5,$6 <text:s text:c="6"/>5�����</text:p>
      <text:p text:style-name="Text">�% <text:s text:c="3"/>6''����&amp;$����� <text:s text:c="2"/>0(6$�,17(5$&amp;7,9$�729(57$)(/ <text:s text:c="10"/>��� <text:s text:c="6"/>��</text:p>
      <text:p text:style-name="Text">����� <text:s text:c="2"/>���������� <text:s text:c="5"/>�����¼ <text:s text:c="8"/>�����¼ <text:s text:c="7"/>�����¼ <text:s text:c="4"/>����� <text:s text:c="3"/>(O�SOD]R�HVWDEOHFLGR�SDUD�OD�VXEVDQDFLyQ�HUD�HO�FRPSUHQGLGR�HQWUH�HO���� <text:s text:c="11"/>�</text:p>
      <text:p text:style-name="Text"> <text:s text:c="186"/>GH�VHSWLHPEUH�\�HO���GH�RFWXEUH�GH�������DPERV�LQFOXVLYH��VHJ~Q�OR�</text:p>
      <text:p text:style-name="Text"> <text:s text:c="186"/>HVWDEOHFLGR�HQ�HO�5HVXHOYR�3ULPHUR�GH�OD��5HVROXFLyQ�&amp;RQMXQWD�GH�OD�</text:p>
      <text:p text:style-name="Text"> <text:s text:c="186"/>'LUHFFLyQ�*HQHUDO�GH�'LVFDSDFLGDG�\�GH�OD�'LUHFFLyQ�*HQHUDO�GH�</text:p>
      <text:p text:style-name="Text"> <text:s text:c="186"/>'HSHQGHQFLD� �1���������������GH����GH�VHSWLHPEUH �</text:p>
      <text:p text:style-name="Text"> </text:p>
      <text:p text:style-name="Text"> </text:p>
      <text:p text:style-name="Text"> </text:p>
      <text:p text:style-name="Text"> </text:p>
      <text:p text:style-name="Text"> <text:s text:c="186"/>6HJ~Q�OD�EDVH�'HFLPRWHUFHUD�SXQWR�GRV�GH�OD�FRQYRFDWRULD��VH�OH�WLHQH�</text:p>
      <text:p text:style-name="Text"> <text:s text:c="186"/>SRU�GHVLVWLGD�VX�VROLFLWXG�DO�QR�GDU�UHVSXHVWD�DO�UHTXHULPLHQWR�HIHFWXDGR�</text:p>
      <text:p text:style-name="Text"> <text:s text:c="186"/>SRU�HO�yUJDQR�LQVWUXFWRU�HQ�UHODFLyQ�D�HVWH�H[SHGLHQWH</text:p>
      <text:p text:style-name="Text">�</text:p>
      <text:p text:style-name="Text"> <text:s text:c="3"/>$62&amp;,$&amp;,21�7,1*8$)$&lt;$ <text:s text:c="7"/>*�������� <text:s text:c="3"/>6''����&amp;$����� <text:s text:c="2"/>6$/7$026�/$6�%$55(5$6 <text:s text:c="16"/>��� <text:s text:c="6"/>��</text:p>
      <text:p text:style-name="Text">����� <text:s text:c="2"/>���������� <text:s text:c="5"/>�����¼ <text:s text:c="8"/>�����¼ <text:s text:c="7"/>�����¼ <text:s text:c="4"/>����� <text:s text:c="3"/>�1R�GDQ�FRQWHVWDWDFLyQ�DO�UHTXHULPLHQWR�5����UHODWLYR��D�ORV�(VWDWXWRV��QR� <text:s text:c="8"/>�</text:p>
      <text:p text:style-name="Text"> <text:s text:c="186"/>DSRUWDQGR�OD�PRGLILFDFLyQ�GH�IHFKD����GH�HQHUR�GH������FRPHQWDGD�SRU�OD�</text:p>
      <text:p text:style-name="Text"> <text:s text:c="186"/>(QWLGDG�</text:p>
      <text:p text:style-name="Text"> </text:p>
      <text:p text:style-name="Text"> <text:s text:c="186"/>��1R�DSRUWDQ�$FWD�)XQGDFLRQDO��GH�OD�$VRFLDFLyQ�R�VLPLODU� 5</text:p>
      <text:p text:style-name="Text">�</text:p>
      <text:p text:style-name="Text"> </text:p>
      <text:p text:style-name="Text"> </text:p>
      <text:p text:style-name="Text"> <text:s text:c="186"/>6HJ~Q�OD�%DVH�'HFLPRWHUFHUD�SXQWR�GRV�GH�OD�FRQYRFDWRULD��VH�OH�WLHQH�</text:p>
      <text:p text:style-name="Text"> <text:s text:c="186"/>SRU�GHVLVWLGD�VX�VROLFLWXG�DO�QR�GDU�UHVSXHVWD�DO�UHTXHULPLHQWR�HIHFWXDGR�</text:p>
      <text:p text:style-name="Text"> <text:s text:c="186"/>SRU�HO�yUJDQR�LQVWUXFWRU�HQ�UHODFLyQ�D�HVWH�H[SHGLHQWH</text:p>
      <text:p text:style-name="Text">�</text:p>
      <text:p text:style-name="Text"> </text:p>
      <text:p text:style-name="Text"> <text:s text:c="186"/>��&amp;HUWLILFDFLRQHV�GH�HQFRQWUDUVH�DO�FRUULHQWH�HQ�VXV�REOLJDFLRQHV�</text:p>
      <text:p text:style-name="Text"> <text:s text:c="8"/>$62&amp;�$&amp;7,92= <text:s text:c="11"/>*�������� <text:s text:c="3"/>6''����&amp;$����� <text:s text:c="2"/>&lt;2�7$0%,e1�',6)5872 <text:s text:c="18"/>��� <text:s text:c="6"/>�������� <text:s text:c="2"/>����</text:p>
      <text:p text:style-name="Text">����� <text:s text:c="5"/>�����¼ <text:s text:c="8"/>�����¼ <text:s text:c="7"/>�����¼ <text:s text:c="4"/>����� <text:s text:c="3"/>WULEXWDULDV�FRQ�OD�VHJXULGDG�VRFLDO�D�ORV�HIHFWRV�H[FOXVLYRV�GH�OD�REWHQFLyQ� <text:s text:c="6"/>�</text:p>
      <text:p text:style-name="Text"> <text:s text:c="186"/>GH�D\XGDV�\�R�VXEYHQFLRQHV�GH�ODV�DGPLQLVWUDFLRQHV�S~EOLFDV� 5�� �</text:p>
      <text:p text:style-name="Text"> </text:p>
      <text:p text:style-name="Text"> <text:s text:c="186"/>��&amp;HUWLILFDFLyQ�H[SHGLGD�SRU�OD�DJHQFLD�WULEXWDULD�FDQDULD�GH�TXH�VH�</text:p>
      <text:p text:style-name="Text"> <text:s text:c="186"/>HQFXHQWUD�DO�FRUULHQWH�HQ�VXV�REOLJDFLRQHV�WULEXWDULDV�FRQ�OD�KDFLHQGD�</text:p>
      <text:p text:style-name="Text"> <text:s text:c="186"/>FDQDULD� 5��</text:p>
      <text:p text:style-name="Text"> </text:p>
      <text:p text:style-name="Text"> <text:s text:c="186"/>6HJ~Q�OD�%DVH�'HFLPRWHUFHUD�SXQWR�GRV�GH�OD�FRQYRFDWRULD��VH�OH�WLHQH�</text:p>
      <text:p text:style-name="Text"> <text:s text:c="62"/>352*5$0$�,17(*5$&amp;,Ï1�62&amp;,$/� <text:s text:c="95"/>SRU�GHVLVWLGD�VX�VROLFLWXG��DO�QR�GDU�UHVSXHVWD�DO�UHTXHULPLHQWR�HIHFWXDGR�</text:p>
      <text:p text:style-name="Text"> <text:s text:c="5"/>6$/8'�0(17$/�$)$(6 <text:s text:c="8"/>*�������� <text:s text:c="3"/>6''����&amp;$����� <text:s text:c="2"/>0(',$17(�$&amp;7,9,'$'(6�'(�2&amp;,2�&lt;� <text:s text:c="6"/>��� <text:s text:c="6"/>�������� <text:s text:c="2"/>����</text:p>
      <text:p text:style-name="Text">����� <text:s text:c="5"/>�����¼ <text:s text:c="8"/>�����¼ <text:s text:c="7"/>�����¼ <text:s text:c="4"/>����� <text:s text:c="3"/>SRU�HO�yUJDQR�LQVWUXFWRU�HQ�UHODFLyQ�D�HVWH�H[SHGLHQWH</text:p>
      <text:p text:style-name="Text"> <text:s text:c="28"/>�</text:p>
      <text:p text:style-name="Text"> <text:s text:c="62"/>7,(032�/,%5(</text:p>
      <text:p text:style-name="Text"> <text:s text:c="186"/>��1R�DSRUWDQ�OD�GRFXPHQWDFLyQ�UHODWLYD�DO�GHSyVLWR�GH�FXHQWDV�HVWDEOHFLGR�</text:p>
      <text:p text:style-name="Text"> <text:s text:c="186"/>HQ�HO�DUW�����GH�OD�/H\����</text:p>
      <text:p text:style-name="Text"> </text:p>
      <text:p text:style-name="Text">�����GH�DEULO��GH�)XQGDFLRQHV�&amp;DQDULDV</text:p>
      <text:p text:style-name="Text"> </text:p>
      <text:p text:style-name="Text"> </text:p>
      <text:p text:style-name="Text"> </text:p>
      <text:p text:style-name="Text"> </text:p>
      <text:p text:style-name="Text"> <text:s text:c="32"/>En la dirección https://sede.gobiernodecanarias.org/sede/verifica_doc puede ser</text:p>
      <text:p text:style-name="Text"> <text:s text:c="32"/>comprobada la autenticidad de esta copia, mediante el número de documento</text:p>
      <text:p text:style-name="Text"> <text:s text:c="32"/>electrónico siguiente:</text:p>
      <text:p text:style-name="Text"> <text:s text:c="33"/>RP012-oFKSYStSvdjAXbkDMaBBYmOrXbIR6Bm9</text:p>
      <text:p text:style-name="Break"/>
      <text:p text:style-name="Text"> <text:s text:c="82"/>$1(;2�,,��62/,&amp;,78'(6�'(6,67,'$6�'(1(*$'$6�',6&amp;$3$&amp;,'$'</text:p>
      <text:p text:style-name="Text"> </text:p>
      <text:p text:style-name="Text"> </text:p>
      <text:p text:style-name="Text"> <text:s text:c="175"/>6HJ~Q�OD�EDVH�'HFLPRWHUFHUD�SXQWR�GRV�GH�OD�FRQYRFDWRULD��VH�OH�WLHQH�</text:p>
      <text:p text:style-name="Text"> <text:s text:c="175"/>SRU�GHVLVWLGD�VX�VROLFLWXG�DO�QR�GDU�UHVSXHVWD�DO�UHTXHULPLHQWR�HIHFWXDGR�</text:p>
      <text:p text:style-name="Text"> <text:s text:c="175"/>SRU�HO�yUJDQR�LQVWUXFWRU�HQ�UHODFLyQ�D�HVWH�H[SHGLHQWH</text:p>
      <text:p text:style-name="Text">�</text:p>
      <text:p text:style-name="Text"> </text:p>
      <text:p text:style-name="Text"> <text:s text:c="64"/>3UR\HFWR�,QWHJUDO�GH�2FLR��5HVSLUR� <text:s text:c="75"/>�1R�GDQ�FRQWHVWDWDFLyQ�DO�UHTXHULPLHQWRV�5����UHODWLYR��D�ORV�(VWDWXWRV��QR�</text:p>
      <text:p text:style-name="Text"> <text:s text:c="4"/>$62&amp;,$&amp;,21�7,1*8$)$&lt;$ <text:s text:c="8"/>*�������� <text:s text:c="3"/>6''����&amp;$����� <text:s text:c="47"/>��� <text:s text:c="2"/>�������� <text:s text:c="3"/>����</text:p>
      <text:p text:style-name="Text">����� <text:s text:c="2"/>�����¼ <text:s text:c="2"/>�����¼ <text:s text:c="2"/>�����¼ <text:s text:c="2"/>����� <text:s text:c="2"/>DSRUWDQGR�OD�PRGILFDFLyQ�GH�IHFKD����GH�HQHUR�GH������� <text:s text:c="24"/>�</text:p>
      <text:p text:style-name="Text"> <text:s text:c="64"/>)DPLOLDU�\�5HJXODFLyQ�(PRFLRQDO</text:p>
      <text:p text:style-name="Text"> <text:s text:c="175"/>��1R�DSRUWDQ�$FWD�)XQGDFLRQDO��GH�OD�$VRFLDFLyQ�R�VLPLODU� 5</text:p>
      <text:p text:style-name="Text">�</text:p>
      <text:p text:style-name="Text"> </text:p>
      <text:p text:style-name="Text"> </text:p>
      <text:p text:style-name="Text"> </text:p>
      <text:p text:style-name="Text"> </text:p>
      <text:p text:style-name="Text"> <text:s text:c="175"/>6HJ~Q�OD�%DVH�'HFLPRWHUFHUD�SXQWR�GRV�GH�OD�FRQYRFDWRULD��VH�OH�WLHQH�</text:p>
      <text:p text:style-name="Text"> <text:s text:c="175"/>SRU�GHVLVWLGD�VX�VROLFLWXG�DO�QR�GDU�UHVSXHVWD�DO�UHTXHULPLHQWR�HIHFWXDGR�</text:p>
      <text:p text:style-name="Text"> <text:s text:c="175"/>SRU�HO�yUJDQR�LQVWUXFWRU�HQ�UHODFLyQ�D�HVWH�H[SHGLHQWH</text:p>
      <text:p text:style-name="Text">�</text:p>
      <text:p text:style-name="Text"> <text:s text:c="64"/>&lt;2�7$0%,e1��$57(�&lt;�$&amp;7,9,'$'(6�</text:p>
      <text:p text:style-name="Text"> <text:s text:c="5"/>)81'$&amp;,21�5$1'67$' <text:s text:c="10"/>*�������� <text:s text:c="3"/>6''����&amp;$����� <text:s text:c="2"/>,1&amp;/86,9$6�3$5$�3(5621$6�&amp;21� <text:s text:c="15"/>��� <text:s text:c="2"/>��</text:p>
      <text:p text:style-name="Text">����� <text:s text:c="3"/>���������� <text:s text:c="2"/>�����¼ <text:s text:c="2"/>�����¼ <text:s text:c="2"/>�����¼ <text:s text:c="2"/>����� <text:s text:c="2"/>��1R�DSRUWy�GHVJORVH�GHO�FRVWH�GH�ODV�DFWLYLGDGHV� 5�� <text:s text:c="25"/>�</text:p>
      <text:p text:style-name="Text"> <text:s text:c="64"/>',9(56,'$'�)81&amp;,21$/ <text:s text:c="90"/>��1R�DSRUWy�OD�GRFXPHWQDFLyQ�UHODWLYD�D�OD�6XEFRQWUDWDFLyQ�\�HVSHFLILFDGD�</text:p>
      <text:p text:style-name="Text"> <text:s text:c="175"/>HQ�OD�%DVH�RFWDYD�DSDUWDGR�FLQFR� 5����5���5��</text:p>
      <text:p text:style-name="Text"> <text:s text:c="175"/>��1R�GLR�FRQWHVWDFLyQ�GH�PDQHUD�FRUUHFWD��DO�5HTXHULPLHQWR�����UHIHULGR�D�</text:p>
      <text:p text:style-name="Text"> <text:s text:c="175"/>OD�SyOL]D�GH�VHJXURV��</text:p>
      <text:p text:style-name="Text"> </text:p>
      <text:p text:style-name="Text"> </text:p>
      <text:p text:style-name="Text"> <text:s text:c="64"/>6HUYLFLR�GH�$VLVWHQFLD�7pFQLFD�</text:p>
      <text:p text:style-name="Text"> <text:s text:c="64"/>3VLFRVRFLDO�SDUD�SUHYHQLU�OD�H[FOXVLyQ� <text:s text:c="71"/>/D�HQWLGDG�SUHVHQWD�UHQXQFLD�H[SUHVD�D�OD�VROLFLWXG�GH�VXEYHQFLyQ</text:p>
      <text:p text:style-name="Text">)81'$&amp;,21�&amp;$1$5,$�2/,9(5�0$&lt;25 <text:s text:c="4"/>*�����</text:p>
      <text:p text:style-name="Text">�� <text:s text:c="3"/>6''����&amp;$���� <text:s text:c="3"/>6RFLDO�GH�SHUVRQDV�FRQ�)LEURVLV� <text:s text:c="12"/>��� <text:s text:c="2"/>�������� <text:s text:c="3"/>���������� <text:s text:c="2"/>�����¼ <text:s text:c="2"/>�����¼ <text:s text:c="2"/>�����¼ <text:s text:c="2"/>����� <text:s text:c="2"/>UHJLVWUDGD�FRQ�Q~PHUR�GH�H[SHGLHQWH�6''����&amp;$�����DO�KDEHU�REWHQLGR� <text:s text:c="11"/>�</text:p>
      <text:p text:style-name="Text"> <text:s text:c="64"/>4XtVWLFD�\�RWUDV�SDWRORJtDV�UHVSLUDWRULDV� <text:s text:c="68"/>RWUDV�)LQDQFLDFLRQHV</text:p>
      <text:p text:style-name="Text"> <text:s text:c="64"/>FUyQLFDV�\�VXV�IDPLOLDUHV</text:p>
      <text:p text:style-name="Text"> </text:p>
      <text:p text:style-name="Text"> </text:p>
      <text:p text:style-name="Text"> <text:s text:c="64"/>352*5$0$�'(�2&amp;,2�,1&amp;/86,92� <text:s text:c="83"/>/D�HQWLGDG�GHVLVWH�GHO�([SHGLHQWH�DO�HVWDU�'XSOLFDGD�OD�6ROLFLWXG�FRQ�HO�</text:p>
      <text:p text:style-name="Text">$62&amp;��6,1'520(�'(�'2:1�'(�/$6� <text:s text:c="145"/>([SHGLHQWH��6''����&amp;$������FRQIRUPH�D�OR�SUHYLVWR�HQ�OD�EDVH�</text:p>
      <text:p text:style-name="Text"> <text:s text:c="34"/>*�������� <text:s text:c="3"/>6''����&amp;$����� <text:s text:c="2"/>3$5$�3(5621$6�&amp;21�6Ë1'520(� <text:s text:c="17"/>��� <text:s text:c="2"/>��������� <text:s text:c="2"/>����</text:p>
      <text:p text:style-name="Text">����� <text:s text:c="2"/>�����¼ <text:s text:c="2"/>�����¼ <text:s text:c="2"/>�����¼ <text:s text:c="2"/>����� <text:s text:c="82"/>�</text:p>
      <text:p text:style-name="Text"> <text:s text:c="11"/>3$/0$6 <text:s text:c="157"/>GHFLPRWHUFHUD��DSDUWDGR�GRV�GH�OD�UHIHUHQFLDGD�2UGHQ�</text:p>
      <text:p text:style-name="Text"> <text:s text:c="64"/>'(�'2:1</text:p>
      <text:p text:style-name="Text"> </text:p>
      <text:p text:style-name="Text"> </text:p>
      <text:p text:style-name="Text"> <text:s text:c="175"/>'H�FRQIRUPLGDG�FRQ�OR�SUHYLVWR�HQ�HO�DUWtFXOR������GH�OD�/H\��</text:p>
      <text:p text:style-name="Text">�������GH���</text:p>
      <text:p text:style-name="Text"> <text:s text:c="175"/>GH�RFWXEUH��GHO�3URFHGLPLHQWR�$GPLQLVWUDWLYR�&amp;RP~Q�GH�ODV�</text:p>
      <text:p text:style-name="Text"> <text:s text:c="175"/>$GPLQLVWUDFLRQHV�3~EOLFD�VH�OH�WLHQH�SRU�GHVLVWLGD��GH�VX�VROLFLWXG�DO�KDEHU�</text:p>
      <text:p text:style-name="Text"> <text:s text:c="175"/>SUHVHQWDGR�OD�GRFXPHQWDFLyQ�UHTXHULGD�IXHUD�GHO�SOD]R�HVWDEOHFLGR��</text:p>
      <text:p text:style-name="Text"> </text:p>
      <text:p text:style-name="Text"> <text:s text:c="11"/>9,7$/,7, <text:s text:c="14"/>*�������� <text:s text:c="3"/>6''����&amp;$����� <text:s text:c="2"/>9L�1D <text:s text:c="39"/>��� <text:s text:c="2"/>��</text:p>
      <text:p text:style-name="Text">����� <text:s text:c="3"/>����</text:p>
      <text:p text:style-name="Text">����� <text:s text:c="2"/>�����¼ <text:s text:c="2"/>�����¼ <text:s text:c="2"/>�����¼ <text:s text:c="2"/>����� <text:s text:c="2"/>(O�SOD]R�HVWDEOHFLGR�SDUD�OD�VXEVDQDFLyQ�HUD�HO�FRPSUHQGLGR�HQWUH�HO���� <text:s text:c="7"/>�</text:p>
      <text:p text:style-name="Text"> <text:s text:c="175"/>GH�VHSWLHPEUH�\�HO���GH�RFWXEUH�GH�������DPERV�LQFOXVLYH��VHJ~Q�OR�</text:p>
      <text:p text:style-name="Text"> <text:s text:c="175"/>HVWDEOHFLGR�HQ�HO�5HVXHOYR�3ULPHUR�GH�OD��5HVROXFLyQ�&amp;RQMXQWD�GH�OD�</text:p>
      <text:p text:style-name="Text"> <text:s text:c="175"/>'LUHFFLyQ�*HQHUDO�GH�'LVFDSDFLGDG�\�GH�OD�'LUHFFLyQ�*HQHUDO�GH�</text:p>
      <text:p text:style-name="Text"> <text:s text:c="175"/>'HSHQGHQFLD� �1���������������GH����GH�VHSWLHPEUH �</text:p>
      <text:p text:style-name="Text"> </text:p>
      <text:p text:style-name="Text"> </text:p>
      <text:p text:style-name="Text"> </text:p>
      <text:p text:style-name="Text"> </text:p>
      <text:p text:style-name="Text"> <text:s text:c="175"/>'H�FRQIRUPLGDG�FRQ�OR�SUHYLVWR�HQ�HO�DUWtFXOR������GH�OD�/H\��</text:p>
      <text:p text:style-name="Text">�������GH���</text:p>
      <text:p text:style-name="Text"> <text:s text:c="175"/>GH�RFWXEUH��GHO�3URFHGLPLHQWR�$GPLQLVWUDWLYR�&amp;RP~Q�GH�ODV�</text:p>
      <text:p text:style-name="Text"> <text:s text:c="175"/>$GPLQLVWUDFLRQHV�3~EOLFD�VH�OH�WLHQH�SRU�GHVLVWLGD��GH�VX�VROLFLWXG�DO�KDEHU�</text:p>
      <text:p text:style-name="Text"> <text:s text:c="175"/>SUHVHQWDGR�OD�GRFXPHQWDFLyQ�UHTXHULGD�IXHUD�GHO�SOD]R�HVWDEOHFLGR��</text:p>
      <text:p text:style-name="Text"> <text:s text:c="64"/>8QD�QXHYD�HUD�HQ�OD�SODQWD�GH�</text:p>
      <text:p text:style-name="Text"> <text:s text:c="3"/>&amp;$6$�6$1�9,&amp;(17(�'(�3$8/ <text:s text:c="6"/>5�������' <text:s text:c="3"/>6''����&amp;$����� <text:s text:c="47"/>��� <text:s text:c="2"/>�������� <text:s text:c="3"/>���������� <text:s text:c="2"/>�����¼ <text:s text:c="2"/>�����¼ <text:s text:c="2"/>�����¼ <text:s text:c="2"/>����� <text:s text:c="2"/>(O�SOD]R�HVWDEOHFLGR�SDUD�OD�VXEVDQDFLyQ�HUD�HO�FRPSUHQGLGR�HQWUH�HO���� <text:s text:c="7"/>�</text:p>
      <text:p text:style-name="Text"> <text:s text:c="64"/>GLVFDSDFLGDG <text:s text:c="98"/>GH�VHSWLHPEUH�\�HO���GH�RFWXEUH�GH�������DPERV�LQFOXVLYH��VHJ~Q�OR�</text:p>
      <text:p text:style-name="Text"> <text:s text:c="175"/>HVWDEOHFLGR�HQ�HO�5HVXHOYR�3ULPHUR�GH�OD��5HVROXFLyQ�&amp;RQMXQWD�GH�OD�</text:p>
      <text:p text:style-name="Text"> <text:s text:c="175"/>'LUHFFLyQ�*HQHUDO�GH�'LVFDSDFLGDG�\�GH�OD�'LUHFFLyQ�*HQHUDO�GH�</text:p>
      <text:p text:style-name="Text"> <text:s text:c="175"/>'HSHQGHQFLD� �1���������������GH����GH�VHSWLHPEUH �</text:p>
      <text:p text:style-name="Text"> </text:p>
      <text:p text:style-name="Text"> </text:p>
      <text:p text:style-name="Text"> </text:p>
      <text:p text:style-name="Text"> </text:p>
      <text:p text:style-name="Text"> <text:s text:c="175"/>'H�FRQIRUPLGDG�FRQ�OR�SUHYLVWR�HQ�HO�DUWtFXOR������GH�OD�/H\��</text:p>
      <text:p text:style-name="Text">�������GH���</text:p>
      <text:p text:style-name="Text"> <text:s text:c="175"/>GH�RFWXEUH��GHO�3URFHGLPLHQWR�$GPLQLVWUDWLYR�&amp;RP~Q�GH�ODV�</text:p>
      <text:p text:style-name="Text"> <text:s text:c="175"/>$GPLQLVWUDFLRQHV�3~EOLFD�VH�OH�WLHQH�SRU�GHVLVWLGD��GH�VX�VROLFLWXG�DO�KDEHU�</text:p>
      <text:p text:style-name="Text">$62&amp;�'(�',6&amp;$3$&amp;,7$'26�9,68$/(6� <text:s text:c="143"/>SUHVHQWDGR�OD�GRFXPHQWDFLyQ�UHTXHULGD�IXHUD�GHO�SOD]R�HVWDEOHFLGR��</text:p>
      <text:p text:style-name="Text"> <text:s text:c="34"/>*����</text:p>
      <text:p text:style-name="Text">��� <text:s text:c="3"/>6''����&amp;$���</text:p>
      <text:p text:style-name="Text">� <text:s text:c="2"/>&amp;8,'$5�&amp;21�6(17,'2 <text:s text:c="26"/>��� <text:s text:c="2"/>�������� <text:s text:c="3"/>����</text:p>
      <text:p text:style-name="Text">����� <text:s text:c="2"/>�����¼ <text:s text:c="2"/>�����¼ <text:s text:c="2"/>�����¼ <text:s text:c="2"/>����� <text:s text:c="82"/>�</text:p>
      <text:p text:style-name="Text"> <text:s text:c="6"/>&lt;�$8',7,926�$',9,$ <text:s text:c="150"/>(O�SOD]R�HVWDEOHFLGR�SDUD�OD�VXEVDQDFLyQ�HUD�HO�FRPSUHQGLGR�HQWUH�HO����</text:p>
      <text:p text:style-name="Text"> <text:s text:c="175"/>GH�VHSWLHPEUH�\�HO���GH�RFWXEUH�GH�������DPERV�LQFOXVLYH��VHJ~Q�OR�</text:p>
      <text:p text:style-name="Text"> <text:s text:c="175"/>HVWDEOHFLGR�HQ�HO�5HVXHOYR�3ULPHUR�GH�OD��5HVROXFLyQ�&amp;RQMXQWD�GH�OD�</text:p>
      <text:p text:style-name="Text"> <text:s text:c="175"/>'LUHFFLyQ�*HQHUDO�GH�'LVFDSDFLGDG�\�GH�OD�'LUHFFLyQ�*HQHUDO�GH�</text:p>
      <text:p text:style-name="Text"> <text:s text:c="175"/>'HSHQGHQFLD� �1���������������GH����GH�VHSWLHPEUH �</text:p>
      <text:p text:style-name="Text"> </text:p>
      <text:p text:style-name="Text"> </text:p>
      <text:p text:style-name="Text"> <text:s text:c="175"/>'H�FRQIRUPLGDG�FRQ�OR�SUHYLVWR�HQ�HO�DUWtFXOR������GH�OD�/H\��</text:p>
      <text:p text:style-name="Text">�������GH���</text:p>
      <text:p text:style-name="Text"> <text:s text:c="175"/>GH�RFWXEUH��GHO�3URFHGLPLHQWR�$GPLQLVWUDWLYR�&amp;RP~Q�GH�ODV�</text:p>
      <text:p text:style-name="Text"> <text:s text:c="175"/>$GPLQLVWUDFLRQHV�3~EOLFD�VH�OH�WLHQH�SRU�GHVLVWLGD��GH�VX�VROLFLWXG�DO�KDEHU�</text:p>
      <text:p text:style-name="Text"> <text:s text:c="175"/>SUHVHQWDGR�OD�GRFXPHQWDFLyQ�UHTXHULGD�IXHUD�GHO�SOD]R�HVWDEOHFLGR��</text:p>
      <text:p text:style-name="Text"> $62&amp;,$&amp;,21�&amp;$1$5,$�'(�$32&lt;2�</text:p>
      <text:p text:style-name="Text">36,&amp;2/2*,&amp;2�&lt;�('8&amp;$7,92�$&amp;$3(� <text:s text:c="4"/>*�������� <text:s text:c="3"/>6''����&amp;$����� <text:s text:c="2"/>$GHFXDFLyQ�GH�VHUYLFLRV�7HOGH <text:s text:c="15"/>��� <text:s text:c="2"/>�������� <text:s text:c="3"/>���������� <text:s text:c="2"/>�����¼ <text:s text:c="2"/>�����¼ <text:s text:c="2"/>�����¼ <text:s text:c="2"/>����� <text:s text:c="2"/>(O�SOD]R�HVWDEOHFLGR�SDUD�OD�VXEVDQDFLyQ�HUD�HO�FRPSUHQGLGR�HQWUH�HO���� <text:s text:c="7"/>�</text:p>
      <text:p text:style-name="Text"> <text:s text:c="11"/>('836, <text:s text:c="157"/>GH�VHSWLHPEUH�\�HO���GH�RFWXEUH�GH�������DPERV�LQFOXVLYH��VHJ~Q�OR�</text:p>
      <text:p text:style-name="Text"> <text:s text:c="175"/>HVWDEOHFLGR�HQ�HO�5HVXHOYR�3ULPHUR�GH�OD��5HVROXFLyQ�&amp;RQMXQWD�GH�OD�</text:p>
      <text:p text:style-name="Text"> <text:s text:c="175"/>'LUHFFLyQ�*HQHUDO�GH�'LVFDSDFLGDG�\�GH�OD�'LUHFFLyQ�*HQHUDO�GH�</text:p>
      <text:p text:style-name="Text"> <text:s text:c="175"/>'HSHQGHQFLD� �1���������������GH����GH�VHSWLHPEUH �</text:p>
      <text:p text:style-name="Text"> </text:p>
      <text:p text:style-name="Text"> </text:p>
      <text:p text:style-name="Text"> </text:p>
      <text:p text:style-name="Text"> <text:s text:c="6"/>727$/�352&lt;(&amp;726</text:p>
      <text:p text:style-name="Text"> <text:s text:c="14"/>��</text:p>
      <text:p text:style-name="Text"> </text:p>
      <text:p text:style-name="Text"> </text:p>
      <text:p text:style-name="Text"> </text:p>
      <text:p text:style-name="Text"> </text:p>
      <text:p text:style-name="Text"> <text:s text:c="34"/>En la dirección https://sede.gobiernodecanarias.org/sede/verifica_doc puede ser</text:p>
      <text:p text:style-name="Text"> <text:s text:c="34"/>comprobada la autenticidad de esta copia, mediante el número de documento</text:p>
      <text:p text:style-name="Text"> <text:s text:c="34"/>electrónico siguiente:</text:p>
      <text:p text:style-name="Text"> <text:s text:c="35"/>RP012-oFKSYStSvdjAXbkDMaBBYmOrXbIR6Bm9</text:p>
      <text:p text:style-name="Break"/>
      <text:p text:style-name="Text"> <text:s text:c="81"/>$1(;2�,,��62/,&amp;,78'(6�'(6,67,'$6�'(1(*$'$6�'(3(1'(1&amp;,$</text:p>
      <text:p text:style-name="Text"> </text:p>
      <text:p text:style-name="Text"> </text:p>
      <text:p text:style-name="Text"> <text:s text:c="143"/>&amp;267(�727$/�</text:p>
      <text:p text:style-name="Text"> <text:s text:c="49"/>(;3(',(17(� <text:s text:c="57"/>)(&amp;+$� <text:s text:c="33"/>68%9(1&amp;,Ï1� <text:s text:c="3"/>68%9(1&amp;,Ï1� <text:s text:c="90"/>727$/�</text:p>
      <text:p text:style-name="Text"> <text:s text:c="11"/>(17,'$' <text:s text:c="18"/>&amp;,) <text:s text:c="30"/>$&amp;7,9,'$'�352&lt;(&amp;72 <text:s text:c="16"/>$&amp;7,9,'$' <text:s text:c="14"/>)(&amp;+$�),1� <text:s text:c="3"/>352&lt;(&amp;72� <text:s text:c="34"/>� <text:s text:c="12"/>2%6(59$&amp;,21(6�5(62/8&amp;,Ï1�'(),1,7,9$</text:p>
      <text:p text:style-name="Text"> <text:s text:c="50"/>62/,&amp;,78' <text:s text:c="58"/>,1,&amp;,2� <text:s text:c="33"/>62/,&amp;,7$'$ <text:s text:c="4"/>&amp;21&amp;(','$ <text:s text:c="89"/>9$/25$&amp;,Ï1</text:p>
      <text:p text:style-name="Text"> <text:s text:c="144"/>$352%$'2</text:p>
      <text:p text:style-name="Text"> </text:p>
      <text:p text:style-name="Text"> <text:s text:c="195"/>'H�FRQIRUPLGDG�FRQ�OR�SUHYLVWR�HQ�HO�DUWtFXOR������GH�OD�/H\��</text:p>
      <text:p text:style-name="Text">�������GH���</text:p>
      <text:p text:style-name="Text">$62&amp;,$&amp;,21�'(�3$'5(6�&lt;�0$'5(6� <text:s text:c="34"/>$GTXLVLFLyQ�\�5HIRUPD�GH�/RFDO�SDUD�OD� <text:s text:c="91"/>GH�RFWXEUH��GHO�3URFHGLPLHQWR�$GPLQLVWUDWLYR�&amp;RP~Q�GH�ODV�</text:p>
      <text:p text:style-name="Text"> <text:s text:c="195"/>$GPLQLVWUDFLRQHV�3~EOLFD�VH�OH�WLHQH�SRU�GHVLVWLGD��GH�VX�VROLFLWXG�DO�12�</text:p>
      <text:p text:style-name="Text">'(�3(5621$6�&amp;21�',6&amp;$3$&amp;,'$'� <text:s text:c="5"/>*����</text:p>
      <text:p text:style-name="Text">��� <text:s text:c="3"/>6''����&amp;$����� <text:s text:c="3"/>3UHVWDFLyQ�GH�6HUYLFLRV�GH�&amp;HQWUR�GH� <text:s text:c="6"/>��� <text:s text:c="5"/>�������� <text:s text:c="3"/>���������� <text:s text:c="5"/>�����¼ <text:s text:c="8"/>�����¼ <text:s text:c="8"/>�����¼ <text:s text:c="4"/>����� <text:s text:c="2"/>KDEHU�SUHVHQWDGR�OD�GRFXPHQWDFLyQ�UHTXHULGD��</text:p>
      <text:p text:style-name="Text"> <text:s text:c="277"/>�</text:p>
      <text:p text:style-name="Text"> <text:s text:c="5"/>,17(/(&amp;78$/�$3$',6 <text:s text:c="46"/>'tD�\�2FXSDFLRQDO�$3$',6</text:p>
      <text:p text:style-name="Text"> </text:p>
      <text:p text:style-name="Text"> </text:p>
      <text:p text:style-name="Text"> </text:p>
      <text:p text:style-name="Text"> </text:p>
      <text:p text:style-name="Text"> <text:s text:c="195"/>6HJ~Q�OD�EDVH�'HFLPRWHUFHUD�SXQWR�GRV�GH�OD�FRQYRFDWRULD��VH�OH�WLHQH�</text:p>
      <text:p text:style-name="Text"> )81'$&amp;,21�$/(-$1'52�'$�6,/9$ <text:s text:c="5"/>*�����</text:p>
      <text:p text:style-name="Text">�� <text:s text:c="3"/>6''����&amp;$����� <text:s text:c="9"/>&amp;$0,1$1'2�&amp;217,*2 <text:s text:c="20"/>��� <text:s text:c="5"/>�������� <text:s text:c="3"/>���������� <text:s text:c="5"/>�����¼ <text:s text:c="8"/>�����¼ <text:s text:c="8"/>�����¼ <text:s text:c="4"/>����� <text:s text:c="2"/>SRU�GHVLVWLGD�VX�VROLFLWXG�DO�QR�GDU�UHVSXHVWD�DO�UHTXHULPLHQWR�HIHFWXDGR� <text:s text:c="7"/>�</text:p>
      <text:p text:style-name="Text"> <text:s text:c="195"/>SRU�HO�yUJDQR�LQVWUXFWRU�HQ�UHODFLyQ�D�HVWH�H[SHGLHQWH</text:p>
      <text:p text:style-name="Text"> </text:p>
      <text:p text:style-name="Text"> </text:p>
      <text:p text:style-name="Text"> </text:p>
      <text:p text:style-name="Text"> <text:s text:c="195"/>6HJ~Q�OD�EDVH�GHFLPRWHUFHUD�SXQWR�GRV�GH�OD�FRQYRFDWRULD��VH�OH�WLHQH�</text:p>
      <text:p text:style-name="Text"> <text:s text:c="2"/>$62&amp;�$)$0&amp;$���7(1(5,)(�</text:p>
      <text:p text:style-name="Text"> <text:s text:c="34"/>*�������� <text:s text:c="3"/>6''����&amp;$����� <text:s text:c="11"/>&amp;8(17$�&amp;210,*2 <text:s text:c="21"/>��� <text:s text:c="5"/>��������� <text:s text:c="2"/>����</text:p>
      <text:p text:style-name="Text">����� <text:s text:c="5"/>�����¼ <text:s text:c="8"/>�����¼ <text:s text:c="8"/>�����¼ <text:s text:c="4"/>����� <text:s text:c="2"/>SRU�GHVLVWLGD�VX�VROLFLWXG�DO�QR�GDU�UHVSXHVWD�DO�UHTXHULPLHQWR�HIHFWXDGR� <text:s text:c="7"/>�</text:p>
      <text:p text:style-name="Text">$62&amp;,$&amp;,21�'(�/$�)$0,/,$�&amp;$1$5,$ <text:s text:c="163"/>SRU�HO�yUJDQR�LQVWUXFWRU�HQ�UHODFLyQ�D�HVWH�H[SHGLHQWH�</text:p>
      <text:p text:style-name="Text"> <text:s text:c="195"/>/D�HQWLGDG�QR�UH~QH�ORV�UHTXLVLWRV�SDUD�VHU�EHQHILFLDULD� %DVH�7HUFHUD�</text:p>
      <text:p text:style-name="Text"> <text:s text:c="1"/>)81'$&amp;,Ï1�&amp;$1$5,$�3$5$�/$� <text:s text:c="167"/>$SDUWDGR�8QR�GH�OD�2UGHQ�Q������GH���GH�-XOLR�%2&amp;�GH����GH�-XOLR� ��</text:p>
      <text:p text:style-name="Text">)250$&amp;,Ï1�,17(*5$/�(�,16(5&amp;,Ï1� <text:s text:c="3"/>*�������� <text:s text:c="3"/>6''����&amp;$����� <text:s text:c="10"/>&amp;8,'$'2�&amp;21�$/0$ <text:s text:c="20"/>��� <text:s text:c="5"/>�������� <text:s text:c="3"/>����</text:p>
      <text:p text:style-name="Text">����� <text:s text:c="5"/>�����¼ <text:s text:c="8"/>�����¼ <text:s text:c="8"/>�����¼ <text:s text:c="4"/>����� <text:s text:c="2"/>5HFRJHU�HQ�VXV�HVWDWXWRV��FRPR�REMHWR�R�ILQ�GH�VX�DFWLYLGDG�� <text:s text:c="20"/>�</text:p>
      <text:p text:style-name="Text"> <text:s text:c="5"/>62&amp;,$/�$7$5(7$&amp;2 <text:s text:c="173"/>LQWHUYHQFLRQHV�HQ�HO�iPELWR�GH�ODV�GLVFDSDFLGDGHV��OD�DWHQFLyQ�D�OD�</text:p>
      <text:p text:style-name="Text"> <text:s text:c="195"/>GHSHQGHQFLD��OD�DWHQFLyQ�WHPSUDQD�R�OD�DFFHVLELOLGDG�XQLYHUVDO��</text:p>
      <text:p text:style-name="Text"> </text:p>
      <text:p text:style-name="Text"> </text:p>
      <text:p text:style-name="Text"> </text:p>
      <text:p text:style-name="Text"> <text:s text:c="195"/>/D�HQWLGDG�SUHVHQWD�UHQXQFLD�H[SUHVD�D�OD�VROLFLWXG�GH�VXEYHQFLyQ�</text:p>
      <text:p text:style-name="Text"> <text:s text:c="195"/>UHJLVWUDGD�FRQ�Q~PHUR�GH�H[SHGLHQWH�6''����&amp;$�������±�3UR\HFWR�</text:p>
      <text:p text:style-name="Text"> &amp;(1752�'(�',$�&amp;$6$�+257(16,$ <text:s text:c="5"/>*��</text:p>
      <text:p text:style-name="Text">����� <text:s text:c="3"/>6''����&amp;$����� <text:s text:c="12"/>352&lt;(&amp;72�/,5,2 <text:s text:c="20"/>��� <text:s text:c="5"/>�������� <text:s text:c="3"/>����</text:p>
      <text:p text:style-name="Text">����� <text:s text:c="5"/>�����¼ <text:s text:c="8"/>�����¼ <text:s text:c="8"/>�����¼ <text:s text:c="4"/>����� <text:s text:c="2"/>/,5,2��HQ�OD�&amp;RQYRFDWRULD�������\�VROLFLWD�VH�DUFKLYH�HO�H[SHGLHQWH�VLQ� <text:s text:c="9"/>�</text:p>
      <text:p text:style-name="Text"> <text:s text:c="195"/>PiV�WUiPLWH�</text:p>
      <text:p text:style-name="Text"> </text:p>
      <text:p text:style-name="Text"> </text:p>
      <text:p text:style-name="Text"> </text:p>
      <text:p text:style-name="Text"> </text:p>
      <text:p text:style-name="Text"> <text:s text:c="64"/>2EWHQFLyQ�GH�PRELOLDULR�\�HTXLSDPLHQWR� <text:s text:c="91"/>/D�HQWLGDG�QR�UHDOL]D�OD�DFHSWDFLyQ�H[SUHVD�GH�OD�FXDQWtD�GH�OD�FRQFHVLyQ�</text:p>
      <text:p text:style-name="Text"> <text:s text:c="2"/>&amp;$6$�6$1�9,&amp;(17(�'(�3$8/ <text:s text:c="7"/>5�������' <text:s text:c="3"/>6''����&amp;$����� <text:s text:c="3"/>JHULiWULFR�SDUD�ODV�SHUVRQDV�PD\RUHV� <text:s text:c="6"/>��� <text:s text:c="5"/>�������� <text:s text:c="3"/>���������� <text:s text:c="3"/>����������¼ <text:s text:c="3"/>���</text:p>
      <text:p text:style-name="Text"> </text:p>
      <text:p text:style-name="Text">�����¼ <text:s text:c="5"/>�����¼ <text:s text:c="4"/>����� <text:s text:c="2"/>GH�OD�VXEYHQFLyQ�HQ�HO�SOD]R�RWRUJDGR�SDUD�HOOR��SRU�OR�TXH�VH�OH�WLHQH� <text:s text:c="9"/>�</text:p>
      <text:p text:style-name="Text"> <text:s text:c="78"/>GHSHQGLHQWHV <text:s text:c="104"/>GHVLVWLGD�GH�OD�6XEYHQFLyQ</text:p>
      <text:p text:style-name="Text"> </text:p>
      <text:p text:style-name="Text"> </text:p>
      <text:p text:style-name="Text"> <text:s text:c="195"/>6HJ~Q�OD�EDVH�GHFLPRWHUFHUD�SXQWR�GRV�GH�OD�FRQYRFDWRULD��VH�OH�WLHQH�</text:p>
      <text:p text:style-name="Text"> <text:s text:c="65"/>5(+$%,/,7$&amp;,Ï1�9,9,(1'$�$521$�</text:p>
      <text:p text:style-name="Text"> $62&amp;,$&amp;,Ï1�'(�3$'5(6�252%$/ <text:s text:c="6"/>*����</text:p>
      <text:p text:style-name="Text">�</text:p>
      <text:p text:style-name="Text">� <text:s text:c="3"/>6''����&amp;$����� <text:s text:c="47"/>��� <text:s text:c="5"/>�������� <text:s text:c="3"/>���������� <text:s text:c="5"/>�����¼ <text:s text:c="8"/>�����¼ <text:s text:c="8"/>�����¼ <text:s text:c="4"/>����� <text:s text:c="2"/>SRU�GHVLVWLGD�VX�VROLFLWXG�DO�QR�GDU�UHVSXHVWD�DO�UHTXHULPLHQWR�HIHFWXDGR� <text:s text:c="7"/>�</text:p>
      <text:p text:style-name="Text"> <text:s text:c="77"/>)$6(�, <text:s text:c="111"/>SRU�HO�yUJDQR�LQVWUXFWRU�HQ�UHODFLyQ�D�HVWH�H[SHGLHQWH�</text:p>
      <text:p text:style-name="Text"> </text:p>
      <text:p text:style-name="Text"> </text:p>
      <text:p text:style-name="Text"> <text:s text:c="6"/>727$/�352&lt;(&amp;726</text:p>
      <text:p text:style-name="Text"> <text:s text:c="15"/>�</text:p>
      <text:p text:style-name="Text"> </text:p>
      <text:p text:style-name="Text"> </text:p>
      <text:p text:style-name="Text"> </text:p>
      <text:p text:style-name="Text"> </text:p>
      <text:p text:style-name="Text"> <text:s text:c="34"/>En la dirección https://sede.gobiernodecanarias.org/sede/verifica_doc puede ser</text:p>
      <text:p text:style-name="Text"> <text:s text:c="34"/>comprobada la autenticidad de esta copia, mediante el número de documento</text:p>
      <text:p text:style-name="Text"> <text:s text:c="34"/>electrónico siguiente:</text:p>
      <text:p text:style-name="Text"> <text:s text:c="35"/>RP012-oFKSYStSvdjAXbkDMaBBYmOrXbIR6Bm9</text:p>
      <text:p text:style-name="Break"/>
      <text:p text:style-name="Text"> <text:s text:c="93"/>$1(;2�,,,��62/,&amp;,78'(6�'(6(67,0$'$6�',6&amp;$3$&amp;,'$'</text:p>
      <text:p text:style-name="Text"> </text:p>
      <text:p text:style-name="Text"> </text:p>
      <text:p text:style-name="Text"> <text:s text:c="150"/>&amp;267(�727$/�</text:p>
      <text:p text:style-name="Text"> <text:s text:c="50"/>(;3(',(17(� <text:s text:c="61"/>)(&amp;+$� <text:s text:c="36"/>68%9(1&amp;,Ï1� <text:s text:c="3"/>68%9(1&amp;,Ï1� <text:s text:c="63"/>727$/�</text:p>
      <text:p text:style-name="Text"> <text:s text:c="11"/>(17,'$' <text:s text:c="20"/>&amp;,) <text:s text:c="23"/>$&amp;7,9,'$'�352&lt;(&amp;72 <text:s text:c="26"/>$&amp;7,9,'$' <text:s text:c="15"/>)(&amp;+$�),1� <text:s text:c="4"/>352&lt;(&amp;72� <text:s text:c="35"/>� <text:s text:c="8"/>2%6(59$&amp;,21(6�5(62/8&amp;,Ï1�'(),1,7,9$</text:p>
      <text:p text:style-name="Text"> <text:s text:c="51"/>62/,&amp;,78' <text:s text:c="62"/>,1,&amp;,2� <text:s text:c="36"/>62/,&amp;,7$'$ <text:s text:c="4"/>&amp;21&amp;(','$ <text:s text:c="62"/>9$/25$&amp;,Ï1</text:p>
      <text:p text:style-name="Text"> <text:s text:c="151"/>$352%$'2</text:p>
      <text:p text:style-name="Text">$62&amp;�3$5$�/$�,16(5&amp;,21�/$%25$/�&lt;�</text:p>
      <text:p text:style-name="Text"> <text:s text:c="36"/>*�������� <text:s text:c="3"/>6''����&amp;$����� <text:s text:c="2"/>9HUWLFHV�� <text:s text:c="37"/>��� <text:s text:c="5"/>���������� <text:s text:c="2"/>���������� <text:s text:c="5"/>��������</text:p>
      <text:p text:style-name="Text">�¼ <text:s text:c="3"/>��������</text:p>
      <text:p text:style-name="Text">�¼ <text:s text:c="5"/>�����¼ <text:s text:c="4"/>����� <text:s text:c="2"/>'HVHVWLPDGD�SRU�)DOWD�GH�'RWDFLyQ�3UHVXSXHVWDULD <text:s text:c="5"/>���</text:p>
      <text:p text:style-name="Text">�</text:p>
      <text:p text:style-name="Text"> <text:s text:c="11"/>)20(172</text:p>
      <text:p text:style-name="Text"> $62&amp;��6,1'520(�'(�'2:1�'(�/$6� <text:s text:c="35"/>3URJUDPD�GH�RFLR�LQFOXVLYR�SDUD�</text:p>
      <text:p text:style-name="Text"> <text:s text:c="36"/>*�������� <text:s text:c="3"/>6''����&amp;$����� <text:s text:c="50"/>��� <text:s text:c="5"/>��������� <text:s text:c="3"/>����</text:p>
      <text:p text:style-name="Text">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12"/>3$/0$6 <text:s text:c="47"/>SHUVRQDV�FRQ�VtQGURPH�GH�'RZQ</text:p>
      <text:p text:style-name="Text"> <text:s text:c="1"/>$62&amp;,$&amp;,Ï1�&amp;225',1$'25$�'(�</text:p>
      <text:p text:style-name="Text"> <text:s text:c="2"/>3(5621$6�&amp;21�',6&amp;$3$&amp;,'$'� <text:s text:c="7"/>*�������� <text:s text:c="3"/>6''����&amp;$����� <text:s text:c="2"/>352&lt;(&amp;72�$17,9$'26����� <text:s text:c="24"/>��� <text:s text:c="6"/>�������� <text:s text:c="3"/>����</text:p>
      <text:p text:style-name="Text">����� <text:s text:c="4"/>�����������¼ <text:s text:c="3"/>����������¼ <text:s text:c="5"/>�����¼ <text:s text:c="4"/>����� <text:s text:c="2"/>'HVHVWLPDGD�SRU�)DOWD�GH�'RWDFLyQ�3UHVXSXHVWDULD <text:s text:c="5"/>����</text:p>
      <text:p text:style-name="Text"> </text:p>
      <text:p text:style-name="Text"> <text:s text:c="13"/>),6,&amp;$</text:p>
      <text:p text:style-name="Text"> <text:s text:c="66"/>352&lt;(&amp;72�&amp;52126�0HMRUD�GH�OD�</text:p>
      <text:p text:style-name="Text"> <text:s text:c="66"/>FDOLGDG�GH�YLGD�\�HO�ELHQHVWDU�GH�ODV�</text:p>
      <text:p text:style-name="Text">$62&amp;,$&amp;,21�6$/8'�0(17$/�$)(685 <text:s text:c="6"/>*�������� <text:s text:c="3"/>6''����&amp;$�����</text:p>
      <text:p text:style-name="Text"> <text:s text:c="66"/>SHUVRQDV�FRQ�SUREOHPDV�GH�VDOXG�</text:p>
      <text:p text:style-name="Text"> <text:s text:c="114"/>��� <text:s text:c="6"/>�������� <text:s text:c="3"/>����</text:p>
      <text:p text:style-name="Text">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66"/>PHQWDO�JUDYHV�\�FUyQLFRV</text:p>
      <text:p text:style-name="Text">$62&amp;,$&amp;,Ï1�'(�5(,16(5&amp;,21�62&amp;,$/�</text:p>
      <text:p text:style-name="Text"> <text:s text:c="36"/>*�����</text:p>
      <text:p text:style-name="Text">�� <text:s text:c="3"/>6''����&amp;$����</text:p>
      <text:p text:style-name="Text"> <text:s text:c="2"/>,QWHJU$UWH <text:s text:c="37"/>��� <text:s text:c="5"/>��������� <text:s text:c="3"/>����</text:p>
      <text:p text:style-name="Text">����� <text:s text:c="5"/>��������</text:p>
      <text:p text:style-name="Text">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5"/>'(�0(125(6�$1&amp;+,(7$</text:p>
      <text:p text:style-name="Text">$62&amp;,$&amp;,Ï1�&amp;$1$5,$�'(�)$0,/,$5(6�</text:p>
      <text:p text:style-name="Text"> <text:s text:c="66"/>&amp;DOpQGXOD��DJURHFRORJtD�SDUD�OD�</text:p>
      <text:p text:style-name="Text"> <text:s text:c="1"/>&lt;�3(5621$6�&amp;21�(1)(50('$'� <text:s text:c="8"/>*�������� <text:s text:c="3"/>6''����&amp;$����</text:p>
      <text:p text:style-name="Text"> <text:s text:c="50"/>��� <text:s text:c="6"/>�������� <text:s text:c="3"/>�����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</text:p>
      <text:p text:style-name="Text">�</text:p>
      <text:p text:style-name="Text"> <text:s text:c="66"/>LQFOXVLyQ�HQ�VDOXG�PHQWDO</text:p>
      <text:p text:style-name="Text"> <text:s text:c="2"/>0(17$/���$)(6�6$/8'�0(17$/</text:p>
      <text:p text:style-name="Text"> <text:s text:c="2"/>)81'$&amp;,Ï1�&amp;$1$5,$�',1262/ <text:s text:c="8"/>*�������� <text:s text:c="3"/>6''����&amp;$����</text:p>
      <text:p text:style-name="Text"> <text:s text:c="2"/>&amp;217,*2�0È6�,1&amp;/86,Ï1 <text:s text:c="26"/>��� <text:s text:c="5"/>��������� <text:s text:c="3"/>����</text:p>
      <text:p text:style-name="Text">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3"/>$62&amp;�%,(1(67$5�$0%,(17$/ <text:s text:c="8"/>*������</text:p>
      <text:p text:style-name="Text"> </text:p>
      <text:p text:style-name="Text"> <text:s text:c="3"/>6''����&amp;$����� <text:s text:c="2"/>$&amp;7,9È1'2126�(1����� <text:s text:c="27"/>��� <text:s text:c="5"/>���������� <text:s text:c="2"/>����</text:p>
      <text:p text:style-name="Text">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$62&amp;�'(�3$'5(6�'(�3(5621$6�&amp;21�</text:p>
      <text:p text:style-name="Text"> <text:s text:c="36"/>*�����</text:p>
      <text:p text:style-name="Text"> </text:p>
      <text:p text:style-name="Text">� <text:s text:c="3"/>6''����&amp;$����� <text:s text:c="2"/>&amp;DPSDPHQWR�GH�YHUDQR�$3$1$7( <text:s text:c="19"/>��� <text:s text:c="5"/>��������� <text:s text:c="3"/>���������� <text:s text:c="5"/>����������¼ <text:s text:c="3"/>�������</text:p>
      <text:p text:style-name="Text">��¼ <text:s text:c="5"/>�����¼ <text:s text:c="4"/>����� <text:s text:c="2"/>'HVHVWLPDGD�SRU�)DOWD�GH�'RWDFLyQ�3UHVXSXHVWDULD <text:s text:c="5"/>�����</text:p>
      <text:p text:style-name="Text"> <text:s text:c="5"/>$87,602�'(�7(1(5,)(</text:p>
      <text:p text:style-name="Text"> <text:s text:c="2"/>$62&amp;�3$5$�(/�'(6$552//2�</text:p>
      <text:p text:style-name="Text"> <text:s text:c="36"/>*�������� <text:s text:c="3"/>6''����&amp;$����� <text:s text:c="2"/>$WDEDUD�� <text:s text:c="38"/>��� <text:s text:c="5"/>���������� <text:s text:c="2"/>�����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1"/>(&amp;2120,&amp;2�&lt;�62&amp;,$/�5$&lt;8(/$</text:p>
      <text:p text:style-name="Text">$62&amp;,$&amp;,21�6$/8'�0(17$/�$)(685 <text:s text:c="6"/>*�������� <text:s text:c="3"/>6''����&amp;$����� <text:s text:c="2"/>3UR\HFWR�$O�&amp;RPSiV <text:s text:c="29"/>��� <text:s text:c="5"/>��������� <text:s text:c="3"/>����</text:p>
      <text:p text:style-name="Text">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66"/>$XOD�79$�SDUD�SURPRFLyQ�GH�OD�</text:p>
      <text:p text:style-name="Text">$62&amp;�3$5$�/$�,16(5�/$%�'(/�',6&amp;$3�</text:p>
      <text:p text:style-name="Text"> <text:s text:c="36"/>*�������� <text:s text:c="3"/>6''����&amp;$���</text:p>
      <text:p text:style-name="Text"> <text:s text:c="3"/>DXWRQRPtD�SHUVRQDO�\�YLGD� <text:s text:c="21"/>��� <text:s text:c="6"/>�������� <text:s text:c="3"/>�����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</text:p>
      <text:p text:style-name="Text"> </text:p>
      <text:p text:style-name="Text"> </text:p>
      <text:p text:style-name="Text"> <text:s text:c="9"/>,17(/(&amp;78$/</text:p>
      <text:p text:style-name="Text"> <text:s text:c="66"/>LQGHSHQGLHQWH�GH�SHUVRQDV�FRQ�'&amp;,</text:p>
      <text:p text:style-name="Text"> <text:s text:c="66"/>,QWHJUDFLyQ�VRFLDO�GH�SHUVRQDV�FRQ�</text:p>
      <text:p text:style-name="Text"> <text:s text:c="6"/>$62&amp;,$&amp;,21�&amp;2036, <text:s text:c="12"/>*����</text:p>
      <text:p text:style-name="Text">��� <text:s text:c="3"/>6''����&amp;$����� <text:s text:c="2"/>GLVFDSDFLGDG�D�WUDYpV�GH�OD�FXOWXUD�\�HO� <text:s text:c="6"/>��� <text:s text:c="5"/>��������� <text:s text:c="3"/>���������� <text:s text:c="5"/>���</text:p>
      <text:p text:style-name="Text">������¼ <text:s text:c="3"/>���</text:p>
      <text:p text:style-name="Text">������¼ <text:s text:c="5"/>�����¼ <text:s text:c="4"/>����� <text:s text:c="2"/>'HVHVWLPDGD�SRU�)DOWD�GH�'RWDFLyQ�3UHVXSXHVWDULD <text:s text:c="5"/>�����</text:p>
      <text:p text:style-name="Text"> <text:s text:c="66"/>GHSRUWH�����</text:p>
      <text:p text:style-name="Text"> <text:s text:c="2"/>$62&amp;�&amp;8/785$/�&lt;�'(3257,9$�</text:p>
      <text:p text:style-name="Text"> <text:s text:c="2"/>685),67$6�'(�3/$&lt;$�%/$1&amp;$� <text:s text:c="7"/>*����</text:p>
      <text:p text:style-name="Text">��� <text:s text:c="3"/>6''����&amp;$����� <text:s text:c="2"/>&amp;21�0È6�6(17,'2 <text:s text:c="32"/>��� <text:s text:c="5"/>��������� <text:s text:c="3"/>���������� <text:s text:c="5"/>����������¼ <text:s text:c="3"/>���</text:p>
      <text:p text:style-name="Text">������¼ <text:s text:c="5"/>�����¼ <text:s text:c="4"/>����� <text:s text:c="2"/>'HVHVWLPDGD�SRU�)DOWD�GH�'RWDFLyQ�3UHVXSXHVWDULD <text:s text:c="5"/>�����</text:p>
      <text:p text:style-name="Text"> <text:s text:c="7"/>)8(57(9(1785$</text:p>
      <text:p text:style-name="Text"> <text:s text:c="66"/>&amp;$03$0(172�,1&amp;/86,92�������</text:p>
      <text:p text:style-name="Text"> <text:s text:c="1"/>$62&amp;,$&amp;,Ï1�'(�3$'5(6�252%$/ <text:s text:c="7"/>*����</text:p>
      <text:p text:style-name="Text">�</text:p>
      <text:p text:style-name="Text">� <text:s text:c="3"/>6''����&amp;$����� <text:s text:c="50"/>��� <text:s text:c="5"/>��������� <text:s text:c="3"/>����</text:p>
      <text:p text:style-name="Text">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�</text:p>
      <text:p text:style-name="Text"> </text:p>
      <text:p text:style-name="Text"> <text:s text:c="66"/>9(5$12�(1�&amp;203$fË$</text:p>
      <text:p text:style-name="Text">$62&amp;,$&amp;,Ï1�&amp;$1$5,$�'(�)$0,/,$5(6�</text:p>
      <text:p text:style-name="Text"> <text:s text:c="66"/>$FRPSDxDPLHQWR�SDUD�HO�GHVDUUROOR�</text:p>
      <text:p text:style-name="Text"> <text:s text:c="1"/>&lt;�3(5621$6�&amp;21�(1)(50('$'� <text:s text:c="8"/>*�������� <text:s text:c="3"/>6''����&amp;$����� <text:s text:c="50"/>��� <text:s text:c="5"/>��������� <text:s text:c="3"/>����</text:p>
      <text:p text:style-name="Text">����� <text:s text:c="5"/></text:p>
      <text:p text:style-name="Text">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66"/>SHUVRQDO�\�SURIHVLRQDO�HQ�VDOXG�PHQWDO</text:p>
      <text:p text:style-name="Text"> <text:s text:c="2"/>0(17$/���$)(6�6$/8'�0(17$/</text:p>
      <text:p text:style-name="Text"> <text:s text:c="66"/>9LYH0DV��IRPHQWR�GH�OD�LQWHJUDFLyQ��HO�</text:p>
      <text:p text:style-name="Text"> <text:s text:c="2"/>&amp;,8'$'�'(�6$1�-8$1�'(�',26 <text:s text:c="7"/>5�������&amp; <text:s text:c="3"/>6''����&amp;$����� <text:s text:c="2"/>RFLR��OD�FXOWXUD�\�HO�GHSRUWH�HQ�SHUVRQDV� <text:s text:c="5"/>��� <text:s text:c="6"/>�������� <text:s text:c="3"/>����</text:p>
      <text:p text:style-name="Text">����� <text:s text:c="4"/>��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66"/>FRQ�GLVFDSDFLGDG</text:p>
      <text:p text:style-name="Text"> <text:s text:c="66"/>$SR\R�FHQWUDGR�HQ�OD�SHUVRQD�FRQ�HO�</text:p>
      <text:p text:style-name="Text"> $62&amp;,$&amp;,21�$63(5*(5�7($�,6/$6�</text:p>
      <text:p text:style-name="Text"> <text:s text:c="36"/>*�������� <text:s text:c="3"/>6''����&amp;$����</text:p>
      <text:p text:style-name="Text"> <text:s text:c="2"/>FROHFWLYR�GH�SHUVRQDV�FRQ�7UDVWRUQR�GHO� <text:s text:c="7"/>��� <text:s text:c="6"/>�������� <text:s text:c="3"/>���������� <text:s text:c="5"/>����������¼ <text:s text:c="3"/>�������</text:p>
      <text:p text:style-name="Text"> </text:p>
      <text:p text:style-name="Text">�¼ <text:s text:c="5"/>�����¼ <text:s text:c="4"/>����� <text:s text:c="2"/>'HVHVWLPDGD�SRU�)DOWD�GH�'RWDFLyQ�3UHVXSXHVWDULD <text:s text:c="5"/>�����</text:p>
      <text:p text:style-name="Text"> <text:s text:c="10"/>&amp;$1$5,$6</text:p>
      <text:p text:style-name="Text"> <text:s text:c="66"/>(VSHFWUR�$XWLVWD�JUDGR��</text:p>
      <text:p text:style-name="Text"> <text:s text:c="66"/>0DUFDQGR�QXHVWUDV�KXHOODV��LQFOXVLyQ�D�</text:p>
      <text:p text:style-name="Text"> <text:s text:c="2"/>$6�&amp;$1�,17(59�$6,67,'$6�&amp;21�</text:p>
      <text:p text:style-name="Text"> <text:s text:c="36"/>*�������� <text:s text:c="3"/>6''����&amp;$����� <text:s text:c="2"/>WUDYpV�GH�ORV�VHUYLFLRV�DVLVWLGRV�FRQ� <text:s text:c="9"/>��� <text:s text:c="6"/>�������� <text:s text:c="3"/>���������� <text:s text:c="5"/>���</text:p>
      <text:p text:style-name="Text">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7"/>3(5526�7(5$3,&amp;$1</text:p>
      <text:p text:style-name="Text"> <text:s text:c="66"/>SHUURV</text:p>
      <text:p text:style-name="Text"> <text:s text:c="1"/>&amp;/8%�'(3257,92�)8(57(�75,%8 <text:s text:c="7"/>*�������� <text:s text:c="3"/>6''����&amp;$����</text:p>
      <text:p text:style-name="Text"> <text:s text:c="2"/>,17(*5È1'2126���� <text:s text:c="30"/>��� <text:s text:c="5"/>��������� <text:s text:c="3"/>���������� <text:s text:c="5"/>�������</text:p>
      <text:p text:style-name="Text">��¼ <text:s text:c="3"/>�������</text:p>
      <text:p text:style-name="Text">��¼ <text:s text:c="5"/>�����¼ <text:s text:c="4"/>����� <text:s text:c="2"/>'HVHVWLPDGD�SRU�)DOWD�GH�'RWDFLyQ�3UHVXSXHVWDULD <text:s text:c="5"/>�����</text:p>
      <text:p text:style-name="Text"> <text:s text:c="66"/>352*5$0$�,17(*5$/�'(�</text:p>
      <text:p text:style-name="Text"> <text:s text:c="12"/>$3$(/3 <text:s text:c="17"/>*�������� <text:s text:c="3"/>6''����&amp;$����� <text:s text:c="2"/>$&amp;7,9,'$'(6�(1�&amp;217(;726� <text:s text:c="22"/>��� <text:s text:c="6"/>�������� <text:s text:c="3"/>����</text:p>
      <text:p text:style-name="Text">����� <text:s text:c="5"/>�</text:p>
      <text:p text:style-name="Text">��������¼ <text:s text:c="3"/>����</text:p>
      <text:p text:style-name="Text">�����¼ <text:s text:c="5"/>�����¼ <text:s text:c="4"/>����� <text:s text:c="2"/>'HVHVWLPDGD�SRU�)DOWD�GH�'RWDFLyQ�3UHVXSXHVWDULD <text:s text:c="5"/>�����</text:p>
      <text:p text:style-name="Text"> <text:s text:c="66"/>1$785$/(6</text:p>
      <text:p text:style-name="Text"> <text:s text:c="2"/>$62&amp;,$&amp;,21�3$5.,621�*5$1�</text:p>
      <text:p text:style-name="Text"> <text:s text:c="36"/>*�����</text:p>
      <text:p text:style-name="Text">�� <text:s text:c="3"/>6''����&amp;$����� <text:s text:c="2"/>)XQFLyQ�5HKDELOLWDGRUD <text:s text:c="25"/>��� <text:s text:c="6"/>�������� <text:s text:c="3"/>���������� <text:s text:c="5"/>��������</text:p>
      <text:p text:style-name="Text">�¼ <text:s text:c="3"/>����������¼ <text:s text:c="5"/>�����¼ <text:s text:c="4"/>����� <text:s text:c="2"/>'HVHVWLPDGD�SRU�)DOWD�GH�'RWDFLyQ�3UHVXSXHVWDULD <text:s text:c="5"/>���</text:p>
      <text:p text:style-name="Text">�</text:p>
      <text:p text:style-name="Text"> <text:s text:c="11"/>&amp;$1$5,$</text:p>
      <text:p text:style-name="Text"> <text:s text:c="66"/>352*5$0$�'(�$7(1&amp;,Ï1�</text:p>
      <text:p text:style-name="Text"> /$1=$527(f$�3$5$�/$�$6,67(1&amp;,$�</text:p>
      <text:p text:style-name="Text"> <text:s text:c="36"/>*�������� <text:s text:c="3"/>6''����&amp;$����� <text:s text:c="2"/>62&amp;,26$1,7$5,$�(1�(6&amp;/(526,6� <text:s text:c="18"/>��� <text:s text:c="5"/>���������� <text:s text:c="2"/>����</text:p>
      <text:p text:style-name="Text">����� <text:s text:c="4"/>��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3"/>'(�/$�(6&amp;/(526,6�08/7,3/(</text:p>
      <text:p text:style-name="Text"> <text:s text:c="66"/>0Ò/7,3/(</text:p>
      <text:p text:style-name="Text"> <text:s text:c="4"/>$62&amp;,$&amp;,21�0,�+,-2�&lt;�&lt;2�</text:p>
      <text:p text:style-name="Text"> <text:s text:c="66"/>352&lt;(&amp;72�&amp;2&amp;,1$�,163,5$�</text:p>
      <text:p text:style-name="Text">36,&amp;2/2*$6�(1�(/�+2*$5�3$5$�/$6� <text:s text:c="4"/>*�������</text:p>
      <text:p text:style-name="Text"> <text:s text:c="3"/>6''����&amp;$����� <text:s text:c="50"/>��� <text:s text:c="6"/>�������� <text:s text:c="3"/>�����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66"/>)5(17(�$/�&amp;29,'�</text:p>
      <text:p text:style-name="Text">�����</text:p>
      <text:p text:style-name="Text"> <text:s text:c="7"/>)$0,/,$�&amp;21�7*'</text:p>
      <text:p text:style-name="Text"> <text:s text:c="1"/>$62&amp;,$&amp;,Ï1�'(�3$'5(6�252%$/ <text:s text:c="7"/>*����</text:p>
      <text:p text:style-name="Text">�</text:p>
      <text:p text:style-name="Text">� <text:s text:c="3"/>6''����&amp;$����� <text:s text:c="2"/>2&amp;,2�'(�9(5$12 <text:s text:c="33"/>��� <text:s text:c="6"/>�������� <text:s text:c="4"/>���������� <text:s text:c="4"/>���</text:p>
      <text:p text:style-name="Text">����</text:p>
      <text:p text:style-name="Text">�¼ <text:s text:c="3"/>����������¼ <text:s text:c="5"/>�����¼ <text:s text:c="4"/>����� <text:s text:c="2"/>'HVHVWLPDGD�SRU�)DOWD�GH�'RWDFLyQ�3UHVXSXHVWDULD <text:s text:c="5"/>���</text:p>
      <text:p text:style-name="Text">�</text:p>
      <text:p text:style-name="Text"> <text:s text:c="1"/>$62&amp;�'(�)$0,/,$6�'(�3(5621$6�</text:p>
      <text:p text:style-name="Text"> <text:s text:c="36"/>*�����</text:p>
      <text:p text:style-name="Text">�� <text:s text:c="3"/>6''����&amp;$���� <text:s text:c="3"/>'HSRUWH�-RYHQ <text:s text:c="34"/>��� <text:s text:c="5"/>��������� <text:s text:c="3"/>����</text:p>
      <text:p text:style-name="Text">����� <text:s text:c="5"/>�</text:p>
      <text:p text:style-name="Text">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2"/>&amp;21�$87,602�'(�/$6�3$/0$6</text:p>
      <text:p text:style-name="Text"> <text:s text:c="66"/>6RFLDOL]DQGR�\�FRPSDUWLHQGR�-XQWRV��</text:p>
      <text:p text:style-name="Text"> <text:s text:c="1"/>$62&amp;��36,&amp;Ï/2*26�3$5$�72'26 <text:s text:c="7"/>*��</text:p>
      <text:p text:style-name="Text">����� <text:s text:c="3"/>6''����&amp;$����</text:p>
      <text:p text:style-name="Text"> <text:s text:c="50"/>��� <text:s text:c="5"/>��������� <text:s text:c="3"/>����</text:p>
      <text:p text:style-name="Text">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<text:s text:c="66"/>)DVH�,,</text:p>
      <text:p text:style-name="Text"> <text:s text:c="3"/>$62&amp;�$)$0&amp;$���7(1(5,)(�</text:p>
      <text:p text:style-name="Text"> <text:s text:c="36"/>*�������� <text:s text:c="3"/>6''����&amp;$����</text:p>
      <text:p text:style-name="Text"> <text:s text:c="2"/>&amp;DQDULDV�'HUHFKRV�VLQ�EDUUHUDV <text:s text:c="17"/>��� <text:s text:c="5"/>��������� <text:s text:c="3"/>����</text:p>
      <text:p text:style-name="Text">����� <text:s text:c="5"/>����������¼ <text:s text:c="3"/>����������¼ <text:s text:c="5"/>�����¼ <text:s text:c="4"/>����� <text:s text:c="2"/>'HVHVWLPDGD�SRU�)DOWD�GH�'RWDFLyQ�3UHVXSXHVWDULD <text:s text:c="5"/>�����</text:p>
      <text:p text:style-name="Text"> $62&amp;,$&amp;,21�'(�/$�)$0,/,$�&amp;$1$5,$</text:p>
      <text:p text:style-name="Text"> </text:p>
      <text:p text:style-name="Text"> </text:p>
      <text:p text:style-name="Text"> </text:p>
      <text:p text:style-name="Text"> </text:p>
      <text:p text:style-name="Text"> <text:s text:c="36"/>En la dirección https://sede.gobiernodecanarias.org/sede/verifica_doc puede ser</text:p>
      <text:p text:style-name="Text"> <text:s text:c="36"/>comprobada la autenticidad de esta copia, mediante el número de documento</text:p>
      <text:p text:style-name="Text"> <text:s text:c="36"/>electrónico siguiente:</text:p>
      <text:p text:style-name="Text"> <text:s text:c="37"/>RP012-oFKSYStSvdjAXbkDMaBBYmOrXbIR6Bm9</text:p>
      <text:p text:style-name="Break"/>
      <text:p text:style-name="Text"> <text:s text:c="94"/>$1(;2�,,,��62/,&amp;,78'(6�'(6(67,0$'$6�',6&amp;$3$&amp;,'$'</text:p>
      <text:p text:style-name="Text"> </text:p>
      <text:p text:style-name="Text"> $62&amp;�'(�)$0,/,$6�'(�3(5621$6�</text:p>
      <text:p text:style-name="Text"> <text:s text:c="35"/>*�����</text:p>
      <text:p text:style-name="Text">�� <text:s text:c="3"/>6''����&amp;$����� <text:s text:c="2"/>(PSOHR�3HUVRQDOL]DGR <text:s text:c="19"/>��� <text:s text:c="4"/>�������� <text:s text:c="3"/>����</text:p>
      <text:p text:style-name="Text">����� <text:s text:c="2"/>����</text:p>
      <text:p text:style-name="Text">������¼ <text:s text:c="2"/>�</text:p>
      <text:p text:style-name="Text">�</text:p>
      <text:p text:style-name="Text">������¼ <text:s text:c="2"/>�����¼ <text:s text:c="2"/>����� <text:s text:c="2"/>'HVHVWLPDGD�SRU�)DOWD�GH�'RWDFLyQ�3UHVXSXHVWDULD <text:s text:c="2"/>�</text:p>
      <text:p text:style-name="Text">�</text:p>
      <text:p text:style-name="Text">�</text:p>
      <text:p text:style-name="Text"> <text:s text:c="1"/>&amp;21�$87,602�'(�/$6�3$/0$6</text:p>
      <text:p text:style-name="Text"> <text:s text:c="2"/>$62&amp;,$&amp;,21�3$5.,621�*5$1�</text:p>
      <text:p text:style-name="Text"> <text:s text:c="35"/>*�����</text:p>
      <text:p text:style-name="Text">�� <text:s text:c="3"/>6''����&amp;$����� <text:s text:c="2"/>(QIRTXH�,QWHJUDO <text:s text:c="23"/>��� <text:s text:c="4"/>�������� <text:s text:c="3"/>����</text:p>
      <text:p text:style-name="Text">����� <text:s text:c="2"/>�����</text:p>
      <text:p text:style-name="Text">����¼ <text:s text:c="3"/>����������¼ <text:s text:c="2"/>�����¼ <text:s text:c="2"/>����� <text:s text:c="2"/>'HVHVWLPDGD�SRU�)DOWD�GH�'RWDFLyQ�3UHVXSXHVWDULD <text:s text:c="2"/>�</text:p>
      <text:p text:style-name="Text">���</text:p>
      <text:p text:style-name="Text"> <text:s text:c="11"/>&amp;$1$5,$</text:p>
      <text:p text:style-name="Text"> <text:s text:c="65"/>352&lt;(&amp;72�,17(*5$/�6$/8'�</text:p>
      <text:p text:style-name="Text">$62&amp;�'(�)$0,/,$6�&lt;�3(5621$6�&amp;21�</text:p>
      <text:p text:style-name="Text"> <text:s text:c="65"/>0(17$/�3URJUDPD�GH�$WHQFLyQ�</text:p>
      <text:p text:style-name="Text">352%/(0$6�'(�6$/8'�0(17$/�'(�/$� <text:s text:c="3"/>*�������� <text:s text:c="3"/>6''����&amp;$�����</text:p>
      <text:p text:style-name="Text"> <text:s text:c="65"/>3VLFRVRFLDO�\�3URPRFLyQ�GH�OD�</text:p>
      <text:p text:style-name="Text"> <text:s text:c="105"/>��� <text:s text:c="4"/>�������� <text:s text:c="3"/>���������� <text:s text:c="2"/>����</text:p>
      <text:p text:style-name="Text">�����¼ <text:s text:c="3"/>����������¼ <text:s text:c="2"/>�����¼ <text:s text:c="2"/>����� <text:s text:c="2"/>'HVHVWLPDGD�SRU�)DOWD�GH�'RWDFLyQ�3UHVXSXHVWDULD <text:s text:c="2"/>�</text:p>
      <text:p text:style-name="Text">���</text:p>
      <text:p text:style-name="Text"> <text:s text:c="12"/>3$/0$</text:p>
      <text:p text:style-name="Text"> <text:s text:c="65"/>$XWRQRPtD�</text:p>
      <text:p text:style-name="Text"> <text:s text:c="65"/>35202&amp;,Ï1�'(�/$�$872120Ë$�3(5621$/�</text:p>
      <text:p text:style-name="Text"> $62&amp;,$&amp;,21�('8&amp;$7,9$�)250$7,9$� <text:s text:c="33"/>&lt;�35(9(1&amp;,Ï1�'(�/$�'(3(1'(1&amp;,$�3$5$�</text:p>
      <text:p text:style-name="Text"> <text:s text:c="2"/>-$6/(0�$&lt;8'$�&lt;�$32&lt;2�$�/$6� <text:s text:c="35"/>3(5621$6�&amp;21�',6&amp;$3$&amp;,'$'�</text:p>
      <text:p text:style-name="Text">3(5621$6�&amp;21�6,1'520(�'(�'2:1�</text:p>
      <text:p text:style-name="Text"> <text:s text:c="35"/>*�������� <text:s text:c="3"/>6''����&amp;$����� <text:s text:c="2"/>,17(/(&amp;78$/��%$6$'$�(1�/$�</text:p>
      <text:p text:style-name="Text"> <text:s text:c="105"/>��� <text:s text:c="4"/>��</text:p>
      <text:p text:style-name="Text">����� <text:s text:c="3"/>���������� <text:s text:c="2"/>�����������¼ <text:s text:c="2"/>����������¼ <text:s text:c="2"/>�����¼ <text:s text:c="2"/>����� <text:s text:c="2"/>'HVHVWLPDGD�SRU�)DOWD�GH�'RWDFLyQ�3UHVXSXHVWDULD <text:s text:c="2"/>�����</text:p>
      <text:p text:style-name="Text"> <text:s text:c="9"/>&lt;�2757$6�',6 <text:s text:c="43"/>3/$1,),&amp;$&amp;,Ï1�&amp;(175$'$�(1�/$�3(5621$�</text:p>
      <text:p text:style-name="Text"> <text:s text:c="65"/>&lt;�'(7(&amp;&amp;,Ï1�'(�1(&amp;(6,'$'(6�'(�$32&lt;2</text:p>
      <text:p text:style-name="Text">$62&amp;�3529,1&amp;,$/�'(�)$0,/,$5(6�'(�</text:p>
      <text:p text:style-name="Text"> <text:s text:c="65"/>3$5.,1621�(1�35,0(5$�3(5621$�</text:p>
      <text:p text:style-name="Text">(1)(5026�'(�3$5.,1621�7(1(5,)(� <text:s text:c="4"/>*����</text:p>
      <text:p text:style-name="Text">�</text:p>
      <text:p text:style-name="Text">� <text:s text:c="3"/>6''����&amp;$����� <text:s text:c="42"/>��� <text:s text:c="4"/>�������� <text:s text:c="3"/>����</text:p>
      <text:p text:style-name="Text">����� <text:s text:c="2"/>�</text:p>
      <text:p text:style-name="Text">��������¼ <text:s text:c="3"/>����������¼ <text:s text:c="2"/>�����¼ <text:s text:c="2"/>����� <text:s text:c="2"/>'HVHVWLPDGD�SRU�)DOWD�GH�'RWDFLyQ�3UHVXSXHVWDULD <text:s text:c="2"/>�����</text:p>
      <text:p text:style-name="Text"> <text:s text:c="65"/>,,</text:p>
      <text:p text:style-name="Text"> <text:s text:c="10"/>3$5.7)(</text:p>
      <text:p text:style-name="Text"> )81'$&amp;,21�3$5$�/$�)250$&amp;,21�</text:p>
      <text:p text:style-name="Text"> <text:s text:c="1"/>,17(*5$/�&lt;�35202&amp;,21�62&amp;,2�</text:p>
      <text:p text:style-name="Text"> <text:s text:c="4"/>/$%25$/�&lt;�&amp;223�3$5$�(/�</text:p>
      <text:p text:style-name="Text"> <text:s text:c="35"/>*���</text:p>
      <text:p text:style-name="Text">���� <text:s text:c="3"/>6''����&amp;$����� <text:s text:c="2"/>+8(5727(5$3,$�,,, <text:s text:c="22"/>��� <text:s text:c="3"/>��������� <text:s text:c="3"/>���������� <text:s text:c="2"/>�</text:p>
      <text:p text:style-name="Text">�</text:p>
      <text:p text:style-name="Text"> </text:p>
      <text:p text:style-name="Text"> </text:p>
      <text:p text:style-name="Text">����¼ <text:s text:c="3"/>�</text:p>
      <text:p text:style-name="Text">�</text:p>
      <text:p text:style-name="Text"> </text:p>
      <text:p text:style-name="Text"> </text:p>
      <text:p text:style-name="Text">����¼ <text:s text:c="2"/>�����¼ <text:s text:c="2"/>����� <text:s text:c="2"/>'HVHVWLPDGD�SRU�)DOWD�GH�'RWDFLyQ�3UHVXSXHVWDULD <text:s text:c="2"/>�����</text:p>
      <text:p text:style-name="Text"> <text:s text:c="5"/>'(6$552//2�,621257(</text:p>
      <text:p text:style-name="Text"> <text:s text:c="65"/>$7(1&amp;,Ï1�36,&amp;262&amp;,$/�3$5$�</text:p>
      <text:p text:style-name="Text"> <text:s text:c="65"/>3(5621$6�$)(&amp;7$'$6�'(�</text:p>
      <text:p text:style-name="Text"> <text:s text:c="2"/>$62&amp;,$&amp;,21�3529,1&amp;,$/�'(�</text:p>
      <text:p text:style-name="Text"> <text:s text:c="35"/>*�������� <text:s text:c="3"/>6''����&amp;$���� <text:s text:c="3"/>(6&amp;/(526,6�0Ò/7,3/(�&lt;�2�275$6� <text:s text:c="9"/>��� <text:s text:c="4"/>�������� <text:s text:c="3"/>���������� <text:s text:c="2"/>����������¼ <text:s text:c="3"/>�</text:p>
      <text:p text:style-name="Text">��������¼ <text:s text:c="2"/>�����¼ <text:s text:c="2"/>����� <text:s text:c="2"/>'HVHVWLPDGD�SRU�)DOWD�GH�'RWDFLyQ�3UHVXSXHVWDULD <text:s text:c="2"/>�����</text:p>
      <text:p text:style-name="Text"> <text:s text:c="4"/>(6&amp;/(526,6�08/7,3/(</text:p>
      <text:p text:style-name="Text"> <text:s text:c="65"/>(1)(50('$'(6�(1�/$�,6/$�'(�</text:p>
      <text:p text:style-name="Text"> <text:s text:c="65"/>)8(57(9(1785$</text:p>
      <text:p text:style-name="Text"> <text:s text:c="65"/>352&lt;(&amp;72�*5(7$��)250$&amp;,Ï1�</text:p>
      <text:p text:style-name="Text"> <text:s text:c="65"/>3$5$�35(9(1,5�/$�9,2/(1&amp;,$�</text:p>
      <text:p text:style-name="Text"> <text:s text:c="2"/>$62&amp;��)(0,1,67$�0(5&amp;('(6�</text:p>
      <text:p text:style-name="Text"> <text:s text:c="35"/>*���</text:p>
      <text:p text:style-name="Text">���� <text:s text:c="3"/>6''����&amp;$����� <text:s text:c="2"/>6(;8$/�&lt;�)257$/(&amp;(5�(/� <text:s text:c="16"/>��� <text:s text:c="3"/>���������� <text:s text:c="2"/>���������� <text:s text:c="2"/>�����</text:p>
      <text:p text:style-name="Text">����¼ <text:s text:c="3"/>����������¼ <text:s text:c="2"/>�����¼ <text:s text:c="2"/>����� <text:s text:c="2"/>'HVHVWLPDGD�SRU�)DOWD�GH�'RWDFLyQ�3UHVXSXHVWDULD <text:s text:c="2"/>����</text:p>
      <text:p text:style-name="Text"> </text:p>
      <text:p text:style-name="Text"> <text:s text:c="10"/>0$&amp;+$'2</text:p>
      <text:p text:style-name="Text"> <text:s text:c="65"/>%,(1(67$5�(02&amp;,21$/�(1�</text:p>
      <text:p text:style-name="Text"> <text:s text:c="65"/>08-(5(6�&amp;21�',6&amp;$3$&amp;,'$'</text:p>
      <text:p text:style-name="Text"> <text:s text:c="65"/>3UR\HFWR�GH�LQVHUFLyQ�ODERUDO�'RZQ�</text:p>
      <text:p text:style-name="Text">$62&amp;�7,1(5)(f$�'(�75,620,&amp;26��� <text:s text:c="4"/>*�������� <text:s text:c="3"/>6''����&amp;$���� <text:s text:c="3"/>7HQHULIH�$FWLYD�WX�IXWXUR�HPSOHR�VLQ� <text:s text:c="2"/>��� <text:s text:c="4"/>�������� <text:s text:c="3"/>���������� <text:s text:c="2"/>�</text:p>
      <text:p text:style-name="Text">��������¼ <text:s text:c="3"/>����������¼ <text:s text:c="2"/>�����¼ <text:s text:c="2"/>����� <text:s text:c="2"/>'HVHVWLPDGD�SRU�)DOWD�GH�'RWDFLyQ�3UHVXSXHVWDULD <text:s text:c="2"/>�����</text:p>
      <text:p text:style-name="Text"> <text:s text:c="65"/>EDUUHUDV</text:p>
      <text:p text:style-name="Text"> <text:s text:c="1"/>$62&amp;�3/$7$)250$�3$/0(5$�'(�</text:p>
      <text:p text:style-name="Text"> <text:s text:c="4"/>$7(1&amp;,21�,17(*5$/�$�/$� <text:s text:c="7"/>*���</text:p>
      <text:p text:style-name="Text">�</text:p>
      <text:p text:style-name="Text">�� <text:s text:c="3"/>6''����&amp;$����� <text:s text:c="2"/>',9(5626�,, <text:s text:c="28"/>��� <text:s text:c="4"/>�������� <text:s text:c="3"/>����</text:p>
      <text:p text:style-name="Text">����� <text:s text:c="2"/>����</text:p>
      <text:p text:style-name="Text">���</text:p>
      <text:p text:style-name="Text">�¼ <text:s text:c="3"/>����</text:p>
      <text:p text:style-name="Text">���</text:p>
      <text:p text:style-name="Text">�¼ <text:s text:c="2"/>�����¼ <text:s text:c="2"/>����� <text:s text:c="2"/>'HVHVWLPDGD�SRU�)DOWD�GH�'RWDFLyQ�3UHVXSXHVWDULD <text:s text:c="2"/>�����</text:p>
      <text:p text:style-name="Text"> <text:s text:c="5"/>',6&amp;$3$&amp;,'$'�,1',63$/</text:p>
      <text:p text:style-name="Text"> )81'$&amp;,21�&amp;$1$5,$�&amp;$1'(/$5,$�</text:p>
      <text:p text:style-name="Text"> <text:s text:c="35"/>*��</text:p>
      <text:p text:style-name="Text">����</text:p>
      <text:p text:style-name="Text"> <text:s text:c="3"/>6''����&amp;$���</text:p>
      <text:p text:style-name="Text">� <text:s text:c="2"/>'LYHUVLGDG�\�SDUWLFLSDFLyQ <text:s text:c="13"/>��� <text:s text:c="3"/>��������� <text:s text:c="3"/>����</text:p>
      <text:p text:style-name="Text">����� <text:s text:c="2"/>����������¼ <text:s text:c="3"/>�������</text:p>
      <text:p text:style-name="Text">��¼ <text:s text:c="2"/>�����¼ <text:s text:c="2"/>����� <text:s text:c="2"/>'HVHVWLPDGD�SRU�)DOWD�GH�'RWDFLyQ�3UHVXSXHVWDULD <text:s text:c="2"/>�����</text:p>
      <text:p text:style-name="Text"> <text:s text:c="10"/>62/,'$5,$</text:p>
      <text:p text:style-name="Text"> </text:p>
      <text:p text:style-name="Text"> <text:s text:c="4"/>$62&amp;�&amp;$1$5,$�3$5$�/$�</text:p>
      <text:p text:style-name="Text"> <text:s text:c="184"/>'HVHVWLPDGD�SRU�)DOWD�GH�'RWDFLyQ�3UHVXSXHVWDULD</text:p>
      <text:p text:style-name="Text"> 327(1&amp;,$&amp;,21�'(/�'(6$552//2� <text:s text:c="6"/>*�������� <text:s text:c="3"/>6''����&amp;$����� <text:s text:c="2"/>0È6�,*8$/(6���������� <text:s text:c="18"/>��� <text:s text:c="3"/>��������� <text:s text:c="3"/>����</text:p>
      <text:p text:style-name="Text">����� <text:s text:c="2"/>���</text:p>
      <text:p text:style-name="Text">������¼ <text:s text:c="3"/>����������¼ <text:s text:c="2"/>�����¼ <text:s text:c="2"/>����� <text:s text:c="53"/>�����</text:p>
      <text:p text:style-name="Text"> <text:s text:c="4"/>62&amp;,$/�*(1(5$&amp;,21���</text:p>
      <text:p text:style-name="Text"> </text:p>
      <text:p text:style-name="Text">$62&amp;,$&amp;,21�'(�6,1'520(�'(�'2:1�</text:p>
      <text:p text:style-name="Text"> <text:s text:c="35"/>*�������� <text:s text:c="3"/>6''����&amp;$����� <text:s text:c="2"/>$7(1&amp;,Ï1�3$5$�/$�$872120Ë$ <text:s text:c="13"/>��� <text:s text:c="3"/>��������� <text:s text:c="3"/>����</text:p>
      <text:p text:style-name="Text">����� <text:s text:c="2"/>����������¼ <text:s text:c="3"/>����</text:p>
      <text:p text:style-name="Text">�����¼ <text:s text:c="2"/>�����¼ <text:s text:c="2"/>����� <text:s text:c="2"/>'HVHVWLPDGD�SRU�)DOWD�GH�'RWDFLyQ�3UHVXSXHVWDULD <text:s text:c="2"/>�����</text:p>
      <text:p text:style-name="Text"> <text:s text:c="11"/>/,%5(���</text:p>
      <text:p text:style-name="Text"> </text:p>
      <text:p text:style-name="Text">$62&amp;�'(�',6&amp;$3$&amp;,7$'26�),6,&amp;26�</text:p>
      <text:p text:style-name="Text"> <text:s text:c="35"/>*�������� <text:s text:c="3"/>6''����&amp;$����� <text:s text:c="2"/>$&amp;7,9$7(�&amp;21�'(5(&amp;+26 <text:s text:c="18"/>��� <text:s text:c="4"/>�������� <text:s text:c="3"/>����</text:p>
      <text:p text:style-name="Text">����� <text:s text:c="2"/>����������¼ <text:s text:c="3"/>����������¼ <text:s text:c="2"/>�����¼ <text:s text:c="2"/>����� <text:s text:c="2"/>'HVHVWLPDGD�SRU�)DOWD�GH�'RWDFLyQ�3UHVXSXHVWDULD <text:s text:c="2"/>�����</text:p>
      <text:p text:style-name="Text"> <text:s text:c="9"/>'(�/$�3$/0$</text:p>
      <text:p text:style-name="Text"> <text:s text:c="6"/>$62&amp;�)$0,/,$5�352�</text:p>
      <text:p text:style-name="Text"> <text:s text:c="65"/>2FLR�,QFOXVLYR�SDUD�SHUVRQDV�FRQ�</text:p>
      <text:p text:style-name="Text">',6&amp;$3$&amp;,7$'26�,17(/(&amp;78$/(6�'(� <text:s text:c="3"/>*�������� <text:s text:c="3"/>6''����&amp;$����� <text:s text:c="42"/>��� <text:s text:c="4"/>�������� <text:s text:c="3"/>���������� <text:s text:c="2"/>���</text:p>
      <text:p text:style-name="Text">���</text:p>
      <text:p text:style-name="Text">��¼ <text:s text:c="3"/>�������</text:p>
      <text:p text:style-name="Text">��¼ <text:s text:c="2"/>�����¼ <text:s text:c="2"/>����� <text:s text:c="2"/>'HVHVWLPDGD�SRU�)DOWD�GH�'RWDFLyQ�3UHVXSXHVWDULD <text:s text:c="2"/>���</text:p>
      <text:p text:style-name="Text">�</text:p>
      <text:p text:style-name="Text"> <text:s text:c="65"/>GLVFDSDFLGDG�LQWHOHFWXDO</text:p>
      <text:p text:style-name="Text"> <text:s text:c="11"/>7(1(5,)(</text:p>
      <text:p text:style-name="Text"> $62&amp;�'(�),%520,$/*,$�&lt;�)$7,*$�</text:p>
      <text:p text:style-name="Text"> <text:s text:c="35"/>*�������� <text:s text:c="3"/>6''����&amp;$���</text:p>
      <text:p text:style-name="Text">� <text:s text:c="2"/>352&lt;(&amp;72�$/$6�3$5$�92/$5�,, <text:s text:c="12"/>��� <text:s text:c="4"/>�������� <text:s text:c="3"/>����</text:p>
      <text:p text:style-name="Text">����� <text:s text:c="2"/>����������¼ <text:s text:c="3"/>����������¼ <text:s text:c="2"/>�����¼ <text:s text:c="2"/>����� <text:s text:c="2"/>'HVHVWLPDGD�SRU�)DOWD�GH�'RWDFLyQ�3UHVXSXHVWDULD <text:s text:c="2"/>�����</text:p>
      <text:p text:style-name="Text"> <text:s text:c="4"/>&amp;521,&amp;$�'(�7(1(5,)(</text:p>
      <text:p text:style-name="Text"> <text:s text:c="3"/>$62&amp;,$&amp;,21�&amp;20$5&amp;$/�'(� <text:s text:c="38"/>(/�1257(�6(�08(9(�'(3257(�</text:p>
      <text:p text:style-name="Text"> <text:s text:c="35"/>*�������� <text:s text:c="3"/>6''����&amp;$����� <text:s text:c="42"/>��� <text:s text:c="4"/>�������� <text:s text:c="3"/>���������� <text:s text:c="2"/>����</text:p>
      <text:p text:style-name="Text">�����¼ <text:s text:c="3"/>����</text:p>
      <text:p text:style-name="Text">�����¼ <text:s text:c="2"/>�����¼ <text:s text:c="2"/>����� <text:s text:c="2"/>'HVHVWLPDGD�SRU�)DOWD�GH�'RWDFLyQ�3UHVXSXHVWDULD <text:s text:c="2"/>�����</text:p>
      <text:p text:style-name="Text"> <text:s text:c="5"/>,17(*5$&amp;,21�62&amp;,$/ <text:s text:c="41"/>3$5$�72'26</text:p>
      <text:p text:style-name="Text"> &amp;/8%�+(50$12�3('52�7(1(5,)( <text:s text:c="7"/>*�������� <text:s text:c="3"/>6''����&amp;$����� <text:s text:c="2"/>0È6�6$/8'�0È6�9,'$ <text:s text:c="21"/>��� <text:s text:c="4"/>�������� <text:s text:c="3"/>���������� <text:s text:c="2"/>����������¼ <text:s text:c="3"/>�</text:p>
      <text:p text:style-name="Text">��������¼ <text:s text:c="2"/>�����¼ <text:s text:c="2"/>����� <text:s text:c="2"/>'HVHVWLPDGD�SRU�)DOWD�GH�'RWDFLyQ�3UHVXSXHVWDULD <text:s text:c="2"/>�����</text:p>
      <text:p text:style-name="Text"> <text:s text:c="8"/>$62&amp;�'(�$&amp;&amp;,21�</text:p>
      <text:p text:style-name="Text"> <text:s text:c="35"/>*�������� <text:s text:c="3"/>6''����&amp;$���</text:p>
      <text:p text:style-name="Text">� <text:s text:c="2"/>352&lt;(&amp;72�25,(17$�0$6����� <text:s text:c="14"/>��� <text:s text:c="4"/>�������� <text:s text:c="3"/>����</text:p>
      <text:p text:style-name="Text">����� <text:s text:c="2"/>�</text:p>
      <text:p text:style-name="Text">�</text:p>
      <text:p text:style-name="Text">������¼ <text:s text:c="3"/>�</text:p>
      <text:p text:style-name="Text">�</text:p>
      <text:p text:style-name="Text">������¼ <text:s text:c="2"/>�����¼ <text:s text:c="2"/>����� <text:s text:c="2"/>'HVHVWLPDGD�SRU�)DOWD�GH�'RWDFLyQ�3UHVXSXHVWDULD <text:s text:c="2"/>����</text:p>
      <text:p text:style-name="Text"> </text:p>
      <text:p text:style-name="Text"> <text:s text:c="3"/>62&amp;,2&amp;2081,7$5,$�680$6</text:p>
      <text:p text:style-name="Text"> <text:s text:c="1"/>$62&amp;�3/$7$)250$�3$/0(5$�'(�</text:p>
      <text:p text:style-name="Text"> <text:s text:c="4"/>$7(1&amp;,21�,17(*5$/�$�/$� <text:s text:c="7"/>*���</text:p>
      <text:p text:style-name="Text">�</text:p>
      <text:p text:style-name="Text">�� <text:s text:c="3"/>6''����&amp;$����� <text:s text:c="2"/>7HUDSLD�&amp;DQLQD�,,, <text:s text:c="21"/>��� <text:s text:c="4"/>��</text:p>
      <text:p text:style-name="Text">����� <text:s text:c="3"/>����</text:p>
      <text:p text:style-name="Text">����� <text:s text:c="2"/>�����</text:p>
      <text:p text:style-name="Text">����¼ <text:s text:c="3"/>�����</text:p>
      <text:p text:style-name="Text">����¼ <text:s text:c="2"/>�����¼ <text:s text:c="2"/>����� <text:s text:c="2"/>'HVHVWLPDGD�SRU�)DOWD�GH�'RWDFLyQ�3UHVXSXHVWDULD <text:s text:c="2"/>�����</text:p>
      <text:p text:style-name="Text"> <text:s text:c="5"/>',6&amp;$3$&amp;,'$'�,1',63$/</text:p>
      <text:p text:style-name="Text"> <text:s text:c="4"/>$62&amp;,$&amp;,21�0,�+,-2�&lt;�&lt;2�</text:p>
      <text:p text:style-name="Text">36,&amp;2/2*$6�(1�(/�+2*$5�3$5$�/$6� <text:s text:c="3"/>*�������</text:p>
      <text:p text:style-name="Text"> <text:s text:c="3"/>6''����&amp;$����� <text:s text:c="2"/>352&lt;(&amp;72�3/$1�$3&lt;('�,6/$6����� <text:s text:c="9"/>��� <text:s text:c="4"/>�������� <text:s text:c="3"/>���������� <text:s text:c="2"/>����������¼ <text:s text:c="3"/>����������¼ <text:s text:c="2"/>�����¼ <text:s text:c="2"/>����� <text:s text:c="2"/>'HVHVWLPDGD�SRU�)DOWD�GH�'RWDFLyQ�3UHVXSXHVWDULD <text:s text:c="2"/>�����</text:p>
      <text:p text:style-name="Text"> <text:s text:c="8"/>)$0,/,$�&amp;21�7*'</text:p>
      <text:p text:style-name="Text">$62&amp;,$&amp;,21�352&lt;(&amp;726�'(�$&amp;&amp;,Ï1�</text:p>
      <text:p text:style-name="Text"> <text:s text:c="35"/>*�������� <text:s text:c="3"/>6''����&amp;$���</text:p>
      <text:p text:style-name="Text">� <text:s text:c="2"/>3DUWLFLSR��OXHJR�H[LVWR <text:s text:c="16"/>��� <text:s text:c="3"/>��������� <text:s text:c="3"/>����</text:p>
      <text:p text:style-name="Text">����� <text:s text:c="2"/>����</text:p>
      <text:p text:style-name="Text">�����¼ <text:s text:c="3"/>����������¼ <text:s text:c="2"/>�����¼ <text:s text:c="2"/>����� <text:s text:c="2"/>'HVHVWLPDGD�SRU�)DOWD�GH�'RWDFLyQ�3UHVXSXHVWDULD <text:s text:c="2"/>�����</text:p>
      <text:p text:style-name="Text"> <text:s text:c="1"/>62&amp;,$/�'21�%26&amp;2�352%26&amp;2</text:p>
      <text:p text:style-name="Text">$62&amp;,$&amp;,21�352&lt;(&amp;726�'(�$&amp;&amp;,Ï1�</text:p>
      <text:p text:style-name="Text"> <text:s text:c="35"/>*�������� <text:s text:c="3"/>6''����&amp;$����� <text:s text:c="2"/>+DFLD�OD�EXHQD�YHMH] <text:s text:c="19"/>��� <text:s text:c="3"/>��������� <text:s text:c="3"/>����</text:p>
      <text:p text:style-name="Text">����� <text:s text:c="2"/>����</text:p>
      <text:p text:style-name="Text">�����¼ <text:s text:c="3"/>����������¼ <text:s text:c="2"/>�����¼ <text:s text:c="2"/>����� <text:s text:c="2"/>'HVHVWLPDGD�SRU�)DOWD�GH�'RWDFLyQ�3UHVXSXHVWDULD <text:s text:c="2"/>�����</text:p>
      <text:p text:style-name="Text"> <text:s text:c="1"/>62&amp;,$/�'21�%26&amp;2�352%26&amp;2</text:p>
      <text:p text:style-name="Text"> <text:s text:c="3"/>$62&amp;,$&amp;,21�&amp;20$5&amp;$/�'(�</text:p>
      <text:p text:style-name="Text"> <text:s text:c="35"/>*�������� <text:s text:c="3"/>6''����&amp;$����</text:p>
      <text:p text:style-name="Text"> <text:s text:c="2"/>$57(;35(6 <text:s text:c="30"/>��� <text:s text:c="4"/>�������� <text:s text:c="3"/>���������� <text:s text:c="2"/>����������¼ <text:s text:c="3"/>����������¼ <text:s text:c="2"/>�����¼ <text:s text:c="2"/>����� <text:s text:c="2"/>'HVHVWLPDGD�SRU�)DOWD�GH�'RWDFLyQ�3UHVXSXHVWDULD <text:s text:c="2"/>�����</text:p>
      <text:p text:style-name="Text"> <text:s text:c="5"/>,17(*5$&amp;,21�62&amp;,$/</text:p>
      <text:p text:style-name="Text">$62&amp;�'(�',6&amp;$3$&amp;,7$'26�9,68$/(6�</text:p>
      <text:p text:style-name="Text"> <text:s text:c="35"/>*����</text:p>
      <text:p text:style-name="Text">��� <text:s text:c="3"/>6''����&amp;$����� <text:s text:c="2"/>&amp;21(&amp;7$1'2�&amp;21�/$�&amp;2081,'$' <text:s text:c="12"/>��� <text:s text:c="4"/>�������� <text:s text:c="3"/>����</text:p>
      <text:p text:style-name="Text">����� <text:s text:c="2"/>����������¼ <text:s text:c="3"/>����������¼ <text:s text:c="2"/>�����¼ <text:s text:c="2"/>����� <text:s text:c="2"/>'HVHVWLPDGD�SRU�)DOWD�GH�'RWDFLyQ�3UHVXSXHVWDULD <text:s text:c="2"/>�����</text:p>
      <text:p text:style-name="Text"> <text:s text:c="6"/>&lt;�$8',7,926�$',9,$</text:p>
      <text:p text:style-name="Text"> </text:p>
      <text:p text:style-name="Text"> </text:p>
      <text:p text:style-name="Text"> </text:p>
      <text:p text:style-name="Text"> </text:p>
      <text:p text:style-name="Text"> <text:s text:c="35"/>En la dirección https://sede.gobiernodecanarias.org/sede/verifica_doc puede ser</text:p>
      <text:p text:style-name="Text"> <text:s text:c="35"/>comprobada la autenticidad de esta copia, mediante el número de documento</text:p>
      <text:p text:style-name="Text"> <text:s text:c="35"/>electrónico siguiente:</text:p>
      <text:p text:style-name="Text"> <text:s text:c="36"/>RP012-oFKSYStSvdjAXbkDMaBBYmOrXbIR6Bm9</text:p>
      <text:p text:style-name="Break"/>
      <text:p text:style-name="Text"> <text:s text:c="91"/>$1(;2�,,,��62/,&amp;,78'(6�'(6(67,0$'$6�',6&amp;$3$&amp;,'$'</text:p>
      <text:p text:style-name="Text"> </text:p>
      <text:p text:style-name="Text"> <text:s text:c="2"/>$62&amp;,$&amp;,21�21*�$%5,*26�&lt;�</text:p>
      <text:p text:style-name="Text"> <text:s text:c="35"/>*�������� <text:s text:c="3"/>6''����&amp;$����� <text:s text:c="2"/>5HSDUWLHQGR�6RQULVDV�SRU�$QDJD�,,, <text:s text:c="7"/>��� <text:s text:c="3"/>��</text:p>
      <text:p text:style-name="Text">����� <text:s text:c="3"/>����</text:p>
      <text:p text:style-name="Text">����� <text:s text:c="2"/>����������¼ <text:s text:c="2"/>����������¼ <text:s text:c="2"/>�����¼ <text:s text:c="2"/>����� <text:s text:c="2"/>'HVHVWLPDGD�SRU�)DOWD�GH�'RWDFLyQ�3UHVXSXHVWDULD <text:s text:c="12"/>�����</text:p>
      <text:p text:style-name="Text"> <text:s text:c="10"/>6215,6$6</text:p>
      <text:p text:style-name="Text"> <text:s text:c="1"/>)81'$&amp;,21�$/(-$1'52�'$�6,/9$ <text:s text:c="5"/>*�����</text:p>
      <text:p text:style-name="Text">�� <text:s text:c="3"/>6''����&amp;$����� <text:s text:c="2"/>&amp;8,'$'2�'(/�&amp;8,'$'25 <text:s text:c="21"/>��� <text:s text:c="3"/>�������� <text:s text:c="3"/>���������� <text:s text:c="2"/>�</text:p>
      <text:p text:style-name="Text">��������¼ <text:s text:c="2"/>����������¼ <text:s text:c="2"/>�����¼ <text:s text:c="2"/>����� <text:s text:c="2"/>'HVHVWLPDGD�SRU�)DOWD�GH�'RWDFLyQ�3UHVXSXHVWDULD <text:s text:c="12"/>�����</text:p>
      <text:p text:style-name="Text">$62&amp;�'(�3$'5(6�'(�3(5621$6�&amp;21�</text:p>
      <text:p text:style-name="Text"> <text:s text:c="35"/>*�����</text:p>
      <text:p text:style-name="Text"> </text:p>
      <text:p text:style-name="Text">� <text:s text:c="3"/>6''����&amp;$����� <text:s text:c="2"/>6HPEUDQGR�VHPLOODV��WHMLHQGR�UHGHV <text:s text:c="7"/>��� <text:s text:c="3"/>�������� <text:s text:c="3"/>����</text:p>
      <text:p text:style-name="Text">����� <text:s text:c="2"/>�������</text:p>
      <text:p text:style-name="Text"> </text:p>
      <text:p text:style-name="Text">�¼ <text:s text:c="2"/>����������¼ <text:s text:c="2"/>�����¼ <text:s text:c="2"/>����� <text:s text:c="2"/>'HVHVWLPDGD�SRU�)DOWD�GH�'RWDFLyQ�3UHVXSXHVWDULD <text:s text:c="12"/>���</text:p>
      <text:p text:style-name="Text">�</text:p>
      <text:p text:style-name="Text"> <text:s text:c="5"/>$87,602�'(�7(1(5,)(</text:p>
      <text:p text:style-name="Text"> <text:s text:c="2"/>$62&amp;,$&amp;,21�6$/8'�0(17$/� <text:s text:c="38"/>352&lt;(&amp;72�%(-(48(���$7(1&amp;,Ï1�</text:p>
      <text:p text:style-name="Text"> <text:s text:c="35"/>*�������� <text:s text:c="3"/>6''����&amp;$���</text:p>
      <text:p text:style-name="Text">� <text:s text:c="44"/>��� <text:s text:c="3"/>�������� <text:s text:c="3"/>���������� <text:s text:c="2"/>�</text:p>
      <text:p text:style-name="Text">�</text:p>
      <text:p text:style-name="Text">������¼ <text:s text:c="2"/>����������¼ <text:s text:c="2"/>�����¼ <text:s text:c="2"/>����� <text:s text:c="2"/>'HVHVWLPDGD�SRU�)DOWD�GH�'RWDFLyQ�3UHVXSXHVWDULD <text:s text:c="12"/>�����</text:p>
      <text:p text:style-name="Text"> <text:s text:c="12"/>$7(/6$0 <text:s text:c="45"/>)$0,/,$5�(1�6$/8'�0(17$/</text:p>
      <text:p text:style-name="Text">$62&amp;�+(67,$�3$5$�/$�,17(59(1&amp;,21�</text:p>
      <text:p text:style-name="Text"> <text:s text:c="3"/>(�,19(67,*$&amp;,21�)$0,/,$5� <text:s text:c="6"/>*�������� <text:s text:c="3"/>6''����&amp;$����� <text:s text:c="2"/>$FRPSDxDQGR�D�TXLHQHV�FXLGDQ <text:s text:c="13"/>��� <text:s text:c="2"/>��������� <text:s text:c="3"/>����</text:p>
      <text:p text:style-name="Text">����� <text:s text:c="2"/>����������¼ <text:s text:c="2"/>����������¼ <text:s text:c="2"/>�����¼ <text:s text:c="2"/>����� <text:s text:c="2"/>'HVHVWLPDGD�SRU�)DOWD�GH�'RWDFLyQ�3UHVXSXHVWDULD <text:s text:c="12"/>����</text:p>
      <text:p text:style-name="Text"> <text:s text:c="7"/>36,&amp;2('8&amp;$7,9$�&lt;</text:p>
      <text:p text:style-name="Text"> <text:s text:c="2"/>$62&amp;�$)$0&amp;$���7(1(5,)(�</text:p>
      <text:p text:style-name="Text"> <text:s text:c="35"/>*�������� <text:s text:c="3"/>6''����&amp;$����� <text:s text:c="2"/>580%2�$�7, <text:s text:c="31"/>��� <text:s text:c="3"/>�������� <text:s text:c="3"/>���������� <text:s text:c="2"/>�</text:p>
      <text:p text:style-name="Text">��</text:p>
      <text:p text:style-name="Text">���</text:p>
      <text:p text:style-name="Text">�¼ <text:s text:c="2"/>����������¼ <text:s text:c="2"/>�����¼ <text:s text:c="2"/>����� <text:s text:c="2"/>'HVHVWLPDGD�SRU�)DOWD�GH�'RWDFLyQ�3UHVXSXHVWDULD <text:s text:c="12"/>�����</text:p>
      <text:p text:style-name="Text">$62&amp;,$&amp;,21�'(�/$�)$0,/,$�&amp;$1$5,$</text:p>
      <text:p text:style-name="Text"> <text:s text:c="1"/>$62&amp;�3$5$�/$�$7(1&amp;,21�'(�/$�</text:p>
      <text:p text:style-name="Text"> <text:s text:c="35"/>*�������� <text:s text:c="3"/>6''����&amp;$����� <text:s text:c="2"/>*$%,1(7(�'(�25,(17$&amp;,Ï1 <text:s text:c="18"/>��� <text:s text:c="3"/>�������� <text:s text:c="3"/>���������� <text:s text:c="2"/>�������</text:p>
      <text:p text:style-name="Text">��¼ <text:s text:c="2"/>����������¼ <text:s text:c="2"/>�����¼ <text:s text:c="2"/>����� <text:s text:c="2"/>'HVHVWLPDGD�SRU�)DOWD�GH�'RWDFLyQ�3UHVXSXHVWDULD <text:s text:c="12"/>�����</text:p>
      <text:p text:style-name="Text"> <text:s text:c="5"/>3$5$/,6,6�&amp;(5(%5$/</text:p>
      <text:p text:style-name="Text"> $62&amp;�)8(57(9,'$�3$5.,1621�12�</text:p>
      <text:p text:style-name="Text"> <text:s text:c="35"/>*�������� <text:s text:c="3"/>6''����&amp;$����� <text:s text:c="2"/>$�78�/$'2 <text:s text:c="32"/>��� <text:s text:c="3"/>�������� <text:s text:c="3"/>���������� <text:s text:c="2"/>�������</text:p>
      <text:p text:style-name="Text">��¼ <text:s text:c="2"/>����������¼ <text:s text:c="2"/>�����¼ <text:s text:c="2"/>����� <text:s text:c="2"/>'HVHVWLPDGD�SRU�)DOWD�GH�'RWDFLyQ�3UHVXSXHVWDULD <text:s text:c="12"/>�����</text:p>
      <text:p text:style-name="Text"> <text:s text:c="12"/>/,0,76</text:p>
      <text:p text:style-name="Text"> <text:s text:c="1"/>$62&amp;,$&amp;,21�&amp;$1$5,$�'(�$32&lt;2�</text:p>
      <text:p text:style-name="Text">36,&amp;2/2*,&amp;2�&lt;�('8&amp;$7,92�$&amp;$3(� <text:s text:c="5"/>*�������� <text:s text:c="3"/>6''����&amp;$����� <text:s text:c="2"/>IDPLOLDUt]DWH <text:s text:c="28"/>��� <text:s text:c="2"/>��������� <text:s text:c="3"/>����</text:p>
      <text:p text:style-name="Text">����� <text:s text:c="2"/>�</text:p>
      <text:p text:style-name="Text">�</text:p>
      <text:p text:style-name="Text">������¼ <text:s text:c="2"/>�</text:p>
      <text:p text:style-name="Text">�</text:p>
      <text:p text:style-name="Text">������¼ <text:s text:c="2"/>�����¼ <text:s text:c="2"/>����� <text:s text:c="2"/>'HVHVWLPDGD�SRU�)DOWD�GH�'RWDFLyQ�3UHVXSXHVWDULD <text:s text:c="12"/>�</text:p>
      <text:p text:style-name="Text">���</text:p>
      <text:p text:style-name="Text"> <text:s text:c="12"/>('836,</text:p>
      <text:p text:style-name="Text">$62&amp;�'20,7,/$�+(51$1'(=�'(6'(�</text:p>
      <text:p text:style-name="Text"> <text:s text:c="65"/>6(59,&amp;,26�'(�25,(17$&amp;,21�&lt;�</text:p>
      <text:p text:style-name="Text"> <text:s text:c="1"/>7$&amp;25217(�325�/$�,*8$'$'�'(� <text:s text:c="5"/>*�������� <text:s text:c="3"/>6''����&amp;$���</text:p>
      <text:p text:style-name="Text">� <text:s text:c="44"/>��� <text:s text:c="2"/>���������� <text:s text:c="2"/>���������� <text:s text:c="2"/>����������¼ <text:s text:c="2"/>����������¼ <text:s text:c="2"/>�����¼ <text:s text:c="2"/>����� <text:s text:c="63"/>���</text:p>
      <text:p text:style-name="Text">�</text:p>
      <text:p text:style-name="Text"> <text:s text:c="65"/>$&amp;203$f$0,(172�'20,7,/$�����</text:p>
      <text:p text:style-name="Text"> <text:s text:c="7"/>2325781,'$'(6 <text:s text:c="163"/>'HVHVWLPDGD�SRU�)DOWD�GH�'RWDFLyQ�3UHVXSXHVWDULD</text:p>
      <text:p text:style-name="Text">$62&amp;�7,1(5)(f$�'(�75,620,&amp;26��� <text:s text:c="4"/>*�������� <text:s text:c="3"/>6''����&amp;$���� <text:s text:c="3"/>3UR\HFWR�)DPLOLD�'RZQ�7HQHULIH <text:s text:c="11"/>��� <text:s text:c="3"/>�������� <text:s text:c="3"/>���������� <text:s text:c="2"/>�</text:p>
      <text:p text:style-name="Text">��������¼ <text:s text:c="2"/>���</text:p>
      <text:p text:style-name="Text">������¼ <text:s text:c="2"/>�����¼ <text:s text:c="2"/>����� <text:s text:c="2"/>'HVHVWLPDGD�SRU�)DOWD�GH�'RWDFLyQ�3UHVXSXHVWDULD <text:s text:c="12"/>�����</text:p>
      <text:p text:style-name="Text">$62&amp;�'(�3(5621$6�625'$6�'(�/$�</text:p>
      <text:p text:style-name="Text"> <text:s text:c="35"/>*����</text:p>
      <text:p text:style-name="Text"> </text:p>
      <text:p text:style-name="Text">�� <text:s text:c="3"/>6''����&amp;$����� <text:s text:c="2"/>0(5$., <text:s text:c="35"/>��� <text:s text:c="2"/>��������� <text:s text:c="3"/>����</text:p>
      <text:p text:style-name="Text">����� <text:s text:c="2"/>�������</text:p>
      <text:p text:style-name="Text">��¼ <text:s text:c="2"/>�������</text:p>
      <text:p text:style-name="Text">��¼ <text:s text:c="2"/>�����¼ <text:s text:c="2"/>����� <text:s text:c="2"/>'HVHVWLPDGD�SRU�)DOWD�GH�'RWDFLyQ�3UHVXSXHVWDULD <text:s text:c="12"/>�����</text:p>
      <text:p text:style-name="Text"> <text:s text:c="2"/>3529,1&amp;,$�'(�/$6�3$/0$6</text:p>
      <text:p text:style-name="Text"> <text:s text:c="2"/>)81'$&amp;,21�&amp;$1$5,$�&amp;$5/26�</text:p>
      <text:p text:style-name="Text"> <text:s text:c="35"/>*������</text:p>
      <text:p text:style-name="Text">� <text:s text:c="3"/>6''����&amp;$����� <text:s text:c="2"/>6(1'$6�(1�(/�0$5 <text:s text:c="25"/>��� <text:s text:c="2"/>��������� <text:s text:c="3"/>����</text:p>
      <text:p text:style-name="Text">����� <text:s text:c="2"/>�</text:p>
      <text:p text:style-name="Text">��������¼ <text:s text:c="2"/>�����</text:p>
      <text:p text:style-name="Text">�</text:p>
      <text:p text:style-name="Text">��¼ <text:s text:c="2"/>�����¼ <text:s text:c="2"/>����� <text:s text:c="2"/>'HVHVWLPDGD�SRU�)DOWD�GH�'RWDFLyQ�3UHVXSXHVWDULD <text:s text:c="12"/>�����</text:p>
      <text:p text:style-name="Text">*8,//(502�'20,1*8(=�+(51$1'(=</text:p>
      <text:p text:style-name="Text"> <text:s text:c="65"/>0(',$&amp;,Ï1�62&amp;,2('8&amp;$7,9$�3$5$�</text:p>
      <text:p text:style-name="Text"> <text:s text:c="2"/>)81'$&amp;,21�21&amp;(�$7(1&amp;,21�</text:p>
      <text:p text:style-name="Text"> <text:s text:c="35"/>*�������� <text:s text:c="4"/>6''����&amp;$���� <text:s text:c="2"/>3(5621$6�&amp;21�625'2&amp;(*8(5$� <text:s text:c="15"/>��� <text:s text:c="3"/>�������� <text:s text:c="3"/>���������� <text:s text:c="2"/>����������¼ <text:s text:c="2"/>����������¼ <text:s text:c="2"/>�����¼ <text:s text:c="2"/>����� <text:s text:c="2"/>'HVHVWLPDGD�SRU�)DOWD�GH�'RWDFLyQ�3UHVXSXHVWDULD <text:s text:c="12"/>�</text:p>
      <text:p text:style-name="Text">���</text:p>
      <text:p text:style-name="Text"> <text:s text:c="2"/>3(5621$6�625'2&amp;(*8(5$</text:p>
      <text:p text:style-name="Text"> <text:s text:c="65"/>(1�&amp;$1$5,$6�</text:p>
      <text:p text:style-name="Text"> <text:s text:c="2"/>)81'$&amp;,21�&amp;$1$5,$�&amp;$5/26�</text:p>
      <text:p text:style-name="Text"> <text:s text:c="35"/>*������</text:p>
      <text:p text:style-name="Text">� <text:s text:c="3"/>6''����&amp;$����� <text:s text:c="2"/>/,%526�$%,(5726 <text:s text:c="26"/>��� <text:s text:c="2"/>��������� <text:s text:c="3"/>����</text:p>
      <text:p text:style-name="Text">����� <text:s text:c="2"/>����������¼ <text:s text:c="2"/>����������¼ <text:s text:c="2"/>�����¼ <text:s text:c="2"/>����� <text:s text:c="2"/>'HVHVWLPDGD�SRU�)DOWD�GH�'RWDFLyQ�3UHVXSXHVWDULD <text:s text:c="12"/>�����</text:p>
      <text:p text:style-name="Text">*8,//(502�'20,1*8(=�+(51$1'(=</text:p>
      <text:p text:style-name="Text">$62&amp;,$&amp;,21�'(�3(5621$6�625'$6�</text:p>
      <text:p text:style-name="Text"> <text:s text:c="35"/>*�����</text:p>
      <text:p text:style-name="Text">�� <text:s text:c="3"/>6''����&amp;$����� <text:s text:c="2"/>352&lt;(&amp;72�6(1'$ <text:s text:c="27"/>��� <text:s text:c="2"/>��������� <text:s text:c="3"/>����</text:p>
      <text:p text:style-name="Text">����� <text:s text:c="2"/>����</text:p>
      <text:p text:style-name="Text">�����¼ <text:s text:c="2"/>�������</text:p>
      <text:p text:style-name="Text">��¼ <text:s text:c="2"/>�����¼ <text:s text:c="2"/>����� <text:s text:c="2"/>'HVHVWLPDGD�SRU�)DOWD�GH�'RWDFLyQ�3UHVXSXHVWDULD <text:s text:c="12"/>�����</text:p>
      <text:p text:style-name="Text"> '(�$55(&amp;,)(�&lt;�/$1=$527(�$36$/</text:p>
      <text:p text:style-name="Text">$62&amp;,$&amp;,21�'(�3(5621$6�625'$6� <text:s text:c="35"/>,QIRUPDFLyQ�\�DWHQFLyQ�D�OD�FRPXQLGDG�</text:p>
      <text:p text:style-name="Text"> <text:s text:c="35"/>*�������� <text:s text:c="3"/>6''����&amp;$����� <text:s text:c="44"/>��� <text:s text:c="3"/>�������� <text:s text:c="3"/>����</text:p>
      <text:p text:style-name="Text">����� <text:s text:c="2"/>����������¼ <text:s text:c="2"/>����������¼ <text:s text:c="2"/>�����¼ <text:s text:c="2"/>����� <text:s text:c="2"/>'HVHVWLPDGD�SRU�)DOWD�GH�'RWDFLyQ�3UHVXSXHVWDULD <text:s text:c="12"/>�����</text:p>
      <text:p text:style-name="Text"> <text:s text:c="4"/>'(�7(1(5,)(� $6257( <text:s text:c="41"/>VRUGD</text:p>
      <text:p text:style-name="Text"> $62&amp;,$&amp;,21�'(�(1)(50('$'(6�</text:p>
      <text:p text:style-name="Text"> <text:s text:c="35"/>*��</text:p>
      <text:p text:style-name="Text">����� <text:s text:c="3"/>6''����&amp;$����� <text:s text:c="2"/>$6(1(&amp;$1�5(+$%,/,7$ <text:s text:c="22"/>��� <text:s text:c="3"/>�������� <text:s text:c="3"/>����</text:p>
      <text:p text:style-name="Text">����� <text:s text:c="2"/>����������¼ <text:s text:c="2"/>�����</text:p>
      <text:p text:style-name="Text">����¼ <text:s text:c="2"/>�����¼ <text:s text:c="2"/>����� <text:s text:c="2"/>'HVHVWLPDGD�SRU�)DOWD�GH�'RWDFLyQ�3UHVXSXHVWDULD <text:s text:c="12"/>�����</text:p>
      <text:p text:style-name="Text"> 1(852086&amp;8/$5(6�'(�&amp;$1$5,$6</text:p>
      <text:p text:style-name="Text">$62&amp;�'(�3$'5(6�'(�3(5621$6�&amp;21� <text:s text:c="34"/>3URPRFLyQ�GH�OD�YLGD�DXWyQRPD�HQ�</text:p>
      <text:p text:style-name="Text"> <text:s text:c="35"/>*�����</text:p>
      <text:p text:style-name="Text"> </text:p>
      <text:p text:style-name="Text">� <text:s text:c="3"/>6''����&amp;$����� <text:s text:c="44"/>��� <text:s text:c="2"/>��������� <text:s text:c="3"/>����</text:p>
      <text:p text:style-name="Text">����� <text:s text:c="2"/>����</text:p>
      <text:p text:style-name="Text">�����¼ <text:s text:c="2"/>����������¼ <text:s text:c="2"/>�����¼ <text:s text:c="2"/>����� <text:s text:c="2"/>'HVHVWLPDGD�SRU�)DOWD�GH�'RWDFLyQ�3UHVXSXHVWDULD <text:s text:c="12"/>�����</text:p>
      <text:p text:style-name="Text"> <text:s text:c="5"/>$87,602�'(�7(1(5,)( <text:s text:c="40"/>SHUVRQDV�FRQ�7($</text:p>
      <text:p text:style-name="Text"> $62&amp;,$&amp;,21�'(�(17,'$'(6�3/(1$�</text:p>
      <text:p text:style-name="Text"> <text:s text:c="35"/>*�������� <text:s text:c="3"/>6''����&amp;$����� <text:s text:c="2"/>$VLVWHQFLD�SDUD�3UR\HFWRV�GH�9LGD <text:s text:c="8"/>��� <text:s text:c="3"/>�������� <text:s text:c="3"/>����</text:p>
      <text:p text:style-name="Text">����� <text:s text:c="2"/>����������¼ <text:s text:c="2"/>�����</text:p>
      <text:p text:style-name="Text">����¼ <text:s text:c="2"/>�����¼ <text:s text:c="2"/>����� <text:s text:c="2"/>'HVHVWLPDGD�SRU�)DOWD�GH�'RWDFLyQ�3UHVXSXHVWDULD <text:s text:c="12"/>���</text:p>
      <text:p text:style-name="Text">�</text:p>
      <text:p text:style-name="Text"> <text:s text:c="5"/>,1&amp;/86,21�&amp;$1$5,$6</text:p>
      <text:p text:style-name="Text"> <text:s text:c="65"/>$6,67(1&amp;,$�3(5621$/�3$5$�/$�</text:p>
      <text:p text:style-name="Text"> <text:s text:c="12"/>$3$(/3 <text:s text:c="16"/>*�������� <text:s text:c="3"/>6''����&amp;$���</text:p>
      <text:p text:style-name="Text">� <text:s text:c="44"/>��� <text:s text:c="3"/>�������� <text:s text:c="3"/>����</text:p>
      <text:p text:style-name="Text">����� <text:s text:c="2"/>�</text:p>
      <text:p text:style-name="Text">��������¼ <text:s text:c="2"/>���</text:p>
      <text:p text:style-name="Text">�</text:p>
      <text:p text:style-name="Text">����¼ <text:s text:c="2"/>�����¼ <text:s text:c="2"/>����� <text:s text:c="2"/>'HVHVWLPDGD�SRU�)DOWD�GH�'RWDFLyQ�3UHVXSXHVWDULD <text:s text:c="12"/>�����</text:p>
      <text:p text:style-name="Text"> <text:s text:c="65"/>9,'$�,1'(3(1',(17(</text:p>
      <text:p text:style-name="Text"> $62&amp;,$&amp;,21�'(�(1)(50('$'(6�</text:p>
      <text:p text:style-name="Text"> <text:s text:c="35"/>*��</text:p>
      <text:p text:style-name="Text">����� <text:s text:c="3"/>6''����&amp;$���</text:p>
      <text:p text:style-name="Text">� <text:s text:c="2"/>$6(1(&amp;$1�(1�&amp;$6$ <text:s text:c="25"/>��� <text:s text:c="3"/>�������� <text:s text:c="3"/>����</text:p>
      <text:p text:style-name="Text">����� <text:s text:c="2"/>����������¼ <text:s text:c="2"/>����������¼ <text:s text:c="2"/>�����¼ <text:s text:c="2"/>����� <text:s text:c="2"/>'HVHVWLPDGD�SRU�)DOWD�GH�'RWDFLyQ�3UHVXSXHVWDULD <text:s text:c="12"/>�����</text:p>
      <text:p text:style-name="Text"> 1(852086&amp;8/$5(6�'(�&amp;$1$5,$6</text:p>
      <text:p text:style-name="Text"> <text:s text:c="2"/>$62&amp;�,17(59(1&amp;,21�62&amp;,$/�</text:p>
      <text:p text:style-name="Text"> <text:s text:c="35"/>*����</text:p>
      <text:p text:style-name="Text">��� <text:s text:c="3"/>6''����&amp;$����� <text:s text:c="2"/>)250$5�3$5$�&amp;8,'$5 <text:s text:c="23"/>��� <text:s text:c="2"/>��������� <text:s text:c="3"/>����</text:p>
      <text:p text:style-name="Text">����� <text:s text:c="2"/>�</text:p>
      <text:p text:style-name="Text">��������¼ <text:s text:c="2"/>�</text:p>
      <text:p text:style-name="Text">��������¼ <text:s text:c="2"/>�����¼ <text:s text:c="2"/>����� <text:s text:c="2"/>'HVHVWLPDGD�SRU�)DOWD�GH�'RWDFLyQ�3UHVXSXHVWDULD <text:s text:c="12"/>���</text:p>
      <text:p text:style-name="Text">�</text:p>
      <text:p text:style-name="Text"> <text:s text:c="8"/>$7/$17,&amp;2�$,6$</text:p>
      <text:p text:style-name="Text"> <text:s text:c="65"/>,167$/$&amp;,Ï1�'(�$6&amp;(1625�(1�(/�</text:p>
      <text:p text:style-name="Text"> <text:s text:c="65"/>&amp;(1752�08/7,)81&amp;,21$/�*$%,12� <text:s text:c="89"/>'HVHVWLPDGD�SRU�)DOWD�GH�'RWDFLyQ�3UHVXSXHVWDULD</text:p>
      <text:p text:style-name="Text"> <text:s text:c="2"/>$&lt;817$0,(172�'(�/26�6,/26 <text:s text:c="7"/>3�������+ <text:s text:c="3"/>6''����&amp;$�����</text:p>
      <text:p text:style-name="Text"> <text:s text:c="65"/>5$026�3$5$�/$�0(-25$�'(�/$�</text:p>
      <text:p text:style-name="Text"> <text:s text:c="107"/>��� <text:s text:c="3"/>��</text:p>
      <text:p text:style-name="Text">����� <text:s text:c="3"/>���������� <text:s text:c="2"/>����������¼ <text:s text:c="2"/>����������¼ <text:s text:c="2"/>�����¼ <text:s text:c="2"/>����� <text:s text:c="63"/>�����</text:p>
      <text:p text:style-name="Text"> <text:s text:c="65"/>$&amp;&amp;(6,%,/,'$'</text:p>
      <text:p text:style-name="Text"> <text:s text:c="184"/>6H�'HVHVWLPD�HO�3UR\HFWR�DO�LQFXPSOLUVH�ORV�OtPLWHV�</text:p>
      <text:p text:style-name="Text"> <text:s text:c="184"/>HVWDEOHFLGRV�HQ�OD�%DVH�4XLQWD��DFWLYLGDG������\�HQ�OR�</text:p>
      <text:p text:style-name="Text"> <text:s text:c="2"/>$62&amp;�0,1869$/,'26�),6,&amp;26� <text:s text:c="36"/>3UR\HFWR�GH�LQWHUYHQFLyQ�SVLFRORJLFD�\�</text:p>
      <text:p text:style-name="Text"> <text:s text:c="184"/>GLVSXHVWR�HQ�%DVH�QRYHQD��DSDUWDGR�XQR� �/D�FXDQWtD�GH�OD�</text:p>
      <text:p text:style-name="Text"> <text:s text:c="3"/>36,48,&amp;26�&lt;�6(1625,$/(6� <text:s text:c="7"/>*�������� <text:s text:c="3"/>6''����&amp;$����� <text:s text:c="2"/>SHGDJRJLFD�HQ�SHUVRQDV�FRQ� <text:s text:c="14"/>��� <text:s text:c="3"/></text:p>
      <text:p text:style-name="Text">������� <text:s text:c="3"/>���������� <text:s text:c="4"/>�����¼ <text:s text:c="5"/>���</text:p>
      <text:p text:style-name="Text">������¼ <text:s text:c="2"/>�����¼ <text:s text:c="2"/>����� <text:s text:c="65"/>�</text:p>
      <text:p text:style-name="Text"> <text:s text:c="184"/>VXEYHQFLyQ�VROLFLWDGD�SRU�OD�HQWLGDG��HV�VXSHULRU�D�</text:p>
      <text:p text:style-name="Text"> <text:s text:c="9"/>$60,38(572 <text:s text:c="45"/>GLVFDSDFLGDG</text:p>
      <text:p text:style-name="Text"> <text:s text:c="184"/>����������HXURV</text:p>
      <text:p text:style-name="Text"> </text:p>
      <text:p text:style-name="Text"> </text:p>
      <text:p text:style-name="Text"> </text:p>
      <text:p text:style-name="Text"> </text:p>
      <text:p text:style-name="Text"> <text:s text:c="35"/>En la dirección https://sede.gobiernodecanarias.org/sede/verifica_doc puede ser</text:p>
      <text:p text:style-name="Text"> <text:s text:c="35"/>comprobada la autenticidad de esta copia, mediante el número de documento</text:p>
      <text:p text:style-name="Text"> <text:s text:c="35"/>electrónico siguiente:</text:p>
      <text:p text:style-name="Text"> <text:s text:c="36"/>RP012-oFKSYStSvdjAXbkDMaBBYmOrXbIR6Bm9</text:p>
      <text:p text:style-name="Break"/>
      <text:p text:style-name="Text"> <text:s text:c="86"/>$1(;2�,,,��62/,&amp;,78'(6�'(6(67,0$'$6�',6&amp;$3$&amp;,'$'</text:p>
      <text:p text:style-name="Text"> </text:p>
      <text:p text:style-name="Text"> </text:p>
      <text:p text:style-name="Text"> </text:p>
      <text:p text:style-name="Text"> <text:s text:c="177"/>$QWH�HO�LQFXPSOLPLHQWR�GH�OR�GLVSXHVWR�HQ�OD�%DVH�YLJpVLPR�</text:p>
      <text:p text:style-name="Text"> <text:s text:c="177"/>SULPHUD��$SDUWDGR����OHWUD�O �GH�OD�2UGHQ���GH�MXOLR�GH�������</text:p>
      <text:p text:style-name="Text"> <text:s text:c="177"/>SRU�OD�TXH�VH�DSUXHEDQ�ODV�EDVHV�TXH�KDQ�GH�UHJLU�OD�</text:p>
      <text:p text:style-name="Text"> <text:s text:c="177"/>FRQYRFDWRULD�GH�OD�FRQFHVLyQ�GH�VXEYHQFLRQHV�SDUD�HO�DxR�</text:p>
      <text:p text:style-name="Text">$62&amp;,$&amp;,Ï1�'(�5(,16(5&amp;,21�62&amp;,$/�</text:p>
      <text:p text:style-name="Text"> <text:s text:c="5"/>'(�0(125(6�$1&amp;+,(7$</text:p>
      <text:p text:style-name="Text"> <text:s text:c="35"/>*�����</text:p>
      <text:p text:style-name="Text">�� <text:s text:c="3"/>6''����&amp;$����� <text:s text:c="2"/>$LGL�D�'RPLFLOLR <text:s text:c="21"/>��� <text:s text:c="5"/>��������� <text:s text:c="2"/>����</text:p>
      <text:p text:style-name="Text">����� <text:s text:c="2"/>�����¼ <text:s text:c="4"/>�����¼ <text:s text:c="5"/>�����¼ <text:s text:c="2"/>����� <text:s text:c="2"/>������PHGLDQWH�HO�SURFHGLPLHQWR�GH�FRQFXUUHQFLD� <text:s text:c="18"/>�</text:p>
      <text:p text:style-name="Text"> <text:s text:c="177"/>FRPSHWLWLYD��GHVWLQDGDV�D�OD�HMHFXFLyQ�GH�SUR\HFWRV�TXH�</text:p>
      <text:p text:style-name="Text"> <text:s text:c="177"/>IRPHQWHQ�ORV�GHUHFKRV�GH�ODV�SHUVRQDV�FRQ�GLVFDSDFLGDG�\�</text:p>
      <text:p text:style-name="Text"> <text:s text:c="177"/>ODV�SHUVRQDV�HQ�VLWXDFLyQ�GH�GHSHQGHQFLD��\�VH�HIHFW~D�OD�</text:p>
      <text:p text:style-name="Text"> <text:s text:c="177"/>FRQYRFDWRULD�SDUD�HO�SUHVHQWH�HMHUFLFLR�HFRQyPLFR�</text:p>
      <text:p text:style-name="Text"> </text:p>
      <text:p text:style-name="Text"> </text:p>
      <text:p text:style-name="Text"> </text:p>
      <text:p text:style-name="Text"> </text:p>
      <text:p text:style-name="Text"> <text:s text:c="177"/>6H�'HVHVWLPD�HO�3UR\HFWR�DO�LQFXPSOLUVH�ORV�OtPLWHV�</text:p>
      <text:p text:style-name="Text"> <text:s text:c="177"/>HVWDEOHFLGRV�HQ�OD�%DVH�4XLQWD��DFWLYLGDG������\�HQ�OR�</text:p>
      <text:p text:style-name="Text"> <text:s text:c="177"/>GLVSXHVWR�HQ�%DVH�QRYHQD��DSDUWDGR�XQR� /D�FXDQWtD�GH�OD�</text:p>
      <text:p text:style-name="Text"> <text:s text:c="177"/>VXEYHQFLyQ�VROLFLWDGD�SRU�OD�HQWLGDG��HV�VXSHULRU�D�</text:p>
      <text:p text:style-name="Text"> <text:s text:c="65"/>3,6$',6����352&lt;(&amp;72�'(�</text:p>
      <text:p text:style-name="Text"> <text:s text:c="177"/>����������HXURV</text:p>
      <text:p text:style-name="Text"> <text:s text:c="65"/>,17(*5$&amp;,Ï1�62&amp;,$/�&amp;21�$32&lt;26�</text:p>
      <text:p text:style-name="Text"> <text:s text:c="3"/>+263,7$/�6$1�-8$1�'(�',26 <text:s text:c="6"/>5������</text:p>
      <text:p text:style-name="Text">) <text:s text:c="3"/>6''����&amp;$����</text:p>
      <text:p text:style-name="Text"> <text:s text:c="2"/>3$5$�3(5621$6�&amp;21� <text:s text:c="19"/>��� <text:s text:c="6"/>�������� <text:s text:c="2"/>����</text:p>
      <text:p text:style-name="Text">����� <text:s text:c="2"/>�����¼ <text:s text:c="2"/>����������¼ <text:s text:c="2"/>�����¼ <text:s text:c="2"/>����� <text:s text:c="69"/>�</text:p>
      <text:p text:style-name="Text"> <text:s text:c="177"/>$VLPLVPR�OD�HQWLGDG�SUHVHQWD�GRFXPHQWDFLyQ�HQ�HO�TXH�</text:p>
      <text:p text:style-name="Text"> <text:s text:c="65"/>',6&amp;$3$&amp;,'$'�2�'(3(1'(1&amp;,$��</text:p>
      <text:p text:style-name="Text"> <text:s text:c="177"/>UHFWLILFD�OD�IHFKD�GH�HMHFXFLyQ�GHO�SUR\HFWR��SHUR�QR�DMXVWD�HO�</text:p>
      <text:p text:style-name="Text"> <text:s text:c="65"/>352&lt;(&amp;72�'(�&amp;217,18$&amp;,Ï1</text:p>
      <text:p text:style-name="Text"> <text:s text:c="177"/>3ODQ�GH�ILQDQFLDFLyQ�DFRUGH��PRGLILFDFLyQ�SDUD�DMXVWDUOR�D�</text:p>
      <text:p text:style-name="Text"> <text:s text:c="177"/>XQ�SHUtRGR�GH����PHVHV��HQ�OXJDU�GH����PHVHV��TXH�HUD�HO�</text:p>
      <text:p text:style-name="Text"> <text:s text:c="177"/>LQLFLDOPHQWH�SUR\HFWDGR��</text:p>
      <text:p text:style-name="Text"> </text:p>
      <text:p text:style-name="Text"> </text:p>
      <text:p text:style-name="Text"> </text:p>
      <text:p text:style-name="Text"> </text:p>
      <text:p text:style-name="Text"> <text:s text:c="6"/>727$/�352&lt;(&amp;726</text:p>
      <text:p text:style-name="Text"> <text:s text:c="15"/>��</text:p>
      <text:p text:style-name="Text"> </text:p>
      <text:p text:style-name="Text"> </text:p>
      <text:p text:style-name="Text"> </text:p>
      <text:p text:style-name="Text"> </text:p>
      <text:p text:style-name="Text"> <text:s text:c="35"/>En la dirección https://sede.gobiernodecanarias.org/sede/verifica_doc puede ser</text:p>
      <text:p text:style-name="Text"> <text:s text:c="35"/>comprobada la autenticidad de esta copia, mediante el número de documento</text:p>
      <text:p text:style-name="Text"> <text:s text:c="35"/>electrónico siguiente:</text:p>
      <text:p text:style-name="Text"> <text:s text:c="36"/>RP012-oFKSYStSvdjAXbkDMaBBYmOrXbIR6Bm9</text:p>
      <text:p text:style-name="Break"/>
      <text:p text:style-name="Text"> <text:s text:c="91"/>$1(;2�,,,��62/,&amp;,78'(6�'(6(67,0$'$6�'(3(1'(1&amp;,$</text:p>
      <text:p text:style-name="Text"> </text:p>
      <text:p text:style-name="Text"> </text:p>
      <text:p text:style-name="Text"> <text:s text:c="145"/>&amp;267(�727$/�</text:p>
      <text:p text:style-name="Text"> <text:s text:c="48"/>(;3(',(17(� <text:s text:c="58"/>)(&amp;+$� <text:s text:c="35"/>68%9(1&amp;,Ï1� <text:s text:c="2"/>68%9(1&amp;,Ï1� <text:s text:c="99"/>727$/�</text:p>
      <text:p text:style-name="Text"> <text:s text:c="10"/>(17,'$' <text:s text:c="19"/>&amp;,) <text:s text:c="29"/>$&amp;7,9,'$'�352&lt;(&amp;72 <text:s text:c="17"/>$&amp;7,9,'$' <text:s text:c="15"/>)(&amp;+$�),1� <text:s text:c="4"/>352&lt;(&amp;72� <text:s text:c="33"/>� <text:s text:c="10"/>2%6(59$&amp;,21(6�5(62/8&amp;,Ï1�'(),1,7,9$</text:p>
      <text:p text:style-name="Text"> <text:s text:c="49"/>62/,&amp;,78' <text:s text:c="59"/>,1,&amp;,2� <text:s text:c="35"/>62/,&amp;,7$'$ <text:s text:c="3"/>&amp;21&amp;(','$ <text:s text:c="98"/>9$/25$&amp;,Ï1</text:p>
      <text:p text:style-name="Text"> <text:s text:c="146"/>$352%$'2</text:p>
      <text:p text:style-name="Text">$62&amp;,$&amp;,21�(63$f2/$�&amp;2175$� <text:s text:c="7"/>*���</text:p>
      <text:p text:style-name="Text">���� <text:s text:c="3"/>6''����&amp;$�����</text:p>
      <text:p text:style-name="Text"> <text:s text:c="64"/>$SR\R�\�DFRPSDxDPLHQWR�D�IDPLOLDV�GH�</text:p>
      <text:p text:style-name="Text"> <text:s text:c="109"/>��� <text:s text:c="5"/>�������� <text:s text:c="4"/>����</text:p>
      <text:p text:style-name="Text">����� <text:s text:c="6"/>�����¼ <text:s text:c="8"/>�����¼ <text:s text:c="7"/>�����¼ <text:s text:c="4"/>����� <text:s text:c="2"/>'HVHVWLPDGD�SRU�IDOWD�GH�'RWDFLyQ�3UHVXSXHVWDULD� <text:s text:c="40"/>�����</text:p>
      <text:p text:style-name="Text"> <text:s text:c="9"/>(/�&amp;$1&amp;(5 <text:s text:c="53"/>SDFLHQWHV�FRQ�FiQFHU</text:p>
      <text:p text:style-name="Text"> <text:s text:c="2"/>$62&amp;,$&amp;,21�0,�+,-2�&lt;�&lt;2�</text:p>
      <text:p text:style-name="Text">36,&amp;2/2*$6�(1�(/�+2*$5�3$5$� <text:s text:c="6"/>*�������</text:p>
      <text:p text:style-name="Text"> <text:s text:c="3"/>6''����&amp;$����� <text:s text:c="13"/>(48,3$7($����� <text:s text:c="19"/>��� <text:s text:c="5"/>�������� <text:s text:c="4"/>���������� <text:s text:c="6"/>�����¼ <text:s text:c="8"/>�����¼ <text:s text:c="7"/>�����¼ <text:s text:c="4"/>����� <text:s text:c="2"/>'HVHVWLPDGD�SRU�)DOWD�GH�'RWDFLyQ�3UHVXSXHVWDULD <text:s text:c="42"/>��</text:p>
      <text:p text:style-name="Text"> <text:s text:c="4"/>/$6�)$0,/,$�&amp;21�7*'</text:p>
      <text:p text:style-name="Text">$62&amp;,$&amp;,21�62&amp;,$/�&amp;5(&amp;,(1'2� <text:s text:c="6"/>*����</text:p>
      <text:p text:style-name="Text">��� <text:s text:c="3"/>6''����&amp;$����� <text:s text:c="11"/>$&amp;5(',7$1'2126 <text:s text:c="21"/>��� <text:s text:c="5"/>��������� <text:s text:c="3"/>���������� <text:s text:c="6"/>�����¼ <text:s text:c="8"/>�����¼ <text:s text:c="7"/>�����¼ <text:s text:c="4"/>����� <text:s text:c="2"/>'HVHVWLPDGD�SRU�)DOWD�GH�'RWDFLyQ�3UHVXSXHVWDULD <text:s text:c="42"/>��</text:p>
      <text:p text:style-name="Text"> <text:s text:c="12"/>&lt;$=$</text:p>
      <text:p text:style-name="Text"> </text:p>
      <text:p text:style-name="Text"> </text:p>
      <text:p text:style-name="Text"> </text:p>
      <text:p text:style-name="Text"> <text:s text:c="65"/>$GTXLVLFLyQ�GH�YHKtFXOR�GH�WUDQVSRUWH�</text:p>
      <text:p text:style-name="Text">)81'$&amp;,21�&amp;$1$5,$�3$5$�(/�625'2 <text:s text:c="3"/>*���</text:p>
      <text:p text:style-name="Text">���� <text:s text:c="3"/>6''����&amp;$����� <text:s text:c="47"/>��� <text:s text:c="5"/>�������� <text:s text:c="4"/>���������� <text:s text:c="6"/>�����¼ <text:s text:c="8"/>�����¼ <text:s text:c="7"/>�����¼ <text:s text:c="4"/>����� <text:s text:c="2"/>'HVHVWLPDGD�SRU�)DOWD�GH�'RWDFLyQ�3UHVXSXHVWDULD <text:s text:c="41"/>�����</text:p>
      <text:p text:style-name="Text"> <text:s text:c="66"/>SDUD�SHUVRQDV�FRQ�SOXULGLVFDSDFLGDG</text:p>
      <text:p text:style-name="Text"> </text:p>
      <text:p text:style-name="Text"> </text:p>
      <text:p text:style-name="Text"> </text:p>
      <text:p text:style-name="Text"> </text:p>
      <text:p text:style-name="Text"> <text:s text:c="67"/>&amp;8,'$5�&amp;21�/,%(57$'�(1�(/�</text:p>
      <text:p text:style-name="Text"> <text:s text:c="6"/>)81'$&amp;,21���*(521 <text:s text:c="10"/>*�������</text:p>
      <text:p text:style-name="Text"> <text:s text:c="3"/>6''����&amp;$����</text:p>
      <text:p text:style-name="Text"> <text:s text:c="3"/>&amp;(1752�5(6,'(1&amp;,$/�9,5*(1�'(� <text:s text:c="14"/>��� <text:s text:c="5"/>�������� <text:s text:c="4"/>���������� <text:s text:c="6"/>�����¼ <text:s text:c="8"/>�����¼ <text:s text:c="7"/>�����¼ <text:s text:c="4"/>����� <text:s text:c="2"/>'HVHVWLPDGD�SRU�)DOWD�GH�'RWDFLyQ�3UHVXSXHVWDULD <text:s text:c="41"/>�����</text:p>
      <text:p text:style-name="Text"> <text:s text:c="74"/>&amp;$1'(/$5,$</text:p>
      <text:p text:style-name="Text"> </text:p>
      <text:p text:style-name="Text"> </text:p>
      <text:p text:style-name="Text"> </text:p>
      <text:p text:style-name="Text"> </text:p>
      <text:p text:style-name="Text"> <text:s text:c="66"/>&amp;21)257�7e50,&amp;2�3$5$�(/�</text:p>
      <text:p text:style-name="Text"> <text:s text:c="6"/>)81'$&amp;,21���*(521 <text:s text:c="10"/>*�������</text:p>
      <text:p text:style-name="Text"> <text:s text:c="3"/>6''����&amp;$����� <text:s text:c="2"/>&amp;(1752�5(6,'(1&amp;,$/�6$1�5248(� <text:s text:c="15"/>��� <text:s text:c="5"/>�������� <text:s text:c="4"/>���������� <text:s text:c="6"/>�����¼ <text:s text:c="8"/>�����¼ <text:s text:c="7"/>�����¼ <text:s text:c="4"/>����� <text:s text:c="2"/>'HVHVWLPDGD�SRU�)DOWD�GH�'RWDFLyQ�3UHVXSXHVWDULD <text:s text:c="41"/>�����</text:p>
      <text:p text:style-name="Text"> <text:s text:c="69"/>7,1$-2��/$1=$527(</text:p>
      <text:p text:style-name="Text"> </text:p>
      <text:p text:style-name="Text"> </text:p>
      <text:p text:style-name="Text"> <text:s text:c="4"/>$62&amp;,$&amp;,21�0,�+,-2�&lt;�&lt;2�</text:p>
      <text:p text:style-name="Text">36,&amp;2/2*$6�(1�(/�+2*$5�3$5$�/$6� <text:s text:c="2"/>*�������</text:p>
      <text:p text:style-name="Text"> <text:s text:c="3"/>6''����&amp;$����� <text:s text:c="13"/>(48,3$7($����� <text:s text:c="19"/>��� <text:s text:c="5"/>�������� <text:s text:c="4"/>���������� <text:s text:c="6"/>�����¼ <text:s text:c="8"/>�����¼ <text:s text:c="7"/>�����¼ <text:s text:c="4"/>����� <text:s text:c="2"/>'HVHVWLPDGD�SRU�)DOWD�GH�'RWDFLyQ�3UHVXSXHVWDULD <text:s text:c="42"/>��</text:p>
      <text:p text:style-name="Text"> <text:s text:c="7"/>)$0,/,$�&amp;21�7*'</text:p>
      <text:p text:style-name="Text"> </text:p>
      <text:p text:style-name="Text"> </text:p>
      <text:p text:style-name="Text"> $62&amp;,$&amp;,21�62&amp;,$/�&amp;5(&amp;,(1'2�</text:p>
      <text:p text:style-name="Text"> <text:s text:c="34"/>*����</text:p>
      <text:p text:style-name="Text">��� <text:s text:c="3"/>6''����&amp;$����� <text:s text:c="11"/>$&amp;5(',7$1'2126 <text:s text:c="21"/>��� <text:s text:c="5"/>��������� <text:s text:c="3"/>���������� <text:s text:c="6"/>�����¼ <text:s text:c="8"/>�����¼ <text:s text:c="7"/>�����¼ <text:s text:c="4"/>����� <text:s text:c="2"/>'HVHVWLPDGD�SRU�)DOWD�GH�'RWDFLyQ�3UHVXSXHVWDULD <text:s text:c="42"/>��</text:p>
      <text:p text:style-name="Text"> <text:s text:c="12"/>&lt;$=$</text:p>
      <text:p text:style-name="Text"> </text:p>
      <text:p text:style-name="Text"> </text:p>
      <text:p text:style-name="Text"> </text:p>
      <text:p text:style-name="Text">$62&amp;�&amp;$1$5,$�62&amp;,2�&amp;8/785$/� <text:s text:c="168"/>6H�'HVHVWLPD�HO�3UR\HFWR�DO�KDEHU�DSRUWDGR�XQ�3ODQ�GH�)LQDQFLDFLyQ�HQ�</text:p>
      <text:p text:style-name="Text"> <text:s text:c="66"/>&lt;2�38('2��78�38('(6��81,'26�</text:p>
      <text:p text:style-name="Text"> <text:s text:c="34"/>*�������� <text:s text:c="3"/>6''����&amp;$����� <text:s text:c="47"/>��� <text:s text:c="5"/>�������� <text:s text:c="4"/>���������� <text:s text:c="6"/>�����¼ <text:s text:c="8"/>�����¼ <text:s text:c="7"/>�����¼ <text:s text:c="4"/>����� <text:s text:c="2"/>HO�TXH�VH�UHIOHMDVH��HO�*DVWR�GH�$XGLWRUtD�VLHQGR�HVWH�XQ�JDVWR�REOLJDWRULR� <text:s text:c="15"/>�</text:p>
      <text:p text:style-name="Text"> <text:s text:c="5"/>081'2�,1&amp;/86,92 <text:s text:c="44"/>325�/$�,1&amp;/86,Ï1�&lt;�/$�,*8$/'$' <text:s text:c="100"/>FRQIRUPH�D�OR�SUHYLVWR�HQ�%DVH�9LJpVLPR�7HUFHUD��$SDUWDGR���</text:p>
      <text:p text:style-name="Text"> </text:p>
      <text:p text:style-name="Text"> </text:p>
      <text:p text:style-name="Text"> </text:p>
      <text:p text:style-name="Text"> </text:p>
      <text:p text:style-name="Text"> $62&amp;,$&amp;,21�$/0$�&amp;2175$�/$� <text:s text:c="169"/>6H�SURSRQH�OD�GHVHVWLPDFLyQ�SRU�QR�FXPSOLU�ORV�REMHWLYRV�GH�OD�DFWLYLGDG�SRU�OD�TXH�</text:p>
      <text:p text:style-name="Text"> <text:s text:c="34"/>*�������</text:p>
      <text:p text:style-name="Text"> <text:s text:c="3"/>6''����&amp;$����� <text:s text:c="17"/>5$,&amp;(6 <text:s text:c="23"/>��� <text:s text:c="5"/>���������� <text:s text:c="3"/>���������� <text:s text:c="5"/>�����¼ <text:s text:c="8"/>�����¼ <text:s text:c="7"/>�����¼ <text:s text:c="4"/>����� <text:s text:c="94"/>�</text:p>
      <text:p text:style-name="Text"> <text:s text:c="3"/>9,2/(1&amp;,$�'(�*(1(52 <text:s text:c="173"/>OR�SUHVHQWDQ��%DVH�'pFLPR�3ULPHUD�DSDUWDGR�GRV�</text:p>
      <text:p text:style-name="Text"> </text:p>
      <text:p text:style-name="Text"> </text:p>
      <text:p text:style-name="Text"> </text:p>
      <text:p text:style-name="Text"> </text:p>
      <text:p text:style-name="Text"> <text:s text:c="67"/>&amp;21)257�7e50,&amp;2�3$5$�(/� <text:s text:c="104"/>6H�SURSRQH�OD�'HVHVWLPDFLyQ�GHO�SUR\HFWR��VHJ~Q�OR�SUHYLVWR�HQ�OD�%DVH�4XLQWD��</text:p>
      <text:p text:style-name="Text"> <text:s text:c="66"/>&amp;(1752�5(6,'(1&amp;,$/�&amp;$6$�'(� <text:s text:c="102"/>$SDUWDGR�8QR��UHVSHFWR�D�OD�$FWLYLGDG������ $GHFXDFLyQ�GH�VHUYLFLRV ��DO�KDEHU�</text:p>
      <text:p text:style-name="Text"> <text:s text:c="5"/>)81'$&amp;,21���*(521 <text:s text:c="11"/>*�������</text:p>
      <text:p text:style-name="Text"> <text:s text:c="3"/>6''����&amp;$���</text:p>
      <text:p text:style-name="Text">�</text:p>
      <text:p text:style-name="Text"> <text:s text:c="67"/>$&amp;2*,'$�)$0,/,$�48(6$'$�</text:p>
      <text:p text:style-name="Text"> <text:s text:c="109"/>��� <text:s text:c="5"/>��������� <text:s text:c="3"/>���������� <text:s text:c="6"/>�����¼ <text:s text:c="8"/>�����¼ <text:s text:c="7"/>�����¼ <text:s text:c="4"/>����� <text:s text:c="2"/>REWHQLGR�,QIRUPH�'HVIDYRUDEOH�GH�OD�2ILFLQD�7pFQLFD�GH�OD�&amp;RQVHMHUtD�GH�%LHQHVWDU� <text:s text:c="9"/>�</text:p>
      <text:p text:style-name="Text"> <text:s text:c="196"/>6RFLDO��,JXDOGDG��-XYHQWXG��,QIDQFLD�\�)DPLOLDV�</text:p>
      <text:p text:style-name="Text"> <text:s text:c="75"/>6È1&amp;+(=</text:p>
      <text:p text:style-name="Text"> </text:p>
      <text:p text:style-name="Text"> </text:p>
      <text:p text:style-name="Text"> </text:p>
      <text:p text:style-name="Text"> <text:s text:c="5"/>727$/�352&lt;(&amp;726</text:p>
      <text:p text:style-name="Text"> <text:s text:c="15"/>��</text:p>
      <text:p text:style-name="Text"> </text:p>
      <text:p text:style-name="Text"> </text:p>
      <text:p text:style-name="Text"> </text:p>
      <text:p text:style-name="Text"> </text:p>
      <text:p text:style-name="Text"> <text:s text:c="34"/>En la dirección https://sede.gobiernodecanarias.org/sede/verifica_doc puede ser</text:p>
      <text:p text:style-name="Text"> <text:s text:c="34"/>comprobada la autenticidad de esta copia, mediante el número de documento</text:p>
      <text:p text:style-name="Text"> <text:s text:c="34"/>electrónico siguiente:</text:p>
      <text:p text:style-name="Text"> <text:s text:c="35"/>RP012-oFKSYStSvdjAXbkDMaBBYmOrXbIR6Bm9</text:p>
      <text:p text:style-name="Break"/>
      <text:p text:style-name="Text"> <text:s text:c="80"/>$1(;2�,9��'(6*/26(�38178$&amp;,Ï1�352&lt;(&amp;726�È5($�',6&amp;$3$&amp;,'$'</text:p>
      <text:p text:style-name="Text"> </text:p>
      <text:p text:style-name="Text"> </text:p>
      <text:p text:style-name="Text"> <text:s text:c="79"/>gQjIgQ]�&lt;dYQE&lt;DYI�GI�Y&lt;��EjQpQG&lt;G�&lt;�Y&lt;�Â�Ä <text:s text:c="121"/>gQjIgQ]h�&lt;dYQE&lt;DYIh�&lt;�Y&lt;�&lt;EjQpQG&lt;G�Å</text:p>
      <text:p text:style-name="Text"> </text:p>
      <text:p text:style-name="Text"> </text:p>
      <text:p text:style-name="Text"> </text:p>
      <text:p text:style-name="Text"> <text:s text:c="232"/>��� gQjIgQ]h�GI�6&lt;Y]g&lt;EQ_[�GI�Y&lt;h��[jQG&lt;GIh�h]YQEQj&lt;[jIh</text:p>
      <text:p text:style-name="Text"> <text:s text:c="22"/>��� gQjIgQ]h�GI�6&lt;Y]g&lt;EQ_[�GI�Y&lt;h��[jQG&lt;GIh�</text:p>
      <text:p text:style-name="Text"> <text:s text:c="109"/>�� gQjIgQ]h�GI�6&lt;Y]g&lt;EQ_[�GI�Y]h�+g]sIEj]h</text:p>
      <text:p text:style-name="Text"> <text:s text:c="25"/>h]YQEQj&lt;[jIh�I[�dg]sIEj]h�GI�hIgpQEQ]h</text:p>
      <text:p text:style-name="Text"> <text:s text:c="340"/>0$0� �</text:p>
      <text:p text:style-name="Text"> <text:s text:c="337"/>6� $.� �&amp;"</text:p>
      <text:p text:style-name="Text"> <text:s text:c="294"/>��È����Y�</text:p>
      <text:p text:style-name="Text"> <text:s text:c="243"/>��Å���</text:p>
      <text:p text:style-name="Text"> <text:s text:c="225"/>��Ä��� <text:s text:c="62"/>&gt;ZDQj]� <text:s text:c="21"/>��Ê��� &lt;�</text:p>
      <text:p text:style-name="Text"> <text:s text:c="128"/>�Ä� &lt;YQG&lt;G�0KE[QE&lt;�GIY�+g]sIEj]� <text:s text:c="34"/>��Â��� <text:s text:c="7"/>��Ã��� <text:s text:c="22"/>/Q[OkY&lt;gQG&lt;G� <text:s text:c="58"/>��É���</text:p>
      <text:p text:style-name="Text"> <text:s text:c="23"/>��Â�� <text:s text:c="195"/>][jI[QG]� <text:s text:c="25"/>��Æ��� <text:s text:c="12"/>��Ç��� <text:s text:c="7"/>jIggQj]gQ&lt;Y�s� <text:s text:c="12"/>E]NQ[&lt;[EQ&lt;EQ_[�</text:p>
      <text:p text:style-name="Text"> <text:s text:c="57"/>��Ä���[hIgEQ_[� <text:s text:c="99"/>�Å��+Igh][&lt;h� <text:s text:c="3"/>�k[G&lt;ZI[j&lt;EQ_[� $DWIjQp]h�GIY� <text:s text:c="17"/>GIY�dg]sIEj]�I[� <text:s text:c="54"/>�Zd&lt;Ej]�</text:p>
      <text:p text:style-name="Text"> <text:s text:c="16"/>+&lt;gjQEQd&lt;EQ_[�GI� <text:s text:c="3"/>��Ã���ZDQj]� <text:s text:c="172"/>jKE[QE]�GIY� <text:s text:c="21"/>+gIhkdkIhj] <text:s text:c="7"/>�[[]p&lt;EQ_[ <text:s text:c="5"/>GI�&lt;Ejk&lt;EQ_[� <text:s text:c="15"/>GIY�dg]sIEj]�</text:p>
      <text:p text:style-name="Text"> <text:s text:c="59"/>Y&lt;D]g&lt;Y�GI� <text:s text:c="9"/>��Â�� <text:s text:c="8"/>�Ã���Q[&lt;[EQ&lt;EQ_[� <text:s text:c="59"/>GIhjQ[&lt;j&lt;gQ&lt;h� <text:s text:c="5"/>GIY�dg]sIEj]� <text:s text:c="2"/>dg]sIEj] <text:s text:c="24"/>IY�&gt;ZDQj]� <text:s text:c="56"/>d]DY&lt;EQ][&lt;Y</text:p>
      <text:p text:style-name="Text"> <text:s text:c="16"/>p]Yk[j&lt;gQ&lt;G]�GIh <text:s text:c="3"/>jIggQj]gQ&lt;Y�GI�Y&lt;� <text:s text:c="168"/>dg]sIEj] <text:s text:c="59"/>GIY�dg]sIEj]� <text:s text:c="15"/>GI�Q[pIghQ_[</text:p>
      <text:p text:style-name="Text"> <text:s text:c="57"/>dIgh][&lt;h�E][� <text:s text:c="4"/>]NQ[&lt;[EQ&lt;EQ_[ <text:s text:c="10"/>+g]dQ&lt;� <text:s text:c="8"/>�p&lt;Yk&lt;EQ_[�GI� <text:s text:c="40"/>d]jI[EQ&lt;YIh�GIY� <text:s text:c="55"/>Q[hkY&lt;g</text:p>
      <text:p text:style-name="Text"> <text:s text:c="20"/>jQ[&lt;G]�&lt;Y� <text:s text:c="9"/>I[jQG&lt;G <text:s text:c="106"/>+g]sIEj]h�GI� <text:s text:c="123"/>GI�Q[pIghQ_[</text:p>
      <text:p text:style-name="Text"> <text:s text:c="58"/>GQhE&lt;d&lt;EQG&lt;G <text:s text:c="43"/>Y&lt;h�[IEIhQG&lt;GIh� <text:s text:c="6"/>&lt;YQG&lt;G�jKE[QE&lt; <text:s text:c="21"/>dg]sIEj]</text:p>
      <text:p text:style-name="Text"> <text:s text:c="20"/>dg]sIEj] <text:s text:c="126"/>Q[[]p&lt;EQ_[</text:p>
      <text:p text:style-name="Text"> <text:s text:c="119"/>h]EQ&lt;YIh</text:p>
      <text:p text:style-name="Text"> </text:p>
      <text:p text:style-name="Text"> </text:p>
      <text:p text:style-name="Text">/��ÃÁÃÆ �ÁÁÁÃ <text:s text:c="10"/>Á <text:s text:c="19"/>Ã <text:s text:c="17"/>Á <text:s text:c="15"/>Æ <text:s text:c="19"/>Á <text:s text:c="16"/>Ã�ÉÆ <text:s text:c="17"/>ÃÂ�Å <text:s text:c="17"/>Á <text:s text:c="12"/>Ã <text:s text:c="17"/>� <text:s text:c="14"/>� <text:s text:c="13"/>� <text:s text:c="15"/>� <text:s text:c="16"/>� <text:s text:c="18"/>� <text:s text:c="13"/>� <text:s text:c="12"/>� <text:s text:c="13"/>� <text:s text:c="11"/>ÄÄ�ÃÆ</text:p>
      <text:p text:style-name="Text">/��ÃÁÃÆ �ÁÁÁÄ <text:s text:c="10"/>Á <text:s text:c="19"/>Â <text:s text:c="17"/>Á <text:s text:c="15"/>Å <text:s text:c="19"/>Ä <text:s text:c="16"/>È�ÃÆ <text:s text:c="17"/>ÃÂ�Æ <text:s text:c="17"/>Á <text:s text:c="12"/>Â <text:s text:c="17"/>� <text:s text:c="14"/>� <text:s text:c="13"/>� <text:s text:c="15"/>� <text:s text:c="16"/>� <text:s text:c="18"/>� <text:s text:c="13"/>� <text:s text:c="12"/>� <text:s text:c="13"/>� <text:s text:c="11"/>ÄÈ�ÈÆ</text:p>
      <text:p text:style-name="Text">/��ÃÁÃÆ �ÁÁÁÅ <text:s text:c="10"/>Á <text:s text:c="19"/>Å <text:s text:c="17"/>Á <text:s text:c="15"/>Å <text:s text:c="19"/>Â <text:s text:c="16"/>ÂÅ�ÃÆ <text:s text:c="15"/>ÂÊ�ÃÇ <text:s text:c="12"/>Ä�ÄÄ <text:s text:c="14"/>Ä <text:s text:c="17"/>� <text:s text:c="14"/>� <text:s text:c="13"/>� <text:s text:c="15"/>� <text:s text:c="16"/>� <text:s text:c="18"/>� <text:s text:c="13"/>� <text:s text:c="12"/>� <text:s text:c="13"/>� <text:s text:c="11"/>ÅÉ�ÉÅ</text:p>
      <text:p text:style-name="Text">/��ÃÁÃÆ �ÁÁÁÆ <text:s text:c="10"/>Á <text:s text:c="19"/>Â <text:s text:c="17"/>Á <text:s text:c="15"/>Á <text:s text:c="19"/>Ä <text:s text:c="17"/>Æ�È <text:s text:c="16"/>ÂÃ�ÉÅ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ÃÆ�ÆÅ</text:p>
      <text:p text:style-name="Text">/��ÃÁÃÆ �ÁÁÁÇ <text:s text:c="10"/>Ä <text:s text:c="19"/>Ã <text:s text:c="17"/>Å <text:s text:c="15"/>Ã <text:s text:c="19"/>Â <text:s text:c="16"/>ÂÁ�Ç <text:s text:c="16"/>ÃÇ�ÉÉ <text:s text:c="17"/>Â <text:s text:c="12"/>Ä <text:s text:c="17"/>� <text:s text:c="14"/>� <text:s text:c="13"/>� <text:s text:c="15"/>� <text:s text:c="16"/>� <text:s text:c="18"/>� <text:s text:c="13"/>� <text:s text:c="12"/>� <text:s text:c="13"/>� <text:s text:c="11"/>ÆÄ�ÅÉ</text:p>
      <text:p text:style-name="Text">/��ÃÁÃÆ �ÁÁÁÈ <text:s text:c="10"/>Á <text:s text:c="19"/>Ã <text:s text:c="17"/>Á <text:s text:c="15"/>Ã <text:s text:c="19"/>Â <text:s text:c="16"/>Æ�ÉÆ <text:s text:c="16"/>ÃÆ�ÇÉ <text:s text:c="12"/>Ä�ÄÄ <text:s text:c="14"/>Â <text:s text:c="17"/>� <text:s text:c="14"/>� <text:s text:c="13"/>� <text:s text:c="15"/>� <text:s text:c="16"/>� <text:s text:c="18"/>� <text:s text:c="13"/>� <text:s text:c="12"/>� <text:s text:c="13"/>� <text:s text:c="11"/>ÅÁ�ÉÇ</text:p>
      <text:p text:style-name="Text">/��ÃÁÃÆ �ÁÁÁÉ <text:s text:c="11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3"/>� <text:s text:c="12"/>� <text:s text:c="13"/>� <text:s text:c="13"/>Á</text:p>
      <text:p text:style-name="Text">/��ÃÁÃÆ �ÁÁÁÊ <text:s text:c="10"/>Ä <text:s text:c="19"/>Â <text:s text:c="17"/>Á <text:s text:c="15"/>Á <text:s text:c="19"/>Â <text:s text:c="16"/>ÂÁ�ÇÆ <text:s text:c="15"/>ÃÉ�ÄÅ <text:s text:c="17"/>Á <text:s text:c="12"/>Ã <text:s text:c="17"/>� <text:s text:c="14"/>� <text:s text:c="13"/>� <text:s text:c="15"/>� <text:s text:c="16"/>� <text:s text:c="18"/>� <text:s text:c="13"/>� <text:s text:c="12"/>� <text:s text:c="13"/>� <text:s text:c="11"/>ÅÆ�ÊÊ</text:p>
      <text:p text:style-name="Text">/��ÃÁÃÆ �ÁÁÁÂÁ <text:s text:c="9"/>Ä <text:s text:c="19"/>Å <text:s text:c="17"/>Å <text:s text:c="15"/>Á <text:s text:c="19"/>Á <text:s text:c="16"/>ÂÂ�Ê <text:s text:c="16"/>ÃÆ�ÉÄ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ÆÂ�ÈÄ</text:p>
      <text:p text:style-name="Text">/��ÃÁÃÆ �ÁÁÁÂÂ <text:s text:c="9"/>Ä <text:s text:c="19"/>Ä <text:s text:c="17"/>Å <text:s text:c="15"/>Á <text:s text:c="19"/>Â <text:s text:c="17"/>Æ�È <text:s text:c="17"/>ÃÂ�Å <text:s text:c="17"/>Á <text:s text:c="12"/>Â <text:s text:c="17"/>� <text:s text:c="14"/>� <text:s text:c="13"/>� <text:s text:c="15"/>� <text:s text:c="16"/>� <text:s text:c="18"/>� <text:s text:c="13"/>� <text:s text:c="12"/>� <text:s text:c="13"/>� <text:s text:c="11"/>ÄÊ�Â</text:p>
      <text:p text:style-name="Text">/��ÃÁÃÆ �ÁÁÁÂÃ <text:s text:c="9"/>Ä <text:s text:c="19"/>Å <text:s text:c="17"/>Å <text:s text:c="15"/>Á <text:s text:c="19"/>Á <text:s text:c="16"/>ÂÁ�Ç <text:s text:c="16"/>ÃÇ�ÁÉ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ÆÁ�ÇÉ</text:p>
      <text:p text:style-name="Text">/��ÃÁÃÆ �ÁÁÁÂÄ <text:s text:c="9"/>Ä <text:s text:c="19"/>Ä <text:s text:c="17"/>Å <text:s text:c="15"/>Á <text:s text:c="19"/>Á <text:s text:c="16"/>ÂÄ�Ç <text:s text:c="17"/>ÃÆ�Â <text:s text:c="13"/>Â�Æ <text:s text:c="14"/>Ä <text:s text:c="17"/>� <text:s text:c="14"/>� <text:s text:c="13"/>� <text:s text:c="15"/>� <text:s text:c="16"/>� <text:s text:c="18"/>� <text:s text:c="13"/>� <text:s text:c="12"/>� <text:s text:c="13"/>� <text:s text:c="11"/>ÆÄ�Ã</text:p>
      <text:p text:style-name="Text">/��ÃÁÃÆ �ÁÁÁÂÅ <text:s text:c="9"/>Ä <text:s text:c="19"/>Ã <text:s text:c="17"/>Á <text:s text:c="15"/>Á <text:s text:c="19"/>Â <text:s text:c="16"/>Ê�ÊÈ <text:s text:c="16"/>ÂÊ�ÃÇ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ÄÉ�ÃÄ</text:p>
      <text:p text:style-name="Text">/��ÃÁÃÆ �ÁÁÁÂÆ <text:s text:c="9"/>Ä <text:s text:c="19"/>Ã <text:s text:c="17"/>Å <text:s text:c="15"/>Á <text:s text:c="19"/>Â <text:s text:c="16"/>ÂÁ�Ç <text:s text:c="16"/>ÃÇ�ÇÄ <text:s text:c="17"/>Â <text:s text:c="12"/>Ä <text:s text:c="17"/>� <text:s text:c="14"/>� <text:s text:c="13"/>� <text:s text:c="15"/>� <text:s text:c="16"/>� <text:s text:c="18"/>� <text:s text:c="13"/>� <text:s text:c="12"/>� <text:s text:c="13"/>� <text:s text:c="11"/>ÆÂ�ÃÄ</text:p>
      <text:p text:style-name="Text">/��ÃÁÃÆ �ÁÁÁÂÇ <text:s text:c="9"/>Ä <text:s text:c="19"/>Ä <text:s text:c="17"/>Á <text:s text:c="15"/>Á <text:s text:c="19"/>Á <text:s text:c="16"/>ÂÅ�ÃÆ <text:s text:c="15"/>ÂÊ�ÂÃ <text:s text:c="12"/>Ä�ÄÄ <text:s text:c="14"/>Ä <text:s text:c="17"/>� <text:s text:c="14"/>� <text:s text:c="13"/>� <text:s text:c="15"/>� <text:s text:c="16"/>� <text:s text:c="18"/>� <text:s text:c="13"/>� <text:s text:c="12"/>� <text:s text:c="13"/>� <text:s text:c="11"/>ÅÆ�È</text:p>
      <text:p text:style-name="Text">/��ÃÁÃÆ �ÁÁÁÂÈ <text:s text:c="9"/>Ä <text:s text:c="19"/>Ã <text:s text:c="17"/>Ä <text:s text:c="15"/>Á <text:s text:c="19"/>Ä <text:s text:c="16"/>ÂÂ�Å <text:s text:c="16"/>ÃÄ�ÃÇ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ÅÉ�ÇÇ</text:p>
      <text:p text:style-name="Text">/��ÃÁÃÆ �ÁÁÁÂÉ <text:s text:c="9"/>Á <text:s text:c="19"/>Ä <text:s text:c="17"/>Á <text:s text:c="15"/>Á <text:s text:c="19"/>Ä <text:s text:c="17"/>Æ�È <text:s text:c="16"/>ÃÇ�ÁÉ <text:s text:c="13"/>ÂÁ <text:s text:c="15"/>Ä <text:s text:c="17"/>� <text:s text:c="14"/>� <text:s text:c="13"/>� <text:s text:c="15"/>� <text:s text:c="16"/>� <text:s text:c="18"/>� <text:s text:c="13"/>� <text:s text:c="12"/>� <text:s text:c="13"/>� <text:s text:c="11"/>ÆÁ�ÈÉ</text:p>
      <text:p text:style-name="Text">/��ÃÁÃÆ �ÁÁÁÂÊ <text:s text:c="9"/>Ä <text:s text:c="19"/>Ä <text:s text:c="17"/>Å <text:s text:c="15"/>Á <text:s text:c="19"/>Â <text:s text:c="16"/>ÂÁ�Ç <text:s text:c="16"/>ÃÇ�ÇÄ <text:s text:c="17"/>Â <text:s text:c="12"/>Ä <text:s text:c="17"/>� <text:s text:c="14"/>� <text:s text:c="13"/>� <text:s text:c="15"/>� <text:s text:c="16"/>� <text:s text:c="18"/>� <text:s text:c="13"/>� <text:s text:c="12"/>� <text:s text:c="13"/>� <text:s text:c="11"/>ÆÃ�ÃÄ</text:p>
      <text:p text:style-name="Text">/��ÃÁÃÆ �ÁÁÁÃÁ <text:s text:c="9"/>Á <text:s text:c="19"/>Ã <text:s text:c="17"/>Á <text:s text:c="15"/>Æ <text:s text:c="19"/>Â <text:s text:c="16"/>ÂÂ�Å <text:s text:c="16"/>ÂÊ�ÃÇ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ÅÂ�ÇÇ</text:p>
      <text:p text:style-name="Text">/��ÃÁÃÆ �ÁÁÁÃÂ <text:s text:c="9"/>Ä <text:s text:c="19"/>Ã <text:s text:c="17"/>Á <text:s text:c="15"/>Á <text:s text:c="19"/>Ã <text:s text:c="16"/>ÂÃ�Å <text:s text:c="17"/>ÃÄ�Å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ÅÆ�É</text:p>
      <text:p text:style-name="Text">/��ÃÁÃÆ �ÁÁÁÃÃ <text:s text:c="9"/>Ä <text:s text:c="19"/>Ã <text:s text:c="17"/>Á <text:s text:c="15"/>Ã <text:s text:c="19"/>Ä <text:s text:c="17"/>Æ�È <text:s text:c="16"/>ÂÊ�ÃÇ <text:s text:c="17"/>Á <text:s text:c="12"/>Ã <text:s text:c="17"/>� <text:s text:c="14"/>� <text:s text:c="13"/>� <text:s text:c="15"/>� <text:s text:c="16"/>� <text:s text:c="18"/>� <text:s text:c="13"/>� <text:s text:c="12"/>� <text:s text:c="13"/>� <text:s text:c="11"/>ÄÇ�ÊÇ</text:p>
      <text:p text:style-name="Text">/��ÃÁÃÆ �ÁÁÁÃÄ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3"/>� <text:s text:c="12"/>� <text:s text:c="13"/>� <text:s text:c="13"/>Á</text:p>
      <text:p text:style-name="Text">/��ÃÁÃÆ �ÁÁÁÃÅ <text:s text:c="9"/>Ä <text:s text:c="19"/>Ã <text:s text:c="17"/>Ä <text:s text:c="15"/>Á <text:s text:c="19"/>Ä <text:s text:c="16"/>ÂÂ�Å <text:s text:c="17"/>ÃÄ�Å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ÅÉ�É</text:p>
      <text:p text:style-name="Text">/��ÃÁÃÆ �ÁÁÁÃÆ <text:s text:c="9"/>Ä <text:s text:c="19"/>Ã <text:s text:c="17"/>Á <text:s text:c="15"/>Ã <text:s text:c="19"/>Â <text:s text:c="16"/>Ê�ÊÈ <text:s text:c="16"/>ÂÊ�ÃÇ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ÅÁ�ÃÄ</text:p>
      <text:p text:style-name="Text">/��ÃÁÃÆ �ÁÁÁÃÈ <text:s text:c="10"/>� <text:s text:c="18"/>� <text:s text:c="18"/>� <text:s text:c="14"/>� <text:s text:c="19"/>� <text:s text:c="21"/>� <text:s text:c="17"/>� <text:s text:c="18"/>� <text:s text:c="12"/>� <text:s text:c="17"/>É <text:s text:c="14"/>É <text:s text:c="12"/>ÂÉ <text:s text:c="15"/>Á <text:s text:c="16"/>É <text:s text:c="18"/>Á <text:s text:c="12"/>Æ <text:s text:c="13"/>Æ <text:s text:c="13"/>Á <text:s text:c="12"/>ÆÃ</text:p>
      <text:p text:style-name="Text">/��ÃÁÃÆ �ÁÁÁÃÉ <text:s text:c="10"/>� <text:s text:c="18"/>� <text:s text:c="18"/>� <text:s text:c="14"/>� <text:s text:c="19"/>� <text:s text:c="21"/>� <text:s text:c="17"/>� <text:s text:c="18"/>� <text:s text:c="12"/>� <text:s text:c="16"/>ÂÁ <text:s text:c="13"/>ÂÁ <text:s text:c="12"/>ÃÁ <text:s text:c="15"/>Á <text:s text:c="15"/>ÂÁ <text:s text:c="18"/>Á <text:s text:c="12"/>Â <text:s text:c="13"/>Æ <text:s text:c="13"/>Á <text:s text:c="12"/>ÆÇ</text:p>
      <text:p text:style-name="Text">/��ÃÁÃÆ �ÁÁÁÃÊ <text:s text:c="9"/>Ä <text:s text:c="19"/>Å <text:s text:c="17"/>Á <text:s text:c="15"/>Á <text:s text:c="19"/>Ä <text:s text:c="16"/>ÂÂ�Å <text:s text:c="16"/>ÃÃ�ÃÇ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ÅÇ�ÇÇ</text:p>
      <text:p text:style-name="Text">/��ÃÁÃÆ �ÁÁÁÄÁ <text:s text:c="9"/>Ã <text:s text:c="19"/>Ã <text:s text:c="17"/>Ä <text:s text:c="15"/>Á <text:s text:c="19"/>Â <text:s text:c="16"/>ÂÅ�ÉÃ <text:s text:c="15"/>ÂÊ�ÃÇ <text:s text:c="12"/>Ä�ÄÄ <text:s text:c="14"/>Â <text:s text:c="17"/>� <text:s text:c="14"/>� <text:s text:c="13"/>� <text:s text:c="15"/>� <text:s text:c="16"/>� <text:s text:c="18"/>� <text:s text:c="13"/>� <text:s text:c="12"/>� <text:s text:c="13"/>� <text:s text:c="11"/>ÅÇ�ÅÂ</text:p>
      <text:p text:style-name="Text">/��ÃÁÃÆ �ÁÁÁÄÂ <text:s text:c="9"/>Ä <text:s text:c="19"/>Å <text:s text:c="17"/>Á <text:s text:c="15"/>Á <text:s text:c="19"/>Á <text:s text:c="17"/>Æ�È <text:s text:c="16"/>ÂÇ�ÉÅ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ÄÃ�ÆÅ</text:p>
      <text:p text:style-name="Text">/��ÃÁÃÆ �ÁÁÁÄÃ <text:s text:c="9"/>Á <text:s text:c="19"/>Ã <text:s text:c="17"/>Á <text:s text:c="15"/>Æ <text:s text:c="19"/>Á <text:s text:c="16"/>É�ÆÆ <text:s text:c="17"/>ÃÂ�Å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ÄÊ�ÊÆ</text:p>
      <text:p text:style-name="Text">/��ÃÁÃÆ �ÁÁÁÄÄ <text:s text:c="9"/>Ä <text:s text:c="19"/>Ã <text:s text:c="17"/>Ä <text:s text:c="15"/>Å <text:s text:c="19"/>Ã <text:s text:c="16"/>ÂÃ�ÇÆ <text:s text:c="15"/>ÃÈ�ÇÅ <text:s text:c="17"/>Á <text:s text:c="12"/>Ã <text:s text:c="17"/>� <text:s text:c="14"/>� <text:s text:c="13"/>� <text:s text:c="15"/>� <text:s text:c="16"/>� <text:s text:c="18"/>� <text:s text:c="13"/>� <text:s text:c="12"/>� <text:s text:c="13"/>� <text:s text:c="11"/>ÆÇ�ÃÊ</text:p>
      <text:p text:style-name="Text">/��ÃÁÃÆ �ÁÁÁÄÅ <text:s text:c="9"/>Ä <text:s text:c="19"/>Å <text:s text:c="17"/>Á <text:s text:c="15"/>Á <text:s text:c="19"/>Ä <text:s text:c="17"/>Ê�Â <text:s text:c="16"/>ÃÇ�ÁÄ <text:s text:c="17"/>Á <text:s text:c="12"/>Ä <text:s text:c="17"/>� <text:s text:c="14"/>� <text:s text:c="13"/>� <text:s text:c="15"/>� <text:s text:c="16"/>� <text:s text:c="18"/>� <text:s text:c="13"/>� <text:s text:c="12"/>� <text:s text:c="13"/>� <text:s text:c="11"/>ÅÉ�ÂÄ</text:p>
      <text:p text:style-name="Text">/��ÃÁÃÆ �ÁÁÁÄÆ <text:s text:c="9"/>Ä <text:s text:c="19"/>Ã <text:s text:c="17"/>Ä <text:s text:c="15"/>Á <text:s text:c="19"/>Ã <text:s text:c="16"/>ÂÆ�ÇÈ <text:s text:c="15"/>ÂÊ�ÃÇ <text:s text:c="17"/>Á <text:s text:c="12"/>Ã <text:s text:c="17"/>� <text:s text:c="14"/>� <text:s text:c="13"/>� <text:s text:c="15"/>� <text:s text:c="16"/>� <text:s text:c="18"/>� <text:s text:c="13"/>� <text:s text:c="12"/>� <text:s text:c="13"/>� <text:s text:c="11"/>ÅÇ�ÊÄ</text:p>
      <text:p text:style-name="Text">/��ÃÁÃÆ �ÁÁÁÄÇ <text:s text:c="10"/>� <text:s text:c="18"/>� <text:s text:c="18"/>� <text:s text:c="14"/>� <text:s text:c="19"/>� <text:s text:c="21"/>� <text:s text:c="17"/>� <text:s text:c="18"/>� <text:s text:c="12"/>� <text:s text:c="17"/>Ä <text:s text:c="14"/>É <text:s text:c="11"/>ÂÅ�Â <text:s text:c="14"/>Á <text:s text:c="15"/>ÂÁ <text:s text:c="18"/>Á <text:s text:c="12"/>Â <text:s text:c="13"/>Æ <text:s text:c="13"/>Á <text:s text:c="11"/>ÅÂ�Â</text:p>
      <text:p text:style-name="Text">/��ÃÁÃÆ �ÁÁÁÄÈ <text:s text:c="9"/>Ä <text:s text:c="19"/>Å <text:s text:c="17"/>Á <text:s text:c="15"/>Á <text:s text:c="19"/>Á <text:s text:c="16"/>ÂÈ�Â <text:s text:c="17"/>ÃÅ�Å <text:s text:c="12"/>Ä�ÄÄ <text:s text:c="14"/>Ä <text:s text:c="17"/>� <text:s text:c="14"/>� <text:s text:c="13"/>� <text:s text:c="15"/>� <text:s text:c="16"/>� <text:s text:c="18"/>� <text:s text:c="13"/>� <text:s text:c="12"/>� <text:s text:c="13"/>� <text:s text:c="11"/>ÆÅ�ÉÄ</text:p>
      <text:p text:style-name="Text"> </text:p>
      <text:p text:style-name="Text"> </text:p>
      <text:p text:style-name="Text"> </text:p>
      <text:p text:style-name="Text"> </text:p>
      <text:p text:style-name="Text"> <text:s text:c="28"/>En la dirección https://sede.gobiernodecanarias.org/sede/verifica_doc puede ser</text:p>
      <text:p text:style-name="Text"> <text:s text:c="28"/>comprobada la autenticidad de esta copia, mediante el número de documento</text:p>
      <text:p text:style-name="Text"> <text:s text:c="28"/>electrónico siguiente:</text:p>
      <text:p text:style-name="Text"> <text:s text:c="29"/>RP012-oFKSYStSvdjAXbkDMaBBYmOrXbIR6Bm9</text:p>
      <text:p text:style-name="Break"/>
      <text:p text:style-name="Text"> <text:s text:c="80"/>$1(;2�,9��'(6*/26(�38178$&amp;,Ï1�352&lt;(&amp;726�È5($�',6&amp;$3$&amp;,'$'</text:p>
      <text:p text:style-name="Text"> </text:p>
      <text:p text:style-name="Text"> </text:p>
      <text:p text:style-name="Text"> <text:s text:c="79"/>gQjIgQ]�&lt;dYQE&lt;DYI�GI�Y&lt;��EjQpQG&lt;G�&lt;�Y&lt;�Â�Ä <text:s text:c="121"/>gQjIgQ]h�&lt;dYQE&lt;DYIh�&lt;�Y&lt;�&lt;EjQpQG&lt;G�Å</text:p>
      <text:p text:style-name="Text"> </text:p>
      <text:p text:style-name="Text"> </text:p>
      <text:p text:style-name="Text"> </text:p>
      <text:p text:style-name="Text"> <text:s text:c="231"/>��� gQjIgQ]h�GI�6&lt;Y]g&lt;EQ_[�GI�Y&lt;h��[jQG&lt;GIh�h]YQEQj&lt;[jIh</text:p>
      <text:p text:style-name="Text"> <text:s text:c="22"/>��� gQjIgQ]h�GI�6&lt;Y]g&lt;EQ_[�GI�Y&lt;h��[jQG&lt;GIh�</text:p>
      <text:p text:style-name="Text"> <text:s text:c="109"/>�� gQjIgQ]h�GI�6&lt;Y]g&lt;EQ_[�GI�Y]h�+g]sIEj]h</text:p>
      <text:p text:style-name="Text"> <text:s text:c="25"/>h]YQEQj&lt;[jIh�I[�dg]sIEj]h�GI�hIgpQEQ]h</text:p>
      <text:p text:style-name="Text"> <text:s text:c="339"/>0$0� �</text:p>
      <text:p text:style-name="Text"> <text:s text:c="336"/>6� $.� �&amp;"</text:p>
      <text:p text:style-name="Text"> <text:s text:c="293"/>��È����Y�</text:p>
      <text:p text:style-name="Text"> <text:s text:c="243"/>��Å���</text:p>
      <text:p text:style-name="Text"> <text:s text:c="225"/>��Ä��� <text:s text:c="61"/>&gt;ZDQj]� <text:s text:c="21"/>��Ê��� &lt;�</text:p>
      <text:p text:style-name="Text"> <text:s text:c="128"/>�Ä� &lt;YQG&lt;G�0KE[QE&lt;�GIY�+g]sIEj]� <text:s text:c="34"/>��Â��� <text:s text:c="7"/>��Ã��� <text:s text:c="22"/>/Q[OkY&lt;gQG&lt;G� <text:s text:c="57"/>��É���</text:p>
      <text:p text:style-name="Text"> <text:s text:c="23"/>��Â�� <text:s text:c="195"/>][jI[QG]� <text:s text:c="25"/>��Æ��� <text:s text:c="12"/>��Ç��� <text:s text:c="6"/>jIggQj]gQ&lt;Y�s� <text:s text:c="12"/>E]NQ[&lt;[EQ&lt;EQ_[�</text:p>
      <text:p text:style-name="Text"> <text:s text:c="57"/>��Ä���[hIgEQ_[� <text:s text:c="99"/>�Å��+Igh][&lt;h� <text:s text:c="3"/>�k[G&lt;ZI[j&lt;EQ_[� $DWIjQp]h�GIY� <text:s text:c="17"/>GIY�dg]sIEj]�I[� <text:s text:c="53"/>�Zd&lt;Ej]�</text:p>
      <text:p text:style-name="Text"> <text:s text:c="16"/>+&lt;gjQEQd&lt;EQ_[�GI� <text:s text:c="3"/>��Ã���ZDQj]� <text:s text:c="172"/>jKE[QE]�GIY� <text:s text:c="21"/>+gIhkdkIhj] <text:s text:c="7"/>�[[]p&lt;EQ_[ <text:s text:c="4"/>GI�&lt;Ejk&lt;EQ_[� <text:s text:c="15"/>GIY�dg]sIEj]�</text:p>
      <text:p text:style-name="Text"> <text:s text:c="59"/>Y&lt;D]g&lt;Y�GI� <text:s text:c="9"/>��Â�� <text:s text:c="8"/>�Ã���Q[&lt;[EQ&lt;EQ_[� <text:s text:c="59"/>GIhjQ[&lt;j&lt;gQ&lt;h� <text:s text:c="5"/>GIY�dg]sIEj]� <text:s text:c="2"/>dg]sIEj] <text:s text:c="24"/>IY�&gt;ZDQj]� <text:s text:c="55"/>d]DY&lt;EQ][&lt;Y</text:p>
      <text:p text:style-name="Text"> <text:s text:c="16"/>p]Yk[j&lt;gQ&lt;G]�GIh <text:s text:c="3"/>jIggQj]gQ&lt;Y�GI�Y&lt;� <text:s text:c="168"/>dg]sIEj] <text:s text:c="58"/>GIY�dg]sIEj]� <text:s text:c="15"/>GI�Q[pIghQ_[</text:p>
      <text:p text:style-name="Text"> <text:s text:c="57"/>dIgh][&lt;h�E][� <text:s text:c="4"/>]NQ[&lt;[EQ&lt;EQ_[ <text:s text:c="10"/>+g]dQ&lt;� <text:s text:c="8"/>�p&lt;Yk&lt;EQ_[�GI� <text:s text:c="40"/>d]jI[EQ&lt;YIh�GIY� <text:s text:c="55"/>Q[hkY&lt;g</text:p>
      <text:p text:style-name="Text"> <text:s text:c="20"/>jQ[&lt;G]�&lt;Y� <text:s text:c="9"/>I[jQG&lt;G <text:s text:c="106"/>+g]sIEj]h�GI� <text:s text:c="122"/>GI�Q[pIghQ_[</text:p>
      <text:p text:style-name="Text"> <text:s text:c="58"/>GQhE&lt;d&lt;EQG&lt;G <text:s text:c="43"/>Y&lt;h�[IEIhQG&lt;GIh� <text:s text:c="6"/>&lt;YQG&lt;G�jKE[QE&lt; <text:s text:c="21"/>dg]sIEj]</text:p>
      <text:p text:style-name="Text"> <text:s text:c="20"/>dg]sIEj] <text:s text:c="126"/>Q[[]p&lt;EQ_[</text:p>
      <text:p text:style-name="Text"> <text:s text:c="119"/>h]EQ&lt;YIh</text:p>
      <text:p text:style-name="Text"> </text:p>
      <text:p text:style-name="Text"> </text:p>
      <text:p text:style-name="Text">/��ÃÁÃÆ �ÁÁÁÅÂ <text:s text:c="9"/>Ä <text:s text:c="19"/>Ã <text:s text:c="17"/>Å <text:s text:c="15"/>Ã <text:s text:c="19"/>Ä <text:s text:c="16"/>È�ÅÆ <text:s text:c="16"/>ÃÄ�ÄÅ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È�ÈÊ</text:p>
      <text:p text:style-name="Text">/��ÃÁÃÆ �ÁÁÁÅÄ <text:s text:c="9"/>Ä <text:s text:c="19"/>Ã <text:s text:c="17"/>Â <text:s text:c="15"/>Á <text:s text:c="19"/>Â <text:s text:c="17"/>É�È <text:s text:c="17"/>ÃÃ�Å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Â�Â</text:p>
      <text:p text:style-name="Text">/��ÃÁÃÆ �ÁÁÁÅÅ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ÁÅÆ <text:s text:c="9"/>Á <text:s text:c="19"/>Ã <text:s text:c="17"/>Á <text:s text:c="15"/>Ä <text:s text:c="19"/>Ä <text:s text:c="16"/>Ê�ÆÆ <text:s text:c="16"/>ÂÊ�ÃÇ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ÄÉ�ÉÂ</text:p>
      <text:p text:style-name="Text">/��ÃÁÃÆ �ÁÁÁÅÇ <text:s text:c="9"/>Ã <text:s text:c="19"/>Â <text:s text:c="17"/>Á <text:s text:c="15"/>Ä <text:s text:c="19"/>Â <text:s text:c="16"/>ÂÃ�ÂÆ <text:s text:c="15"/>ÃÉ�ÇÊ <text:s text:c="17"/>Á <text:s text:c="12"/>Â <text:s text:c="17"/>� <text:s text:c="14"/>� <text:s text:c="13"/>� <text:s text:c="15"/>� <text:s text:c="16"/>� <text:s text:c="18"/>� <text:s text:c="12"/>� <text:s text:c="12"/>� <text:s text:c="13"/>� <text:s text:c="11"/>ÅÉ�ÉÅ</text:p>
      <text:p text:style-name="Text">/��ÃÁÃÆ �ÁÁÁÅÈ <text:s text:c="9"/>Ä <text:s text:c="19"/>Ã <text:s text:c="17"/>Â <text:s text:c="15"/>Ã <text:s text:c="19"/>Â <text:s text:c="16"/>ÂÁ�Æ <text:s text:c="17"/>ÃÆ�Â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Ç�Ç</text:p>
      <text:p text:style-name="Text">/��ÃÁÃÆ �ÁÁÁÅÉ <text:s text:c="9"/>Ä <text:s text:c="19"/>Å <text:s text:c="17"/>Æ <text:s text:c="15"/>Å <text:s text:c="19"/>Â <text:s text:c="16"/>ÂÂ�Å <text:s text:c="16"/>ÂÉ�ÉÅ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1"/>ÆÄ�ÆÈ</text:p>
      <text:p text:style-name="Text">/��ÃÁÃÆ �ÁÁÁÅÊ <text:s text:c="9"/>Ä <text:s text:c="19"/>Å <text:s text:c="17"/>Æ <text:s text:c="15"/>Á <text:s text:c="19"/>Â <text:s text:c="16"/>ÂÂ�Å <text:s text:c="16"/>ÂÃ�ÉÅ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Á�ÃÅ</text:p>
      <text:p text:style-name="Text">/��ÃÁÃÆ �ÁÁÁÆÁ <text:s text:c="9"/>Ä <text:s text:c="19"/>Ã <text:s text:c="17"/>Æ <text:s text:c="15"/>Á <text:s text:c="19"/>Â <text:s text:c="16"/>ÂÂ�Å <text:s text:c="16"/>ÂÃ�ÉÅ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1"/>ÅÂ�ÆÈ</text:p>
      <text:p text:style-name="Text">/��ÃÁÃÆ �ÁÁÁÆÃ <text:s text:c="9"/>Ä <text:s text:c="19"/>Ã <text:s text:c="17"/>Á <text:s text:c="15"/>Á <text:s text:c="19"/>Â <text:s text:c="16"/>ÂÆ�ÇÆ <text:s text:c="15"/>ÃÈ�ÆÄ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ÆÂ�ÂÉ</text:p>
      <text:p text:style-name="Text">/��ÃÁÃÆ �ÁÁÁÆÅ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ÁÆÆ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ÁÆÇ <text:s text:c="9"/>Ä <text:s text:c="19"/>Å <text:s text:c="17"/>Á <text:s text:c="15"/>Æ <text:s text:c="19"/>Á <text:s text:c="16"/>ÂÆ�ÇÉ <text:s text:c="15"/>ÂÊ�ÃÇ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Ê�ÊÅ</text:p>
      <text:p text:style-name="Text">/��ÃÁÃÆ �ÁÁÁÆÈ <text:s text:c="9"/>Ä <text:s text:c="19"/>Å <text:s text:c="17"/>Á <text:s text:c="15"/>Á <text:s text:c="19"/>Â <text:s text:c="16"/>ÂÅ�ÃÆ <text:s text:c="15"/>ÃÄ�ÆÅ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1"/>ÆÃ�ÂÃ</text:p>
      <text:p text:style-name="Text">/��ÃÁÃÆ �ÁÁÁÆÉ <text:s text:c="9"/>Á <text:s text:c="19"/>Ã <text:s text:c="17"/>Á <text:s text:c="15"/>Á <text:s text:c="19"/>Á <text:s text:c="21"/>Ä <text:s text:c="16"/>ÃÆ <text:s text:c="18"/>Á <text:s text:c="12"/>Ä <text:s text:c="17"/>� <text:s text:c="14"/>� <text:s text:c="13"/>� <text:s text:c="15"/>� <text:s text:c="16"/>� <text:s text:c="18"/>� <text:s text:c="12"/>� <text:s text:c="12"/>� <text:s text:c="13"/>� <text:s text:c="12"/>ÄÄ</text:p>
      <text:p text:style-name="Text">/��ÃÁÃÆ �ÁÁÁÆÊ <text:s text:c="9"/>Ä <text:s text:c="19"/>Ã <text:s text:c="17"/>Á <text:s text:c="15"/>Á <text:s text:c="19"/>Â <text:s text:c="16"/>Ê�ÈÆ <text:s text:c="17"/>ÃÊ�Å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È�ÂÆ</text:p>
      <text:p text:style-name="Text">/��ÃÁÃÆ �ÁÁÁÇÁ <text:s text:c="9"/>Ã <text:s text:c="19"/>Â <text:s text:c="17"/>Á <text:s text:c="15"/>Á <text:s text:c="19"/>Ä <text:s text:c="17"/>É�Ç <text:s text:c="16"/>ÃÆ�ÇÊ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Ä�ÃÊ</text:p>
      <text:p text:style-name="Text">/��ÃÁÃÆ �ÁÁÁÇÂ <text:s text:c="9"/>Ã <text:s text:c="19"/>Ã <text:s text:c="17"/>Á <text:s text:c="15"/>Á <text:s text:c="19"/>Â <text:s text:c="16"/>Ê�ÊÈ <text:s text:c="17"/>ÃÂ�Å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ÄÊ�ÄÈ</text:p>
      <text:p text:style-name="Text">/��ÃÁÃÆ �ÁÁÁÇÄ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ÁÇÅ <text:s text:c="9"/>Ã <text:s text:c="19"/>Ã <text:s text:c="17"/>Á <text:s text:c="15"/>Æ <text:s text:c="19"/>Á <text:s text:c="16"/>ÂÃ�ÉÃ <text:s text:c="15"/>ÂÈ�ÂÃ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Â�ÊÅ</text:p>
      <text:p text:style-name="Text">/��ÃÁÃÆ �ÁÁÁÇÈ <text:s text:c="9"/>Ä <text:s text:c="19"/>Å <text:s text:c="17"/>Æ <text:s text:c="15"/>Á <text:s text:c="19"/>Ä <text:s text:c="16"/>ÂÁ�Ê <text:s text:c="16"/>ÃÄ�ÊÉ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ÆÃ�ÉÉ</text:p>
      <text:p text:style-name="Text">/��ÃÁÃÆ �ÁÁÁÇÉ <text:s text:c="9"/>Â <text:s text:c="19"/>Â <text:s text:c="17"/>Á <text:s text:c="15"/>Á <text:s text:c="19"/>Ä <text:s text:c="16"/>ÂÁ�É <text:s text:c="16"/>ÃÉ�ÆÊ <text:s text:c="17"/>Á <text:s text:c="12"/>Â <text:s text:c="17"/>� <text:s text:c="14"/>� <text:s text:c="13"/>� <text:s text:c="15"/>� <text:s text:c="16"/>� <text:s text:c="18"/>� <text:s text:c="12"/>� <text:s text:c="12"/>� <text:s text:c="13"/>� <text:s text:c="11"/>ÅÆ�ÄÊ</text:p>
      <text:p text:style-name="Text">/��ÃÁÃÆ �ÁÁÁÇÊ <text:s text:c="9"/>Ä <text:s text:c="19"/>Å <text:s text:c="17"/>Å <text:s text:c="15"/>Ã <text:s text:c="19"/>Â <text:s text:c="16"/>ÂÃ�ÉÂ <text:s text:c="15"/>ÂÈ�ÂÃ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Ç�ÊÄ</text:p>
      <text:p text:style-name="Text">/��ÃÁÃÆ �ÁÁÁÈÁ <text:s text:c="9"/>Á <text:s text:c="19"/>Ã <text:s text:c="17"/>Á <text:s text:c="15"/>Á <text:s text:c="19"/>Á <text:s text:c="21"/>Å <text:s text:c="14"/>ÃÉ�ÇÉ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ÄÈ�ÇÉ</text:p>
      <text:p text:style-name="Text">/��ÃÁÃÆ �ÁÁÁÈÂ <text:s text:c="9"/>Ä <text:s text:c="19"/>Ä <text:s text:c="17"/>Æ <text:s text:c="15"/>Å <text:s text:c="19"/>Ã <text:s text:c="16"/>Ê�ÂÆ <text:s text:c="16"/>ÃÉ�ÃÅ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ÆÈ�ÄÊ</text:p>
      <text:p text:style-name="Text">/��ÃÁÃÆ �ÁÁÁÈÃ <text:s text:c="9"/>Ä <text:s text:c="19"/>Ã <text:s text:c="17"/>Æ <text:s text:c="15"/>Ä <text:s text:c="19"/>Â <text:s text:c="16"/>ÂÆ�Å <text:s text:c="16"/>ÃÄ�ÁÉ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ÆÆ�ÅÉ</text:p>
      <text:p text:style-name="Text">/��ÃÁÃÆ �ÁÁÁÈÄ <text:s text:c="9"/>Ä <text:s text:c="19"/>Ã <text:s text:c="17"/>Á <text:s text:c="15"/>Á <text:s text:c="19"/>Ä <text:s text:c="16"/>É�ÆÆ <text:s text:c="16"/>ÂÊ�ÂÃ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ÄÉ�ÇÈ</text:p>
      <text:p text:style-name="Text">/��ÃÁÃÆ �ÁÁÁÈÅ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ÁÉÂ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ÁÉÃ <text:s text:c="9"/>Ä <text:s text:c="19"/>Ã <text:s text:c="17"/>Å <text:s text:c="15"/>Å <text:s text:c="19"/>Ä <text:s text:c="17"/>È�Ã <text:s text:c="16"/>ÃÁ�ÆÊ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Æ�ÈÊ</text:p>
      <text:p text:style-name="Text">/��ÃÁÃÆ �ÁÁÁÉÆ <text:s text:c="9"/>Á <text:s text:c="19"/>Ã <text:s text:c="17"/>Á <text:s text:c="15"/>Á <text:s text:c="19"/>Â <text:s text:c="16"/>É�ÆÆ <text:s text:c="16"/>ÃÁ�ÂÃ <text:s text:c="17"/>Á <text:s text:c="12"/>Â <text:s text:c="17"/>� <text:s text:c="14"/>� <text:s text:c="13"/>� <text:s text:c="15"/>� <text:s text:c="16"/>� <text:s text:c="18"/>� <text:s text:c="12"/>� <text:s text:c="12"/>� <text:s text:c="13"/>� <text:s text:c="11"/>ÄÃ�ÇÈ</text:p>
      <text:p text:style-name="Text">/��ÃÁÃÆ �ÁÁÁÉÈ <text:s text:c="9"/>Ä <text:s text:c="19"/>Å <text:s text:c="17"/>Å <text:s text:c="15"/>Á <text:s text:c="19"/>Á <text:s text:c="16"/>ÂÂ�Å <text:s text:c="16"/>ÂÉ�ÆÇ <text:s text:c="17"/>Á <text:s text:c="12"/>Â <text:s text:c="17"/>� <text:s text:c="14"/>� <text:s text:c="13"/>� <text:s text:c="15"/>� <text:s text:c="16"/>� <text:s text:c="18"/>� <text:s text:c="12"/>� <text:s text:c="12"/>� <text:s text:c="13"/>� <text:s text:c="11"/>ÅÂ�ÊÇ</text:p>
      <text:p text:style-name="Text">/��ÃÁÃÆ �ÁÁÁÉÉ <text:s text:c="10"/>� <text:s text:c="18"/>� <text:s text:c="18"/>� <text:s text:c="14"/>� <text:s text:c="19"/>� <text:s text:c="21"/>� <text:s text:c="17"/>� <text:s text:c="18"/>� <text:s text:c="12"/>� <text:s text:c="17"/>É <text:s text:c="14"/>Ä <text:s text:c="12"/>ÂÅ <text:s text:c="15"/>Á <text:s text:c="15"/>ÂÁ <text:s text:c="18"/>Á <text:s text:c="11"/>Â <text:s text:c="13"/>Æ <text:s text:c="13"/>Á <text:s text:c="12"/>ÅÂ</text:p>
      <text:p text:style-name="Text">/��ÃÁÃÆ �ÁÁÁÉÊ <text:s text:c="9"/>Ä <text:s text:c="19"/>Ã <text:s text:c="17"/>Á <text:s text:c="15"/>Á <text:s text:c="19"/>Á <text:s text:c="16"/>ÂÅ�ÃÆ <text:s text:c="15"/>ÃÆ�ÇÉ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1"/>ÆÂ�ÃÇ</text:p>
      <text:p text:style-name="Text">/��ÃÁÃÆ �ÁÁÁÊÂ <text:s text:c="9"/>Á <text:s text:c="19"/>Ã <text:s text:c="17"/>Á <text:s text:c="15"/>Á <text:s text:c="19"/>Ä <text:s text:c="16"/>Ã�ÉÆ <text:s text:c="17"/>ÃÂ�Å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ÄÃ�ÃÆ</text:p>
      <text:p text:style-name="Text"> </text:p>
      <text:p text:style-name="Text"> </text:p>
      <text:p text:style-name="Text"> </text:p>
      <text:p text:style-name="Text"> </text:p>
      <text:p text:style-name="Text"> <text:s text:c="28"/>En la dirección https://sede.gobiernodecanarias.org/sede/verifica_doc puede ser</text:p>
      <text:p text:style-name="Text"> <text:s text:c="28"/>comprobada la autenticidad de esta copia, mediante el número de documento</text:p>
      <text:p text:style-name="Text"> <text:s text:c="28"/>electrónico siguiente:</text:p>
      <text:p text:style-name="Text"> <text:s text:c="29"/>RP012-oFKSYStSvdjAXbkDMaBBYmOrXbIR6Bm9</text:p>
      <text:p text:style-name="Break"/>
      <text:p text:style-name="Text"> <text:s text:c="80"/>$1(;2�,9��'(6*/26(�38178$&amp;,Ï1�352&lt;(&amp;726�È5($�',6&amp;$3$&amp;,'$'</text:p>
      <text:p text:style-name="Text"> </text:p>
      <text:p text:style-name="Text"> </text:p>
      <text:p text:style-name="Text"> <text:s text:c="79"/>gQjIgQ]�&lt;dYQE&lt;DYI�GI�Y&lt;��EjQpQG&lt;G�&lt;�Y&lt;�Â�Ä <text:s text:c="121"/>gQjIgQ]h�&lt;dYQE&lt;DYIh�&lt;�Y&lt;�&lt;EjQpQG&lt;G�Å</text:p>
      <text:p text:style-name="Text"> </text:p>
      <text:p text:style-name="Text"> </text:p>
      <text:p text:style-name="Text"> </text:p>
      <text:p text:style-name="Text"> <text:s text:c="231"/>��� gQjIgQ]h�GI�6&lt;Y]g&lt;EQ_[�GI�Y&lt;h��[jQG&lt;GIh�h]YQEQj&lt;[jIh</text:p>
      <text:p text:style-name="Text"> <text:s text:c="22"/>��� gQjIgQ]h�GI�6&lt;Y]g&lt;EQ_[�GI�Y&lt;h��[jQG&lt;GIh�</text:p>
      <text:p text:style-name="Text"> <text:s text:c="109"/>�� gQjIgQ]h�GI�6&lt;Y]g&lt;EQ_[�GI�Y]h�+g]sIEj]h</text:p>
      <text:p text:style-name="Text"> <text:s text:c="25"/>h]YQEQj&lt;[jIh�I[�dg]sIEj]h�GI�hIgpQEQ]h</text:p>
      <text:p text:style-name="Text"> <text:s text:c="339"/>0$0� �</text:p>
      <text:p text:style-name="Text"> <text:s text:c="336"/>6� $.� �&amp;"</text:p>
      <text:p text:style-name="Text"> <text:s text:c="293"/>��È����Y�</text:p>
      <text:p text:style-name="Text"> <text:s text:c="243"/>��Å���</text:p>
      <text:p text:style-name="Text"> <text:s text:c="225"/>��Ä��� <text:s text:c="61"/>&gt;ZDQj]� <text:s text:c="21"/>��Ê��� &lt;�</text:p>
      <text:p text:style-name="Text"> <text:s text:c="128"/>�Ä� &lt;YQG&lt;G�0KE[QE&lt;�GIY�+g]sIEj]� <text:s text:c="34"/>��Â��� <text:s text:c="7"/>��Ã��� <text:s text:c="22"/>/Q[OkY&lt;gQG&lt;G� <text:s text:c="57"/>��É���</text:p>
      <text:p text:style-name="Text"> <text:s text:c="23"/>��Â�� <text:s text:c="195"/>][jI[QG]� <text:s text:c="25"/>��Æ��� <text:s text:c="12"/>��Ç��� <text:s text:c="6"/>jIggQj]gQ&lt;Y�s� <text:s text:c="12"/>E]NQ[&lt;[EQ&lt;EQ_[�</text:p>
      <text:p text:style-name="Text"> <text:s text:c="57"/>��Ä���[hIgEQ_[� <text:s text:c="99"/>�Å��+Igh][&lt;h� <text:s text:c="3"/>�k[G&lt;ZI[j&lt;EQ_[� $DWIjQp]h�GIY� <text:s text:c="17"/>GIY�dg]sIEj]�I[� <text:s text:c="53"/>�Zd&lt;Ej]�</text:p>
      <text:p text:style-name="Text"> <text:s text:c="16"/>+&lt;gjQEQd&lt;EQ_[�GI� <text:s text:c="3"/>��Ã���ZDQj]� <text:s text:c="172"/>jKE[QE]�GIY� <text:s text:c="21"/>+gIhkdkIhj] <text:s text:c="7"/>�[[]p&lt;EQ_[ <text:s text:c="4"/>GI�&lt;Ejk&lt;EQ_[� <text:s text:c="15"/>GIY�dg]sIEj]�</text:p>
      <text:p text:style-name="Text"> <text:s text:c="59"/>Y&lt;D]g&lt;Y�GI� <text:s text:c="9"/>��Â�� <text:s text:c="8"/>�Ã���Q[&lt;[EQ&lt;EQ_[� <text:s text:c="59"/>GIhjQ[&lt;j&lt;gQ&lt;h� <text:s text:c="5"/>GIY�dg]sIEj]� <text:s text:c="2"/>dg]sIEj] <text:s text:c="24"/>IY�&gt;ZDQj]� <text:s text:c="55"/>d]DY&lt;EQ][&lt;Y</text:p>
      <text:p text:style-name="Text"> <text:s text:c="16"/>p]Yk[j&lt;gQ&lt;G]�GIh <text:s text:c="3"/>jIggQj]gQ&lt;Y�GI�Y&lt;� <text:s text:c="168"/>dg]sIEj] <text:s text:c="58"/>GIY�dg]sIEj]� <text:s text:c="15"/>GI�Q[pIghQ_[</text:p>
      <text:p text:style-name="Text"> <text:s text:c="57"/>dIgh][&lt;h�E][� <text:s text:c="4"/>]NQ[&lt;[EQ&lt;EQ_[ <text:s text:c="10"/>+g]dQ&lt;� <text:s text:c="8"/>�p&lt;Yk&lt;EQ_[�GI� <text:s text:c="40"/>d]jI[EQ&lt;YIh�GIY� <text:s text:c="55"/>Q[hkY&lt;g</text:p>
      <text:p text:style-name="Text"> <text:s text:c="20"/>jQ[&lt;G]�&lt;Y� <text:s text:c="9"/>I[jQG&lt;G <text:s text:c="106"/>+g]sIEj]h�GI� <text:s text:c="122"/>GI�Q[pIghQ_[</text:p>
      <text:p text:style-name="Text"> <text:s text:c="58"/>GQhE&lt;d&lt;EQG&lt;G <text:s text:c="43"/>Y&lt;h�[IEIhQG&lt;GIh� <text:s text:c="6"/>&lt;YQG&lt;G�jKE[QE&lt; <text:s text:c="21"/>dg]sIEj]</text:p>
      <text:p text:style-name="Text"> <text:s text:c="20"/>dg]sIEj] <text:s text:c="126"/>Q[[]p&lt;EQ_[</text:p>
      <text:p text:style-name="Text"> <text:s text:c="119"/>h]EQ&lt;YIh</text:p>
      <text:p text:style-name="Text"> </text:p>
      <text:p text:style-name="Text"> </text:p>
      <text:p text:style-name="Text">/��ÃÁÃÆ �ÁÁÁÊÃ <text:s text:c="9"/>Ã <text:s text:c="19"/>Ã <text:s text:c="17"/>Á <text:s text:c="15"/>Á <text:s text:c="19"/>Á <text:s text:c="16"/>ÂÈ�Â <text:s text:c="16"/>ÂÃ�ÉÅ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ÄÇ�ÊÅ</text:p>
      <text:p text:style-name="Text">/��ÃÁÃÆ �ÁÁÁÊÄ <text:s text:c="9"/>Ä <text:s text:c="19"/>Ã <text:s text:c="17"/>Å <text:s text:c="15"/>Á <text:s text:c="19"/>Ã <text:s text:c="17"/>Ç�È <text:s text:c="16"/>ÃÅ�ÅÇ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Æ�ÂÇ</text:p>
      <text:p text:style-name="Text">/��ÃÁÃÆ �ÁÁÁÊÅ <text:s text:c="9"/>Á <text:s text:c="19"/>Å <text:s text:c="17"/>Á <text:s text:c="15"/>Á <text:s text:c="19"/>Á <text:s text:c="16"/>É�ÆÆ <text:s text:c="16"/>ÂÈ�ÂÃ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2"/>ÄÇ</text:p>
      <text:p text:style-name="Text">/��ÃÁÃÆ �ÁÁÁÊÆ <text:s text:c="9"/>Ã <text:s text:c="19"/>Ä <text:s text:c="17"/>Ä <text:s text:c="15"/>Á <text:s text:c="19"/>Á <text:s text:c="16"/>É�ÆÆ <text:s text:c="16"/>ÂÅ�ÉÅ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ÄÄ�ÄÊ</text:p>
      <text:p text:style-name="Text">/��ÃÁÃÆ �ÁÁÁÊÇ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ÁÊÈ <text:s text:c="9"/>Ã <text:s text:c="19"/>Ã <text:s text:c="17"/>Á <text:s text:c="15"/>Á <text:s text:c="19"/>Â <text:s text:c="16"/>ÂÅ�ÃÆ <text:s text:c="15"/>ÂÆ�ÅÉ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1"/>ÅÂ�ÁÇ</text:p>
      <text:p text:style-name="Text">/��ÃÁÃÆ �ÁÁÁÊÉ <text:s text:c="9"/>Ä <text:s text:c="19"/>Ã <text:s text:c="17"/>Á <text:s text:c="15"/>Á <text:s text:c="19"/>Â <text:s text:c="16"/>É�ÆÆ <text:s text:c="16"/>ÃÃ�ÂÃ <text:s text:c="17"/>Á <text:s text:c="12"/>Â <text:s text:c="17"/>� <text:s text:c="14"/>� <text:s text:c="13"/>� <text:s text:c="15"/>� <text:s text:c="16"/>� <text:s text:c="18"/>� <text:s text:c="12"/>� <text:s text:c="12"/>� <text:s text:c="13"/>� <text:s text:c="11"/>ÄÈ�ÇÈ</text:p>
      <text:p text:style-name="Text">/��ÃÁÃÆ �ÁÁÂÁÁ <text:s text:c="9"/>Á <text:s text:c="19"/>Ã <text:s text:c="17"/>Á <text:s text:c="15"/>Á <text:s text:c="19"/>Á <text:s text:c="16"/>ÂÅ�ÃÆ <text:s text:c="15"/>ÂÈ�ÂÃ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ÄÆ�ÄÈ</text:p>
      <text:p text:style-name="Text">/��ÃÁÃÆ �ÁÁÂÁÂ <text:s text:c="9"/>Á <text:s text:c="19"/>Ã <text:s text:c="17"/>Á <text:s text:c="15"/>Á <text:s text:c="19"/>Â <text:s text:c="17"/>Æ�È <text:s text:c="17"/>ÃÂ�Å <text:s text:c="12"/>Ä�ÄÄ <text:s text:c="14"/>Ã <text:s text:c="17"/>� <text:s text:c="14"/>� <text:s text:c="13"/>� <text:s text:c="15"/>� <text:s text:c="16"/>� <text:s text:c="18"/>� <text:s text:c="12"/>� <text:s text:c="12"/>� <text:s text:c="13"/>� <text:s text:c="11"/>ÄÆ�ÅÄ</text:p>
      <text:p text:style-name="Text">/��ÃÁÃÆ �ÁÁÂÁÃ <text:s text:c="9"/>Ã <text:s text:c="19"/>Å <text:s text:c="17"/>Å <text:s text:c="15"/>Á <text:s text:c="19"/>Â <text:s text:c="16"/>ÂÆ�Å <text:s text:c="17"/>ÃÅ�Å <text:s text:c="12"/>È�ÄÄ <text:s text:c="14"/>Â <text:s text:c="17"/>� <text:s text:c="14"/>� <text:s text:c="13"/>� <text:s text:c="15"/>� <text:s text:c="16"/>� <text:s text:c="18"/>� <text:s text:c="12"/>� <text:s text:c="12"/>� <text:s text:c="13"/>� <text:s text:c="11"/>ÆÊ�ÂÄ</text:p>
      <text:p text:style-name="Text">/��ÃÁÃÆ �ÁÁÂÁÅ <text:s text:c="9"/>Ã <text:s text:c="19"/>Ä <text:s text:c="17"/>Á <text:s text:c="15"/>Á <text:s text:c="19"/>Â <text:s text:c="16"/>ÂÂ�Å <text:s text:c="17"/>ÃÂ�Å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Â�É</text:p>
      <text:p text:style-name="Text">/��ÃÁÃÆ �ÁÁÂÁÇ <text:s text:c="9"/>Á <text:s text:c="19"/>Ã <text:s text:c="17"/>Á <text:s text:c="15"/>Á <text:s text:c="19"/>Â <text:s text:c="16"/>É�ÆÆ <text:s text:c="16"/>ÂÈ�ÂÃ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ÄÂ�ÇÈ</text:p>
      <text:p text:style-name="Text">/��ÃÁÃÆ �ÁÁÂÁÈ <text:s text:c="9"/>Ä <text:s text:c="19"/>Å <text:s text:c="17"/>Á <text:s text:c="15"/>Ä <text:s text:c="19"/>Á <text:s text:c="16"/>ÂÂ�Å <text:s text:c="16"/>ÃÁ�ÂÃ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1"/>ÅÈ�ÉÆ</text:p>
      <text:p text:style-name="Text">/��ÃÁÃÆ �ÁÁÂÁÉ <text:s text:c="9"/>Ä <text:s text:c="19"/>Ã <text:s text:c="17"/>Å <text:s text:c="15"/>Á <text:s text:c="19"/>Ä <text:s text:c="16"/>ÂÁ�Ä <text:s text:c="18"/>ÄÁ <text:s text:c="18"/>Á <text:s text:c="12"/>Ä <text:s text:c="17"/>� <text:s text:c="14"/>� <text:s text:c="13"/>� <text:s text:c="15"/>� <text:s text:c="16"/>� <text:s text:c="18"/>� <text:s text:c="12"/>� <text:s text:c="12"/>� <text:s text:c="13"/>� <text:s text:c="11"/>ÆÆ�Ä</text:p>
      <text:p text:style-name="Text">/��ÃÁÃÆ �ÁÁÂÁÊ <text:s text:c="9"/>Ã <text:s text:c="19"/>Ã <text:s text:c="17"/>Á <text:s text:c="15"/>Á <text:s text:c="19"/>Á <text:s text:c="17"/>ÃÁ <text:s text:c="18"/>ÃÂ�Å <text:s text:c="12"/>Ä�ÄÄ <text:s text:c="14"/>Ã <text:s text:c="17"/>� <text:s text:c="14"/>� <text:s text:c="13"/>� <text:s text:c="15"/>� <text:s text:c="16"/>� <text:s text:c="18"/>� <text:s text:c="12"/>� <text:s text:c="12"/>� <text:s text:c="13"/>� <text:s text:c="11"/>ÆÁ�ÈÄ</text:p>
      <text:p text:style-name="Text">/��ÃÁÃÆ �ÁÁÂÂÁ <text:s text:c="9"/>Ä <text:s text:c="19"/>Å <text:s text:c="17"/>Á <text:s text:c="15"/>Ã <text:s text:c="19"/>Â <text:s text:c="16"/>ÂÁ�ÈÆ <text:s text:c="15"/>ÃÅ�ÅÇ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É�ÃÂ</text:p>
      <text:p text:style-name="Text">/��ÃÁÃÆ �ÁÁÂÂÂ <text:s text:c="9"/>Ä <text:s text:c="19"/>Å <text:s text:c="17"/>Á <text:s text:c="15"/>Á <text:s text:c="19"/>Â <text:s text:c="16"/>ÂÄ�ÉÆ <text:s text:c="15"/>ÃÄ�ÇÆ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È�Æ</text:p>
      <text:p text:style-name="Text">/��ÃÁÃÆ �ÁÁÂÂÃ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ÂÂÅ <text:s text:c="9"/>Ä <text:s text:c="19"/>Ã <text:s text:c="17"/>Ä <text:s text:c="15"/>Á <text:s text:c="19"/>Â <text:s text:c="16"/>ÂÂ�Å <text:s text:c="17"/>ÃÂ�Å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Ä�É</text:p>
      <text:p text:style-name="Text">/��ÃÁÃÆ �ÁÁÂÂÆ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ÂÂÇ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ÂÂÈ <text:s text:c="9"/>Á <text:s text:c="19"/>Å <text:s text:c="17"/>Å <text:s text:c="15"/>Á <text:s text:c="19"/>Ã <text:s text:c="16"/>ÂÃ�Å <text:s text:c="16"/>ÃÆ�ÁÊ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Ê�ÅÊ</text:p>
      <text:p text:style-name="Text">/��ÃÁÃÆ �ÁÁÂÂÉ <text:s text:c="9"/>Ã <text:s text:c="19"/>Ã <text:s text:c="17"/>Å <text:s text:c="15"/>Á <text:s text:c="19"/>Â <text:s text:c="16"/>Ã�ÉÆ <text:s text:c="16"/>ÂÂ�ÈÉ <text:s text:c="17"/>Â <text:s text:c="12"/>Ã <text:s text:c="17"/>� <text:s text:c="14"/>� <text:s text:c="13"/>� <text:s text:c="15"/>� <text:s text:c="16"/>� <text:s text:c="18"/>� <text:s text:c="12"/>� <text:s text:c="12"/>� <text:s text:c="13"/>� <text:s text:c="11"/>ÃÇ�ÇÄ</text:p>
      <text:p text:style-name="Text">/��ÃÁÃÆ �ÁÁÂÃÂ <text:s text:c="9"/>Ä <text:s text:c="19"/>Å <text:s text:c="17"/>Á <text:s text:c="15"/>Á <text:s text:c="19"/>Â <text:s text:c="17"/>Ê�Ã <text:s text:c="17"/>ÃÂ�Ç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Á�É</text:p>
      <text:p text:style-name="Text">/��ÃÁÃÆ �ÁÁÂÃÄ <text:s text:c="9"/>Ä <text:s text:c="19"/>Ã <text:s text:c="17"/>Á <text:s text:c="15"/>Á <text:s text:c="19"/>Â <text:s text:c="16"/>ÂÂ�ÉÆ <text:s text:c="15"/>ÃÈ�ÄÉ <text:s text:c="17"/>Á <text:s text:c="12"/>Â <text:s text:c="17"/>� <text:s text:c="14"/>� <text:s text:c="13"/>� <text:s text:c="15"/>� <text:s text:c="16"/>� <text:s text:c="18"/>� <text:s text:c="12"/>� <text:s text:c="12"/>� <text:s text:c="13"/>� <text:s text:c="11"/>ÅÇ�ÃÄ</text:p>
      <text:p text:style-name="Text">/��ÃÁÃÆ �ÁÁÂÃÅ <text:s text:c="9"/>Ä <text:s text:c="19"/>Å <text:s text:c="17"/>Á <text:s text:c="15"/>Á <text:s text:c="19"/>Â <text:s text:c="16"/>ÂÅ�ÅÆ <text:s text:c="15"/>ÃÇ�ÆÆ <text:s text:c="13"/>Á�Æ <text:s text:c="14"/>Ã <text:s text:c="17"/>� <text:s text:c="14"/>� <text:s text:c="13"/>� <text:s text:c="15"/>� <text:s text:c="16"/>� <text:s text:c="18"/>� <text:s text:c="12"/>� <text:s text:c="12"/>� <text:s text:c="13"/>� <text:s text:c="11"/>ÆÂ�Æ</text:p>
      <text:p text:style-name="Text">/��ÃÁÃÆ �ÁÁÂÃÈ <text:s text:c="9"/>Ä <text:s text:c="19"/>Ã <text:s text:c="17"/>Æ <text:s text:c="15"/>Á <text:s text:c="19"/>Ä <text:s text:c="16"/>ÂÅ�Å <text:s text:c="16"/>ÃÆ�ÉÄ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ÆÇ�ÃÄ</text:p>
      <text:p text:style-name="Text">/��ÃÁÃÆ �ÁÁÂÄÁ <text:s text:c="9"/>Ä <text:s text:c="19"/>Å <text:s text:c="17"/>Å <text:s text:c="15"/>Æ <text:s text:c="19"/>Â <text:s text:c="16"/>É�ÆÆ <text:s text:c="16"/>ÃÇ�ÇÉ <text:s text:c="17"/>Æ <text:s text:c="12"/>Ä <text:s text:c="17"/>� <text:s text:c="14"/>� <text:s text:c="13"/>� <text:s text:c="15"/>� <text:s text:c="16"/>� <text:s text:c="18"/>� <text:s text:c="12"/>� <text:s text:c="12"/>� <text:s text:c="13"/>� <text:s text:c="11"/>ÇÁ�ÃÄ</text:p>
      <text:p text:style-name="Text">/��ÃÁÃÆ �ÁÁÂÄÄ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ÂÄÆ <text:s text:c="9"/>Ä <text:s text:c="19"/>Ã <text:s text:c="17"/>Á <text:s text:c="15"/>Á <text:s text:c="19"/>Â <text:s text:c="16"/>ÂÃ�ÆÆ <text:s text:c="15"/>ÃÉ�ÃÅ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Ê�ÈÊ</text:p>
      <text:p text:style-name="Text">/��ÃÁÃÆ �ÁÁÂÄÇ <text:s text:c="9"/>Ä <text:s text:c="19"/>Ã <text:s text:c="17"/>Á <text:s text:c="15"/>Ä <text:s text:c="19"/>Á <text:s text:c="16"/>ÂÈ�Â <text:s text:c="16"/>ÃÆ�ÇÉ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1"/>ÆÈ�ÂÂ</text:p>
      <text:p text:style-name="Text">/��ÃÁÃÆ �ÁÁÂÄÈ <text:s text:c="9"/>Â <text:s text:c="19"/>Â <text:s text:c="17"/>Á <text:s text:c="15"/>Á <text:s text:c="19"/>Ä <text:s text:c="17"/>ÂÁ <text:s text:c="17"/>ÃÄ�ÊÆ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Á�ÊÆ</text:p>
      <text:p text:style-name="Text">/��ÃÁÃÆ �ÁÁÂÄÊ <text:s text:c="9"/>Ä <text:s text:c="19"/>Ã <text:s text:c="17"/>Á <text:s text:c="15"/>Ä <text:s text:c="19"/>Â <text:s text:c="16"/>ÂÂ�Å <text:s text:c="16"/>ÂÊ�ÃÇ <text:s text:c="17"/>Á <text:s text:c="12"/>Â <text:s text:c="17"/>� <text:s text:c="14"/>� <text:s text:c="13"/>� <text:s text:c="15"/>� <text:s text:c="16"/>� <text:s text:c="18"/>� <text:s text:c="12"/>� <text:s text:c="12"/>� <text:s text:c="13"/>� <text:s text:c="11"/>ÅÁ�ÇÇ</text:p>
      <text:p text:style-name="Text">/��ÃÁÃÆ �ÁÁÂÅÁ <text:s text:c="9"/>Ã <text:s text:c="19"/>Ã <text:s text:c="17"/>Á <text:s text:c="15"/>Á <text:s text:c="19"/>Â <text:s text:c="16"/>ÂÅ�ÃÆ <text:s text:c="16"/>ÃÂ�Å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Ã�ÇÆ</text:p>
      <text:p text:style-name="Text">/��ÃÁÃÆ �ÁÁÂÅÂ <text:s text:c="9"/>Ä <text:s text:c="19"/>Ã <text:s text:c="17"/>Å <text:s text:c="15"/>Æ <text:s text:c="19"/>Â <text:s text:c="16"/>ÂÃ�ÉÃ <text:s text:c="15"/>ÂÅ�ÊÉ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Å�É</text:p>
      <text:p text:style-name="Text"> </text:p>
      <text:p text:style-name="Text"> </text:p>
      <text:p text:style-name="Text"> </text:p>
      <text:p text:style-name="Text"> </text:p>
      <text:p text:style-name="Text"> <text:s text:c="28"/>En la dirección https://sede.gobiernodecanarias.org/sede/verifica_doc puede ser</text:p>
      <text:p text:style-name="Text"> <text:s text:c="28"/>comprobada la autenticidad de esta copia, mediante el número de documento</text:p>
      <text:p text:style-name="Text"> <text:s text:c="28"/>electrónico siguiente:</text:p>
      <text:p text:style-name="Text"> <text:s text:c="29"/>RP012-oFKSYStSvdjAXbkDMaBBYmOrXbIR6Bm9</text:p>
      <text:p text:style-name="Break"/>
      <text:p text:style-name="Text"> <text:s text:c="80"/>$1(;2�,9��'(6*/26(�38178$&amp;,Ï1�352&lt;(&amp;726�È5($�',6&amp;$3$&amp;,'$'</text:p>
      <text:p text:style-name="Text"> </text:p>
      <text:p text:style-name="Text"> </text:p>
      <text:p text:style-name="Text"> <text:s text:c="79"/>gQjIgQ]�&lt;dYQE&lt;DYI�GI�Y&lt;��EjQpQG&lt;G�&lt;�Y&lt;�Â�Ä <text:s text:c="121"/>gQjIgQ]h�&lt;dYQE&lt;DYIh�&lt;�Y&lt;�&lt;EjQpQG&lt;G�Å</text:p>
      <text:p text:style-name="Text"> </text:p>
      <text:p text:style-name="Text"> </text:p>
      <text:p text:style-name="Text"> </text:p>
      <text:p text:style-name="Text"> <text:s text:c="231"/>��� gQjIgQ]h�GI�6&lt;Y]g&lt;EQ_[�GI�Y&lt;h��[jQG&lt;GIh�h]YQEQj&lt;[jIh</text:p>
      <text:p text:style-name="Text"> <text:s text:c="22"/>��� gQjIgQ]h�GI�6&lt;Y]g&lt;EQ_[�GI�Y&lt;h��[jQG&lt;GIh�</text:p>
      <text:p text:style-name="Text"> <text:s text:c="109"/>�� gQjIgQ]h�GI�6&lt;Y]g&lt;EQ_[�GI�Y]h�+g]sIEj]h</text:p>
      <text:p text:style-name="Text"> <text:s text:c="25"/>h]YQEQj&lt;[jIh�I[�dg]sIEj]h�GI�hIgpQEQ]h</text:p>
      <text:p text:style-name="Text"> <text:s text:c="339"/>0$0� �</text:p>
      <text:p text:style-name="Text"> <text:s text:c="336"/>6� $.� �&amp;"</text:p>
      <text:p text:style-name="Text"> <text:s text:c="293"/>��È����Y�</text:p>
      <text:p text:style-name="Text"> <text:s text:c="243"/>��Å���</text:p>
      <text:p text:style-name="Text"> <text:s text:c="225"/>��Ä��� <text:s text:c="61"/>&gt;ZDQj]� <text:s text:c="21"/>��Ê��� &lt;�</text:p>
      <text:p text:style-name="Text"> <text:s text:c="128"/>�Ä� &lt;YQG&lt;G�0KE[QE&lt;�GIY�+g]sIEj]� <text:s text:c="34"/>��Â��� <text:s text:c="7"/>��Ã��� <text:s text:c="22"/>/Q[OkY&lt;gQG&lt;G� <text:s text:c="57"/>��É���</text:p>
      <text:p text:style-name="Text"> <text:s text:c="23"/>��Â�� <text:s text:c="195"/>][jI[QG]� <text:s text:c="25"/>��Æ��� <text:s text:c="12"/>��Ç��� <text:s text:c="6"/>jIggQj]gQ&lt;Y�s� <text:s text:c="12"/>E]NQ[&lt;[EQ&lt;EQ_[�</text:p>
      <text:p text:style-name="Text"> <text:s text:c="57"/>��Ä���[hIgEQ_[� <text:s text:c="99"/>�Å��+Igh][&lt;h� <text:s text:c="3"/>�k[G&lt;ZI[j&lt;EQ_[� $DWIjQp]h�GIY� <text:s text:c="17"/>GIY�dg]sIEj]�I[� <text:s text:c="53"/>�Zd&lt;Ej]�</text:p>
      <text:p text:style-name="Text"> <text:s text:c="16"/>+&lt;gjQEQd&lt;EQ_[�GI� <text:s text:c="3"/>��Ã���ZDQj]� <text:s text:c="172"/>jKE[QE]�GIY� <text:s text:c="21"/>+gIhkdkIhj] <text:s text:c="7"/>�[[]p&lt;EQ_[ <text:s text:c="4"/>GI�&lt;Ejk&lt;EQ_[� <text:s text:c="15"/>GIY�dg]sIEj]�</text:p>
      <text:p text:style-name="Text"> <text:s text:c="59"/>Y&lt;D]g&lt;Y�GI� <text:s text:c="9"/>��Â�� <text:s text:c="8"/>�Ã���Q[&lt;[EQ&lt;EQ_[� <text:s text:c="59"/>GIhjQ[&lt;j&lt;gQ&lt;h� <text:s text:c="5"/>GIY�dg]sIEj]� <text:s text:c="2"/>dg]sIEj] <text:s text:c="24"/>IY�&gt;ZDQj]� <text:s text:c="55"/>d]DY&lt;EQ][&lt;Y</text:p>
      <text:p text:style-name="Text"> <text:s text:c="16"/>p]Yk[j&lt;gQ&lt;G]�GIh <text:s text:c="3"/>jIggQj]gQ&lt;Y�GI�Y&lt;� <text:s text:c="168"/>dg]sIEj] <text:s text:c="58"/>GIY�dg]sIEj]� <text:s text:c="15"/>GI�Q[pIghQ_[</text:p>
      <text:p text:style-name="Text"> <text:s text:c="57"/>dIgh][&lt;h�E][� <text:s text:c="4"/>]NQ[&lt;[EQ&lt;EQ_[ <text:s text:c="10"/>+g]dQ&lt;� <text:s text:c="8"/>�p&lt;Yk&lt;EQ_[�GI� <text:s text:c="40"/>d]jI[EQ&lt;YIh�GIY� <text:s text:c="55"/>Q[hkY&lt;g</text:p>
      <text:p text:style-name="Text"> <text:s text:c="20"/>jQ[&lt;G]�&lt;Y� <text:s text:c="9"/>I[jQG&lt;G <text:s text:c="106"/>+g]sIEj]h�GI� <text:s text:c="122"/>GI�Q[pIghQ_[</text:p>
      <text:p text:style-name="Text"> <text:s text:c="58"/>GQhE&lt;d&lt;EQG&lt;G <text:s text:c="43"/>Y&lt;h�[IEIhQG&lt;GIh� <text:s text:c="6"/>&lt;YQG&lt;G�jKE[QE&lt; <text:s text:c="21"/>dg]sIEj]</text:p>
      <text:p text:style-name="Text"> <text:s text:c="20"/>dg]sIEj] <text:s text:c="126"/>Q[[]p&lt;EQ_[</text:p>
      <text:p text:style-name="Text"> <text:s text:c="119"/>h]EQ&lt;YIh</text:p>
      <text:p text:style-name="Text"> </text:p>
      <text:p text:style-name="Text"> </text:p>
      <text:p text:style-name="Text">/��ÃÁÃÆ �ÁÁÂÅÃ <text:s text:c="9"/>Ä <text:s text:c="19"/>Ã <text:s text:c="17"/>Å <text:s text:c="15"/>Á <text:s text:c="19"/>Ä <text:s text:c="16"/>ÂÆ�Æ <text:s text:c="16"/>ÃÊ�ÅÄ <text:s text:c="13"/>Â�Æ <text:s text:c="14"/>Ä <text:s text:c="17"/>� <text:s text:c="14"/>� <text:s text:c="13"/>� <text:s text:c="15"/>� <text:s text:c="16"/>� <text:s text:c="18"/>� <text:s text:c="12"/>� <text:s text:c="12"/>� <text:s text:c="13"/>� <text:s text:c="11"/>ÇÂ�ÅÄ</text:p>
      <text:p text:style-name="Text">/��ÃÁÃÆ �ÁÁÂÅÅ <text:s text:c="9"/>Á <text:s text:c="19"/>Ã <text:s text:c="17"/>Á <text:s text:c="15"/>Å <text:s text:c="19"/>Ã <text:s text:c="16"/>ÂÁ�ÊÆ <text:s text:c="15"/>ÃÉ�ÄÈ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ÆÁ�ÄÃ</text:p>
      <text:p text:style-name="Text">/��ÃÁÃÆ �ÁÁÂÅÆ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ÂÅÇ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ÂÅÈ <text:s text:c="9"/>Ä <text:s text:c="19"/>Å <text:s text:c="17"/>Å <text:s text:c="15"/>Á <text:s text:c="19"/>Á <text:s text:c="16"/>ÂÆ�È <text:s text:c="16"/>ÃÅ�ÆÆ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ÆÅ�ÃÆ</text:p>
      <text:p text:style-name="Text">/��ÃÁÃÆ �ÁÁÂÅÊ <text:s text:c="9"/>Ä <text:s text:c="19"/>Å <text:s text:c="17"/>Á <text:s text:c="15"/>Á <text:s text:c="19"/>Ã <text:s text:c="17"/>È�È <text:s text:c="16"/>ÃÅ�ÆÆ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Å�ÃÆ</text:p>
      <text:p text:style-name="Text">/��ÃÁÃÆ �ÁÁÂÆÁ <text:s text:c="9"/>Ä <text:s text:c="19"/>Ã <text:s text:c="17"/>Á <text:s text:c="15"/>Á <text:s text:c="19"/>Ã <text:s text:c="16"/>É�ÆÆ <text:s text:c="16"/>ÂÈ�ÂÃ <text:s text:c="12"/>Ä�ÄÄ <text:s text:c="14"/>Â <text:s text:c="17"/>� <text:s text:c="14"/>� <text:s text:c="13"/>� <text:s text:c="15"/>� <text:s text:c="16"/>� <text:s text:c="18"/>� <text:s text:c="12"/>� <text:s text:c="12"/>� <text:s text:c="13"/>� <text:s text:c="12"/>ÄÈ</text:p>
      <text:p text:style-name="Text">/��ÃÁÃÆ �ÁÁÂÆÂ <text:s text:c="9"/>Ã <text:s text:c="19"/>Ã <text:s text:c="17"/>Á <text:s text:c="15"/>Æ <text:s text:c="19"/>Á <text:s text:c="16"/>ÂÂ�Å <text:s text:c="17"/>ÃÂ�Å <text:s text:c="17"/>Á <text:s text:c="12"/>Â <text:s text:c="17"/>� <text:s text:c="14"/>� <text:s text:c="13"/>� <text:s text:c="15"/>� <text:s text:c="16"/>� <text:s text:c="18"/>� <text:s text:c="12"/>� <text:s text:c="12"/>� <text:s text:c="13"/>� <text:s text:c="11"/>ÅÃ�É</text:p>
      <text:p text:style-name="Text">/��ÃÁÃÆ �ÁÁÂÆÃ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ÂÆÊ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ÂÇÃ <text:s text:c="9"/>Ä <text:s text:c="19"/>Ã <text:s text:c="17"/>Á <text:s text:c="15"/>Á <text:s text:c="19"/>Á <text:s text:c="16"/>ÂÅ�ÃÆ <text:s text:c="15"/>ÃÆ�ÃÇ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1"/>ÆÁ�ÉÅ</text:p>
      <text:p text:style-name="Text">/��ÃÁÃÆ �ÁÁÂÇÇ <text:s text:c="9"/>Ä <text:s text:c="19"/>Ã <text:s text:c="17"/>Á <text:s text:c="15"/>Ã <text:s text:c="19"/>Â <text:s text:c="16"/>ÂÅ�ÃÆ <text:s text:c="15"/>ÂÈ�ÂÃ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1"/>ÅÆ�È</text:p>
      <text:p text:style-name="Text">/��ÃÁÃÆ �ÁÁÂÇÈ <text:s text:c="9"/>Á <text:s text:c="19"/>Ã <text:s text:c="17"/>Å <text:s text:c="15"/>Á <text:s text:c="19"/>Á <text:s text:c="17"/>Æ�È <text:s text:c="16"/>ÂÈ�ÂÃ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ÄÂ�ÉÃ</text:p>
      <text:p text:style-name="Text">/��ÃÁÃÆ �ÁÁÂÇÉ <text:s text:c="9"/>Á <text:s text:c="19"/>Ã <text:s text:c="17"/>Ä <text:s text:c="15"/>Å <text:s text:c="19"/>Á <text:s text:c="16"/>ÂÂ�Å <text:s text:c="16"/>ÃÆ�ÇÉ <text:s text:c="12"/>Ä�ÄÄ <text:s text:c="14"/>Ã <text:s text:c="17"/>� <text:s text:c="14"/>� <text:s text:c="13"/>� <text:s text:c="15"/>� <text:s text:c="16"/>� <text:s text:c="18"/>� <text:s text:c="12"/>� <text:s text:c="12"/>� <text:s text:c="13"/>� <text:s text:c="11"/>ÆÂ�ÅÂ</text:p>
      <text:p text:style-name="Text">/��ÃÁÃÆ �ÁÁÂÈÁ <text:s text:c="10"/>� <text:s text:c="18"/>� <text:s text:c="18"/>� <text:s text:c="14"/>� <text:s text:c="19"/>� <text:s text:c="21"/>� <text:s text:c="17"/>� <text:s text:c="18"/>� <text:s text:c="12"/>� <text:s text:c="16"/>ÂÁ <text:s text:c="14"/>È <text:s text:c="12"/>ÂÈ <text:s text:c="15"/>Á <text:s text:c="16"/>É <text:s text:c="18"/>Á <text:s text:c="11"/>Â <text:s text:c="13"/>Æ <text:s text:c="13"/>Á <text:s text:c="12"/>ÅÉ</text:p>
      <text:p text:style-name="Text">/��ÃÁÃÆ �ÁÁÂÈÂ <text:s text:c="9"/>Ä <text:s text:c="19"/>Ä <text:s text:c="17"/>Á <text:s text:c="15"/>Å <text:s text:c="19"/>Á <text:s text:c="16"/>ÂÄ�ÁÆ <text:s text:c="15"/>ÃÈ�ÂÉ <text:s text:c="17"/>Ä <text:s text:c="12"/>Ã <text:s text:c="17"/>� <text:s text:c="14"/>� <text:s text:c="13"/>� <text:s text:c="15"/>� <text:s text:c="16"/>� <text:s text:c="18"/>� <text:s text:c="12"/>� <text:s text:c="12"/>� <text:s text:c="13"/>� <text:s text:c="11"/>ÆÆ�ÃÄ</text:p>
      <text:p text:style-name="Text">/��ÃÁÃÆ �ÁÁÂÈÃ <text:s text:c="9"/>Ä <text:s text:c="19"/>Å <text:s text:c="17"/>Á <text:s text:c="15"/>Ä <text:s text:c="19"/>Á <text:s text:c="16"/>ÂÂ�Å <text:s text:c="16"/>ÃÄ�ÆÅ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È�ÊÅ</text:p>
      <text:p text:style-name="Text">/��ÃÁÃÆ �ÁÁÂÈÅ <text:s text:c="9"/>Á <text:s text:c="19"/>Ã <text:s text:c="17"/>Á <text:s text:c="15"/>Á <text:s text:c="19"/>Á <text:s text:c="17"/>Ç�È <text:s text:c="16"/>ÃÂ�ÂÃ <text:s text:c="17"/>Ä <text:s text:c="12"/>Ã <text:s text:c="17"/>� <text:s text:c="14"/>� <text:s text:c="13"/>� <text:s text:c="15"/>� <text:s text:c="16"/>� <text:s text:c="18"/>� <text:s text:c="12"/>� <text:s text:c="12"/>� <text:s text:c="13"/>� <text:s text:c="11"/>ÄÅ�ÉÃ</text:p>
      <text:p text:style-name="Text">/��ÃÁÃÆ �ÁÁÂÈÆ <text:s text:c="9"/>Ä <text:s text:c="19"/>Ã <text:s text:c="17"/>Á <text:s text:c="15"/>Á <text:s text:c="19"/>Á <text:s text:c="16"/>Ê�ÆÆ <text:s text:c="16"/>ÃÉ�ÇÉ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Ç�ÃÄ</text:p>
      <text:p text:style-name="Text">/��ÃÁÃÆ �ÁÁÂÈÇ <text:s text:c="9"/>Ä <text:s text:c="19"/>Å <text:s text:c="17"/>Á <text:s text:c="15"/>Ä <text:s text:c="19"/>Â <text:s text:c="16"/>ÂÆ�ÇÉ <text:s text:c="15"/>ÂÊ�ÃÇ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É�ÊÅ</text:p>
      <text:p text:style-name="Text">/��ÃÁÃÆ �ÁÁÂÈÈ <text:s text:c="9"/>Ä <text:s text:c="19"/>Å <text:s text:c="17"/>Å <text:s text:c="15"/>Á <text:s text:c="19"/>Á <text:s text:c="16"/>ÂÆ�Â <text:s text:c="16"/>ÃÇ�ÆÅ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ÆÅ�ÇÅ</text:p>
      <text:p text:style-name="Text">/��ÃÁÃÆ �ÁÁÂÈÉ <text:s text:c="9"/>Ä <text:s text:c="19"/>Ä <text:s text:c="17"/>Á <text:s text:c="15"/>Á <text:s text:c="19"/>Â <text:s text:c="17"/>Ç�Ã <text:s text:c="17"/>ÃÈ�Å <text:s text:c="17"/>Á <text:s text:c="12"/>Ä <text:s text:c="17"/>� <text:s text:c="14"/>� <text:s text:c="13"/>� <text:s text:c="15"/>� <text:s text:c="16"/>� <text:s text:c="18"/>� <text:s text:c="12"/>� <text:s text:c="12"/>� <text:s text:c="13"/>� <text:s text:c="11"/>ÅÄ�Ç</text:p>
      <text:p text:style-name="Text">/��ÃÁÃÆ �ÁÁÂÉÁ <text:s text:c="9"/>Ã <text:s text:c="19"/>Â <text:s text:c="17"/>Á <text:s text:c="15"/>Á <text:s text:c="19"/>Á <text:s text:c="16"/>ÂÁ�ÆÆ <text:s text:c="16"/>ÃÆ�Å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Á�ÊÆ</text:p>
      <text:p text:style-name="Text">/��ÃÁÃÆ �ÁÁÂÉÂ <text:s text:c="9"/>Á <text:s text:c="19"/>Ã <text:s text:c="17"/>Á <text:s text:c="15"/>Å <text:s text:c="19"/>Ã <text:s text:c="17"/>Ê�È <text:s text:c="16"/>ÃÇ�ÅÉ <text:s text:c="17"/>Á <text:s text:c="12"/>Ã <text:s text:c="17"/>� <text:s text:c="14"/>� <text:s text:c="13"/>� <text:s text:c="15"/>� <text:s text:c="16"/>� <text:s text:c="18"/>� <text:s text:c="12"/>� <text:s text:c="12"/>� <text:s text:c="13"/>� <text:s text:c="11"/>ÅÇ�ÂÉ</text:p>
      <text:p text:style-name="Text">/��ÃÁÃÆ �ÁÁÂÉÃ <text:s text:c="9"/>Ä <text:s text:c="19"/>Â <text:s text:c="17"/>Á <text:s text:c="15"/>Á <text:s text:c="19"/>Á <text:s text:c="21"/>È <text:s text:c="14"/>ÃÇ�ÃÅ <text:s text:c="17"/>Á <text:s text:c="12"/>Â <text:s text:c="17"/>� <text:s text:c="14"/>� <text:s text:c="13"/>� <text:s text:c="15"/>� <text:s text:c="16"/>� <text:s text:c="18"/>� <text:s text:c="12"/>� <text:s text:c="12"/>� <text:s text:c="13"/>� <text:s text:c="11"/>ÄÉ�ÃÅ</text:p>
      <text:p text:style-name="Text">/��ÃÁÃÆ �ÁÁÂÉÄ <text:s text:c="9"/>Ä <text:s text:c="19"/>Ã <text:s text:c="17"/>Á <text:s text:c="15"/>Á <text:s text:c="19"/>Â <text:s text:c="21"/>Å <text:s text:c="16"/>ÃÅ <text:s text:c="18"/>Á <text:s text:c="12"/>Ä <text:s text:c="17"/>� <text:s text:c="14"/>� <text:s text:c="13"/>� <text:s text:c="15"/>� <text:s text:c="16"/>� <text:s text:c="18"/>� <text:s text:c="12"/>� <text:s text:c="12"/>� <text:s text:c="13"/>� <text:s text:c="12"/>ÄÈ</text:p>
      <text:p text:style-name="Text">/��ÃÁÃÆ �ÁÁÂÉÅ <text:s text:c="9"/>Ä <text:s text:c="19"/>Â <text:s text:c="17"/>Å <text:s text:c="15"/>Á <text:s text:c="19"/>Â <text:s text:c="21"/>Ä <text:s text:c="16"/>ÃÂ <text:s text:c="18"/>Á <text:s text:c="12"/>Â <text:s text:c="17"/>� <text:s text:c="14"/>� <text:s text:c="13"/>� <text:s text:c="15"/>� <text:s text:c="16"/>� <text:s text:c="18"/>� <text:s text:c="12"/>� <text:s text:c="12"/>� <text:s text:c="13"/>� <text:s text:c="12"/>ÄÅ</text:p>
      <text:p text:style-name="Text">/��ÃÁÃÆ �ÁÁÂÉÆ <text:s text:c="9"/>Ã <text:s text:c="19"/>Å <text:s text:c="17"/>Á <text:s text:c="15"/>Å <text:s text:c="19"/>Â <text:s text:c="16"/>Ê�ÆÆ <text:s text:c="16"/>ÂÈ�ÂÃ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2"/>ÅÅ</text:p>
      <text:p text:style-name="Text">/��ÃÁÃÆ �ÁÁÂÉÇ <text:s text:c="9"/>Ä <text:s text:c="19"/>Â <text:s text:c="17"/>Á <text:s text:c="15"/>Á <text:s text:c="19"/>Á <text:s text:c="17"/>Ç�È <text:s text:c="16"/>ÂÊ�ÂÃ <text:s text:c="17"/>Á <text:s text:c="12"/>Â <text:s text:c="17"/>� <text:s text:c="14"/>� <text:s text:c="13"/>� <text:s text:c="15"/>� <text:s text:c="16"/>� <text:s text:c="18"/>� <text:s text:c="12"/>� <text:s text:c="12"/>� <text:s text:c="13"/>� <text:s text:c="11"/>ÄÁ�ÉÃ</text:p>
      <text:p text:style-name="Text">/��ÃÁÃÆ �ÁÁÂÉÈ <text:s text:c="9"/>Ê <text:s text:c="19"/>È <text:s text:c="17"/>ÂÃ <text:s text:c="14"/>Á <text:s text:c="18"/>ÂÁ <text:s text:c="21"/>Á <text:s text:c="16"/>Â <text:s text:c="19"/>Ã <text:s text:c="12"/>Á <text:s text:c="17"/>� <text:s text:c="14"/>� <text:s text:c="13"/>� <text:s text:c="15"/>� <text:s text:c="16"/>� <text:s text:c="18"/>� <text:s text:c="12"/>� <text:s text:c="12"/>� <text:s text:c="13"/>� <text:s text:c="12"/>ÅÂ</text:p>
      <text:p text:style-name="Text">/��ÃÁÃÆ �ÁÁÂÉÉ <text:s text:c="9"/>Ä <text:s text:c="19"/>Ä <text:s text:c="17"/>Æ <text:s text:c="15"/>Á <text:s text:c="19"/>Â <text:s text:c="16"/>ÂÂ�Å <text:s text:c="16"/>ÂÈ�ÂÃ <text:s text:c="12"/>Ä�ÄÄ <text:s text:c="14"/>Ä <text:s text:c="17"/>� <text:s text:c="14"/>� <text:s text:c="13"/>� <text:s text:c="15"/>� <text:s text:c="16"/>� <text:s text:c="18"/>� <text:s text:c="12"/>� <text:s text:c="12"/>� <text:s text:c="13"/>� <text:s text:c="11"/>ÅÇ�ÉÆ</text:p>
      <text:p text:style-name="Text">/��ÃÁÃÆ �ÁÁÂÉÊ <text:s text:c="9"/>Ä <text:s text:c="19"/>Ã <text:s text:c="17"/>Á <text:s text:c="15"/>Á <text:s text:c="19"/>Â <text:s text:c="17"/>ÂÁ <text:s text:c="19"/>ÃÅ <text:s text:c="18"/>Á <text:s text:c="12"/>Ä <text:s text:c="17"/>� <text:s text:c="14"/>� <text:s text:c="13"/>� <text:s text:c="15"/>� <text:s text:c="16"/>� <text:s text:c="18"/>� <text:s text:c="12"/>� <text:s text:c="12"/>� <text:s text:c="13"/>� <text:s text:c="12"/>ÅÄ</text:p>
      <text:p text:style-name="Text">/��ÃÁÃÆ �ÁÁÂÊÁ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5"/>� <text:s text:c="16"/>� <text:s text:c="18"/>� <text:s text:c="12"/>� <text:s text:c="12"/>� <text:s text:c="13"/>� <text:s text:c="13"/>Á</text:p>
      <text:p text:style-name="Text">/��ÃÁÃÆ �ÁÁÂÊÂ <text:s text:c="9"/>Á <text:s text:c="19"/>Ã <text:s text:c="17"/>Ä <text:s text:c="15"/>Á <text:s text:c="19"/>Á <text:s text:c="17"/>Æ�È <text:s text:c="16"/>ÃÆ�ÇÉ <text:s text:c="17"/>Á <text:s text:c="12"/>Â <text:s text:c="17"/>� <text:s text:c="14"/>� <text:s text:c="13"/>� <text:s text:c="15"/>� <text:s text:c="16"/>� <text:s text:c="18"/>� <text:s text:c="12"/>� <text:s text:c="12"/>� <text:s text:c="13"/>� <text:s text:c="11"/>ÄÈ�ÄÉ</text:p>
      <text:p text:style-name="Text">/��ÃÁÃÆ �ÁÁÂÊÄ <text:s text:c="9"/>Ä <text:s text:c="19"/>Ã <text:s text:c="17"/>Á <text:s text:c="15"/>Ä <text:s text:c="19"/>Â <text:s text:c="16"/>ÂÂ�Å <text:s text:c="16"/>ÂÃ�ÉÅ <text:s text:c="12"/>Ä�ÄÄ <text:s text:c="14"/>Ã <text:s text:c="17"/>� <text:s text:c="14"/>� <text:s text:c="13"/>� <text:s text:c="15"/>� <text:s text:c="16"/>� <text:s text:c="18"/>� <text:s text:c="12"/>� <text:s text:c="12"/>� <text:s text:c="13"/>� <text:s text:c="11"/>ÄÉ�ÆÈ</text:p>
      <text:p text:style-name="Text"> </text:p>
      <text:p text:style-name="Text"> </text:p>
      <text:p text:style-name="Text"> </text:p>
      <text:p text:style-name="Text"> </text:p>
      <text:p text:style-name="Text"> <text:s text:c="28"/>En la dirección https://sede.gobiernodecanarias.org/sede/verifica_doc puede ser</text:p>
      <text:p text:style-name="Text"> <text:s text:c="28"/>comprobada la autenticidad de esta copia, mediante el número de documento</text:p>
      <text:p text:style-name="Text"> <text:s text:c="28"/>electrónico siguiente:</text:p>
      <text:p text:style-name="Text"> <text:s text:c="29"/>RP012-oFKSYStSvdjAXbkDMaBBYmOrXbIR6Bm9</text:p>
      <text:p text:style-name="Break"/>
      <text:p text:style-name="Text"> <text:s text:c="80"/>$1(;2�,9��'(6*/26(�38178$&amp;,Ï1�352&lt;(&amp;726�È5($�',6&amp;$3$&amp;,'$'</text:p>
      <text:p text:style-name="Text"> </text:p>
      <text:p text:style-name="Text"> </text:p>
      <text:p text:style-name="Text"> <text:s text:c="79"/>gQjIgQ]�&lt;dYQE&lt;DYI�GI�Y&lt;��EjQpQG&lt;G�&lt;�Y&lt;�Â�Ä <text:s text:c="122"/>gQjIgQ]h�&lt;dYQE&lt;DYIh�&lt;�Y&lt;�&lt;EjQpQG&lt;G�Å</text:p>
      <text:p text:style-name="Text"> </text:p>
      <text:p text:style-name="Text"> </text:p>
      <text:p text:style-name="Text"> </text:p>
      <text:p text:style-name="Text"> <text:s text:c="233"/>��� gQjIgQ]h�GI�6&lt;Y]g&lt;EQ_[�GI�Y&lt;h��[jQG&lt;GIh�h]YQEQj&lt;[jIh</text:p>
      <text:p text:style-name="Text"> <text:s text:c="22"/>��� gQjIgQ]h�GI�6&lt;Y]g&lt;EQ_[�GI�Y&lt;h��[jQG&lt;GIh�</text:p>
      <text:p text:style-name="Text"> <text:s text:c="109"/>�� gQjIgQ]h�GI�6&lt;Y]g&lt;EQ_[�GI�Y]h�+g]sIEj]h</text:p>
      <text:p text:style-name="Text"> <text:s text:c="25"/>h]YQEQj&lt;[jIh�I[�dg]sIEj]h�GI�hIgpQEQ]h</text:p>
      <text:p text:style-name="Text"> <text:s text:c="341"/>0$0� �</text:p>
      <text:p text:style-name="Text"> <text:s text:c="338"/>6� $.� �&amp;"</text:p>
      <text:p text:style-name="Text"> <text:s text:c="295"/>��È����Y�</text:p>
      <text:p text:style-name="Text"> <text:s text:c="243"/>��Å���</text:p>
      <text:p text:style-name="Text"> <text:s text:c="225"/>��Ä��� <text:s text:c="63"/>&gt;ZDQj]� <text:s text:c="21"/>��Ê��� &lt;�</text:p>
      <text:p text:style-name="Text"> <text:s text:c="128"/>�Ä� &lt;YQG&lt;G�0KE[QE&lt;�GIY�+g]sIEj]� <text:s text:c="34"/>��Â��� <text:s text:c="7"/>��Ã��� <text:s text:c="22"/>/Q[OkY&lt;gQG&lt;G� <text:s text:c="59"/>��É���</text:p>
      <text:p text:style-name="Text"> <text:s text:c="23"/>��Â�� <text:s text:c="195"/>][jI[QG]� <text:s text:c="26"/>��Æ��� <text:s text:c="12"/>��Ç��� <text:s text:c="7"/>jIggQj]gQ&lt;Y�s� <text:s text:c="12"/>E]NQ[&lt;[EQ&lt;EQ_[�</text:p>
      <text:p text:style-name="Text"> <text:s text:c="57"/>��Ä���[hIgEQ_[� <text:s text:c="99"/>�Å��+Igh][&lt;h� <text:s text:c="3"/>�k[G&lt;ZI[j&lt;EQ_[� $DWIjQp]h�GIY� <text:s text:c="17"/>GIY�dg]sIEj]�I[� <text:s text:c="55"/>�Zd&lt;Ej]�</text:p>
      <text:p text:style-name="Text"> <text:s text:c="16"/>+&lt;gjQEQd&lt;EQ_[�GI� <text:s text:c="3"/>��Ã���ZDQj]� <text:s text:c="172"/>jKE[QE]�GIY� <text:s text:c="22"/>+gIhkdkIhj] <text:s text:c="7"/>�[[]p&lt;EQ_[ <text:s text:c="5"/>GI�&lt;Ejk&lt;EQ_[� <text:s text:c="15"/>GIY�dg]sIEj]�</text:p>
      <text:p text:style-name="Text"> <text:s text:c="59"/>Y&lt;D]g&lt;Y�GI� <text:s text:c="9"/>��Â�� <text:s text:c="8"/>�Ã���Q[&lt;[EQ&lt;EQ_[� <text:s text:c="59"/>GIhjQ[&lt;j&lt;gQ&lt;h� <text:s text:c="5"/>GIY�dg]sIEj]� <text:s text:c="2"/>dg]sIEj] <text:s text:c="24"/>IY�&gt;ZDQj]� <text:s text:c="57"/>d]DY&lt;EQ][&lt;Y</text:p>
      <text:p text:style-name="Text"> <text:s text:c="16"/>p]Yk[j&lt;gQ&lt;G]�GIh <text:s text:c="3"/>jIggQj]gQ&lt;Y�GI�Y&lt;� <text:s text:c="168"/>dg]sIEj] <text:s text:c="60"/>GIY�dg]sIEj]� <text:s text:c="15"/>GI�Q[pIghQ_[</text:p>
      <text:p text:style-name="Text"> <text:s text:c="57"/>dIgh][&lt;h�E][� <text:s text:c="4"/>]NQ[&lt;[EQ&lt;EQ_[ <text:s text:c="10"/>+g]dQ&lt;� <text:s text:c="8"/>�p&lt;Yk&lt;EQ_[�GI� <text:s text:c="40"/>d]jI[EQ&lt;YIh�GIY� <text:s text:c="55"/>Q[hkY&lt;g</text:p>
      <text:p text:style-name="Text"> <text:s text:c="20"/>jQ[&lt;G]�&lt;Y� <text:s text:c="9"/>I[jQG&lt;G <text:s text:c="106"/>+g]sIEj]h�GI� <text:s text:c="124"/>GI�Q[pIghQ_[</text:p>
      <text:p text:style-name="Text"> <text:s text:c="58"/>GQhE&lt;d&lt;EQG&lt;G <text:s text:c="43"/>Y&lt;h�[IEIhQG&lt;GIh� <text:s text:c="6"/>&lt;YQG&lt;G�jKE[QE&lt; <text:s text:c="21"/>dg]sIEj]</text:p>
      <text:p text:style-name="Text"> <text:s text:c="20"/>dg]sIEj] <text:s text:c="126"/>Q[[]p&lt;EQ_[</text:p>
      <text:p text:style-name="Text"> <text:s text:c="119"/>h]EQ&lt;YIh</text:p>
      <text:p text:style-name="Text"> </text:p>
      <text:p text:style-name="Text"> </text:p>
      <text:p text:style-name="Text">/��ÃÁÃÆ �ÁÁÂÊÅ <text:s text:c="9"/>Â <text:s text:c="19"/>Ã <text:s text:c="17"/>Á <text:s text:c="15"/>Á <text:s text:c="19"/>Ä <text:s text:c="16"/>ÂÃ�Å <text:s text:c="16"/>ÃÈ�ÇÉ <text:s text:c="17"/>Á <text:s text:c="12"/>Ä <text:s text:c="17"/>� <text:s text:c="14"/>� <text:s text:c="13"/>� <text:s text:c="16"/>� <text:s text:c="16"/>� <text:s text:c="18"/>� <text:s text:c="13"/>� <text:s text:c="12"/>� <text:s text:c="13"/>� <text:s text:c="11"/>ÅÊ�ÁÉ</text:p>
      <text:p text:style-name="Text">/��ÃÁÃÆ �ÁÁÂÊÉ <text:s text:c="9"/>Ä <text:s text:c="19"/>Ä <text:s text:c="17"/>Æ <text:s text:c="15"/>Á <text:s text:c="19"/>Ã <text:s text:c="16"/>ÂÂ�Å <text:s text:c="16"/>ÂÈ�ÂÃ <text:s text:c="12"/>Ç�ÇÇ <text:s text:c="14"/>Ä <text:s text:c="17"/>� <text:s text:c="14"/>� <text:s text:c="13"/>� <text:s text:c="16"/>� <text:s text:c="16"/>� <text:s text:c="18"/>� <text:s text:c="13"/>� <text:s text:c="12"/>� <text:s text:c="13"/>� <text:s text:c="11"/>ÆÂ�ÂÉ</text:p>
      <text:p text:style-name="Text">/��ÃÁÃÆ �ÁÁÂÊÊ <text:s text:c="9"/>Á <text:s text:c="19"/>Ã <text:s text:c="17"/>Ä <text:s text:c="15"/>Á <text:s text:c="19"/>Â <text:s text:c="16"/>ÂÅ�ÃÆ <text:s text:c="15"/>ÃÆ�ÇÉ <text:s text:c="12"/>Ä�ÄÄ <text:s text:c="14"/>Ã <text:s text:c="17"/>� <text:s text:c="14"/>� <text:s text:c="13"/>� <text:s text:c="16"/>� <text:s text:c="16"/>� <text:s text:c="18"/>� <text:s text:c="13"/>� <text:s text:c="12"/>� <text:s text:c="13"/>� <text:s text:c="11"/>ÆÂ�ÃÇ</text:p>
      <text:p text:style-name="Text">/��ÃÁÃÆ �ÁÁÃÁÁ <text:s text:c="9"/>Á <text:s text:c="19"/>Ã <text:s text:c="17"/>Á <text:s text:c="15"/>Å <text:s text:c="19"/>Â <text:s text:c="16"/>ÂÃ�ÈÆ <text:s text:c="15"/>ÃÅ�ÈÉ <text:s text:c="17"/>Á <text:s text:c="12"/>Ä <text:s text:c="17"/>� <text:s text:c="14"/>� <text:s text:c="13"/>� <text:s text:c="16"/>� <text:s text:c="16"/>� <text:s text:c="18"/>� <text:s text:c="13"/>� <text:s text:c="12"/>� <text:s text:c="13"/>� <text:s text:c="11"/>ÅÈ�ÆÄ</text:p>
      <text:p text:style-name="Text">/��ÃÁÃÆ �ÁÁÃÁÂ <text:s text:c="9"/>Ä <text:s text:c="19"/>Ã <text:s text:c="17"/>Ä <text:s text:c="15"/>Á <text:s text:c="19"/>Ä <text:s text:c="21"/>Ç <text:s text:c="14"/>ÃÅ�ÅÉ <text:s text:c="17"/>Á <text:s text:c="12"/>Ä <text:s text:c="17"/>� <text:s text:c="14"/>� <text:s text:c="13"/>� <text:s text:c="16"/>� <text:s text:c="16"/>� <text:s text:c="18"/>� <text:s text:c="13"/>� <text:s text:c="12"/>� <text:s text:c="13"/>� <text:s text:c="11"/>ÅÅ�ÅÉ</text:p>
      <text:p text:style-name="Text">/��ÃÁÃÆ �ÁÁÃÁÃ <text:s text:c="9"/>Â <text:s text:c="19"/>Ã <text:s text:c="17"/>Å <text:s text:c="15"/>Á <text:s text:c="19"/>Â <text:s text:c="16"/>ÂÁ�ÆÆ <text:s text:c="17"/>ÂÇ <text:s text:c="18"/>Á <text:s text:c="12"/>Ä <text:s text:c="17"/>� <text:s text:c="14"/>� <text:s text:c="13"/>� <text:s text:c="16"/>� <text:s text:c="16"/>� <text:s text:c="18"/>� <text:s text:c="13"/>� <text:s text:c="12"/>� <text:s text:c="13"/>� <text:s text:c="11"/>ÄÈ�ÆÆ</text:p>
      <text:p text:style-name="Text">/��ÃÁÃÆ �ÁÁÃÁÄ <text:s text:c="9"/>Ã <text:s text:c="19"/>Ã <text:s text:c="17"/>Á <text:s text:c="15"/>Á <text:s text:c="19"/>Á <text:s text:c="16"/>É�ÆÆ <text:s text:c="17"/>ÃÂ�Å <text:s text:c="17"/>Á <text:s text:c="12"/>Ä <text:s text:c="17"/>� <text:s text:c="14"/>� <text:s text:c="13"/>� <text:s text:c="16"/>� <text:s text:c="16"/>� <text:s text:c="18"/>� <text:s text:c="13"/>� <text:s text:c="12"/>� <text:s text:c="13"/>� <text:s text:c="11"/>ÄÇ�ÊÆ</text:p>
      <text:p text:style-name="Text">/��ÃÁÃÆ �ÁÁÃÁÅ <text:s text:c="10"/>� <text:s text:c="18"/>� <text:s text:c="18"/>� <text:s text:c="14"/>� <text:s text:c="19"/>� <text:s text:c="21"/>� <text:s text:c="17"/>� <text:s text:c="18"/>� <text:s text:c="12"/>� <text:s text:c="17"/>É <text:s text:c="14"/>È <text:s text:c="11"/>ÂÉ�ÃÆ <text:s text:c="14"/>Á <text:s text:c="16"/>È <text:s text:c="18"/>Á <text:s text:c="12"/>Ã <text:s text:c="13"/>Ä <text:s text:c="13"/>Æ <text:s text:c="11"/>ÆÁ�ÃÆ</text:p>
      <text:p text:style-name="Text">/��ÃÁÃÆ �ÁÁÃÁÆ <text:s text:c="9"/>Á <text:s text:c="19"/>Ã <text:s text:c="17"/>Á <text:s text:c="15"/>Ä <text:s text:c="19"/>Á <text:s text:c="17"/>Ç�È <text:s text:c="17"/>ÃÅ�Å <text:s text:c="17"/>Á <text:s text:c="12"/>Ä <text:s text:c="17"/>� <text:s text:c="14"/>� <text:s text:c="13"/>� <text:s text:c="16"/>� <text:s text:c="16"/>� <text:s text:c="18"/>� <text:s text:c="13"/>� <text:s text:c="12"/>� <text:s text:c="13"/>� <text:s text:c="11"/>ÄÊ�Â</text:p>
      <text:p text:style-name="Text">/��ÃÁÃÆ �ÁÁÃÁÊ <text:s text:c="9"/>Á <text:s text:c="19"/>Ã <text:s text:c="17"/>Á <text:s text:c="15"/>Á <text:s text:c="19"/>Ä <text:s text:c="16"/>Ç�ÉÆ <text:s text:c="16"/>ÃÃ�ÈÉ <text:s text:c="17"/>Á <text:s text:c="12"/>Â <text:s text:c="17"/>� <text:s text:c="14"/>� <text:s text:c="13"/>� <text:s text:c="16"/>� <text:s text:c="16"/>� <text:s text:c="18"/>� <text:s text:c="13"/>� <text:s text:c="12"/>� <text:s text:c="13"/>� <text:s text:c="11"/>ÄÆ�ÇÄ</text:p>
      <text:p text:style-name="Text">/��ÃÁÃÆ �ÁÁÃÂÁ <text:s text:c="9"/>Ä <text:s text:c="19"/>Â <text:s text:c="17"/>Á <text:s text:c="15"/>Á <text:s text:c="19"/>Â <text:s text:c="16"/>ÂÃ�ÇÆ <text:s text:c="15"/>ÃÆ�ÊÄ <text:s text:c="17"/>Á <text:s text:c="12"/>Ä <text:s text:c="17"/>� <text:s text:c="14"/>� <text:s text:c="13"/>� <text:s text:c="16"/>� <text:s text:c="16"/>� <text:s text:c="18"/>� <text:s text:c="13"/>� <text:s text:c="12"/>� <text:s text:c="13"/>� <text:s text:c="11"/>ÅÇ�ÆÉ</text:p>
      <text:p text:style-name="Text">/��ÃÁÃÆ �ÁÁÃÂÂ <text:s text:c="9"/>Ä <text:s text:c="19"/>Ã <text:s text:c="17"/>Å <text:s text:c="15"/>Á <text:s text:c="19"/>Â <text:s text:c="16"/>ÂÅ�É <text:s text:c="17"/>ÃÆ�Å <text:s text:c="17"/>Á <text:s text:c="12"/>Ä <text:s text:c="17"/>� <text:s text:c="14"/>� <text:s text:c="13"/>� <text:s text:c="16"/>� <text:s text:c="16"/>� <text:s text:c="18"/>� <text:s text:c="13"/>� <text:s text:c="12"/>� <text:s text:c="13"/>� <text:s text:c="11"/>ÆÄ�Ã</text:p>
      <text:p text:style-name="Text">/��ÃÁÃÆ �ÁÁÃÂÃ <text:s text:c="9"/>Á <text:s text:c="19"/>Ã <text:s text:c="17"/>Á <text:s text:c="15"/>Á <text:s text:c="19"/>Á <text:s text:c="21"/>Ç <text:s text:c="14"/>ÃÃ�ÁÄ <text:s text:c="17"/>Á <text:s text:c="12"/>Â <text:s text:c="17"/>� <text:s text:c="14"/>� <text:s text:c="13"/>� <text:s text:c="16"/>� <text:s text:c="16"/>� <text:s text:c="18"/>� <text:s text:c="13"/>� <text:s text:c="12"/>� <text:s text:c="13"/>� <text:s text:c="11"/>ÄÂ�ÁÄ</text:p>
      <text:p text:style-name="Text">/��ÃÁÃÆ �ÁÁÃÂÆ <text:s text:c="9"/>Ä <text:s text:c="19"/>Ã <text:s text:c="17"/>Á <text:s text:c="15"/>Á <text:s text:c="19"/>Á <text:s text:c="16"/>Ê�ÃÆ <text:s text:c="17"/>ÃÂ�Ç <text:s text:c="17"/>Â <text:s text:c="12"/>Ä <text:s text:c="17"/>� <text:s text:c="14"/>� <text:s text:c="13"/>� <text:s text:c="16"/>� <text:s text:c="16"/>� <text:s text:c="18"/>� <text:s text:c="13"/>� <text:s text:c="12"/>� <text:s text:c="13"/>� <text:s text:c="11"/>ÄÊ�ÉÆ</text:p>
      <text:p text:style-name="Text">/��ÃÁÃÆ �ÁÁÃÂÉ <text:s text:c="9"/>Ä <text:s text:c="19"/>Ã <text:s text:c="17"/>Å <text:s text:c="15"/>Á <text:s text:c="19"/>Á <text:s text:c="17"/>È�Ã <text:s text:c="17"/>ÃÈ�Å <text:s text:c="17"/>Á <text:s text:c="12"/>Ä <text:s text:c="17"/>� <text:s text:c="14"/>� <text:s text:c="13"/>� <text:s text:c="16"/>� <text:s text:c="16"/>� <text:s text:c="18"/>� <text:s text:c="13"/>� <text:s text:c="12"/>� <text:s text:c="13"/>� <text:s text:c="11"/>ÅÇ�Ç</text:p>
      <text:p text:style-name="Text">/��ÃÁÃÆ �ÁÁÃÂÊ <text:s text:c="9"/>Á <text:s text:c="19"/>Â <text:s text:c="17"/>Á <text:s text:c="15"/>Á <text:s text:c="19"/>Á <text:s text:c="16"/>Ã�ÉÆ <text:s text:c="17"/>ÃÆ�Å <text:s text:c="17"/>Á <text:s text:c="12"/>Ã <text:s text:c="17"/>� <text:s text:c="14"/>� <text:s text:c="13"/>� <text:s text:c="16"/>� <text:s text:c="16"/>� <text:s text:c="18"/>� <text:s text:c="13"/>� <text:s text:c="12"/>� <text:s text:c="13"/>� <text:s text:c="11"/>ÄÂ�ÃÆ</text:p>
      <text:p text:style-name="Text">/��ÃÁÃÆ �ÁÁÃÃÂ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6"/>� <text:s text:c="16"/>� <text:s text:c="18"/>� <text:s text:c="13"/>� <text:s text:c="12"/>� <text:s text:c="13"/>� <text:s text:c="13"/>Á</text:p>
      <text:p text:style-name="Text">/��ÃÁÃÆ �ÁÁÃÃÃ <text:s text:c="9"/>Á <text:s text:c="19"/>Å <text:s text:c="17"/>Å <text:s text:c="15"/>Á <text:s text:c="19"/>Â <text:s text:c="16"/>ÂÅ�ÇÆ <text:s text:c="15"/>ÂÊ�ÈÉ <text:s text:c="17"/>Ä <text:s text:c="12"/>Ä <text:s text:c="17"/>� <text:s text:c="14"/>� <text:s text:c="13"/>� <text:s text:c="16"/>� <text:s text:c="16"/>� <text:s text:c="18"/>� <text:s text:c="13"/>� <text:s text:c="12"/>� <text:s text:c="13"/>� <text:s text:c="11"/>ÅÊ�ÅÄ</text:p>
      <text:p text:style-name="Text">/��ÃÁÃÆ �ÁÁÃÃÄ <text:s text:c="9"/>Ä <text:s text:c="19"/>Ã <text:s text:c="17"/>Å <text:s text:c="15"/>Á <text:s text:c="19"/>Â <text:s text:c="16"/>Æ�ÄÆ <text:s text:c="16"/>ÂÊ�ÉÅ <text:s text:c="17"/>Á <text:s text:c="12"/>Ä <text:s text:c="17"/>� <text:s text:c="14"/>� <text:s text:c="13"/>� <text:s text:c="16"/>� <text:s text:c="16"/>� <text:s text:c="18"/>� <text:s text:c="13"/>� <text:s text:c="12"/>� <text:s text:c="13"/>� <text:s text:c="11"/>ÄÉ�ÂÊ</text:p>
      <text:p text:style-name="Text">/��ÃÁÃÆ �ÁÁÃÃÅ <text:s text:c="9"/>Á <text:s text:c="19"/>Å <text:s text:c="17"/>Á <text:s text:c="15"/>Á <text:s text:c="19"/>Â <text:s text:c="17"/>Æ�È <text:s text:c="16"/>ÂÊ�ÉÅ <text:s text:c="12"/>Ä�ÄÄ <text:s text:c="14"/>Ä <text:s text:c="17"/>� <text:s text:c="14"/>� <text:s text:c="13"/>� <text:s text:c="16"/>� <text:s text:c="16"/>� <text:s text:c="18"/>� <text:s text:c="13"/>� <text:s text:c="12"/>� <text:s text:c="13"/>� <text:s text:c="11"/>ÄÇ�ÉÈ</text:p>
      <text:p text:style-name="Text">/��ÃÁÃÆ �ÁÁÃÃÆ <text:s text:c="10"/>� <text:s text:c="18"/>� <text:s text:c="18"/>� <text:s text:c="14"/>� <text:s text:c="19"/>� <text:s text:c="21"/>� <text:s text:c="17"/>� <text:s text:c="18"/>� <text:s text:c="12"/>� <text:s text:c="17"/>� <text:s text:c="14"/>� <text:s text:c="13"/>� <text:s text:c="16"/>� <text:s text:c="16"/>� <text:s text:c="18"/>� <text:s text:c="13"/>� <text:s text:c="12"/>� <text:s text:c="13"/>� <text:s text:c="13"/>Á</text:p>
      <text:p text:style-name="Text">/��ÃÁÃÆ �ÁÁÃÃÇ <text:s text:c="9"/>Á <text:s text:c="19"/>Å <text:s text:c="17"/>Á <text:s text:c="15"/>Á <text:s text:c="19"/>Â <text:s text:c="16"/>É�ÆÆ <text:s text:c="16"/>ÃÂ�ÉÅ <text:s text:c="12"/>Ä�ÄÄ <text:s text:c="14"/>Ä <text:s text:c="17"/>� <text:s text:c="14"/>� <text:s text:c="13"/>� <text:s text:c="16"/>� <text:s text:c="16"/>� <text:s text:c="18"/>� <text:s text:c="13"/>� <text:s text:c="12"/>� <text:s text:c="13"/>� <text:s text:c="11"/>ÅÂ�ÈÃ</text:p>
      <text:p text:style-name="Text">/��ÃÁÃÆ �ÁÁÃÃÈ <text:s text:c="9"/>Á <text:s text:c="19"/>Ã <text:s text:c="17"/>Å <text:s text:c="15"/>Á <text:s text:c="19"/>Ä <text:s text:c="16"/>Ã�ÉÆ <text:s text:c="17"/>ÃÇ�Å <text:s text:c="17"/>Á <text:s text:c="12"/>Ä <text:s text:c="17"/>� <text:s text:c="14"/>� <text:s text:c="13"/>� <text:s text:c="16"/>� <text:s text:c="16"/>� <text:s text:c="18"/>� <text:s text:c="13"/>� <text:s text:c="12"/>� <text:s text:c="13"/>� <text:s text:c="11"/>ÅÂ�ÃÆ</text:p>
      <text:p text:style-name="Text"> </text:p>
      <text:p text:style-name="Text"> </text:p>
      <text:p text:style-name="Text"> </text:p>
      <text:p text:style-name="Text"> </text:p>
      <text:p text:style-name="Text"> <text:s text:c="28"/>En la dirección https://sede.gobiernodecanarias.org/sede/verifica_doc puede ser</text:p>
      <text:p text:style-name="Text"> <text:s text:c="28"/>comprobada la autenticidad de esta copia, mediante el número de documento</text:p>
      <text:p text:style-name="Text"> <text:s text:c="28"/>electrónico siguiente:</text:p>
      <text:p text:style-name="Text"> <text:s text:c="29"/>RP012-oFKSYStSvdjAXbkDMaBBYmOrXbIR6Bm9</text:p>
      <text:p text:style-name="Break"/>
      <text:p text:style-name="Text"> <text:s text:c="111"/>$1(;2�,9��'(6*/26(�38178$&amp;,Ï1�352&lt;(&amp;726�È5($�'(3(1'(1&amp;,$</text:p>
      <text:p text:style-name="Text"> </text:p>
      <text:p text:style-name="Text"> </text:p>
      <text:p text:style-name="Text"> <text:s text:c="104"/>gQjIgQ]�&lt;dYQE&lt;DYI�GI�Y&lt;��EjQpQG&lt;G�&lt;�Y&lt;�Â�Ä <text:s text:c="141"/>gQjIgQ]h�&lt;dYQE&lt;DYIh�&lt;�Y&lt;�&lt;EjQpQG&lt;G�Å</text:p>
      <text:p text:style-name="Text"> </text:p>
      <text:p text:style-name="Text"> </text:p>
      <text:p text:style-name="Text"> </text:p>
      <text:p text:style-name="Text"> <text:s text:c="277"/>��� gQjIgQ]h�GI�6&lt;Y]g&lt;EQ_[�GI�Y&lt;h��[jQG&lt;GIh�h]YQEQj&lt;[jIh</text:p>
      <text:p text:style-name="Text"> <text:s text:c="23"/>��� gQjIgQ]h�GI�6&lt;Y]g&lt;EQ_[�GI�Y&lt;h��[jQG&lt;GIh�h]YQEQj&lt;[jIh�I[�dg]sIEj]h�</text:p>
      <text:p text:style-name="Text"> <text:s text:c="143"/>�� gQjIgQ]h�GI�6&lt;Y]g&lt;EQ_[�GI�Y]h�+g]sIEj]h</text:p>
      <text:p text:style-name="Text"> <text:s text:c="52"/>GI�hIgpQEQ]h</text:p>
      <text:p text:style-name="Text"> </text:p>
      <text:p text:style-name="Text"> <text:s text:c="398"/>0$0� �</text:p>
      <text:p text:style-name="Text">�8+����"0��/$ � �01�</text:p>
      <text:p text:style-name="Text"> <text:s text:c="395"/>6� $.� �&amp;"</text:p>
      <text:p text:style-name="Text"> <text:s text:c="159"/>�Ä� &lt;YQG&lt;G�0KE[QE&lt;�GIY�+g]sIEj]� <text:s text:c="144"/>��È����Y�&gt;ZDQj]�</text:p>
      <text:p text:style-name="Text"> <text:s text:c="280"/>��Å��� <text:s text:c="92"/>��Ê��� &lt;�</text:p>
      <text:p text:style-name="Text"> <text:s text:c="229"/>��Â��� <text:s text:c="22"/>��Ä��� ][jI[QG]� <text:s text:c="61"/>jIggQj]gQ&lt;Y�s�GI�</text:p>
      <text:p text:style-name="Text"> <text:s text:c="241"/>��Ã���$DWIjQp]h� <text:s text:c="17"/>/Q[OkY&lt;gQG&lt;G�GIY� <text:s text:c="5"/>��Æ��� <text:s text:c="51"/>��É����Zd&lt;Ej]� <text:s text:c="2"/>E]NQ[&lt;[EQ&lt;EQ_[�GIY�</text:p>
      <text:p text:style-name="Text"> <text:s text:c="223"/>�k[G&lt;ZI[j&lt;EQ_[� <text:s text:c="21"/>jKE[QE]�GIY� <text:s text:c="39"/>��Ç����[[]p&lt;EQ_[ <text:s text:c="8"/>&lt;Ejk&lt;EQ_[�GIY�</text:p>
      <text:p text:style-name="Text"> <text:s text:c="206"/>�Å��+Igh][&lt;h� <text:s text:c="22"/>GIY�dg]sIEj] <text:s text:c="21"/>dg]sIEj]�I[�IY� <text:s text:c="3"/>+gIhkdkIhj] <text:s text:c="50"/>d]DY&lt;EQ][&lt;Y <text:s text:c="7"/>dg]sIEj]�GI�</text:p>
      <text:p text:style-name="Text"> <text:s text:c="22"/>��Â��+&lt;gjQEQd&lt;EQ_[�GI� <text:s text:c="28"/>��Ä���[hIgEQ_[�Y&lt;D]g&lt;Y� <text:s text:c="128"/>GIY�dg]sIEj]� <text:s text:c="23"/>dg]sIEj] <text:s text:c="67"/>dg]sIEj]�GI�</text:p>
      <text:p text:style-name="Text"> <text:s text:c="45"/>��Ã���ZDQj]�jIggQj]gQ&lt;Y�GI� <text:s text:c="50"/>�Ã���Q[&lt;[EQ&lt;EQ_[� <text:s text:c="64"/>GIhjQ[&lt;j&lt;gQ&lt;h� <text:s text:c="56"/>&gt;ZDQj]�Q[hkY&lt;g <text:s text:c="87"/>Q[pIghQ_[</text:p>
      <text:p text:style-name="Text"> <text:s text:c="22"/>p]Yk[j&lt;gQ&lt;G]�GIhjQ[&lt; <text:s text:c="32"/>GI�dIgh][&lt;h�E][� <text:s text:c="7"/>��Â�� ]NQ[&lt;[EQ&lt;EQ_[ <text:s text:c="220"/>Q[pIghQ_[</text:p>
      <text:p text:style-name="Text"> <text:s text:c="52"/>Y&lt;�I[jQG&lt;G <text:s text:c="65"/>+g]dQ&lt;� <text:s text:c="9"/>�p&lt;Yk&lt;EQ_[�GI�Y&lt;h� <text:s text:c="40"/>d]jI[EQ&lt;YIh�GIY�</text:p>
      <text:p text:style-name="Text"> <text:s text:c="25"/>G]�&lt;Y�dg]sIEj] <text:s text:c="38"/>GQhE&lt;d&lt;EQG&lt;G <text:s text:c="97"/>+g]sIEj]h�GI�</text:p>
      <text:p text:style-name="Text"> <text:s text:c="147"/>[IEIhQG&lt;GIh� <text:s text:c="7"/>&lt;YQG&lt;G�jKE[QE&lt; <text:s text:c="26"/>dg]sIEj]</text:p>
      <text:p text:style-name="Text"> <text:s text:c="189"/>Q[[]p&lt;EQ_[</text:p>
      <text:p text:style-name="Text"> <text:s text:c="150"/>h]EQ&lt;YIh</text:p>
      <text:p text:style-name="Text"> </text:p>
      <text:p text:style-name="Text"> </text:p>
      <text:p text:style-name="Text"> </text:p>
      <text:p text:style-name="Text">/��ÃÁÃÆ �ÁÁÁÃÇ <text:s text:c="18"/>� <text:s text:c="24"/>� <text:s text:c="24"/>� <text:s text:c="21"/>� <text:s text:c="21"/>� <text:s text:c="21"/>� <text:s text:c="18"/>� <text:s text:c="20"/>� <text:s text:c="14"/>� <text:s text:c="16"/>É <text:s text:c="16"/>É <text:s text:c="14"/>ÂÈ�È <text:s text:c="15"/>Á <text:s text:c="14"/>Ê�Æ <text:s text:c="17"/>Á <text:s text:c="21"/>Â <text:s text:c="17"/>Â <text:s text:c="17"/>Æ <text:s text:c="14"/>ÆÁ�Ã</text:p>
      <text:p text:style-name="Text">/��ÃÁÃÆ �ÁÁÁÄÉ <text:s text:c="18"/>Á <text:s text:c="23"/>Â <text:s text:c="24"/>Á <text:s text:c="21"/>Æ <text:s text:c="22"/>Á <text:s text:c="19"/>É�ÆÆ <text:s text:c="16"/>ÄÁ <text:s text:c="19"/>Ä�ÄÄ <text:s text:c="12"/>Â <text:s text:c="17"/>� <text:s text:c="16"/>� <text:s text:c="15"/>� <text:s text:c="16"/>� <text:s text:c="16"/>� <text:s text:c="18"/>� <text:s text:c="21"/>� <text:s text:c="16"/>� <text:s text:c="18"/>� <text:s text:c="13"/>ÅÉ�ÉÉ</text:p>
      <text:p text:style-name="Text">/��ÃÁÃÆ �ÁÁÁÄÊ <text:s text:c="18"/>Á <text:s text:c="23"/>Ã <text:s text:c="24"/>Á <text:s text:c="21"/>Á <text:s text:c="22"/>Ä <text:s text:c="19"/>ÂÁ�ÆÆ <text:s text:c="14"/>ÃÆ�ÈÉ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ÅÅ�ÄÄ</text:p>
      <text:p text:style-name="Text">/��ÃÁÃÆ �ÁÁÁÅÁ <text:s text:c="18"/>� <text:s text:c="24"/>� <text:s text:c="24"/>� <text:s text:c="21"/>� <text:s text:c="21"/>� <text:s text:c="21"/>� <text:s text:c="18"/>� <text:s text:c="20"/>� <text:s text:c="14"/>� <text:s text:c="17"/>� <text:s text:c="16"/>� <text:s text:c="15"/>� <text:s text:c="16"/>� <text:s text:c="16"/>� <text:s text:c="18"/>� <text:s text:c="21"/>� <text:s text:c="16"/>� <text:s text:c="18"/>� <text:s text:c="15"/>Á</text:p>
      <text:p text:style-name="Text">/��ÃÁÃÆ �ÁÁÁÅÃ <text:s text:c="18"/>Á <text:s text:c="23"/>Ã <text:s text:c="24"/>Á <text:s text:c="21"/>Á <text:s text:c="22"/>Ä <text:s text:c="19"/>ÂÃ�ÃÆ <text:s text:c="14"/>ÃÄ�ÉÄ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ÅÅ�ÁÉ</text:p>
      <text:p text:style-name="Text">/��ÃÁÃÆ �ÁÁÁÆÂ <text:s text:c="18"/>� <text:s text:c="24"/>� <text:s text:c="24"/>� <text:s text:c="21"/>� <text:s text:c="21"/>� <text:s text:c="21"/>� <text:s text:c="18"/>� <text:s text:c="20"/>� <text:s text:c="14"/>� <text:s text:c="17"/>� <text:s text:c="16"/>� <text:s text:c="15"/>� <text:s text:c="16"/>� <text:s text:c="16"/>� <text:s text:c="18"/>� <text:s text:c="21"/>� <text:s text:c="16"/>� <text:s text:c="18"/>� <text:s text:c="15"/>Á</text:p>
      <text:p text:style-name="Text">/��ÃÁÃÆ �ÁÁÁÆÄ <text:s text:c="18"/>Á <text:s text:c="23"/>Å <text:s text:c="24"/>Æ <text:s text:c="21"/>Á <text:s text:c="22"/>Â <text:s text:c="19"/>ÂÈ�Å <text:s text:c="15"/>ÃÄ�Ã <text:s text:c="19"/>Á <text:s text:c="14"/>Ä <text:s text:c="17"/>� <text:s text:c="16"/>� <text:s text:c="15"/>� <text:s text:c="16"/>� <text:s text:c="16"/>� <text:s text:c="18"/>� <text:s text:c="21"/>� <text:s text:c="16"/>� <text:s text:c="18"/>� <text:s text:c="13"/>ÆÄ�Ç</text:p>
      <text:p text:style-name="Text">/��ÃÁÃÆ �ÁÁÁÇÃ <text:s text:c="18"/>� <text:s text:c="24"/>� <text:s text:c="24"/>� <text:s text:c="21"/>� <text:s text:c="21"/>� <text:s text:c="21"/>� <text:s text:c="18"/>� <text:s text:c="20"/>� <text:s text:c="14"/>� <text:s text:c="16"/>È <text:s text:c="16"/>Æ <text:s text:c="15"/>ÂÉ <text:s text:c="16"/>Á <text:s text:c="15"/>Ç <text:s text:c="18"/>Á <text:s text:c="21"/>Ã <text:s text:c="17"/>Æ <text:s text:c="17"/>Á <text:s text:c="15"/>ÅÄ</text:p>
      <text:p text:style-name="Text">/��ÃÁÃÆ �ÁÁÁÇÆ <text:s text:c="18"/>Á <text:s text:c="23"/>Â <text:s text:c="24"/>Ä <text:s text:c="21"/>Á <text:s text:c="22"/>Ä <text:s text:c="19"/>ÂÁ�ÇÃ <text:s text:c="14"/>ÂÃ�ÉÅ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ÄÄ�ÅÇ</text:p>
      <text:p text:style-name="Text">/��ÃÁÃÆ �ÁÁÁÇÇ <text:s text:c="18"/>Á <text:s text:c="23"/>Ã <text:s text:c="24"/>Á <text:s text:c="21"/>Æ <text:s text:c="22"/>Á <text:s text:c="19"/>Ê�ÉÆ <text:s text:c="15"/>ÃÁ�ÂÃ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ÄÊ�ÊÈ</text:p>
      <text:p text:style-name="Text">/��ÃÁÃÆ �ÁÁÁÈÆ <text:s text:c="18"/>Á <text:s text:c="23"/>Ã <text:s text:c="24"/>Á <text:s text:c="21"/>Á <text:s text:c="22"/>Á <text:s text:c="19"/>È�ÄÆ <text:s text:c="15"/>ÃÇ�ÂÃ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ÄÉ�ÅÈ</text:p>
      <text:p text:style-name="Text">/��ÃÁÃÆ �ÁÁÁÈÇ <text:s text:c="18"/>Á <text:s text:c="23"/>Ã <text:s text:c="24"/>Æ <text:s text:c="21"/>Á <text:s text:c="22"/>Ä <text:s text:c="19"/>ÂÃ�ÈÆ <text:s text:c="14"/>ÃÄ�ÆÆ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ÅÊ�Ä</text:p>
      <text:p text:style-name="Text">/��ÃÁÃÆ �ÁÁÁÈÈ <text:s text:c="18"/>Á <text:s text:c="23"/>Å <text:s text:c="24"/>Æ <text:s text:c="21"/>Ä <text:s text:c="22"/>Â <text:s text:c="19"/>ÂÆ�ÃÆ <text:s text:c="14"/>ÃÅ�Ê <text:s text:c="19"/>Á <text:s text:c="14"/>Ä <text:s text:c="17"/>� <text:s text:c="16"/>� <text:s text:c="15"/>� <text:s text:c="16"/>� <text:s text:c="16"/>� <text:s text:c="18"/>� <text:s text:c="21"/>� <text:s text:c="16"/>� <text:s text:c="18"/>� <text:s text:c="13"/>ÆÇ�ÂÆ</text:p>
      <text:p text:style-name="Text">/��ÃÁÃÆ �ÁÁÁÈÉ <text:s text:c="18"/>Á <text:s text:c="23"/>Å <text:s text:c="24"/>Æ <text:s text:c="21"/>Á <text:s text:c="22"/>Â <text:s text:c="20"/>ÂÄ <text:s text:c="16"/>ÃÇ�ÆÇ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ÆÃ�ÆÇ</text:p>
      <text:p text:style-name="Text">/��ÃÁÃÆ �ÁÁÁÈÊ <text:s text:c="18"/>� <text:s text:c="24"/>� <text:s text:c="24"/>� <text:s text:c="21"/>� <text:s text:c="21"/>� <text:s text:c="21"/>� <text:s text:c="18"/>� <text:s text:c="20"/>� <text:s text:c="14"/>� <text:s text:c="16"/>É <text:s text:c="16"/>É <text:s text:c="13"/>ÂÈ�ÃÆ <text:s text:c="15"/>Á <text:s text:c="15"/>É <text:s text:c="18"/>Á <text:s text:c="21"/>Ã <text:s text:c="17"/>Æ <text:s text:c="17"/>Á <text:s text:c="14"/>ÅÉ�ÃÆ</text:p>
      <text:p text:style-name="Text">/��ÃÁÃÆ �ÁÁÁÉÁ <text:s text:c="18"/>Á <text:s text:c="23"/>Â <text:s text:c="24"/>Ä <text:s text:c="21"/>Á <text:s text:c="22"/>Á <text:s text:c="19"/>ÂÈ�Â <text:s text:c="15"/>ÂÈ�ÂÃ <text:s text:c="17"/>Ä�ÄÄ <text:s text:c="12"/>Ã <text:s text:c="17"/>� <text:s text:c="16"/>� <text:s text:c="15"/>� <text:s text:c="16"/>� <text:s text:c="16"/>� <text:s text:c="18"/>� <text:s text:c="21"/>� <text:s text:c="16"/>� <text:s text:c="18"/>� <text:s text:c="13"/>ÅÄ�ÆÆ</text:p>
      <text:p text:style-name="Text">/��ÃÁÃÆ �ÁÁÁÉÄ <text:s text:c="18"/>Á <text:s text:c="23"/>Ã <text:s text:c="24"/>Á <text:s text:c="21"/>Á <text:s text:c="22"/>Á <text:s text:c="20"/>Æ�È <text:s text:c="15"/>ÃÆ�ÂÃ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ÄÆ�ÉÃ</text:p>
      <text:p text:style-name="Text">/��ÃÁÃÆ �ÁÁÁÉÅ <text:s text:c="18"/>Á <text:s text:c="23"/>Å <text:s text:c="24"/>Æ <text:s text:c="21"/>Ã <text:s text:c="22"/>Â <text:s text:c="19"/>ÂÃ�Â <text:s text:c="16"/>ÃÈ <text:s text:c="20"/>Á <text:s text:c="14"/>Ä <text:s text:c="17"/>� <text:s text:c="16"/>� <text:s text:c="15"/>� <text:s text:c="16"/>� <text:s text:c="16"/>� <text:s text:c="18"/>� <text:s text:c="21"/>� <text:s text:c="16"/>� <text:s text:c="18"/>� <text:s text:c="13"/>ÆÅ�Â</text:p>
      <text:p text:style-name="Text">/��ÃÁÃÆ �ÁÁÁÉÇ <text:s text:c="18"/>Á <text:s text:c="23"/>Ã <text:s text:c="24"/>Á <text:s text:c="21"/>Á <text:s text:c="22"/>Á <text:s text:c="20"/>Æ�È <text:s text:c="15"/>ÂÇ�ÃÉ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ÃÇ�ÊÉ</text:p>
      <text:p text:style-name="Text">/��ÃÁÃÆ �ÁÁÁÊÁ <text:s text:c="18"/>Á <text:s text:c="23"/>Å <text:s text:c="24"/>Å <text:s text:c="21"/>Á <text:s text:c="22"/>Ä <text:s text:c="19"/>Ê�ÁÆ <text:s text:c="15"/>ÃÆ�ÇÉ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ÅÉ�ÈÄ</text:p>
      <text:p text:style-name="Text">/��ÃÁÃÆ �ÁÁÁÊÊ <text:s text:c="18"/>Á <text:s text:c="23"/>Ã <text:s text:c="24"/>Á <text:s text:c="21"/>Á <text:s text:c="22"/>Á <text:s text:c="19"/>Ä�ÉÆ <text:s text:c="15"/>ÃÇ�Å <text:s text:c="19"/>Á <text:s text:c="14"/>Ä <text:s text:c="17"/>� <text:s text:c="16"/>� <text:s text:c="15"/>� <text:s text:c="16"/>� <text:s text:c="16"/>� <text:s text:c="18"/>� <text:s text:c="21"/>� <text:s text:c="16"/>� <text:s text:c="18"/>� <text:s text:c="13"/>ÄÆ�ÃÆ</text:p>
      <text:p text:style-name="Text">/��ÃÁÃÆ �ÁÁÂÁÄ <text:s text:c="18"/>Á <text:s text:c="23"/>Ä <text:s text:c="24"/>Ä <text:s text:c="21"/>Á <text:s text:c="22"/>Á <text:s text:c="21"/>É <text:s text:c="16"/>ÃÅ�Ç <text:s text:c="19"/>Á <text:s text:c="14"/>Ä <text:s text:c="17"/>� <text:s text:c="16"/>� <text:s text:c="15"/>� <text:s text:c="16"/>� <text:s text:c="16"/>� <text:s text:c="18"/>� <text:s text:c="21"/>� <text:s text:c="16"/>� <text:s text:c="18"/>� <text:s text:c="13"/>ÅÂ�Ç</text:p>
      <text:p text:style-name="Text">/��ÃÁÃÆ �ÁÁÂÁÆ <text:s text:c="18"/>� <text:s text:c="24"/>� <text:s text:c="24"/>� <text:s text:c="21"/>� <text:s text:c="21"/>� <text:s text:c="21"/>� <text:s text:c="18"/>� <text:s text:c="20"/>� <text:s text:c="14"/>� <text:s text:c="17"/>� <text:s text:c="16"/>� <text:s text:c="15"/>� <text:s text:c="16"/>� <text:s text:c="16"/>� <text:s text:c="18"/>� <text:s text:c="21"/>� <text:s text:c="16"/>� <text:s text:c="18"/>� <text:s text:c="15"/>Á</text:p>
      <text:p text:style-name="Text">/��ÃÁÃÆ �ÁÁÂÂÄ <text:s text:c="18"/>Á <text:s text:c="23"/>Å <text:s text:c="24"/>Á <text:s text:c="21"/>Á <text:s text:c="22"/>Ã <text:s text:c="19"/>Ä�ÄÆ <text:s text:c="15"/>ÃÁ�ÃÉ <text:s text:c="18"/>Á <text:s text:c="14"/>Â <text:s text:c="184"/>ÄÁ�ÇÄ</text:p>
      <text:p text:style-name="Text">/��ÃÁÃÆ �ÁÁÂÂÊ <text:s text:c="18"/>Á <text:s text:c="23"/>Ã <text:s text:c="24"/>Á <text:s text:c="21"/>Á <text:s text:c="22"/>Â <text:s text:c="19"/>ÂÅ�Ä <text:s text:c="15"/>ÃÇ�Ç <text:s text:c="19"/>Á <text:s text:c="14"/>Â <text:s text:c="17"/>� <text:s text:c="16"/>� <text:s text:c="15"/>� <text:s text:c="16"/>� <text:s text:c="16"/>� <text:s text:c="18"/>� <text:s text:c="21"/>� <text:s text:c="16"/>� <text:s text:c="18"/>� <text:s text:c="13"/>ÅÅ�Ê</text:p>
      <text:p text:style-name="Text">/��ÃÁÃÆ �ÁÁÂÃÁ <text:s text:c="18"/>Á <text:s text:c="23"/>Ã <text:s text:c="24"/>Á <text:s text:c="21"/>Á <text:s text:c="22"/>Á <text:s text:c="19"/>Å�ÉÆ <text:s text:c="15"/>ÃÈ�ÁÊ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ÄÇ�ÊÅ</text:p>
      <text:p text:style-name="Text">/��ÃÁÃÆ �ÁÁÂÃÃ <text:s text:c="18"/>Á <text:s text:c="23"/>Å <text:s text:c="24"/>Å <text:s text:c="21"/>Á <text:s text:c="22"/>Ä <text:s text:c="19"/>É�ÅÆ <text:s text:c="15"/>ÃÇ�ÅÉ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ÅÉ�ÊÄ</text:p>
      <text:p text:style-name="Text">/��ÃÁÃÆ �ÁÁÂÃÆ <text:s text:c="18"/>� <text:s text:c="24"/>� <text:s text:c="24"/>� <text:s text:c="21"/>� <text:s text:c="21"/>� <text:s text:c="21"/>� <text:s text:c="18"/>� <text:s text:c="20"/>� <text:s text:c="14"/>� <text:s text:c="17"/>� <text:s text:c="16"/>� <text:s text:c="15"/>� <text:s text:c="16"/>� <text:s text:c="16"/>� <text:s text:c="18"/>� <text:s text:c="21"/>� <text:s text:c="16"/>� <text:s text:c="18"/>� <text:s text:c="15"/>Á</text:p>
      <text:p text:style-name="Text">/��ÃÁÃÆ �ÁÁÂÃÇ <text:s text:c="18"/>� <text:s text:c="24"/>� <text:s text:c="24"/>� <text:s text:c="21"/>� <text:s text:c="21"/>� <text:s text:c="21"/>� <text:s text:c="18"/>� <text:s text:c="20"/>� <text:s text:c="14"/>� <text:s text:c="16"/>É <text:s text:c="16"/>È <text:s text:c="13"/>ÂÇ�ÃÆ <text:s text:c="15"/>Á <text:s text:c="15"/>É <text:s text:c="18"/>Á <text:s text:c="21"/>Æ <text:s text:c="17"/>Ã <text:s text:c="17"/>Á <text:s text:c="14"/>ÅÇ�ÃÆ</text:p>
      <text:p text:style-name="Text">/��ÃÁÃÆ �ÁÁÂÃÉ <text:s text:c="18"/>Á <text:s text:c="23"/>Â <text:s text:c="24"/>Ä <text:s text:c="21"/>Á <text:s text:c="22"/>Â <text:s text:c="19"/>Å�ÄÆ <text:s text:c="15"/>ÃÅ�ÉÈ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ÄÈ�ÃÃ</text:p>
      <text:p text:style-name="Text">/��ÃÁÃÆ �ÁÁÂÃÊ <text:s text:c="18"/>Á <text:s text:c="23"/>Ä <text:s text:c="24"/>Á <text:s text:c="21"/>Á <text:s text:c="22"/>Â <text:s text:c="19"/>Æ�ÉÆ <text:s text:c="15"/>ÃÅ�ÂÃ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ÄÇ�ÊÈ</text:p>
      <text:p text:style-name="Text">/��ÃÁÃÆ �ÁÁÂÄÂ <text:s text:c="18"/>� <text:s text:c="24"/>� <text:s text:c="24"/>� <text:s text:c="21"/>� <text:s text:c="21"/>� <text:s text:c="21"/>� <text:s text:c="18"/>� <text:s text:c="20"/>� <text:s text:c="14"/>� <text:s text:c="17"/>� <text:s text:c="16"/>� <text:s text:c="15"/>� <text:s text:c="16"/>� <text:s text:c="16"/>� <text:s text:c="18"/>� <text:s text:c="21"/>� <text:s text:c="16"/>� <text:s text:c="18"/>� <text:s text:c="15"/>Á</text:p>
      <text:p text:style-name="Text">/��ÃÁÃÆ �ÁÁÂÄÃ <text:s text:c="18"/>Á <text:s text:c="23"/>Ä <text:s text:c="24"/>Ä <text:s text:c="21"/>Á <text:s text:c="22"/>Ä <text:s text:c="20"/>Ê�Æ <text:s text:c="15"/>ÃÆ�ÃÂ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ÅÇ�ÈÂ</text:p>
      <text:p text:style-name="Text">/��ÃÁÃÆ �ÁÁÂÄÅ <text:s text:c="18"/>� <text:s text:c="24"/>� <text:s text:c="24"/>� <text:s text:c="21"/>� <text:s text:c="21"/>� <text:s text:c="21"/>� <text:s text:c="18"/>� <text:s text:c="20"/>� <text:s text:c="14"/>� <text:s text:c="16"/>Ê <text:s text:c="16"/>Ê <text:s text:c="13"/>ÂÈ�ÄÆ <text:s text:c="15"/>Æ <text:s text:c="15"/>Ê <text:s text:c="18"/>Ä <text:s text:c="21"/>Ã <text:s text:c="17"/>Æ <text:s text:c="17"/>Æ <text:s text:c="14"/>ÇÅ�ÄÆ</text:p>
      <text:p text:style-name="Text">/��ÃÁÃÆ �ÁÁÂÄÉ <text:s text:c="18"/>� <text:s text:c="24"/>� <text:s text:c="24"/>� <text:s text:c="21"/>� <text:s text:c="21"/>� <text:s text:c="21"/>� <text:s text:c="18"/>� <text:s text:c="20"/>� <text:s text:c="14"/>� <text:s text:c="15"/>É�Æ <text:s text:c="15"/>Ê <text:s text:c="13"/>ÂÈ�ÆÆ <text:s text:c="15"/>Ä <text:s text:c="15"/>Ê <text:s text:c="18"/>Å <text:s text:c="21"/>Â <text:s text:c="17"/>Ã <text:s text:c="17"/>Á <text:s text:c="14"/>ÆÅ�ÁÆ</text:p>
      <text:p text:style-name="Text">/��ÃÁÃÆ �ÁÁÂÅÄ <text:s text:c="18"/>Á <text:s text:c="23"/>Ã <text:s text:c="24"/>Á <text:s text:c="21"/>Á <text:s text:c="22"/>Â <text:s text:c="19"/>ÂÂ�ÁÆ <text:s text:c="14"/>ÃÃ�Å <text:s text:c="19"/>Á <text:s text:c="14"/>Ä <text:s text:c="17"/>� <text:s text:c="16"/>� <text:s text:c="15"/>� <text:s text:c="16"/>� <text:s text:c="16"/>� <text:s text:c="18"/>� <text:s text:c="21"/>� <text:s text:c="16"/>� <text:s text:c="18"/>� <text:s text:c="13"/>ÄÊ�ÅÆ</text:p>
      <text:p text:style-name="Text"> </text:p>
      <text:p text:style-name="Text"> </text:p>
      <text:p text:style-name="Text"> </text:p>
      <text:p text:style-name="Text"> </text:p>
      <text:p text:style-name="Text"> <text:s text:c="40"/>En la dirección https://sede.gobiernodecanarias.org/sede/verifica_doc puede ser</text:p>
      <text:p text:style-name="Text"> <text:s text:c="40"/>comprobada la autenticidad de esta copia, mediante el número de documento</text:p>
      <text:p text:style-name="Text"> <text:s text:c="40"/>electrónico siguiente:</text:p>
      <text:p text:style-name="Text"> <text:s text:c="43"/>RP012-oFKSYStSvdjAXbkDMaBBYmOrXbIR6Bm9</text:p>
      <text:p text:style-name="Break"/>
      <text:p text:style-name="Text"> <text:s text:c="111"/>$1(;2�,9��'(6*/26(�38178$&amp;,Ï1�352&lt;(&amp;726�È5($�'(3(1'(1&amp;,$</text:p>
      <text:p text:style-name="Text"> </text:p>
      <text:p text:style-name="Text"> </text:p>
      <text:p text:style-name="Text"> <text:s text:c="104"/>gQjIgQ]�&lt;dYQE&lt;DYI�GI�Y&lt;��EjQpQG&lt;G�&lt;�Y&lt;�Â�Ä <text:s text:c="141"/>gQjIgQ]h�&lt;dYQE&lt;DYIh�&lt;�Y&lt;�&lt;EjQpQG&lt;G�Å</text:p>
      <text:p text:style-name="Text"> </text:p>
      <text:p text:style-name="Text"> </text:p>
      <text:p text:style-name="Text"> </text:p>
      <text:p text:style-name="Text"> <text:s text:c="277"/>��� gQjIgQ]h�GI�6&lt;Y]g&lt;EQ_[�GI�Y&lt;h��[jQG&lt;GIh�h]YQEQj&lt;[jIh</text:p>
      <text:p text:style-name="Text"> <text:s text:c="23"/>��� gQjIgQ]h�GI�6&lt;Y]g&lt;EQ_[�GI�Y&lt;h��[jQG&lt;GIh�h]YQEQj&lt;[jIh�I[�dg]sIEj]h�</text:p>
      <text:p text:style-name="Text"> <text:s text:c="143"/>�� gQjIgQ]h�GI�6&lt;Y]g&lt;EQ_[�GI�Y]h�+g]sIEj]h</text:p>
      <text:p text:style-name="Text"> <text:s text:c="52"/>GI�hIgpQEQ]h</text:p>
      <text:p text:style-name="Text"> </text:p>
      <text:p text:style-name="Text"> <text:s text:c="398"/>0$0� �</text:p>
      <text:p text:style-name="Text">�8+����"0��/$ � �01�</text:p>
      <text:p text:style-name="Text"> <text:s text:c="395"/>6� $.� �&amp;"</text:p>
      <text:p text:style-name="Text"> <text:s text:c="159"/>�Ä� &lt;YQG&lt;G�0KE[QE&lt;�GIY�+g]sIEj]� <text:s text:c="144"/>��È����Y�&gt;ZDQj]�</text:p>
      <text:p text:style-name="Text"> <text:s text:c="280"/>��Å��� <text:s text:c="92"/>��Ê��� &lt;�</text:p>
      <text:p text:style-name="Text"> <text:s text:c="229"/>��Â��� <text:s text:c="22"/>��Ä��� ][jI[QG]� <text:s text:c="61"/>jIggQj]gQ&lt;Y�s�GI�</text:p>
      <text:p text:style-name="Text"> <text:s text:c="241"/>��Ã���$DWIjQp]h� <text:s text:c="17"/>/Q[OkY&lt;gQG&lt;G�GIY� <text:s text:c="5"/>��Æ��� <text:s text:c="51"/>��É����Zd&lt;Ej]� <text:s text:c="2"/>E]NQ[&lt;[EQ&lt;EQ_[�GIY�</text:p>
      <text:p text:style-name="Text"> <text:s text:c="223"/>�k[G&lt;ZI[j&lt;EQ_[� <text:s text:c="21"/>jKE[QE]�GIY� <text:s text:c="39"/>��Ç����[[]p&lt;EQ_[ <text:s text:c="8"/>&lt;Ejk&lt;EQ_[�GIY�</text:p>
      <text:p text:style-name="Text"> <text:s text:c="206"/>�Å��+Igh][&lt;h� <text:s text:c="22"/>GIY�dg]sIEj] <text:s text:c="21"/>dg]sIEj]�I[�IY� <text:s text:c="3"/>+gIhkdkIhj] <text:s text:c="50"/>d]DY&lt;EQ][&lt;Y <text:s text:c="7"/>dg]sIEj]�GI�</text:p>
      <text:p text:style-name="Text"> <text:s text:c="22"/>��Â��+&lt;gjQEQd&lt;EQ_[�GI� <text:s text:c="28"/>��Ä���[hIgEQ_[�Y&lt;D]g&lt;Y� <text:s text:c="128"/>GIY�dg]sIEj]� <text:s text:c="23"/>dg]sIEj] <text:s text:c="67"/>dg]sIEj]�GI�</text:p>
      <text:p text:style-name="Text"> <text:s text:c="45"/>��Ã���ZDQj]�jIggQj]gQ&lt;Y�GI� <text:s text:c="50"/>�Ã���Q[&lt;[EQ&lt;EQ_[� <text:s text:c="64"/>GIhjQ[&lt;j&lt;gQ&lt;h� <text:s text:c="56"/>&gt;ZDQj]�Q[hkY&lt;g <text:s text:c="87"/>Q[pIghQ_[</text:p>
      <text:p text:style-name="Text"> <text:s text:c="22"/>p]Yk[j&lt;gQ&lt;G]�GIhjQ[&lt; <text:s text:c="32"/>GI�dIgh][&lt;h�E][� <text:s text:c="7"/>��Â�� ]NQ[&lt;[EQ&lt;EQ_[ <text:s text:c="220"/>Q[pIghQ_[</text:p>
      <text:p text:style-name="Text"> <text:s text:c="52"/>Y&lt;�I[jQG&lt;G <text:s text:c="65"/>+g]dQ&lt;� <text:s text:c="9"/>�p&lt;Yk&lt;EQ_[�GI�Y&lt;h� <text:s text:c="40"/>d]jI[EQ&lt;YIh�GIY�</text:p>
      <text:p text:style-name="Text"> <text:s text:c="25"/>G]�&lt;Y�dg]sIEj] <text:s text:c="38"/>GQhE&lt;d&lt;EQG&lt;G <text:s text:c="97"/>+g]sIEj]h�GI�</text:p>
      <text:p text:style-name="Text"> <text:s text:c="147"/>[IEIhQG&lt;GIh� <text:s text:c="7"/>&lt;YQG&lt;G�jKE[QE&lt; <text:s text:c="26"/>dg]sIEj]</text:p>
      <text:p text:style-name="Text"> <text:s text:c="189"/>Q[[]p&lt;EQ_[</text:p>
      <text:p text:style-name="Text"> <text:s text:c="150"/>h]EQ&lt;YIh</text:p>
      <text:p text:style-name="Text"> </text:p>
      <text:p text:style-name="Text"> </text:p>
      <text:p text:style-name="Text"> </text:p>
      <text:p text:style-name="Text">/��ÃÁÃÆ �ÁÁÂÅÉ <text:s text:c="18"/>Á <text:s text:c="23"/>Ã <text:s text:c="24"/>Á <text:s text:c="21"/>Á <text:s text:c="22"/>Á <text:s text:c="19"/>ÂÇ�ÅÆ <text:s text:c="14"/>ÃÆ�ÈÉ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ÅÈ�ÃÄ</text:p>
      <text:p text:style-name="Text">/��ÃÁÃÆ �ÁÁÂÆÄ <text:s text:c="18"/>Á <text:s text:c="23"/>Ä <text:s text:c="24"/>Á <text:s text:c="21"/>Á <text:s text:c="22"/>Ã <text:s text:c="19"/>ÂÃ�Â <text:s text:c="15"/>ÃÆ�ÇÄ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ÅÆ�ÈÄ</text:p>
      <text:p text:style-name="Text">/��ÃÁÃÆ �ÁÁÂÆÅ <text:s text:c="18"/>Á <text:s text:c="23"/>Ã <text:s text:c="24"/>Á <text:s text:c="21"/>Á <text:s text:c="22"/>Á <text:s text:c="19"/>ÂÁ�Ã <text:s text:c="15"/>ÃÈ�ÃÉ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ÅÃ�ÅÉ</text:p>
      <text:p text:style-name="Text">/��ÃÁÃÆ �ÁÁÂÆÆ <text:s text:c="18"/>� <text:s text:c="24"/>� <text:s text:c="24"/>� <text:s text:c="21"/>� <text:s text:c="21"/>� <text:s text:c="21"/>� <text:s text:c="18"/>� <text:s text:c="20"/>� <text:s text:c="14"/>� <text:s text:c="17"/>� <text:s text:c="16"/>� <text:s text:c="15"/>� <text:s text:c="16"/>� <text:s text:c="16"/>� <text:s text:c="18"/>� <text:s text:c="21"/>� <text:s text:c="16"/>� <text:s text:c="18"/>� <text:s text:c="15"/>Á</text:p>
      <text:p text:style-name="Text">/��ÃÁÃÆ �ÁÁÂÆÇ <text:s text:c="18"/>Á <text:s text:c="23"/>Ã <text:s text:c="24"/>Á <text:s text:c="21"/>Á <text:s text:c="22"/>Á <text:s text:c="19"/>Ê�ÉÆ <text:s text:c="15"/>ÃÅ�ÃÆ <text:s text:c="18"/>Á <text:s text:c="14"/>Ã <text:s text:c="17"/>� <text:s text:c="16"/>� <text:s text:c="15"/>� <text:s text:c="16"/>� <text:s text:c="16"/>� <text:s text:c="18"/>� <text:s text:c="21"/>� <text:s text:c="16"/>� <text:s text:c="18"/>� <text:s text:c="13"/>ÄÉ�Â</text:p>
      <text:p text:style-name="Text">/��ÃÁÃÆ �ÁÁÂÆÈ <text:s text:c="18"/>� <text:s text:c="24"/>� <text:s text:c="24"/>� <text:s text:c="21"/>� <text:s text:c="21"/>� <text:s text:c="21"/>� <text:s text:c="18"/>� <text:s text:c="20"/>� <text:s text:c="14"/>� <text:s text:c="17"/>� <text:s text:c="16"/>� <text:s text:c="15"/>� <text:s text:c="16"/>� <text:s text:c="16"/>� <text:s text:c="18"/>� <text:s text:c="21"/>� <text:s text:c="16"/>� <text:s text:c="18"/>� <text:s text:c="15"/>Á</text:p>
      <text:p text:style-name="Text">/��ÃÁÃÆ �ÁÁÂÆÉ <text:s text:c="18"/>Á <text:s text:c="23"/>Ã <text:s text:c="24"/>Á <text:s text:c="21"/>Á <text:s text:c="22"/>Á <text:s text:c="19"/>Å�ÃÉ <text:s text:c="15"/>ÂÈ�ÂÃ <text:s text:c="17"/>Ä�ÄÄ <text:s text:c="12"/>Ã <text:s text:c="17"/>� <text:s text:c="16"/>� <text:s text:c="15"/>� <text:s text:c="16"/>� <text:s text:c="16"/>� <text:s text:c="18"/>� <text:s text:c="21"/>� <text:s text:c="16"/>� <text:s text:c="18"/>� <text:s text:c="13"/>ÃÉ�ÈÄ</text:p>
      <text:p text:style-name="Text">/��ÃÁÃÆ �ÁÁÂÇÁ <text:s text:c="18"/>Á <text:s text:c="23"/>Ã <text:s text:c="24"/>Á <text:s text:c="21"/>Á <text:s text:c="22"/>Á <text:s text:c="21"/>Ç <text:s text:c="16"/>ÃÇ�ÅÄ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ÄÈ�ÅÄ</text:p>
      <text:p text:style-name="Text">/��ÃÁÃÆ �ÁÁÂÇÂ <text:s text:c="18"/>Á <text:s text:c="23"/>Ä <text:s text:c="24"/>Å <text:s text:c="21"/>Á <text:s text:c="22"/>Á <text:s text:c="19"/>Ê�ÊÇ <text:s text:c="15"/>ÂÈ�ÂÃ <text:s text:c="17"/>Ä�ÄÄ <text:s text:c="12"/>Ã <text:s text:c="17"/>� <text:s text:c="16"/>� <text:s text:c="15"/>� <text:s text:c="16"/>� <text:s text:c="16"/>� <text:s text:c="18"/>� <text:s text:c="21"/>� <text:s text:c="16"/>� <text:s text:c="18"/>� <text:s text:c="13"/>ÄÊ�ÅÂ</text:p>
      <text:p text:style-name="Text">/��ÃÁÃÆ �ÁÁÂÇÄ <text:s text:c="18"/>� <text:s text:c="24"/>� <text:s text:c="24"/>� <text:s text:c="21"/>� <text:s text:c="21"/>� <text:s text:c="21"/>� <text:s text:c="18"/>� <text:s text:c="20"/>� <text:s text:c="14"/>� <text:s text:c="17"/>� <text:s text:c="16"/>� <text:s text:c="15"/>� <text:s text:c="16"/>� <text:s text:c="16"/>� <text:s text:c="18"/>� <text:s text:c="21"/>� <text:s text:c="16"/>� <text:s text:c="18"/>� <text:s text:c="15"/>Á</text:p>
      <text:p text:style-name="Text">/��ÃÁÃÆ �ÁÁÂÇÅ <text:s text:c="18"/>Á <text:s text:c="23"/>Ã <text:s text:c="24"/>Á <text:s text:c="21"/>Á <text:s text:c="22"/>Á <text:s text:c="20"/>Ç�È <text:s text:c="15"/>ÃÉ�ÇÉ <text:s text:c="18"/>Á <text:s text:c="14"/>Ã <text:s text:c="17"/>� <text:s text:c="16"/>� <text:s text:c="15"/>� <text:s text:c="16"/>� <text:s text:c="16"/>� <text:s text:c="18"/>� <text:s text:c="21"/>� <text:s text:c="16"/>� <text:s text:c="18"/>� <text:s text:c="13"/>ÄÊ�ÄÉ</text:p>
      <text:p text:style-name="Text">/��ÃÁÃÆ �ÁÁÂÇÆ <text:s text:c="18"/>� <text:s text:c="24"/>� <text:s text:c="24"/>� <text:s text:c="21"/>� <text:s text:c="21"/>� <text:s text:c="21"/>� <text:s text:c="18"/>� <text:s text:c="20"/>� <text:s text:c="14"/>� <text:s text:c="17"/>� <text:s text:c="16"/>� <text:s text:c="15"/>� <text:s text:c="16"/>� <text:s text:c="16"/>� <text:s text:c="18"/>� <text:s text:c="21"/>� <text:s text:c="16"/>� <text:s text:c="18"/>� <text:s text:c="15"/>Á</text:p>
      <text:p text:style-name="Text">/��ÃÁÃÆ �ÁÁÂÇÊ <text:s text:c="18"/>Á <text:s text:c="23"/>Ã <text:s text:c="24"/>Á <text:s text:c="21"/>Æ <text:s text:c="22"/>Â <text:s text:c="19"/>Ç�ÉÆ <text:s text:c="15"/>ÃÅ�ÄÅ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ÅÃ�ÂÊ</text:p>
      <text:p text:style-name="Text">/��ÃÁÃÆ �ÁÁÂÈÄ <text:s text:c="18"/>Á <text:s text:c="23"/>Ä <text:s text:c="24"/>Æ <text:s text:c="21"/>Á <text:s text:c="22"/>Ã <text:s text:c="19"/>ÂÄ�ÆÆ <text:s text:c="14"/>ÂÃ�ÉÅ <text:s text:c="17"/>Ä�ÄÄ <text:s text:c="12"/>Ä <text:s text:c="17"/>� <text:s text:c="16"/>� <text:s text:c="15"/>� <text:s text:c="16"/>� <text:s text:c="16"/>� <text:s text:c="18"/>� <text:s text:c="21"/>� <text:s text:c="16"/>� <text:s text:c="18"/>� <text:s text:c="13"/>ÅÃ�ÈÃ</text:p>
      <text:p text:style-name="Text">/��ÃÁÃÆ �ÁÁÂÈÊ <text:s text:c="18"/>� <text:s text:c="24"/>� <text:s text:c="24"/>� <text:s text:c="21"/>� <text:s text:c="21"/>� <text:s text:c="21"/>� <text:s text:c="18"/>� <text:s text:c="20"/>� <text:s text:c="14"/>� <text:s text:c="15"/>É�ÈÆ <text:s text:c="14"/>Ê <text:s text:c="15"/>ÂÈ <text:s text:c="16"/>Á <text:s text:c="14"/>É�ÈÆ <text:s text:c="16"/>Á <text:s text:c="21"/>Ã <text:s text:c="17"/>Å <text:s text:c="17"/>Æ <text:s text:c="14"/>ÆÅ�Æ</text:p>
      <text:p text:style-name="Text">/��ÃÁÃÆ �ÁÁÂÊÃ <text:s text:c="18"/>� <text:s text:c="24"/>� <text:s text:c="24"/>� <text:s text:c="21"/>� <text:s text:c="21"/>� <text:s text:c="21"/>� <text:s text:c="18"/>� <text:s text:c="20"/>� <text:s text:c="14"/>� <text:s text:c="15"/>Ê�ÃÆ <text:s text:c="14"/>Ê <text:s text:c="15"/>ÂÉ <text:s text:c="16"/>Á <text:s text:c="15"/>É <text:s text:c="18"/>Á <text:s text:c="21"/>Â <text:s text:c="17"/>Å <text:s text:c="17"/>Æ <text:s text:c="14"/>ÆÅ�ÃÆ</text:p>
      <text:p text:style-name="Text">/��ÃÁÃÆ �ÁÁÂÊÆ <text:s text:c="18"/>Á <text:s text:c="23"/>Å <text:s text:c="24"/>Á <text:s text:c="21"/>Á <text:s text:c="22"/>Â <text:s text:c="19"/>ÂÅ�ÆÆ <text:s text:c="14"/>ÃÆ�Ã <text:s text:c="19"/>Á <text:s text:c="14"/>Ã <text:s text:c="17"/>� <text:s text:c="16"/>� <text:s text:c="15"/>� <text:s text:c="16"/>� <text:s text:c="16"/>� <text:s text:c="18"/>� <text:s text:c="21"/>� <text:s text:c="16"/>� <text:s text:c="18"/>� <text:s text:c="13"/>ÅÇ�ÈÆ</text:p>
      <text:p text:style-name="Text">/��ÃÁÃÆ �ÁÁÂÊÇ <text:s text:c="18"/>Á <text:s text:c="23"/>Â <text:s text:c="24"/>Á <text:s text:c="21"/>Á <text:s text:c="22"/>Á <text:s text:c="21"/>É <text:s text:c="16"/>ÃÇ�ÄÂ <text:s text:c="18"/>Á <text:s text:c="14"/>Ã <text:s text:c="17"/>� <text:s text:c="16"/>� <text:s text:c="15"/>� <text:s text:c="16"/>� <text:s text:c="16"/>� <text:s text:c="18"/>� <text:s text:c="21"/>� <text:s text:c="16"/>� <text:s text:c="18"/>� <text:s text:c="13"/>ÄÈ�ÄÂ</text:p>
      <text:p text:style-name="Text">/��ÃÁÃÆ �ÁÁÂÊÈ <text:s text:c="18"/>Á <text:s text:c="23"/>Â <text:s text:c="24"/>Á <text:s text:c="21"/>Á <text:s text:c="22"/>Á <text:s text:c="21"/>Æ <text:s text:c="16"/>ÃÇ�ÇÃ <text:s text:c="18"/>Á <text:s text:c="14"/>Â <text:s text:c="17"/>� <text:s text:c="16"/>� <text:s text:c="15"/>� <text:s text:c="16"/>� <text:s text:c="16"/>� <text:s text:c="18"/>� <text:s text:c="21"/>� <text:s text:c="16"/>� <text:s text:c="18"/>� <text:s text:c="13"/>ÄÄ�ÇÃ</text:p>
      <text:p text:style-name="Text">/��ÃÁÃÆ �ÁÁÃÁÇ <text:s text:c="18"/>Á <text:s text:c="23"/>Â <text:s text:c="24"/>Á <text:s text:c="21"/>Á <text:s text:c="22"/>Á <text:s text:c="21"/>Ã <text:s text:c="16"/>ÃÇ�ÇÃ <text:s text:c="18"/>Á <text:s text:c="14"/>Â <text:s text:c="17"/>� <text:s text:c="16"/>� <text:s text:c="15"/>� <text:s text:c="16"/>� <text:s text:c="16"/>� <text:s text:c="18"/>� <text:s text:c="21"/>� <text:s text:c="16"/>� <text:s text:c="18"/>� <text:s text:c="13"/>ÄÁ�ÇÃ</text:p>
      <text:p text:style-name="Text">/��ÃÁÃÆ �ÁÁÃÁÈ <text:s text:c="18"/>Á <text:s text:c="23"/>Å <text:s text:c="24"/>Á <text:s text:c="21"/>Á <text:s text:c="22"/>Ä <text:s text:c="19"/>Ê�ÆÆ <text:s text:c="15"/>ÂÅ�Ã <text:s text:c="19"/>Á <text:s text:c="14"/>Ä <text:s text:c="17"/>� <text:s text:c="16"/>� <text:s text:c="15"/>� <text:s text:c="16"/>� <text:s text:c="16"/>� <text:s text:c="18"/>� <text:s text:c="21"/>� <text:s text:c="16"/>� <text:s text:c="18"/>� <text:s text:c="13"/>ÄÄ�ÈÆ</text:p>
      <text:p text:style-name="Text">/��ÃÁÃÆ �ÁÁÃÁÉ <text:s text:c="18"/>� <text:s text:c="24"/>� <text:s text:c="24"/>� <text:s text:c="21"/>� <text:s text:c="21"/>� <text:s text:c="21"/>� <text:s text:c="18"/>� <text:s text:c="20"/>� <text:s text:c="14"/>� <text:s text:c="17"/>� <text:s text:c="16"/>� <text:s text:c="15"/>� <text:s text:c="16"/>� <text:s text:c="16"/>� <text:s text:c="18"/>� <text:s text:c="21"/>� <text:s text:c="16"/>� <text:s text:c="18"/>� <text:s text:c="15"/>Á</text:p>
      <text:p text:style-name="Text">/��ÃÁÃÆ �ÁÁÃÂÄ <text:s text:c="18"/>� <text:s text:c="24"/>� <text:s text:c="24"/>� <text:s text:c="21"/>� <text:s text:c="21"/>� <text:s text:c="21"/>� <text:s text:c="18"/>� <text:s text:c="20"/>� <text:s text:c="14"/>� <text:s text:c="16"/>Ç <text:s text:c="16"/>Æ <text:s text:c="15"/>ÂÂ <text:s text:c="16"/>Á <text:s text:c="15"/>ÂÁ <text:s text:c="17"/>Á <text:s text:c="21"/>Â <text:s text:c="17"/>Ã <text:s text:c="17"/>Á <text:s text:c="15"/>ÄÆ</text:p>
      <text:p text:style-name="Text">/��ÃÁÃÆ �ÁÁÃÂÅ <text:s text:c="18"/>� <text:s text:c="24"/>� <text:s text:c="24"/>� <text:s text:c="21"/>� <text:s text:c="21"/>� <text:s text:c="21"/>� <text:s text:c="18"/>� <text:s text:c="20"/>� <text:s text:c="14"/>� <text:s text:c="17"/>� <text:s text:c="16"/>� <text:s text:c="15"/>� <text:s text:c="16"/>� <text:s text:c="16"/>� <text:s text:c="18"/>� <text:s text:c="21"/>� <text:s text:c="16"/>� <text:s text:c="18"/>� <text:s text:c="15"/>Á</text:p>
      <text:p text:style-name="Text">/��ÃÁÃÆ �ÁÁÃÂÇ <text:s text:c="18"/>Á <text:s text:c="23"/>Å <text:s text:c="24"/>Á <text:s text:c="21"/>Á <text:s text:c="22"/>Ä <text:s text:c="20"/>Æ�È <text:s text:c="15"/>ÂÅ�ÊÉ <text:s text:c="18"/>Á <text:s text:c="14"/>Ä <text:s text:c="17"/>� <text:s text:c="16"/>� <text:s text:c="15"/>� <text:s text:c="16"/>� <text:s text:c="16"/>� <text:s text:c="18"/>� <text:s text:c="21"/>� <text:s text:c="16"/>� <text:s text:c="18"/>� <text:s text:c="13"/>ÄÁ�ÇÉ</text:p>
      <text:p text:style-name="Text">/��ÃÁÃÆ �ÁÁÃÂÈ <text:s text:c="18"/>� <text:s text:c="23"/>� <text:s text:c="24"/>� <text:s text:c="21"/>� <text:s text:c="22"/>� <text:s text:c="19"/>���� <text:s text:c="14"/>����� <text:s text:c="19"/>� <text:s text:c="14"/>Ä <text:s text:c="17"/>� <text:s text:c="16"/>� <text:s text:c="15"/>� <text:s text:c="16"/>� <text:s text:c="16"/>� <text:s text:c="18"/>� <text:s text:c="21"/>� <text:s text:c="16"/>� <text:s text:c="18"/>� <text:s text:c="13"/>ÄÄ�ÃÅ</text:p>
      <text:p text:style-name="Text">/��ÃÁÃÆ �ÁÁÃÃÁ <text:s text:c="18"/>� <text:s text:c="24"/>� <text:s text:c="24"/>� <text:s text:c="21"/>� <text:s text:c="21"/>� <text:s text:c="21"/>� <text:s text:c="18"/>� <text:s text:c="20"/>� <text:s text:c="14"/>� <text:s text:c="15"/>Ç�Æ <text:s text:c="14"/>È�Æ <text:s text:c="13"/>ÂÇ�Ã <text:s text:c="15"/>Ä <text:s text:c="15"/>Â <text:s text:c="16"/>Ã�ÈÆ <text:s text:c="20"/>Ã <text:s text:c="17"/>Æ <text:s text:c="17"/>Á <text:s text:c="14"/>ÅÄ�ÊÆ</text:p>
      <text:p text:style-name="Text"> </text:p>
      <text:p text:style-name="Text"> </text:p>
      <text:p text:style-name="Text"> </text:p>
      <text:p text:style-name="Text"> </text:p>
      <text:p text:style-name="Text"> <text:s text:c="40"/>En la dirección https://sede.gobiernodecanarias.org/sede/verifica_doc puede ser</text:p>
      <text:p text:style-name="Text"> <text:s text:c="40"/>comprobada la autenticidad de esta copia, mediante el número de documento</text:p>
      <text:p text:style-name="Text"> <text:s text:c="40"/>electrónico siguiente:</text:p>
      <text:p text:style-name="Text"> <text:s text:c="43"/>RP012-oFKSYStSvdjAXbkDMaBBYmOrXbIR6Bm9</text:p>
      <text:p text:style-name="Break"/>
      <text:p text:style-name="Text"> <text:s text:c="104"/>$1(;2�9��$/(*$&amp;,21(6�',6&amp;$3$&amp;,'$'</text:p>
      <text:p text:style-name="Text"> </text:p>
      <text:p text:style-name="Text"> </text:p>
      <text:p text:style-name="Text"> </text:p>
      <text:p text:style-name="Text"> <text:s text:c="20"/>�"0���� <text:s text:c="32"/>�� <text:s text:c="7"/>�8+����"0��/$ � �01� <text:s text:c="87"/>.�/+1�/0��� ��� �$"�/�.��$.!1 � �$"�/</text:p>
      <text:p text:style-name="Text"> </text:p>
      <text:p text:style-name="Text"> </text:p>
      <text:p text:style-name="Text"> <text:s text:c="93"/>�hjQZ&lt;G&lt;��0g&lt;h�p&lt;Y]g&lt;EQ_[�GIY�_gO&lt;[]�Q[hjgkEj]g�s�Y&lt;�gIpQhQ_[�INIEjk&lt;G&lt;�h]DgI�Y&lt;�dk[jk&lt;EQ_[�jKE[QE&lt;��hI�p&lt;Y]g&lt;�Z]GQNQE&lt;g�Y&lt;�dk[jk&lt;EQ_[�I[�IY�&lt;d&lt;gj&lt;G]� &lt;YQG&lt;G�0KE[QE&lt;�GIY�+g]sIEj]��hkD&lt;d&lt;gj&lt;G]��p&lt;Yk&lt;EQ_[�GI�</text:p>
      <text:p text:style-name="Text"> <text:s text:c="93"/>[IEIhQG&lt;GIh�h]EQ&lt;YIh��hQI[G]�IY�GIhOY]hI�GI�Y&lt;�ZQhZ&lt;�IY�hQOkQI[jI��</text:p>
      <text:p text:style-name="Text"> </text:p>
      <text:p text:style-name="Text"> <text:s text:c="94"/>�Ä� &lt;YQG&lt;G�0KE[QE&lt;�GIY�+g]sIEj]��</text:p>
      <text:p text:style-name="Text">�/$ �� �$"��+.$/1 <text:s text:c="34"/>�ÄÆÁÃÊÁÇÆ <text:s text:c="8"/>/��ÃÁÃÆ �ÁÁÁÂÈ</text:p>
      <text:p text:style-name="Text"> <text:s text:c="94"/>�Ä�Â���p&lt;Yk&lt;EQ_[�GI�Y&lt;h�[IEIhQG&lt;GIh�h]EQ&lt;YIh�¥ÂÂ�ÅÁ�dk[j]h¦����[�Y&lt;�ZIZ]gQ&lt;�Q[QEQ&lt;Y�dgIhI[j&lt;G&lt;�IY��ÃÄ�ÁÈ�ÃÁÃÆ��E][�[x�GI�gIOQhjg]�"mZIg]��I[Ig&lt;YÂÅÆÉÊÂÊ�ÃÁÃÆ��hI�GIj&lt;YY&lt;�Y&lt;�d&lt;gjQEQd&lt;EQ_[�GI�Y&lt;h�dIgh][&lt;h�</text:p>
      <text:p text:style-name="Text"> <text:s text:c="93"/>DI[INQEQ&lt;gQ&lt;h�I[�Y&lt;�j]Z&lt;�GI�GIEQhQ][Ih��+]g�j&lt;[j]��hI�E]ggQOI�Y&lt;�dk[jk&lt;EQ_[���/Q[�IZD&lt;gO]��[]�hI�&lt;d]gj&lt;[�G&lt;j]h�GIh&lt;OgIO&lt;G]h�d]g�hIr]�I[�gIY&lt;EQ_[�&lt;Y�&lt;[&gt;YQhQh�]�IhjkGQ]�h]DgI�Y&lt;h�[IEIhQG&lt;GIh�&lt;�EkDgQg��[Q�Y&lt;�&lt;khI[EQ&lt;�GI�</text:p>
      <text:p text:style-name="Text"> <text:s text:c="93"/>E]DIgjkg&lt;�dmDYQE&lt;�]�dgQp&lt;G&lt;���hS�E]Z]�[]�hI�Q[GQE&lt;�GIj&lt;YY&lt;G&lt;ZI[jI�&lt;Ejk&lt;EQ][Ih�GI�E]]gGQ[&lt;EQ_[�E][�Y]h�hIgpQEQ]h�h]EQ&lt;YIh�E]Zk[Qj&lt;gQ]h��</text:p>
      <text:p text:style-name="Text"> </text:p>
      <text:p text:style-name="Text"> <text:s text:c="93"/>/QI[G]�Y&lt;�dk[jk&lt;EQ_[�j]j&lt;Y�]DjI[QG&lt;�GIY�dg]sIEj]��ÅÉ�ÇÇ�dk[j]h��</text:p>
      <text:p text:style-name="Text"> <text:s text:c="93"/>�hjQZ&lt;G&lt;�d&lt;gEQ&lt;YZI[jI��0g&lt;h�p&lt;Y]g&lt;EQ_[�GIY�_gO&lt;[]�Q[hjgkEj]g�s�Y&lt;�gIpQhQ_[�INIEjk&lt;G&lt;�h]DgI�Y&lt;�dk[jk&lt;EQ_[�jKE[QE&lt;��hI�p&lt;Y]g&lt;�Z]GQNQE&lt;g�Y&lt;�dk[jk&lt;EQ_[�I[�IY�&lt;d&lt;gj&lt;G]� &lt;YQG&lt;G�0KE[QE&lt;�GIY�+g]sIEj]��hkD&lt;d&lt;gj&lt;G]�</text:p>
      <text:p text:style-name="Text"> <text:s text:c="93"/>�p&lt;Yk&lt;EQ_[�GI�[IEIhQG&lt;GIh�h]EQ&lt;YIh��hQI[G]�IY�GIhOY]hI�GI�Y&lt;�ZQhZ&lt;�IY�hQOkQI[jI��</text:p>
      <text:p text:style-name="Text"> </text:p>
      <text:p text:style-name="Text"> <text:s text:c="94"/>�Ä� &lt;YQG&lt;G�0KE[QE&lt;�GIY�+g]sIEj]��</text:p>
      <text:p text:style-name="Text"> </text:p>
      <text:p text:style-name="Text"> <text:s text:c="94"/>�Ä�Â���p&lt;Yk&lt;EQ_[�GI�Y&lt;h�[IEIhQG&lt;GIh�h]EQ&lt;YIh�¥É�ÆÆ�dk[j]h¦����[�Y&lt;�ZIZ]gQ&lt;�Q[QEQ&lt;Y�dgIhI[j&lt;G&lt;�IY�ÃÄ�ÁÈ�ÃÁÃÆ�E][�[x�GI�gIOQhjg]�"mZIg]��I[Ig&lt;Y�ÂÅÇÂÁÆÈ�ÃÁÃÆ���hI�GIj&lt;YY&lt;�fkI�hI�gI&lt;YQv&lt;[�E]]gGQ[&lt;EQ][Ih�E][�</text:p>
      <text:p text:style-name="Text"> <text:s text:c="93"/>hIgpQEQ]h�h]EQ&lt;YIh�E]Zk[Qj&lt;gQ]h�s&lt;�fkI�Ihj]h�YIh�N&lt;EQYQj&lt;[�Y]E&lt;YIh�d&lt;g&lt;�gI&lt;YQv&lt;EQ_[�GI�&lt;EjQpQG&lt;GIh�s�]gO&lt;[Qv&lt;EQ_[�s�GQNkhQ_[��+]g�Y]�j&lt;[j]��hI�E]ggQOkI�Y&lt;�dk[jk&lt;EQ_[���k[fkI�hI�Q[GQE&lt;�fkI�[]��hI�Q[GQE&lt;[�GIh&lt;Og&lt;O&lt;]h�d]g�</text:p>
      <text:p text:style-name="Text">�/$ �� �$"� $!+/� <text:s text:c="34"/>�ÄÆÄÃÊÆÆÇ <text:s text:c="8"/>/��ÃÁÃÆ �ÁÁÁÃÂ <text:s text:c="9"/>hIr]h�Y&lt;h�dIgh][&lt;h�fkI�DI[INQEQ&lt;gQ&lt;h��j&lt;ZDd]E]�hI�WkhjQNQE&lt;�Y&lt;�Q[IrQrjI[EQ&lt;�GI�E]DIgjkg&lt;�dmDYQE&lt;�]�dgQp&lt;G&lt;�</text:p>
      <text:p text:style-name="Text"> </text:p>
      <text:p text:style-name="Text"> <text:s text:c="94"/>�Ä�Ä��+g]sIEj]h�GI�Q[[]p&lt;EQ_[�¥Ä�ÄÄ�dk[j]h¦���[�gIY&lt;EQ_[�E][�IhjI�EgQjIgQ]�GI�D&lt;gIZ&lt;EQ_[��hI�E][hQGIg&lt;[�dg]sIEj]h�GI�Q[[]p&lt;EQ_[�GI�N]gZ&lt;�dgQ]gQj&lt;gQ&lt;�Y]h�dg]sIEj]h�Q[[]p&lt;G]gIh�s�]�GI�[kIp&lt;�QZdY&lt;[j&lt;EQ_[��&lt;hS�</text:p>
      <text:p text:style-name="Text"> <text:s text:c="93"/>E]Z]�Y]h�dg]sIEj]h�IrdIgQZI[j&lt;YIh�s�]�fkI�Q[E]gd]gI[�[kIp&lt;h�jIE[]Y]OS&lt;h�s�hQhjIZ&lt;h�GI�]gO&lt;[Qv&lt;EQ_[�s�OIhjQ_[�fkI�&lt;d]gjI[�p&lt;Y]g�&lt;Y�dg]sIEj]��0&lt;YIh�&lt;hdIEj]h�hI�P&lt;[�GI�WkhjQNQE&lt;g�GIDQG&lt;ZI[jI�I[�Y&lt;�ZIZ]gQ&lt;���Y�</text:p>
      <text:p text:style-name="Text"> <text:s text:c="93"/>dgIhI[jI�dg]sIEj]�[]�EkZdYI�I[�hk�j]j&lt;YQG&lt;G�E][�Y]h�gIfkQhQj]h�[IEIh&lt;gQ]h�d&lt;g&lt;�]DjI[Ig�k[&lt;�Z&lt;s]g�dk[jk&lt;EQ_[�I[�IhjI�SjIZ��</text:p>
      <text:p text:style-name="Text"> </text:p>
      <text:p text:style-name="Text"> <text:s text:c="93"/>/QI[G]�Y&lt;�dk[jk&lt;EQ_[�j]j&lt;Y�]DjI[QG&lt;�GIY�dg]sIEj]��ÅÆ�ÉÁ�dk[j]h�</text:p>
      <text:p text:style-name="Text"> </text:p>
      <text:p text:style-name="Text"> <text:s text:c="93"/>�hjQZ&lt;G&lt;��0g&lt;h�p&lt;Y]g&lt;EQ_[�GIY�_gO&lt;[]�Q[hjgkEj]g�s�Y&lt;�gIpQhQ_[�INIEjk&lt;G&lt;�h]DgI�Y&lt;�dk[jk&lt;EQ_[�jKE[QE&lt;��hI�p&lt;Y]g&lt;�Z]GQNQE&lt;g�Y&lt;�dk[jk&lt;EQ_[�I[�IY�&lt;d&lt;gj&lt;G]� &lt;YQG&lt;G�0KE[QE&lt;�GIY�+g]sIEj]��hkD&lt;d&lt;gj&lt;G]��p&lt;Yk&lt;EQ_[�GI�</text:p>
      <text:p text:style-name="Text"> <text:s text:c="93"/>[IEIhQG&lt;GIh�h]EQ&lt;YIh��hQI[G]�IY�GIhOY]hI�GI�Y&lt;�ZQhZ&lt;�IY�hQOkQI[jI��</text:p>
      <text:p text:style-name="Text"> </text:p>
      <text:p text:style-name="Text"> <text:s text:c="94"/>�Ä� &lt;YQG&lt;G�0KE[QE&lt;�GIY�+g]sIEj]��</text:p>
      <text:p text:style-name="Text"> </text:p>
      <text:p text:style-name="Text">�/$ �� �$"��+.$/1 <text:s text:c="34"/>�ÄÆÁÃÊÁÇÆ <text:s text:c="8"/>/��ÃÁÃÆ �ÁÁÁÃÅ <text:s text:c="10"/>�Ä�Â���p&lt;Yk&lt;EQ_[�GI�Y&lt;h�[IEIhQG&lt;GIh�h]EQ&lt;YIh�¥ÂÂ�ÅÁ�dk[j]h¦����[�Y&lt;�ZIZ]gQ&lt;�Q[QEQ&lt;Y�dgIhI[j&lt;G&lt;�IY��ÃÄ�ÁÈ�ÃÁÃÆ��E][�[x�GI�gIOQhjg]�"mZIg]��I[Ig&lt;Y�ÂÅÆÉÊÂÊ�ÃÁÃÆ��hI�GIj&lt;YY&lt;�Y&lt;�d&lt;gjQEQd&lt;EQ_[�GI�Y&lt;h�dIgh][&lt;h�</text:p>
      <text:p text:style-name="Text"> <text:s text:c="93"/>DI[INQEQ&lt;gQ&lt;h�I[�Y&lt;�j]Z&lt;�GI�GIEQhQ][Ih��+]g�j&lt;[j]��hI�E]ggQOI�Y&lt;�dk[jk&lt;EQ_[���/Q[�IZD&lt;gO]��[]�hI�&lt;d]gj&lt;[�G&lt;j]h�GIh&lt;OgIO&lt;G]h�d]g�hIr]�I[�gIY&lt;EQ_[�&lt;Y�&lt;[&gt;YQhQh�]�IhjkGQ]�h]DgI�Y&lt;h�[IEIhQG&lt;GIh�&lt;�EkDgQg��[Q�Y&lt;�&lt;khI[EQ&lt;�GI�</text:p>
      <text:p text:style-name="Text"> <text:s text:c="93"/>E]DIgjkg&lt;�dmDYQE&lt;�]�dgQp&lt;G&lt;���hS�E]Z]�[]�hI�Q[GQE&lt;�GIj&lt;YY&lt;G&lt;ZI[jI�&lt;Ejk&lt;EQ][Ih�GI�E]]gGQ[&lt;EQ_[�E][�Y]h�hIgpQEQ]h�h]EQ&lt;YIh�E]Zk[Qj&lt;gQ]h��</text:p>
      <text:p text:style-name="Text"> </text:p>
      <text:p text:style-name="Text"> <text:s text:c="93"/>/QI[G]�Y&lt;�dk[jk&lt;EQ_[�j]j&lt;Y�]DjI[QG&lt;�GIY�dg]sIEj]��ÅÉ�ÉÁ�dk[j]h��</text:p>
      <text:p text:style-name="Text"> </text:p>
      <text:p text:style-name="Text"> </text:p>
      <text:p text:style-name="Text"> </text:p>
      <text:p text:style-name="Text"> <text:s text:c="93"/>�IhIhjQZ&lt;G&lt;��0g&lt;h�p&lt;Y]g&lt;EQ_[�GIY�_gO&lt;[]�Q[hjgkEj]g��s�Y&lt;�gIpQhQ_[�INIEjk&lt;G&lt;�h]DgI�Y&lt;�dk[jk&lt;EQ_[�jKE[QE&lt;��hI�p&lt;Y]g&lt;�Z&lt;[jI[Ig�Y&lt;h�dk[jk&lt;EQ][Ih�I[�E&lt;G&lt;�k[]�GI�Y]h�&lt;d&lt;gj&lt;G]h��hQI[G]�IY�GIhOY]hI�GI�Y&lt;h�ZQhZ&lt;h�IY�</text:p>
      <text:p text:style-name="Text"> <text:s text:c="93"/>hQOkQI[jI��</text:p>
      <text:p text:style-name="Text"> </text:p>
      <text:p text:style-name="Text"> <text:s text:c="94"/>�Ä� &lt;YQG&lt;G�0KE[QE&lt;�GIY�+g]sIEj]��</text:p>
      <text:p text:style-name="Text"> </text:p>
      <text:p text:style-name="Text"> <text:s text:c="94"/>�Ä�Â���p&lt;Yk&lt;EQ_[�GI�Y&lt;h�[IEIhQG&lt;GIh�h]EQ&lt;YIh�¥Æ�ÈÁ�dk[j]h¦����[�Y&lt;�ZIZ]gQ&lt;�Q[QEQ&lt;Y�dgIhI[j&lt;G&lt;�IY�ÃÅ�ÁÈ�ÃÁÃÆ�E][�[x�GI�gIOQhjg]�"mZIg]��I[Ig&lt;Y�ÂÅÈÁÈÉÃ�ÃÁÃÆ��[]�hI�GIj&lt;YY&lt;[�GI�N]gZ&lt;�IrP&lt;khjQp&lt;�Y&lt;h�dIgh][&lt;h�</text:p>
      <text:p text:style-name="Text"> <text:s text:c="93"/>GIhjQ[&lt;j&lt;gQ&lt;h�NQ[&lt;YIh�GIh&lt;OgIO&lt;G&lt;h�d]g�hIr]��&lt;�hk�pIv�j&lt;Zd]E]�hI�Q[GQE&lt;�hQ�IrQhjI�]�[]�DgIEP&lt;�GI�OK[Ig]�I[�IY�&gt;ZDQj]�GI�Q[jIgpI[EQ_[��E]Z]�Y&lt;�]D]gG&lt;�I�Q[jI[j&lt;�&lt;dg][j&lt;gY&lt;��[]�hI�Q[GQE&lt;�[Q�hI�WkhjQNQE&lt;�Y&lt;�Q[IrhQjI[EQ&lt;�</text:p>
      <text:p text:style-name="Text">�/$ �� �$"�!����</text:p>
      <text:p text:style-name="Text">$�9�9$�+/� $ $��/��"�� ��$��.�+�.�� <text:s text:c="41"/>GI�E]DIgjkg&lt;�dmDYQE&lt;�]�dgQp&lt;G&lt;�s�I[�E&lt;h]�GI�IrQhjQg�fkI�gIhkYjI�Q[IrQhjI[jI��[]�hI�Q[GQE&lt;�GI�GIj&lt;YY&lt;G&lt;ZI[jI�Y&lt;�d&lt;gjQEQd&lt;EQ_[�I[�Y&lt;�j]Z&lt;�GI�GIEQhQ][Ih�E][�Y&lt;h�dIgh][&lt;h�GIhjQ[&lt;j&lt;gQ&lt;h�GIY�dg]sIEj]�I[�IY�GQhI\]�GIY�</text:p>
      <text:p text:style-name="Text"> <text:s text:c="52"/>�ÈÇÃÁÂÃÂÊ <text:s text:c="7"/>/��ÃÁÃÆ �ÁÁÁÄÂ</text:p>
      <text:p text:style-name="Text"> �/���!� ��� $"�0�� <text:s text:c="74"/>ZQhZ]�[Q�Y&lt;h�&lt;Ejk&lt;EQ][Ih�GI�E]]gGQ[&lt;EQ_[�E][�Y]h�hIgpQEQ]h�h]EQ&lt;YIh�E]Zk[Qj&lt;gQ]h�</text:p>
      <text:p text:style-name="Text"> </text:p>
      <text:p text:style-name="Text"> <text:s text:c="94"/>�Ä�Ã�� &lt;YQG&lt;G�jKE[QE&lt;�¥ÃÃ�Å�dk[j]h¦��[�Y&lt;�ZIZ]gQ&lt;�Q[QEQ&lt;Y�dgIhI[j&lt;G&lt;�IY�ÃÅ�ÁÈ�ÃÁÃÆ�E][�[x�GI�gIOQhjg]�"mZIg]��I[Ig&lt;Y�ÂÅÈÁÈÉÃ�ÃÁÃÆ�[]�hI�GIj&lt;YY&lt;�GI�N]gZ&lt;�IrP&lt;khjQp&lt;�Y&lt;�Z&gt;rQZ&lt;�&lt;GIEk&lt;EQ_[�s�dgIEQhQ_[�I[�IY�</text:p>
      <text:p text:style-name="Text"> <text:s text:c="93"/>E][jI[QG]�jKE[QE]�GIY�dg]sIEj]�I[�gIY&lt;EQ_[�E][�IY�E&lt;YI[G&lt;gQ]�GI�gI&lt;YQv&lt;EQ_[��j&lt;Zd]E]�hI�P&lt;EI�gINIgI[EQ&lt;�&lt;�Y]h�Q[GQE&lt;G]gIh�GI�Ip&lt;Yk&lt;EQ_[�s�E][jg]Y�GI�Ihj&lt;h�&lt;EjQpQG&lt;GIh�I[�gIY&lt;EQ_[�E][�Y]h�ZIGQ]h�jKE[QE]h�s�</text:p>
      <text:p text:style-name="Text"> <text:s text:c="93"/>Z&lt;jIgQ&lt;YIh�E][�Y]h�fkI�EkI[j&lt;�Y&lt;�I[jQG&lt;G���GI�]jg&lt;�d&lt;gjI�[]�hI�GIhEgQDI[�GI�N]gZ&lt;�d]gZI[]jgQv&lt;G&lt;�Y&lt;h�&lt;EjQpQG&lt;GIh�E][EgIj&lt;h�fkI�hI�dgIjI[GI[�gI&lt;YQv&lt;g���GI�]jg&lt;�d&lt;gjI�j&lt;Zd]E]�hI�GIj&lt;YY&lt;�fkI��hkNQEQI[jIZI[jI�IY�</text:p>
      <text:p text:style-name="Text"> <text:s text:c="93"/>dgIhkdkIhj]�s�fkI��IrQhj&lt;�E]PIgI[EQ&lt;�I[jgI��IhjI��Y]h�]DWIjQp]h�s�Y&lt;h�&lt;EjQpQG&lt;GIh��</text:p>
      <text:p text:style-name="Text"> </text:p>
      <text:p text:style-name="Text"> <text:s text:c="93"/>/QI[G]�Y&lt;�dk[jk&lt;EQ_[�j]j&lt;Y�]DjI[QG&lt;�GIY�dg]sIEj]��ÄÃ�ÆÅ�dk[j]h�</text:p>
      <text:p text:style-name="Text"> </text:p>
      <text:p text:style-name="Text"> <text:s text:c="93"/>�hjQZ&lt;G&lt;��/I�IhjQZ&lt;�Y&lt;�&lt;YIO&lt;EQ_[�dgIhI[j&lt;G&lt;�d]g�Y&lt;�I[jQG&lt;G��gIp]E&gt;[G]hI�IY�GIhQhjQZQI[j]�GI�Y&lt;�h]YQEQjkG�d]g�[]�P&lt;DIghI�G&lt;G]�gIhdkIhj&lt;�&lt;Y�gIfkIgQZQI[j]�N]gZkY&lt;G]�ZIGQ&lt;[jI�Y&lt;�.Ih]YkEQ_[�[x�ÅÅÆÂÃ�ÃÁÃÆ��GI�</text:p>
      <text:p text:style-name="Text"> <text:s text:c="93"/>NIEP&lt;�ÃÆ�GI�hIdjQIZDgI�GI�ÃÁÃÆ��</text:p>
      <text:p text:style-name="Text">�1"�� �$"�� �</text:p>
      <text:p text:style-name="Text">�"�.$����/� 6� <text:s text:c="23"/>�ÄÆÃÂÆÊÆÄ <text:s text:c="8"/>/��ÃÁÃÆ �ÁÁÁÄÅ</text:p>
      <text:p text:style-name="Text"> <text:s text:c="93"/>�[�E][hIEkI[EQ&lt;��hI�dg]EIGI�&lt;�Q[E]gd]g&lt;g�Y&lt;�dk[jk&lt;EQ_[�E]ggIhd][GQI[jI�&lt;�Y&lt;�p&lt;Y]g&lt;EQ_[�GIY�dg]sIEj]�� kQG&lt;g�&lt;Y� kQG&lt;G]g��s�&lt;�kDQE&lt;gY]�I[�IY�]gGI[�fkI�YI�E]ggIhd][G&lt;�hIOm[�Y&lt;�dk[jk&lt;EQ_[�]DjI[QG&lt;�</text:p>
      <text:p text:style-name="Text"> </text:p>
      <text:p text:style-name="Text"> </text:p>
      <text:p text:style-name="Text"> </text:p>
      <text:p text:style-name="Text"> </text:p>
      <text:p text:style-name="Text"> <text:s text:c="36"/>En la dirección https://sede.gobiernodecanarias.org/sede/verifica_doc puede ser</text:p>
      <text:p text:style-name="Text"> <text:s text:c="36"/>comprobada la autenticidad de esta copia, mediante el número de documento</text:p>
      <text:p text:style-name="Text"> <text:s text:c="36"/>electrónico siguiente:</text:p>
      <text:p text:style-name="Text"> <text:s text:c="38"/>RP012-oFKSYStSvdjAXbkDMaBBYmOrXbIR6Bm9</text:p>
      <text:p text:style-name="Break"/>
      <text:p text:style-name="Text"> <text:s text:c="104"/>$1(;2�9��$/(*$&amp;,21(6�',6&amp;$3$&amp;,'$'</text:p>
      <text:p text:style-name="Text"> </text:p>
      <text:p text:style-name="Text"> </text:p>
      <text:p text:style-name="Text"> </text:p>
      <text:p text:style-name="Text"> <text:s text:c="20"/>�"0���� <text:s text:c="32"/>�� <text:s text:c="7"/>�8+����"0��/$ � �01� <text:s text:c="87"/>.�/+1�/0��� ��� �$"�/�.��$.!1 � �$"�/</text:p>
      <text:p text:style-name="Text"> </text:p>
      <text:p text:style-name="Text"> </text:p>
      <text:p text:style-name="Text"> <text:s text:c="93"/>�hjQZ&lt;G&lt;��0g&lt;h�p&lt;Y]g&lt;EQ_[�GIY�_gO&lt;[]�Q[hjgkEj]g�s�Y&lt;�gIpQhQ_[�INIEjk&lt;G&lt;�h]DgI�Y&lt;�dk[jk&lt;EQ_[�jKE[QE&lt;��hI�p&lt;Y]g&lt;�fkI�Y&lt;�dk[jk&lt;EQ_[�j]j&lt;Y�GIY�dg]sIEj]�Ih�GI�ÆÅ�ÉÄ�dk[j]h��</text:p>
      <text:p text:style-name="Text">�1"�� �$"� �"�.���$ �6�.�!�9$. <text:s text:c="21"/>�ÄÆÉÃÁÊÆÁ <text:s text:c="8"/>/��ÃÁÃÆ �ÁÁÁÄÈ</text:p>
      <text:p text:style-name="Text"> </text:p>
      <text:p text:style-name="Text"> </text:p>
      <text:p text:style-name="Text"> <text:s text:c="93"/>�IhIhjQZ&lt;G&lt;��0g&lt;h�p&lt;Y]g&lt;EQ_[�GIY�_gO&lt;[]�Q[hjgkEj]g��s�Y&lt;�gIpQhQ_[�INIEjk&lt;G&lt;�h]DgI�Y&lt;�dk[jk&lt;EQ_[�jKE[QE&lt;��hI�p&lt;Y]g&lt;�Z&lt;[jI[Ig�Y&lt;h�dk[jk&lt;EQ][Ih�I[�E&lt;G&lt;�k[]�GI�Y]h�&lt;d&lt;gj&lt;G]h��hQI[G]�IY�GIhOY]hI�GI�Y&lt;h�ZQhZ&lt;h�IY�</text:p>
      <text:p text:style-name="Text"> <text:s text:c="93"/>hQOkQI[jI��</text:p>
      <text:p text:style-name="Text"> </text:p>
      <text:p text:style-name="Text"> <text:s text:c="94"/>�Ä� &lt;YQG&lt;G�0KE[QE&lt;�GIY�+g]sIEj]��</text:p>
      <text:p text:style-name="Text"> </text:p>
      <text:p text:style-name="Text"> <text:s text:c="94"/>�Ä�Â���p&lt;Yk&lt;EQ_[�GI�Y&lt;h�[IEIhQG&lt;GIh�h]EQ&lt;YIh�¥É�ÈÁ�dk[j]h¦����[�Y&lt;�ZIZ]gQ&lt;�Q[QEQ&lt;Y�dgIhI[j&lt;G&lt;�IY�ÃÆ�ÁÈ�ÃÁÃÆ�E][�[x�GI�gIOQhjg]�"mZIg]��I[Ig&lt;Y�ÂÅÈÊÂÇÅ�ÃÁÃÆ��[]�hI�GIj&lt;YY&lt;[�GI�N]gZ&lt;�IrP&lt;khjQp&lt;�Y&lt;h�dIgh][&lt;h�</text:p>
      <text:p text:style-name="Text"> <text:s text:c="93"/>GIhjQ[&lt;j&lt;gQ&lt;h�NQ[&lt;YIh�GIh&lt;OgIO&lt;G&lt;h�d]g�hIr]��[]�hI�Q[GQE&lt;�[Q�hI�WkhjQNQE&lt;�Y&lt;�Q[IrhQjI[EQ&lt;�GI�E]DIgjkg&lt;�dmDYQE&lt;�]�dgQp&lt;G&lt;�s�I[�E&lt;h]�GI�IrQhjQg�fkI�gIhkYjI�Q[IrQhjI[jI��[]�hI�Q[GQE&lt;�GI�GIj&lt;YY&lt;G&lt;ZI[jI�Y&lt;�d&lt;gjQEQd&lt;EQ_[�I[�Y&lt;�</text:p>
      <text:p text:style-name="Text">�/$ �� �$"�!����</text:p>
      <text:p text:style-name="Text">$�9�9$�+/� $ $��/��"�� ��$��.�+�.��</text:p>
      <text:p text:style-name="Text"> <text:s text:c="52"/>�ÈÇÃÁÂÃÂÊ <text:s text:c="7"/>/��ÃÁÃÆ �ÁÁÁÅÄ <text:s text:c="9"/>j]Z&lt;�GI�GIEQhQ][Ih�E][�Y&lt;h�dIgh][&lt;h�GIhjQ[&lt;j&lt;gQ&lt;h�GIY�dg]sIEj]�I[�IY�GQhI\]�GIY�ZQhZ]�[Q�Y&lt;h�&lt;Ejk&lt;EQ][Ih�GI�E]]gGQ[&lt;EQ_[�E][�Y]h�hIgpQEQ]h�h]EQ&lt;YIh�E]Zk[Qj&lt;gQ]h�</text:p>
      <text:p text:style-name="Text"> �/���!� ��� $"�0��</text:p>
      <text:p text:style-name="Text"> <text:s text:c="94"/>�Ä�Ã�� &lt;YQG&lt;G�jKE[QE&lt;�¥ÃÃ�Å�dk[j]h¦��[�Y&lt;�ZIZ]gQ&lt;�Q[QEQ&lt;Y�dgIhI[j&lt;G&lt;�IY�ÃÆ�ÁÈ�ÃÁÃÆ�E][�[x�GI�gIOQhjg]�"mZIg]��I[Ig&lt;Y�ÂÅÈÊÂÇÅ�ÃÁÃÆ�[]�hI�GIj&lt;YY&lt;�GI�N]gZ&lt;�IrP&lt;khjQp&lt;�Y&lt;�Z&gt;rQZ&lt;�&lt;GIEk&lt;EQ_[�s�dgIEQhQ_[�I[�IY�</text:p>
      <text:p text:style-name="Text"> <text:s text:c="93"/>E][jI[QG]�jKE[QE]�GIY�dg]sIEj]�I[�gIY&lt;EQ_[�E][�IY�E&lt;YI[G&lt;gQ]�GI�gI&lt;YQv&lt;EQ_[��GI�]jg&lt;�d&lt;gjI�[]�hI�GIhEgQDI[�GI�N]gZ&lt;�d]gZI[]jgQv&lt;G&lt;�Y&lt;h�&lt;EjQpQG&lt;GIh�E][EgIj&lt;h�fkI�hI�dgIjI[GI[�gI&lt;YQv&lt;g���GI�]jg&lt;�d&lt;gjI�j&lt;Zd]E]�hI�</text:p>
      <text:p text:style-name="Text"> <text:s text:c="93"/>GIj&lt;YY&lt;�fkI��hkNQEQI[jIZI[jI�IY�dgIhkdkIhj]�s�fkI��IrQhj&lt;�E]PIgI[EQ&lt;�I[jgI��IhjI��Y]h�]DWIjQp]h�s�Y&lt;h�&lt;EjQpQG&lt;GIh��.INIgI[jI�&lt;�Ihj]�hI�h]YQEQj_�I[�Y&lt;�N&lt;hI�GI��hkDh&lt;[&lt;EQ_[��Q[N]gZ&lt;EQ_[�h]DgI�Y]h�j&lt;YYIgIh�GI�E]EQ[&lt;�d&lt;g&lt;�</text:p>
      <text:p text:style-name="Text"> <text:s text:c="93"/>E][NQgZ&lt;g�fkI�IY�dgIhkdkIhj]�Ihj&lt;D&lt;�E][pI[QI[jIZI[jI�GIhOY]h&lt;G]�dIg]�[]�hI�P&lt;�E][jIhj&lt;G]�Y]h�EQj&lt;G]h�gIfkIgQZQI[j]h�</text:p>
      <text:p text:style-name="Text"> </text:p>
      <text:p text:style-name="Text"> <text:s text:c="93"/>/QI[G]�Y&lt;�dk[jk&lt;EQ_[�j]j&lt;Y�]DjI[QG&lt;�GIY�dg]sIEj]��ÅÂ�Â�dk[j]h�</text:p>
      <text:p text:style-name="Text"> </text:p>
      <text:p text:style-name="Text"> </text:p>
      <text:p text:style-name="Text"> <text:s text:c="93"/>�IhIhjQZ&lt;G&lt;����Y&lt;�&lt;YIO&lt;EQ_[�dgIhI[j&lt;G&lt;�d]g�Y&lt;�I[jQG&lt;G�gIhdIEj]�&lt;Y�IrdIGQI[jI�/��ÃÁÃÆ �ÁÁÁÆÅ��dg]EIGI�Q[GQE&lt;g�Y]�hQOkQI[jI�</text:p>
      <text:p text:style-name="Text"> </text:p>
      <text:p text:style-name="Text"> <text:s text:c="93"/>�[�NIEP&lt;�ÃÉ�GI�WkYQ]�GI�ÃÁÃÆ�jQI[I�I[jg&lt;G&lt;�Y&lt;�h]YQEQjkG�GI�hkDpI[EQ_[�E]ggIhd][GQI[jI�&lt;Y�dg]sIEj]�fkI�[]h�]Ekd&lt;��&lt;E]Zd&lt;\&lt;G&lt;�GIY�dY&lt;[�GI�NQ[&lt;[EQ&lt;EQ_[�</text:p>
      <text:p text:style-name="Text"> <text:s text:c="93"/>�I�Y&lt;�G]EkZI[j&lt;EQ_[�dgIhI[j&lt;G&lt;�hI�GIhdgI[GI�fkI�IY�E]hjI�j]j&lt;Y�GIY�dg]sIEj]�&lt;hEQI[GI�&lt;�ÄÉ�ÇÁÇ�ÃÂ�¼��&lt;�jg&lt;pKh�GI�Y&lt;�E][hQO[&lt;EQ_[�GI�Y]h�E]ggIhd][GQI[jIh�O&lt;hj]h�h&lt;Y&lt;gQ&lt;YIh��OI[Ig&lt;YIh��GI�&lt;EjQpQG&lt;G�s�GI�&lt;kGQj]gS&lt;�</text:p>
      <text:p text:style-name="Text"> </text:p>
      <text:p text:style-name="Text"> <text:s text:c="93"/>�[�gIY&lt;EQ_[�E][�IY�dIgh][&lt;Y�dgIpQhj]��IY�dY&lt;[�GI�NQ[&lt;[EQ&lt;EQ_[�m[QE&lt;ZI[jI�E][jIZdY&lt;�Y&lt;�E][jg&lt;j&lt;EQ_[�GI�k[�dg]NIhQ][&lt;Y�jKE[QE]�GI�Q[jIgpI[EQ_[�GQgIEj&lt;�&lt;�W]g[&lt;G&lt;�E]ZdYIj&lt;��"]�]Dhj&lt;[jI��&lt;Y�&lt;[&lt;YQv&lt;g�Y&lt;�ZIZ]gQ&lt;�</text:p>
      <text:p text:style-name="Text"> <text:s text:c="93"/>IrdYQE&lt;jQp&lt;�hI�]DhIgp&lt;�fkI��I[�IY�&lt;d&lt;gj&lt;G]�GI�gIEkgh]h�PkZ&lt;[]h��hI�Q[GQE&lt;�Y&lt;�d&lt;gjQEQd&lt;EQ_[�GI�k[&lt;�jKE[QE&lt;�GI�Q[jIgpI[EQ_[�GQgIEj&lt;�&lt;�W]g[&lt;G&lt;�E]ZdYIj&lt;�s�k[&lt;�E]]gGQ[&lt;G]g&lt;�GIY�dg]sIEj]�&lt;�ZIGQ&lt;�W]g[&lt;G&lt;��&lt;dgIEQ&gt;[G]hI�</text:p>
      <text:p text:style-name="Text"> <text:s text:c="93"/>&lt;hS�k[&lt;�Q[E][OgkI[EQ&lt;�I[jgI�&lt;ZD]h�G]EkZI[j]h�</text:p>
      <text:p text:style-name="Text"> </text:p>
      <text:p text:style-name="Text"> <text:s text:c="93"/>!IGQ&lt;[jI�.Ih]YkEQ_[�[�x�ÅÅÆÂÃ�ÃÁÃÆ��GI�ÃÆ�GI�hIdjQIZDgI�GI�ÃÁÃÆ��IhjI�_gO&lt;[]�gIfkQgQ_�&lt;�Y&lt;�I[jQG&lt;G�d&lt;g&lt;�fkI��&lt;Y�[]�E][hj&lt;g�Q[N]gZ&lt;EQ_[�IE][_ZQE&lt;�&lt;YOk[&lt;�gIY&lt;jQp&lt;�&lt;Y�dg]NIhQ][&lt;Y�fkI�GIhIZdI\&lt;gS&lt;�Y&lt;h�Nk[EQ][Ih�</text:p>
      <text:p text:style-name="Text"> <text:s text:c="93"/>GI�E]]gGQ[&lt;EQ_[��IhdIEQNQE&lt;g&lt;�IY�[mZIg]�GI�P]g&lt;h�hIZ&lt;[&lt;YIh��Y&lt;�Gkg&lt;EQ_[�I[�ZIhIh�s�IY�E]hjI�j]j&lt;Y�dgIhkdkIhj&lt;G]�&lt;h]EQ&lt;G]�&lt;Y�ZQhZ]�</text:p>
      <text:p text:style-name="Text"> </text:p>
      <text:p text:style-name="Text"> <text:s text:c="93"/>�[�NIEP&lt;�Ã�GI�]EjkDgI�GI�ÃÁÃÆ��Y&lt;�I[jQG&lt;G�dgIhI[j&lt;�k[�G]EkZI[j]�GI�&lt;EY&lt;g&lt;EQ][Ih�jKE[QE&lt;h�I[�gIhdkIhj&lt;�&lt;Y�gIfkIgQZQI[j]���[�KY�Z&lt;[QNQIhj&lt;�fkI��IhjI�O&lt;hj]�[]�Ihj&gt;�QZdkj&lt;G]�&lt;Y�dg]sIEj]��hQI[G]�d&lt;gjI�GI�Y&lt;�</text:p>
      <text:p text:style-name="Text"> <text:s text:c="93"/>NQ[&lt;[EQ&lt;EQ_[�dg]dQ&lt;�GI�Y&lt;�I[jQG&lt;G����hQZQhZ]��&lt;d]gj&lt;�k[&lt;�j&lt;DY&lt;�I[�Y&lt;�fkI�hI�GQNIgI[EQ&lt;[�Y]h�E][EIdj]h�GI��E]hjI�j]j&lt;Y�QZdkj&lt;G]�&lt;Y�dg]sIEj]��s��NQ[&lt;[EQ&lt;EQ_[�dg]dQ&lt;����I�Y]�&lt;[jIgQ]g�hI�GIGkEI�fkI�Y&lt;�I[jQG&lt;G�P&lt;�</text:p>
      <text:p text:style-name="Text">�/$ �� �&amp;"����.��"/�. �$"�/$ �� ����!�"$.�/�</text:p>
      <text:p text:style-name="Text"> <text:s text:c="51"/>�ÄÉÁÄÃÊÂÉ <text:s text:c="8"/>/��ÃÁÃÆ �ÁÁÁÆÅ <text:s text:c="9"/>Q[EYkQG]�I[�IY�dY&lt;[�GI�NQ[&lt;[EQ&lt;EQ_[�Q[QEQ&lt;Y�m[QE&lt;ZI[jI�&lt;fkIYY]h�O&lt;hj]h�fkI�hIg&gt;[�NQ[&lt;[EQ&lt;G]h�E][�E&lt;gO]�&lt;�Y&lt;�hkDpI[EQ_[��I[jI[GQI[G]�IY��E]hjI�j]j&lt;Y�GIY�dg]sIEj]��E]Z]�IY�E][Wk[j]�GI�O&lt;hj]h�QZdkj&lt;G]h�&lt;�Y&lt;�&lt;skG&lt;�</text:p>
      <text:p text:style-name="Text">�" ���0�</text:p>
      <text:p text:style-name="Text"> <text:s text:c="93"/>h]YQEQj&lt;G&lt;��s�[]�E]Z]�IY�E]hjI�OY]D&lt;Y�gI&lt;Y�GI�Y&lt;�&lt;Ejk&lt;EQ_[�</text:p>
      <text:p text:style-name="Text"> </text:p>
      <text:p text:style-name="Text"> <text:s text:c="95"/>][pQI[I�gIE]gG&lt;g�fkI�IY�E]hjI�j]j&lt;Y�GIY�dg]sIEj]�GIDI�E]ZdgI[GIg�j]G]h�Y]h�O&lt;hj]h�[IEIh&lt;gQ]h�d&lt;g&lt;�hk�IWIEkEQ_[��E][�Q[GIdI[GI[EQ&lt;�GI�hk�NkI[jI�GI�NQ[&lt;[EQ&lt;EQ_[�¥hkDpI[EQ_[��N][G]h�dg]dQ]h�k�]jg&lt;h�</text:p>
      <text:p text:style-name="Text"> <text:s text:c="93"/>NQ[&lt;[EQ&lt;EQ][Ih�dmDYQE&lt;h�]�dgQp&lt;G&lt;h¦�</text:p>
      <text:p text:style-name="Text"> </text:p>
      <text:p text:style-name="Text"> <text:s text:c="93"/>+]g�]jg]�Y&lt;G]��hI�&lt;dgIEQ&lt;�k[&lt;�Q[E][hQhjI[EQ&lt;�&lt;GQEQ][&lt;Y��I[�IY�dY&lt;[�GI�NQ[&lt;[EQ&lt;EQ_[�]gQOQ[&lt;Y�hI�Q[GQE&lt;D&lt;�fkI�Ã�ÊÁÈ�ÂÈ�¼�E]ggIhd][GS&lt;[�&lt;�NQ[&lt;[EQ&lt;EQ_[�dg]dQ&lt;�GIhjQ[&lt;G&lt;�&lt;�EkDgQg�d&lt;gEQ&lt;YZI[jI�Y]h�E]hjIh�h&lt;Y&lt;gQ&lt;YIh�GIY�</text:p>
      <text:p text:style-name="Text"> <text:s text:c="93"/>dg]NIhQ][&lt;Y�GI�dhQE]Y]OS&lt;��hQ[�IZD&lt;gO]��I[�IY�G]EkZI[j]�GI�hkDh&lt;[&lt;EQ_[�hI�&lt;NQgZ&lt;�fkI�IY�E]hjI�GIY�dIgh][&lt;Y�E]]gGQ[&lt;G]g�[]�hI�Q[EYksI�d]gfkI�hIg&gt;�&lt;hkZQG]�S[jIOg&lt;ZI[jI�E][�NQ[&lt;[EQ&lt;EQ_[�dg]dQ&lt;���hj&lt;�GQhd&lt;gQG&lt;G�</text:p>
      <text:p text:style-name="Text"> <text:s text:c="93"/>GI�EgQjIgQ]h�OI[Ig&lt;�GkG&lt;h�h]DgI�Y&lt;�E]ggIEj&lt;�GIjIgZQ[&lt;EQ_[�GIY�E]hjI�j]j&lt;Y�GIY�dg]sIEj]�s�Y&lt;�E]PIgI[EQ&lt;�GI�Y]h�G&lt;j]h�IE][_ZQE]h�&lt;d]gj&lt;G]h�</text:p>
      <text:p text:style-name="Text"> </text:p>
      <text:p text:style-name="Text"> <text:s text:c="93"/>�[�E][hIEkI[EQ&lt;��IY�_gO&lt;[]�Q[hjgkEj]g�[]�dkIGI�&lt;hIOkg&lt;g�fkI�IY�E]hjI�j]j&lt;Y�GIEY&lt;g&lt;G]�hI&lt;�E]ggIEj]��Q[EYkh]�E][hQGIg&lt;[G]�Y&lt;�Q[EYkhQ_[�GIY�dIgh][&lt;Y�E]]gGQ[&lt;G]g��s&lt;�fkI�Y&lt;h�&lt;EY&lt;g&lt;EQ][Ih�hI�YQZQj&lt;[�&lt;�Y]h�O&lt;hj]h�</text:p>
      <text:p text:style-name="Text"> <text:s text:c="93"/>h&lt;Y&lt;gQ&lt;YIh�s�[]�GIhE&lt;gj&lt;[�d]hQDYIh�gIdIgEkhQ][Ih�I[�]jg]h�E][EIdj]h�¥O&lt;hj]h�OI[Ig&lt;YIh��GI�&lt;EjQpQG&lt;G�]�GI�&lt;kGQj]gS&lt;¦�</text:p>
      <text:p text:style-name="Text"> </text:p>
      <text:p text:style-name="Text"> <text:s text:c="93"/>+]g�j]G]�Y]�IrdkIhj]��s�&lt;Y�[]�&lt;EgIGQj&lt;ghI�GI�N]gZ&lt;�EY&lt;g&lt;�s�E]ZdYIj&lt;�IY�E]hjI�j]j&lt;Y�GIY�dg]sIEj]��hI�E][hQGIg&lt;�Q[EkZdYQG]�Y]�GQhdkIhj]�I[�Y&lt;� &lt;hI�pQOKhQZ]�dgQZIg&lt;��&lt;d&lt;gj&lt;G]�Â��YIjg&lt;�Y¦�GI�Y&lt;�$gGI[�GI�Â�GI�WkYQ]�GI�</text:p>
      <text:p text:style-name="Text"> <text:s text:c="93"/>ÃÁÃÆ�¥ $ �[�x�ÂÅÁ��GI�ÂÇ�GI�WkYQ]�GI�ÃÁÃÆ¦��Y]�fkI�GIgQp&lt;�I[�Y&lt;�GIhIhjQZ&lt;EQ_[�GI�Y&lt;�h]YQEQjkG�GI�hkDpI[EQ_[�</text:p>
      <text:p text:style-name="Text"> </text:p>
      <text:p text:style-name="Text"> </text:p>
      <text:p text:style-name="Text"> <text:s text:c="93"/>�IhIhjQZ&lt;G&lt;��0g&lt;h�p&lt;Y]g&lt;EQ_[�GIY�_gO&lt;[]�Q[hjgkEj]g�s�Y&lt;�gIpQhQ_[�INIEjk&lt;G&lt;�h]DgI�Y&lt;�&lt;YIO&lt;EQ_[��E]ZI[j&lt;g�fkI�hIOm[�IY�&lt;gjSEkY]�ÇÇ�GI�Y&lt;� Is�ÄÊ�ÃÁÂÆ��GI�Â�GI�]EjkDgI��GIY�+g]EIGQZQI[j]��GZQ[Qhjg&lt;jQp]� ]Zm[�GI�Y&lt;h�</text:p>
      <text:p text:style-name="Text"> <text:s text:c="93"/>�GZQ[Qhjg&lt;EQ][Ih�+mDYQE&lt;h��IY�_gO&lt;[]�E]ZdIjI[jI�gIfkQgQ_�&lt;�Y]h�Q[jIgIh&lt;G]h�Y&lt;�G]EkZI[j&lt;EQ_[�dgIpQhj&lt;�I[�Y&lt;�D&lt;hI�GIEQZ]dgQZIg&lt;�GI�Ihj&lt;�E][p]E&lt;j]gQ&lt;��d&lt;g&lt;�fkI�IY�dY&lt;v]�GI�EQ[E]�GS&lt;h�¥jg&lt;ZQj&lt;EQ_[�GI�kgOI[EQ&lt;�GIY�</text:p>
      <text:p text:style-name="Text">�1"�� �$"�.�"�/0�� <text:s text:c="33"/>�ÉÄÉÅÅÄÂÇ <text:s text:c="8"/>/��ÃÁÃÆ �ÁÁÁÆÆ</text:p>
      <text:p text:style-name="Text"> <text:s text:c="93"/>dg]EIGQZQI[j]�Q[QEQ&lt;G]�hIOm[�Y&lt;�$gGI[�GI�Â�GI�&lt;O]hj]�GI�ÃÁÃÆ¦�hkDh&lt;[&lt;g&gt;[�Y]h�G]EkZI[j]h�dgIEIdjQp]h��&lt;GpQgjQK[G]YIh�GI�fkI�hQ�&lt;hS�[]�Y]�PQEQIg&lt;[��hI�YIh�jI[Gg&gt;�d]g�GIhQhjQG]h�GI�hk�dIjQEQ_[��GI�E][N]gZQG&lt;G�E][�</text:p>
      <text:p text:style-name="Text"> <text:s text:c="93"/>Y]�Ihj&lt;DYIEQG]�I[�IY�&lt;gjSEkY]�ÇÉ�Â�GI�Y&lt;�EQj&lt;G&lt;� Is��</text:p>
      <text:p text:style-name="Text"> </text:p>
      <text:p text:style-name="Text"> </text:p>
      <text:p text:style-name="Text"> </text:p>
      <text:p text:style-name="Text"> </text:p>
      <text:p text:style-name="Text"> <text:s text:c="36"/>En la dirección https://sede.gobiernodecanarias.org/sede/verifica_doc puede ser</text:p>
      <text:p text:style-name="Text"> <text:s text:c="36"/>comprobada la autenticidad de esta copia, mediante el número de documento</text:p>
      <text:p text:style-name="Text"> <text:s text:c="36"/>electrónico siguiente:</text:p>
      <text:p text:style-name="Text"> <text:s text:c="38"/>RP012-oFKSYStSvdjAXbkDMaBBYmOrXbIR6Bm9</text:p>
      <text:p text:style-name="Break"/>
      <text:p text:style-name="Text"> <text:s text:c="104"/>$1(;2�9��$/(*$&amp;,21(6�',6&amp;$3$&amp;,'$'</text:p>
      <text:p text:style-name="Text"> </text:p>
      <text:p text:style-name="Text"> </text:p>
      <text:p text:style-name="Text"> </text:p>
      <text:p text:style-name="Text"> <text:s text:c="20"/>�"0���� <text:s text:c="31"/>�� <text:s text:c="8"/>�8+����"0��/$ � �01� <text:s text:c="87"/>.�/+1�/0��� ��� �$"�/�.��$.!1 � �$"�/</text:p>
      <text:p text:style-name="Text"> </text:p>
      <text:p text:style-name="Text"> </text:p>
      <text:p text:style-name="Text"> <text:s text:c="93"/>�IhIhjQZ&lt;G&lt;��0g&lt;h�p&lt;Y]g&lt;EQ_[�GIY�_gO&lt;[]�Q[hjgkEj]g�s�Y&lt;�gIpQhQ_[�INIEjk&lt;G&lt;�h]DgI�Y&lt;�dk[jk&lt;EQ_[�jKE[QE&lt;��hI�p&lt;Y]g&lt;�Z&lt;[jI[Ig�Y&lt;�dk[jk&lt;EQ_[�I[�IY�&lt;d&lt;gj&lt;G]��hQI[G]�IY�GIhOY]hI�GI�Y&lt;�ZQhZ&lt;�IY�hQOkQI[jI��</text:p>
      <text:p text:style-name="Text"> </text:p>
      <text:p text:style-name="Text">�/$ �� �$"�+�.��/$"��.�"� �"�.�� <text:s text:c="18"/>�ÄÆÅÂÅÊÁÄ <text:s text:c="9"/>/��ÃÁÃÆ �ÁÁÁÆÇ <text:s text:c="10"/>&lt;�dk[jk&lt;EQ_[�]DjI[QG&lt;�d]g�IY�dg]sIEj]�I[�IY��d&lt;gj&lt;G]� �Ã��¥Á�dk[j]h¦���[�Y&lt;�h]YQEQjkG�s��Y&lt;h�E]ggIhd][GQI[jIh�&lt;EY&lt;g&lt;EQ][Ih�dgIhI[j&lt;G&lt;h�Y]h�GS&lt;h�ÃÉ�ÁÈ�ÃÁÃÆ�E][�[x�GI�gIOQhjg]�"mZIg]��I[Ig&lt;Y��ÂÅÉÆÉÈÅ���ÃÁÃÆ�s�IY�</text:p>
      <text:p text:style-name="Text"> <text:s text:c="93"/>ÁÃ�ÂÁ�ÃÁÃÆ�E][�"mZIg]��I[Ig&lt;Y��ÂÉÆÂÄÆÅ���ÃÁÃÆ��E][hj&lt;�fkI�IY�d]gEI[j&lt;WI�GI�NQ[&lt;[EQ&lt;EQ_[�dg]dQ&lt;�Ih�Q[NIgQ]g�&lt;Y�ÃÚ��GIY�E]hjI�j]j&lt;Y�GIY�dg]sIEj]�s�[]�GI�Y]�hkDpI[EQ][&lt;G]��d]g�Y]�j&lt;[j]�hI�Z&lt;[jQI[I�Y&lt;�ZQhZ&lt;�</text:p>
      <text:p text:style-name="Text"> <text:s text:c="93"/>dk[jk&lt;EQ_[�</text:p>
      <text:p text:style-name="Text"> </text:p>
      <text:p text:style-name="Text"> <text:s text:c="93"/>�IhIhjQZ&lt;G&lt;��0g&lt;h�p&lt;Y]g&lt;EQ_[�GIY�_gO&lt;[]�Q[hjgkEj]g�s�Y&lt;�gIpQhQ_[�INIEjk&lt;G&lt;�h]DgI�Y&lt;�dk[jk&lt;EQ_[�jKE[QE&lt;��hI�p&lt;Y]g&lt;�Z&lt;[jI[Ig�Y&lt;h�dk[jk&lt;EQ][Ih�I[�E&lt;G&lt;�k[]�GI�Y]h�&lt;d&lt;gj&lt;G]h��hQI[G]�IY�GIhOY]hI�GI�Y&lt;h�ZQhZ&lt;h�IY�</text:p>
      <text:p text:style-name="Text"> <text:s text:c="93"/>hQOkQI[jI��</text:p>
      <text:p text:style-name="Text"> </text:p>
      <text:p text:style-name="Text"> <text:s text:c="93"/>��Â¦�+&lt;gjQEQd&lt;EQ_[�GI�p]Yk[j&lt;gQ&lt;G]�GIhjQ[&lt;G]�&lt;Y�dg]sIEj]�¥Ã�dk[j]h¦���[�Y&lt;�h]YQEQjkG�s�G]EkZI[j&lt;EQ_[�fkI�&lt;E]Zd&lt;\&lt;�&lt;�Y&lt;�ZQhZ&lt;�E]Z]�Ih�Y&lt;��IEY&lt;g&lt;EQ_[�gIhd][h&lt;DYI�GIY�dIgh][&lt;Y�p]Yk[j&lt;gQ]���dgIhI[j&lt;G&lt;�IY�</text:p>
      <text:p text:style-name="Text"> <text:s text:c="93"/>ÃÉ�ÁÈ�ÃÁÃÆ�E][�[x�GI�gIOQhjg]�"mZIg]��I[Ig&lt;Y��ÂÅÉÉÅÃÇ���ÃÁÃÆ��Y&lt;��[jQG&lt;G�GIEY&lt;g&lt;�E][j&lt;g�d&lt;g&lt;�Y&lt;�gI&lt;YQv&lt;EQ_[�GIY�dg]sIEj]��E][�Å�dIgh][&lt;h�I[�IY�&lt;d&lt;gj&lt;G]�E]ggIhd][GQI[jI�&lt;Y�+Igh][&lt;Y�E][jg&lt;j&lt;G]��s�Ã�dIgh][&lt;h�</text:p>
      <text:p text:style-name="Text"> <text:s text:c="93"/>p]Yk[j&lt;gQ&lt;h��+]g�j&lt;[j]��hI�Z&lt;[jQI[I�Y&lt;�dk[jk&lt;EQ_[�]j]gO&lt;G&lt;�I[�IhjI�&lt;d&lt;gj&lt;G]��hQI[G]�Y&lt;�ZQhZ&lt;�Ã�dk[j]h�±±+g]sIEj]h�E][�d&lt;gjQEQd&lt;EQ_[�GI�p]Yk[j&lt;gQ&lt;G]�hkdIgQ]g�&lt;Y�ÃÆÚ�P&lt;hj&lt;�IY�ÆÁÚ�GIY�dIgh][&lt;Y�GI�Y&lt;�I[jQG&lt;G�</text:p>
      <text:p text:style-name="Text"> <text:s text:c="93"/>&lt;hQO[&lt;G]�&lt;Y�dg]sIEj]±±�</text:p>
      <text:p text:style-name="Text">�/$ �� �$"�+�.��/$"��.�"� �"�.�� <text:s text:c="18"/>�ÄÆÅÂÅÊÁÄ <text:s text:c="9"/>/��ÃÁÃÆ �ÁÁÁÇÅ</text:p>
      <text:p text:style-name="Text"> <text:s text:c="93"/>��Ã¦��ZDQj]�jIggQj]gQ&lt;Y�GI�Y&lt;�I[jQG&lt;G�¥Ã�dk[j]h¦��/I�]j]gO&lt;�Ih&lt;�dk[jk&lt;EQ_[�s&lt;�fkI�I[�Y&lt;�GIEY&lt;g&lt;EQ_[�gIhd][h&lt;DYI�GI�IZdY&lt;v&lt;ZQI[j]�GI�Y&lt;�&lt;EEQ_[�GIY�dg]sIEj]��&lt;hS�E]Z]�I[�Y&lt;�dg]dQ&lt;�ZIZ]gQ&lt;�¥Y]h�]DWIjQp]h��</text:p>
      <text:p text:style-name="Text"> <text:s text:c="93"/>&lt;EjQpQG&lt;GIh��ZIj]G]Y]OS&lt;����¦�[]�hI�&lt;YkGI�Y&lt;�&lt;jI[EQ_[�&lt;�dIgh][&lt;h�GI�]jg&lt;h�QhY&lt;h��hQ[]�&lt;fkIYY&lt;h�fkI�&lt;EkGI[�&lt;Y� I[jg]�GI��S&lt;�</text:p>
      <text:p text:style-name="Text"> </text:p>
      <text:p text:style-name="Text"> <text:s text:c="93"/>�[�Y]�gIY&lt;jQp]�&lt;�Y&lt;�dk[jk&lt;EQ_[�]DjI[QG&lt;�d]g�IY�dg]sIEj]�I[�IY��d&lt;gj&lt;G]� �Ã��¥Á�dk[j]h¦���[�Y&lt;�h]YQEQjkG�s��Y&lt;h�E]ggIhd][GQI[jIh�&lt;EY&lt;g&lt;EQ][Ih�dgIhI[j&lt;G&lt;h�Y]h�GS&lt;h�ÃÉ�ÁÈ�ÃÁÃÆ�E][�[x�GI�gIOQhjg]�"mZIg]��I[Ig&lt;Y��</text:p>
      <text:p text:style-name="Text"> <text:s text:c="93"/>ÂÅÉÉÅÃÇ�ÃÁÃÆ�s�IY�ÃÇ�ÁÊ�ÃÁÃÆ�E][�"mZIg]��I[Ig&lt;Y��ÂÉÆÂÂÈÃ�ÃÁÃÆ��E][hj&lt;�fkI�IY�d]gEI[j&lt;WI�GI�NQ[&lt;[EQ&lt;EQ_[�dg]dQ&lt;�Ih�Q[NIgQ]g�&lt;Y�ÃÚ��GIY�E]hjI�j]j&lt;Y�GIY�dg]sIEj]�s�[]�GI�Y]�hkDpI[EQ][&lt;G]��d]g�Y]�j&lt;[j]�hI�</text:p>
      <text:p text:style-name="Text"> <text:s text:c="93"/>Z&lt;[jQI[I�Y&lt;�ZQhZ&lt;�dk[jk&lt;EQ_[�</text:p>
      <text:p text:style-name="Text"> </text:p>
      <text:p text:style-name="Text"> <text:s text:c="93"/>�[�GINQ[QjQp&lt;�IY�dg]sIEj]�d]hII�k[&lt;�dk[jk&lt;EQ_[�GI�ÅÂ�ÊÅ�</text:p>
      <text:p text:style-name="Text"> </text:p>
      <text:p text:style-name="Text"> <text:s text:c="93"/>�hjQZ&lt;G&lt;�d&lt;gEQ&lt;YZI[jI��0g&lt;h�p&lt;Y]g&lt;EQ_[�GIY�_gO&lt;[]�Q[hjgkEj]g��s�Y&lt;�gIpQhQ_[�INIEjk&lt;G&lt;�h]DgI�Y&lt;�dk[jk&lt;EQ_[�jKE[QE&lt;��hI�p&lt;Y]g&lt;�Q[EgIZI[j&lt;g�Y&lt;�dk[jk&lt;EQ_[��hQI[G]�IY�GIhOY]hI�GI�Y&lt;h�ZQhZ&lt;h�IY�hQOkQI[jI��</text:p>
      <text:p text:style-name="Text"> </text:p>
      <text:p text:style-name="Text"> <text:s text:c="94"/>�Ä�Â��p&lt;Yk&lt;EQ_[�GI�Y&lt;h�[IEIhQG&lt;GIh�h]EQ&lt;YIh�¥ÂÃ�ÉÂ�dk[j]h¦��/IOm[�Y&lt;�ZIZ]gQ&lt;�Q[QEQ&lt;Y�dgIhI[j&lt;G&lt;�IY�ÃÉ�ÁÈ�ÃÁÃÆ��E][�"mZIg]�GI�.IOQhjg]��I[Ig&lt;Y��ÂÅÉÊÅÅÈ���ÃÁÃÆ��hI�P&lt;EI�E][hj&lt;g�fkI�Y&lt;�I[jQG&lt;G�GIYQZQj&lt;�Y&lt;�</text:p>
      <text:p text:style-name="Text"> <text:s text:c="93"/>[IEIhQG&lt;G�s�Y&lt;�dg]DYIZ&gt;jQE&lt;�&lt;�&lt;D]gG&lt;g��&lt;d]gj&lt;[G]�Ihj&lt;GShjQE&lt;h�s�IhjkGQ]h��"]�]Dhj&lt;[jI��Y&lt;�GIh&lt;OgIO&lt;EQ_[�d]g�hIr]�[]�Ih�hkNQEQI[jI�d&lt;g&lt;�]DjI[Ig�Y&lt;�Z&gt;rQZ&lt;�dk[jk&lt;EQ_[�s&lt;�fkI�Y&lt;�Z&lt;s]gS&lt;�GI�G&lt;j]h�h][�OI[Ig&lt;YIh��</text:p>
      <text:p text:style-name="Text"> <text:s text:c="93"/>�IhEgQDI�Y&lt;�d&lt;gjQEQd&lt;EQ_[�GI�Y&lt;h�dIgh][&lt;h�DI[INQEQ&lt;gQ&lt;h�I[�Y&lt;�j]Z&lt;�GI�GIEQhQ][Ih��"]�WkhjQNQE&lt;�hQ�Y&lt;�E]DIgjkg&lt;�dmDYQE&lt;�]�dgQp&lt;G&lt;��gIhkYj&lt;�Q[hkNQEQI[jI�&lt;�Y&lt;�P]g&lt;�GI�IWIEkj&lt;g�IY�dg]sIEj]���[�E][EYkhQ_[��hI�Z]GQNQE&lt;�Y&lt;�</text:p>
      <text:p text:style-name="Text"> <text:s text:c="93"/>dk[jk&lt;EQ_[�&lt;Y�gIhdIEj]��</text:p>
      <text:p text:style-name="Text"> </text:p>
      <text:p text:style-name="Text">�/$ �� �&amp;"� �"�.��������!� ��.�/�9�+�./$"�/� $"� <text:s text:c="47"/>�Ä�Ã� &lt;YQG&lt;G�jKE[QE&lt;�¥ÂÈ�ÂÃ�dk[j]h¦��/�Y&lt;�ZIZ]gQ&lt;�Q[QEQ&lt;Y�dgIhI[j&lt;G&lt;�IY�ÃÉ�ÁÈ�ÃÁÃÆ��E][�"mZIg]�GI�.IOQhjg]��I[Ig&lt;Y�ÂÅÉÊÅÅÈ���ÃÁÃÆ��hI�Q[N]gZ&lt;�fkI�IY�dg]sIEj]�dgIhI[j&lt;�k[&lt;�E&lt;YI[G&lt;gQv&lt;EQ_[�OI[Ig&lt;Y�fkI�Q[EYksI�</text:p>
      <text:p text:style-name="Text"> <text:s text:c="50"/>�ÄÉÁÇÆÉÁÂ <text:s text:c="9"/>/��ÃÁÃÆ �ÁÁÁÇÊ</text:p>
      <text:p text:style-name="Text">�"��.!�����!�"0� ������/�/� 1��!�"0� <text:s text:c="57"/>Y&lt;h�N&lt;hIh�s�Y]h�ZIhIh�GI�IWIEkEQ_[��/Q[�IZD&lt;gO]��[]�]NgIEI�k[&lt;�GIhEgQdEQ_[�IrP&lt;khjQp&lt;�GI�Y&lt;�dY&lt;[QNQE&lt;EQ_[�jIZd]g&lt;Y��+]g�IhjI�Z]jQp]��Y&lt;�&lt;GIEk&lt;EQ_[�s�dgIEQhQ_[�jKE[QE&lt;�GIY�E][jI[QG]�I[�gIY&lt;EQ_[�E][�IY�E&lt;YI[G&lt;gQ]�hI�</text:p>
      <text:p text:style-name="Text"> <text:s text:c="93"/>E][hQGIg&lt;�d&lt;gEQ&lt;YZI[jI�EkZdYQG&lt;���[�Ek&lt;[j]��&lt;�Y]h�ZIGQ]h�jKE[QE]h�]�Z&lt;jIgQ&lt;YIh�[]�dg]d]gEQ][&lt;[�k[&lt;�E]PIgI[EQ&lt;�I[�Y&lt;�IWIEkEQ_[�GIY�dg]sIEj]�s�d]g�IYY]��j&lt;ZDQK[��Ihj&gt;[�d&lt;gEQ&lt;YZI[jI�EkZdYQG&lt;��</text:p>
      <text:p text:style-name="Text"> </text:p>
      <text:p text:style-name="Text"> <text:s text:c="94"/>�Ä�Ä�+g]sIEj]h�GI�Q[[]p&lt;EQ_[�¥Á�dk[j]h¦���[�gIY&lt;EQ_[�E][�IhjI�EgQjIgQ]�GI�D&lt;gIZ&lt;EQ_[��hI�E][hQGIg&lt;[�dg]sIEj]h�GI�Q[[]p&lt;EQ_[�GI�N]gZ&lt;�dgQ]gQj&lt;gQ&lt;�Y]h�dg]sIEj]h�Q[[]p&lt;G]gIh�s�]�GI�[kIp&lt;�QZdY&lt;[j&lt;EQ_[��Y]h�fkI�hI�</text:p>
      <text:p text:style-name="Text"> <text:s text:c="93"/>GQgQW&lt;[�&lt;�&lt;jI[GIg�[IEIhQG&lt;GIh�[]�EkDQIgj&lt;h�d]g�Y]h�gIEkgh]h�h]EQ&lt;YIh�IrQhjI[jIh��&lt;hS�E]Z]�Y]h�dg]sIEj]h�IrdIgQZI[j&lt;YIh�s�]�fkI�Q[E]gd]gI[�[kIp&lt;h�jIE[]Y]OS&lt;h�s�hQhjIZ&lt;h�GI�]gO&lt;[Qv&lt;EQ_[�s�OIhjQ_[�fkI�&lt;d]gjI[�p&lt;Y]g�</text:p>
      <text:p text:style-name="Text"> <text:s text:c="93"/>&lt;Y�dg]sIEj]��0&lt;YIh�&lt;hdIEj]h�hI�P&lt;[�GI�WkhjQNQE&lt;g�GIDQG&lt;ZI[jI�I[�Y&lt;�ZIZ]gQ&lt;�E]Z]�hI�Ird][I�I[�Y&lt;h� &lt;hIh�gIOkY&lt;G]g&lt;h��s�[]�hQI[G]�&lt;hS�I[�IY�E&lt;h]�fkI�[]h�]Ekd&lt;�</text:p>
      <text:p text:style-name="Text"> </text:p>
      <text:p text:style-name="Text"> <text:s text:c="93"/>/QI[G]�Y&lt;�dk[jk&lt;EQ_[�j]j&lt;Y�]DjI[QG&lt;�GIY�dg]sIEj]��ÅÇ�ÊÄ�dk[j]h�</text:p>
      <text:p text:style-name="Text"> </text:p>
      <text:p text:style-name="Text">�/$ ������/ �+� �0��$/��� �"$.$�/0������.�"� <text:s text:c="49"/>�hjQZ&lt;G&lt;��0g&lt;h�p&lt;Y]g&lt;EQ_[�s�gIpQhQ_[�GIY�IrdIGQI[jI�hI�IhjQZ&lt;�Y&lt;�&lt;YIO&lt;EQ_[�dgIhI[j&lt;G&lt;�d]g�Y&lt;�I[jQG&lt;G��</text:p>
      <text:p text:style-name="Text"> <text:s text:c="50"/>�ÄÆÃÄÂÈÅÆ <text:s text:c="9"/>/��ÃÁÃÆ �ÁÁÁÉÆ</text:p>
      <text:p text:style-name="Text"> �"�.��</text:p>
      <text:p text:style-name="Text"> <text:s text:c="93"/>�IhIhjQZ&lt;G&lt;��0g&lt;h�p&lt;Y]g&lt;EQ_[�GIY�_gO&lt;[]�Q[hjgkEj]g�hI�GIhIhjQZ&lt;�Y&lt;�&lt;YIO&lt;EQ_[�dgIhI[j&lt;G&lt;�d]g�Y&lt;��[jQG&lt;G��</text:p>
      <text:p text:style-name="Text"> </text:p>
      <text:p text:style-name="Text"> <text:s text:c="94"/>&lt;�E][EIhQ_[�GI�Y&lt;h�hkDpI[EQ][Ih�fkI�[]h�]Ekd&lt;�hI�P&lt;�gI&lt;YQv&lt;G]�ZIGQ&lt;[jI�Y&lt;�E]Zd&lt;g&lt;EQ_[�GI�Y&lt;h�h]YQEQjkGIh�dgIhI[j&lt;G&lt;h��&lt;�NQ[�GI�Ihj&lt;DYIEIg�k[&lt;�dgIY&lt;EQ_[�I[jgI�Y&lt;h�ZQhZ&lt;h�GI�&lt;EkIgG]�E][�Y]h�EgQjIgQ]h�GI�</text:p>
      <text:p text:style-name="Text"> <text:s text:c="93"/>p&lt;Y]g&lt;EQ_[�dgIpQ&lt;ZI[jI�NQW&lt;G]h�I[�Y&lt;h�D&lt;hIh�gIOkY&lt;G]g&lt;h�s�I[�Y&lt;�E][p]E&lt;j]gQ&lt;��s�&lt;GWkGQE&lt;g��E][�IY�YSZQjI�NQW&lt;G]�I[�Y&lt;�E][p]E&lt;j]gQ&lt;�s�GI[jg]�GIY�EgKGQj]�GQhd][QDYI��&lt;fkIYY&lt;h�fkI�P&lt;s&lt;[�]DjI[QG]�Z&lt;s]g�p&lt;Y]g&lt;EQ_[�I[�</text:p>
      <text:p text:style-name="Text">�/$ �� �$"�/� 1��!�"0� ��0� /�! <text:s text:c="19"/>�ÄÉÄÅÅÈÉÅ <text:s text:c="9"/>/��ÃÁÃÆ �ÁÁÁÊÄ</text:p>
      <text:p text:style-name="Text"> <text:s text:c="93"/>&lt;dYQE&lt;EQ_[�GI�Y]h�EQj&lt;G]h�EgQjIgQ]h���IYY]�hI�Ihj&lt;DYIEI�I[�IY��gj��ÃÃ�GI�Y&lt;� Is�ÄÉ�ÃÁÁÄ��GI�ÂÈ�GI�[]pQIZDgI���I[Ig&lt;Y�GI�/kDpI[EQ][Ih¦���/Q�DQI[�I[�IY�IhEgQj]�GI�&lt;YIO&lt;EQ_[�dgIhI[j&lt;G]�d]g�Y&lt;�I[jQG&lt;G�hI�&lt;d]gj&lt;�</text:p>
      <text:p text:style-name="Text"> <text:s text:c="93"/>Q[N]gZ&lt;EQ_[�GI�Q[jIgKh�gIhdIEj]�&lt;Y�&lt;YE&lt;[EI�I�QZd&lt;Ej]�GIY�dg]sIEj]��Q[EYksK[G]hI�Ihj&lt;GShjQE&lt;h�I�Q[N]gZ&lt;EQ_[�Ek&lt;[jQj&lt;jQp&lt;��Ihj&lt;�Q[N]gZ&lt;EQ_[�[]�P&lt;�hQG]�gINYIW&lt;G&lt;�I[�Y&lt;�G]EkZI[j&lt;EQ_[�fkI�hI�dgIhI[j_�Wk[j]�E][�Y&lt;�</text:p>
      <text:p text:style-name="Text"> <text:s text:c="93"/>h]YQEQjkG�GI�hkDpI[EQ_[��d]g�Y]�fkI�[]�dg]EIGI�gI&lt;YQv&lt;g�k[&lt;�[kIp&lt;�p&lt;Y]g&lt;EQ_[�gIhdIEj]�&lt;�G&lt;j]h�fkI�[]�hI�GQhd][S&lt;[�E][�E&lt;g&gt;EjIg�dgIpQ]�&lt;�Y&lt;�IZQhQ_[�GI�Y&lt;�gIh]YkEQ_[�dg]pQhQ][&lt;Y��+]g�j]G]��Y]�&lt;[jIgQ]g��IY�dg]sIEj]�</text:p>
      <text:p text:style-name="Text"> <text:s text:c="93"/>]DjQI[I�k[&lt;�p&lt;Y]g&lt;EQ_[�j]j&lt;Y�GI�ÅÆ�ÂÇ�dk[j]h�</text:p>
      <text:p text:style-name="Text"> </text:p>
      <text:p text:style-name="Text"> </text:p>
      <text:p text:style-name="Text"> </text:p>
      <text:p text:style-name="Text"> </text:p>
      <text:p text:style-name="Text"> <text:s text:c="36"/>En la dirección https://sede.gobiernodecanarias.org/sede/verifica_doc puede ser</text:p>
      <text:p text:style-name="Text"> <text:s text:c="36"/>comprobada la autenticidad de esta copia, mediante el número de documento</text:p>
      <text:p text:style-name="Text"> <text:s text:c="36"/>electrónico siguiente:</text:p>
      <text:p text:style-name="Text"> <text:s text:c="38"/>RP012-oFKSYStSvdjAXbkDMaBBYmOrXbIR6Bm9</text:p>
      <text:p text:style-name="Break"/>
      <text:p text:style-name="Text"> <text:s text:c="105"/>$1(;2�9��$/(*$&amp;,21(6�',6&amp;$3$&amp;,'$'</text:p>
      <text:p text:style-name="Text"> </text:p>
      <text:p text:style-name="Text"> </text:p>
      <text:p text:style-name="Text"> </text:p>
      <text:p text:style-name="Text"> <text:s text:c="21"/>�"0���� <text:s text:c="31"/>�� <text:s text:c="8"/>�8+����"0��/$ � �01� <text:s text:c="85"/>.�/+1�/0��� ��� �$"�/�.��$.!1 � �$"�/</text:p>
      <text:p text:style-name="Text"> </text:p>
      <text:p text:style-name="Text"> </text:p>
      <text:p text:style-name="Text"> <text:s text:c="94"/>�IhIhjQZ&lt;G&lt;��0g&lt;h�p&lt;Y]g&lt;EQ_[�GIY�_gO&lt;[]�Q[hjgkEj]g��s�Y&lt;�gIpQhQ_[�INIEjk&lt;G&lt;�h]DgI�Y&lt;�dk[jk&lt;EQ_[�jKE[QE&lt;��hI�p&lt;Y]g&lt;�Z&lt;[jI[Ig�Y&lt;h�dk[jk&lt;EQ][Ih�I[�E&lt;G&lt;�k[]�GI�Y]h�&lt;d&lt;gj&lt;G]h��hQI[G]�IY�GIhOY]hI�GI�Y&lt;h�ZQhZ&lt;h�IY�</text:p>
      <text:p text:style-name="Text"> <text:s text:c="94"/>hQOkQI[jI��</text:p>
      <text:p text:style-name="Text"> </text:p>
      <text:p text:style-name="Text"> <text:s text:c="94"/>��Â��+&lt;gjQEQd&lt;EQ_[�GI�p]Yk[j&lt;gQ&lt;G]�GIhjQ[&lt;G]�&lt;Y�dg]sIEj]�¥Á�dk[j]h¦���[�Y&lt;�ZIZ]gQ&lt;�Q[QEQ&lt;Y�dgIhI[j&lt;G&lt;�IY�ÃÊ�ÁÈ�ÃÁÃÆ�E][�[x�GI�gIOQhjg]�"mZIg]��I[Ig&lt;Y�ÂÅÊÇÆÄÉ�ÃÁÃÆ��[]�hI�P&lt;EI�ZI[EQ_[�&lt;�Y&lt;�d&lt;gjQEQd&lt;EQ_[�GI�</text:p>
      <text:p text:style-name="Text"> <text:s text:c="94"/>dIgh][&lt;h�p]Yk[j&lt;gQ&lt;h�I[�IY�dg]sIEj]��</text:p>
      <text:p text:style-name="Text"> </text:p>
      <text:p text:style-name="Text"> <text:s text:c="94"/>��Ã���ZDQj]�jIggQj]gQ&lt;Y�GI�Y&lt;�I[jQG&lt;G�¥Å�dk[j]h¦���[�Y&lt;�GIEY&lt;g&lt;EQ_[�gIhd][h&lt;DYI�dgIhI[j&lt;G&lt;�IY�ÃÊ�ÁÊ�ÃÁÃÆ�E][�[x�GI�gIOQhjg]�"mZIg]��I[Ig&lt;Y�ÂÉÇÃÊÆÅ�ÃÁÃÆ��hI�P&lt;EI�ZI[EQ_[�&lt;�IhjI�&lt;hdIEj]�s�hI��]DjQI[I�Y&lt;�Z&gt;rQZ&lt;�</text:p>
      <text:p text:style-name="Text"> <text:s text:c="94"/>dk[jk&lt;EQ_[��</text:p>
      <text:p text:style-name="Text"> </text:p>
      <text:p text:style-name="Text"> <text:s text:c="94"/>��Ä���[hIgEQ_[�Y&lt;D]g&lt;Y�GI�dIgh][&lt;h�E][�GQhE&lt;d&lt;EQG&lt;G�¥Á�dk[j]h¦���[�Y&lt;�ZIZ]gQ&lt;�Q[QEQ&lt;Y�dgIhI[j&lt;G&lt;�IY�ÃÊ�ÁÈ�ÃÁÃÆ�E][�[x�GI�gIOQhjg]�"mZIg]��I[Ig&lt;Y�ÂÅÊÇÆÄÉ�ÃÁÃÆ��[]�hI�P&lt;EI�ZI[EQ_[�&lt;Y�dIgh][&lt;Y�E][�GQhE&lt;d&lt;EQG&lt;G�</text:p>
      <text:p text:style-name="Text"> <text:s text:c="94"/>E][�IY�fkI�EkI[j&lt;�Y&lt;�I[jQG&lt;G�E][�gIhdIEj]�&lt;Y�j]j&lt;Y�GI�Y&lt;�dY&lt;[jQYY&lt;�NQW&lt;��0&lt;Zd]E]�hI�gINYIW&lt;�Y&lt;�E][jg&lt;j&lt;EQ_[�GI�dIgh][&lt;h�E][�GQhE&lt;d&lt;EQG&lt;G�]�GIdI[GI[EQ&lt;��ZIGQ&lt;[jI�[kIp&lt;h�E][jg&lt;j&lt;EQ][Ih�d&lt;g&lt;�IY�dg]sIEj]�&lt;�</text:p>
      <text:p text:style-name="Text"> <text:s text:c="94"/>hkDpI[EQ][&lt;g��</text:p>
      <text:p text:style-name="Text"> </text:p>
      <text:p text:style-name="Text"> <text:s text:c="95"/>�Â�� ]NQ[&lt;[EQ&lt;EQ_[�¥Á�dk[j]h¦����[�IY�+Y&lt;[�GI��Q[&lt;[EQ&lt;EQ_[�dgIhI[j&lt;G]�IY�ÃÊ�ÁÈ�ÃÁÃÆ�E][�[x�GI�gIOQhjg]�"mZIg]��I[Ig&lt;Y�ÂÅÊÇÆÄÉ���ÃÁÃÆ��[]�hI�gINYIW&lt;�[Q[Om[�G&lt;j]�h]DgI�E]NQ[&lt;[EQ&lt;EQ_[��d]g�Y]�fkI�[]�hI�]DjQI[I�</text:p>
      <text:p text:style-name="Text"> <text:s text:c="94"/>dk[jk&lt;EQ_[�I[�IhjI�SjIZ��</text:p>
      <text:p text:style-name="Text"> </text:p>
      <text:p text:style-name="Text"> <text:s text:c="95"/>�Ã���Q[&lt;[EQ&lt;EQ_[�+g]dQ&lt;�¥Á�dk[j]h¦����[�IY�+Y&lt;[�GI��Q[&lt;[EQ&lt;EQ_[�dgIhI[j&lt;G]�IY�ÃÊ�ÁÈ�ÃÁÃÆ�E][�[x�GI�gIOQhjg]�"mZIg]��I[Ig&lt;Y�ÂÅÊÇÆÄÉ���ÃÁÃÆ��[]�hI�gINYIW&lt;�[Q[Om[�G&lt;j]�h]DgI�NQ[&lt;[EQ&lt;EQ_[�dg]dQ&lt;��d]g�Y]�fkI�[]�hI�</text:p>
      <text:p text:style-name="Text"> <text:s text:c="94"/>]DjQI[I�dk[jk&lt;EQ_[�I[�IhjI�SjIZ��</text:p>
      <text:p text:style-name="Text">�/$ ������ .$!�� ����9���0���� .$"� �����0�"�.��� <text:s text:c="3"/>�ÄÉÈÅÂÉÁÈ <text:s text:c="8"/>/��ÃÁÃÆ �ÁÁÁÊÅ</text:p>
      <text:p text:style-name="Text"> <text:s text:c="95"/>�Ä� &lt;YQG&lt;G�0KE[QE&lt;�GIY�+g]sIEj]��</text:p>
      <text:p text:style-name="Text"> </text:p>
      <text:p text:style-name="Text"> <text:s text:c="95"/>�Ä�Â���p&lt;Yk&lt;EQ_[�GI�Y&lt;h�[IEIhQG&lt;GIh�h]EQ&lt;YIh�¥É�ÆÆ�dk[j]h¦����[�Y&lt;�ZIZ]gQ&lt;�Q[QEQ&lt;Y�dgIhI[j&lt;G&lt;�IY�ÃÊ�ÁÈ�ÃÁÃÆ�E][�[x�GI�gIOQhjg]�"mZIg]��I[Ig&lt;Y�ÂÅÊÇÆÄÉ�ÃÁÃÆ��[]�hI�GIj&lt;YY&lt;�GI�N]gZ&lt;�IrP&lt;khjQp&lt;�hQ�IrQhjI�DgIEP&lt;�GI�</text:p>
      <text:p text:style-name="Text"> <text:s text:c="94"/>OK[Ig]�I[�IY�&gt;ZDQj]�GI�&lt;Ejk&lt;EQ_[��[]�hI�ZI[EQ][&lt;�Y&lt;�Q[IrQhjI[EQ&lt;�GI�E]DIgjkg&lt;�dmDYQE&lt;�]�dgQp&lt;G&lt;��[]�hI�IrdYQE&lt;�Y&lt;�d&lt;gjQEQd&lt;EQ_[�GI�Y&lt;h�dIgh][&lt;h�DI[INQEQ&lt;gQ&lt;h�I[�Y&lt;�j]Z&lt;�GI�GIEQhQ][Ih��[Q�gINYIW&lt;�&lt;Ejk&lt;EQ][Ih�GI�</text:p>
      <text:p text:style-name="Text"> <text:s text:c="94"/>E]]gGQ[&lt;EQ_[�E][�Y]h�hIgpQEQ]h�h]EQ&lt;YIh�E]Zk[Qj&lt;gQ]h��</text:p>
      <text:p text:style-name="Text"> </text:p>
      <text:p text:style-name="Text"> <text:s text:c="96"/>�Ä�Ã�� &lt;YQG&lt;G�jKE[QE&lt;�¥ÂÈ�ÂÃ�dk[j]h¦���[�Y&lt;�ZIZ]gQ&lt;�Q[QEQ&lt;Y�dgIhI[j&lt;G&lt;�IY�ÃÊ�ÁÈ�ÃÁÃÆ�E][�[x�GI�gIOQhjg]�"mZIg]��I[Ig&lt;Y�ÂÅÊÇÆÄÉ�ÃÁÃÆ��[]�hI�GIhOY]h&lt;�GI�N]gZ&lt;�E]ggIEj&lt;�Y&lt;�E&lt;YI[G&lt;gQv&lt;EQ_[�GIY�dg]sIEj]��&lt;hS�E]Z]�</text:p>
      <text:p text:style-name="Text"> <text:s text:c="94"/>Y&lt;�GIhEgQdEQ_[�IrP&lt;khjQp&lt;�GI�Y&lt;h�&lt;EjQpQG&lt;GIh�E][EgIj&lt;h�&lt;�GIh&lt;gg]YY&lt;g��</text:p>
      <text:p text:style-name="Text"> </text:p>
      <text:p text:style-name="Text"> <text:s text:c="95"/>�Ä�Ä��+g]sIEj]h�GI�Q[[]p&lt;EQ_[�¥Ä�ÄÄ�dk[j]h¦���[�gIY&lt;EQ_[�E][�IhjI�EgQjIgQ]�GI�D&lt;gIZ&lt;EQ_[��hI�E][hQGIg&lt;[�dg]sIEj]h�GI�Q[[]p&lt;EQ_[�GI�N]gZ&lt;�dgQ]gQj&lt;gQ&lt;�Y]h�dg]sIEj]h�Q[[]p&lt;G]gIh�s�]�GI�[kIp&lt;�QZdY&lt;[j&lt;EQ_[��&lt;hS�</text:p>
      <text:p text:style-name="Text"> <text:s text:c="94"/>E]Z]�Y]h�dg]sIEj]h�IrdIgQZI[j&lt;YIh�s�]�fkI�Q[E]gd]gI[�[kIp&lt;h�jIE[]Y]OS&lt;h�s�hQhjIZ&lt;h�GI�]gO&lt;[Qv&lt;EQ_[�s�OIhjQ_[�fkI�&lt;d]gjI[�p&lt;Y]g�&lt;Y�dg]sIEj]��0&lt;YIh�&lt;hdIEj]h�hI�P&lt;[�GI�WkhjQNQE&lt;g�GIDQG&lt;ZI[jI�I[�Y&lt;�ZIZ]gQ&lt;���Y�</text:p>
      <text:p text:style-name="Text"> <text:s text:c="94"/>dgIhI[jI�dg]sIEj]�[]�EkZdYI�I[�hk�j]j&lt;YQG&lt;G�E][�Y]h�gIfkQhQj]h�[IEIh&lt;gQ]h�d&lt;g&lt;�]DjI[Ig�k[&lt;�Z&lt;s]g�dk[jk&lt;EQ_[�I[�IhjI�SjIZ��</text:p>
      <text:p text:style-name="Text"> </text:p>
      <text:p text:style-name="Text"> <text:s text:c="95"/>�Å�+Igh][&lt;h�GIhjQ[&lt;j&lt;gQ&lt;h�d]jI[EQ&lt;YIh�GIY�dg]sIEj]�¥Ä�dk[j]h¦���[�Y&lt;�ZIZ]gQ&lt;�Q[QEQ&lt;Y�dgIhI[j&lt;G&lt;�IY�ÃÊ�ÁÈ�ÃÁÃÆ�E][�[x�GI�gIOQhjg]�"mZIg]��I[Ig&lt;Y�ÂÅÊÇÆÄÉ�ÃÁÃÆ��hI�GIj&lt;YY&lt;�IY�[mZIg]�GI�dIgh][&lt;h�DI[INQEQ&lt;gQ&lt;h�</text:p>
      <text:p text:style-name="Text"> <text:s text:c="94"/>GIY�dg]sIEj]��fkI�E]ggIhd][GI�E][�Y&lt;�Z&gt;rQZ&lt;�dk[jk&lt;EQ_[�fkI�hI�dkIGI�]DjI[Ig�I[�IhjI�SjIZ��</text:p>
      <text:p text:style-name="Text"> </text:p>
      <text:p text:style-name="Text"> <text:s text:c="94"/>/QI[G]�Y&lt;�dk[jk&lt;EQ_[�j]j&lt;Y�]DjI[QG&lt;�GIY�dg]sIEj]��ÄÇ�dk[j]h�</text:p>
      <text:p text:style-name="Text">�/$ ���/0���+�.�� ���"0�.6�" �$"����"6�/0��� �$"� <text:s text:c="45"/>�hjQZ&lt;G&lt;��0g&lt;h�p&lt;Y]g&lt;EQ_[�GIY�_gO&lt;[]�Q[hjgkEj]g��hI�E][hQGIg&lt;�IhjQZ&lt;G&lt;�Y&lt;�&lt;YIO&lt;EQ_[�dgIhI[j&lt;G&lt;�d]g�Y&lt;��[jQG&lt;G��</text:p>
      <text:p text:style-name="Text"> <text:s text:c="52"/>�ÈÇÁÂÆÈÃÇ <text:s text:c="8"/>/��ÃÁÃÆ �ÁÁÂÁÅ</text:p>
      <text:p text:style-name="Text">��!� ��.�+/� $��1 �0�6��9</text:p>
      <text:p text:style-name="Text"> <text:s text:c="94"/>�IhIhjQZ&lt;G&lt;��0g&lt;h�p&lt;Y]g&lt;EQ_[�GIY�_gO&lt;[]�Q[hjgkEj]g��s�Y&lt;�gIpQhQ_[�INIEjk&lt;G&lt;�h]DgI�Y&lt;�dk[jk&lt;EQ_[�jKE[QE&lt;��hI�p&lt;Y]g&lt;�Z&lt;[jI[Ig�Y&lt;h�dk[jk&lt;EQ][Ih�I[�E&lt;G&lt;�k[]�GI�Y]h�&lt;d&lt;gj&lt;G]h��hQI[G]�IY�GIhOY]hI�GI�Y&lt;h�ZQhZ&lt;h�IY�</text:p>
      <text:p text:style-name="Text"> <text:s text:c="94"/>hQOkQI[jI��</text:p>
      <text:p text:style-name="Text"> </text:p>
      <text:p text:style-name="Text"> <text:s text:c="95"/>�Ä�Â���p&lt;Yk&lt;EQ_[�GI�Y&lt;h�[IEIhQG&lt;GIh�h]EQ&lt;YIh�¥ÂÃ�ÉÃ�dk[j]h¦��/IOm[�Y&lt;�ZIZ]gQ&lt;�Q[QEQ&lt;Y�dgIhI[j&lt;G&lt;�IY�ÄÁ�ÁÈ�ÃÁÃÆ��E][�"mZIg]�GI�.IOQhjg]��I[Ig&lt;Y�ÂÆÁÃÇÂÃ���ÃÁÃÆ��hI�P&lt;EI�E][hj&lt;g�fkI�Y&lt;�I[jQG&lt;G�GIYQZQj&lt;�Y&lt;�</text:p>
      <text:p text:style-name="Text"> <text:s text:c="94"/>[IEIhQG&lt;G�s�Y&lt;�dg]DYIZ&gt;jQE&lt;�&lt;�&lt;D]gG&lt;g��&lt;d]gj&lt;[G]�Ihj&lt;GShjQE&lt;h�s�IhjkGQ]h��"]�]Dhj&lt;[jI��Y&lt;�GIh&lt;OgIO&lt;EQ_[�d]g�hIr]�[]�Ih�hkNQEQI[jI�d&lt;g&lt;�]DjI[Ig�Y&lt;�Z&gt;rQZ&lt;�dk[jk&lt;EQ_[�s&lt;�fkI�Y&lt;�Z&lt;s]gS&lt;�GI�G&lt;j]h�h][�OI[Ig&lt;YIh��</text:p>
      <text:p text:style-name="Text"> <text:s text:c="94"/>0&lt;Zd]E]�hI�WkhjQNQE&lt;�hQ�Y&lt;�E]DIgjkg&lt;�dmDYQE&lt;�]�dgQp&lt;G&lt;��gIhkYj&lt;�Q[hkNQEQI[jI�&lt;�Y&lt;�P]g&lt;�GI�IWIEkj&lt;g�IY�dg]sIEj]�</text:p>
      <text:p text:style-name="Text"> </text:p>
      <text:p text:style-name="Text">�/$ �� �&amp;"� �"�.��������!� ��.�/�9�+�./$"�/� $"� <text:s text:c="48"/>�Ä�Ã� &lt;YQG&lt;G�jKE[QE&lt;�¥ÂÅ�ÊÉ�dk[j]h�¦��/IOm[�Y&lt;�ZIZ]gQ&lt;�Q[QEQ&lt;Y�dgIhI[j&lt;G&lt;�IY�ÄÁ�ÁÈ�ÃÁÃÆ��E][�"mZIg]�GI�.IOQhjg]��I[Ig&lt;Y�ÂÆÁÃÇÂÃ���ÃÁÃÆ��hI�Q[N]gZ&lt;�fkI�IY�dg]sIEj]�dgIhI[j&lt;�k[&lt;�E&lt;YI[G&lt;gQv&lt;EQ_[�OI[Ig&lt;Y�fkI�</text:p>
      <text:p text:style-name="Text"> <text:s text:c="52"/>�ÄÉÁÇÆÉÁÂ <text:s text:c="8"/>/��ÃÁÃÆ �ÁÁÂÅÂ</text:p>
      <text:p text:style-name="Text">�"��.!�����!�"0� ������/�/� 1��!�"0� <text:s text:c="58"/>Q[EYksI�Y&lt;h�N&lt;hIh�s�Y]h�ZIhIh�GI�IWIEkEQ_[��/Q[�IZD&lt;gO]��[]�]NgIEI�k[&lt;�GIhEgQdEQ_[�IrP&lt;khjQp&lt;�GI�Y&lt;�dY&lt;[QNQE&lt;EQ_[�jIZd]g&lt;Y��+]g�IhjI�Z]jQp]��Y&lt;�&lt;GIEk&lt;EQ_[�s�dgIEQhQ_[�jKE[QE&lt;�GIY�E][jI[QG]�I[�gIY&lt;EQ_[�E][�IY�</text:p>
      <text:p text:style-name="Text"> <text:s text:c="94"/>E&lt;YI[G&lt;gQ]�hI�E][hQGIg&lt;�d&lt;gEQ&lt;YZI[jI�EkZdYQG&lt;���[�Ek&lt;[j]��&lt;�Y]h�ZIGQ]h�jKE[QE]h�]�Z&lt;jIgQ&lt;YIh�[]�dg]d]gEQ][&lt;[�k[&lt;�E]PIgI[EQ&lt;�I[�Y&lt;�IWIEkEQ_[�GIY�dg]sIEj]�s�d]g�IYY]��j&lt;ZDQK[��Ihj&gt;[�d&lt;gEQ&lt;YZI[jI�EkZdYQG&lt;��</text:p>
      <text:p text:style-name="Text"> </text:p>
      <text:p text:style-name="Text"> <text:s text:c="95"/>�Ä�Ä�+g]sIEj]h�GI�Q[[]p&lt;EQ_[�¥Á�dk[j]h¦���[�gIY&lt;EQ_[�E][�IhjI�EgQjIgQ]�GI�D&lt;gIZ&lt;EQ_[��hI�E][hQGIg&lt;[�dg]sIEj]h�GI�Q[[]p&lt;EQ_[�GI�N]gZ&lt;�dgQ]gQj&lt;gQ&lt;�Y]h�dg]sIEj]h�Q[[]p&lt;G]gIh�s�]�GI�[kIp&lt;�QZdY&lt;[j&lt;EQ_[��Y]h�fkI�hI�</text:p>
      <text:p text:style-name="Text"> <text:s text:c="94"/>GQgQW&lt;[�&lt;�&lt;jI[GIg�[IEIhQG&lt;GIh�[]�EkDQIgj&lt;h�d]g�Y]h�gIEkgh]h�h]EQ&lt;YIh�IrQhjI[jIh��&lt;hS�E]Z]�Y]h�dg]sIEj]h�IrdIgQZI[j&lt;YIh�s�]�fkI�Q[E]gd]gI[�[kIp&lt;h�jIE[]Y]OS&lt;h�s�hQhjIZ&lt;h�GI�]gO&lt;[Qv&lt;EQ_[�s�OIhjQ_[�fkI�&lt;d]gjI[�p&lt;Y]g�</text:p>
      <text:p text:style-name="Text"> <text:s text:c="94"/>&lt;Y�dg]sIEj]��0&lt;YIh�&lt;hdIEj]h�hI�P&lt;[�GI�WkhjQNQE&lt;g�GIDQG&lt;ZI[jI�I[�Y&lt;�ZIZ]gQ&lt;�E]Z]�hI�Ird][I�I[�Y&lt;h� &lt;hIh�gIOkY&lt;G]g&lt;h��s�[]�hQI[G]�&lt;hS�I[�IY�E&lt;h]�fkI�[]h�]Ekd&lt;�</text:p>
      <text:p text:style-name="Text"> </text:p>
      <text:p text:style-name="Text"> <text:s text:c="94"/>/QI[G]�Y&lt;�dk[jk&lt;EQ_[�j]j&lt;Y�]DjI[QG&lt;�GIY�dg]sIEj]��ÅÅ�ÉÁ�dk[j]h�</text:p>
      <text:p text:style-name="Text">�/$ �� �$"����+�./$"�/�/$.��/����0�"�.����¥�/$.0�¦ <text:s text:c="2"/>�ÄÉÄÃÂÅÆÂ <text:s text:c="8"/>/��ÃÁÃÆ �ÁÁÂÇÈ <text:s text:c="10"/>&lt;�&lt;YIO&lt;EQ_[�hI�jQI[I�d]g�Q[&lt;GZQj&lt;G&lt;�&lt;Y�P&lt;DIghI�dgIhI[j&lt;G]�NkIg&lt;�GIY�dY&lt;v]�]j]gO&lt;G]�d&lt;g&lt;�IYY]��</text:p>
      <text:p text:style-name="Text"> </text:p>
      <text:p text:style-name="Text"> </text:p>
      <text:p text:style-name="Text"> </text:p>
      <text:p text:style-name="Text"> </text:p>
      <text:p text:style-name="Text"> <text:s text:c="37"/>En la dirección https://sede.gobiernodecanarias.org/sede/verifica_doc puede ser</text:p>
      <text:p text:style-name="Text"> <text:s text:c="37"/>comprobada la autenticidad de esta copia, mediante el número de documento</text:p>
      <text:p text:style-name="Text"> <text:s text:c="37"/>electrónico siguiente:</text:p>
      <text:p text:style-name="Text"> <text:s text:c="39"/>RP012-oFKSYStSvdjAXbkDMaBBYmOrXbIR6Bm9</text:p>
      <text:p text:style-name="Break"/>
      <text:p text:style-name="Text"> <text:s text:c="104"/>$1(;2�9��$/(*$&amp;,21(6�',6&amp;$3$&amp;,'$'</text:p>
      <text:p text:style-name="Text"> </text:p>
      <text:p text:style-name="Text"> </text:p>
      <text:p text:style-name="Text"> </text:p>
      <text:p text:style-name="Text"> <text:s text:c="20"/>�"0���� <text:s text:c="31"/>�� <text:s text:c="8"/>�8+����"0��/$ � �01� <text:s text:c="85"/>.�/+1�/0��� ��� �$"�/�.��$.!1 � �$"�/</text:p>
      <text:p text:style-name="Text"> </text:p>
      <text:p text:style-name="Text"> </text:p>
      <text:p text:style-name="Text"> <text:s text:c="93"/>�hjQZ&lt;G&lt;�d&lt;gEQ&lt;YZI[jI��0g&lt;h�p&lt;Y]g&lt;EQ_[�GIY�_gO&lt;[]�Q[hjgkEj]g��s�Y&lt;�gIpQhQ_[�INIEjk&lt;G&lt;�h]DgI�Y&lt;�dk[jk&lt;EQ_[�jKE[QE&lt;��hI�p&lt;Y]g&lt;�Q[EgIZI[j&lt;g�Y&lt;�dk[jk&lt;EQ_[�dIgEQDQG&lt;��/QI[G]�IY�GIhOY]hI�GI�Y&lt;h�ZQhZ&lt;h�IY�hQOkQI[jI��</text:p>
      <text:p text:style-name="Text"> </text:p>
      <text:p text:style-name="Text"> <text:s text:c="93"/>��Â��+&lt;gjQEQd&lt;EQ_[�GI�p]Yk[j&lt;gQ&lt;G]�GIhjQ[&lt;G]�&lt;Y�dg]sIEj]�¥Ä�dk[j]h¦���[�G]EkZI[j&lt;EQ_[�Q[QEQ&lt;Y�dgIhI[j&lt;G&lt;�IY�ÄÁ�ÁÈ�ÃÁÃÆ�E][�[x�GI�gIOQhjg]�"mZIg]��I[Ig&lt;Y�ÂÆÁÈÈÃÊ���ÃÁÃÆ��E][EgIj&lt;ZI[jI�Y&lt;�GIEY&lt;g&lt;EQ_[�</text:p>
      <text:p text:style-name="Text"> <text:s text:c="93"/>gIhd][h&lt;DYI��Y&lt;��[jQG&lt;G�GIj&lt;YY&lt;�IY�dIgh][&lt;Y�p]Yk[j&lt;gQ]�E][�gIhdIEj]�&lt;Y�j]j&lt;Y�GI�gIEkgh]h�PkZ&lt;[]h�d&lt;g&lt;�IY�GIh&lt;gg]YY]�GIY�dg]sIEj]��+]g�Y]�fkI�hI�p&lt;Y]g&lt;�G&lt;g�Y&lt;�Z&gt;rQZ&lt;�dk[jk&lt;EQ_[�I[�IhjI�SjIZ��</text:p>
      <text:p text:style-name="Text"> </text:p>
      <text:p text:style-name="Text"> <text:s text:c="93"/>��Ã���ZDQj]�jIggQj]gQ&lt;Y�GI�Y&lt;�I[jQG&lt;G�¥Å�dk[j]h¦���[�Y&lt;�ZIZ]gQ&lt;�Q[QEQ&lt;Y�dgIhI[j&lt;G&lt;�IY�ÄÁ�ÁÈ�ÃÁÃÆ�E][�[x�GI�gIOQhjg]�"mZIg]��I[Ig&lt;Y�ÂÆÁÈÈÃÊ���ÃÁÃÆ��hI�P&lt;EI�ZI[EQ_[�&lt;�Y&lt;�Y]E&lt;YQv&lt;EQ_[�GIY�dg]sIEj]�s�hI��]DjQI[I�Y&lt;�</text:p>
      <text:p text:style-name="Text"> <text:s text:c="93"/>Z&gt;rQZ&lt;�dk[jk&lt;EQ_[���</text:p>
      <text:p text:style-name="Text"> </text:p>
      <text:p text:style-name="Text"> <text:s text:c="93"/>��Ä���[hIgEQ_[�Y&lt;D]g&lt;Y�GI�dIgh][&lt;h�E][�GQhE&lt;d&lt;EQG&lt;G�¥Á�dk[j]h¦���[�Y&lt;�ZIZ]gQ&lt;�Q[QEQ&lt;Y�s�GIZ&gt;h�G]EkZI[j&lt;EQ_[�dgIhI[j&lt;G&lt;�IY�ÄÁ�ÁÈ�ÃÁÃÆ�E][�[x�GI�gIOQhjg]�"mZIg]��I[Ig&lt;Y�ÂÆÁÈÈÃÊ���ÃÁÃÆ��[]�hI�P&lt;EI�ZI[EQ_[�&lt;Y�</text:p>
      <text:p text:style-name="Text"> <text:s text:c="93"/>dIgh][&lt;Y�E][�GQhE&lt;d&lt;EQG&lt;G�E][�IY�fkI�EkI[j&lt;�Y&lt;�I[jQG&lt;G�E][�gIhdIEj]�&lt;Y�j]j&lt;Y�GI�Y&lt;�dY&lt;[jQYY&lt;�NQW&lt;��0&lt;Zd]E]�hI�gINYIW&lt;�Y&lt;�E][jg&lt;j&lt;EQ_[�GI�dIgh][&lt;h�E][�GQhE&lt;d&lt;EQG&lt;G�]�GIdI[GI[EQ&lt;��ZIGQ&lt;[jI�[kIp&lt;h�E][jg&lt;j&lt;EQ][Ih�</text:p>
      <text:p text:style-name="Text"> <text:s text:c="93"/>d&lt;g&lt;�IY�dg]sIEj]�&lt;�hkDpI[EQ][&lt;g��</text:p>
      <text:p text:style-name="Text"> </text:p>
      <text:p text:style-name="Text"> <text:s text:c="94"/>�Â�� ]NQ[&lt;[EQ&lt;EQ_[�¥Ä�dk[j]h¦���[�IY�+Y&lt;[�GI��Q[&lt;[EQ&lt;EQ_[�dgIhI[j&lt;G]�IY�ÄÁ�ÁÈ�ÃÁÃÆ�E][�[x�GI�gIOQhjg]�"mZIg]��I[Ig&lt;Y�ÂÆÁÈÈÃÊ���ÃÁÃÆ��Y&lt;��[jQG&lt;G�Q[GQE&lt;�fkI�EkI[j&lt;�E][�]jg&lt;�NkI[jI�GI�NQ[&lt;[EQ&lt;EQ_[�dmDYQE&lt;�]�</text:p>
      <text:p text:style-name="Text"> <text:s text:c="93"/>dgQp&lt;G&lt;��/QI[G]�Y&lt;�dk[jk&lt;EQ_[�]DjI[QG&lt;�Y&lt;�gINIgQG&lt;�&lt;�dg]sIEj]h�E][�E]NQ[&lt;[EQ&lt;EQ_[�GIhGI�IY�ÂÁÚ�P&lt;hj&lt;�IY�ÃÆÚ��</text:p>
      <text:p text:style-name="Text"> </text:p>
      <text:p text:style-name="Text"> <text:s text:c="94"/>�Ã���Q[&lt;[EQ&lt;EQ_[�+g]dQ&lt;�¥Á�dk[j]h¦���[�IY�+Y&lt;[�GI��Q[&lt;[EQ&lt;EQ_[�dgIhI[j&lt;G]�IY�ÄÁ�ÁÈ�ÃÁÃÆ�E][�[x�GI�gIOQhjg]�"mZIg]��I[Ig&lt;Y�ÂÆÁÈÈÃÊ�ÃÁÃÆ��[]�hI�gINYIW&lt;�[Q[Om[�G&lt;j]�h]DgI�NQ[&lt;[EQ&lt;EQ_[�dg]dQ&lt;��d]g�Y]�fkI�[]�hI�</text:p>
      <text:p text:style-name="Text"> <text:s text:c="93"/>]DjQI[I�dk[jk&lt;EQ_[�I[�IhjI�SjIZ��</text:p>
      <text:p text:style-name="Text"> </text:p>
      <text:p text:style-name="Text"> <text:s text:c="94"/>�Ä� &lt;YQG&lt;G�0KE[QE&lt;�GIY�+g]sIEj]�¥ÄÅ�ÊÅ¦��</text:p>
      <text:p text:style-name="Text">�/$ �� �$"�+.$��" 1/�6��� <text:s text:c="2"/>�$"�/$ �� � �"�.�� <text:s text:c="4"/>�ÈÇÉÃÃÅÈÈ <text:s text:c="9"/>/��ÃÁÃÆ �ÁÁÂÈÃ</text:p>
      <text:p text:style-name="Text"> <text:s text:c="94"/>�Ä�Â���p&lt;Yk&lt;EQ_[�GI�Y&lt;h�[IEIhQG&lt;GIh�h]EQ&lt;YIh�¥ÂÂ�ÅÁ�dk[j]h¦����[�Y&lt;�ZIZ]gQ&lt;�Q[QEQ&lt;Y�dgIhI[j&lt;G&lt;�IY�ÄÁ�ÁÈ�ÃÁÃÆ�E][�[x�GI�gIOQhjg]�"mZIg]��I[Ig&lt;Y�ÂÆÁÈÈÃÊ���ÃÁÃÆ��[]�hI�GIj&lt;YY&lt;�GI�N]gZ&lt;�IrP&lt;khjQp&lt;�hQ�IrQhjI�DgIEP&lt;�</text:p>
      <text:p text:style-name="Text"> <text:s text:c="93"/>GI�OK[Ig]�I[�IY�&gt;ZDQj]�GI�&lt;Ejk&lt;EQ_[��[Q�hI�&lt;d]gj&lt;[�G&lt;j]h�GIh&lt;OgIO&lt;G]h�d]g�hIr]��[]�hI�ZI[EQ][&lt;�Y&lt;�Q[IrQhjI[EQ&lt;�GI�E]DIgjkg&lt;�dmDYQE&lt;�]�dgQp&lt;G&lt;��</text:p>
      <text:p text:style-name="Text"> </text:p>
      <text:p text:style-name="Text"> <text:s text:c="95"/>�Ä�Ã�� &lt;YQG&lt;G�jKE[QE&lt;�¥ÃÄ�ÆÅ�dk[j]h¦����[�Y&lt;�ZIZ]gQ&lt;�Q[QEQ&lt;Y�dgIhI[j&lt;G&lt;�IY�ÄÁ�ÁÈ�ÃÁÃÆ�E][�[x�GI�gIOQhjg]�"mZIg]��I[Ig&lt;Y�ÂÆÁÈÈÃÊ���ÃÁÃÆ��hI�Q[N]gZ&lt;�fkI�IY�dg]sIEj]�dgIhI[j&lt;�k[&lt;�E&lt;YI[G&lt;gQv&lt;EQ_[�OI[Ig&lt;Y�fkI�</text:p>
      <text:p text:style-name="Text"> <text:s text:c="93"/>Q[EYksI�Y&lt;h�N&lt;hIh�s�Y]h�ZIhIh�GI�IWIEkEQ_[��/Q[�IZD&lt;gO]��[]�]NgIEI�k[&lt;�GIhEgQdEQ_[�IrP&lt;khjQp&lt;�GI�Y&lt;�dY&lt;[QNQE&lt;EQ_[�jIZd]g&lt;Y��+]g�IhjI�Z]jQp]��Y&lt;�&lt;GIEk&lt;EQ_[�s�dgIEQhQ_[�jKE[QE&lt;�GIY�E][jI[QG]�I[�gIY&lt;EQ_[�E][�IY�</text:p>
      <text:p text:style-name="Text"> <text:s text:c="93"/>E&lt;YI[G&lt;gQ]�hI�E][hQGIg&lt;�d&lt;gEQ&lt;YZI[jI�EkZdYQG&lt;��</text:p>
      <text:p text:style-name="Text"> </text:p>
      <text:p text:style-name="Text"> <text:s text:c="93"/>/I�E]ggQOI�Y&lt;�dk[jk&lt;EQ_[�I[�gIY&lt;EQ_[�&lt;�Y&lt;�GIhEgQdEQ_[�GI�Y&lt;h�&lt;EjQpQG&lt;GIh�E][EgIj&lt;h��G&lt;G]�fkI�IY�dg]sIEj]�dgIhI[j&lt;�k[&lt;�GIhEgQdEQ_[�&lt;GIEk&lt;G&lt;�GI�Y&lt;h�&lt;EjQpQG&lt;GIh�dgIpQhj&lt;h��</text:p>
      <text:p text:style-name="Text"> </text:p>
      <text:p text:style-name="Text"> <text:s text:c="93"/>+]g�]jg]�Y&lt;G]��[]�GIhEgQDI�Q[GQE&lt;G]gIh�GI�Ip&lt;Yk&lt;EQ_[�s�E][jg]Y�GI�Ihj&lt;h�&lt;EjQpQG&lt;GIh�I[�gIY&lt;EQ_[�E][�Y]h�ZIGQ]h�jKE[QE]h�s�Z&lt;jIgQ&lt;YIh�E][�Y]h�fkI�EkI[j&lt;�Y&lt;�I[jQG&lt;G��</text:p>
      <text:p text:style-name="Text"> </text:p>
      <text:p text:style-name="Text"> <text:s text:c="94"/>�Ä�Ä��+g]sIEj]h�GI�Q[[]p&lt;EQ_[�¥Á�dk[j]h¦���[�gIY&lt;EQ_[�E][�IhjI�EgQjIgQ]�GI�D&lt;gIZ&lt;EQ_[��hI�E][hQGIg&lt;[�dg]sIEj]h�GI�Q[[]p&lt;EQ_[�GI�N]gZ&lt;�dgQ]gQj&lt;gQ&lt;�Y]h�dg]sIEj]h�Q[[]p&lt;G]gIh�s�]�GI�[kIp&lt;�QZdY&lt;[j&lt;EQ_[��Y]h�fkI�hI�</text:p>
      <text:p text:style-name="Text"> <text:s text:c="93"/>GQgQW&lt;[�&lt;�&lt;jI[GIg�[IEIhQG&lt;GIh�[]�EkDQIgj&lt;h�d]g�Y]h�gIEkgh]h�h]EQ&lt;YIh�IrQhjI[jIh��&lt;hS�E]Z]�Y]h�dg]sIEj]h�IrdIgQZI[j&lt;YIh�s�]�fkI�Q[E]gd]gI[�[kIp&lt;h�jIE[]Y]OS&lt;h�s�hQhjIZ&lt;h�GI�]gO&lt;[Qv&lt;EQ_[�s�OIhjQ_[�fkI�&lt;d]gjI[�p&lt;Y]g�</text:p>
      <text:p text:style-name="Text"> <text:s text:c="93"/>&lt;Y�dg]sIEj]��0&lt;YIh�&lt;hdIEj]h�hI�P&lt;[�GI�WkhjQNQE&lt;g�GIDQG&lt;ZI[jI�I[�Y&lt;�ZIZ]gQ&lt;�E]Z]�hI�Ird][I�I[�Y&lt;h� &lt;hIh�gIOkY&lt;G]g&lt;h��</text:p>
      <text:p text:style-name="Text"> </text:p>
      <text:p text:style-name="Text"> <text:s text:c="94"/>�Å�+Igh][&lt;h�GIhjQ[&lt;j&lt;gQ&lt;h�d]jI[EQ&lt;YIh�GIY�dg]sIEj]�¥Ä�dk[j]h¦���[�Y&lt;�G]EkZI[j&lt;EQ_[�dgIhI[j&lt;G&lt;�I[�IY�dIgS]G]�GI�hkDh&lt;[&lt;EQ_[��E][�NIEP&lt;�ÃÊ�ÁÊ�ÃÁÃÆ�s�E][�[x�GI�gIOQhjg]�"mZIg]��I[Ig&lt;Y�ÂÉÆÊÊÈÇ���ÃÁÃÆ��hI�</text:p>
      <text:p text:style-name="Text"> <text:s text:c="93"/>GIj&lt;YY&lt;�IY�[mZIg]�GI�dIgh][&lt;h�DI[INQEQ&lt;gQ&lt;h�GIY�dg]sIEj]��fkI�E]ggIhd][GI�E][�Y&lt;�Z&gt;rQZ&lt;�dk[jk&lt;EQ_[�fkI�hI�dkIGI�]DjI[Ig�I[�IhjI�SjIZ��</text:p>
      <text:p text:style-name="Text"> </text:p>
      <text:p text:style-name="Text"> <text:s text:c="93"/>/QI[G]�Y&lt;�dk[jk&lt;EQ_[�j]j&lt;Y�]DjI[QG&lt;�GIY�dg]sIEj]��ÅÈ�ÊÅ�dk[j]h�</text:p>
      <text:p text:style-name="Text"> </text:p>
      <text:p text:style-name="Text"> <text:s text:c="93"/>�hjQZ&lt;G&lt;�d&lt;gEQ&lt;YZI[jI��0g&lt;h�p&lt;Y]g&lt;EQ_[�GIY�_gO&lt;[]�Q[hjgkEj]g��s�Y&lt;�gIpQhQ_[�INIEjk&lt;G&lt;�h]DgI�Y&lt;�dk[jk&lt;EQ_[�jKE[QE&lt;��hI�p&lt;Y]g&lt;�Q[EgIZI[j&lt;g�Y&lt;�dk[jk&lt;EQ_[�I[�IY�&lt;d&lt;gj&lt;G]� ��Ä�Â��p&lt;Yk&lt;EQ_[�GI�Y&lt;h�"IEIhQG&lt;GIh�/]E&lt;QYIh��</text:p>
      <text:p text:style-name="Text"> <text:s text:c="93"/>hQI[G]�IY�GIhOY]hI�GI�Y&lt;h�ZQhZ&lt;h�IY�hQOkQI[jI��</text:p>
      <text:p text:style-name="Text"> </text:p>
      <text:p text:style-name="Text">�/$ �+�.��� ���/�..$ $�� $"$!� $�9�/$ �� � <text:s text:c="53"/>�Ä�Â��p&lt;Yk&lt;EQ_[�GI�Y&lt;h�[IEIhQG&lt;GIh�h]EQ&lt;YIh�¥ÂÆ�ÇÉ�dk[j]h¦��/IOm[�Y&lt;�ZIZ]gQ&lt;�Q[QEQ&lt;Y�dgIhI[j&lt;G&lt;�E][�NIEP&lt;�ÄÁ�ÁÈ�ÃÁÃÆ��E][�"mZIg]�GI�.IOQhjg]��I[Ig&lt;Y�ÂÆÁÉÁÈÂ���ÃÁÃÆ��hI�P&lt;EI�E][hj&lt;g�fkI�Y&lt;�I[jQG&lt;G�dgIhI[j&lt;�&lt;�</text:p>
      <text:p text:style-name="Text"> <text:s text:c="50"/>�ÈÇÆÁÄÆÇÅ <text:s text:c="9"/>/��ÃÁÃÆ �ÁÁÂÈÆ</text:p>
      <text:p text:style-name="Text">.�91� � <text:s text:c="86"/>Y&lt;h�dIgh][&lt;h�DI[INQEQ&lt;gQ&lt;h�GIh&lt;OgIO&lt;G&lt;h�d]g�hIr]�I�Q[GQE&lt;�DgIpIZI[jI��hQ[�GIh&lt;gg]YY&lt;g��Y&lt;�d&lt;gjQEQd&lt;EQ_[�I[�Y&lt;�j]Z&lt;�GI�GIEQhQ][Ih�E][�Y&lt;h�dIgh][&lt;h�GIhjQ[&lt;j&lt;gQ&lt;h�GIY�dg]sIEj]�I[�IY�GQhI\]�GIY�ZQhZ]��"]�WkhjQNQE&lt;�</text:p>
      <text:p text:style-name="Text"> <text:s text:c="93"/>&lt;GIEk&lt;G&lt;ZI[jI�Y&lt;�Q[IrQhjI[EQ&lt;�GI�E]DIgjkg&lt;�dmDYQE&lt;�]�dgQp&lt;G&lt;��</text:p>
      <text:p text:style-name="Text"> </text:p>
      <text:p text:style-name="Text"> <text:s text:c="93"/>/QI[G]�Y&lt;�dk[jk&lt;EQ_[�j]j&lt;Y�]DjI[QG&lt;�GIY�dg]sIEj]��ÅÇ�ÃÄ�dk[j]h�</text:p>
      <text:p text:style-name="Text"> </text:p>
      <text:p text:style-name="Text"> </text:p>
      <text:p text:style-name="Text"> </text:p>
      <text:p text:style-name="Text"> </text:p>
      <text:p text:style-name="Text"> <text:s text:c="36"/>En la dirección https://sede.gobiernodecanarias.org/sede/verifica_doc puede ser</text:p>
      <text:p text:style-name="Text"> <text:s text:c="36"/>comprobada la autenticidad de esta copia, mediante el número de documento</text:p>
      <text:p text:style-name="Text"> <text:s text:c="36"/>electrónico siguiente:</text:p>
      <text:p text:style-name="Text"> <text:s text:c="38"/>RP012-oFKSYStSvdjAXbkDMaBBYmOrXbIR6Bm9</text:p>
      <text:p text:style-name="Break"/>
      <text:p text:style-name="Text"> <text:s text:c="105"/>$1(;2�9��$/(*$&amp;,21(6�',6&amp;$3$&amp;,'$'</text:p>
      <text:p text:style-name="Text"> </text:p>
      <text:p text:style-name="Text"> </text:p>
      <text:p text:style-name="Text"> </text:p>
      <text:p text:style-name="Text"> <text:s text:c="21"/>�"0���� <text:s text:c="31"/>�� <text:s text:c="8"/>�8+����"0��/$ � �01� <text:s text:c="85"/>.�/+1�/0��� ��� �$"�/�.��$.!1 � �$"�/</text:p>
      <text:p text:style-name="Text"> </text:p>
      <text:p text:style-name="Text"> </text:p>
      <text:p text:style-name="Text"> <text:s text:c="94"/>�hjQZ&lt;G&lt;�d&lt;gEQ&lt;YZI[jI��0g&lt;h�p&lt;Y]g&lt;EQ_[�GIY�_gO&lt;[]�Q[hjgkEj]g��s�Y&lt;�gIpQhQ_[�INIEjk&lt;G&lt;�h]DgI�Y&lt;�dk[jk&lt;EQ_[�jKE[QE&lt;��hI�p&lt;Y]g&lt;�Q[EgIZI[j&lt;g�Y&lt;�dk[jk&lt;EQ_[�I[�IY�&lt;d&lt;gj&lt;G]� �� &lt;YQG&lt;G�0KE[QE&lt;�GIY�+g]sIEj]��hQI[G]�IY�</text:p>
      <text:p text:style-name="Text"> <text:s text:c="94"/>GIhOY]hI�GI�Y&lt;h�ZQhZ&lt;h�IY�hQOkQI[jI��</text:p>
      <text:p text:style-name="Text"> </text:p>
      <text:p text:style-name="Text"> <text:s text:c="95"/>�Ä�Â��p&lt;Yk&lt;EQ_[�GI�Y&lt;h�[IEIhQG&lt;GIh�h]EQ&lt;YIh�¥ÂÆ�ÇÉ�dk[j]h¦��/IOm[�Y&lt;�ZIZ]gQ&lt;�Q[QEQ&lt;Y�dgIhI[j&lt;G&lt;�E][�NIEP&lt;�ÄÁ�ÁÈ�ÃÁÃÆ��E][�"mZIg]�GI�.IOQhjg]��I[Ig&lt;Y�ÂÆÁÉÁÈÂ���ÃÁÃÆ��hI�P&lt;EI�E][hj&lt;g�fkI�Y&lt;�I[jQG&lt;G�GIYQZQj&lt;�Y&lt;�</text:p>
      <text:p text:style-name="Text"> <text:s text:c="94"/>[IEIhQG&lt;G�s�Y&lt;�dg]DYIZ&gt;jQE&lt;�&lt;�&lt;D]gG&lt;g��&lt;d]gj&lt;[G]�Ihj&lt;GShjQE&lt;h�s�IhjkGQ]h��"]�]Dhj&lt;[jI��Y&lt;�GIh&lt;OgIO&lt;EQ_[�d]g�hIr]�[]�Ih�hkNQEQI[jI�d&lt;g&lt;�]DjI[Ig�Y&lt;�Z&gt;rQZ&lt;�dk[jk&lt;EQ_[�s�hI�p&lt;Y]g&lt;�d&lt;gEQ&lt;YZI[jI��"]�WkhjQNQE&lt;�</text:p>
      <text:p text:style-name="Text"> <text:s text:c="94"/>&lt;GIEk&lt;G&lt;ZI[jI�Y&lt;�Q[IrQhjI[EQ&lt;�GI�E]DIgjkg&lt;�dmDYQE&lt;�]�dgQp&lt;G&lt;��</text:p>
      <text:p text:style-name="Text"> </text:p>
      <text:p text:style-name="Text"> <text:s text:c="96"/>�Ä�Ã� &lt;YQG&lt;G�jKE[QE&lt;�¥ÂÊ�ÃÇ�dk[j]h¦���/IOm[�Y&lt;�ZIZ]gQ&lt;�Q[QEQ&lt;Y�dgIhI[j&lt;G&lt;�E][�NIEP&lt;�ÄÁ�ÁÈ�ÃÁÃÆ��E][�"mZIg]�GI�.IOQhjg]��I[Ig&lt;Y�ÂÆÁÉÁÈÂ���ÃÁÃÆ��hI�Q[N]gZ&lt;�fkI�IY�dg]sIEj]�[]�dgIhI[j&lt;�k[&lt;�E&lt;YI[G&lt;gQv&lt;EQ_[�fkI�</text:p>
      <text:p text:style-name="Text">�/$ �� �$"�����"��.!�����/�"�1.$!1/ 1 �.�/����</text:p>
      <text:p text:style-name="Text"> <text:s text:c="51"/>�ÄÆÊÆÁÆÁÁ <text:s text:c="9"/>/��ÃÁÃÆ �ÁÁÂÈÇ <text:s text:c="9"/>Q[EYks&lt;�Y&lt;h�N&lt;hIh�[Q�Y]h�ZIhIh�GI�IWIEkEQ_[�I[�gIY&lt;EQ_[�&lt;�Y&lt;h�&lt;EjQpQG&lt;GIh�s�]DWIjQp]h�fkI�dY&lt;[jI&lt;�IY�dg]sIEj]��0&lt;Zd]E]�hI�gINYIW&lt;�k[&lt;�GIhEgQdEQ_[�IrP&lt;khjQp&lt;�GI�Y&lt;h�&lt;EjQpQG&lt;GIh�&lt;�GIh&lt;gg]YY&lt;g�I[�Y&lt;�dY&lt;[QNQE&lt;EQ_[�GIY�</text:p>
      <text:p text:style-name="Text"> �"�.��/</text:p>
      <text:p text:style-name="Text"> <text:s text:c="94"/>dg]sIEj]��d]g�Y]�fkI�hI�E][hQGIg&lt;�EkZdYQG&lt;�d&lt;gEQ&lt;YZI[jI��.IhdIEj]�&lt;�Y&lt;�Ip&lt;Yk&lt;EQ_[�GI�Y]h�Q[GQE&lt;G]gIh��[]�hI�]DhIgp&lt;�k[&lt;�GIhEgQdEQ_[�IrdYQEQj&lt;�GI�N]gZ&lt;�Ek&lt;[jQj&lt;jQp&lt;�I[�gIY&lt;EQ_[�&lt;�Y]h�ZIGQ]h�jKE[QE]h�s�Z&lt;jIgQ&lt;YIh�</text:p>
      <text:p text:style-name="Text"> <text:s text:c="94"/>d&lt;g&lt;�hk�E][hIEkEQ_[��</text:p>
      <text:p text:style-name="Text"> </text:p>
      <text:p text:style-name="Text"> <text:s text:c="95"/>�Ä�Ä�+g]sIEj]h�GI�Q[[]p&lt;EQ_[�¥Á�dk[j]h¦���[�gIY&lt;EQ_[�E][�IhjI�EgQjIgQ]�GI�D&lt;gIZ&lt;EQ_[��hI�E][hQGIg&lt;[�dg]sIEj]h�GI�Q[[]p&lt;EQ_[�GI�N]gZ&lt;�dgQ]gQj&lt;gQ&lt;�Y]h�dg]sIEj]h�Q[[]p&lt;G]gIh�s�]�GI�[kIp&lt;�QZdY&lt;[j&lt;EQ_[��Y]h�fkI�hI�</text:p>
      <text:p text:style-name="Text"> <text:s text:c="94"/>GQgQW&lt;[�&lt;�&lt;jI[GIg�[IEIhQG&lt;GIh�[]�EkDQIgj&lt;h�d]g�Y]h�gIEkgh]h�h]EQ&lt;YIh�IrQhjI[jIh��&lt;hS�E]Z]�Y]h�dg]sIEj]h�IrdIgQZI[j&lt;YIh�s�]�fkI�Q[E]gd]gI[�[kIp&lt;h�jIE[]Y]OS&lt;h�s�hQhjIZ&lt;h�GI�]gO&lt;[Qv&lt;EQ_[�s�OIhjQ_[�fkI�&lt;d]gjI[�p&lt;Y]g�</text:p>
      <text:p text:style-name="Text"> <text:s text:c="94"/>&lt;Y�dg]sIEj]��0&lt;YIh�&lt;hdIEj]h�hI�P&lt;[�GI�WkhjQNQE&lt;g�GIDQG&lt;ZI[jI�I[�Y&lt;�ZIZ]gQ&lt;�E]Z]�hI�Ird][I�I[�Y&lt;h� &lt;hIh�gIOkY&lt;G]g&lt;h��s�[]�hQI[G]�&lt;hS�I[�IY�E&lt;h]�fkI�[]h�]Ekd&lt;�</text:p>
      <text:p text:style-name="Text"> </text:p>
      <text:p text:style-name="Text"> <text:s text:c="94"/>/QI[G]�Y&lt;�dk[jk&lt;EQ_[�j]j&lt;Y�]DjI[QG&lt;�GIY�dg]sIEj]��ÅÉ�ÊÅ�dk[j]h�</text:p>
      <text:p text:style-name="Text"> <text:s text:c="94"/>�hjQZ&lt;G&lt;�d&lt;gEQ&lt;YZI[jI��0g&lt;h�p&lt;Y]g&lt;EQ_[�GIY�_gO&lt;[]�Q[hjgkEj]g��s�Y&lt;�gIpQhQ_[�INIEjk&lt;G&lt;�h]DgI�Y&lt;�dk[jk&lt;EQ_[�jKE[QE&lt;��hI�p&lt;Y]g&lt;�Q[EgIZI[j&lt;g�Y&lt;�dk[jk&lt;EQ_[�hQI[G]�IY�GIhOY]hI�GI�Y&lt;�ZQhZ&lt;�IY�hQOkQI[jI��</text:p>
      <text:p text:style-name="Text"> </text:p>
      <text:p text:style-name="Text"> <text:s text:c="95"/>�Ä�Â��p&lt;Yk&lt;EQ_[�GI�Y&lt;h�[IEIhQG&lt;GIh�h]EQ&lt;YIh�¥Ê�ÆÆ�dk[j]h¦��/IOm[�Y&lt;�ZIZ]gQ&lt;�Q[QEQ&lt;Y�dgIhI[j&lt;G&lt;�E][�NIEP&lt;�ÄÁ�ÁÈ�ÃÁÃÆ��E][�"mZIg]�GI�.IOQhjg]��I[Ig&lt;Y�ÂÆÁÉÅÊÂ���ÃÁÃÆ��hI�P&lt;EI�E][hj&lt;g�fkI�Y&lt;�I[jQG&lt;G�GIYQZQj&lt;�Y&lt;�</text:p>
      <text:p text:style-name="Text">�/$ �� �$"�����"��.!�����/�"�1.$!1/ 1 �.�/���� <text:s text:c="48"/>[IEIhQG&lt;G�s�Y&lt;�dg]DYIZ&gt;jQE&lt;�&lt;�&lt;D]gG&lt;g��dIg]�[]�&lt;d]gj&lt;�G&lt;j]h�Ihj&lt;GShjQE]h�I[�gINIgI[EQ&lt;�&lt;�Y&lt;�GIhIOgIO&lt;EQ_[�d]g�hIr]���hS�E]Z]��j&lt;Zd]E]�hI�&lt;YkGI�Q[N]gZ&lt;EQ_[�gIYIp&lt;[jI�h]DgI�Y&lt;�DgIEP&lt;�GI�OK[Ig]�h]DgI�Y&lt;�</text:p>
      <text:p text:style-name="Text"> <text:s text:c="51"/>�ÄÆÊÆÁÆÁÁ <text:s text:c="9"/>/��ÃÁÃÆ �ÁÁÂÉÆ</text:p>
      <text:p text:style-name="Text"> �"�.��/ <text:s text:c="86"/>dg]DYIZ&gt;jQE&lt;�fkI�&lt;D]gG&lt;�IY�dg]sIEj]�s�E]Z]�hI�p&lt;�&lt;�Q[jIgpI[Qg�I[�IY�ZQhZ]��"]�WkhjQNQE&lt;�&lt;GIEk&lt;G&lt;ZI[jI�Y&lt;�Q[IrQhjI[EQ&lt;�GI�E]DIgjkg&lt;�dmDYQE&lt;�]�dgQp&lt;G&lt;���[�gIY&lt;EQ_[�&lt;�Y&lt;�d&lt;gjQEQd&lt;EQ_[�s�j]Z&lt;�GI�GIEQhQ][Ih�E][�Y&lt;h�</text:p>
      <text:p text:style-name="Text"> <text:s text:c="94"/>dIgh][&lt;h�GIhjQ[&lt;j&lt;gQ&lt;h�GIY�dg]sIEj]�[]�hI�gINYIW&lt;�QZdYSEQj&lt;ZI[jI�hk�d&lt;gjQEQd&lt;EQ_[�I[�IY�ZQhZ]��d]g�IYY]�hI�p&lt;Y]g&lt;�d&lt;gEQ&lt;YZI[jI��</text:p>
      <text:p text:style-name="Text"> </text:p>
      <text:p text:style-name="Text"> <text:s text:c="94"/>/QI[G]�Y&lt;�dk[jk&lt;EQ_[�j]j&lt;Y�]DjI[QG&lt;�GIY�dg]sIEj]��ÅÅ�dk[j]h�</text:p>
      <text:p text:style-name="Text">�/$ ����+�./$"�/�/$.��/���� ��+.$6�" ������ �/� <text:s text:c="47"/>�IhIhjQZ&lt;G&lt;��/I�GIhIhjQZ&lt;�Y&lt;�h]YQEQjkG�GI�Y&lt;�I[jQG&lt;G��G&lt;G]�fkI�Y&lt;�N&lt;hI�dg]EIGQZI[j&lt;Y�I[�Ekgh]�[]�E][jIZdY&lt;�Y&lt;�gIpQhQ_[�GI�Y&lt;�dk[jk&lt;EQ_[�&lt;hQO[&lt;G&lt;�&lt;�k[�EgQjIgQ]�D&lt;gIZ&lt;DYI�I[�D&lt;hI�&lt;�[kIp&lt;�Q[N]gZ&lt;EQ_[�dgIhI[j&lt;G&lt;�</text:p>
      <text:p text:style-name="Text">+� !�/ <text:s text:c="45"/>�ÄÆÁÅÊÊÃÄ <text:s text:c="9"/>/��ÃÁÃÆ �ÁÁÃÂÉ <text:s text:c="9"/>E][�d]hjIgQ]gQG&lt;G�&lt;�Y&lt;�dkDYQE&lt;EQ_[�GI�Y&lt;�gIh]YkEQ_[�dg]pQhQ][&lt;Y�</text:p>
      <text:p text:style-name="Text"> <text:s text:c="94"/>�hjQZ&lt;G&lt;�d&lt;gEQ&lt;Y��0g&lt;h�p&lt;Y]g&lt;EQ_[�GIY�_gO&lt;[]�Q[hjgkEj]g�s�Y&lt;�gIpQhQ_[�INIEjk&lt;G&lt;�h]DgI�Y&lt;�dk[jk&lt;EQ_[�jKE[QE&lt;��hI�p&lt;Y]g&lt;�Q[EgIZI[j&lt;g�Y&lt;�dk[jk&lt;EQ_[�dIgEQDQG&lt;�I[�&lt;YOk[]h�SjIZh��/QI[G]�IY�GIhOY]hI�GI�Y&lt;h�ZQhZ&lt;h�IY�</text:p>
      <text:p text:style-name="Text"> <text:s text:c="94"/>hQOkQI[jI�</text:p>
      <text:p text:style-name="Text"> </text:p>
      <text:p text:style-name="Text"> <text:s text:c="94"/>��Â��+&lt;gjQEQd&lt;EQ_[�GI�p]Yk[j&lt;gQ&lt;G]�GIhjQ[&lt;G]�&lt;Y�dg]sIEj]�¥Á�dk[j]h¦�� &lt;�I[jQG&lt;G�&lt;d]gj&lt;�GIEY&lt;g&lt;EQ_[�gIhd][h&lt;DYI�gIY&lt;jQp&lt;�&lt;�Y&lt;�d&lt;gjQEQd&lt;EQ_[�GIY�p]Yk[j&lt;gQ&lt;G]�I[�gIY&lt;EQ_[�E][�IY�dIgh][&lt;Y�gIZk[Ig&lt;G]�GI�Y&lt;�I[jQG&lt;G��</text:p>
      <text:p text:style-name="Text"> <text:s text:c="94"/>dgIhI[j&lt;G&lt;�E][�NIEP&lt;�ÁÃ�ÂÁ�ÃÁÃÆ�s�"mZIg]�GI�.IOQhjg]��I[Ig&lt;Y�ÂÉÊÈÈÆÅ�ÃÁÃÆ���[�GQEP&lt;�GIEY&lt;g&lt;EQ_[�hI�Ird][I�fkI�Y&lt;�GQgIEEQ_[��E]]gGQ[&lt;EQ_[�s�]gO&lt;[Qv&lt;EQ_[�GIY�dg]sIEj]�hIg&gt;[�&lt;hkZQG&lt;h�d]g�k[��g&lt;Gk&lt;G]�I[�</text:p>
      <text:p text:style-name="Text"> <text:s text:c="94"/>/IOkgQG&lt;G�s� ][jg]Y�GI�.QIhO]h��fkI�N]gZ&lt;�d&lt;gjI�GIY�dIgh][&lt;Y�gIZk[Ig&lt;G]�GI�Y&lt;��k[G&lt;EQ_[�</text:p>
      <text:p text:style-name="Text"> <text:s text:c="94"/>"]�]Dhj&lt;[jI��I[�IY�dY&lt;[�GI�NQ[&lt;[EQ&lt;EQ_[�&lt;GWk[j]�&lt;�Y&lt;�h]YQEQjkG�GI�hkDpI[EQ_[�[]�hI�E][jIZdY&lt;�[Q[Om[�O&lt;hj]�I[�E][EIdj]�GI�gIjgQDkEQ][Ih�h&lt;Y&lt;gQ&lt;YIh���hjI�PIEP]�gIhkYj&lt;�E][GQEQ][&lt;[jI�d&lt;g&lt;�fkI�[]�hI�]j]gOkI[�Y]h�</text:p>
      <text:p text:style-name="Text"> <text:s text:c="94"/>dk[j]h�E]ggIhd][GQI[jIh�I[�IY�&lt;d&lt;gj&lt;G]�gIY&lt;jQp]�&lt;�Y&lt;�IrQhjI[EQ&lt;�GI�dIgh][&lt;Y�gIZk[Ig&lt;G]��&lt;Y�I[jI[GIghI�fkI��hIOm[�Y]�Ihj&lt;DYIEQG]�I[�Y&lt;h�D&lt;hIh�gIOkY&lt;G]g&lt;h��GQEP&lt;�dk[jk&lt;EQ_[�h]Y]�dg]EIGI�Ek&lt;[G]�IY�dg]sIEj]�</text:p>
      <text:p text:style-name="Text"> <text:s text:c="94"/>&lt;EgIGQj&lt;�INIEjQp&lt;ZI[jI�E][j&lt;g�E][�dIgh][&lt;Y�gIjgQDkQG]�</text:p>
      <text:p text:style-name="Text">�1"�� �$"� �"�.��� �. $/��1� �.!$��$!�"�1�;�</text:p>
      <text:p text:style-name="Text"> <text:s text:c="51"/>�ÈÃÅÄÁÉÊÅ <text:s text:c="9"/>/��ÃÁÃÆ �ÁÁÃÃÃ</text:p>
      <text:p text:style-name="Text">��."�"��; <text:s text:c="87"/>�Ä�Ä��+g]sIEj]h�GI�Q[[]p&lt;EQ_[�¥Á�dk[j]h¦���[�gIY&lt;EQ_[�E][�IY�EgQjIgQ]�GI�D&lt;gIZ&lt;EQ_[��hI�E][hQGIg&lt;[�dg]sIEj]h�GI�Q[[]p&lt;EQ_[�GI�N]gZ&lt;�dgQ]gQj&lt;gQ&lt;�Y]h�dg]sIEj]h�Q[[]p&lt;G]gIh�s�]�GI�[kIp&lt;�QZdY&lt;[j&lt;EQ_[��I[�IhdIEQ&lt;Y�</text:p>
      <text:p text:style-name="Text"> <text:s text:c="94"/>Y]h�fkI�hI�GQgQW&lt;[�&lt;�&lt;jI[GIg�[IEIhQG&lt;GIh�[]�EkDQIgj&lt;h�d]g�Y]h�gIEkgh]h�h]EQ&lt;YIh�IrQhjI[jIh��dg]Og&lt;Z&lt;h�IrdIgQZI[j&lt;YIh�s�]�fkI�Q[E]gd]gI[�[kIp&lt;h�jIE[]Y]OS&lt;h�s�hQhjIZ&lt;h�GI�]gO&lt;[Qv&lt;EQ_[�s�OIhjQ_[�fkI�&lt;d]gj&lt;[�p&lt;Y]g�</text:p>
      <text:p text:style-name="Text"> <text:s text:c="94"/>&lt;Y�dg]sIEj]��.IIp&lt;Yk&lt;[G]�IY�dg]sIEj]�fkI�[]h�]Ekd&lt;��hI�dg]EIGI�&lt;�]j]gO&lt;g�Ä�dk[j]h�I[�Y]�fkI�gIhdIEj&lt;�&lt;�Q[[]p&lt;EQ_[���Y�&lt;kZI[j]�GI�dk[jk&lt;EQ_[�hI�WkhjQNQE&lt;�d]gfkI��&lt;k[fkI�IY�dg]sIEj]�[]�dkIGI�p&lt;Y]g&lt;ghI�E]Z]�</text:p>
      <text:p text:style-name="Text"> <text:s text:c="94"/>[kIp&lt;�QZdY&lt;[j&lt;EQ_[��hS�&lt;D]gG&lt;�[IEIhQG&lt;GIh�&lt;m[�[]�EkDQIgj&lt;h�&lt;Y�Q[jg]GkEQg�N]gZ&lt;EQ_[�dg&gt;EjQE&lt;��hQZkY&lt;Eg]h�s�E][jI[QG]h�&lt;EEIhQDYIh�h]DgI�gQIhO]h�¡E]Z]�IY�p]YE&gt;[QE]¡�fkI�[]�NkIg][�&lt;jI[GQG]h�I[�hk�dg]sIEj]�</text:p>
      <text:p text:style-name="Text"> <text:s text:c="94"/>&lt;[jIEIh]g�¥�/IOkgQG&lt;G�hQ[�D&lt;ggIg&lt;h�¦��EI[jg&lt;G&lt;�m[QE&lt;ZI[jI�I[�Z&lt;jIgQ&lt;YIh�Q[N]gZ&lt;jQp]h���GIZ&gt;h��Q[jIOg&lt;�GI�N]gZ&lt;�]dIg&lt;jQp&lt;�jIE[]Y]OS&lt;h�&lt;EEIhQDYIh�s&lt;�IrQhjI[jIh�¡ZQEg]pSGI]h��-.��Dg&lt;QYYI��s�gIEkgh]h�</text:p>
      <text:p text:style-name="Text"> <text:s text:c="94"/>GIhE&lt;gO&lt;DYIh¡�GI[jg]�GI�k[�Z]GIY]�N]gZ&lt;jQp]�dgIhI[EQ&lt;Y�s�d&lt;gjQEQd&lt;jQp]�d]E]�P&lt;DQjk&lt;Y�I[�IhjI�&gt;ZDQj]�����</text:p>
      <text:p text:style-name="Text"> </text:p>
      <text:p text:style-name="Text"> <text:s text:c="94"/>�[�D&lt;hI�&lt;�j]G]�Y]�&lt;[jIgQ]g��Y&lt;�dk[jk&lt;EQ_[�j]j&lt;Y�]DjI[QG&lt;�GIY�dg]sIEj]�gIhkYj&lt;�I[�ÅÊ�ÅÄ�dk[j]h�</text:p>
      <text:p text:style-name="Text"> </text:p>
      <text:p text:style-name="Text"> </text:p>
      <text:p text:style-name="Text"> </text:p>
      <text:p text:style-name="Text"> </text:p>
      <text:p text:style-name="Text"> <text:s text:c="37"/>En la dirección https://sede.gobiernodecanarias.org/sede/verifica_doc puede ser</text:p>
      <text:p text:style-name="Text"> <text:s text:c="37"/>comprobada la autenticidad de esta copia, mediante el número de documento</text:p>
      <text:p text:style-name="Text"> <text:s text:c="37"/>electrónico siguiente:</text:p>
      <text:p text:style-name="Text"> <text:s text:c="39"/>RP012-oFKSYStSvdjAXbkDMaBBYmOrXbIR6Bm9</text:p>
      <text:p text:style-name="Break"/>
      <text:p text:style-name="Text"> <text:s text:c="101"/>$1(;2�9��$/(*$&amp;,21(6�',6&amp;$3$&amp;,'$'</text:p>
      <text:p text:style-name="Text"> </text:p>
      <text:p text:style-name="Text"> </text:p>
      <text:p text:style-name="Text"> </text:p>
      <text:p text:style-name="Text"> <text:s text:c="18"/>�"0���� <text:s text:c="30"/>�� <text:s text:c="8"/>�8+����"0��/$ � �01� <text:s text:c="86"/>.�/+1�/0��� ��� �$"�/�.��$.!1 � �$"�/</text:p>
      <text:p text:style-name="Text"> </text:p>
      <text:p text:style-name="Text"> </text:p>
      <text:p text:style-name="Text"> <text:s text:c="90"/>�hjQZ&lt;G&lt;�d&lt;gEQ&lt;Y��0g&lt;h�p&lt;Y]g&lt;EQ_[�GIY�_gO&lt;[]�Q[hjgkEj]g�s�Y&lt;�gIpQhQ_[�INIEjk&lt;G&lt;�h]DgI�Y&lt;�dk[jk&lt;EQ_[�jKE[QE&lt;��hI�p&lt;Y]g&lt;�Q[EgIZI[j&lt;g�Y&lt;�dk[jk&lt;EQ_[�dIgEQDQG&lt;�I[�&lt;YOk[]h�SjIZh��/QI[G]�IY�GIhOY]hI�GI�Y&lt;h�ZQhZ&lt;h�IY�</text:p>
      <text:p text:style-name="Text"> <text:s text:c="90"/>hQOkQI[jI�</text:p>
      <text:p text:style-name="Text"> </text:p>
      <text:p text:style-name="Text"> <text:s text:c="90"/>��Â��+&lt;gjQEQd&lt;EQ_[�GI�p]Yk[j&lt;gQ&lt;G]�GIhjQ[&lt;G]�&lt;Y�dg]sIEj]�¥Á�dk[j]h¦���I�&lt;EkIgG]�E][�Y]�Ihj&lt;DYIEQG]�I[�Y&lt;�D&lt;hI�GIEQZ]fkQ[j&lt;��IY�&lt;d&lt;gj&lt;G]�gIY&lt;jQp]�&lt;Y�p]Yk[j&lt;gQ&lt;G]�GQhd][I�fkI�IhjI�SjIZ�m[QE&lt;ZI[jI�hIg&gt;�D&lt;gIZ&lt;DYI�</text:p>
      <text:p text:style-name="Text"> <text:s text:c="90"/>Ek&lt;[G]�IrQhj&lt;�dIgh][&lt;Y�GI�Y&lt;�I[jQG&lt;G�&lt;hQO[&lt;G]�&lt;Y�dg]sIEj]�fkI�[]�jI[O&lt;�Y&lt;�E][GQEQ_[�GI�p]Yk[j&lt;gQ]�s�fkI�dIgEQD&lt;�gIjgQDkEQ_[�d]g�hk�d&lt;gjQEQd&lt;EQ_[���[�IY�dgIhI[jI�E&lt;h]��Y&lt;�GQgIEj]g&lt;�s�E]]gGQ[&lt;G]g&lt;�hI�E][hQGIg&lt;�</text:p>
      <text:p text:style-name="Text"> <text:s text:c="90"/>dIgh][&lt;�p]Yk[j&lt;gQ&lt;��&lt;Y�[]�N]gZ&lt;g�d&lt;gjI�GIY�dIgh][&lt;Y�E][jg&lt;j&lt;G]�d&lt;g&lt;�IY�dg]sIEj]��d]g�E][hQOkQI[jI��[]�dg]EIGI�Y&lt;�&lt;hQO[&lt;EQ_[�GI�dk[jk&lt;EQ_[�I[�IhjI�&lt;d&lt;gj&lt;G]���hQZQhZ]��ZIGQ&lt;[jI�IhEgQj]�dgIhI[j&lt;G]�IY�ÁÃ�ÂÁ�ÃÁÃÆ��</text:p>
      <text:p text:style-name="Text"> <text:s text:c="90"/>E][�"mZIg]�GI�.IOQhjg]��I[Ig&lt;Y�ÂÉÊÉÅÄÇ���ÃÁÃÆ��jQjkY&lt;G]��GIEY&lt;g&lt;EQ_[�gIhd][h&lt;DYI�p]Yk[j&lt;gQ]h��s�I[�gIhdkIhj&lt;�&lt;Y�gIfkIgQZQI[j]�.ÄÁ��Y&lt;�I[jQG&lt;G�E][NQgZ&lt;�fkI�GQEP&lt;�dIgh][&lt;�[]�dIgEQDI�gIZk[Ig&lt;EQ_[�s�fkI�hk�</text:p>
      <text:p text:style-name="Text"> <text:s text:c="90"/>E]Y&lt;D]g&lt;EQ_[�hI�gI&lt;YQv&lt;�GI�N]gZ&lt;�p]Yk[j&lt;gQ&lt;�</text:p>
      <text:p text:style-name="Text"> </text:p>
      <text:p text:style-name="Text"> <text:s text:c="91"/>�Â�� ]NQ[&lt;[EQ&lt;EQ_[�¥Á�dk[j]h¦���[�gIY&lt;EQ_[�E][�Y&lt;�&lt;d]gj&lt;EQ_[�dgQp&lt;G&lt;�ZI[EQ][&lt;G&lt;�I[�IY��/]YQEQjkG�GI�hkDpI[EQ_[�hkDh&lt;[&lt;G&lt;���dgIhI[j&lt;G]�E][�NIEP&lt;�ÂÈ�ÁÉ�ÃÁÃÆ�s�"mZIg]�GI�.IOQhjg]��I[Ig&lt;Y�ÂÆÊÊÇÊÈ���ÃÁÃÆ��&lt;hS�</text:p>
      <text:p text:style-name="Text"> <text:s text:c="90"/>E]Z]�I[�IY�IhEgQj]�&lt;d]gj&lt;G]�IY�ÁÃ�ÂÁ�ÃÁÃÆ��E][�"mZIg]�GI�.IOQhjg]��I[Ig&lt;Y�ÂÉÊÉÅÄÇ���ÃÁÃÆ��jQjkY&lt;G]��G]EkZI[j&lt;EQ_[�gIfkIgQG&lt;��s��EIgjQNQE&lt;EQ_[�NQ[&lt;[EQ&lt;EQ_[�dg]dQ&lt;�s�dgQp&lt;G&lt;��I[�gIhdkIhj&lt;�&lt;Y�gIfkIgQZQI[j]�</text:p>
      <text:p text:style-name="Text"> <text:s text:c="90"/>.ÂÁÁ��hI�]DhIgp&lt;�fkI�[]�hI�&lt;GWk[j&lt;�G]EkZI[j]�&lt;YOk[]��s&lt;�hI&lt;�E][pI[Q]��gIh]YkEQ_[�]�Ek&lt;YfkQIg�G]EkZI[j]�NQgZI��fkI�&lt;EgIGQjI�Y&lt;�E]NQ[&lt;[EQ&lt;EQ_[�GIY�dg]sIEj]�d&lt;g&lt;�IY�Ek&lt;Y�hI�h]YQEQj&lt;�Y&lt;�hkDpI[EQ_[���[�E][hIEkI[EQ&lt;��</text:p>
      <text:p text:style-name="Text"> <text:s text:c="90"/>s�GI�&lt;EkIgG]�E][�Y]�Ihj&lt;DYIEQG]�I[�Y&lt;� &lt;hI�GIEQZ]fkQ[j&lt;�GI�Y&lt;�E][p]E&lt;j]gQ&lt;��GQEP&lt;�&lt;d]gj&lt;EQ_[�[]�dkIGI�hIg�jI[QG&lt;�I[�EkI[j&lt;�d&lt;g&lt;�hk�D&lt;gIZ&lt;EQ_[��</text:p>
      <text:p text:style-name="Text"> </text:p>
      <text:p text:style-name="Text"> <text:s text:c="91"/>�Ä�� &lt;YQG&lt;G�0KE[QE&lt;�GIY�+g]sIEj]</text:p>
      <text:p text:style-name="Text">�1"�� �$"� �"�.��� �. $/��1� �.!$��$!�"�1�;�</text:p>
      <text:p text:style-name="Text"> <text:s text:c="47"/>�ÈÃÅÄÁÉÊÆ <text:s text:c="9"/>/��ÃÁÃÆ �ÁÁÃÃÅ</text:p>
      <text:p text:style-name="Text">��."�"��; <text:s text:c="82"/>�Ä�Â���p&lt;Yk&lt;EQ_[�GI�Y&lt;h�[IEIhQG&lt;GIh�h]EQ&lt;YIh�¥Æ�È�dk[j]h¦��/IOm[�Y&lt;�ZIZ]gQ&lt;�Q[QEQ&lt;Y�dgIhI[j&lt;G&lt;�IY�ÄÁ�ÁÈ�ÃÁÃÆ��E][�"mZIg]�GI�.IOQhjg]��I[Ig&lt;Y�ÂÆÂÁÃÁÁ���ÃÁÃÆ��hI�P&lt;EI�E][hj&lt;g�fkI�Y&lt;�I[jQG&lt;G�GIYQZQj&lt;�Y&lt;�[IEIhQG&lt;G�</text:p>
      <text:p text:style-name="Text"> <text:s text:c="90"/>s�Y&lt;�dg]DYIZ&gt;jQE&lt;�&lt;�&lt;D]gG&lt;g��&lt;d]gj&lt;[G]�Ihj&lt;GShjQE&lt;h�s�IhjkGQ]h��"]�]Dhj&lt;[jI��Y&lt;�GIh&lt;OgIO&lt;EQ_[�d]g�hIr]�fkI�IrdYQE&lt;�Ih�&lt;�[QpIY�OI[Ig&lt;Y�GI�Y&lt;h�GQhE&lt;d&lt;EQG&lt;GIh��[]�Q[EQGQI[G]�I[�Y&lt;�IhdIESNQE&lt;�GIY�dg]sIEj]��0&lt;Zd]E]�</text:p>
      <text:p text:style-name="Text"> <text:s text:c="90"/>ZI[EQ][&lt;�Y&lt;�IrQhjI[EQ&lt;�GI�DgIEP&lt;�GI�OK[Ig]�I[�Y&lt;�Q[jIgpI[EQ_[�GIY�dg]sIEj]��&lt;hS�E]Z]�Y&lt;�IrQhjI[EQ&lt;�]�Q[IrQhjI[EQ&lt;�GI�Y&lt;�E]DIgjkg&lt;�dmDYQE&lt;�]�dgQp&lt;G&lt;��]�fkI�Y&lt;�ZQhZ&lt;�gIhkYjI�Q[hkNQEQI[jI�&lt;�Y&lt;�P]g&lt;�GI�IWIEkj&lt;g�IY�</text:p>
      <text:p text:style-name="Text"> <text:s text:c="90"/>ZQhZ]�</text:p>
      <text:p text:style-name="Text"> </text:p>
      <text:p text:style-name="Text"> <text:s text:c="91"/>�Ä�Ã�� &lt;YQG&lt;G�jKE[QE&lt;�¥ÂÊ�ÉÅ¦��/IOm[�Y&lt;�ZIZ]gQ&lt;�Q[QEQ&lt;Y�dgIhI[j&lt;G&lt;�IY�ÄÁ�ÁÈ�ÃÁÃÆ��E][�"mZIg]�GI�.IOQhjg]��I[Ig&lt;Y�ÂÆÂÁÃÁÁ���ÃÁÃÆ��hI�Q[N]gZ&lt;�fkI�IY�dg]sIEj]�[]�dgIhI[j&lt;�E&lt;YI[G&lt;gQv&lt;EQ_[�GI�Y&lt;�IWIEkEQ_[�GIY�</text:p>
      <text:p text:style-name="Text"> <text:s text:c="90"/>dg]sIEj]��G][GI�hI��gINYIWI�Y&lt;h�N&lt;hIh�[Q�Y]h�dIgQ]G]h��&lt;hS�E]Z]�Y&lt;�gIY&lt;EQ_[�E][�Y]h�]DWIjQp]h�s�&lt;EjQpQG&lt;GIh�dY&lt;[jI&lt;G&lt;h���[�Ek&lt;[j]��&lt;�Y&lt;�Ip&lt;Yk&lt;EQ_[�[]�hI�GIj&lt;YY&lt;[�Y]h�Q[GQE&lt;G]gIh�GI�N]gZ&lt;�Ek&lt;[jQj&lt;jQp&lt;��[Q�Y&lt;�N]gZ&lt;�GI�</text:p>
      <text:p text:style-name="Text"> <text:s text:c="90"/>Ip&lt;Yk&lt;g�Y]h�ZQhZ]h��[Q�Y&lt;�gIY&lt;EQ_[�GI�Khj]h�I[�Y&lt;�E][hIEkEQ_[�GI�Y]h�]DWIjQp]h�dY&lt;[jI&lt;G]h��ZIGQ]h�jKE[QE]h�]�Z&lt;jIgQ&lt;YIh�fkI�dg]d]gEQ][I[�k[&lt;�E]PIgI[EQ&lt;�I[�Y&lt;�IWIEkEQ_[�GIY�dg]sIEj]��+]g�IhjI�Z]jQp]��hI�E][hQGIg&lt;�</text:p>
      <text:p text:style-name="Text"> <text:s text:c="90"/>d&lt;gEQ&lt;YZI[jI�EkZdYQG&lt;�</text:p>
      <text:p text:style-name="Text"> </text:p>
      <text:p text:style-name="Text"> <text:s text:c="92"/>�Ä�Ä��+g]sIEj]h�GI�Q[[]p&lt;EQ_[�¥Á�dk[j]h¦���[�gIY&lt;EQ_[�E][�IY�EgQjIgQ]�GI�D&lt;gIZ&lt;EQ_[��hI�E][hQGIg&lt;[�dg]sIEj]h�GI�Q[[]p&lt;EQ_[�GI�N]gZ&lt;�dgQ]gQj&lt;gQ&lt;�Y]h�dg]sIEj]h�Q[[]p&lt;G]gIh�s�]�GI�[kIp&lt;�QZdY&lt;[j&lt;EQ_[��I[�IhdIEQ&lt;Y�</text:p>
      <text:p text:style-name="Text"> <text:s text:c="90"/>Y]h�fkI�hI�GQgQW&lt;[�&lt;�&lt;jI[GIg�[IEIhQG&lt;GIh�[]�EkDQIgj&lt;h�d]g�Y]h�gIEkgh]h�h]EQ&lt;YIh�IrQhjI[jIh��dg]Og&lt;Z&lt;h�IrdIgQZI[j&lt;YIh�s�]�fkI�Q[E]gd]gI[�[kIp&lt;h�jIE[]Y]OS&lt;h�s�hQhjIZ&lt;h�GI�]gO&lt;[Qv&lt;EQ_[�s�OIhjQ_[�fkI�&lt;d]gj&lt;[�p&lt;Y]g�</text:p>
      <text:p text:style-name="Text"> <text:s text:c="90"/>&lt;Y�dg]sIEj]��0&lt;YIh�&lt;hdIEj]h�hI�P&lt;[�GI�WkhjQNQE&lt;g�GIDQG&lt;ZI[jI�I[�Y&lt;�ZIZ]gQ&lt;��/Q�DQI[�I[�Y&lt;�ZIZ]gQ&lt;�Q[QEQ&lt;Y�dgIhI[j&lt;G&lt;�IY�ÄÁ�ÁÈ�ÃÁÃÆ��E][�"mZIg]�GI�.IOQhjg]��I[Ig&lt;Y�ÂÆÂÁÃÁÁ���ÃÁÃÆ��hI�P&lt;EI�&lt;YkhQ_[�&lt;�IYY]��[]�Ih�</text:p>
      <text:p text:style-name="Text"> <text:s text:c="90"/>hkNQEQI[jI�d&lt;g&lt;�]DjI[Ig�Y&lt;�Z&gt;rQZ&lt;�dk[jk&lt;EQ_[�s�d]g�IYY]��hI�p&lt;Y]g&lt;�&lt;hQO[&lt;�dk[jk&lt;EQ_[�I[�gIY&lt;EQ_[�&lt;�fkI�Q[jg]GkEI�[kIp&lt;h�jIE[]Y]OS&lt;h�</text:p>
      <text:p text:style-name="Text"> </text:p>
      <text:p text:style-name="Text"> <text:s text:c="90"/>/QI[G]�Y&lt;�dk[jk&lt;EQ_[�j]j&lt;Y�]DjI[QG&lt;�GIY�dg]sIEj]��ÄÇ�ÉÈ�dk[j]h�</text:p>
      <text:p text:style-name="Text"> </text:p>
      <text:p text:style-name="Text"> </text:p>
      <text:p text:style-name="Text"> </text:p>
      <text:p text:style-name="Text"> </text:p>
      <text:p text:style-name="Text"> <text:s text:c="33"/>En la dirección https://sede.gobiernodecanarias.org/sede/verifica_doc puede ser</text:p>
      <text:p text:style-name="Text"> <text:s text:c="33"/>comprobada la autenticidad de esta copia, mediante el número de documento</text:p>
      <text:p text:style-name="Text"> <text:s text:c="33"/>electrónico siguiente:</text:p>
      <text:p text:style-name="Text"> <text:s text:c="35"/>RP012-oFKSYStSvdjAXbkDMaBBYmOrXbIR6Bm9</text:p>
      <text:p text:style-name="Break"/>
      <text:p text:style-name="Text"> <text:s text:c="101"/>$1(;2�9��$/(*$&amp;,21(6�',6&amp;$3$&amp;,'$'</text:p>
      <text:p text:style-name="Text"> </text:p>
      <text:p text:style-name="Text"> </text:p>
      <text:p text:style-name="Text"> </text:p>
      <text:p text:style-name="Text"> <text:s text:c="18"/>�"0���� <text:s text:c="30"/>�� <text:s text:c="8"/>�8+����"0��/$ � �01� <text:s text:c="86"/>.�/+1�/0��� ��� �$"�/�.��$.!1 � �$"�/</text:p>
      <text:p text:style-name="Text"> </text:p>
      <text:p text:style-name="Text"> </text:p>
      <text:p text:style-name="Text"> <text:s text:c="90"/>�hjQZ&lt;G&lt;�d&lt;gEQ&lt;Y��0g&lt;h�p&lt;Y]g&lt;EQ_[�GIY�_gO&lt;[]�Q[hjgkEj]g��s�Y&lt;�gIpQhQ_[�INIEjk&lt;G&lt;�h]DgI�Y&lt;�dk[jk&lt;EQ_[�jKE[QE&lt;��hI�p&lt;Y]g&lt;�Z]GQNQE&lt;g�Y&lt;�dk[jk&lt;EQ_[�dIgEQDQG&lt;�I[�&lt;YOk[]h�SjIZh��/QI[G]�IY�GIhOY]hI�GI�Y&lt;h�ZQhZ&lt;h�IY�</text:p>
      <text:p text:style-name="Text"> <text:s text:c="90"/>hQOkQI[jI��</text:p>
      <text:p text:style-name="Text"> </text:p>
      <text:p text:style-name="Text"> <text:s text:c="90"/>��Â��+&lt;gjQEQd&lt;EQ_[�GI�p]Yk[j&lt;gQ&lt;G]�GIhjQ[&lt;G]�&lt;Y�dg]sIEj]�¥Á�dk[j]h¦���I�&lt;EkIgG]�E][�Y]�Ihj&lt;DYIEQG]�I[�Y&lt;� &lt;hI�GIEQZ]fkQ[j&lt;��IY�&lt;d&lt;gj&lt;G]�gIY&lt;jQp]�&lt;Y�p]Yk[j&lt;gQ&lt;G]�GQhd][I�fkI�IhjI�SjIZ�m[QE&lt;ZI[jI�hIg&gt;�D&lt;gIZ&lt;DYI�</text:p>
      <text:p text:style-name="Text"> <text:s text:c="90"/>Ek&lt;[G]�IrQhj&lt;�dIgh][&lt;Y�GI�Y&lt;�I[jQG&lt;G�&lt;hQO[&lt;G]�&lt;Y�dg]sIEj]�fkI�[]�jI[O&lt;�Y&lt;�E][GQEQ_[�GI�p]Yk[j&lt;gQ]�s�fkI�dIgEQD&lt;�gIjgQDkEQ_[�d]g�hk�d&lt;gjQEQd&lt;EQ_[���[�IY�dgIhI[jI�E&lt;h]��Y&lt;�GQgIEj]g&lt;�s�E]]gGQ[&lt;G]g&lt;�hI�E][hQGIg&lt;�</text:p>
      <text:p text:style-name="Text"> <text:s text:c="90"/>dIgh][&lt;�p]Yk[j&lt;gQ&lt;��&lt;Y�[]�N]gZ&lt;g�d&lt;gjI�GIY�dIgh][&lt;Y�E][jg&lt;j&lt;G]�d&lt;g&lt;�IY�dg]sIEj]��d]g�E][hQOkQI[jI��[]�dg]EIGI�Y&lt;�&lt;hQO[&lt;EQ_[�GI�dk[jk&lt;EQ_[�I[�IhjI�&lt;d&lt;gj&lt;G]���hQZQhZ]��ZIGQ&lt;[jI�IhEgQj]�dgIhI[j&lt;G]�IY�ÁÃ�ÂÁ�ÃÁÃÆ��</text:p>
      <text:p text:style-name="Text"> <text:s text:c="90"/>E][�"mZIg]�GI�.IOQhjg]��I[Ig&lt;Y�ÂÉÊÈÇÈÈ���ÃÁÃÆ��jQjkY&lt;G]�G]EkZI[j&lt;EQ_[�gIfkIgQG&lt;��s�I[�gIhdkIhj&lt;�&lt;Y�gIfkIgQZQI[j]�.ÄÁ��Y&lt;�I[jQG&lt;G�E][NQgZ&lt;�fkI�GQEP&lt;�dIgh][&lt;�[]�dIgEQDI�gIZk[Ig&lt;EQ_[�s�fkI�hk�E]Y&lt;D]g&lt;EQ_[�</text:p>
      <text:p text:style-name="Text"> <text:s text:c="90"/>hI�gI&lt;YQv&lt;�GI�N]gZ&lt;�p]Yk[j&lt;gQ&lt;�</text:p>
      <text:p text:style-name="Text"> </text:p>
      <text:p text:style-name="Text"> <text:s text:c="91"/>�Â�� ]NQ[&lt;[EQ&lt;EQ_[�¥Á�dk[j]h¦���[�gIY&lt;EQ_[�E][�Y&lt;�&lt;d]gj&lt;EQ_[�dgQp&lt;G&lt;�ZI[EQ][&lt;G&lt;�I[�IY��[Ir]����dgIhI[j&lt;G]�E][�NIEP&lt;�ÂÈ�ÁÉ�ÃÁÃÆ�s�"mZIg]�GI�.IOQhjg]��I[Ig&lt;Y�ÂÆÊÊÈÁÅ���ÃÁÃÆ��&lt;hS�E]Z]�I[�IY�IhEgQj]�&lt;d]gj&lt;G]�IY�</text:p>
      <text:p text:style-name="Text"> <text:s text:c="90"/>ÁÃ�ÂÁ�ÃÁÃÆ��E][�"mZIg]�GI�.IOQhjg]��I[Ig&lt;Y�ÂÉÊÈÇÈÈ���ÃÁÃÆ��jQjkY&lt;G]��G]EkZI[j&lt;EQ_[�gIfkIgQG&lt;��s�I[�gIhdkIhj&lt;�&lt;Y�gIfkIgQZQI[j]�.ÂÁÁ��hI�]DhIgp&lt;�fkI�[]�hI�&lt;GWk[j&lt;�G]EkZI[j]�&lt;YOk[]��s&lt;�hI&lt;�E][pI[Q]��</text:p>
      <text:p text:style-name="Text"> <text:s text:c="90"/>gIh]YkEQ_[�]�Ek&lt;YfkQIg�G]EkZI[j]�NQgZI��fkI�&lt;EgIGQjI�Y&lt;�E]NQ[&lt;[EQ&lt;EQ_[�GIY�dg]sIEj]�d&lt;g&lt;�IY�Ek&lt;Y�hI�h]YQEQj&lt;�Y&lt;�hkDpI[EQ_[���[�E][hIEkI[EQ&lt;��s�GI�&lt;EkIgG]�E][�Y]�Ihj&lt;DYIEQG]�I[�Y&lt;� &lt;hI�GIEQZ]fkQ[j&lt;�GI�Y&lt;�</text:p>
      <text:p text:style-name="Text"> <text:s text:c="90"/>E][p]E&lt;j]gQ&lt;��GQEP&lt;�&lt;d]gj&lt;EQ_[�[]�dkIGI�hIg�jI[QG&lt;�I[�EkI[j&lt;�d&lt;g&lt;�hk�D&lt;gIZ&lt;EQ_[��</text:p>
      <text:p text:style-name="Text"> </text:p>
      <text:p text:style-name="Text"> </text:p>
      <text:p text:style-name="Text"> <text:s text:c="91"/>�Ä�� &lt;YQG&lt;G�0KE[QE&lt;�GIY�+g]sIEj]�¥ÄÄ�ÈÃ�dk[j]h¦�</text:p>
      <text:p text:style-name="Text"> </text:p>
      <text:p text:style-name="Text"> <text:s text:c="91"/>�Ä�Â���p&lt;Yk&lt;EQ_[�GI�Y&lt;h�[IEIhQG&lt;GIh�h]EQ&lt;YIh�¥É�ÆÆ�dk[j]h¦��/IOm[�Y&lt;�ZIZ]gQ&lt;�Q[QEQ&lt;Y�dgIhI[j&lt;G&lt;�IY�ÄÁ�ÁÈ�ÃÁÃÆ��E][�"mZIg]�GI�.IOQhjg]��I[Ig&lt;Y�ÂÆÂÁÅÃÃ���ÃÁÃÆ��hI�P&lt;EI�E][hj&lt;g�fkI�Y&lt;�I[jQG&lt;G�GIYQZQj&lt;�GI�N]gZ&lt;�</text:p>
      <text:p text:style-name="Text"> <text:s text:c="90"/>E]ggIEj&lt;�Y&lt;�[IEIhQG&lt;G�s�Y&lt;�dg]DYIZ&gt;jQE&lt;�&lt;�&lt;D]gG&lt;g��&lt;d]gj&lt;[G]�Ihj&lt;GShjQE&lt;h�s�IhjkGQ]h���hS�E]Z]��gINYIW&lt;�Y&lt;�GIh&lt;OgIO&lt;EQ_[�d]g�hIr]�&lt;�[QpIY�OI[Ig&lt;Y�dIg]�[]�GIj&lt;YY&lt;�GI�Z&lt;[Ig&lt;�IrP&lt;khjQp&lt;�Y&lt;�dg]DYIZ&gt;jQE&lt;�&lt;�jg&lt;j&lt;g�I[�IY�</text:p>
      <text:p text:style-name="Text"> <text:s text:c="90"/>dg]sIEj]�[Q�Y&lt;�P]g&lt;�GI�Q[jIgpI[Qg�I[�Y&lt;�IWIEkEQ_[�GIY�ZQhZ]��0&lt;Zd]E]�ZI[EQ][&lt;�hQ�IrQhjI�DgIEP&lt;�GI�OK[Ig]�I[�IY�&gt;ZDQj]�GI�Q[jIgpI[EQ_[�]�E]Z]�&lt;Ng][j&lt;gY&lt;��"]�hI�&lt;YkGI�I[�Y&lt;�ZIZ]gQ&lt;�Y&lt;�Q[IrQhjI[EQ&lt;�GI�E]DIgjkg&lt;�</text:p>
      <text:p text:style-name="Text">�1"�� �$"� �"�.��� �. $/��1� �.!$��$!�"�1�;�</text:p>
      <text:p text:style-name="Text"> <text:s text:c="47"/>�ÈÃÅÄÁÉÊÆ <text:s text:c="9"/>/��ÃÁÃÆ �ÁÁÃÃÇ <text:s text:c="9"/>dkDYQE&lt;�]�dgQp&lt;G&lt;��"Q�fkI�I[�IY�E&lt;h]�GI�IrQhjQg��gIhkYjI�Q[hkNQEQI[jI�jI[QI[G]�I[�EkI[j&lt;�Y&lt;�v][&lt;�G][GI�hI�p&lt;�&lt;�IWIEkj&lt;g�IY�dg]sIEj]��dkIh�hI�gINYIW&lt;�GI�N]gZ&lt;�OI[Ig&lt;Y��</text:p>
      <text:p text:style-name="Text">��."�"��;</text:p>
      <text:p text:style-name="Text"> <text:s text:c="90"/>�[�Ek&lt;[j]�&lt;�Y&lt;�d&lt;gjQEQd&lt;EQ_[�s�j]Z&lt;�GI�GIEQhQ][Ih�GI�Y&lt;h�dIgh][&lt;h�GIhjQ[&lt;j&lt;gQ&lt;h��hI�pIgQNQE&lt;�fkI�&lt;d&lt;gIEI�gINYIW&lt;G&lt;�I[�IY�ZIZ]gQ&lt;�s�hI�E]ggQOI�Y&lt;�dk[jk&lt;EQ_[��</text:p>
      <text:p text:style-name="Text"> </text:p>
      <text:p text:style-name="Text"> </text:p>
      <text:p text:style-name="Text"> <text:s text:c="92"/>�Ä�Ã�� &lt;YQG&lt;G�jKE[QE&lt;�¥ÃÂ�ÉÅ¦��/IOm[�Y&lt;�ZIZ]gQ&lt;�Q[QEQ&lt;Y�dgIhI[j&lt;G&lt;�IY�ÄÁ�ÁÈ�ÃÁÃÆ��E][�"mZIg]�GI�.IOQhjg]��I[Ig&lt;Y�ÂÆÂÁÅÃÃ���ÃÁÃÆ��hI�Q[N]gZ&lt;�fkI�IY�dg]sIEj]�dgIhI[j&lt;�k[&lt;�E&lt;YI[G&lt;gQv&lt;EQ_[�OI[Ig&lt;Y�fkI�Q[EYksI�Y&lt;h�</text:p>
      <text:p text:style-name="Text"> <text:s text:c="90"/>N&lt;hIh�s�Y]h�ZIhIh�GI�IWIEkEQ_[��/Q[�IZD&lt;gO]��[]�]NgIEI�IY�[QpIY�GI�GIj&lt;YYI�[Q�Y&lt;�gQOkg]hQG&lt;G�[IEIh&lt;gQ]h�I[�Y&lt;�dY&lt;[QNQE&lt;EQ_[�jIZd]g&lt;Y��+]g�IhjI�Z]jQp]��Y&lt;�&lt;GIEk&lt;EQ_[�s�dgIEQhQ_[�jKE[QE&lt;�GIY�E][jI[QG]�I[�gIY&lt;EQ_[�E][�IY�</text:p>
      <text:p text:style-name="Text"> <text:s text:c="90"/>E&lt;YI[G&lt;gQ]�hI�E][hQGIg&lt;�d&lt;gEQ&lt;YZI[jI�EkZdYQG&lt;��</text:p>
      <text:p text:style-name="Text"> </text:p>
      <text:p text:style-name="Text"> <text:s text:c="90"/>.IhdIEj]�&lt;�Y]h�Q[GQE&lt;G]gIh�GI�Ip&lt;Yk&lt;EQ_[�s�E][jg]Y�GI�Y&lt;h�&lt;EjQpQG&lt;GIh�I[�gIY&lt;EQ_[�E][�Y]h�ZIGQ]h�jKE[QE]h�s�Z&lt;jIgQ&lt;YIh�GI�Y&lt;��[jQG&lt;G��hI�gIE][]EI�fkI�hI�GIhEgQDI[�Y]h�Q[GQE&lt;G]gIh��"]�]Dhj&lt;[jI��&lt;Y�[]�hI�</text:p>
      <text:p text:style-name="Text"> <text:s text:c="90"/>dg]d]gEQ][&lt;ghI�GIj&lt;YYIh�Ek&lt;[jQj&lt;jQp]h�GI�Y]h�ZQhZ]h��Y&lt;�p&lt;Y]g&lt;EQ_[�hI�E][hQGIg&lt;�d&lt;gEQ&lt;YZI[jI�EkZdYQG&lt;�</text:p>
      <text:p text:style-name="Text"> </text:p>
      <text:p text:style-name="Text"> </text:p>
      <text:p text:style-name="Text"> <text:s text:c="91"/>�Ä�Ä��+g]sIEj]h�GI�Q[[]p&lt;EQ_[�¥Ä�ÄÄ�dk[j]h¦�����[�gIY&lt;EQ_[�E][�IhjI�EgQjIgQ]�GI�D&lt;gIZ&lt;EQ_[��hI�E][hQGIg&lt;[�dg]sIEj]h�GI�Q[[]p&lt;EQ_[�GI�N]gZ&lt;�dgQ]gQj&lt;gQ&lt;�Y]h�dg]sIEj]h�Q[[]p&lt;G]gIh�s�]�GI�[kIp&lt;�QZdY&lt;[j&lt;EQ_[��Y]h�</text:p>
      <text:p text:style-name="Text"> <text:s text:c="90"/>fkI�hI�GQgQW&lt;[�&lt;�&lt;jI[GIg�[IEIhQG&lt;GIh�[]�EkDQIgj&lt;h�d]g�Y]h�gIEkgh]h�h]EQ&lt;YIh�IrQhjI[jIh��&lt;hS�E]Z]�Y]h�dg]sIEj]h�IrdIgQZI[j&lt;YIh�s�]�fkI�Q[E]gd]gI[�[kIp&lt;h�jIE[]Y]OS&lt;h�s�hQhjIZ&lt;h�GI�]gO&lt;[Qv&lt;EQ_[�s�OIhjQ_[�fkI�</text:p>
      <text:p text:style-name="Text"> <text:s text:c="90"/>&lt;d]gjI[�p&lt;Y]g�&lt;Y�dg]sIEj]��0&lt;YIh�&lt;hdIEj]h�hI�P&lt;[�GI�WkhjQNQE&lt;g�GIDQG&lt;ZI[jI�I[�Y&lt;�ZIZ]gQ&lt;�E]Z]�hI�Ird][I�I[�Y&lt;h� &lt;hIh�gIOkY&lt;G]g&lt;h��/Q�DQI[�I[�Y&lt;�ZIZ]gQ&lt;�Q[QEQ&lt;Y�dgIhI[j&lt;G&lt;�IY�ÄÁ�ÁÈ�ÃÁÃÆ��E][�"mZIg]�GI�.IOQhjg]�</text:p>
      <text:p text:style-name="Text"> <text:s text:c="90"/>�I[Ig&lt;Y�ÂÆÂÁÅÃÃ���ÃÁÃÆ��hI�P&lt;EI�&lt;YkhQ_[�&lt;Y�E&lt;g&gt;EjIg�Q[[]p&lt;G]g��hQ[�IZD&lt;gO]��[]�Ih�hkNQEQI[jI�Y&lt;�Z&lt;[QNIhj&lt;EQ_[�fkI�gI&lt;YQv&lt;�Y&lt;��[jQG&lt;G�d&lt;g&lt;�]DjI[Ig�Y&lt;�dk[jk&lt;EQ_[�Z&gt;rQZ&lt;���[�E][EYkhQ_[��hI�p&lt;Y]g&lt;�&lt;hQO[&lt;g�dk[jk&lt;EQ_[�</text:p>
      <text:p text:style-name="Text"> <text:s text:c="90"/>I[�gIY&lt;EQ_[�&lt;�fkI�IY�dg]sIEj]�Q[jg]GkEI�[kIp&lt;h�jIE[]Y]OS&lt;h�s�ZIj]G]Y]OS&lt;h�GI�GQhI\]�Q[EYkhQp]��</text:p>
      <text:p text:style-name="Text"> </text:p>
      <text:p text:style-name="Text"> </text:p>
      <text:p text:style-name="Text"> <text:s text:c="90"/>/QI[G]�Y&lt;�dk[jk&lt;EQ_[�j]j&lt;Y�]DjI[QG&lt;�GIY�dg]sIEj]��ÅÂ�ÈÃ�dk[j]h�</text:p>
      <text:p text:style-name="Text"> </text:p>
      <text:p text:style-name="Text"> </text:p>
      <text:p text:style-name="Text"> </text:p>
      <text:p text:style-name="Text"> </text:p>
      <text:p text:style-name="Text"> <text:s text:c="33"/>En la dirección https://sede.gobiernodecanarias.org/sede/verifica_doc puede ser</text:p>
      <text:p text:style-name="Text"> <text:s text:c="33"/>comprobada la autenticidad de esta copia, mediante el número de documento</text:p>
      <text:p text:style-name="Text"> <text:s text:c="33"/>electrónico siguiente:</text:p>
      <text:p text:style-name="Text"> <text:s text:c="35"/>RP012-oFKSYStSvdjAXbkDMaBBYmOrXbIR6Bm9</text:p>
      <text:p text:style-name="Break"/>
      <text:p text:style-name="Text"> <text:s text:c="103"/>$1(;2�9��$/(*$&amp;,21(6�'(3(1'(1&amp;,$</text:p>
      <text:p text:style-name="Text"> </text:p>
      <text:p text:style-name="Text"> </text:p>
      <text:p text:style-name="Text"> </text:p>
      <text:p text:style-name="Text"> <text:s text:c="12"/>�"0���� <text:s text:c="23"/>�� <text:s text:c="8"/>�8+����"0��/$ � �01� <text:s text:c="80"/>.�/+1�/0��� ��� �$"�/�.��$.!1 � �$"�/</text:p>
      <text:p text:style-name="Text"> </text:p>
      <text:p text:style-name="Text"> <text:s text:c="77"/>�IhIhjQZ&lt;G&lt;��0g&lt;h�p&lt;Y]g&lt;EQ_[�GIY�_gO&lt;[]�Q[hjgkEj]g�s�Y&lt;�gIpQhQ_[�INIEjk&lt;G&lt;�h]DgI�Y&lt;�dk[jk&lt;EQ_[�jKE[QE&lt;��hI�p&lt;Y]g&lt;�Z&lt;[jI[Ig�Y&lt;h�dk[jk&lt;EQ][Ih�I[�E&lt;G&lt;�k[]�GI�Y]h�&lt;d&lt;gj&lt;G]h��hQI[G]�IY�GIhOY]hI�GI�Y&lt;h�ZQhZ&lt;h�IY�</text:p>
      <text:p text:style-name="Text"> <text:s text:c="77"/>hQOkQI[jI��</text:p>
      <text:p text:style-name="Text"> </text:p>
      <text:p text:style-name="Text"> <text:s text:c="77"/>��Ã¦��ZDQj]�jIggQj]gQ&lt;Y�GI�Y&lt;�I[jQG&lt;G�¥Ã�dk[j]h¦��/I�]j]gO&lt;�Ih&lt;�dk[jk&lt;EQ_[�s&lt;�fkI�I[�Y&lt;�GIEY&lt;g&lt;EQ_[�gIhd][h&lt;DYI�GI�IZdY&lt;v&lt;ZQI[j]�GI�Y&lt;�&lt;EEQ_[�GIY�dg]sIEj]��dgIhI[j&lt;G]�IY�GS&lt;�ÃÉ�ÁÈ�ÃÁÃÆ�E][�"mZIg]�GI�.IOQhjg]�</text:p>
      <text:p text:style-name="Text"> <text:s text:c="77"/>�I[Ig&lt;Y�ÂÅÉÉÈÊÊ���ÃÁÃÆ���&lt;hS�E]Z]�I[�Y&lt;�dg]dQ&lt;�ZIZ]gQ&lt;�¥Ip&lt;Yk&lt;EQ_[�GI�Y&lt;h�[IEIhQG&lt;GIh��Y]h�]DWIjQp]h��&lt;EjQpQG&lt;GIh��ZIj]G]Y]OS&lt;����¦�[]�hI�&lt;YkGI�&lt;�Y&lt;�&lt;jI[EQ_[�&lt;�dIgh][&lt;h�GI�]jg&lt;h�QhY&lt;h��hQ[]�&lt;fkIYY&lt;h�fkI�&lt;EkGI[�&lt;Y�</text:p>
      <text:p text:style-name="Text">�/$ �� �$"�+�.��/$"��.�"� �"�.�� <text:s text:c="4"/>�ÄÆÅÂÅÊÁÄ <text:s text:c="7"/>/��ÃÁÃÆ �ÁÁÁÇÇ <text:s text:c="10"/>I[jg]�GI��S&lt;�</text:p>
      <text:p text:style-name="Text"> </text:p>
      <text:p text:style-name="Text"> <text:s text:c="77"/>�[�Y]�gIY&lt;jQp]�&lt;�Y&lt;�dk[jk&lt;EQ_[�]DjI[QG&lt;�d]g�IY�dg]sIEj]�I[�IY��d&lt;gj&lt;G]� �Ã��¥Á�dk[j]h¦���[�Y&lt;�h]YQEQjkG�s��Y&lt;h�E]ggIhd][GQI[jIh�&lt;EY&lt;g&lt;EQ][Ih�dgIhI[j&lt;G&lt;h�Y]h�GS&lt;h�ÃÉ�ÁÈ�ÃÁÃÆ�E][�[x�GI�gIOQhjg]�"mZIg]��I[Ig&lt;Y��</text:p>
      <text:p text:style-name="Text"> <text:s text:c="77"/>ÂÅÉÉÈÊÊ�ÃÁÃÆ��E][hj&lt;�fkI�IY�d]gEI[j&lt;WI�GI�NQ[&lt;[EQ&lt;EQ_[�dg]dQ&lt;�Ih�Q[NIgQ]g�&lt;Y�ÃÚ��GIY�E]hjI�j]j&lt;Y�GIY�dg]sIEj]�s�[]�GI�Y]�hkDpI[EQ][&lt;G]��d]g�Y]�j&lt;[j]�hI�Z&lt;[jQI[I�Y&lt;�ZQhZ&lt;�dk[jk&lt;EQ_[�</text:p>
      <text:p text:style-name="Text"> </text:p>
      <text:p text:style-name="Text"> <text:s text:c="77"/>/QI[G]�IY�0]j&lt;Y�GIY�+g]sIEj]�ÄÊ�ÊÈ�dk[j]h</text:p>
      <text:p text:style-name="Text"> <text:s text:c="77"/>�IhIhjQZ&lt;G&lt;��0g&lt;h�p&lt;Y]g&lt;EQ_[�GIY�_gO&lt;[]�Q[hjgkEj]g�hI�GIhIhjQZ&lt;�Y&lt;�&lt;YIO&lt;EQ_[�dgIhI[j&lt;G&lt;�d]g�Y&lt;�I[jQG&lt;G�</text:p>
      <text:p text:style-name="Text"> </text:p>
      <text:p text:style-name="Text"> <text:s text:c="77"/>/IOm[�&lt;YIO&lt;�Y&lt;��[jQG&lt;G�IY��O&lt;hj]�GI�&lt;kGQj]gS&lt;�hI�I[EkI[jg&lt;D&lt;�E][jIZdY&lt;G]�GI[jg]�GIY�E][EIdj]�GI���&lt;hj]h�OI[Ig&lt;YIh�s�&lt;GZQ[Qhjg&lt;EQ_[���fkI�Q[EYkS&lt;�I[jgI�]jg]&lt;h�Y]h�E]hjIh�&lt;GZQ[Qhjg&lt;jQp]h�s�GI�OIhjQ_[�GIY�dg]sIEj]��</text:p>
      <text:p text:style-name="Text"> <text:s text:c="77"/>�hQZQhZ]�&lt;YIO&lt;�Y&lt;�I[jQG&lt;G�fkI�GI�&lt;EkIgG]�E][�IY�&lt;gjSEkY]�ÇÉ�Â�GI�Y&lt;� Is�ÄÊ�ÃÁÂÆ��Y]h�Q[jIgIh&lt;G]h�jQI[I[�GIgIEP]�&lt;�hkDh&lt;[&lt;g�Y&lt;h�GINQEQI[EQ&lt;h�]DhIgp&lt;G&lt;h�I[�hkh�h]YQEQjkGIh��</text:p>
      <text:p text:style-name="Text"> </text:p>
      <text:p text:style-name="Text"> <text:s text:c="77"/>0&lt;Y�s�E_Z]�GQEI�Y&lt;�I[jQG&lt;G��s�GI�&lt;EkIgG]�&lt;Y��&lt;gjSEkY]�ÇÉ�Â�GI�Y&lt;� Is�ÄÊ�ÃÁÂÆ�GI�Y&lt;� Is�GI�+g]EIGQZQI[j]��GZQ[Qhjg&lt;jQp]� ]Zm[��hQ�Y&lt;�h]YQEQjkG�GI�Q[QEQ&lt;EQ_[�[]�gIm[I�Y]h�gIfkQhQj]h�§��¨�hI�gIfkIgQg&gt;�&lt;Y�Q[jIgIh&lt;G]�d&lt;g&lt;�</text:p>
      <text:p text:style-name="Text"> <text:s text:c="77"/>fkI�hkDh&lt;[I�Y&lt;�N&lt;Yj&lt;�]�&lt;E]Zd&lt;\I�Y]h�G]EkZI[j]h�dgIEIdjQp]h���QEP]�gIfkIgQZQI[j]�GI�hkDh&lt;[&lt;EQ_[�hI�gI&lt;YQv_�d]g�d&lt;gjI�GI�Ihj&lt;��GZQ[Qhjg&lt;EQ_[�ZIGQ&lt;[jI�Y&lt;�.Ih]YkEQ_[� ][Wk[j&lt;�GI�Y&lt;��QgIEEQ_[��I[Ig&lt;Y�GI�</text:p>
      <text:p text:style-name="Text"> <text:s text:c="77"/>�QhE&lt;d&lt;EQG&lt;G�s��QgIEEQ_[��I[Ig&lt;Y�GI��IdI[GI[EQ&lt;�[x�ÅÅÆÂÃ�ÃÁÃÆ�GI�ÃÆ�GI�hIdjQIZDgI�I[�Y&lt;�fkI�hI�Q[hj&lt;D&lt;�I[jgI�]hjg&lt;h�EkIhjQ][&lt;h�&lt;�Y&lt;�hkDh&lt;[&lt;EQ_[�GIY�dY&lt;[�GI�NQ[&lt;[EQ&lt;EQ_[�&lt;Y�P&lt;DIghI�dgIhI[j&lt;G]�Y&lt;�/]YQEjkG�hQ[�</text:p>
      <text:p text:style-name="Text">�/$ � �"�.���/$ �$� 1 01.� �!1"�$� <text:s text:c="43"/>G&lt;j]h���[�IY�Z]ZI[j]�GI�Y&lt;�/kDh[&lt;EQ_[�Y&lt;�I[jQG&lt;G����I[jgI�]jg&lt;h�EkIhjQ][Ih�[]��Q[GQE&lt;�fkQK[�Ih�IY�E]NQ[&lt;[EQ&lt;G]g�GI�Y&lt;�&lt;EjQpQG&lt;G�GIY�dg]sIEj]�fkI�&lt;hEQI[GI�&lt;�ÂÆ�ÁÁÁ�ÁÁ�Ikg]h��E]Z]�j&lt;Zd]E]�G][GI�hI�GIDI�QZdkj&lt;g�IY�</text:p>
      <text:p text:style-name="Text"> <text:s text:c="34"/>�ÈÁÈÂÈÄÇÉ <text:s text:c="9"/>/��ÃÁÃÆ �ÁÁÂÆÈ</text:p>
      <text:p text:style-name="Text">�" 1/�6$ <text:s text:c="69"/>O&lt;h]�GI�&lt;kGQj]gS&lt;���&lt;hj]�fkI�hIOm[�Y]��Ihj&lt;DYIEQG]�I[�Y&lt;� Is�ÄÉ�ÃÁÁÄ���I[Ig&lt;Y�GI�/kDpI[EQ][Ih�¥ �/¦�s�hk�.IOY&lt;ZI[j]�¥.I&lt;Y��IEgIj]�ÉÉÈ�ÃÁÁÇ¦���Ih�]DYQO&lt;j]gQ]��0&lt;Y�E]Z]�Ihj&lt;DYIEI�Y&lt;�YIOQhY&lt;EQ_[�ZI[EQ][&lt;G&lt;�hIg&gt;�</text:p>
      <text:p text:style-name="Text"> <text:s text:c="77"/>]DYQO&lt;j]gQ]��dgIhI[j&lt;g�Y&lt;�EkI[j&lt;�WkhjQNQE&lt;jQp&lt;�GI�Y&lt;�hkDpI[EQ_[�ZIGQ&lt;[jI�k[�Q[N]gZI�GI�&lt;kGQj]g��hQIZdgI�s��Ek&lt;[G]�IY�QZd]gjI�GI�Y&lt;�hkDpI[EQ_[�E][EIGQG&lt;�¥]�IY�j]j&lt;Y�GI�Y&lt;h�gIEQDQG&lt;h�d]g�IY�DI[INQEQ&lt;gQ]�GI�k[&lt;�]�p&lt;gQ&lt;h�</text:p>
      <text:p text:style-name="Text"> <text:s text:c="77"/>�GZQ[Qhjg&lt;EQ][Ih�+mDYQE&lt;h�d&lt;g&lt;�IY�ZQhZ]�dg]sIEj]�]�O&lt;hj]¦�hI&lt;�hkdIgQ]g�&lt;�ÇÁ�ÁÁÁ�Ikg]h��]�fkI�&lt;hS�Y]�IhdIEQNQfkI[�Y&lt;h� &lt;hIh���j&lt;Y�s�E_Z]�]EkggI�I[�IY�E&lt;h]�fkI�[]h�]Ekd&lt;��</text:p>
      <text:p text:style-name="Text"> </text:p>
      <text:p text:style-name="Text"> <text:s text:c="77"/>9�hQ�DQI[�I[�IY�IhEgQj]�GI�&lt;YIO&lt;EQ_[�dgIhI[j&lt;G]�d]g�Y&lt;�I[jQG&lt;G��&lt;d]gj&lt;�Q[N]gZ&lt;EQ_[�GI�Q[jIgKh�gIhdIEj]�&lt;Y�+Y&lt;[�GI��Q[&lt;[&lt;EQ_[�h]YQEQj&lt;G]�¥�Q[GQE&lt;[�G][GI�hI�GIDI�QZdkj&lt;g�IY���&lt;hj]�GI��kGQj]gS&lt;��¦�I[�Ihj&lt;�N&lt;hI�GIY�</text:p>
      <text:p text:style-name="Text"> <text:s text:c="77"/>dg]EIGQZQI[j]�[]�dg]EIGI�gI&lt;YQv&lt;g�k[&lt;�[kIp&lt;�p&lt;Y]g&lt;EQ_[�gIhdIEj]�&lt;�G&lt;j]h�fkI�[]�hI�GQhd][S&lt;[�E][�E&lt;g&gt;EjIg�dgIpQ]�&lt;�Y&lt;�IZQhQ_[�GI�Y&lt;�.Ih]YkEQ_[�+g]pQhQ][&lt;Y���</text:p>
      <text:p text:style-name="Text"> </text:p>
      <text:p text:style-name="Text"> <text:s text:c="77"/>+]g�j]G]�Y]�GQEP]�hI��IhIhjQZ&lt;�Y&lt;��YIO&lt;EQ_[�dgIhI[j&lt;G&lt;�d]g�Y&lt;�I[jQG&lt;G</text:p>
      <text:p text:style-name="Text"> </text:p>
      <text:p text:style-name="Text"> </text:p>
      <text:p text:style-name="Text">�1"�� �$"�����.$" <text:s text:c="19"/>�ÅÂÇÆÇÂÁÊ <text:s text:c="7"/>/��ÃÁÃÆ �ÁÁÂÊÃ <text:s text:c="9"/>/I�IhjQZ&lt;�Y&lt;�&lt;YIO&lt;EQ_[�</text:p>
      <text:p text:style-name="Text"> </text:p>
      <text:p text:style-name="Text"> </text:p>
      <text:p text:style-name="Text"> </text:p>
      <text:p text:style-name="Text"> </text:p>
      <text:p text:style-name="Text"> <text:s text:c="34"/>En la dirección https://sede.gobiernodecanarias.org/sede/verifica_doc puede ser</text:p>
      <text:p text:style-name="Text"> <text:s text:c="34"/>comprobada la autenticidad de esta copia, mediante el número de documento</text:p>
      <text:p text:style-name="Text"> <text:s text:c="34"/>electrónico siguiente:</text:p>
      <text:p text:style-name="Text"> <text:s text:c="35"/>RP012-oFKSYStSvdjAXbkDMaBBYmOrXbIR6Bm9</text:p>
      <text:p text:style-name="Break"/>
      <text:p text:style-name="Text"> <text:s text:c="9"/>INFORMACIÓN SOBRE LA/S FIRMA/S Y REGISTRO/S DEL PRESENTE DOCUMENTO:</text:p>
      <text:p text:style-name="Text">Este documento ha sido firmado electrónicamente por:</text:p>
      <text:p text:style-name="Text">Firmado por Concepción Ramírez Cuélliga - Directora General de Dependencia <text:s text:c="7"/>Fecha: 28/11/2025 - 11:14:51</text:p>
      <text:p text:style-name="Text">Firmado por Dulce María Gutiérrez González - Directora General de Discapacidad <text:s text:c="3"/>Fecha: 28/11/2025 - 10:35:22</text:p>
      <text:p text:style-name="Text">Este documento ha sido registrado electrónicamente:</text:p>
      <text:p text:style-name="Text"> 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oFKSYStSvdjAXbkDMaBBYmOrXbIR6Bm9</text:p>
      <text:p text:style-name="Text">El presente documento ha sido descargado el 28/11/2025 - 12:30:57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