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53"/>Resolución VII Convocatoria de Ayudas</text:p>
      <text:p text:style-name="Text"> <text:s text:c="57"/>a Proyectos de Acción Social 2025</text:p>
      <text:p text:style-name="Text"> </text:p>
      <text:p text:style-name="Text"> </text:p>
      <text:p text:style-name="Text"> </text:p>
      <text:p text:style-name="Text"> </text:p>
      <text:p text:style-name="Text">El apartado 9 de las Bases que rigen la VII Convocatoria de Ayudas a Proyectos de Acción</text:p>
      <text:p text:style-name="Text">Social de la Sociedad Municipal de Aparcamientos de Las Palmas de Gran Canaria,</text:p>
      <text:p text:style-name="Text">SAGULPA, para el año 2025, establece, respecto de la Resolución, que SAGULPA evaluará</text:p>
      <text:p text:style-name="Text">los proyectos en base a los criterios de valoración recogidos en el apartado 8 de las mismas y</text:p>
      <text:p text:style-name="Text">acordará la aprobación de aquellos que deban ser seleccionados. Asimismo, SAGULPA ofrece</text:p>
      <text:p text:style-name="Text">la posibilidad a la ciudadanía de participar respecto de los proyectos presentados, mediante la</text:p>
      <text:p text:style-name="Text">difusión en sus medios sociales. Dicho proceso se ha realizado a través de la propia Web de la</text:p>
      <text:p text:style-name="Text">Sociedad y distintos perfiles en redes.</text:p>
      <text:p text:style-name="Text"> </text:p>
      <text:p text:style-name="Text">La Resolución concederá o denegará en parte o en su totalidad, la ayuda solicitada. La</text:p>
      <text:p text:style-name="Text">Resolución adoptada, que será inapelable, se publicará en la página web: www.sagulpa.com</text:p>
      <text:p text:style-name="Text">(área: Responsabilidad Social Corporativa) y se comunicará también a través de correo</text:p>
      <text:p text:style-name="Text">electrónico a cada una de las entidades seleccionadas.</text:p>
      <text:p text:style-name="Text"> </text:p>
      <text:p text:style-name="Text">De la totalidad de los proyectos presentados y tras su análisis y valoración conforme a las</text:p>
      <text:p text:style-name="Text">bases de la convocatoria, en el Anexo I se determinan las Asociaciones que han obtenido</text:p>
      <text:p text:style-name="Text">financiación, siendo 57 proyectos para este 2025, así como el importe de la misma. Asimismo,</text:p>
      <text:p text:style-name="Text">se incorpora Anexo II con gráfico explicativo del resultado porcentual del proceso de visibilidad</text:p>
      <text:p text:style-name="Text">ciudadana, donde se refleja el alcance que ha obtenido cada proyecto.</text:p>
      <text:p text:style-name="Text"> </text:p>
      <text:p text:style-name="Text">La contribución se formalizará a través de un convenio de colaboración sujeto a la legislación</text:p>
      <text:p text:style-name="Text">vigente, entre SAGULPA y cada una de las entidades cuyos proyectos hayan sido</text:p>
      <text:p text:style-name="Text">seleccionados.</text:p>
      <text:p text:style-name="Text"> </text:p>
      <text:p text:style-name="Text"> </text:p>
      <text:p text:style-name="Text"> </text:p>
      <text:p text:style-name="Text"> </text:p>
      <text:p text:style-name="Text">El convenio a suscribir reflejará los derechos y obligaciones que contraen ambas partes.</text:p>
      <text:p text:style-name="Text"> </text:p>
      <text:p text:style-name="Text"> <text:s text:c="19"/>En Las Palmas de Gran Canaria a 29 de mayo de 2025</text:p>
      <text:p text:style-name="Text"> </text:p>
      <text:p text:style-name="Text"> <text:s text:c="43"/>Gerente</text:p>
      <text:p text:style-name="Text"> </text:p>
      <text:p text:style-name="Text"> <text:s text:c="37"/>José Ricart Esteban</text:p>
      <text:p text:style-name="Text"> </text:p>
      <text:p text:style-name="Text"> </text:p>
      <text:p text:style-name="Text"> </text:p>
      <text:p text:style-name="Text"> </text:p>
      <text:p text:style-name="Text"> <text:s text:c="46"/>1</text:p>
      <text:p text:style-name="Break"/>
      <text:p text:style-name="Text"> <text:s text:c="62"/>Resolución VII Convocatoria de Ayudas</text:p>
      <text:p text:style-name="Text"> <text:s text:c="66"/>a Proyectos de Acción Social 2025</text:p>
      <text:p text:style-name="Text"> </text:p>
      <text:p text:style-name="Text"> <text:s text:c="39"/>ANEXO I: Asignación Económica</text:p>
      <text:p text:style-name="Text"> </text:p>
      <text:p text:style-name="Text"> <text:s text:c="14"/>ASOCIACIÓN <text:s text:c="18"/>ASIGNACIÓN € <text:s text:c="20"/>ASOCIACIÓN <text:s text:c="17"/>ASIGNACIÓN €</text:p>
      <text:p text:style-name="Text"> </text:p>
      <text:p text:style-name="Text">ACCIÓN LIMINAL PARA LA TRANSFORMACIÓN, <text:s text:c="25"/>ASOCIACIÓN PARA EL APOYO INTEGRAL A LA</text:p>
      <text:p text:style-name="Text"> <text:s text:c="45"/>1.100,00 <text:s text:c="52"/>1.100,00</text:p>
      <text:p text:style-name="Text">RESISTENCIA Y ENCUENTRO SOCIAL (ALTRES) <text:s text:c="34"/>MUJER "A TI, MUJER"</text:p>
      <text:p text:style-name="Text"> </text:p>
      <text:p text:style-name="Text"> <text:s text:c="63"/>ASOCIACIÓN PARA EL DESARROLLO DE LA</text:p>
      <text:p text:style-name="Text"> <text:s text:c="8"/>AMIGOS CONTRA EL SIDA <text:s text:c="15"/>1.300,00 <text:s text:c="52"/>6.000,00</text:p>
      <text:p text:style-name="Text"> <text:s text:c="62"/>ECONOMÍA SOCIAL Y COMUNITARIO (ADESCO)</text:p>
      <text:p text:style-name="Text"> </text:p>
      <text:p text:style-name="Text"> <text:s text:c="65"/>ASOCIACIÓN PARA EL FOMENTO DEL</text:p>
      <text:p text:style-name="Text"> <text:s text:c="11"/>ASOCIACIÓN ALDIS <text:s text:c="17"/>6.000,00 <text:s text:c="9"/>DESARROLLO COMUNITARIO WELCOME TO <text:s text:c="9"/>1.100,00</text:p>
      <text:p text:style-name="Text"> <text:s text:c="73"/>SAN BORONDÓN</text:p>
      <text:p text:style-name="Text"> </text:p>
      <text:p text:style-name="Text"> <text:s text:c="65"/>ASOCIACIÓN PARA LA PROMOCIÓN DEL</text:p>
      <text:p text:style-name="Text"> <text:s text:c="4"/>ASOCIACIÓN ALZHEIMER CANARIAS <text:s text:c="11"/>2.000,00 <text:s text:c="52"/>1.100,00</text:p>
      <text:p text:style-name="Text"> <text:s text:c="66"/>DEPORTE SIN LÍMITES (APRODESLI)</text:p>
      <text:p text:style-name="Text"> </text:p>
      <text:p text:style-name="Text"> <text:s text:c="63"/>ASOCIACIÓN PARKINSON GRAN CANARIA Y</text:p>
      <text:p text:style-name="Text"> <text:s text:c="1"/>ASOCIACIÓN ARTÍSTICA ESCUELA MEMVUS <text:s text:c="8"/>1.500,00 <text:s text:c="52"/>2.000,00</text:p>
      <text:p text:style-name="Text"> <text:s text:c="72"/>PATOLOGÍAS AFINES</text:p>
      <text:p text:style-name="Text"> </text:p>
      <text:p text:style-name="Text"> <text:s text:c="64"/>ASOCIACIÓN PROVINCIAL DE ESCLEROSIS</text:p>
      <text:p text:style-name="Text"> ASOCIACIÓN BANCO ALIMENTOS LAS PALMAS <text:s text:c="7"/>5.600,00 <text:s text:c="52"/>2.100,00</text:p>
      <text:p text:style-name="Text"> <text:s text:c="74"/>MÚLTIPLE (APEM)</text:p>
      <text:p text:style-name="Text"> </text:p>
      <text:p text:style-name="Text"> <text:s text:c="3"/>ASOCIACIÓN BARRIOS ORQUESTADOS <text:s text:c="11"/>1.100,00 <text:s text:c="12"/>ASOCIACIÓN SALUD MENTAL AFAES <text:s text:c="10"/>1.300,00</text:p>
      <text:p text:style-name="Text"> </text:p>
      <text:p text:style-name="Text">ASOCIACIÓN BIENTRATAR ME CUIDO, TE CUIDO, <text:s text:c="24"/>ASOCIACIÓN SCOUTS EXPLORADORES</text:p>
      <text:p text:style-name="Text"> <text:s text:c="45"/>1.300,00 <text:s text:c="52"/>1.500,00</text:p>
      <text:p text:style-name="Text"> <text:s text:c="14"/>CUIDAMOS <text:s text:c="54"/>BENTAYA</text:p>
      <text:p text:style-name="Text"> </text:p>
      <text:p text:style-name="Text">ASOCIACIÓN CANARIA DE CÁNCER DE MAMA Y <text:s text:c="27"/>ASOCIACIÓN SÍNDROME DE DOWN LAS</text:p>
      <text:p text:style-name="Text"> <text:s text:c="45"/>2.350,00 <text:s text:c="52"/>2.000,00</text:p>
      <text:p text:style-name="Text"> <text:s text:c="7"/>GINECOLÓGICO (ACCMYG) <text:s text:c="49"/>PALMAS</text:p>
      <text:p text:style-name="Text"> </text:p>
      <text:p text:style-name="Text"> <text:s text:c="63"/>ASOCIACIÓN SOCIOCULTURAL Y AMBIENTAL</text:p>
      <text:p text:style-name="Text"> <text:s text:c="6"/>ASOCIACIÓN CANARIAS HABLA <text:s text:c="13"/>1.950,00 <text:s text:c="52"/>1.000,00</text:p>
      <text:p text:style-name="Text"> <text:s text:c="75"/>LA PERIFERIA</text:p>
      <text:p text:style-name="Text"> </text:p>
      <text:p text:style-name="Text">ASOCIACIÓN CONTRA LOS ABUSOS SEXUALES</text:p>
      <text:p text:style-name="Text"> <text:s text:c="45"/>6.000,00 <text:s text:c="14"/>ASOCIACIÓN SOLIDARIA INFINITY <text:s text:c="8"/>1.100,00</text:p>
      <text:p text:style-name="Text"> <text:s text:c="8"/>EN LA INFANCIA (ACASI)</text:p>
      <text:p text:style-name="Text"> </text:p>
      <text:p text:style-name="Text"> <text:s text:c="65"/>ASOCIACIÓN VECINAL Y SOLIDARIA DE</text:p>
      <text:p text:style-name="Text"> ASOCIACIÓN CULTURAL ENCLAVE ARTÍSTICA <text:s text:c="7"/>1.100,00 <text:s text:c="52"/>1.500,00</text:p>
      <text:p text:style-name="Text"> <text:s text:c="72"/>ARENALES (AVESAR)</text:p>
      <text:p text:style-name="Text"> </text:p>
      <text:p text:style-name="Text"> <text:s text:c="3"/>ASOCIACIÓN CULTURAL SOY MAMUT <text:s text:c="12"/>1.200,00 <text:s text:c="20"/>ASORLASPALMAS <text:s text:c="18"/>1.689,52</text:p>
      <text:p text:style-name="Text"> </text:p>
      <text:p text:style-name="Text">ASOCIACIÓN CULTURAL Y DEPORTIVA CANARY <text:s text:c="25"/>CLUB BALONMANO JUVENTUD DEL REAL DE</text:p>
      <text:p text:style-name="Text"> <text:s text:c="45"/>3.700,00 <text:s text:c="52"/>1.000,00</text:p>
      <text:p text:style-name="Text"> <text:s text:c="15"/>MOVING <text:s text:c="46"/>LAS PALMAS DE GRAN CANARIA</text:p>
      <text:p text:style-name="Text"> </text:p>
      <text:p text:style-name="Text"> <text:s text:c="4"/>ASOCIACIÓN DE ENFERMEDADES</text:p>
      <text:p text:style-name="Text"> <text:s text:c="45"/>1.100,00 <text:s text:c="8"/>CLUB DEPORTIVO ROJEMAR FS - INTERISLETA <text:s text:c="4"/>1.000,00</text:p>
      <text:p text:style-name="Text">NEUROMUSCULARES DE CANARIAS (ASENECAN)</text:p>
      <text:p text:style-name="Text"> </text:p>
      <text:p text:style-name="Text"> <text:s text:c="65"/>FEDERACIÓN DE ASOCIACIONES PARA</text:p>
      <text:p text:style-name="Text"> ASOCIACIÓN DE ENFERMOS DEL CORAZÓN,</text:p>
      <text:p text:style-name="Text"> <text:s text:c="64"/>PERSONAS CON DISCAPACIDAD FÍSICA Y</text:p>
      <text:p text:style-name="Text">PULMÓN U OTROS ÓRGANOS DE LA PROVINCIA <text:s text:c="7"/>1.621,00 <text:s text:c="52"/>1.100,00</text:p>
      <text:p text:style-name="Text"> <text:s text:c="63"/>ORGÁNICA DE LAS PALMAS (COCEMFE LAS</text:p>
      <text:p text:style-name="Text"> <text:s text:c="15"/>DE L.P.</text:p>
      <text:p text:style-name="Text"> <text:s text:c="77"/>PALMAS)</text:p>
      <text:p text:style-name="Text"> </text:p>
      <text:p text:style-name="Text"> ASOCIACIÓN DE FAMILIAS DE PERSONAS CON <text:s text:c="24"/>FEDERACIÓN INTERINSULAR DE FÚTBOL DE</text:p>
      <text:p text:style-name="Text"> <text:s text:c="45"/>1.600,00 <text:s text:c="52"/>1.000,00</text:p>
      <text:p text:style-name="Text"> <text:s text:c="4"/>AUTISMO DE LAS PALMAS (APNALP) <text:s text:c="41"/>LAS PALMAS</text:p>
      <text:p text:style-name="Text"> </text:p>
      <text:p text:style-name="Text"> ASOCIACIÓN DE FAMILIAS DE PERSONAS CON <text:s text:c="35"/>FUNDACIÓN ADSIS <text:s text:c="16"/>1.358,40</text:p>
      <text:p text:style-name="Text"> <text:s text:c="4"/>DISCAPACIDAD INTELECTUAL Y DEL <text:s text:c="10"/>1.800,00</text:p>
      <text:p text:style-name="Text"> <text:s text:c="9"/>DESARROLLO (APAELP) <text:s text:c="45"/>FUNDACIÓN ANAR <text:s text:c="17"/>1.584,00</text:p>
      <text:p text:style-name="Text"> </text:p>
      <text:p text:style-name="Text"> <text:s text:c="2"/>ASOCIACIÓN DE HOGARES PARA NIÑOS</text:p>
      <text:p text:style-name="Text"> <text:s text:c="63"/>FUNDACION CANARIA ALEJANDRO DA SILVA</text:p>
      <text:p text:style-name="Text"> <text:s text:c="1"/>PRIVADOS DE AMBIENTE FAMILIAR NUEVO <text:s text:c="8"/>1.100,00 <text:s text:c="52"/>1.100,00</text:p>
      <text:p text:style-name="Text"> <text:s text:c="71"/>CONTRA LA LEUCEMIA</text:p>
      <text:p text:style-name="Text"> <text:s text:c="13"/>FUTURO L.P.</text:p>
      <text:p text:style-name="Text"> </text:p>
      <text:p text:style-name="Text"> <text:s text:c="4"/>ASOCIACIÓN DE PERSONAS CON <text:s text:c="32"/>FUNDACIÓN CANARIA GRUPO CANARIO DE</text:p>
      <text:p text:style-name="Text"> <text:s text:c="45"/>1.701,19 <text:s text:c="52"/>2.000,00</text:p>
      <text:p text:style-name="Text"> <text:s text:c="1"/>SORDOCEGUERA DE CANARIAS (ASOCIDE) <text:s text:c="35"/>CANCER DE PULMON</text:p>
      <text:p text:style-name="Text"> </text:p>
      <text:p text:style-name="Text"> ASOCIACIÓN DE SOCORRISTAS DE LAS ISLAS</text:p>
      <text:p text:style-name="Text"> <text:s text:c="45"/>1.478,74 <text:s text:c="16"/>FUNDACIÓN CANARIA MAÍN <text:s text:c="13"/>2.000,00</text:p>
      <text:p text:style-name="Text"> <text:s text:c="10"/>CANARIAS - ASOCAN</text:p>
      <text:p text:style-name="Text"> </text:p>
      <text:p text:style-name="Text"> <text:s text:c="69"/>FUNDACIÓN CANARIA PARA LA</text:p>
      <text:p text:style-name="Text">ASOCIACIÓN DE VECINOS DE LOS MOLINILLOS <text:s text:c="6"/>1.100,00 <text:s text:c="52"/>2.000,00</text:p>
      <text:p text:style-name="Text"> <text:s text:c="70"/>REFORESTACIÓN (FORESTA)</text:p>
      <text:p text:style-name="Text"> </text:p>
      <text:p text:style-name="Text"> <text:s text:c="9"/>ASOCIACIÓN EL RATIÑO <text:s text:c="15"/>1.100,00 <text:s text:c="10"/>FUNDACIÓN CANARIA PEQUEÑO VALIENTE <text:s text:c="7"/>2.500,00</text:p>
      <text:p text:style-name="Text"> </text:p>
      <text:p text:style-name="Text"> </text:p>
      <text:p text:style-name="Text"> <text:s text:c="3"/>ASOCIACIÓN FELICES CON NARICES <text:s text:c="11"/>2.500,00 <text:s text:c="18"/>FUNDACIÓN RANDSTAD <text:s text:c="15"/>1.400,00</text:p>
      <text:p text:style-name="Text"> </text:p>
      <text:p text:style-name="Text"> <text:s text:c="63"/>FUNTEAC FUNDACIÓN CANARIA DE APOYO A</text:p>
      <text:p text:style-name="Text"> <text:s text:c="10"/>ASOCIACIÓN HÉKATE <text:s text:c="17"/>1.400,00 <text:s text:c="52"/>1.400,00</text:p>
      <text:p text:style-name="Text"> <text:s text:c="62"/>LAS PERSONAS AFECTADAS CON TRASTORNO</text:p>
      <text:p text:style-name="Text"> </text:p>
      <text:p text:style-name="Text">ASOCIACIÓN INTERNACIONAL TELÉFONO DE LA</text:p>
      <text:p text:style-name="Text"> <text:s text:c="45"/>1.150,00 <text:s text:c="20"/>SAN JUAN DE DIOS <text:s text:c="15"/>2.000,00</text:p>
      <text:p text:style-name="Text"> <text:s text:c="14"/>ESPERANZA</text:p>
      <text:p text:style-name="Text"> </text:p>
      <text:p text:style-name="Text"> <text:s text:c="7"/>ASOCIACIÓN MEJOR EN BICI <text:s text:c="13"/>3.773,00 <text:s text:c="17"/>SIN BARRERAS DRIVING <text:s text:c="14"/>1.700,00</text:p>
      <text:p text:style-name="Text"> </text:p>
      <text:p text:style-name="Text"> </text:p>
      <text:p text:style-name="Text"> <text:s text:c="7"/>ASOCIACIÓN MOJO DE CAÑA <text:s text:c="14"/>1.400,00 <text:s text:c="12"/>UNIÓN DEPORTIVA LAS COLORADAS <text:s text:c="10"/>1.000,00</text:p>
      <text:p text:style-name="Text"> </text:p>
      <text:p text:style-name="Text"> </text:p>
      <text:p text:style-name="Text"> </text:p>
      <text:p text:style-name="Text"> </text:p>
      <text:p text:style-name="Text"> <text:s text:c="58"/>2</text:p>
      <text:p text:style-name="Break"/>
      <text:p text:style-name="Text"> <text:s text:c="14"/>Resolución VII Convocatoria de Ayudas</text:p>
      <text:p text:style-name="Text"> <text:s text:c="18"/>a Proyectos de Acción Social 2025</text:p>
      <text:p text:style-name="Text"> </text:p>
      <text:p text:style-name="Text">ANEXO II: Participación</text:p>
      <text:p text:style-name="Text"> </text:p>
      <text:p text:style-name="Text"> </text:p>
      <text:p text:style-name="Text"> </text:p>
      <text:p text:style-name="Text"> </text:p>
      <text:p text:style-name="Text"> <text:s text:c="9"/>3</text:p>
      <text:p text:style-name="Break"/>
      <text:p text:style-name="Text"> <text:s text:c="31"/>Resolución VII Convocatoria de Ayudas</text:p>
      <text:p text:style-name="Text"> <text:s text:c="35"/>a Proyectos de Acción Social 2025</text:p>
      <text:p text:style-name="Text"> </text:p>
      <text:p text:style-name="Text"> </text:p>
      <text:p text:style-name="Text"> </text:p>
      <text:p text:style-name="Text"> </text:p>
      <text:p text:style-name="Text">No será suficiente con conseguir nuestras metas, queremos</text:p>
      <text:p text:style-name="Text"> <text:s text:c="1"/>contribuir al bienestar común y a generar un impacto</text:p>
      <text:p text:style-name="Text"> <text:s text:c="17"/>positivo en la sociedad.</text:p>
      <text:p text:style-name="Text"> </text:p>
      <text:p text:style-name="Text"> </text:p>
      <text:p text:style-name="Text"> <text:s text:c="12"/>Juntos marcamos la diferencia.</text:p>
      <text:p text:style-name="Text"> </text:p>
      <text:p text:style-name="Text"> </text:p>
      <text:p text:style-name="Text"> Inventado: equipo redactor Estrategia Sagulpa, Para Una</text:p>
      <text:p text:style-name="Text"> <text:s text:c="18"/>Ciudad Sostenible</text:p>
      <text:p text:style-name="Text"> </text:p>
      <text:p text:style-name="Text"> </text:p>
      <text:p text:style-name="Text"> </text:p>
      <text:p text:style-name="Text"> </text:p>
      <text:p text:style-name="Text"> <text:s text:c="27"/>4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