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office:version="1.2">
  <office:automatic-styles/>
  <office:body>
    <office:text>
      <text:p text:style-name="PDFText">CÓDIGO ÉTICO</text:p>
      <text:p text:style-name="PDFText"> </text:p>
      <text:p text:style-name="PDFText"> </text:p>
      <text:p text:style-name="PDFText"> </text:p>
      <text:p text:style-name="PDFText"> </text:p>
      <text:p text:style-name="PDFText">ASOCIACIÓN DE FAMILIAS</text:p>
      <text:p text:style-name="PDFText"> <text:s text:c="1"/>DE PERSONAS CON</text:p>
      <text:p text:style-name="PDFText">AUTISMO DE LAS PALMAS</text:p>
      <text:p text:style-name="PDFText"> </text:p>
      <text:p text:style-name="PDFText"> <text:s text:c="29"/>MISIÓN y FINES</text:p>
      <text:p text:style-name="PDFText">APNALP es una Asociación sin ánimo de lucro formada por familias de</text:p>
      <text:p text:style-name="PDFText">personas con TEA que ofrece servicios y apoyos que mejoren la calidad de vida</text:p>
      <text:p text:style-name="PDFText">de las personas con TEA y sus familias durante todo su desarrollo vital en la</text:p>
      <text:p text:style-name="PDFText">Comunidad Autónoma de Canarias.</text:p>
      <text:p text:style-name="PDFText"> </text:p>
      <text:p text:style-name="PDFText">Para ello, sustenta su MISIÓN en algunos fines estatutarios como, por ejemplo:</text:p>
      <text:p text:style-name="PDFText"> </text:p>
      <text:p text:style-name="PDFText"> Prestar todo tipo de servicios que incidan en una mejora de la calidad de vida</text:p>
      <text:p text:style-name="PDFText">de las personas con TEA y sus familias.</text:p>
      <text:p text:style-name="PDFText"> </text:p>
      <text:p text:style-name="PDFText"> Favorecer la inclusión de personas con discapacidad y TEA.</text:p>
      <text:p text:style-name="PDFText"> </text:p>
      <text:p text:style-name="PDFText"> Facilitar el acceso de las personas con TEA a puestos de trabajo.</text:p>
      <text:p text:style-name="PDFText"> </text:p>
      <text:p text:style-name="PDFText"> Defender la dignidad y los derechos de las personas con TEA y apoyar a sus</text:p>
      <text:p text:style-name="PDFText">familias en este sentido.</text:p>
      <text:p text:style-name="PDFText"> </text:p>
      <text:p text:style-name="PDFText"> Desarrollar y fomentar la atención integral a menores con TEA.</text:p>
      <text:p text:style-name="PDFText"> </text:p>
      <text:p text:style-name="PDFText"> Impulsar campañas de sensibilización y concienciación social sobre los TEA.</text:p>
      <text:p text:style-name="PDFText"> </text:p>
      <text:p text:style-name="PDFText"> </text:p>
      <text:p text:style-name="PDFText"> </text:p>
      <text:p text:style-name="PDFText"> <text:s text:c="26"/>VISIÓN y VALORES</text:p>
      <text:p text:style-name="PDFText">Nuestra VISIÓN se centra en desarrollar servicios individualizados a lo largo de</text:p>
      <text:p text:style-name="PDFText">todo el desarrollo vital de las personas con TEA a través de la promoción de</text:p>
      <text:p text:style-name="PDFText">apoyos especializados, la defensa de los derechos, y la creación de</text:p>
      <text:p text:style-name="PDFText">oportunidades. Para ello, APNALP defiende los siguientes VALORES:</text:p>
      <text:p text:style-name="PDFText"> </text:p>
      <text:p text:style-name="PDFText"> </text:p>
      <text:p text:style-name="PDFText"> </text:p>
      <text:p text:style-name="PDFText"> <text:s text:c="30"/>COMPROMISO</text:p>
      <text:p text:style-name="PDFText">Para construir el bien común dando lo mejor de cada uno, asumiendo la</text:p>
      <text:p text:style-name="PDFText">responsabilidad de dirigir de forma individual y colectiva todos los esfuerzos a la</text:p>
      <text:p text:style-name="PDFText">consecución de la misión.</text:p>
      <text:p text:style-name="PDFText"> </text:p>
      <text:p text:style-name="PDFText"> </text:p>
      <text:p text:style-name="PDFText"> <text:s text:c="32"/>CONFIANZA</text:p>
      <text:p text:style-name="PDFText"> </text:p>
      <text:p text:style-name="PDFText">En la actuación, en los procesos, en los objetivos y en las personas que</text:p>
      <text:p text:style-name="PDFText">trabajamos, aportamos y colaboramos en el proyecto.</text:p>
      <text:p text:style-name="PDFText"> </text:p>
      <text:p text:style-name="PDFText"> <text:s text:c="27"/>TRANSPARENCIA</text:p>
      <text:p text:style-name="PDFText"> </text:p>
      <text:p text:style-name="PDFText">En la actuación accesible, veraz y fiable y que nos permite ser fácilmente</text:p>
      <text:p text:style-name="PDFText">comprensibles y claros.</text:p>
      <text:p text:style-name="PDFText"> </text:p>
      <text:p text:style-name="PDFText"> </text:p>
      <text:p text:style-name="PDFText"> <text:s text:c="32"/>INCLUSIÓN</text:p>
      <text:p text:style-name="PDFText"> </text:p>
      <text:p text:style-name="PDFText">Tanto de las personas con TEA como de la propia entidad, promoviendo la</text:p>
      <text:p text:style-name="PDFText">representación dentro de la sociedad, siendo visibles y teniendo presencia en la</text:p>
      <text:p text:style-name="PDFText">comunidad.</text:p>
      <text:p text:style-name="PDFText"> </text:p>
      <text:p text:style-name="PDFText"> </text:p>
      <text:p text:style-name="PDFText"> <text:s text:c="23"/>PROFESIONALIZACIÓN</text:p>
      <text:p text:style-name="PDFText"> </text:p>
      <text:p text:style-name="PDFText">Basando la calidad de nuestros servicios en la calidad de nuestro equipo de</text:p>
      <text:p text:style-name="PDFText">profesionales comprometido en el desarrollo continuo de sus competencias y</text:p>
      <text:p text:style-name="PDFText">conocimientos.</text:p>
      <text:p text:style-name="PDFText"> </text:p>
      <text:p text:style-name="PDFText"> </text:p>
      <text:p text:style-name="PDFText"> </text:p>
      <text:p text:style-name="PDFText"> <text:s text:c="31"/>PROPÓSITO</text:p>
      <text:p text:style-name="PDFText">Con todo ello, mejorar la calidad de vida de las personas con TEA y sus familias,</text:p>
      <text:p text:style-name="PDFText">proporcionando apoyos específicos y especializados que favorezcan el</text:p>
      <text:p text:style-name="PDFText">desarrollo y participación de una vida lo más plena y feliz para las personas con</text:p>
      <text:p text:style-name="PDFText">TEA a la vez que ejercen, de manera efectiva, sus derechos y obligaciones en</text:p>
      <text:p text:style-name="PDFText">una sociedad inclusiva se convierte en el PROPÓSITO necesario de nuestra</text:p>
      <text:p text:style-name="PDFText">Asociación.</text:p>
      <text:p text:style-name="PDFText"> </text:p>
      <text:p text:style-name="PDFText"> </text:p>
      <text:p text:style-name="PDFText"> </text:p>
      <text:p text:style-name="PDFText">Este CÓDIGO ÉTICO será de obligado conocimiento y cumplimiento por las</text:p>
      <text:p text:style-name="PDFText">personas implicadas en la misión de la entidad, entrando en vigor a partir del día</text:p>
      <text:p text:style-name="PDFText">de su aprobación en Asamblea General Extraordinaria de 26 de marzo de 2022,</text:p>
      <text:p text:style-name="PDFText">y permaneciendo vigente mientras no se apruebe su actualización, revisión o</text:p>
      <text:p text:style-name="PDFText">derogación.</text:p>
      <text:p text:style-name="PDFText"> 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office:version="1.2">
  <office:styles>
    <style:style style:name="PDFText" style:family="paragraph" style:display-name="PDFText">
      <style:text-properties fo:font-family="Liberation Mono" fo:font-size="9pt"/>
      <style:paragraph-properties fo:margin-bottom="0cm" fo:margin-top="0cm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office:version="1.2">
  <office:meta>
    <meta:generator>ODFPY/1.4.1</meta:generator>
  </office:meta>
</office:document-meta>
</file>