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Text"> <text:s text:c="82"/>Convenio</text:p>
      <text:p text:style-name="PDFText"> <text:s text:c="82"/>IAS - APNALP</text:p>
      <text:p text:style-name="PDFText"> </text:p>
      <text:p text:style-name="PDFText"> </text:p>
      <text:p text:style-name="PDFText"> </text:p>
      <text:p text:style-name="PDFText"> <text:s text:c="43"/>CONVENIO ENTRE EL IAS Y APNALP PARA LA PRESTACIÓN DE SERVICIOS A</text:p>
      <text:p text:style-name="PDFText"> <text:s text:c="55"/>PERSONAS EN SITUACIÓN DE DEPENDENCIA</text:p>
      <text:p text:style-name="PDFText">HASH: 36dece65bd54ff0644005114f543014f</text:p>
      <text:p text:style-name="PDFText"> </text:p>
      <text:p text:style-name="PDFText"> </text:p>
      <text:p text:style-name="PDFText"> </text:p>
      <text:p text:style-name="PDFText"> </text:p>
      <text:p text:style-name="PDFText"> <text:s text:c="45"/>En Las Palmas de Gran Canaria en la fecha que consta incorporada mediante firma digital.</text:p>
      <text:p text:style-name="PDFText">SANTANA BAEZ, ALICIA (1 de 3)</text:p>
      <text:p text:style-name="PDFText"> </text:p>
      <text:p text:style-name="PDFText"> </text:p>
      <text:p text:style-name="PDFText"> </text:p>
      <text:p text:style-name="PDFText"> </text:p>
      <text:p text:style-name="PDFText"> <text:s text:c="82"/>COMPARECEN</text:p>
      <text:p text:style-name="PDFText">Fecha Firma: 13/05/2026</text:p>
      <text:p text:style-name="PDFText"> </text:p>
      <text:p text:style-name="PDFText"> </text:p>
      <text:p text:style-name="PDFText"> </text:p>
      <text:p text:style-name="PDFText"> </text:p>
      <text:p text:style-name="PDFText"> <text:s text:c="40"/>De una parte, D.ª Isabel Mena Alonso, con NIF 78497552R, en calidad de Presidenta del Instituto de</text:p>
      <text:p text:style-name="PDFText"> <text:s text:c="40"/>Atención Social y Sociosanitaria del Cabido de Gran Canaria (en adelante IAS), con NIF P8500012C,</text:p>
      <text:p text:style-name="PDFText"> <text:s text:c="40"/>por Decreto nº 29/2023 de 24 de junio de 2023, del Excmo. Sr. Presidente del Cabildo Insular de</text:p>
      <text:p text:style-name="PDFText">Tercero</text:p>
      <text:p text:style-name="PDFText"> </text:p>
      <text:p text:style-name="PDFText"> </text:p>
      <text:p text:style-name="PDFText"> </text:p>
      <text:p text:style-name="PDFText"> </text:p>
      <text:p text:style-name="PDFText"> <text:s text:c="40"/>Gran Canaria, actuando en nombre y representación del citado IAS, según el artículo 13.a de los</text:p>
      <text:p text:style-name="PDFText"> <text:s text:c="40"/>Estatutos, con domicilio en la calle Tomás Morales 2, 35003, de esta ciudad, asistido por la</text:p>
      <text:p text:style-name="PDFText"> <text:s text:c="40"/>Secretaria del IAS, de conformidad con la Disposición Adicional Octava de la Ley 7/1985, de 2 de</text:p>
      <text:p text:style-name="PDFText"> <text:s text:c="40"/>abril, reguladora de las Bases de Régimen Local, modificada por la Ley 57/2003, de 16 de diciembre,</text:p>
      <text:p text:style-name="PDFText"> <text:s text:c="40"/>de medidas para la modernización del gobierno local.</text:p>
      <text:p text:style-name="PDFText"> </text:p>
      <text:p text:style-name="PDFText"> <text:s text:c="40"/>Y, de otra parte, D./D.ª Alicia Santana Báez, con NIF 42820721B, en calidad de Presidenta de</text:p>
      <text:p text:style-name="PDFText"> <text:s text:c="40"/>APNALP, con NIF G35042977, según consta en la certificación expedida con fecha 25/03/2023, con</text:p>
      <text:p text:style-name="PDFText"> <text:s text:c="40"/>domicilio profesional en la calle Calle La Noria, nº4. Urbanización los Eucaliptos II. Valle de Jinámar,</text:p>
      <text:p text:style-name="PDFText"> <text:s text:c="40"/>Las Palmas de Gran Canaria, C.P. 35220, municipio de Telde, y facultado tras el acuerdo que consta</text:p>
      <text:p text:style-name="PDFText"> <text:s text:c="40"/>incorporado al expediente.</text:p>
      <text:p text:style-name="PDFText">HASH: 80b609c86d81b6fe82b49f22387e29f0</text:p>
      <text:p text:style-name="PDFText"> </text:p>
      <text:p text:style-name="PDFText"> </text:p>
      <text:p text:style-name="PDFText"> </text:p>
      <text:p text:style-name="PDFText"> </text:p>
      <text:p text:style-name="PDFText"> <text:s text:c="40"/>Ambas partes, en la condición con que actúan, se reconocen competencia y capacidad para el</text:p>
      <text:p text:style-name="PDFText"> <text:s text:c="40"/>otorgamiento del presente Convenio, y</text:p>
      <text:p text:style-name="PDFText">Isabel Mena Alonso (2 de 3)</text:p>
      <text:p text:style-name="PDFText"> </text:p>
      <text:p text:style-name="PDFText">Fecha Firma: 13/05/2026</text:p>
      <text:p text:style-name="PDFText"> </text:p>
      <text:p text:style-name="PDFText"> </text:p>
      <text:p text:style-name="PDFText"> </text:p>
      <text:p text:style-name="PDFText"> </text:p>
      <text:p text:style-name="PDFText"> <text:s text:c="85"/>EXPONEN</text:p>
      <text:p text:style-name="PDFText">Presidenta del IAS</text:p>
      <text:p text:style-name="PDFText"> </text:p>
      <text:p text:style-name="PDFText"> </text:p>
      <text:p text:style-name="PDFText"> </text:p>
      <text:p text:style-name="PDFText"> </text:p>
      <text:p text:style-name="PDFText"> <text:s text:c="89"/>-I-</text:p>
      <text:p text:style-name="PDFText"> </text:p>
      <text:p text:style-name="PDFText"> </text:p>
      <text:p text:style-name="PDFText"> </text:p>
      <text:p text:style-name="PDFText"> </text:p>
      <text:p text:style-name="PDFText"> <text:s text:c="147"/>Documento firmado electrónicamente desde la plataforma esPublico Gestiona | Página 1 de 20</text:p>
      <text:p text:style-name="PDFText"> <text:s text:c="40"/>Entre los fines del IAS que se recogen en los Estatutos del citado organismo autónomo se</text:p>
      <text:p text:style-name="PDFText"> <text:s text:c="40"/>encuentra la prestación de servicios sociosanitarios, la promoción de la atención sociosanitaria y la</text:p>
      <text:p text:style-name="PDFText"> <text:s text:c="40"/>prevención de situaciones DE DEPENDENCIA, en coordinación con los servicios sanitarios y los</text:p>
      <text:p text:style-name="PDFText"> <text:s text:c="40"/>sociales.</text:p>
      <text:p text:style-name="PDFText"> </text:p>
      <text:p text:style-name="PDFText"> <text:s text:c="89"/>- II -</text:p>
      <text:p text:style-name="PDFText"> </text:p>
      <text:p text:style-name="PDFText"> <text:s text:c="40"/>APNALP dispone de plazas/servicios cuya disponibilidad es objeto de interés del IAS, y que figuran</text:p>
      <text:p text:style-name="PDFText"> <text:s text:c="40"/>en el Anexo I, (Financiación 2025 - 2028, Convenio para la prestación de servicios a personas en</text:p>
      <text:p text:style-name="PDFText"> <text:s text:c="147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 <text:s text:c="40"/>situación de dependencia) (en adelanto Anexo I).</text:p>
      <text:p text:style-name="PDFText">HASH: fd6deb9b706997a1b39d618715fa425f</text:p>
      <text:p text:style-name="PDFText">LUIS ALFONSO MANERO TORRES (3 de 3)</text:p>
      <text:p text:style-name="PDFText"> </text:p>
      <text:p text:style-name="PDFText"> </text:p>
      <text:p text:style-name="PDFText"> </text:p>
      <text:p text:style-name="PDFText"> </text:p>
      <text:p text:style-name="PDFText"> <text:s text:c="147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<text:s text:c="88"/>- III -</text:p>
      <text:p text:style-name="PDFText"> </text:p>
      <text:p text:style-name="PDFText"> <text:s text:c="40"/>La Ley 16/2019, de 2 de mayo, de Servicios Sociales, realiza una distribución de competencias en</text:p>
      <text:p text:style-name="PDFText">Fecha Firma: 14/05/2026</text:p>
      <text:p text:style-name="PDFText"> </text:p>
      <text:p text:style-name="PDFText"> </text:p>
      <text:p text:style-name="PDFText"> </text:p>
      <text:p text:style-name="PDFText"> </text:p>
      <text:p text:style-name="PDFText"> <text:s text:c="40"/>materia de servicios sociales entre las Administraciones Públicas de Canarias, atribuyendo a la</text:p>
      <text:p text:style-name="PDFText">Secretario del IAS</text:p>
      <text:p text:style-name="PDFText"> </text:p>
      <text:p text:style-name="PDFText"> </text:p>
      <text:p text:style-name="PDFText"> </text:p>
      <text:p text:style-name="PDFText"> </text:p>
      <text:p text:style-name="PDFText"> <text:s text:c="40"/>Comunidad Autónoma de Canarias en el artículo 48, entre otras, la planificación y coordinación de</text:p>
      <text:p text:style-name="PDFText"> <text:s text:c="40"/>todo el sistema público de servicios sociales, y a los Cabildos Insulares, en el artículo 49, entre</text:p>
      <text:p text:style-name="PDFText"> <text:s text:c="40"/>otras, la gestión de los centros y servicios insulares especializados propios, así como los</text:p>
      <text:p text:style-name="PDFText"> <text:s text:c="40"/>transferidos por la Comunidad Autónoma de Canarias.</text:p>
      <text:p text:style-name="PDFText"> </text:p>
      <text:p text:style-name="PDFText"> <text:s text:c="83"/>13/05/2026 08:26 <text:s text:c="28"/>Página: 1 de 20</text:p>
      <text:p text:style-name="PDFText"> </text:p>
      <text:p text:style-name="PDFText"> <text:s text:c="39"/>Convenio</text:p>
      <text:p text:style-name="PDFText"> <text:s text:c="39"/>IAS - APNALP</text:p>
      <text:p text:style-name="PDFText"> </text:p>
      <text:p text:style-name="PDFText"> </text:p>
      <text:p text:style-name="PDFText"> <text:s text:c="45"/>- IV -</text:p>
      <text:p text:style-name="PDFText"> </text:p>
      <text:p text:style-name="PDFText">Con la entrada en vigor de la Ley 39/2006, de 14 de diciembre, de Promoción de la Autonomía</text:p>
      <text:p text:style-name="PDFText">Personal y Atención a las personas en situación de dependencia, se ha creado un Sistema para la</text:p>
      <text:p text:style-name="PDFText">Autonomía y Atención a la Dependencia (SAAD), con la participación y colaboración de todas las</text:p>
      <text:p text:style-name="PDFText">Administraciones Públicas, sistema que garantiza un derecho subjetivo de la ciudadanía,</text:p>
      <text:p text:style-name="PDFText">consistente en asegurar el acceso de cualquier persona a las prestaciones y servicios que requiera</text:p>
      <text:p text:style-name="PDFText">en función de la situación de dependencia en que se encuentre.</text:p>
      <text:p text:style-name="PDFText"> </text:p>
      <text:p text:style-name="PDFText"> <text:s text:c="45"/>-V-</text:p>
      <text:p text:style-name="PDFText"> </text:p>
      <text:p text:style-name="PDFText">Desde el ejercicio 2011 y hasta el ejercicio 2024 se han firmado, consecutivamente los Convenios</text:p>
      <text:p text:style-name="PDFText">de Colaboración y las Adendas de Modificación preceptivas, entre la Administración Pública de la</text:p>
      <text:p text:style-name="PDFText">Comunidad Autónoma de Canarias y el Cabildo de Gran Canaria para la prestación de servicios en</text:p>
      <text:p text:style-name="PDFText">centros residenciales y centros de día y de noche a personas en situación de dependencia y, en</text:p>
      <text:p text:style-name="PDFText">general, a personas mayores o con discapacidad, convenios cuyos plazos de vigencia han</text:p>
      <text:p text:style-name="PDFText">concluido el 31 de diciembre de cada año.</text:p>
      <text:p text:style-name="PDFText"> </text:p>
      <text:p text:style-name="PDFText"> <text:s text:c="45"/>- VI -</text:p>
      <text:p text:style-name="PDFText"> </text:p>
      <text:p text:style-name="PDFText">Con fecha 26 de diciembre de 2025, se suscribió el "Convenio de Cooperación entre la</text:p>
      <text:p text:style-name="PDFText">Administración Pública de la Comunidad Autónoma de Canarias y el Cabildo Insular de Gran</text:p>
      <text:p text:style-name="PDFText">Canaria, para la prestación de servicios a personas en situación de dependencia y, en general, a</text:p>
      <text:p text:style-name="PDFText">personas menores de seis años, mayores o con discapacidad; y para la realización de actuaciones</text:p>
      <text:p text:style-name="PDFText">en relación con el procedimiento de reconocimiento de la situación de dependencia y del derecho de</text:p>
      <text:p text:style-name="PDFText">las prestaciones" (en adelante Convenio de Dependencia 2025-2028), para los ejercicios 2025, 2026,</text:p>
      <text:p text:style-name="PDFText">2027 y 2028, previa aprobación por las Administraciones cofinanciadoras.</text:p>
      <text:p text:style-name="PDFText"> </text:p>
      <text:p text:style-name="PDFText">El Cabildo de Gran Canaria, a través del IAS, ha consignado en el presupuesto de 2026 los créditos</text:p>
      <text:p text:style-name="PDFText">presupuestarios que garantizan la financiación de lo acordado en el Convenio de Dependencia</text:p>
      <text:p text:style-name="PDFText">2025-2028. Del mismo modo se ha dado trámite a los preceptivos expedientes de compromiso</text:p>
      <text:p text:style-name="PDFText"> </text:p>
      <text:p text:style-name="PDFText"> </text:p>
      <text:p text:style-name="PDFText"> </text:p>
      <text:p text:style-name="PDFText"> <text:s text:c="101"/>Documento firmado electrónicamente desde la plataforma esPublico Gestiona | Página 2 de 20</text:p>
      <text:p text:style-name="PDFText">plurianual para la financiación de los ejercicios 2027 y 2028; así como de generación de créditos</text:p>
      <text:p text:style-name="PDFText">necesarios para suplementar las cuantías del año 2025.</text:p>
      <text:p text:style-name="PDFText"> </text:p>
      <text:p text:style-name="PDFText">En sesión ordinaria del Consejo Rector del IAS de fecha 6 de mayo de 2026 se aprobó el Modelo de</text:p>
      <text:p text:style-name="PDFText">Convenio que da soporte al presente documento.</text:p>
      <text:p text:style-name="PDFText"> </text:p>
      <text:p text:style-name="PDFText"> <text:s text:c="45"/>- VII -</text:p>
      <text:p text:style-name="PDFText"> <text:s text:c="101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Las partes firmantes se comprometerán al cumplimiento de los requisitos establecidos en las</text:p>
      <text:p text:style-name="PDFText">siguientes normas:</text:p>
      <text:p text:style-name="PDFText"> · Ley 11/1994, de 26 de julio, de Ordenación Sanitaria de Canarias.</text:p>
      <text:p text:style-name="PDFText"> <text:s text:c="101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· Ley 16/2003, de 28 de mayo, de cohesión y calidad del Sistema Nacional de Salud.</text:p>
      <text:p text:style-name="PDFText"> · Real Decreto 1277/2003, de 10 de octubre, por el que se establecen las bases generales sobre</text:p>
      <text:p text:style-name="PDFText">autorización de centros, servicios y establecimientos sanitarios.</text:p>
      <text:p text:style-name="PDFText"> · Ley 39/2006, de 14 de diciembre, de Promoción de la Autonomía Personal y Atención a las</text:p>
      <text:p text:style-name="PDFText">personas en situación de dependencia.</text:p>
      <text:p text:style-name="PDFText"> · Decreto 54/2008, de 25 de marzo, por el que se regula el procedimiento para el reconocimiento de</text:p>
      <text:p text:style-name="PDFText">la situación de dependencia y del derecho a las prestaciones del Sistema para la Autonomía y</text:p>
      <text:p text:style-name="PDFText">Atención a la Dependencia, establecido en la Ley 39/2006, de 14 de diciembre, de Promoción de la</text:p>
      <text:p text:style-name="PDFText">Autonomía Personal y Atención a las personas en situación de dependencia.</text:p>
      <text:p text:style-name="PDFText"> <text:s text:c="40"/>13/05/2026 08:26 <text:s text:c="25"/>Página: 2 de 20</text:p>
      <text:p text:style-name="PDFText"> </text:p>
      <text:p text:style-name="PDFText"> <text:s text:c="43"/>Convenio</text:p>
      <text:p text:style-name="PDFText"> <text:s text:c="43"/>IAS - APNALP</text:p>
      <text:p text:style-name="PDFText"> </text:p>
      <text:p text:style-name="PDFText"> </text:p>
      <text:p text:style-name="PDFText"> · Decreto 131/2011, de 17 de mayo, por el que se establecen las intensidades de protección de los</text:p>
      <text:p text:style-name="PDFText">servicios y los criterios para determinar las compatibilidades y las incompatibilidades entre las</text:p>
      <text:p text:style-name="PDFText">prestaciones de atención a la dependencia del Sistema para la Autonomía y Atención a la</text:p>
      <text:p text:style-name="PDFText">Dependencia en el ámbito de la Comunidad Autónoma de Canarias.</text:p>
      <text:p text:style-name="PDFText"> · Decreto 67/2012, de 20 de julio, por el que se aprueba el Reglamento regulador de los centros y</text:p>
      <text:p text:style-name="PDFText">servicios que actúen en el ámbito de la promoción de la autonomía personal y la atención a</text:p>
      <text:p text:style-name="PDFText">personas en situación de dependencia en Canarias.</text:p>
      <text:p text:style-name="PDFText"> · Real Decreto 1051/2013, de 27 de diciembre, por el que se regulan las prestaciones del Sistema</text:p>
      <text:p text:style-name="PDFText">para la Autonomía y Atención a la Dependencia, establecidas en la Ley 39/006, de 14 de diciembre,</text:p>
      <text:p text:style-name="PDFText">de Promoción de la Autonomía Personal y Atención a las personas en situación de dependencia y</text:p>
      <text:p text:style-name="PDFText">sus posteriores modificaciones según Decretos 291/2015 y 675/2023.</text:p>
      <text:p text:style-name="PDFText"> · Ley 16/2019, de 2 de mayo, de Servicios Sociales de Canarias. Artículos 48.2 letras b) y p).</text:p>
      <text:p text:style-name="PDFText"> · Decreto 184/2024, de 21 de diciembre, por el que se aprueba la identidad corporativa del Gobierno</text:p>
      <text:p text:style-name="PDFText">de Canarias.</text:p>
      <text:p text:style-name="PDFText"> · Manual de identidad corporativa del IAS aprobado en sesión ordinaria del Consejo Rector el 6 de</text:p>
      <text:p text:style-name="PDFText">noviembre de 2017.</text:p>
      <text:p text:style-name="PDFText"> · Cualquier otra legislación europea, estatal o autonómica que resulte de aplicación, así como las</text:p>
      <text:p text:style-name="PDFText">posibles modificaciones o normativa que sustituya a la descrita en los puntos anteriores.</text:p>
      <text:p text:style-name="PDFText"> </text:p>
      <text:p text:style-name="PDFText">Así pues, puestos de común acuerdo, convienen, pactan y otorgan el presente Convenio, con</text:p>
      <text:p text:style-name="PDFText">sujeción a las siguientes,</text:p>
      <text:p text:style-name="PDFText"> </text:p>
      <text:p text:style-name="PDFText"> <text:s text:c="43"/>CLÁUSULAS</text:p>
      <text:p text:style-name="PDFText"> </text:p>
      <text:p text:style-name="PDFText">Primera.- Del objeto del Convenio.</text:p>
      <text:p text:style-name="PDFText"> </text:p>
      <text:p text:style-name="PDFText">El objeto del presente Convenio consiste en la prestación de la cartera de servicios que corresponda</text:p>
      <text:p text:style-name="PDFText">según el tipo de recurso que se especifica en el Anexo I. Dicho Anexo I será susceptible de</text:p>
      <text:p text:style-name="PDFText">modificación, en función de los incrementos o bajas de los recursos incluidos en la cartera de</text:p>
      <text:p text:style-name="PDFText">servicios, en los términos previstos en la cláusula primera del Convenio de Dependencia 2025-2028,</text:p>
      <text:p text:style-name="PDFText">para los ejercicios 2026, 2027 y 2028.</text:p>
      <text:p text:style-name="PDFText"> </text:p>
      <text:p text:style-name="PDFText"> </text:p>
      <text:p text:style-name="PDFText"> </text:p>
      <text:p text:style-name="PDFText"> <text:s text:c="102"/>Documento firmado electrónicamente desde la plataforma esPublico Gestiona | Página 3 de 20</text:p>
      <text:p text:style-name="PDFText">Segunda.- De los beneficiarios.</text:p>
      <text:p text:style-name="PDFText"> </text:p>
      <text:p text:style-name="PDFText">Los destinatarios de esta atención serán;</text:p>
      <text:p text:style-name="PDFText"> </text:p>
      <text:p text:style-name="PDFText">· Personas que tengan reconocida la situación de dependencia y cuyo PIA se los prescriba.</text:p>
      <text:p text:style-name="PDFText"> </text:p>
      <text:p text:style-name="PDFText"> · Personas menores de seis años, mayores o con discapacidad que no tengan reconocida la</text:p>
      <text:p text:style-name="PDFText">situación de dependencia. En este caso se establece un límite máximo del 20% de las plazas</text:p>
      <text:p text:style-name="PDFText"> <text:s text:c="102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puestas a disposición. Una vez alcanzado dicho límite, no se dará de alta a ninguna persona que no</text:p>
      <text:p text:style-name="PDFText">tenga reconocida la situación de dependencia.</text:p>
      <text:p text:style-name="PDFText"> <text:s text:c="102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· Personas con discapacidad por razones de salud mental: Del cómputo específico de las plazas de</text:p>
      <text:p text:style-name="PDFText">salud mental incorporadas al convenio, un máximo de un 20% podrán estar ocupadas por personas</text:p>
      <text:p text:style-name="PDFText">sin dependencia. Una vez alcanzado dicho límite, no se dará de alta a ninguna persona que no tenga</text:p>
      <text:p text:style-name="PDFText">reconocida la situación de dependencia.</text:p>
      <text:p text:style-name="PDFText"> </text:p>
      <text:p text:style-name="PDFText">Tercera.- Obligaciones y derechos.</text:p>
      <text:p text:style-name="PDFText"> </text:p>
      <text:p text:style-name="PDFText">a) Por el Instituto de Atención Social y Sociosanitaria del Cabido de Gran Canaria</text:p>
      <text:p text:style-name="PDFText"> <text:s text:c="43"/>13/05/2026 08:26 <text:s text:c="24"/>Página: 3 de 20</text:p>
      <text:p text:style-name="PDFText"> </text:p>
      <text:p text:style-name="PDFText"> <text:s text:c="40"/>Convenio</text:p>
      <text:p text:style-name="PDFText"> <text:s text:c="40"/>IAS - APNALP</text:p>
      <text:p text:style-name="PDFText"> </text:p>
      <text:p text:style-name="PDFText"> </text:p>
      <text:p text:style-name="PDFText"> · Se compromete a aportar los recursos económicos consignados en este Convenio destinados a la</text:p>
      <text:p text:style-name="PDFText">financiación de las plazas/servicios puestas a disposición y recogidas en el Anexo I.</text:p>
      <text:p text:style-name="PDFText"> </text:p>
      <text:p text:style-name="PDFText"> · Realizar el seguimiento, supervisión y evaluación de las actuaciones objeto de este Convenio, en</text:p>
      <text:p text:style-name="PDFText">la forma:</text:p>
      <text:p text:style-name="PDFText"> </text:p>
      <text:p text:style-name="PDFText"> · El IAS, a través de la Unidad Técnica de Evaluación y Calidad (en adelante UTEC), será</text:p>
      <text:p text:style-name="PDFText">responsable de supervisar el desarrollo de los servicios en los términos pactados, comprobando</text:p>
      <text:p text:style-name="PDFText">que su realización se ajusta a lo establecido en el presente Convenio y a comunicar a la entidad las</text:p>
      <text:p text:style-name="PDFText">instrucciones que estime oportunas; solicitud de informes y documentación; visitas y otras</text:p>
      <text:p text:style-name="PDFText">actuaciones, sin menoscabo de las intervenciones que otros servicios del IAS puedan realizar.</text:p>
      <text:p text:style-name="PDFText"> </text:p>
      <text:p text:style-name="PDFText"> · El IAS podrá adoptar en cualquier momento las medidas de control que considere oportunas, a fin</text:p>
      <text:p text:style-name="PDFText">de contrastar el correcto funcionamiento del servicio y el cumplimiento de las obligaciones a que</text:p>
      <text:p text:style-name="PDFText">está sometida la entidad, de conformidad con lo estipulado en este Convenio. La persona designada</text:p>
      <text:p text:style-name="PDFText">como Responsable del Convenio por la entidad será el enlace y coordinación técnica con la UTEC.</text:p>
      <text:p text:style-name="PDFText"> </text:p>
      <text:p text:style-name="PDFText">· Velar para que todas aquellas personas adscritas en las plazas/servicios detallados en el Anexo I</text:p>
      <text:p text:style-name="PDFText">sean valoradas a los efectos de determinar el grado de dependencia.</text:p>
      <text:p text:style-name="PDFText"> </text:p>
      <text:p text:style-name="PDFText">· Determinar el destino de las plazas vacantes que no sean ocupadas por un período de seis meses,</text:p>
      <text:p text:style-name="PDFText">una vez finalizado el plazo de vigencia del presente Convenio.</text:p>
      <text:p text:style-name="PDFText"> </text:p>
      <text:p text:style-name="PDFText">b) Por APNALP</text:p>
      <text:p text:style-name="PDFText"> </text:p>
      <text:p text:style-name="PDFText"> · Poner a disposición del IAS las plazas/los servicios que se detallan en el Anexo I, para atender a</text:p>
      <text:p text:style-name="PDFText">los beneficiarios definidos en este Convenio, garantizando una cobertura continuada de los</text:p>
      <text:p text:style-name="PDFText">servicios establecidos según el tipo de recurso.</text:p>
      <text:p text:style-name="PDFText"> </text:p>
      <text:p text:style-name="PDFText">· Mantener puntualmente actualizada la aplicación informática GUIAS, de Gestión de Estancias,</text:p>
      <text:p text:style-name="PDFText">proporcionada por el IAS, con el objetivo de conocer la situación y permanencia de los usuarios y el</text:p>
      <text:p text:style-name="PDFText"> </text:p>
      <text:p text:style-name="PDFText"> </text:p>
      <text:p text:style-name="PDFText"> </text:p>
      <text:p text:style-name="PDFText"> </text:p>
      <text:p text:style-name="PDFText"> <text:s text:c="103"/>Documento firmado electrónicamente desde la plataforma esPublico Gestiona | Página 4 de 20</text:p>
      <text:p text:style-name="PDFText">estado de ocupación de las plazas/servicios de cada recurso sociosanitario, e igualmente, facilitará</text:p>
      <text:p text:style-name="PDFText">aquellos informes que se requieran en cualquier momento por el IAS sobre la ejecución del</text:p>
      <text:p text:style-name="PDFText">convenio.</text:p>
      <text:p text:style-name="PDFText"> </text:p>
      <text:p text:style-name="PDFText"> · Informar al IAS en el mismo día en que se produzca, de cualquier incidencia significativa que</text:p>
      <text:p text:style-name="PDFText">afecte a la prestación del servicio y a facilitar puntualmente cuanta información le sea requerida en</text:p>
      <text:p text:style-name="PDFText">relación con la misma.</text:p>
      <text:p text:style-name="PDFText"> </text:p>
      <text:p text:style-name="PDFText"> · Adoptar las medidas de difusión oportunas para que en todas las plazas se dé a conocer la</text:p>
      <text:p text:style-name="PDFText"> <text:s text:c="103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cofinanciación del Cabildo de Gran Canaria, a través del IAS, y la Comunidad Autónoma de Canarias,</text:p>
      <text:p text:style-name="PDFText">incluyendo la identidad corporativa gráfica de las tres entidades mencionadas en carteles, plazas</text:p>
      <text:p text:style-name="PDFText">conmemorativas, material impreso, medios electrónicos, medios de comunicación, etc.</text:p>
      <text:p text:style-name="PDFText"> <text:s text:c="103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Acreditación:</text:p>
      <text:p text:style-name="PDFText"> </text:p>
      <text:p text:style-name="PDFText"> <text:s text:c="1"/>· Será de obligado cumplimiento lo especificado en el Convenio de Dependencia 2025-2028:</text:p>
      <text:p text:style-name="PDFText">"Todos los centros, servicios y entidades privadas concertadas o no que atiendan a personas en</text:p>
      <text:p text:style-name="PDFText">situación de dependencia en el marco de este convenio de cooperación han de contar con la</text:p>
      <text:p text:style-name="PDFText">preceptiva acreditación de la Comunidad Autónoma. A tales efectos se establecen como fechas</text:p>
      <text:p text:style-name="PDFText">límites:</text:p>
      <text:p text:style-name="PDFText"> </text:p>
      <text:p text:style-name="PDFText"> <text:s text:c="41"/>13/05/2026 08:26 <text:s text:c="26"/>Página: 4 de 20</text:p>
      <text:p text:style-name="PDFText"> </text:p>
      <text:p text:style-name="PDFText"> <text:s text:c="40"/>Convenio</text:p>
      <text:p text:style-name="PDFText"> <text:s text:c="40"/>IAS - APNALP</text:p>
      <text:p text:style-name="PDFText"> </text:p>
      <text:p text:style-name="PDFText"> </text:p>
      <text:p text:style-name="PDFText"> <text:s text:c="1"/>- Para haber iniciado la tramitación del procedimiento de acreditación: el 30 de junio de 2026. La</text:p>
      <text:p text:style-name="PDFText">Dirección General de Dependencia (CCAA) podrá requerir la acreditación de esta circunstancias</text:p>
      <text:p text:style-name="PDFText">antes de proceder al abono anticipado de la anualidad correspondiente.</text:p>
      <text:p text:style-name="PDFText"> </text:p>
      <text:p text:style-name="PDFText"> <text:s text:c="1"/>- Para haber obtenido la preceptiva acreditación: el 31 de diciembre de 2029".</text:p>
      <text:p text:style-name="PDFText"> </text:p>
      <text:p text:style-name="PDFText">· Se designa como Responsable del Convenio por la Entidad a D./D.ª María José Afonso Suárez,</text:p>
      <text:p text:style-name="PDFText">con NIF 78693165E, cargo Coordinadora de servicios y correo electrónico centrodedia@apnalp.org.</text:p>
      <text:p text:style-name="PDFText"> </text:p>
      <text:p text:style-name="PDFText"> <text:s text:c="2"/>- El Responsable del Convenio por la Entidad será el interlocutor con los servicios del IAS para</text:p>
      <text:p text:style-name="PDFText">tareas de control o incidencias en el cumplimiento del convenio, sin perjuicio de las funciones</text:p>
      <text:p text:style-name="PDFText">propias del Comité de Seguimiento.</text:p>
      <text:p text:style-name="PDFText"> </text:p>
      <text:p text:style-name="PDFText"> <text:s text:c="1"/>- El Responsable del Convenio por la Entidad autorizará las solicitudes de altas y bajas en la</text:p>
      <text:p text:style-name="PDFText">aplicación GUIAS del personal de APNALP que deba utilizar la misma.</text:p>
      <text:p text:style-name="PDFText"> </text:p>
      <text:p text:style-name="PDFText"> <text:s text:c="1"/>- Durante la ejecución del convenio, APNALP podrá nombrar a una nueva persona Responsable</text:p>
      <text:p text:style-name="PDFText">del Convenio, mediante el formulario habilitado en GUIAS - Partes, firmado por su Presidenta y</text:p>
      <text:p text:style-name="PDFText">registrado en la sede del IAS.</text:p>
      <text:p text:style-name="PDFText"> </text:p>
      <text:p text:style-name="PDFText">Cuarta.- De la financiación.</text:p>
      <text:p text:style-name="PDFText"> </text:p>
      <text:p text:style-name="PDFText">El IAS abonará a APNALP los importes que se deriven del Anexo II (Certificación Mensual), con base</text:p>
      <text:p text:style-name="PDFText">a la relación de servicios y precios establecidos en el Anexo I (Financiación del Convenio), que</text:p>
      <text:p text:style-name="PDFText">toman como referencia lo establecido en el Convenio de Dependencia 2025-2028, suscrito entre la</text:p>
      <text:p text:style-name="PDFText">Administración de la Comunidad Autónoma de Canarias y el CAbildo Insular de Gran Canaria, para</text:p>
      <text:p text:style-name="PDFText">los ejercicios para los ejercicios 2025 a 2028.</text:p>
      <text:p text:style-name="PDFText"> </text:p>
      <text:p text:style-name="PDFText">(*) La regularización del abono ya efectuado en el año 2025 estará condicionada, en las entidades a</text:p>
      <text:p text:style-name="PDFText">las que sea de aplicación, por la deducción practicada por la Comunidad Autónoma de Canarias,</text:p>
      <text:p text:style-name="PDFText">correspondiente a la parte de la cantidad ya anticipada en diciembre de 2024 en ejecución de la</text:p>
      <text:p text:style-name="PDFText"> </text:p>
      <text:p text:style-name="PDFText"> </text:p>
      <text:p text:style-name="PDFText"> </text:p>
      <text:p text:style-name="PDFText"> </text:p>
      <text:p text:style-name="PDFText"> <text:s text:c="102"/>Documento firmado electrónicamente desde la plataforma esPublico Gestiona | Página 5 de 20</text:p>
      <text:p text:style-name="PDFText">Orden n.º 1367/2024, de 30 de diciembre de 2024, de la Consejera de Bienestar Social, Juventud,</text:p>
      <text:p text:style-name="PDFText">Igualdad, Infancia y Familias de concesión de una aportación dineraria a favor de los siete Cabildos</text:p>
      <text:p text:style-name="PDFText">Insulares para hacer frente a la necesidad de financiación extraordinaria de los centros</text:p>
      <text:p text:style-name="PDFText">sociosanitarios y ajustarla a la realidad económica actual, marcada por los incrementos del IPC,</text:p>
      <text:p text:style-name="PDFText">SMI y los costes salariales derivados del XVI Convenio Laboral de la Discapacidad en el ejercicio</text:p>
      <text:p text:style-name="PDFText">2024-2025, así como, su modificaciones.</text:p>
      <text:p text:style-name="PDFText"> </text:p>
      <text:p text:style-name="PDFText">A efectos de determinar el importe que corresponda abonar, a continuación se detallan las</text:p>
      <text:p text:style-name="PDFText">tipologías de los recursos a financiar, así como las condiciones de financiación de los mismos:</text:p>
      <text:p text:style-name="PDFText"> <text:s text:c="102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 Cuarta. I.- Tipología de recursos.</text:p>
      <text:p text:style-name="PDFText"> <text:s text:c="102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Conforme al ESTADO DE OCUPACIÓN DE LAS PLAZAS:</text:p>
      <text:p text:style-name="PDFText"> </text:p>
      <text:p text:style-name="PDFText">a) Plaza ocupada es aquella plaza adjudicada, por parte del Servicio de Admisión del IAS, a una</text:p>
      <text:p text:style-name="PDFText">persona que tenga reconocida la situación de dependencia y se le haya asignado un servicio de</text:p>
      <text:p text:style-name="PDFText">centro de día, de noche, o de atención residencial en la resolución de aprobación del Programa</text:p>
      <text:p text:style-name="PDFText">Individual de Atención, y que la ocupe desde el momento en que se produce el ingreso en el centro,</text:p>
      <text:p text:style-name="PDFText">a menos que se encuentre en alguna de las situaciones a que se refieren los apartados siguientes.</text:p>
      <text:p text:style-name="PDFText"> </text:p>
      <text:p text:style-name="PDFText"> </text:p>
      <text:p text:style-name="PDFText"> <text:s text:c="41"/>13/05/2026 08:26 <text:s text:c="25"/>Página: 5 de 20</text:p>
      <text:p text:style-name="PDFText"> </text:p>
      <text:p text:style-name="PDFText"> <text:s text:c="40"/>Convenio</text:p>
      <text:p text:style-name="PDFText"> <text:s text:c="40"/>IAS - APNALP</text:p>
      <text:p text:style-name="PDFText"> </text:p>
      <text:p text:style-name="PDFText"> </text:p>
      <text:p text:style-name="PDFText">b) Plaza reservada es aquella plaza que, adjudicada por parte del Servicio de Admisión del IAS, a</text:p>
      <text:p text:style-name="PDFText">una persona que tenga reconocida la situación de dependencia y se le haya asignado un servicio de</text:p>
      <text:p text:style-name="PDFText">centro de día, de noche, o de atención residencial en la resolución de aprobación del Programa</text:p>
      <text:p text:style-name="PDFText">Individual de Atención, no está ocupada en virtud de periodos de permisos, vacaciones, ingreso de</text:p>
      <text:p text:style-name="PDFText">la persona en un centro hospitalario o prescripción médica, ausencias justificadas por</text:p>
      <text:p text:style-name="PDFText">circunstancias sociales o familiares debidamente acreditadas, mediante documento justificativo, o</text:p>
      <text:p text:style-name="PDFText">en su defecto, declaración responsable.</text:p>
      <text:p text:style-name="PDFText"> </text:p>
      <text:p text:style-name="PDFText">Igualmente tendrá la consideración de plaza reservada aquella que, una vez incorporada por el</text:p>
      <text:p text:style-name="PDFText">Servicio de Admisión del IAS en la aplicación GUIAS - Estancias, esté a la espera de ocuparse</text:p>
      <text:p text:style-name="PDFText">definitivamente por el centro.</text:p>
      <text:p text:style-name="PDFText"> </text:p>
      <text:p text:style-name="PDFText">En relación con aquellos periodos de reserva de plaza por motivo de ingreso hospitalario superiores</text:p>
      <text:p text:style-name="PDFText">a 30 días, se deberá remitir informe de evolución mensual al Servicio de Admisión del IAS.</text:p>
      <text:p text:style-name="PDFText"> </text:p>
      <text:p text:style-name="PDFText">En relación con aquellos periodos de reserva de plaza por motivo distinto al ingreso inicial u</text:p>
      <text:p text:style-name="PDFText">hospitalario, de los que se estime vayan a superar 30 días, deberán ser debidamente informados y</text:p>
      <text:p text:style-name="PDFText">justificados al Servicio de Admisión del IAS.</text:p>
      <text:p text:style-name="PDFText"> </text:p>
      <text:p text:style-name="PDFText">c) Plaza libre es aquella plaza que se halla en proceso de ser ocupada.</text:p>
      <text:p text:style-name="PDFText"> </text:p>
      <text:p text:style-name="PDFText">d) Plaza deshabilitada es aquella plaza que no puede ser ocupada temporalmente.</text:p>
      <text:p text:style-name="PDFText"> </text:p>
      <text:p text:style-name="PDFText">e) Unidad de respiro es aquella plaza que, en su condición original como reservada y en virtud de</text:p>
      <text:p text:style-name="PDFText">Resolución, se ocupa temporalmente por otro usuario, pasando a su consideración exclusivamente</text:p>
      <text:p text:style-name="PDFText">como ocupada por el segundo.</text:p>
      <text:p text:style-name="PDFText"> </text:p>
      <text:p text:style-name="PDFText">Conforme a la PRESTACIÓN DE SERVICIOS:</text:p>
      <text:p text:style-name="PDFText"> </text:p>
      <text:p text:style-name="PDFText">a) Servicio de Promoción de la Autonomía Personal (SPAP):</text:p>
      <text:p text:style-name="PDFText"> </text:p>
      <text:p text:style-name="PDFText"> </text:p>
      <text:p text:style-name="PDFText"> </text:p>
      <text:p text:style-name="PDFText"> </text:p>
      <text:p text:style-name="PDFText"> <text:s text:c="101"/>Documento firmado electrónicamente desde la plataforma esPublico Gestiona | Página 6 de 20</text:p>
      <text:p text:style-name="PDFText">Prestación de servicios por hora de atención al usuario, financiándose un máximo de 20 horas al</text:p>
      <text:p text:style-name="PDFText">mes, a través del módulo social, así como el módulo del transporte.</text:p>
      <text:p text:style-name="PDFText"> </text:p>
      <text:p text:style-name="PDFText">b) SAD (Servicio de Ayuda a Domicilio), AP (atención Personal) / AD (Atención Doméstica):</text:p>
      <text:p text:style-name="PDFText"> </text:p>
      <text:p text:style-name="PDFText">Prestación de servicios por hora de atención al usuario.</text:p>
      <text:p text:style-name="PDFText"> </text:p>
      <text:p text:style-name="PDFText">Conforme al MÓDULO DE FINANCIACIÓN:</text:p>
      <text:p text:style-name="PDFText"> <text:s text:c="101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a) Módulo SOCIAL:</text:p>
      <text:p text:style-name="PDFText"> </text:p>
      <text:p text:style-name="PDFText">Cuantía procedente de los porcentajes de cofinanciación suscritos entre la Comunidad Autónoma</text:p>
      <text:p text:style-name="PDFText"> <text:s text:c="101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de Canarias y el Cabildo de Gran Canaria, en el ámbito del Convenio de Dependencia 2025-2028,</text:p>
      <text:p text:style-name="PDFText">para la prestación de los servicios recogidos en el Art. 15 de la Ley 39/2006:</text:p>
      <text:p text:style-name="PDFText"> </text:p>
      <text:p text:style-name="PDFText">· Servicios de atención residencial.</text:p>
      <text:p text:style-name="PDFText"> </text:p>
      <text:p text:style-name="PDFText">· Servicios de centro de día.</text:p>
      <text:p text:style-name="PDFText"> </text:p>
      <text:p text:style-name="PDFText">· Servicios de ayuda a domicilio.</text:p>
      <text:p text:style-name="PDFText"> </text:p>
      <text:p text:style-name="PDFText"> <text:s text:c="41"/>13/05/2026 08:26 <text:s text:c="24"/>Página: 6 de 20</text:p>
      <text:p text:style-name="PDFText"> </text:p>
      <text:p text:style-name="PDFText"> <text:s text:c="40"/>Convenio</text:p>
      <text:p text:style-name="PDFText"> <text:s text:c="40"/>IAS - APNALP</text:p>
      <text:p text:style-name="PDFText"> </text:p>
      <text:p text:style-name="PDFText"> </text:p>
      <text:p text:style-name="PDFText">· Servicios de prevención de las situaciones de dependencia y los de promoción de la autonomía</text:p>
      <text:p text:style-name="PDFText">personal.</text:p>
      <text:p text:style-name="PDFText"> </text:p>
      <text:p text:style-name="PDFText">b) Módulo SANITARIO:</text:p>
      <text:p text:style-name="PDFText"> </text:p>
      <text:p text:style-name="PDFText">Cuantía procedente de la aportación de la Comunidad Autónoma de Canarias, en el ámbito del</text:p>
      <text:p text:style-name="PDFText">Convenio de Dependencia 2025-2028, para la prestación de los cuidados sanitarios, en la forma:</text:p>
      <text:p text:style-name="PDFText"> </text:p>
      <text:p text:style-name="PDFText">b.1) Módulo sanitario de alto requerimiento en atención residencial:</text:p>
      <text:p text:style-name="PDFText"> </text:p>
      <text:p text:style-name="PDFText"> · Los cuidados sanitarios, médicos y de enfermería, y la prestación farmacéutica, serán asumidos</text:p>
      <text:p text:style-name="PDFText">por la entidad gestora del centro residencial a través del personal sanitario propio del centro.</text:p>
      <text:p text:style-name="PDFText"> </text:p>
      <text:p text:style-name="PDFText"> · La prescripción y financiación de los fármacos, los productos dietoterápicos y el material de</text:p>
      <text:p text:style-name="PDFText">incontinencia para el tratamiento de cada persona serán asumidos por el propio centro. El Servicio</text:p>
      <text:p text:style-name="PDFText">Canario de la Salud sólo asumirá los fármacos y productos dietoterápicos cuando se obtenga para</text:p>
      <text:p text:style-name="PDFText">los mismos el visado de dicho organismo (SCS).</text:p>
      <text:p text:style-name="PDFText"> </text:p>
      <text:p text:style-name="PDFText">b.2) Módulo sanitario de medio requerimiento en atención residencial:</text:p>
      <text:p text:style-name="PDFText"> </text:p>
      <text:p text:style-name="PDFText"> · Los cuidados sanitarios, médicos y de enfermería, serán asumidas por la entidad gestora del</text:p>
      <text:p text:style-name="PDFText">centro residencial a través del personal sanitario propio del centro.</text:p>
      <text:p text:style-name="PDFText"> </text:p>
      <text:p text:style-name="PDFText"> · La prescripción de los fármacos, los productos dietoterápicos y el material de incontinencia para</text:p>
      <text:p text:style-name="PDFText">el tratamiento de cada persona se realizará a través de los Servicios de Atención Primaria, Centro de</text:p>
      <text:p text:style-name="PDFText">Salud o Consultorio al que esté adscrito.</text:p>
      <text:p text:style-name="PDFText"> </text:p>
      <text:p text:style-name="PDFText">b.3) Módulo sanitario de bajo requerimiento en atención residencial:</text:p>
      <text:p text:style-name="PDFText"> </text:p>
      <text:p text:style-name="PDFText"> · La atención sanitaria y la prescripción de los fármacos, los productos dietoterápicos y el material</text:p>
      <text:p text:style-name="PDFText">de incontinencia necesarios para el tratamiento de cada persona se realizarán a través de los</text:p>
      <text:p text:style-name="PDFText"> </text:p>
      <text:p text:style-name="PDFText"> </text:p>
      <text:p text:style-name="PDFText"> </text:p>
      <text:p text:style-name="PDFText"> </text:p>
      <text:p text:style-name="PDFText"> <text:s text:c="104"/>Documento firmado electrónicamente desde la plataforma esPublico Gestiona | Página 7 de 20</text:p>
      <text:p text:style-name="PDFText">Servicios de Atención Primaria, Centro de Salud o Consultorio al que esté adscrito el usuario.</text:p>
      <text:p text:style-name="PDFText"> </text:p>
      <text:p text:style-name="PDFText"> · Los cuidados de prevención y promoción de la salud (e.j. prevención de caídas, alimentación,</text:p>
      <text:p text:style-name="PDFText">control de medicación, etc.) se realizarán en el centro residencial por su personal sanitario propio.</text:p>
      <text:p text:style-name="PDFText"> </text:p>
      <text:p text:style-name="PDFText">b.4) Módulo sanitario correspondiente a los dispositivos que den servicios a personas con</text:p>
      <text:p text:style-name="PDFText">discapacidad por razón de salud mental:</text:p>
      <text:p text:style-name="PDFText"> </text:p>
      <text:p text:style-name="PDFText"> · Su gestión corresponderá directamente a la Consejería de Sanidad, quien lo financiará a través de</text:p>
      <text:p text:style-name="PDFText"> <text:s text:c="104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personal propio para la cobertura asistencial y prescripción de fármacos.</text:p>
      <text:p text:style-name="PDFText"> </text:p>
      <text:p text:style-name="PDFText">c) Módulo TRANSPORTE:</text:p>
      <text:p text:style-name="PDFText"> <text:s text:c="104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Cuantía procedente de la aportación de la Comunidad Autónoma de Canarias, en el ámbito del</text:p>
      <text:p text:style-name="PDFText">Convenio de Dependencia 2025-2028, para la financiación de los gastos asociados al transporte de</text:p>
      <text:p text:style-name="PDFText">usuarios de los servicios diurnos.</text:p>
      <text:p text:style-name="PDFText"> </text:p>
      <text:p text:style-name="PDFText">d) Módulo PROGRAMA M.:</text:p>
      <text:p text:style-name="PDFText"> </text:p>
      <text:p text:style-name="PDFText">Cuantía procedente de la aportación de la Comunidad Autónoma de Canarias, en el ámbito del</text:p>
      <text:p text:style-name="PDFText"> </text:p>
      <text:p text:style-name="PDFText"> <text:s text:c="41"/>13/05/2026 08:26 <text:s text:c="27"/>Página: 7 de 20</text:p>
      <text:p text:style-name="PDFText"> </text:p>
      <text:p text:style-name="PDFText"> <text:s text:c="42"/>Convenio</text:p>
      <text:p text:style-name="PDFText"> <text:s text:c="42"/>IAS - APNALP</text:p>
      <text:p text:style-name="PDFText"> </text:p>
      <text:p text:style-name="PDFText"> </text:p>
      <text:p text:style-name="PDFText">Convenio de Dependencia 2025-2028, para la financiación de los gastos asociados a la</text:p>
      <text:p text:style-name="PDFText">implantación de Programas de Mantenimiento de Funciones y Habilidades Adquiridas, en las plazas</text:p>
      <text:p text:style-name="PDFText">de aplicación.</text:p>
      <text:p text:style-name="PDFText"> </text:p>
      <text:p text:style-name="PDFText"> Cuarta. II.- Condiciones de financiación.</text:p>
      <text:p text:style-name="PDFText"> </text:p>
      <text:p text:style-name="PDFText">a) Plaza ocupada/reservada: la financiación de la plaza será el 100% del precio/día del módulo</text:p>
      <text:p text:style-name="PDFText">social, del módulo sanitario y del módulo del transporte.</text:p>
      <text:p text:style-name="PDFText"> </text:p>
      <text:p text:style-name="PDFText">b) Plaza libre/deshabilitada: no se financian las plazas.</text:p>
      <text:p text:style-name="PDFText"> </text:p>
      <text:p text:style-name="PDFText">c) Unidad de Respiro: la plaza tipificada temporalmente como Unidad de Respiro se financiará como</text:p>
      <text:p text:style-name="PDFText">ocupada durante el periodo en el que figure como tal.</text:p>
      <text:p text:style-name="PDFText"> </text:p>
      <text:p text:style-name="PDFText">A los efectos de su financiación, los tiempos máximos establecidos para efectuar el ingreso de la</text:p>
      <text:p text:style-name="PDFText">persona usuaria en plaza serán de 15 días hábiles en plazas de régimen residencial, y de 7 días</text:p>
      <text:p text:style-name="PDFText">hábiles en plazas de régimen diurno a partir del día de su reserva en la aplicación GUIAS. En el caso</text:p>
      <text:p text:style-name="PDFText">de superar este periodo, se deberá remitir informe de justificación al Servicio de Admisión del IAS.</text:p>
      <text:p text:style-name="PDFText">De no justificarse adecuadamente, la plaza no se financiará.</text:p>
      <text:p text:style-name="PDFText"> </text:p>
      <text:p text:style-name="PDFText">Quinta.- Forma de abono y justificación.</text:p>
      <text:p text:style-name="PDFText"> </text:p>
      <text:p text:style-name="PDFText">a. Certificaciones.</text:p>
      <text:p text:style-name="PDFText"> </text:p>
      <text:p text:style-name="PDFText">Las cuantías a transferir se determinarán en función del servicio/número de plazas ocupadas,</text:p>
      <text:p text:style-name="PDFText">reservadas, disponibles, unidades de respiro, por las personas usuarias que hayan recibido los</text:p>
      <text:p text:style-name="PDFText">servicios en el mes inmediatamente anterior y del precio plaza/día que corresponda. Todo lo</text:p>
      <text:p text:style-name="PDFText">anterior conforme a la gestión de estancias y certificaciones siguientes:</text:p>
      <text:p text:style-name="PDFText"> </text:p>
      <text:p text:style-name="PDFText"> a.1. Certificaciones mensuales.</text:p>
      <text:p text:style-name="PDFText"> </text:p>
      <text:p text:style-name="PDFText"> </text:p>
      <text:p text:style-name="PDFText"> </text:p>
      <text:p text:style-name="PDFText"> </text:p>
      <text:p text:style-name="PDFText"> <text:s text:c="103"/>Documento firmado electrónicamente desde la plataforma esPublico Gestiona | Página 8 de 20</text:p>
      <text:p text:style-name="PDFText">A los efectos de hacer efectivas las transferencias, APNALP mantendrá puntualmente actualizada</text:p>
      <text:p text:style-name="PDFText">la aplicación GUIAS - Estancias proporcionada por el IAS.</text:p>
      <text:p text:style-name="PDFText"> </text:p>
      <text:p text:style-name="PDFText">Con el objeto de conocer la situación, permanencia de los usuarios y el estado de ocupación de las</text:p>
      <text:p text:style-name="PDFText">plazas/servicios de cada recurso sociosanitario, se facilitarán todos aquellos informes que se</text:p>
      <text:p text:style-name="PDFText">requieran en cualquier momento por el IAS sobre la ejecución del convenio.</text:p>
      <text:p text:style-name="PDFText"> </text:p>
      <text:p text:style-name="PDFText">En el plazo de los quince primeros días del mes siguiente se generará desde la Intervención del IAS</text:p>
      <text:p text:style-name="PDFText">el reconocimiento de la obligación de pago a la citada entidad.</text:p>
      <text:p text:style-name="PDFText"> <text:s text:c="103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 a.2. Certificaciones complementarias.</text:p>
      <text:p text:style-name="PDFText"> <text:s text:c="103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En el caso de producirse desviaciones en los datos de la gestión de estancias mensuales y</text:p>
      <text:p text:style-name="PDFText">consecuentemente en los pagos realizados, APNALP comunicará al Servicio de Admisión, o al</text:p>
      <text:p text:style-name="PDFText">Servicio de Gestión Económica en el caso de desviaciones de contenido cuantías económico, el</text:p>
      <text:p text:style-name="PDFText">origen de la desviación, a los efectos de generar una facturación complementaria a la original.</text:p>
      <text:p text:style-name="PDFText"> </text:p>
      <text:p text:style-name="PDFText"> a.3. Certificaciones fin de ejercicio.</text:p>
      <text:p text:style-name="PDFText"> </text:p>
      <text:p text:style-name="PDFText">Las posibles desviaciones que se produzcan durante el ejercicio en curso y que no hayan sido</text:p>
      <text:p text:style-name="PDFText"> </text:p>
      <text:p text:style-name="PDFText"> <text:s text:c="44"/>13/05/2026 08:26 <text:s text:c="23"/>Página: 8 de 20</text:p>
      <text:p text:style-name="PDFText"> </text:p>
      <text:p text:style-name="PDFText"> <text:s text:c="43"/>Convenio</text:p>
      <text:p text:style-name="PDFText"> <text:s text:c="43"/>IAS - APNALP</text:p>
      <text:p text:style-name="PDFText"> </text:p>
      <text:p text:style-name="PDFText"> </text:p>
      <text:p text:style-name="PDFText">regularizadas conforme a lo expuesto en el apartado anterior, se regularizarán en certificación</text:p>
      <text:p text:style-name="PDFText">complementaria al efecto.</text:p>
      <text:p text:style-name="PDFText"> </text:p>
      <text:p text:style-name="PDFText">b. Participación del usuario (copago sociosanitario).</text:p>
      <text:p text:style-name="PDFText"> </text:p>
      <text:p text:style-name="PDFText">Con la suscripción del Convenio de Dependencia 2025-2028, la Comunidad Autónoma de Canarias</text:p>
      <text:p text:style-name="PDFText">determina y compromete, a través de la Consejería de Bienestar Social, Igualdad, Juventud, Infancia</text:p>
      <text:p text:style-name="PDFText">y Familias, lo siguiente:</text:p>
      <text:p text:style-name="PDFText"> </text:p>
      <text:p text:style-name="PDFText">1.- "Determinar la capacidad económica de las personas beneficiarias del SAAD y su participación</text:p>
      <text:p text:style-name="PDFText">económica en el coste de los servicios" - Cláusula 3ª, Apto. B.2.</text:p>
      <text:p text:style-name="PDFText"> </text:p>
      <text:p text:style-name="PDFText">2.- "Que la aportación de las personas usuarias en concepto de participación económica en el coste</text:p>
      <text:p text:style-name="PDFText">de los servicios asciende a la cantidad de ...€". - Anexo IV, Cláusula 6ª.</text:p>
      <text:p text:style-name="PDFText"> </text:p>
      <text:p text:style-name="PDFText">Como consecuencia de lo anterior, lo dispuesto en este Convenio será de aplicación en tanto en</text:p>
      <text:p text:style-name="PDFText">cuanto la Comunidad Autónoma de Canarias no determine la participación de las personas en</text:p>
      <text:p text:style-name="PDFText">situación de dependencia reconocida en el coste de los servicios del Sistema Canario para la</text:p>
      <text:p text:style-name="PDFText">Autonomía y Atención a la Dependencia. Actualmente consta redactado un "Proyecto de</text:p>
      <text:p text:style-name="PDFText">Decreto-Ley por el que se establecen los criterios para determinar la participación económica en el</text:p>
      <text:p text:style-name="PDFText">coste de los servicios del Sistema de Autonomía y Atención a la Dependencia en la Comunidad</text:p>
      <text:p text:style-name="PDFText">Autónoma de Canarias"; pendiente de aprobación y en ese caso, de aplicación inmediata en el</text:p>
      <text:p text:style-name="PDFText">presente Convenio, mediante Adenda al mismo.</text:p>
      <text:p text:style-name="PDFText"> </text:p>
      <text:p text:style-name="PDFText">Con todo lo expuesto, en espera de aprobación del Decreto-Ley anteriormente citado, el IAS</text:p>
      <text:p text:style-name="PDFText">continuará con la detracción, en el importe mensual a percibir por la entidad conforme a las</text:p>
      <text:p text:style-name="PDFText">certificaciones de cumplimiento de los servicios prestados, correspondiente a la aportación</text:p>
      <text:p text:style-name="PDFText">económica del usuario, que será percibida por la entidad y calculada según:</text:p>
      <text:p text:style-name="PDFText"> </text:p>
      <text:p text:style-name="PDFText"> · Sector Mayores: deducción <text:s text:c="9"/>del <text:s text:c="3"/>20% <text:s text:c="2"/>del <text:s text:c="2"/>módulo <text:s text:c="2"/>social <text:s text:c="2"/>correspondiente <text:s text:c="2"/>(plazas</text:p>
      <text:p text:style-name="PDFText">residenciales/diurnas).</text:p>
      <text:p text:style-name="PDFText"> </text:p>
      <text:p text:style-name="PDFText"> </text:p>
      <text:p text:style-name="PDFText"> </text:p>
      <text:p text:style-name="PDFText"> </text:p>
      <text:p text:style-name="PDFText"> <text:s text:c="102"/>Documento firmado electrónicamente desde la plataforma esPublico Gestiona | Página 9 de 20</text:p>
      <text:p text:style-name="PDFText"> <text:s text:c="1"/>· Sector Discapacidad Intelectual / Salud Mental: se estará a lo dispuesto en la disposición</text:p>
      <text:p text:style-name="PDFText">transitoria segunda de la Ley 16/2019, de 2 de mayo, de Servicios Sociales de Canarias que</text:p>
      <text:p text:style-name="PDFText">establece que "hasta tanto no se produzca la aprobación por el Gobierno de Canarias del decreto</text:p>
      <text:p text:style-name="PDFText">por el que se establecen los criterios para determinar la capacidad económica de las personas</text:p>
      <text:p text:style-name="PDFText">usuarias del sistema público de servicios sociales, la participación económica en el coste de los</text:p>
      <text:p text:style-name="PDFText">servicios por parte de dichos personas quedará sujeta a la previa comunicación a las</text:p>
      <text:p text:style-name="PDFText">administraciones competentes".</text:p>
      <text:p text:style-name="PDFText"> <text:s text:c="102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Deberá comunicarse al Servicio de Admisión del IAS cualquier variación que afecte a la situación</text:p>
      <text:p text:style-name="PDFText">económica de las personas usuarias con exención de pago total o parcial, en su caso, cualquier</text:p>
      <text:p text:style-name="PDFText">incremento de sus percepciones o de su patrimonio con respecto al inicialmente declarado.</text:p>
      <text:p text:style-name="PDFText"> <text:s text:c="102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La reserva de plazas genera obligación de copago, con carácter de plaza reservada hasta su</text:p>
      <text:p text:style-name="PDFText">ocupación, en su caso, lo cual debe ser comunicado al usuario desde el momento de la</text:p>
      <text:p text:style-name="PDFText">adjudicación de plaza.</text:p>
      <text:p text:style-name="PDFText"> </text:p>
      <text:p text:style-name="PDFText">El IAS se reserva la facultad de solicitar cuantos documentos fueran necesarios a los efectos de</text:p>
      <text:p text:style-name="PDFText">realizar un seguimiento y evaluación en el cumplimiento de los objetivos de este Convenio.</text:p>
      <text:p text:style-name="PDFText"> </text:p>
      <text:p text:style-name="PDFText"> </text:p>
      <text:p text:style-name="PDFText"> <text:s text:c="43"/>13/05/2026 08:26 <text:s text:c="24"/>Página: 9 de 20</text:p>
      <text:p text:style-name="PDFText"> </text:p>
      <text:p text:style-name="PDFText"> <text:s text:c="42"/>Convenio</text:p>
      <text:p text:style-name="PDFText"> <text:s text:c="42"/>IAS - APNALP</text:p>
      <text:p text:style-name="PDFText"> </text:p>
      <text:p text:style-name="PDFText"> </text:p>
      <text:p text:style-name="PDFText">c. Justificación ante la CCAA.</text:p>
      <text:p text:style-name="PDFText"> </text:p>
      <text:p text:style-name="PDFText">Las plazas/servicios gestionadas a través del presente Convenio están vinculadas y supeditadas al</text:p>
      <text:p text:style-name="PDFText">Convenio de Dependencia 2025-2028 suscrito. Por este motivo, el IAS podrá solicitar a APNALP la</text:p>
      <text:p text:style-name="PDFText">información que sea precisa para atender al cumplimiento de integración e interoperabilidad entre</text:p>
      <text:p text:style-name="PDFText">los sistemas de información del Gobierno de Canarias y la aplicación informática de Gestión de</text:p>
      <text:p text:style-name="PDFText">Estancias (aplicación GUIAS), a los efectos de hacer efectivas las transferencias de cofinanciación</text:p>
      <text:p text:style-name="PDFText">entre estas Administraciones y en la forma que permita al IAS, el cumplimiento de las siguientes</text:p>
      <text:p text:style-name="PDFText">prerrogativas demanadas del Convenio de Dependencia 2025-2028:</text:p>
      <text:p text:style-name="PDFText"> </text:p>
      <text:p text:style-name="PDFText"> · Facilitar al IAS la información que resulte de la prestación de los servicios y se requiera por parte</text:p>
      <text:p text:style-name="PDFText">de la Dirección General de Dependencia para la confección de datos estadísticos, de cara a la</text:p>
      <text:p text:style-name="PDFText">remisión al IMSERSO.</text:p>
      <text:p text:style-name="PDFText"> </text:p>
      <text:p text:style-name="PDFText"> · Grabar directamente los datos que genere la prestación de sus servicios en SIDECAN (Sistema de</text:p>
      <text:p text:style-name="PDFText">Información de Dependencia de Canarias) en caso de que la CCAA lo requiera.</text:p>
      <text:p text:style-name="PDFText"> </text:p>
      <text:p text:style-name="PDFText">Sexta.- Seguimiento y vigilancia.</text:p>
      <text:p text:style-name="PDFText"> </text:p>
      <text:p text:style-name="PDFText">El seguimiento del presente convenio se realizará por una comisión bilateral integrada por:</text:p>
      <text:p text:style-name="PDFText"> </text:p>
      <text:p text:style-name="PDFText"> · Instituto de Atención Social y Sociosanitaria del Cabido de Gran Canaria: 2 miembros, designados</text:p>
      <text:p text:style-name="PDFText">por la Presidencia del IAS.</text:p>
      <text:p text:style-name="PDFText"> </text:p>
      <text:p text:style-name="PDFText"> · APNALP: 2 miembros designados por el Presidenta.</text:p>
      <text:p text:style-name="PDFText"> </text:p>
      <text:p text:style-name="PDFText">Ejercerá la Presidencia, quien sea designado por la Presidencia del IAS. Tendrá voto de calidad y</text:p>
      <text:p text:style-name="PDFText">convocará las reuniones, con al menos 15 días de antelación.</text:p>
      <text:p text:style-name="PDFText"> </text:p>
      <text:p text:style-name="PDFText"> · Vicepresidencia, el miembro designado por APNALP.</text:p>
      <text:p text:style-name="PDFText"> </text:p>
      <text:p text:style-name="PDFText"> </text:p>
      <text:p text:style-name="PDFText"> </text:p>
      <text:p text:style-name="PDFText"> </text:p>
      <text:p text:style-name="PDFText"> <text:s text:c="106"/>Documento firmado electrónicamente desde la plataforma esPublico Gestiona | Página 10 de 20</text:p>
      <text:p text:style-name="PDFText"> · Secretaría de la Comisión, quien sea designado por el IAS. Le corresponderá:</text:p>
      <text:p text:style-name="PDFText"> </text:p>
      <text:p text:style-name="PDFText"> <text:s text:c="1"/>· Efectuar la convocatoria de las sesiones.</text:p>
      <text:p text:style-name="PDFText"> </text:p>
      <text:p text:style-name="PDFText"> <text:s text:c="1"/>· Recibir los actos de comunicación del resto de miembros.</text:p>
      <text:p text:style-name="PDFText"> </text:p>
      <text:p text:style-name="PDFText"> <text:s text:c="1"/>· Resto de funciones inherentes a la Secretaría de un órgano colegiado.</text:p>
      <text:p text:style-name="PDFText"> </text:p>
      <text:p text:style-name="PDFText">Son funciones de la Comisión de Seguimiento:</text:p>
      <text:p text:style-name="PDFText"> <text:s text:c="106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 · La vigilancia, interpretación y control de la ejecución del convenio.</text:p>
      <text:p text:style-name="PDFText"> <text:s text:c="106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· La evaluación continua del cumplimiento de los compromisos asumidos por las partes firmantes.</text:p>
      <text:p text:style-name="PDFText"> </text:p>
      <text:p text:style-name="PDFText"> · La aprobación de las modificaciones que supongan la transformación de servicios y plazas</text:p>
      <text:p text:style-name="PDFText">contenidas en el Anexo I, en otro tipo de servicio, como paso previo a la formalización de Adenda, en</text:p>
      <text:p text:style-name="PDFText">los casos en los que resultara necesario.</text:p>
      <text:p text:style-name="PDFText"> </text:p>
      <text:p text:style-name="PDFText"> · La aprobación de la supresión o incorporación de nuevos servicios o plazas no previstos en el</text:p>
      <text:p text:style-name="PDFText">Anexo I, como paso previo a una Adenda en los casos en que resulte necesario.</text:p>
      <text:p text:style-name="PDFText"> </text:p>
      <text:p text:style-name="PDFText"> <text:s text:c="43"/>13/05/2026 08:26 <text:s text:c="27"/>Página: 10 de 20</text:p>
      <text:p text:style-name="PDFText"> </text:p>
      <text:p text:style-name="PDFText"> <text:s text:c="42"/>Convenio</text:p>
      <text:p text:style-name="PDFText"> <text:s text:c="42"/>IAS - APNALP</text:p>
      <text:p text:style-name="PDFText"> </text:p>
      <text:p text:style-name="PDFText"> </text:p>
      <text:p text:style-name="PDFText"> · Cualquier otra que se determine en el presente convenio o la legislación aplicable.</text:p>
      <text:p text:style-name="PDFText"> </text:p>
      <text:p text:style-name="PDFText">En cuanto a su funcionamiento:</text:p>
      <text:p text:style-name="PDFText"> </text:p>
      <text:p text:style-name="PDFText"> · Será acorde a lo establecido en la Ley 40/2015, de 1 de octubre, de Régimen Jurídico del Sector</text:p>
      <text:p text:style-name="PDFText">Público, pudiendo invitar a sus reuniones a los expertos que se consideren convenientes en</text:p>
      <text:p text:style-name="PDFText">atención a la naturaleza de los asuntos a tratar.</text:p>
      <text:p text:style-name="PDFText"> </text:p>
      <text:p text:style-name="PDFText"> · Se entenderá válidamente constituida cuando asistan la persona que ostenta la Presidencia y la</text:p>
      <text:p text:style-name="PDFText">Secretaría, o quienes les sustituyan, y al menos un representante de cada una de las partes.</text:p>
      <text:p text:style-name="PDFText"> </text:p>
      <text:p text:style-name="PDFText">En la sesión constitutiva de la comisión de seguimiento, que deberá tener lugar en el plazo máximo</text:p>
      <text:p text:style-name="PDFText">de un mes tras la firma del presente Convenio, deberá establecerse la periodicidad de las</text:p>
      <text:p text:style-name="PDFText">convocatorias del resto de sesiones.</text:p>
      <text:p text:style-name="PDFText"> </text:p>
      <text:p text:style-name="PDFText">Séptima.- Modificación.</text:p>
      <text:p text:style-name="PDFText"> </text:p>
      <text:p text:style-name="PDFText">En el supuesto de cambios normativos o bien de que la Administración Pública de la Comunidad</text:p>
      <text:p text:style-name="PDFText">Autónoma de Canarias y el Instituto AS acuerden un cambio en el sistema de financiación o de</text:p>
      <text:p text:style-name="PDFText">funcionaiento de los recursos establecidos en el Convenio de Cooperación vigente entre ambas</text:p>
      <text:p text:style-name="PDFText">administraciones, se procederá a la modificación de las condiciones estipuladas en este Convenio y</text:p>
      <text:p text:style-name="PDFText">se tramitará mediante la aprobación y formalización de la correspondiente Adenda.</text:p>
      <text:p text:style-name="PDFText"> </text:p>
      <text:p text:style-name="PDFText">Cualquier modificación que altere lo establecido en este Convenio y no sea competencia de la</text:p>
      <text:p text:style-name="PDFText">Comisión de Seguimiento, se pactará por acuerdo escrito de las partes y se tramitará siguiendo el</text:p>
      <text:p text:style-name="PDFText">procedimiento previsto para la elaboración y suscripción de éste.</text:p>
      <text:p text:style-name="PDFText"> </text:p>
      <text:p text:style-name="PDFText">En todo caso, el documento en el que se formalice la modificación deberá adjuntarse al presente</text:p>
      <text:p text:style-name="PDFText">como adenda.</text:p>
      <text:p text:style-name="PDFText"> </text:p>
      <text:p text:style-name="PDFText">Corresponden a la Presidencia del IAS las actuaciones relativas a la formalización de las</text:p>
      <text:p text:style-name="PDFText"> </text:p>
      <text:p text:style-name="PDFText"> </text:p>
      <text:p text:style-name="PDFText"> </text:p>
      <text:p text:style-name="PDFText"> </text:p>
      <text:p text:style-name="PDFText"> <text:s text:c="107"/>Documento firmado electrónicamente desde la plataforma esPublico Gestiona | Página 11 de 20</text:p>
      <text:p text:style-name="PDFText">modificaciones del presente Convenio que supongan la transformación de servicios y plazas.</text:p>
      <text:p text:style-name="PDFText"> </text:p>
      <text:p text:style-name="PDFText">Octava.- Duración y prórrogas.</text:p>
      <text:p text:style-name="PDFText"> </text:p>
      <text:p text:style-name="PDFText">La duración del presente Convenio se extenderá desde su firma hasta el 31 de diciembre de 2028, si</text:p>
      <text:p text:style-name="PDFText">bien producirá efectos económicos desde el 1 de enero de 2025, salvo denuncia expresa por</text:p>
      <text:p text:style-name="PDFText">cualquiera de las partes, que debe ser comunicada a la otra por escrito, con una antelación mínima</text:p>
      <text:p text:style-name="PDFText">de tres meses a la fecha en que se pretende que tenga eficacia.</text:p>
      <text:p text:style-name="PDFText"> <text:s text:c="107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El Convenio podrá prorrogarse de forma expresa mediante una adenda cuyo contenido será</text:p>
      <text:p text:style-name="PDFText">únicamente:</text:p>
      <text:p text:style-name="PDFText"> <text:s text:c="107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<text:s text:c="1"/>· acreditación de la existencia de crédito.</text:p>
      <text:p text:style-name="PDFText"> </text:p>
      <text:p text:style-name="PDFText"> <text:s text:c="1"/>· el número de plazas/servicios a financiar.</text:p>
      <text:p text:style-name="PDFText"> </text:p>
      <text:p text:style-name="PDFText"> <text:s text:c="1"/>· el precio de las plazas/ servicios para cada anualidad.</text:p>
      <text:p text:style-name="PDFText"> </text:p>
      <text:p text:style-name="PDFText"> <text:s text:c="1"/>· la cantidad máxima a aportar por el Cabildo de Gran Canaria, a través del IAS.</text:p>
      <text:p text:style-name="PDFText"> </text:p>
      <text:p text:style-name="PDFText"> </text:p>
      <text:p text:style-name="PDFText"> <text:s text:c="43"/>13/05/2026 08:26 <text:s text:c="28"/>Página: 11 de 20</text:p>
      <text:p text:style-name="PDFText"> </text:p>
      <text:p text:style-name="PDFText"> <text:s text:c="40"/>Convenio</text:p>
      <text:p text:style-name="PDFText"> <text:s text:c="40"/>IAS - APNALP</text:p>
      <text:p text:style-name="PDFText"> </text:p>
      <text:p text:style-name="PDFText"> </text:p>
      <text:p text:style-name="PDFText">En todo caso, las obligaciones derivadas de este Convenio se deben cumplir conforme a los</text:p>
      <text:p text:style-name="PDFText">términos del mismo, hasta la fecha en que se haga efectiva la denuncia y cualquiera que sea la</text:p>
      <text:p text:style-name="PDFText">parte responsable.</text:p>
      <text:p text:style-name="PDFText"> </text:p>
      <text:p text:style-name="PDFText">No obstante, el Convenio podrá prorrogarse de forma expresa por periodos anuales sucesivos, que</text:p>
      <text:p text:style-name="PDFText">se tramitarán como Adendas y deberán adjuntarse al presente Convenio. Además, estará</text:p>
      <text:p text:style-name="PDFText">condicionado, tanto el presente Convenio como las posibles adendas de prórroga, a la definitiva</text:p>
      <text:p text:style-name="PDFText">suscripción del Convenio de Colaboración para la prestación de Servicios de Dependencia entre la</text:p>
      <text:p text:style-name="PDFText">Comunidad Autónoma y el Cabildo de Gran Canaria; toda vez que cualquier modificación de éste</text:p>
      <text:p text:style-name="PDFText">con relación a las condiciones de financiación o cualesquiera que se formulen, dará lugar a la</text:p>
      <text:p text:style-name="PDFText">correspondiente regularización en el presente Convenio.</text:p>
      <text:p text:style-name="PDFText"> </text:p>
      <text:p text:style-name="PDFText">Novena.- Extinción.</text:p>
      <text:p text:style-name="PDFText"> </text:p>
      <text:p text:style-name="PDFText">El Convenio podrá ser denunciado por cualquiera de las partes con una antelación mínima de tres</text:p>
      <text:p text:style-name="PDFText">meses.</text:p>
      <text:p text:style-name="PDFText"> </text:p>
      <text:p text:style-name="PDFText">Asimismo serán de aplicación las causas de resolución previstas en el artículo 51 de la Ley</text:p>
      <text:p text:style-name="PDFText">40/2015, de 1 de octubre, de Régimen Jurídico del Sector Público con los efectos previstos en el</text:p>
      <text:p text:style-name="PDFText">artículo 52.</text:p>
      <text:p text:style-name="PDFText"> </text:p>
      <text:p text:style-name="PDFText">En los supuestos de extinción anticipada:</text:p>
      <text:p text:style-name="PDFText"> </text:p>
      <text:p text:style-name="PDFText"> <text:s text:c="1"/>· El IAS transferirá los gastos debidamente justificados y que a fecha de extinción estuvieran</text:p>
      <text:p text:style-name="PDFText">pendientes de ser librados.</text:p>
      <text:p text:style-name="PDFText"> </text:p>
      <text:p text:style-name="PDFText"> <text:s text:c="1"/>· APNALP reintegrará las entregas a cuenta que no hayan sido ejecutadas, ni justificadas a la</text:p>
      <text:p text:style-name="PDFText">fecha de extinción.</text:p>
      <text:p text:style-name="PDFText"> </text:p>
      <text:p text:style-name="PDFText">Décima.- Protección de datos de carácter personal.</text:p>
      <text:p text:style-name="PDFText"> </text:p>
      <text:p text:style-name="PDFText"> </text:p>
      <text:p text:style-name="PDFText"> </text:p>
      <text:p text:style-name="PDFText"> </text:p>
      <text:p text:style-name="PDFText"> <text:s text:c="104"/>Documento firmado electrónicamente desde la plataforma esPublico Gestiona | Página 12 de 20</text:p>
      <text:p text:style-name="PDFText"> <text:s text:c="1"/>A. Compromiso de cumplimiento de la normativa vigente en materia de protección de datos</text:p>
      <text:p text:style-name="PDFText">personales.</text:p>
      <text:p text:style-name="PDFText"> </text:p>
      <text:p text:style-name="PDFText"> <text:s text:c="2"/>Las administraciones y entidades firmantes deberán respetar, en relación con los datos que</text:p>
      <text:p text:style-name="PDFText">obtengan con motivo de la ejecución del presente Convenio, lo establecido en:</text:p>
      <text:p text:style-name="PDFText"> </text:p>
      <text:p text:style-name="PDFText"> <text:s text:c="1"/>· La Ley Orgánica 3/2018, de 5 de diciembre, de Protección de Datos Personales y garantía de los</text:p>
      <text:p text:style-name="PDFText">derechos digitales.</text:p>
      <text:p text:style-name="PDFText"> <text:s text:c="104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 <text:s text:c="1"/>· El Reglamento (UE) 2016/679 del Parlamento Europeo y del Consejo relativo a la protección de</text:p>
      <text:p text:style-name="PDFText">las personas físicas en lo que respecta al tratamiento de datos personales y a la libre circulación de</text:p>
      <text:p text:style-name="PDFText">éstos y datos y por el que se deroga la Directiva 95/46/CE (Reglamento general de protección de</text:p>
      <text:p text:style-name="PDFText"> <text:s text:c="104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datos).</text:p>
      <text:p text:style-name="PDFText"> </text:p>
      <text:p text:style-name="PDFText"> <text:s text:c="1"/>· El Instituto de Atención Social y Sociosanitaria del Cabido de Gran Canaria, con NIF P8500012C</text:p>
      <text:p text:style-name="PDFText">ostenta la condición jurídica de responsable del tratamiento de información de carácter personal</text:p>
      <text:p text:style-name="PDFText">objeto de la prestación de atención a la dependencia del presente Convenio/Adenda.</text:p>
      <text:p text:style-name="PDFText"> </text:p>
      <text:p text:style-name="PDFText"> <text:s text:c="2"/>· APNALP, con NIF G35042977 ostenta la condición jurídica de encargado del tratamiento de la</text:p>
      <text:p text:style-name="PDFText">información de carácter personal objeto de la prestación de los servicios de atención a la</text:p>
      <text:p text:style-name="PDFText"> </text:p>
      <text:p text:style-name="PDFText"> <text:s text:c="43"/>13/05/2026 08:26 <text:s text:c="25"/>Página: 12 de 20</text:p>
      <text:p text:style-name="PDFText"> </text:p>
      <text:p text:style-name="PDFText"> <text:s text:c="40"/>Convenio</text:p>
      <text:p text:style-name="PDFText"> <text:s text:c="40"/>IAS - APNALP</text:p>
      <text:p text:style-name="PDFText"> </text:p>
      <text:p text:style-name="PDFText"> </text:p>
      <text:p text:style-name="PDFText">dependencia recogidos en el presente Convenio/Adenda.</text:p>
      <text:p text:style-name="PDFText"> </text:p>
      <text:p text:style-name="PDFText"> <text:s text:c="2"/>A este respecto, el tratamiento de datos efectuado por cuenta de terceros será regulado en los</text:p>
      <text:p text:style-name="PDFText">términos previstos en el artículo 28 del Reglamento (UE) 2016/679 según el ANEXO DE</text:p>
      <text:p text:style-name="PDFText">TRATAMIENTO DE DATOS PERSONALES POR CUENTA DE TERCEROS.</text:p>
      <text:p text:style-name="PDFText"> </text:p>
      <text:p text:style-name="PDFText"> <text:s text:c="1"/>B. Información en cumplimiento de lo establecido en el artículo 13 del Reglamento (UE)</text:p>
      <text:p text:style-name="PDFText">2016/679.</text:p>
      <text:p text:style-name="PDFText"> </text:p>
      <text:p text:style-name="PDFText"> <text:s text:c="2"/>Los datos de las personas firmantes del presente Convenio/Adenda serán objeto de tratamiento</text:p>
      <text:p text:style-name="PDFText">por cada una de las entidades que representan para poder ejecutar el mismo. Dichos datos serán</text:p>
      <text:p text:style-name="PDFText">conservador durante los plazos legales de prescripción de las responsabilidades nacidas de la</text:p>
      <text:p text:style-name="PDFText">relación de prestación de servicios que vincula a ambas partes. Las personas firmantes tienen</text:p>
      <text:p text:style-name="PDFText">derecho a solicitar a cada una de las entidades responsables del tratamiento el acceso a sus datos</text:p>
      <text:p text:style-name="PDFText">personales, así como su rectificación o supresión, en las direcciones a efectos de notificaciones</text:p>
      <text:p text:style-name="PDFText">indicadas en el encabezamiento del presente Convenio/Adenda. Asimismo, tienen derecho a</text:p>
      <text:p text:style-name="PDFText">presentar una reclamación a la autoridad de control competente en el supuesto de que entiendan</text:p>
      <text:p text:style-name="PDFText">que su derecho a la protección de datos ha sido vulnerado.</text:p>
      <text:p text:style-name="PDFText"> </text:p>
      <text:p text:style-name="PDFText">Undécima.- Jurisdicción competente.</text:p>
      <text:p text:style-name="PDFText"> </text:p>
      <text:p text:style-name="PDFText">El presente Convenio está vinculado y supeditado al "Convenio de cooperación entre la</text:p>
      <text:p text:style-name="PDFText">Administración Pública de la Comunidad Autónoma de Canarias y el Cabildo de Gran Canaria para la</text:p>
      <text:p text:style-name="PDFText">prestación de servicios a personas en situación de dependencia y, en general, a personas mayores</text:p>
      <text:p text:style-name="PDFText">o con discapacidad", suscrito entre estas Administraciones el día 16 de agosto de 2018. En este</text:p>
      <text:p text:style-name="PDFText">sentido, en la resolución de las dudas y lagunas que pudieran surgir, se estará a lo dispuesto en el</text:p>
      <text:p text:style-name="PDFText">mencionado Convenio. No obstante, las cuestiones litigiosas que puedan surgir en su interpretación</text:p>
      <text:p text:style-name="PDFText">y cumplimiento, serán de competencia y conocimiento de la Jurisdicción Contencioso-</text:p>
      <text:p text:style-name="PDFText">Administrativa.</text:p>
      <text:p text:style-name="PDFText"> </text:p>
      <text:p text:style-name="PDFText">Así lo convienen, pactan y otorgan, por duplicado ejemplar y a un solo efecto, en el lugar y fecha al</text:p>
      <text:p text:style-name="PDFText"> </text:p>
      <text:p text:style-name="PDFText"> </text:p>
      <text:p text:style-name="PDFText"> </text:p>
      <text:p text:style-name="PDFText"> </text:p>
      <text:p text:style-name="PDFText"> <text:s text:c="103"/>Documento firmado electrónicamente desde la plataforma esPublico Gestiona | Página 13 de 20</text:p>
      <text:p text:style-name="PDFText">comienzo indicados, firmando en prueba de conformidad.</text:p>
      <text:p text:style-name="PDFText"> </text:p>
      <text:p text:style-name="PDFText"> <text:s text:c="7"/>Presidenta del IAS <text:s text:c="46"/>Presidenta de APNALP</text:p>
      <text:p text:style-name="PDFText"> <text:s text:c="6"/>Isabel Mena Alonso <text:s text:c="48"/>Alicia Santana Báez</text:p>
      <text:p text:style-name="PDFText"> </text:p>
      <text:p text:style-name="PDFText"> </text:p>
      <text:p text:style-name="PDFText"> <text:s text:c="41"/>Secretario del IAS</text:p>
      <text:p text:style-name="PDFText"> <text:s text:c="36"/>Luis Alfonso Manero Torres</text:p>
      <text:p text:style-name="PDFText"> <text:s text:c="103"/>Cód. Validación: 96YQTFRE7NY6XY5T6ETNNPM7K</text:p>
      <text:p text:style-name="PDFText"> <text:s text:c="103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<text:s text:c="41"/>13/05/2026 08:26 <text:s text:c="26"/>Página: 13 de 20</text:p>
      <text:p text:style-name="PDFText"> </text:p>
      <text:p text:style-name="PDFText"> <text:s text:c="73"/>Convenio</text:p>
      <text:p text:style-name="PDFText"> <text:s text:c="73"/>ANEXO I - Financiación del Convenio</text:p>
      <text:p text:style-name="PDFText"> </text:p>
      <text:p text:style-name="PDFText"> </text:p>
      <text:p text:style-name="PDFText"> <text:s text:c="76"/>Año 2025</text:p>
      <text:p text:style-name="PDFText"> <text:s text:c="55"/>Social <text:s text:c="16"/>Sanitario <text:s text:c="11"/>Transporte <text:s text:c="8"/>Programa M <text:s text:c="17"/>Total</text:p>
      <text:p text:style-name="PDFText"> <text:s text:c="3"/>Servicios por plazas <text:s text:c="4"/>Cód Días Plazas Precio <text:s text:c="8"/>Importe <text:s text:c="4"/>Precio <text:s text:c="5"/>Importe <text:s text:c="3"/>Precio <text:s text:c="3"/>Importe <text:s text:c="2"/>Precio <text:s text:c="3"/>Importe <text:s text:c="2"/>Precio <text:s text:c="7"/>Importe</text:p>
      <text:p text:style-name="PDFText">C. Día NTP+ <text:s text:c="19"/>34 250 <text:s text:c="6"/>10 77,90€ 194.750,00€ <text:s text:c="7"/>0,00€ <text:s text:c="10"/>0,00€ 15,05€ <text:s text:c="2"/>37.625,00€ 0,00€ <text:s text:c="8"/>0,00€ 92,95€ <text:s text:c="6"/>232.375,00€</text:p>
      <text:p text:style-name="PDFText"> <text:s text:c="18"/>1 servicios <text:s text:c="6"/>10 plazas <text:s text:c="11"/>194.750,00€ <text:s text:c="19"/>0,00€ <text:s text:c="9"/>37.625,00€ <text:s text:c="14"/>0,00€ <text:s text:c="13"/>232.375,00€</text:p>
      <text:p text:style-name="PDFText">Deducción parcial del anticipo de 2025, en ejecución de la Orden nº 1367/2024 - CCAA <text:s text:c="38"/>-25.692,80€ <text:s text:c="13"/>206.682,20€</text:p>
      <text:p text:style-name="PDFText"> </text:p>
      <text:p text:style-name="PDFText"> </text:p>
      <text:p text:style-name="PDFText"> <text:s text:c="76"/>Año 2026</text:p>
      <text:p text:style-name="PDFText"> <text:s text:c="55"/>Social <text:s text:c="18"/>Sanitario <text:s text:c="11"/>Transporte <text:s text:c="8"/>Programa M <text:s text:c="15"/>Total</text:p>
      <text:p text:style-name="PDFText"> <text:s text:c="3"/>Servicios por plazas <text:s text:c="4"/>Cód Días Plazas <text:s text:c="4"/>Precio <text:s text:c="3"/>Importe <text:s text:c="7"/>Precio <text:s text:c="5"/>Importe <text:s text:c="3"/>Precio <text:s text:c="3"/>Importe <text:s text:c="2"/>Precio <text:s text:c="3"/>Importe <text:s text:c="3"/>Precio <text:s text:c="4"/>Importe</text:p>
      <text:p text:style-name="PDFText">C. Día NTP+ <text:s text:c="19"/>34 250 <text:s text:c="6"/>10 <text:s text:c="2"/>90,11€ 225.275,00€ <text:s text:c="7"/>0,00€ <text:s text:c="10"/>0,00€ 15,36€ <text:s text:c="2"/>38.400,00€ 0,00€ <text:s text:c="8"/>0,00€ 105,47€ <text:s text:c="3"/>263.675,00€</text:p>
      <text:p text:style-name="PDFText"> <text:s text:c="18"/>1 servicios <text:s text:c="6"/>10 plazas <text:s text:c="10"/>225.275,00€ <text:s text:c="22"/>0,00€ <text:s text:c="9"/>38.400,00€ <text:s text:c="14"/>0,00€ <text:s text:c="11"/>263.675,00€</text:p>
      <text:p text:style-name="PDFText"> </text:p>
      <text:p text:style-name="PDFText"> </text:p>
      <text:p text:style-name="PDFText"> <text:s text:c="76"/>Año 2027</text:p>
      <text:p text:style-name="PDFText"> <text:s text:c="57"/>Social <text:s text:c="16"/>Sanitario <text:s text:c="11"/>Transporte <text:s text:c="8"/>Programa M <text:s text:c="15"/>Total</text:p>
      <text:p text:style-name="PDFText"> <text:s text:c="3"/>Servicios por plazas <text:s text:c="4"/>Cód Días Plazas <text:s text:c="4"/>Precio <text:s text:c="5"/>Importe <text:s text:c="5"/>Precio <text:s text:c="5"/>Importe <text:s text:c="3"/>Precio <text:s text:c="3"/>Importe <text:s text:c="2"/>Precio <text:s text:c="3"/>Importe <text:s text:c="3"/>Precio <text:s text:c="4"/>Importe</text:p>
      <text:p text:style-name="PDFText">C. Día NTP+ <text:s text:c="19"/>34 250 <text:s text:c="6"/>10 <text:s text:c="2"/>92,00€ <text:s text:c="4"/>230.000,00€ <text:s text:c="3"/>0,00€ <text:s text:c="10"/>0,00€ 15,68€ <text:s text:c="2"/>39.200,00€ 0,00€ <text:s text:c="8"/>0,00€ 107,68€ <text:s text:c="3"/>269.200,00€</text:p>
      <text:p text:style-name="PDFText"> <text:s text:c="18"/>1 servicios <text:s text:c="6"/>10 plazas <text:s text:c="12"/>230.000,00€ <text:s text:c="20"/>0,00€ <text:s text:c="9"/>39.200,00€ <text:s text:c="14"/>0,00€ <text:s text:c="11"/>269.200,00€</text:p>
      <text:p text:style-name="PDFText"> </text:p>
      <text:p text:style-name="PDFText"> </text:p>
      <text:p text:style-name="PDFText"> <text:s text:c="76"/>Año 2028</text:p>
      <text:p text:style-name="PDFText"> <text:s text:c="57"/>Social <text:s text:c="16"/>Sanitario <text:s text:c="11"/>Transporte <text:s text:c="8"/>Programa M <text:s text:c="15"/>Total</text:p>
      <text:p text:style-name="PDFText"> <text:s text:c="3"/>Servicios por plazas <text:s text:c="4"/>Cód Días Plazas <text:s text:c="4"/>Precio <text:s text:c="5"/>Importe <text:s text:c="5"/>Precio <text:s text:c="5"/>Importe <text:s text:c="3"/>Precio <text:s text:c="3"/>Importe <text:s text:c="2"/>Precio <text:s text:c="3"/>Importe <text:s text:c="3"/>Precio <text:s text:c="4"/>Importe</text:p>
      <text:p text:style-name="PDFText">C. Día NTP+ <text:s text:c="19"/>34 250 <text:s text:c="6"/>10 <text:s text:c="2"/>93,93€ <text:s text:c="4"/>234.825,00€ <text:s text:c="3"/>0,00€ <text:s text:c="10"/>0,00€ 16,01€ <text:s text:c="2"/>40.025,00€ 0,00€ <text:s text:c="8"/>0,00€ 109,94€ <text:s text:c="3"/>274.850,00€</text:p>
      <text:p text:style-name="PDFText"> <text:s text:c="18"/>1 servicios <text:s text:c="6"/>10 plazas <text:s text:c="12"/>234.825,00€ <text:s text:c="20"/>0,00€ <text:s text:c="9"/>40.025,00€ <text:s text:c="14"/>0,00€ <text:s text:c="11"/>274.850,00€</text:p>
      <text:p text:style-name="PDFText"> </text:p>
      <text:p text:style-name="PDFText"> </text:p>
      <text:p text:style-name="PDFText"> </text:p>
      <text:p text:style-name="PDFText"> </text:p>
      <text:p text:style-name="PDFText"> <text:s text:c="161"/>Documento firmado electrónicamente desde la plataforma esPublico Gestiona | Página 14 de 20</text:p>
      <text:p text:style-name="PDFText"> <text:s text:c="161"/>Cód. Validación: 96YQTFRE7NY6XY5T6ETNNPM7K</text:p>
      <text:p text:style-name="PDFText"> <text:s text:c="161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<text:s text:c="73"/>13/05/2026 08:26 <text:s text:c="40"/>Página: 14 de 20</text:p>
      <text:p text:style-name="PDFText"> </text:p>
      <text:p text:style-name="PDFText"> <text:s text:c="39"/>Convenio</text:p>
      <text:p text:style-name="PDFText"> <text:s text:c="39"/>ANEXO II - Modelo de certificación mensual</text:p>
      <text:p text:style-name="PDFText"> </text:p>
      <text:p text:style-name="PDFText"> </text:p>
      <text:p text:style-name="PDFText">Expediente: APNALP (00000000A) <text:s text:c="48"/>Nº documento: ____</text:p>
      <text:p text:style-name="PDFText">Período: &lt;fecha inicio&gt; - &lt;fecha fin&gt;</text:p>
      <text:p text:style-name="PDFText"> </text:p>
      <text:p text:style-name="PDFText">En virtud del Convenio de colaboración suscrito entre el Instituto AS y la entidad que figura</text:p>
      <text:p text:style-name="PDFText">en el expediente, a continuación se detallan los servicios prestados de atención a personas</text:p>
      <text:p text:style-name="PDFText">en situación de dependencia, una vez realizado el seguimiento, supervisión y evaluación de</text:p>
      <text:p text:style-name="PDFText">las actuaciones objeto de este convenio, y a los efectos de librar los fondos</text:p>
      <text:p text:style-name="PDFText">correspondientes, desglosados por conceptos y durante el período arriba señalado.</text:p>
      <text:p text:style-name="PDFText"> </text:p>
      <text:p text:style-name="PDFText"> <text:s text:c="30"/>Concepto <text:s text:c="45"/>Plazas Días</text:p>
      <text:p text:style-name="PDFText">&lt;Nombre entidad&gt;. &lt;Concepto&gt; <text:s text:c="59"/>10 <text:s text:c="4"/>31</text:p>
      <text:p text:style-name="PDFText"> <text:s text:c="6"/>Estancias <text:s text:c="20"/>Módulo <text:s text:c="27"/>Imp/día <text:s text:c="9"/>Total</text:p>
      <text:p text:style-name="PDFText">Ocupadas <text:s text:c="10"/>&lt;días&gt; Social <text:s text:c="42"/>0,00€ <text:s text:c="11"/>0,00€</text:p>
      <text:p text:style-name="PDFText"> <text:s text:c="74"/>Total <text:s text:c="11"/>0,00€</text:p>
      <text:p text:style-name="PDFText">Reservadas <text:s text:c="11"/>&lt;días&gt; Social <text:s text:c="39"/>0,00€ <text:s text:c="11"/>0,00€</text:p>
      <text:p text:style-name="PDFText"> <text:s text:c="74"/>Total <text:s text:c="11"/>0,00€</text:p>
      <text:p text:style-name="PDFText">Libres <text:s text:c="15"/>&lt;días&gt; Social <text:s text:c="39"/>0,00€ <text:s text:c="11"/>0,00€</text:p>
      <text:p text:style-name="PDFText"> <text:s text:c="74"/>Total <text:s text:c="11"/>0,00€</text:p>
      <text:p text:style-name="PDFText"> </text:p>
      <text:p text:style-name="PDFText"> <text:s text:c="69"/>Total Social <text:s text:c="11"/>0,00€</text:p>
      <text:p text:style-name="PDFText">Total concepto <text:s text:c="9"/>310 <text:s text:c="66"/>0,00€</text:p>
      <text:p text:style-name="PDFText"> </text:p>
      <text:p text:style-name="PDFText"> <text:s text:c="16"/>Módulo <text:s text:c="23"/>Neto <text:s text:c="7"/>IGIC <text:s text:c="7"/>Impuesto <text:s text:c="9"/>Total</text:p>
      <text:p text:style-name="PDFText"> <text:s text:c="19"/>Importe total Social <text:s text:c="9"/>0,00€ <text:s text:c="10"/>0 <text:s text:c="7"/>0,00€ <text:s text:c="12"/>0,00€</text:p>
      <text:p text:style-name="PDFText"> <text:s text:c="28"/>Total neto <text:s text:c="10"/>0,00€ <text:s text:c="19"/>0,00€ <text:s text:c="12"/>0,00€</text:p>
      <text:p text:style-name="PDFText"> </text:p>
      <text:p text:style-name="PDFText"> </text:p>
      <text:p text:style-name="PDFText"> </text:p>
      <text:p text:style-name="PDFText"> </text:p>
      <text:p text:style-name="PDFText"> <text:s text:c="103"/>Documento firmado electrónicamente desde la plataforma esPublico Gestiona | Página 15 de 20</text:p>
      <text:p text:style-name="PDFText"> <text:s text:c="103"/>Cód. Validación: 96YQTFRE7NY6XY5T6ETNNPM7K</text:p>
      <text:p text:style-name="PDFText"> <text:s text:c="103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<text:s text:c="39"/>13/05/2026 08:26 <text:s text:c="28"/>Página: 15 de 20</text:p>
      <text:p text:style-name="PDFText"> </text:p>
      <text:p text:style-name="PDFText"> <text:s text:c="35"/>Convenio</text:p>
      <text:p text:style-name="PDFText"> <text:s text:c="35"/>ANEXO II - Modelo de certificación mensual</text:p>
      <text:p text:style-name="PDFText"> </text:p>
      <text:p text:style-name="PDFText"> </text:p>
      <text:p text:style-name="PDFText"> <text:s text:c="26"/>FACTURACIÓN DE USUARIOS</text:p>
      <text:p text:style-name="PDFText"> </text:p>
      <text:p text:style-name="PDFText"> <text:s text:c="2"/>NIF <text:s text:c="12"/>Usuario <text:s text:c="16"/>Neto <text:s text:c="7"/>IGIC <text:s text:c="4"/>Impuesto <text:s text:c="7"/>Total</text:p>
      <text:p text:style-name="PDFText">&lt;NIF-1&gt; <text:s text:c="2"/>&lt;Nombre del usuario 1&gt; <text:s text:c="14"/>0,00€ <text:s text:c="2"/>&lt;IGIC&gt; <text:s text:c="6"/>0,00€ <text:s text:c="14"/>0,00€</text:p>
      <text:p text:style-name="PDFText">&lt;NIF-2&gt; <text:s text:c="2"/>&lt;Nombre del usuario 2&gt; <text:s text:c="14"/>0,00€ <text:s text:c="2"/>&lt;IGIC&gt; <text:s text:c="6"/>0,00€ <text:s text:c="14"/>0,00€</text:p>
      <text:p text:style-name="PDFText">&lt;NIF-3&gt; <text:s text:c="2"/>&lt;Nombre del usuario 3&gt; <text:s text:c="14"/>0,00€ <text:s text:c="2"/>&lt;IGIC&gt; <text:s text:c="6"/>0,00€ <text:s text:c="14"/>0,00€</text:p>
      <text:p text:style-name="PDFText"> <text:s text:c="23"/>Total usuarios <text:s text:c="8"/>0,00€ <text:s text:c="15"/>0,00€ <text:s text:c="14"/>0,00€</text:p>
      <text:p text:style-name="PDFText"> </text:p>
      <text:p text:style-name="PDFText"> </text:p>
      <text:p text:style-name="PDFText"> </text:p>
      <text:p text:style-name="PDFText"> </text:p>
      <text:p text:style-name="PDFText"> <text:s text:c="95"/>Documento firmado electrónicamente desde la plataforma esPublico Gestiona | Página 16 de 20</text:p>
      <text:p text:style-name="PDFText"> <text:s text:c="95"/>Cód. Validación: 96YQTFRE7NY6XY5T6ETNNPM7K</text:p>
      <text:p text:style-name="PDFText"> <text:s text:c="95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<text:s text:c="35"/>13/05/2026 08:26 <text:s text:c="23"/>Página: 16 de 20</text:p>
      <text:p text:style-name="PDFText"> </text:p>
      <text:p text:style-name="PDFText"> <text:s text:c="37"/>Convenio</text:p>
      <text:p text:style-name="PDFText"> <text:s text:c="37"/>ANEXO II - Modelo de certificación mensual</text:p>
      <text:p text:style-name="PDFText"> </text:p>
      <text:p text:style-name="PDFText"> </text:p>
      <text:p text:style-name="PDFText"> <text:s text:c="33"/>Resumen de la certificación</text:p>
      <text:p text:style-name="PDFText"> <text:s text:c="15"/>Módulo <text:s text:c="23"/>Neto <text:s text:c="9"/>IGIC <text:s text:c="4"/>Impuesto <text:s text:c="7"/>Total</text:p>
      <text:p text:style-name="PDFText"> <text:s text:c="19"/>Importe total Social <text:s text:c="9"/>0,00€ <text:s text:c="9"/>0 <text:s text:c="6"/>0,00€ <text:s text:c="14"/>0,00€</text:p>
      <text:p text:style-name="PDFText"> <text:s text:c="21"/>Total certificación <text:s text:c="8"/>0,00€ <text:s text:c="17"/>0,00€ <text:s text:c="14"/>0,00€</text:p>
      <text:p text:style-name="PDFText"> <text:s text:c="17"/>Importe total Usuarios <text:s text:c="9"/>0,00€ <text:s text:c="17"/>0,00€ <text:s text:c="14"/>0,00€</text:p>
      <text:p text:style-name="PDFText"> <text:s text:c="22"/>Total descuentos <text:s text:c="10"/>0,00€ <text:s text:c="17"/>0,00€ <text:s text:c="14"/>0,00€</text:p>
      <text:p text:style-name="PDFText"> <text:s text:c="16"/>Total certificación neta <text:s text:c="8"/>0,00€ <text:s text:c="17"/>0,00€ <text:s text:c="14"/>0,00€</text:p>
      <text:p text:style-name="PDFText"> </text:p>
      <text:p text:style-name="PDFText">NOTA:</text:p>
      <text:p text:style-name="PDFText">El cálculo del importe del impuesto del subtotal del módulo de Usuarios se corresponde con la</text:p>
      <text:p text:style-name="PDFText">sumatoria de los impuestos calculados por la aportación de cada usuario.</text:p>
      <text:p text:style-name="PDFText"> </text:p>
      <text:p text:style-name="PDFText"> </text:p>
      <text:p text:style-name="PDFText"> </text:p>
      <text:p text:style-name="PDFText">Dado por la Gerencia del Instituto de Atención Social y Sociosanitaria, en la fecha que consta</text:p>
      <text:p text:style-name="PDFText">incorporada a este documento mediante firma digital.</text:p>
      <text:p text:style-name="PDFText"> </text:p>
      <text:p text:style-name="PDFText"> </text:p>
      <text:p text:style-name="PDFText"> </text:p>
      <text:p text:style-name="PDFText"> </text:p>
      <text:p text:style-name="PDFText"> <text:s text:c="100"/>Documento firmado electrónicamente desde la plataforma esPublico Gestiona | Página 17 de 20</text:p>
      <text:p text:style-name="PDFText"> <text:s text:c="100"/>Cód. Validación: 96YQTFRE7NY6XY5T6ETNNPM7K</text:p>
      <text:p text:style-name="PDFText"> <text:s text:c="100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<text:s text:c="38"/>13/05/2026 08:26 <text:s text:c="25"/>Página: 17 de 20</text:p>
      <text:p text:style-name="PDFText"> </text:p>
      <text:p text:style-name="PDFText"> <text:s text:c="41"/>Convenio</text:p>
      <text:p text:style-name="PDFText"> <text:s text:c="41"/>ANEXO III</text:p>
      <text:p text:style-name="PDFText"> </text:p>
      <text:p text:style-name="PDFText"> </text:p>
      <text:p text:style-name="PDFText"> </text:p>
      <text:p text:style-name="PDFText">Formalización del encargo de tratamiento de datos personales por cuenta de terceros</text:p>
      <text:p text:style-name="PDFText"> </text:p>
      <text:p text:style-name="PDFText">De conformidad con el artículo 28.2 del Reglamento (UE) 2016/679 del Parlamento Europeo y del</text:p>
      <text:p text:style-name="PDFText">Consejo, de 27 de abril de 2016, relativo a la protección de las personas físicas en lo que respecta al</text:p>
      <text:p text:style-name="PDFText">tratamiento de datos personales y a la libre circulación de estos datos y por el que se deroga la</text:p>
      <text:p text:style-name="PDFText">Directiva 95/46/CE (Reglamento general de protección de datos) y artículo 33 de la Ley Orgánica</text:p>
      <text:p text:style-name="PDFText">3/2018, de 5 de diciembre, de Protección de Datos Personales y garantía de los derechos digitales</text:p>
      <text:p text:style-name="PDFText">(LOPD-GDD), APNALP asume las siguientes obligaciones y responsabilidades, en calidad de</text:p>
      <text:p text:style-name="PDFText">Encargado de Tratamiento:</text:p>
      <text:p text:style-name="PDFText"> </text:p>
      <text:p text:style-name="PDFText"> · Confidencialidad y deber de secreto profesional.- El personal de la Administración o entidad</text:p>
      <text:p text:style-name="PDFText">firmante deberá guardar la debida confidencialidad - y, en su caso, secreto profesional que rija su</text:p>
      <text:p text:style-name="PDFText">actividad profesional - sobre los datos personales a los que tenga acceso con motivo de la</text:p>
      <text:p text:style-name="PDFText">prestación del/los servicios recogidos en el presente Convenio / Adenda. Esta obligación subsistirá</text:p>
      <text:p text:style-name="PDFText">aun después de finalizar sus relaciones con el Instituto de Atención Social y Sociosanitaria del</text:p>
      <text:p text:style-name="PDFText">Cabido de Gran Canaria (en adelante IAS). Es obligación de la entidad comunicar este deber a su</text:p>
      <text:p text:style-name="PDFText">personal, así como cuidar de su cumplimiento.</text:p>
      <text:p text:style-name="PDFText"> </text:p>
      <text:p text:style-name="PDFText">· Finalidad del tratamiento de los datos personales.- Los datos personales serán tratados, única y</text:p>
      <text:p text:style-name="PDFText">exclusivamente, para la ejecución y control del objeto del Convenio/Adenda.</text:p>
      <text:p text:style-name="PDFText"> </text:p>
      <text:p text:style-name="PDFText">· Limitación en el uso y cesión de los datos.- APNALP no aplicará o utilizará los datos de carácter</text:p>
      <text:p text:style-name="PDFText">personal con un fin distinto al objeto del Convenio, así como no los cederá o comunicará a terceros,</text:p>
      <text:p text:style-name="PDFText">ni siquiera para su conservación.</text:p>
      <text:p text:style-name="PDFText"> </text:p>
      <text:p text:style-name="PDFText">· Registro de actividades de tratamiento.- APNALP deberá llevar por escrito, incluso en formato</text:p>
      <text:p text:style-name="PDFText">electrónico, un registro de todas las categorías de actividades de tratamiento efectuadas por cuenta</text:p>
      <text:p text:style-name="PDFText">del IAS que contenga, al menos, la información relativa a finalidad o usos del tratamiento, tipología</text:p>
      <text:p text:style-name="PDFText">de datos objeto de tratamiento y una descripción general de las medidas, técnicas y organizativas,</text:p>
      <text:p text:style-name="PDFText">de seguridad adoptadas sobre éstos.</text:p>
      <text:p text:style-name="PDFText"> </text:p>
      <text:p text:style-name="PDFText"> </text:p>
      <text:p text:style-name="PDFText"> </text:p>
      <text:p text:style-name="PDFText"> </text:p>
      <text:p text:style-name="PDFText"> <text:s text:c="105"/>Documento firmado electrónicamente desde la plataforma esPublico Gestiona | Página 18 de 20</text:p>
      <text:p text:style-name="PDFText"> · Seguridad de los datos.- La entidad encargada del tratamiento atenderá a cuantas instrucciones</text:p>
      <text:p text:style-name="PDFText">en seguridad pueda transmitir el IAS, en calidad de Responsable del Tratamiento, teniendo en</text:p>
      <text:p text:style-name="PDFText">cuenta el estado de la técnica, los costes de aplicación y la naturaleza, el alcance, el contexto y los</text:p>
      <text:p text:style-name="PDFText">fines del tratamiento, así como los riesgos de probabilidad variables para los derechos y las</text:p>
      <text:p text:style-name="PDFText">libertades de las personas físicas. APNALP establecerá las medidas técnicas y organizativas,</text:p>
      <text:p text:style-name="PDFText">necesarias para garantizar el nivel de seguridad adecuado al riesgo existente que, en su caso,</text:p>
      <text:p text:style-name="PDFText">incluyan, entre otros:</text:p>
      <text:p text:style-name="PDFText"> <text:s text:c="105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 a) La seudoanimización y el cifrado de datos personales;</text:p>
      <text:p text:style-name="PDFText"> </text:p>
      <text:p text:style-name="PDFText"> b) La capacidad de garantizar la confidencialidad, integridad, disponibilidad y resiliencia</text:p>
      <text:p text:style-name="PDFText"> <text:s text:c="105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permanentes de los sistemas y servicios de tratamiento;</text:p>
      <text:p text:style-name="PDFText"> </text:p>
      <text:p text:style-name="PDFText"> c) La capacidad de restaurar la disponibilidad y el acceso a los datos personales de forma rápida,</text:p>
      <text:p text:style-name="PDFText">en caso de incidente físico o técnico;</text:p>
      <text:p text:style-name="PDFText"> </text:p>
      <text:p text:style-name="PDFText"> <text:s text:c="1"/>d) Un proceso de verificación, evaluación y valoración regulares de la eficacia de las medidas</text:p>
      <text:p text:style-name="PDFText">técnicas y organizativas para garantizar la seguridad del tratamiento.</text:p>
      <text:p text:style-name="PDFText"> </text:p>
      <text:p text:style-name="PDFText"> </text:p>
      <text:p text:style-name="PDFText"> <text:s text:c="42"/>13/05/2026 08:26 <text:s text:c="27"/>Página: 18 de 20</text:p>
      <text:p text:style-name="PDFText"> </text:p>
      <text:p text:style-name="PDFText"> <text:s text:c="41"/>Convenio</text:p>
      <text:p text:style-name="PDFText"> <text:s text:c="41"/>ANEXO III</text:p>
      <text:p text:style-name="PDFText"> </text:p>
      <text:p text:style-name="PDFText"> </text:p>
      <text:p text:style-name="PDFText">En todo caso, las medidas de seguridad que deberá adoptar el Encargado de Tratamiento serán</text:p>
      <text:p text:style-name="PDFText">conforme a las exigidas a la Administración pública, en virtud delReal Decreto 311/2022, de 3 de</text:p>
      <text:p text:style-name="PDFText">mayo, por el que se regula el Esquema Nacional de Seguridad en el ámbito de la Administración</text:p>
      <text:p text:style-name="PDFText">Electrónica (ENS). En concreto, serán las medidas de carácter organizativo, operacional y de</text:p>
      <text:p text:style-name="PDFText">protección recogidas en el Anexo II del citado Real Decreto, sin perjuicio de adoptar también</text:p>
      <text:p text:style-name="PDFText">estándares y buenas prácticas del sector de la seguridad de la información [de forma enunciativa y</text:p>
      <text:p text:style-name="PDFText">no limitativa, estándares de la serie de normas ISO/IEC 2700; el código de Buenas Prácticas de</text:p>
      <text:p text:style-name="PDFText">Seguridad de la Información del Information Security Forum (ISF)].</text:p>
      <text:p text:style-name="PDFText"> </text:p>
      <text:p text:style-name="PDFText"> · Colaboración. - APNALP pondrá a disposición del IAS toda la información necesaria para</text:p>
      <text:p text:style-name="PDFText">demostrar el cumplimiento de las obligaciones establecidas en el presente Convenio, así como para</text:p>
      <text:p text:style-name="PDFText">permitir y contribuir a la realización de auditorías, incluidas inspecciones, por parte del Responsable</text:p>
      <text:p text:style-name="PDFText">de Tratamiento o de otro auditor autorizado por el Responsable de Tratamiento. En su caso, la</text:p>
      <text:p text:style-name="PDFText">entidad encargada del tratamiento colaborará en el supuesto de tener que efectuar una notificación</text:p>
      <text:p text:style-name="PDFText">de violaciones de datos a las Autoridades de Protección de Datos y, en su caso, la comunicación a</text:p>
      <text:p text:style-name="PDFText">los interesados. La comunicación se efectuará sin dilación indebida, y en cualquier caso antes del</text:p>
      <text:p text:style-name="PDFText">plazo máximo de 48 horas, y a través de correo electrónico, las violaciones de la seguridad de los</text:p>
      <text:p text:style-name="PDFText">datos personales a su cargo de las que tenga conocimiento, juntamente con toda la información</text:p>
      <text:p text:style-name="PDFText">relevante para la documentación y comunicación de la incidencia. Si se dispone de ella se facilitará,</text:p>
      <text:p text:style-name="PDFText">como mínimo, la información siguiente: a) Descripción de la naturaleza de la violación de la</text:p>
      <text:p text:style-name="PDFText">seguridad de los datos personales, inclusive, cuando sea posible, las categorías y el número</text:p>
      <text:p text:style-name="PDFText">aproximado de interesados afectados, y las categorías y el número aproximado de registros de</text:p>
      <text:p text:style-name="PDFText">datos personales afectados. b) El nombre y los datos de contacto del delegado de protección de</text:p>
      <text:p text:style-name="PDFText">datos o de otro punto de contacto en el que pueda obtenerse más información. c) Descripción de las</text:p>
      <text:p text:style-name="PDFText">posibles consecuencias de la violación de la seguridad de los datos personales. d) Descripción de</text:p>
      <text:p text:style-name="PDFText">las medidas adoptadas o propuestas para poner remedio a la violación de la seguridad de los datos</text:p>
      <text:p text:style-name="PDFText">personales, incluyendo, si procede, las medidas adoptadas para mitigar los posibles efectos</text:p>
      <text:p text:style-name="PDFText">negativos. Si no es posible facilitar la información simultáneamente, y en la medida en que no lo</text:p>
      <text:p text:style-name="PDFText">sea, la información se facilitará de manera gradual sin dilación indebida. La entidad encargada del</text:p>
      <text:p text:style-name="PDFText">tratamiento también colaborará en la realización de las evaluaciones de impacto relativas a la</text:p>
      <text:p text:style-name="PDFText">protección de datos y, en su caso, la realización de consultas previas. En todo caso, APNALP</text:p>
      <text:p text:style-name="PDFText"> </text:p>
      <text:p text:style-name="PDFText"> </text:p>
      <text:p text:style-name="PDFText"> </text:p>
      <text:p text:style-name="PDFText"> </text:p>
      <text:p text:style-name="PDFText"> <text:s text:c="105"/>Documento firmado electrónicamente desde la plataforma esPublico Gestiona | Página 19 de 20</text:p>
      <text:p text:style-name="PDFText">colaborará con el IAS ante cualquier requerimiento hecho por la autoridad competente en relación</text:p>
      <text:p text:style-name="PDFText">con el tratamiento de datos personales encomendado. Si la administración o entidad firmante</text:p>
      <text:p text:style-name="PDFText">considera que alguna de las instrucciones infringe el RGPD o cualquier otra disposición en materia</text:p>
      <text:p text:style-name="PDFText">de protección de datos de la Unión o de los Estados miembros, la Administración o entidad</text:p>
      <text:p text:style-name="PDFText">informará inmediatamente al IAS.</text:p>
      <text:p text:style-name="PDFText"> </text:p>
      <text:p text:style-name="PDFText"> · Ejercicio de derechos por los interesados. - Los derechos de acceso, rectificación, supresión y, en</text:p>
      <text:p text:style-name="PDFText">su caso, limitación, portabilidad u oposición se ejercerán por los interesados ante el IAS. Si la</text:p>
      <text:p text:style-name="PDFText">Administración o entidad recibiese una petición de ejercicio de derechos deberá informar</text:p>
      <text:p text:style-name="PDFText"> <text:s text:c="105"/>Cód. Validación: 96YQTFRE7NY6XY5T6ETNNPM7K</text:p>
      <text:p text:style-name="PDFText"> </text:p>
      <text:p text:style-name="PDFText"> </text:p>
      <text:p text:style-name="PDFText"> </text:p>
      <text:p text:style-name="PDFText"> </text:p>
      <text:p text:style-name="PDFText">inmediatamente al interesado o afectado de la identidad del Responsable del Tratamiento, para que</text:p>
      <text:p text:style-name="PDFText">aquél se dirija al mismo. La comunicación debe hacerse de forma inmediata y en ningún caso más</text:p>
      <text:p text:style-name="PDFText">allá del día laborable siguiente al de la recepción de la solicitud, juntamente, en su caso, con otras</text:p>
      <text:p text:style-name="PDFText"> <text:s text:c="105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informaciones que puedan ser relevantes para resolver la solicitud. * Asistirá al Responsable de</text:p>
      <text:p text:style-name="PDFText">Tratamiento, cuando así se precisase, para que éste pueda cumplir y dar respuesta a los ejercicios</text:p>
      <text:p text:style-name="PDFText">de Derechos.</text:p>
      <text:p text:style-name="PDFText"> </text:p>
      <text:p text:style-name="PDFText"> · Deber de devolución y no conservación. - A elección del IAS, APNALP suprimirá o devolverá todos</text:p>
      <text:p text:style-name="PDFText">los datos personales una vez finalice la prestación de los servicios de tratamiento, y suprimirá las</text:p>
      <text:p text:style-name="PDFText">copias existentes a menos que se requiera la conservación de los datos personales en virtud de</text:p>
      <text:p text:style-name="PDFText">disposición legal. Aquellos soportes o documentos en los que obren los datos personales, que no</text:p>
      <text:p text:style-name="PDFText"> </text:p>
      <text:p text:style-name="PDFText"> <text:s text:c="42"/>13/05/2026 08:26 <text:s text:c="27"/>Página: 19 de 20</text:p>
      <text:p text:style-name="PDFText"> </text:p>
      <text:p text:style-name="PDFText"> <text:s text:c="39"/>Convenio</text:p>
      <text:p text:style-name="PDFText"> <text:s text:c="39"/>ANEXO III</text:p>
      <text:p text:style-name="PDFText"> </text:p>
      <text:p text:style-name="PDFText"> </text:p>
      <text:p text:style-name="PDFText">fueran devueltos, deberán destruirse adoptando las medidas de seguridad pertinentes para evitar el</text:p>
      <text:p text:style-name="PDFText">acceso, recuperación o restauración de los datos.</text:p>
      <text:p text:style-name="PDFText"> </text:p>
      <text:p text:style-name="PDFText"> · Subcontratación.- En caso de tener previsto subcontratar los servidores o servicios asociados a</text:p>
      <text:p text:style-name="PDFText">los mismos, antes de iniciarse la prestación, APNALP deberá formalizar con el subcontratista el</text:p>
      <text:p text:style-name="PDFText">contrato de encargo de tratamiento de los datos, debiendo entregar una copia del mismo al IAS. El</text:p>
      <text:p text:style-name="PDFText">contrato recogerá las mismas obligaciones de protección de datos que las estipuladas en este</text:p>
      <text:p text:style-name="PDFText">anexo y, en particular, el subcontratista adoptará medidas de seguridad, técnicas y organizativas,</text:p>
      <text:p text:style-name="PDFText">apropiadas de manera que el tratamiento sea conforme a la legislación vigente.</text:p>
      <text:p text:style-name="PDFText"> </text:p>
      <text:p text:style-name="PDFText">· APNALP informará al IAS de cualquier cambio previsto en la incorporación o sustitución de otras</text:p>
      <text:p text:style-name="PDFText">subcontratistas, dando así al IAS la oportunidad de otorgar la autorización de subcontratación. La</text:p>
      <text:p text:style-name="PDFText">no respuesta, por escrito, del IAS a dicha solicitud equivale a oponerse a dichos cambios.</text:p>
      <text:p text:style-name="PDFText"> </text:p>
      <text:p text:style-name="PDFText"> · En todo caso, el encargado del tratamiento asume la responsabilidad por cualquier</text:p>
      <text:p text:style-name="PDFText">incumplimiento del subcontratista de la normativa sobre protección de datos personales,</text:p>
      <text:p text:style-name="PDFText">manteniendo indemne al IAS de cualesquiera consecuencias derivadas de las acciones u omisiones</text:p>
      <text:p text:style-name="PDFText">del subcontratista.</text:p>
      <text:p text:style-name="PDFText"> </text:p>
      <text:p text:style-name="PDFText"> </text:p>
      <text:p text:style-name="PDFText"> </text:p>
      <text:p text:style-name="PDFText"> </text:p>
      <text:p text:style-name="PDFText"> <text:s text:c="101"/>Documento firmado electrónicamente desde la plataforma esPublico Gestiona | Página 20 de 20</text:p>
      <text:p text:style-name="PDFText"> <text:s text:c="101"/>Cód. Validación: 96YQTFRE7NY6XY5T6ETNNPM7K</text:p>
      <text:p text:style-name="PDFText"> <text:s text:c="101"/>Verificación: https://ias.sedelectronica.es/</text:p>
      <text:p text:style-name="PDFText"> </text:p>
      <text:p text:style-name="PDFText"> </text:p>
      <text:p text:style-name="PDFText"> </text:p>
      <text:p text:style-name="PDFText"> </text:p>
      <text:p text:style-name="PDFText"> <text:s text:c="40"/>13/05/2026 08:26 <text:s text:c="25"/>Página: 20 de 20</text:p>
      <text:p text:style-name="PDFText"> 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8pt"/>
      <style:paragraph-properties fo:margin-bottom="0cm" fo:margin-top="0cm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