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PDFText"> <text:s text:c="40"/>Adenda 2022 al Convenio</text:p>
      <text:p text:style-name="PDFText"> <text:s text:c="40"/>IAS - APNALP</text:p>
      <text:p text:style-name="PDFText"> </text:p>
      <text:p text:style-name="PDFText"> </text:p>
      <text:p text:style-name="PDFText"> </text:p>
      <text:p text:style-name="PDFText"> <text:s text:c="2"/>ADENDA DE MODIFICACIÓN Y PRÓRROGA DEL CONVENIO ENTRE EL IAS Y</text:p>
      <text:p text:style-name="PDFText"> APNALP PARA LA PRESTACIÓN DE SERVICIOS A PERSONAS EN SITUACIÓN DE</text:p>
      <text:p text:style-name="PDFText"> <text:s text:c="23"/>DEPENDENCIA 2022</text:p>
      <text:p text:style-name="PDFText"> </text:p>
      <text:p text:style-name="PDFText"> <text:s text:c="3"/>En Las Palmas de Gran Canaria en la fecha que consta incorporada mediante firma digital.</text:p>
      <text:p text:style-name="PDFText"> </text:p>
      <text:p text:style-name="PDFText"> <text:s text:c="40"/>COMPARECEN</text:p>
      <text:p text:style-name="PDFText"> </text:p>
      <text:p text:style-name="PDFText">De una parte, D.ª Isabel Mena Alonso, con NIF 78497552R, en calidad de Presidenta del Instituto de</text:p>
      <text:p text:style-name="PDFText">Atención Social y Sociosanitaria del Cabido de Gran Canaria (en adelante IAS), con NIF P8500012C,</text:p>
      <text:p text:style-name="PDFText">por Decreto nº 43/2019 de 26 de julio de 2019, del Excmo. Sr. Presidente del Cabildo Insular de Gran</text:p>
      <text:p text:style-name="PDFText">Canaria, actuando en nombre y representación del citado IAS, según el artículo 13.a de los</text:p>
      <text:p text:style-name="PDFText">Estatutos, con domicilio en la calle Tomás Morales 2, 35003, de esta ciudad, asistido por el</text:p>
      <text:p text:style-name="PDFText">Secretaria del IAS, de conformidad con la Disposición Adicional Octava de la Ley 7/1985, de 2 de</text:p>
      <text:p text:style-name="PDFText">abril, reguladora de las Bases de Régimen Local, modificada por la Ley 57/2003, de 16 de diciembre,</text:p>
      <text:p text:style-name="PDFText">de medidas para la modernización del gobierno local.</text:p>
      <text:p text:style-name="PDFText"> </text:p>
      <text:p text:style-name="PDFText">Y, de otra parte, D./D.ª Sandra Reyes Ojeda, con NIF 52833185T, en calidad de Presidenta, actuando</text:p>
      <text:p text:style-name="PDFText">en nombre y representación de APNALP, con NIF G35042977, con domicilio profesional en la calle</text:p>
      <text:p text:style-name="PDFText">Calle La Noria, nº4. Urbanización los Eucaliptos II. Valle de Jinámar, Las Palmas de Gran Canaria,</text:p>
      <text:p text:style-name="PDFText">C.P. 35220, municipio de Las Palmas de G.C., inscrita en el Registro de Entidades Colaboradoras en</text:p>
      <text:p text:style-name="PDFText">materia de Servicios Sociales por el Gobierno de Canarias, con fecha 29/04/2003 y número</text:p>
      <text:p text:style-name="PDFText">LP/GC/03/329, según Decreto 63/1986 de 4 de abril, para lo cual está debidamente facultada según</text:p>
      <text:p text:style-name="PDFText">consta en certificado de fecha 12/10/2019.</text:p>
      <text:p text:style-name="PDFText"> </text:p>
      <text:p text:style-name="PDFText">Ambas partes, en la condición con que actúan, se reconocen competencia y capacidad para el</text:p>
      <text:p text:style-name="PDFText">otorgamiento de la adenda de modificación y prórroga del presente Convenio, y</text:p>
      <text:p text:style-name="PDFText"> </text:p>
      <text:p text:style-name="PDFText"> <text:s text:c="42"/>EXPONEN</text:p>
      <text:p text:style-name="PDFText"> </text:p>
      <text:p text:style-name="PDFText"> <text:s text:c="46"/>-I-</text:p>
      <text:p text:style-name="PDFText"> </text:p>
      <text:p text:style-name="PDFText">Que el 30 de diciembre de 2021 se firmó la Adenda tercera de modificación y prórroga del Convenio</text:p>
      <text:p text:style-name="PDFText">de Cooperación entre la Administración Pública de la Comunidad Autónoma de Canarias y el</text:p>
      <text:p text:style-name="PDFText">Cabildo Insular de Gran Canaria, para la prestación de servicios a personas en situación de</text:p>
      <text:p text:style-name="PDFText">dependencia y, en general, a personas menores de seis años, mayores o con discapacidad; y para la</text:p>
      <text:p text:style-name="PDFText">realización de actuaciones en relación con el procedimiento de reconocimiento de la situación de</text:p>
      <text:p text:style-name="PDFText">dependencia y del derecho a las prestaciones (en adelante Adenda de modificación y prórroga del</text:p>
      <text:p text:style-name="PDFText">Convenio de Dependencia 2018-2022).</text:p>
      <text:p text:style-name="PDFText"> </text:p>
      <text:p text:style-name="PDFText"> <text:s text:c="46"/>- II -</text:p>
      <text:p text:style-name="PDFText"> </text:p>
      <text:p text:style-name="PDFText">El Cabildo de Gran Canaria, a través del IAS, ha consignado en el Presupuesto General de 2022 los</text:p>
      <text:p text:style-name="PDFText">créditos presupuestarios que garantizan la financiación de lo acordado en la Adenda de</text:p>
      <text:p text:style-name="PDFText">modificación y prórroga del Convenio de Dependencia 2018-2022. Todo ello, con el objeto de</text:p>
      <text:p text:style-name="PDFText">incrementar el precio plaza-día en los sectores de mayores (servicios diurnos), discapacidad</text:p>
      <text:p text:style-name="PDFText">intelectual y salud mental, así como la incorporación nuevos recursos.</text:p>
      <text:p text:style-name="PDFText"> </text:p>
      <text:p text:style-name="PDFText"> <text:s text:c="46"/>- III -</text:p>
      <text:p text:style-name="PDFText"> <text:s text:c="40"/>14/01/2022 08:07 <text:s text:c="26"/>Página: 1 de 3</text:p>
      <text:p text:style-name="PDFText"> </text:p>
      <text:p text:style-name="PDFText"> <text:s text:c="40"/>Adenda 2022 al Convenio</text:p>
      <text:p text:style-name="PDFText"> <text:s text:c="40"/>IAS - APNALP</text:p>
      <text:p text:style-name="PDFText"> </text:p>
      <text:p text:style-name="PDFText"> </text:p>
      <text:p text:style-name="PDFText">Que las partes intervinientes suscribieron un Convenio para la prestación de servicios a personas en</text:p>
      <text:p text:style-name="PDFText">situación de dependencia, con un periodo de vigencia desde el 01 de enero de 2018 hasta el 31 de</text:p>
      <text:p text:style-name="PDFText">diciembre de 2021, cuya cláusula séptima (Modificación), dispone que 'en el supuesto de cambios</text:p>
      <text:p text:style-name="PDFText">normativos o bien de que la Administración Pública de la Comunidad Autónoma de Canarias y el</text:p>
      <text:p text:style-name="PDFText">IAS acuerden un cambio en el sistema de financiación o de funcionamiento de los recursos</text:p>
      <text:p text:style-name="PDFText">establecidos en el Convenio de Cooperación vigente entre ambas administraciones, se procederá a</text:p>
      <text:p text:style-name="PDFText">la modificación de las condiciones estipuladas en este Convenio y se tramitará mediante la</text:p>
      <text:p text:style-name="PDFText">aprobación y formalización de la correspondiente Adenda (...). Corresponden a la Presidencia del</text:p>
      <text:p text:style-name="PDFText">IAS las actuaciones relativas a la formalización de las modificaciones del presente Convenio que</text:p>
      <text:p text:style-name="PDFText">supongan la transformación de servicios y plazas'.</text:p>
      <text:p text:style-name="PDFText"> </text:p>
      <text:p text:style-name="PDFText">Que por Decreto nº 2021-1219 de fecha 16 de diciembre de 2021, se ha aprobado la Adenda de</text:p>
      <text:p text:style-name="PDFText">modificación y prórroga de los Convenios entre el IAS y las entidades (Ayuntamientos /</text:p>
      <text:p text:style-name="PDFText">Asociaciones sin ánimo de lucro) para la prestación de servicios a personas en situación de</text:p>
      <text:p text:style-name="PDFText">dependencia así como el presente Modelo de formalización.</text:p>
      <text:p text:style-name="PDFText"> </text:p>
      <text:p text:style-name="PDFText">Así pues, reconociéndose ambas partes la capacidad suficiente en Derecho y de común acuerdo,</text:p>
      <text:p text:style-name="PDFText">suscriben la presente Adenda de modificación y prórroga del Convenio entre el IAS y APNALP para</text:p>
      <text:p text:style-name="PDFText">la prestación de servicios a personas en situación de dependencia, con inclusión de las siguientes,</text:p>
      <text:p text:style-name="PDFText"> </text:p>
      <text:p text:style-name="PDFText"> <text:s text:c="41"/>CLÁUSULAS</text:p>
      <text:p text:style-name="PDFText"> </text:p>
      <text:p text:style-name="PDFText">Primera.-</text:p>
      <text:p text:style-name="PDFText"> </text:p>
      <text:p text:style-name="PDFText">La presente Adenda de modificación y prórroga tiene por objeto incrementar el precio plaza-día en</text:p>
      <text:p text:style-name="PDFText">los sectores de mayores (servicios diurnos), discapacidad intelectual y salud mental, así como la</text:p>
      <text:p text:style-name="PDFText">incorporación nuevos recursos.</text:p>
      <text:p text:style-name="PDFText"> </text:p>
      <text:p text:style-name="PDFText">Segunda.-</text:p>
      <text:p text:style-name="PDFText"> </text:p>
      <text:p text:style-name="PDFText">El IAS abonará a APNALP, los importes establecidos en el Anexo I - FICHA FINANCIERA, los cuales</text:p>
      <text:p text:style-name="PDFText">consolidan la distribución de plazas e importes, así como las variaciones que se hayan reconocido</text:p>
      <text:p text:style-name="PDFText">en la Adenda de modificación y prórroga del Convenio de Dependencia suscrito entre la Comunidad</text:p>
      <text:p text:style-name="PDFText">Autónoma y el Cabildo de Gran Canaria, para el periodo 2018 - 2022.</text:p>
      <text:p text:style-name="PDFText"> </text:p>
      <text:p text:style-name="PDFText">Así lo convienen, pactan y otorgan, por duplicado ejemplar y a un solo efecto, en el lugar y fecha al</text:p>
      <text:p text:style-name="PDFText">comienzo indicados, firmando en prueba de conformidad.</text:p>
      <text:p text:style-name="PDFText"> </text:p>
      <text:p text:style-name="PDFText"> </text:p>
      <text:p text:style-name="PDFText"> </text:p>
      <text:p text:style-name="PDFText"> </text:p>
      <text:p text:style-name="PDFText"> <text:s text:c="7"/>Presidenta del IAS <text:s text:c="46"/>Presidenta de APNALP</text:p>
      <text:p text:style-name="PDFText"> <text:s text:c="6"/>Isabel Mena Alonso <text:s text:c="48"/>Sandra Reyes Ojeda</text:p>
      <text:p text:style-name="PDFText"> </text:p>
      <text:p text:style-name="PDFText"> <text:s text:c="41"/>Secretario del IAS</text:p>
      <text:p text:style-name="PDFText"> <text:s text:c="36"/>Luis Alfonso Manero Torres</text:p>
      <text:p text:style-name="PDFText"> </text:p>
      <text:p text:style-name="PDFText"> </text:p>
      <text:p text:style-name="PDFText"> </text:p>
      <text:p text:style-name="PDFText"> </text:p>
      <text:p text:style-name="PDFText"> <text:s text:c="41"/>14/01/2022 08:07 <text:s text:c="26"/>Página: 2 de 3</text:p>
      <text:p text:style-name="PDFText"> </text:p>
      <text:p text:style-name="PDFText"> <text:s text:c="56"/>Adenda 2022 al Convenio</text:p>
      <text:p text:style-name="PDFText"> <text:s text:c="56"/>ANEXO I - Financiación del Convenio</text:p>
      <text:p text:style-name="PDFText"> </text:p>
      <text:p text:style-name="PDFText"> </text:p>
      <text:p text:style-name="PDFText"> <text:s text:c="59"/>Año 2018</text:p>
      <text:p text:style-name="PDFText"> <text:s text:c="52"/>Social <text:s text:c="12"/>Sanitario <text:s text:c="10"/>Programa M <text:s text:c="12"/>Total</text:p>
      <text:p text:style-name="PDFText"> <text:s text:c="3"/>Servicios por plazas <text:s text:c="5"/>Cód Días Plazas Precio <text:s text:c="3"/>Importe <text:s text:c="2"/>Precio <text:s text:c="4"/>Importe <text:s text:c="3"/>Precio <text:s text:c="3"/>Importe <text:s text:c="2"/>Precio <text:s text:c="3"/>Importe</text:p>
      <text:p text:style-name="PDFText">C. Día NTP+ <text:s text:c="19"/>34 248 <text:s text:c="6"/>10 43,50€ 107.880,00€ 0,00€ <text:s text:c="10"/>0,00€ 0,00€ <text:s text:c="8"/>0,00€ 43,50€ 107.880,00€</text:p>
      <text:p text:style-name="PDFText"> <text:s text:c="17"/>1 servicios <text:s text:c="7"/>10 plazas <text:s text:c="7"/>107.880,00€ <text:s text:c="16"/>0,00€ <text:s text:c="14"/>0,00€ <text:s text:c="8"/>107.880,00€</text:p>
      <text:p text:style-name="PDFText"> </text:p>
      <text:p text:style-name="PDFText"> <text:s text:c="59"/>Año 2019</text:p>
      <text:p text:style-name="PDFText"> <text:s text:c="52"/>Social <text:s text:c="12"/>Sanitario <text:s text:c="10"/>Programa M <text:s text:c="12"/>Total</text:p>
      <text:p text:style-name="PDFText"> <text:s text:c="3"/>Servicios por plazas <text:s text:c="5"/>Cód Días Plazas Precio <text:s text:c="3"/>Importe <text:s text:c="2"/>Precio <text:s text:c="4"/>Importe <text:s text:c="3"/>Precio <text:s text:c="3"/>Importe <text:s text:c="2"/>Precio <text:s text:c="3"/>Importe</text:p>
      <text:p text:style-name="PDFText">C. Día NTP+ <text:s text:c="19"/>34 250 <text:s text:c="6"/>10 47,59€ 118.975,00€ 0,00€ <text:s text:c="10"/>0,00€ 0,00€ <text:s text:c="8"/>0,00€ 47,59€ 118.975,00€</text:p>
      <text:p text:style-name="PDFText">Transporte plazas diurnas <text:s text:c="15"/>2500 <text:s text:c="63"/>7,00€ <text:s text:c="2"/>17.500,00€</text:p>
      <text:p text:style-name="PDFText"> <text:s text:c="17"/>1 servicios <text:s text:c="7"/>10 plazas <text:s text:c="7"/>118.975,00€ <text:s text:c="16"/>0,00€ <text:s text:c="14"/>0,00€ <text:s text:c="8"/>136.475,00€</text:p>
      <text:p text:style-name="PDFText"> </text:p>
      <text:p text:style-name="PDFText"> <text:s text:c="59"/>Año 2020</text:p>
      <text:p text:style-name="PDFText"> <text:s text:c="52"/>Social <text:s text:c="12"/>Sanitario <text:s text:c="10"/>Programa M <text:s text:c="12"/>Total</text:p>
      <text:p text:style-name="PDFText"> <text:s text:c="3"/>Servicios por plazas <text:s text:c="5"/>Cód Días Plazas Precio <text:s text:c="3"/>Importe <text:s text:c="2"/>Precio <text:s text:c="4"/>Importe <text:s text:c="3"/>Precio <text:s text:c="3"/>Importe <text:s text:c="2"/>Precio <text:s text:c="3"/>Importe</text:p>
      <text:p text:style-name="PDFText">C. Día NTP+ <text:s text:c="19"/>34 250 <text:s text:c="6"/>10 51,16€ 127.900,00€ 0,00€ <text:s text:c="10"/>0,00€ 0,00€ <text:s text:c="8"/>0,00€ 51,16€ 127.900,00€</text:p>
      <text:p text:style-name="PDFText">Transporte plazas diurnas <text:s text:c="15"/>2500 <text:s text:c="63"/>7,00€ <text:s text:c="2"/>17.500,00€</text:p>
      <text:p text:style-name="PDFText"> <text:s text:c="17"/>1 servicios <text:s text:c="7"/>10 plazas <text:s text:c="7"/>127.900,00€ <text:s text:c="16"/>0,00€ <text:s text:c="14"/>0,00€ <text:s text:c="8"/>145.400,00€</text:p>
      <text:p text:style-name="PDFText"> </text:p>
      <text:p text:style-name="PDFText"> <text:s text:c="59"/>Año 2021</text:p>
      <text:p text:style-name="PDFText"> <text:s text:c="52"/>Social <text:s text:c="12"/>Sanitario <text:s text:c="10"/>Programa M <text:s text:c="12"/>Total</text:p>
      <text:p text:style-name="PDFText"> <text:s text:c="3"/>Servicios por plazas <text:s text:c="5"/>Cód Días Plazas Precio <text:s text:c="3"/>Importe <text:s text:c="2"/>Precio <text:s text:c="4"/>Importe <text:s text:c="3"/>Precio <text:s text:c="3"/>Importe <text:s text:c="2"/>Precio <text:s text:c="3"/>Importe</text:p>
      <text:p text:style-name="PDFText">C. Día NTP+ <text:s text:c="19"/>34 250 <text:s text:c="6"/>10 56,28€ 140.700,00€ 0,00€ <text:s text:c="10"/>0,00€ 0,00€ <text:s text:c="8"/>0,00€ 56,28€ 140.700,00€</text:p>
      <text:p text:style-name="PDFText">Transporte plazas diurnas <text:s text:c="15"/>2500 <text:s text:c="63"/>7,00€ <text:s text:c="2"/>17.500,00€</text:p>
      <text:p text:style-name="PDFText"> <text:s text:c="17"/>1 servicios <text:s text:c="7"/>10 plazas <text:s text:c="7"/>140.700,00€ <text:s text:c="16"/>0,00€ <text:s text:c="14"/>0,00€ <text:s text:c="8"/>158.200,00€</text:p>
      <text:p text:style-name="PDFText"> </text:p>
      <text:p text:style-name="PDFText"> <text:s text:c="59"/>Año 2022</text:p>
      <text:p text:style-name="PDFText"> <text:s text:c="52"/>Social <text:s text:c="12"/>Sanitario <text:s text:c="10"/>Programa M <text:s text:c="12"/>Total</text:p>
      <text:p text:style-name="PDFText"> <text:s text:c="3"/>Servicios por plazas <text:s text:c="5"/>Cód Días Plazas Precio <text:s text:c="3"/>Importe <text:s text:c="2"/>Precio <text:s text:c="4"/>Importe <text:s text:c="3"/>Precio <text:s text:c="3"/>Importe <text:s text:c="2"/>Precio <text:s text:c="3"/>Importe</text:p>
      <text:p text:style-name="PDFText">C. Día NTP+ <text:s text:c="19"/>34 250 <text:s text:c="6"/>10 56,28€ 140.700,00€ 0,00€ <text:s text:c="10"/>0,00€ 0,00€ <text:s text:c="8"/>0,00€ 56,28€ 140.700,00€</text:p>
      <text:p text:style-name="PDFText">Transporte plazas diurnas <text:s text:c="15"/>2500 <text:s text:c="63"/>7,00€ <text:s text:c="2"/>17.500,00€</text:p>
      <text:p text:style-name="PDFText"> <text:s text:c="17"/>1 servicios <text:s text:c="7"/>10 plazas <text:s text:c="7"/>140.700,00€ <text:s text:c="16"/>0,00€ <text:s text:c="14"/>0,00€ <text:s text:c="8"/>158.200,00€</text:p>
      <text:p text:style-name="PDFText"> </text:p>
      <text:p text:style-name="PDFText"> </text:p>
      <text:p text:style-name="PDFText"> </text:p>
      <text:p text:style-name="PDFText"> </text:p>
      <text:p text:style-name="PDFText"> <text:s text:c="56"/>14/01/2022 08:07 <text:s text:c="32"/>Página: 3 de 3</text:p>
      <text:p text:style-name="PDFText"> 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Text" style:family="paragraph" style:display-name="PDFText">
      <style:text-properties fo:font-family="Liberation Mono" fo:font-size="8pt"/>
      <style:paragraph-properties fo:margin-bottom="0cm" fo:margin-top="0cm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