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PDFText"> <text:s text:c="96"/>Adenda 2023 al Convenio</text:p>
      <text:p text:style-name="PDFText"> <text:s text:c="96"/>IAS - APNALP</text:p>
      <text:p text:style-name="PDFText"> </text:p>
      <text:p text:style-name="PDFText"> </text:p>
      <text:p text:style-name="PDFText"> </text:p>
      <text:p text:style-name="PDFText"> <text:s text:c="58"/>ADENDA DE MODIFICACIÓN Y PRÓRROGA DEL CONVENIO ENTRE EL IAS Y</text:p>
      <text:p text:style-name="PDFText"> <text:s text:c="56"/>APNALP PARA LA PRESTACIÓN DE SERVICIOS A PERSONAS EN SITUACIÓN DE</text:p>
      <text:p text:style-name="PDFText"> <text:s text:c="82"/>DEPENDENCIA</text:p>
      <text:p text:style-name="PDFText">HASH: 3fd1ffaaf23f04f8ee8988b1990d9781</text:p>
      <text:p text:style-name="PDFText"> </text:p>
      <text:p text:style-name="PDFText"> </text:p>
      <text:p text:style-name="PDFText"> </text:p>
      <text:p text:style-name="PDFText"> </text:p>
      <text:p text:style-name="PDFText"> <text:s text:c="59"/>En Las Palmas de Gran Canaria en la fecha que consta incorporada mediante firma digital.</text:p>
      <text:p text:style-name="PDFText">SANTANA BAEZ, ALICIA (1 de 3)</text:p>
      <text:p text:style-name="PDFText"> </text:p>
      <text:p text:style-name="PDFText"> </text:p>
      <text:p text:style-name="PDFText"> </text:p>
      <text:p text:style-name="PDFText"> </text:p>
      <text:p text:style-name="PDFText"> <text:s text:c="96"/>COMPARECEN</text:p>
      <text:p text:style-name="PDFText">Fecha Firma: 19/01/2023</text:p>
      <text:p text:style-name="PDFText"> </text:p>
      <text:p text:style-name="PDFText"> </text:p>
      <text:p text:style-name="PDFText"> </text:p>
      <text:p text:style-name="PDFText"> </text:p>
      <text:p text:style-name="PDFText"> <text:s text:c="55"/>De una parte, D.ª Isabel Mena Alonso, con NIF 78497552R, en calidad de Presidenta del Instituto de</text:p>
      <text:p text:style-name="PDFText">Tercero</text:p>
      <text:p text:style-name="PDFText"> </text:p>
      <text:p text:style-name="PDFText"> </text:p>
      <text:p text:style-name="PDFText"> </text:p>
      <text:p text:style-name="PDFText"> </text:p>
      <text:p text:style-name="PDFText"> <text:s text:c="55"/>Atención Social y Sociosanitaria del Cabido de Gran Canaria (en adelante IAS), con NIF P8500012C,</text:p>
      <text:p text:style-name="PDFText"> <text:s text:c="55"/>por Decreto nº 43/2019 de 26 de julio de 2019, del Excmo. Sr. Presidente del Cabildo Insular de Gran</text:p>
      <text:p text:style-name="PDFText"> <text:s text:c="55"/>Canaria, actuando en nombre y representación del citado IAS, según el artículo 13.a de los</text:p>
      <text:p text:style-name="PDFText"> <text:s text:c="55"/>Estatutos, con domicilio en la calle Tomás Morales 2, 35003, de esta ciudad, asistido por el</text:p>
      <text:p text:style-name="PDFText"> <text:s text:c="55"/>Secretario del IAS, de conformidad con la Disposición Adicional Octava de la Ley 7/1985, de 2 de</text:p>
      <text:p text:style-name="PDFText"> <text:s text:c="55"/>abril, reguladora de las Bases de Régimen Local, modificada por la Ley 57/2003, de 16 de diciembre,</text:p>
      <text:p text:style-name="PDFText"> <text:s text:c="55"/>de medidas para la modernización del gobierno local.</text:p>
      <text:p text:style-name="PDFText"> </text:p>
      <text:p text:style-name="PDFText"> <text:s text:c="55"/>Y, de otra parte, D./D.ª Alicia Santana Báez, con NIF 42820721B, en calidad de Presidenta, actuando</text:p>
      <text:p text:style-name="PDFText"> <text:s text:c="55"/>en nombre y representación de APNALP, con NIF G35042977, con domicilio profesional en la calle</text:p>
      <text:p text:style-name="PDFText"> <text:s text:c="55"/>Calle La Noria, nº4. Urbanización los Eucaliptos II. Valle de Jinámar, Las Palmas de Gran Canaria,</text:p>
      <text:p text:style-name="PDFText"> <text:s text:c="55"/>C.P. 35220, municipio de Las Palmas de G.C., inscrita en el Registro de Entidades Colaboradoras en</text:p>
      <text:p text:style-name="PDFText">HASH: 83d10f84a3eaff83dc88367b61230d70</text:p>
      <text:p text:style-name="PDFText"> </text:p>
      <text:p text:style-name="PDFText"> </text:p>
      <text:p text:style-name="PDFText"> </text:p>
      <text:p text:style-name="PDFText"> </text:p>
      <text:p text:style-name="PDFText"> <text:s text:c="55"/>materia de Servicios Sociales por el Gobierno de Canarias, con fecha 29/04/2003 y número</text:p>
      <text:p text:style-name="PDFText"> <text:s text:c="55"/>LP/GC/03/329, según Decreto 63/1986 de 4 de abril, para lo cual está debidamente facultada según</text:p>
      <text:p text:style-name="PDFText"> <text:s text:c="55"/>consta en certificado de fecha 01/02/2022.</text:p>
      <text:p text:style-name="PDFText">Isabel Mena Alonso (2 de 3)</text:p>
      <text:p text:style-name="PDFText"> </text:p>
      <text:p text:style-name="PDFText">Fecha Firma: 19/01/2023</text:p>
      <text:p text:style-name="PDFText"> </text:p>
      <text:p text:style-name="PDFText"> </text:p>
      <text:p text:style-name="PDFText"> </text:p>
      <text:p text:style-name="PDFText"> </text:p>
      <text:p text:style-name="PDFText"> <text:s text:c="55"/>Ambas partes, en la condición con que actúan, se reconocen competencia y capacidad para el</text:p>
      <text:p text:style-name="PDFText">Presidenta del IAS</text:p>
      <text:p text:style-name="PDFText"> </text:p>
      <text:p text:style-name="PDFText"> </text:p>
      <text:p text:style-name="PDFText"> </text:p>
      <text:p text:style-name="PDFText"> </text:p>
      <text:p text:style-name="PDFText"> <text:s text:c="55"/>otorgamiento de la adenda de modificación y prórroga del presente Convenio, y</text:p>
      <text:p text:style-name="PDFText"> </text:p>
      <text:p text:style-name="PDFText"> <text:s text:c="98"/>EXPONEN</text:p>
      <text:p text:style-name="PDFText"> </text:p>
      <text:p text:style-name="PDFText"> <text:s text:c="102"/>-I-</text:p>
      <text:p text:style-name="PDFText"> </text:p>
      <text:p text:style-name="PDFText"> <text:s text:c="158"/>Cód. Validación: AYX4DNFRNRWFMEHY9ED7FMKP5 | Verificación: https://ias.sedelectronica.es/</text:p>
      <text:p text:style-name="PDFText"> <text:s text:c="55"/>Que el 30 de diciembre de 2022 se firmó la Adenda cuarta de modificación y prórroga del Convenio</text:p>
      <text:p text:style-name="PDFText"> <text:s text:c="55"/>de Cooperación entre la Administración Pública de la Comunidad Autónoma de Canarias y el <text:s text:c="14"/>Documento firmado electrónicamente desde la plataforma esPublico Gestiona | Página 1 de 9</text:p>
      <text:p text:style-name="PDFText"> </text:p>
      <text:p text:style-name="PDFText"> <text:s text:c="55"/>Cabildo Insular de Gran Canaria, para la prestación de servicios a personas en situación de</text:p>
      <text:p text:style-name="PDFText"> <text:s text:c="55"/>dependencia y, en general, a personas menores de seis años, mayores o con discapacidad; y para la</text:p>
      <text:p text:style-name="PDFText"> <text:s text:c="55"/>realización de actuaciones en relación con el procedimiento de reconocimiento de la situación de</text:p>
      <text:p text:style-name="PDFText">La Secretaria delegada. Decreto 25/2022 de 22/06/2022</text:p>
      <text:p text:style-name="PDFText"> </text:p>
      <text:p text:style-name="PDFText"> </text:p>
      <text:p text:style-name="PDFText"> </text:p>
      <text:p text:style-name="PDFText"> </text:p>
      <text:p text:style-name="PDFText"> <text:s text:c="55"/>dependencia y del derecho a las prestaciones (en adelante Adenda de modificación y prórroga del</text:p>
      <text:p text:style-name="PDFText"> <text:s text:c="55"/>Convenio de Dependencia 2018-2023).</text:p>
      <text:p text:style-name="PDFText">CARMEN DELIA MORALES SOCORRO (3 de 3)</text:p>
      <text:p text:style-name="PDFText"> </text:p>
      <text:p text:style-name="PDFText"> </text:p>
      <text:p text:style-name="PDFText">HASH: 87f2d212d0ffb833ea2e04121ee0c3bb</text:p>
      <text:p text:style-name="PDFText"> </text:p>
      <text:p text:style-name="PDFText"> </text:p>
      <text:p text:style-name="PDFText"> </text:p>
      <text:p text:style-name="PDFText"> </text:p>
      <text:p text:style-name="PDFText"> <text:s text:c="102"/>- II -</text:p>
      <text:p text:style-name="PDFText"> </text:p>
      <text:p text:style-name="PDFText"> <text:s text:c="55"/>El Cabildo de Gran Canaria, a través del IAS, ha consignado en el Presupuesto General de 2023 los</text:p>
      <text:p text:style-name="PDFText">Fecha Firma: 20/01/2023</text:p>
      <text:p text:style-name="PDFText"> </text:p>
      <text:p text:style-name="PDFText"> </text:p>
      <text:p text:style-name="PDFText"> </text:p>
      <text:p text:style-name="PDFText"> </text:p>
      <text:p text:style-name="PDFText"> <text:s text:c="55"/>créditos presupuestarios que garantizan la financiación de lo acordado en la Adenda de</text:p>
      <text:p text:style-name="PDFText"> <text:s text:c="55"/>modificación y prórroga del Convenio de Dependencia 2018-2023. Todo ello, con el objeto de</text:p>
      <text:p text:style-name="PDFText"> <text:s text:c="55"/>actualizar los recursos sociosanitarios de ámbito insular y su financiación.</text:p>
      <text:p text:style-name="PDFText"> </text:p>
      <text:p text:style-name="PDFText"> <text:s text:c="102"/>- III -</text:p>
      <text:p text:style-name="PDFText"> </text:p>
      <text:p text:style-name="PDFText"> <text:s text:c="96"/>18/01/2023 14:34 <text:s text:c="26"/>Página: 1 de 9</text:p>
      <text:p text:style-name="PDFText"> </text:p>
      <text:p text:style-name="PDFText"> <text:s text:c="43"/>Adenda 2023 al Convenio</text:p>
      <text:p text:style-name="PDFText"> <text:s text:c="43"/>IAS - APNALP</text:p>
      <text:p text:style-name="PDFText"> </text:p>
      <text:p text:style-name="PDFText"> </text:p>
      <text:p text:style-name="PDFText">Que las partes intervinientes suscribieron un Convenio para la prestación de servicios a personas en</text:p>
      <text:p text:style-name="PDFText">situación de dependencia, con un periodo de vigencia desde el 01 de enero de 2018 hasta el 31 de</text:p>
      <text:p text:style-name="PDFText">diciembre de 2021, cuya cláusula séptima (Modificación), dispone que 'en el supuesto de cambios</text:p>
      <text:p text:style-name="PDFText">normativos o bien de que la Administración Pública de la Comunidad Autónoma de Canarias y el</text:p>
      <text:p text:style-name="PDFText">IAS acuerden un cambio en el sistema de financiación o de funcionamiento de los recursos</text:p>
      <text:p text:style-name="PDFText">establecidos en el Convenio de Cooperación vigente entre ambas administraciones, se procederá a</text:p>
      <text:p text:style-name="PDFText">la modificación de las condiciones estipuladas en este Convenio y se tramitará mediante la</text:p>
      <text:p text:style-name="PDFText">aprobación y formalización de la correspondiente Adenda (...). Corresponden a la Presidencia del</text:p>
      <text:p text:style-name="PDFText">IAS las actuaciones relativas a la formalización de las modificaciones del presente Convenio que</text:p>
      <text:p text:style-name="PDFText">supongan la transformación de servicios y plazas'.</text:p>
      <text:p text:style-name="PDFText"> </text:p>
      <text:p text:style-name="PDFText"> <text:s text:c="49"/>- IV -</text:p>
      <text:p text:style-name="PDFText"> </text:p>
      <text:p text:style-name="PDFText">Que por Decreto nº 2021-1219 de fecha 17 de diciembre de 2021, se ha aprobado la Adenda de</text:p>
      <text:p text:style-name="PDFText">modificación y prórroga de los Convenios entre el IAS y las entidades (Ayuntamientos /</text:p>
      <text:p text:style-name="PDFText">Asociaciones sin ánimo de lucro) para la prestación de servicios a personas en situación de</text:p>
      <text:p text:style-name="PDFText">dependencia así como el correspondiente Modelo de formalización.</text:p>
      <text:p text:style-name="PDFText"> </text:p>
      <text:p text:style-name="PDFText"> <text:s text:c="50"/>-V-</text:p>
      <text:p text:style-name="PDFText"> </text:p>
      <text:p text:style-name="PDFText">Que por Decreto nº 2022-1135 de fecha 27 de diciembre de 2022, se ha aprobado la Adenda de</text:p>
      <text:p text:style-name="PDFText">modificación y prórroga de los Convenios entre el IAS y las entidades (Ayuntamientos /</text:p>
      <text:p text:style-name="PDFText">Asociaciones sin ánimo de lucro) para la prestación de servicios a personas en situación de</text:p>
      <text:p text:style-name="PDFText">dependencia así como el presente Modelo de formalización.</text:p>
      <text:p text:style-name="PDFText"> </text:p>
      <text:p text:style-name="PDFText">Así pues, reconociéndose ambas partes la capacidad suficiente en Derecho y de común acuerdo,</text:p>
      <text:p text:style-name="PDFText">suscriben la presente Adenda de modificación y prórroga del Convenio entre el IAS y APNALP para</text:p>
      <text:p text:style-name="PDFText">la prestación de servicios a personas en situación de dependencia, con inclusión de las siguientes,</text:p>
      <text:p text:style-name="PDFText"> </text:p>
      <text:p text:style-name="PDFText"> <text:s text:c="44"/>CLÁUSULAS</text:p>
      <text:p text:style-name="PDFText"> </text:p>
      <text:p text:style-name="PDFText">Primera.-</text:p>
      <text:p text:style-name="PDFText"> </text:p>
      <text:p text:style-name="PDFText"> </text:p>
      <text:p text:style-name="PDFText"> <text:s text:c="106"/>Cód. Validación: AYX4DNFRNRWFMEHY9ED7FMKP5 | Verificación: https://ias.sedelectronica.es/</text:p>
      <text:p text:style-name="PDFText">La presente Adenda de modificación y prórroga tiene por objeto actualizar los recursos</text:p>
      <text:p text:style-name="PDFText"> <text:s text:c="106"/>Documento firmado electrónicamente desde la plataforma esPublico Gestiona | Página 2 de 9</text:p>
      <text:p text:style-name="PDFText">sociosanitarios de ámbito insular y su financiación.</text:p>
      <text:p text:style-name="PDFText"> </text:p>
      <text:p text:style-name="PDFText">Segunda.- Plazas vacantes.</text:p>
      <text:p text:style-name="PDFText"> </text:p>
      <text:p text:style-name="PDFText">Se modifica, por ampliación, la redacción de la Cláusula Tercera a), en la forma:</text:p>
      <text:p text:style-name="PDFText"> </text:p>
      <text:p text:style-name="PDFText"> <text:s text:c="1"/>Tercera.- Obligaciones y Derechos.</text:p>
      <text:p text:style-name="PDFText"> </text:p>
      <text:p text:style-name="PDFText"> <text:s text:c="1"/>a) Por el Instituto de Atención Social y Sociosanitaria del Cabido de Gran Canaria.</text:p>
      <text:p text:style-name="PDFText"> </text:p>
      <text:p text:style-name="PDFText"> <text:s text:c="4"/>* Se compromete a aportar los recursos económicos consignados en este Convenio destinados a la</text:p>
      <text:p text:style-name="PDFText">financiación de las plazas/servicios puestas a disposición y recogidas en el Anexo I.</text:p>
      <text:p text:style-name="PDFText"> </text:p>
      <text:p text:style-name="PDFText"> <text:s text:c="3"/>* Realizar el seguimiento, supervisión y evaluación de las actuaciones objeto de este Convenio.</text:p>
      <text:p text:style-name="PDFText"> </text:p>
      <text:p text:style-name="PDFText"> <text:s text:c="4"/>* Velar para que todas aquellas personas adscritas en las plazas/servicios detallados en el Anexo I</text:p>
      <text:p text:style-name="PDFText">sean valoradas a los efectos de determinar el grado de dependencia.</text:p>
      <text:p text:style-name="PDFText"> <text:s text:c="44"/>18/01/2023 14:34 <text:s text:c="27"/>Página: 2 de 9</text:p>
      <text:p text:style-name="PDFText"> </text:p>
      <text:p text:style-name="PDFText"> <text:s text:c="43"/>Adenda 2023 al Convenio</text:p>
      <text:p text:style-name="PDFText"> <text:s text:c="43"/>IAS - APNALP</text:p>
      <text:p text:style-name="PDFText"> </text:p>
      <text:p text:style-name="PDFText"> </text:p>
      <text:p text:style-name="PDFText"> <text:s text:c="3"/>* Determinar el destino de las plazas vacantes que no sean ocupadas por un período de seis</text:p>
      <text:p text:style-name="PDFText">meses, una vez finalizado el plazo de vigencia del presente Convenio.</text:p>
      <text:p text:style-name="PDFText"> </text:p>
      <text:p text:style-name="PDFText">Tercera.- Responsable del Convenio por la entidad.</text:p>
      <text:p text:style-name="PDFText"> </text:p>
      <text:p text:style-name="PDFText">Se modifica, por ampliación, la redacción de la Cláusula Tercera b), en la forma:</text:p>
      <text:p text:style-name="PDFText"> </text:p>
      <text:p text:style-name="PDFText"> <text:s text:c="1"/>b) Por la entidad:</text:p>
      <text:p text:style-name="PDFText"> </text:p>
      <text:p text:style-name="PDFText"> <text:s text:c="1"/>(...)</text:p>
      <text:p text:style-name="PDFText"> </text:p>
      <text:p text:style-name="PDFText"> <text:s text:c="4"/>Mantener puntualmente actualizada la aplicación informática GUIAS, de Gestión de Estancias</text:p>
      <text:p text:style-name="PDFText">proporcionada por el IAS, con el objetivo de conocer la situación y permanencia de los usuarios y el</text:p>
      <text:p text:style-name="PDFText">estado de ocupación de las plazas/servicios de cada recurso sociosanitario, e igualmente, facilitará</text:p>
      <text:p text:style-name="PDFText">aquellos informes que se requieran en cualquier momento por el IAS sobre la ejecución del convenio.</text:p>
      <text:p text:style-name="PDFText"> </text:p>
      <text:p text:style-name="PDFText"> <text:s text:c="2"/>A tales efectos, se designa como Responsable del Convenio por la Entidad a D./D.ª María José</text:p>
      <text:p text:style-name="PDFText">Afonso Suárez, con NIF 78693165E, cargo Coordinadora de servicios y correo electrónico</text:p>
      <text:p text:style-name="PDFText">centrodiaapnalp@yahoo.es.</text:p>
      <text:p text:style-name="PDFText"> </text:p>
      <text:p text:style-name="PDFText">Cuarta.- Financiación del transporte de los servicios diurnos / SPAP.</text:p>
      <text:p text:style-name="PDFText"> </text:p>
      <text:p text:style-name="PDFText">Con efecto del mes de enero de 2022, queda sin efecto lo expuesto en la cláusula tercera de la</text:p>
      <text:p text:style-name="PDFText">Adenda 1ª al Convenio vigente, que establecía:</text:p>
      <text:p text:style-name="PDFText"> </text:p>
      <text:p text:style-name="PDFText"> <text:s text:c="1"/>Tercera.- APNALP cumplimentará, en el caso de llevar a cabo la prestación del Servicio de Transporte</text:p>
      <text:p text:style-name="PDFText">para los centros de actividad diurna, los datos solicitados a través del Anexo II - Servicio de Transporte.</text:p>
      <text:p text:style-name="PDFText"> </text:p>
      <text:p text:style-name="PDFText">Por tanto, las entidades no deben presentar cumplimentado el Anexo II - Servicio de Transporte.</text:p>
      <text:p text:style-name="PDFText"> </text:p>
      <text:p text:style-name="PDFText">En su lugar, se modifica, por ampliación, la redacción de las siguientes cláusulas:</text:p>
      <text:p text:style-name="PDFText"> </text:p>
      <text:p text:style-name="PDFText"> <text:s text:c="1"/>Cláusula Cuarta I.- Tipología de recursos.</text:p>
      <text:p text:style-name="PDFText"> </text:p>
      <text:p text:style-name="PDFText"> </text:p>
      <text:p text:style-name="PDFText"> <text:s text:c="109"/>Cód. Validación: AYX4DNFRNRWFMEHY9ED7FMKP5 | Verificación: https://ias.sedelectronica.es/</text:p>
      <text:p text:style-name="PDFText"> <text:s text:c="1"/>Conforme a la prestación de servicios</text:p>
      <text:p text:style-name="PDFText"> <text:s text:c="109"/>Documento firmado electrónicamente desde la plataforma esPublico Gestiona | Página 3 de 9</text:p>
      <text:p text:style-name="PDFText"> </text:p>
      <text:p text:style-name="PDFText"> <text:s text:c="1"/>a) Servicio de Promoción de la Autonomía Personal (SPAP).</text:p>
      <text:p text:style-name="PDFText"> </text:p>
      <text:p text:style-name="PDFText"> Prestación de servicios por hora de atención al usuario, financiándose un máximo de 20 horas al</text:p>
      <text:p text:style-name="PDFText">mes, a través del módulo social, así como el módulo del transporte.</text:p>
      <text:p text:style-name="PDFText"> </text:p>
      <text:p text:style-name="PDFText"> <text:s text:c="1"/>Cláusula Cuarta II.- Condiciones de financiación.</text:p>
      <text:p text:style-name="PDFText"> </text:p>
      <text:p text:style-name="PDFText"> <text:s text:c="1"/>4.2 a).- Plaza ocupada: la financiación de la plaza ocupada será el 100% del precio/día del módulo</text:p>
      <text:p text:style-name="PDFText">social, del módulo sanitario y del módulo del transporte.</text:p>
      <text:p text:style-name="PDFText"> </text:p>
      <text:p text:style-name="PDFText"> <text:s text:c="1"/>4.2 b).- Plaza reservada: la financiación de la plaza reservada será el 100% del precio/día del</text:p>
      <text:p text:style-name="PDFText">módulo social, del módulo sanitario y del módulo del transporte.</text:p>
      <text:p text:style-name="PDFText"> </text:p>
      <text:p text:style-name="PDFText">Conforme a lo expuesto, la financiación del transporte de los servicios diurnos se realizará, en los</text:p>
      <text:p text:style-name="PDFText">ejercicios 2022 y 2023, de la forma siguiente:</text:p>
      <text:p text:style-name="PDFText"> </text:p>
      <text:p text:style-name="PDFText"> <text:s text:c="43"/>18/01/2023 14:34 <text:s text:c="29"/>Página: 3 de 9</text:p>
      <text:p text:style-name="PDFText"> </text:p>
      <text:p text:style-name="PDFText"> <text:s text:c="42"/>Adenda 2023 al Convenio</text:p>
      <text:p text:style-name="PDFText"> <text:s text:c="42"/>IAS - APNALP</text:p>
      <text:p text:style-name="PDFText"> </text:p>
      <text:p text:style-name="PDFText"> </text:p>
      <text:p text:style-name="PDFText">Ejercicio 2022: se procederá a la regularización del abono del transporte de los servicios de centro</text:p>
      <text:p text:style-name="PDFText">de día, del ejercicio 2022, en los términos expuestos y en certificación complementaria emitida al</text:p>
      <text:p text:style-name="PDFText">efecto.</text:p>
      <text:p text:style-name="PDFText"> </text:p>
      <text:p text:style-name="PDFText">Ejercicio 2023: quedará incluido como concepto de abono mensual y en las condiciones de</text:p>
      <text:p text:style-name="PDFText">financiación, tanto para los recursos de centro de día como para el SPAP, según se establece en la</text:p>
      <text:p text:style-name="PDFText">modificación de la cláusula cuarta II, a partir de la certificación del mes de enero de 2023.</text:p>
      <text:p text:style-name="PDFText"> </text:p>
      <text:p text:style-name="PDFText">Quinta.- Protección de datos de carácter personal.</text:p>
      <text:p text:style-name="PDFText"> </text:p>
      <text:p text:style-name="PDFText">Se modifica lo expuesto en la cláusula décima, donde dice:</text:p>
      <text:p text:style-name="PDFText"> </text:p>
      <text:p text:style-name="PDFText"> <text:s text:c="2"/>Las administraciones firmantes deberán respetar, en relación con los datos que obtengan con motivo</text:p>
      <text:p text:style-name="PDFText">de la ejecución del presente Convenio, lo establecido en:</text:p>
      <text:p text:style-name="PDFText"> </text:p>
      <text:p text:style-name="PDFText"> <text:s text:c="1"/>* La Ley Orgánica 15/1999, de 13 de diciembre, de Protección de Datos de Carácter Personal.</text:p>
      <text:p text:style-name="PDFText"> </text:p>
      <text:p text:style-name="PDFText"> <text:s text:c="2"/>* El Real Decreto 1720/2007, de 21 de diciembre, por el que se aprueba el Reglamento de desarrollo de</text:p>
      <text:p text:style-name="PDFText">la Ley Orgánica 15/1999, de 13 de diciembnre, de protección de datos de carácter personal.</text:p>
      <text:p text:style-name="PDFText"> </text:p>
      <text:p text:style-name="PDFText"> <text:s text:c="2"/>* El Reglamento (UE) 2016/679 del Parlamento Europeo y del Consejo relativo a la protección de las</text:p>
      <text:p text:style-name="PDFText">personas físicas en lo que respecta al tratamiento de datos personales y a la libre circulación de éstos y</text:p>
      <text:p text:style-name="PDFText">datos y por el que se deroga la Directiva 95/46/CE (Reglamento general de protección de datos).</text:p>
      <text:p text:style-name="PDFText"> </text:p>
      <text:p text:style-name="PDFText">Debe decir:</text:p>
      <text:p text:style-name="PDFText"> </text:p>
      <text:p text:style-name="PDFText"> <text:s text:c="1"/>Décima.- Protección de datos de carácter personal y garantía de derechos digitales.</text:p>
      <text:p text:style-name="PDFText"> </text:p>
      <text:p text:style-name="PDFText"> <text:s text:c="2"/>A. Compromiso de cumplimiento de la normativa vigente en materia de protección de datos</text:p>
      <text:p text:style-name="PDFText">personales.</text:p>
      <text:p text:style-name="PDFText"> </text:p>
      <text:p text:style-name="PDFText"> <text:s text:c="2"/>Las administraciones y entidades firmantes deberán respetar, en relación con los datos que</text:p>
      <text:p text:style-name="PDFText">obtengan con motivo de la ejecución del presente Convenio, lo establecido en:</text:p>
      <text:p text:style-name="PDFText"> </text:p>
      <text:p text:style-name="PDFText"> </text:p>
      <text:p text:style-name="PDFText"> <text:s text:c="108"/>Cód. Validación: AYX4DNFRNRWFMEHY9ED7FMKP5 | Verificación: https://ias.sedelectronica.es/</text:p>
      <text:p text:style-name="PDFText"> <text:s text:c="1"/>* La Ley Orgánica 3/2018, de 5 de diciembre, de Protección de Datos Personales y garantía de los</text:p>
      <text:p text:style-name="PDFText">derechos digitales. <text:s text:c="89"/>Documento firmado electrónicamente desde la plataforma esPublico Gestiona | Página 4 de 9</text:p>
      <text:p text:style-name="PDFText"> </text:p>
      <text:p text:style-name="PDFText"> </text:p>
      <text:p text:style-name="PDFText"> </text:p>
      <text:p text:style-name="PDFText"> <text:s text:c="2"/>* El Reglamento (UE) 2016/679 del Parlamento Europeo y del Consejo relativo a la protección de</text:p>
      <text:p text:style-name="PDFText">las personas físicas en lo que respecta al tratamiento de datos personales y a la libre circulación de</text:p>
      <text:p text:style-name="PDFText">éstos y datos y por el que se deroga la Directiva 95/46/CE (Reglamento general de protección de</text:p>
      <text:p text:style-name="PDFText">datos).</text:p>
      <text:p text:style-name="PDFText"> </text:p>
      <text:p text:style-name="PDFText"> <text:s text:c="1"/>* El Instituto de Atención Social y Sociosanitaria del Cabido de Gran Canaria, con NIF P8500012C</text:p>
      <text:p text:style-name="PDFText">ostenta la condición jurídica de responsable del tratamiento de información de carácter personal</text:p>
      <text:p text:style-name="PDFText">objeto de la prestación de atención a la dependencia del presente Convenio/Adenda.</text:p>
      <text:p text:style-name="PDFText"> </text:p>
      <text:p text:style-name="PDFText"> <text:s text:c="2"/>* APNALP, con NIF G35042977 ostenta la condición jurídica de encargado del tratamiento de la</text:p>
      <text:p text:style-name="PDFText">información de carácter personal objeto de la prestación de los servicios de atención a la</text:p>
      <text:p text:style-name="PDFText">dependencia recogidos en el presente Convenio/Adenda.</text:p>
      <text:p text:style-name="PDFText"> </text:p>
      <text:p text:style-name="PDFText"> <text:s text:c="2"/>A este respecto, el tratamiento de datos efectuado por cuenta de terceros será regulado en los</text:p>
      <text:p text:style-name="PDFText"> </text:p>
      <text:p text:style-name="PDFText"> <text:s text:c="43"/>18/01/2023 14:34 <text:s text:c="28"/>Página: 4 de 9</text:p>
      <text:p text:style-name="PDFText"> </text:p>
      <text:p text:style-name="PDFText"> <text:s text:c="40"/>Adenda 2023 al Convenio</text:p>
      <text:p text:style-name="PDFText"> <text:s text:c="40"/>IAS - APNALP</text:p>
      <text:p text:style-name="PDFText"> </text:p>
      <text:p text:style-name="PDFText"> </text:p>
      <text:p text:style-name="PDFText">términos previstos en el artículo 28 del Reglamento (UE) 2016/679 según el ANEXO DE</text:p>
      <text:p text:style-name="PDFText">TRATAMIENTO DE DATOS PERSONALES POR CUENTA DE TERCEROS.</text:p>
      <text:p text:style-name="PDFText"> </text:p>
      <text:p text:style-name="PDFText"> <text:s text:c="3"/>B. Información en cumplimiento de lo establecido en el artículo 13 del Reglamento (UE)</text:p>
      <text:p text:style-name="PDFText">2016/679.</text:p>
      <text:p text:style-name="PDFText"> </text:p>
      <text:p text:style-name="PDFText"> <text:s text:c="2"/>Los datos de las personas firmantes del presente Convenio/Adenda serán objeto de tratamiento</text:p>
      <text:p text:style-name="PDFText">por cada una de las entidades que representan para poder ejecutar el mismo. Dichos datos serán</text:p>
      <text:p text:style-name="PDFText">conservador durante los plazos legales de prescripción de las responsabilidades nacidas de la</text:p>
      <text:p text:style-name="PDFText">relación de prestación de servicios que vincula a ambas partes. Las personas firmantes tienen</text:p>
      <text:p text:style-name="PDFText">derecho a solicitar a cada una de las entidades responsables del tratamiento el acceso a sus datos</text:p>
      <text:p text:style-name="PDFText">personales, así como su rectificación o supresión, en las direcciones a efectos de notificaciones</text:p>
      <text:p text:style-name="PDFText">indicadas en el encabezamiento del presente Convenio/Adenda. Asimismo, tienen derecho a</text:p>
      <text:p text:style-name="PDFText">presentar una reclamación a la autoridad de control competente en el supuesto de que entiendan</text:p>
      <text:p text:style-name="PDFText">que su derecho a la protección de datos ha sido vulnerado.</text:p>
      <text:p text:style-name="PDFText"> </text:p>
      <text:p text:style-name="PDFText">A los efectos de cumplir lo expuesto en la cláusula décima, APNALP cumplimentará el Anexo II -</text:p>
      <text:p text:style-name="PDFText">Formalización del encargo de tratamiento de datos personales cuenta de terceros.</text:p>
      <text:p text:style-name="PDFText"> </text:p>
      <text:p text:style-name="PDFText">Sexta.-</text:p>
      <text:p text:style-name="PDFText"> </text:p>
      <text:p text:style-name="PDFText">El IAS abonará a APNALP los importes establecidos en el Anexo I - FICHA FINANCIERA, los cuales</text:p>
      <text:p text:style-name="PDFText">consolidan la distribución de plazas e importes, así como las variaciones que se hayan reconocido</text:p>
      <text:p text:style-name="PDFText">en la Adenda de modificación y prórroga del Convenio de Dependencia suscrito entre la Comunidad</text:p>
      <text:p text:style-name="PDFText">Autónoma y el Cabildo de Gran Canaria, para el período 2018-2023.</text:p>
      <text:p text:style-name="PDFText"> </text:p>
      <text:p text:style-name="PDFText">Así lo convienen, pactan y otorgan, por duplicado ejemplar y a un solo efecto, en el lugar y fecha al</text:p>
      <text:p text:style-name="PDFText">comienzo indicados, firmando en prueba de conformidad.</text:p>
      <text:p text:style-name="PDFText"> </text:p>
      <text:p text:style-name="PDFText"> </text:p>
      <text:p text:style-name="PDFText"> </text:p>
      <text:p text:style-name="PDFText"> </text:p>
      <text:p text:style-name="PDFText"> <text:s text:c="10"/>Presidenta del IAS <text:s text:c="43"/>Presidenta de APNALP</text:p>
      <text:p text:style-name="PDFText"> <text:s text:c="9"/>Isabel Mena Alonso <text:s text:c="45"/>Alicia Santana Báez</text:p>
      <text:p text:style-name="PDFText"> </text:p>
      <text:p text:style-name="PDFText"> </text:p>
      <text:p text:style-name="PDFText"> <text:s text:c="103"/>Cód. Validación: AYX4DNFRNRWFMEHY9ED7FMKP5 | Verificación: https://ias.sedelectronica.es/</text:p>
      <text:p text:style-name="PDFText"> <text:s text:c="41"/>Secretario del IAS</text:p>
      <text:p text:style-name="PDFText"> <text:s text:c="36"/>Luis Alfonso Manero Torres <text:s text:c="40"/>Documento firmado electrónicamente desde la plataforma esPublico Gestiona | Página 5 de 9</text:p>
      <text:p text:style-name="PDFText"> </text:p>
      <text:p text:style-name="PDFText"> </text:p>
      <text:p text:style-name="PDFText"> </text:p>
      <text:p text:style-name="PDFText"> </text:p>
      <text:p text:style-name="PDFText"> <text:s text:c="41"/>18/01/2023 14:34 <text:s text:c="26"/>Página: 5 de 9</text:p>
      <text:p text:style-name="PDFText"> </text:p>
      <text:p text:style-name="PDFText"> <text:s text:c="69"/>Adenda 2023 al Convenio</text:p>
      <text:p text:style-name="PDFText"> <text:s text:c="69"/>ANEXO I - Financiación del Convenio</text:p>
      <text:p text:style-name="PDFText"> </text:p>
      <text:p text:style-name="PDFText"> </text:p>
      <text:p text:style-name="PDFText"> <text:s text:c="73"/>Año 2023</text:p>
      <text:p text:style-name="PDFText"> <text:s text:c="51"/>Social <text:s text:c="16"/>Sanitario <text:s text:c="11"/>Transporte <text:s text:c="8"/>Programa M <text:s text:c="14"/>Total</text:p>
      <text:p text:style-name="PDFText"> <text:s text:c="2"/>Servicios por plazas <text:s text:c="3"/>Cód Días Plazas Precio <text:s text:c="5"/>Importe <text:s text:c="5"/>Precio <text:s text:c="5"/>Importe <text:s text:c="3"/>Precio <text:s text:c="3"/>Importe <text:s text:c="2"/>Precio <text:s text:c="3"/>Importe <text:s text:c="2"/>Precio <text:s text:c="4"/>Importe</text:p>
      <text:p text:style-name="PDFText">C. Día NTP+ <text:s text:c="16"/>34 250 <text:s text:c="4"/>10 56,28€ <text:s text:c="5"/>140.700,00€ <text:s text:c="3"/>0,00€ <text:s text:c="10"/>0,00€ 7,00€ <text:s text:c="3"/>17.500,00€ 0,00€ <text:s text:c="8"/>0,00€ 63,28€ <text:s text:c="3"/>158.200,00€</text:p>
      <text:p text:style-name="PDFText"> <text:s text:c="14"/>1 servicios <text:s text:c="5"/>10 plazas <text:s text:c="11"/>140.700,00€ <text:s text:c="20"/>0,00€ <text:s text:c="9"/>17.500,00€ <text:s text:c="14"/>0,00€ <text:s text:c="10"/>158.200,00€</text:p>
      <text:p text:style-name="PDFText"> </text:p>
      <text:p text:style-name="PDFText"> </text:p>
      <text:p text:style-name="PDFText"> </text:p>
      <text:p text:style-name="PDFText"> </text:p>
      <text:p text:style-name="PDFText"> <text:s text:c="154"/>Cód. Validación: AYX4DNFRNRWFMEHY9ED7FMKP5 | Verificación: https://ias.sedelectronica.es/</text:p>
      <text:p text:style-name="PDFText"> <text:s text:c="154"/>Documento firmado electrónicamente desde la plataforma esPublico Gestiona | Página 6 de 9</text:p>
      <text:p text:style-name="PDFText"> </text:p>
      <text:p text:style-name="PDFText"> </text:p>
      <text:p text:style-name="PDFText"> </text:p>
      <text:p text:style-name="PDFText"> </text:p>
      <text:p text:style-name="PDFText"> <text:s text:c="70"/>18/01/2023 14:34 <text:s text:c="39"/>Página: 6 de 9</text:p>
      <text:p text:style-name="PDFText"> </text:p>
      <text:p text:style-name="PDFText"> <text:s text:c="37"/>Adenda 2023 al Convenio</text:p>
      <text:p text:style-name="PDFText"> <text:s text:c="37"/>ANEXO II</text:p>
      <text:p text:style-name="PDFText"> </text:p>
      <text:p text:style-name="PDFText"> </text:p>
      <text:p text:style-name="PDFText"> </text:p>
      <text:p text:style-name="PDFText">Formalización del encargo de tratamiento de datos personales por cuenta de terceros</text:p>
      <text:p text:style-name="PDFText"> </text:p>
      <text:p text:style-name="PDFText">De conformidad con el artículo 28.2 del Reglamento (UE) 2016/679 del Parlamento</text:p>
      <text:p text:style-name="PDFText">Europeo y del Consejo, de 27 de abril de 2016, relativo a la protección de las personas</text:p>
      <text:p text:style-name="PDFText">físicas en lo que respecta al tratamiento de datos personales y a la libre circulación de</text:p>
      <text:p text:style-name="PDFText">estos datos y por el que se deroga la Directiva 95/46/CE (Reglamento general de</text:p>
      <text:p text:style-name="PDFText">protección de datos) y artículo 33 de la Ley Orgánica 3/2018, de 5 de diciembre, de</text:p>
      <text:p text:style-name="PDFText">Protección de Datos Personales y garantía de los derechos digitales (LOPD-GDD), APNALP</text:p>
      <text:p text:style-name="PDFText">asume las siguientes obligaciones y responsabilidades, en calidad de Encargado de</text:p>
      <text:p text:style-name="PDFText">Tratamiento:</text:p>
      <text:p text:style-name="PDFText"> </text:p>
      <text:p text:style-name="PDFText"> <text:s text:c="1"/>* Confidencialidad y deber de secreto profesional.- El personal de la Administración o</text:p>
      <text:p text:style-name="PDFText">entidad firmante deberá guardar la debida confidencialidad - y, en su caso, secreto</text:p>
      <text:p text:style-name="PDFText">profesional que rija su actividad profesional - sobre los datos personales a los que tenga</text:p>
      <text:p text:style-name="PDFText">acceso con motivo de la prestación del/los servicios recogidos en el presente Convenio /</text:p>
      <text:p text:style-name="PDFText">Adenda. Esta obligación subsistirá aun después de finalizar sus relaciones con el Instituto</text:p>
      <text:p text:style-name="PDFText">de Atención Social y Sociosanitaria del Cabido de Gran Canaria (en adelante IAS). Es</text:p>
      <text:p text:style-name="PDFText">obligación de la entidad comunicar este deber a su personal, así como cuidar de su</text:p>
      <text:p text:style-name="PDFText">cumplimiento.</text:p>
      <text:p text:style-name="PDFText"> </text:p>
      <text:p text:style-name="PDFText"> * Finalidad del tratamiento de los datos personales.- Los datos personales serán tratados,</text:p>
      <text:p text:style-name="PDFText">única y exclusivamente, para la ejecución y control del objeto del Convenio/Adenda.</text:p>
      <text:p text:style-name="PDFText"> </text:p>
      <text:p text:style-name="PDFText"> * Limitación en el uso y cesión de los datos.- APNALP no aplicará o utilizará los datos de</text:p>
      <text:p text:style-name="PDFText">carácter personal con un fin distinto al objeto del Convenio, así como no los cederá o</text:p>
      <text:p text:style-name="PDFText">comunicará a terceros, ni siquiera para su conservación.</text:p>
      <text:p text:style-name="PDFText"> </text:p>
      <text:p text:style-name="PDFText"> <text:s text:c="1"/>* Registro de actividades de tratamiento.- APNALP deberá llevar por escrito, incluso en</text:p>
      <text:p text:style-name="PDFText">formato electrónico, un registro de todas las categorías de actividades de tratamiento</text:p>
      <text:p text:style-name="PDFText">efectuadas por cuenta del IAS que contenga, al menos, la información relativa a finalidad o</text:p>
      <text:p text:style-name="PDFText"> </text:p>
      <text:p text:style-name="PDFText"> <text:s text:c="95"/>Cód. Validación: AYX4DNFRNRWFMEHY9ED7FMKP5 | Verificación: https://ias.sedelectronica.es/</text:p>
      <text:p text:style-name="PDFText">usos del tratamiento, tipología de datos objeto de tratamiento y una descripción general de</text:p>
      <text:p text:style-name="PDFText"> <text:s text:c="95"/>Documento firmado electrónicamente desde la plataforma esPublico Gestiona | Página 7 de 9</text:p>
      <text:p text:style-name="PDFText">las medidas, técnicas y organizativas, de seguridad adoptadas sobre éstos.</text:p>
      <text:p text:style-name="PDFText"> </text:p>
      <text:p text:style-name="PDFText"> <text:s text:c="1"/>* Seguridad de los datos.- La entidad encargada del tratamiento atenderá a cuantas</text:p>
      <text:p text:style-name="PDFText">instrucciones en seguridad pueda transmitir el IAS, en calidad de Responsable del</text:p>
      <text:p text:style-name="PDFText">Tratamiento, teniendo en cuenta el estado de la técnica, los costes de aplicación y la</text:p>
      <text:p text:style-name="PDFText">naturaleza, el alcance, el contexto y los fines del tratamiento, así como los riesgos de</text:p>
      <text:p text:style-name="PDFText">probabilidad variables para los derechos y las libertades de las personas físicas. APNALP</text:p>
      <text:p text:style-name="PDFText">establecerá las medidas técnicas y organizativas, necesarias para garantizar el nivel de</text:p>
      <text:p text:style-name="PDFText">seguridad adecuado al riesgo existente que, en su caso, incluyan, entre otros:</text:p>
      <text:p text:style-name="PDFText"> </text:p>
      <text:p text:style-name="PDFText"> <text:s text:c="1"/>a) La seudoanimización y el cifrado de datos personales;</text:p>
      <text:p text:style-name="PDFText"> </text:p>
      <text:p text:style-name="PDFText"> <text:s text:c="1"/>b) La capacidad de garantizar la confidencialidad, integridad, disponibilidad y resiliencia</text:p>
      <text:p text:style-name="PDFText">permanentes de los sistemas y servicios de tratamiento;</text:p>
      <text:p text:style-name="PDFText"> </text:p>
      <text:p text:style-name="PDFText"> </text:p>
      <text:p text:style-name="PDFText"> <text:s text:c="37"/>18/01/2023 14:34 <text:s text:c="23"/>Página: 7 de 9</text:p>
      <text:p text:style-name="PDFText"> </text:p>
      <text:p text:style-name="PDFText"> <text:s text:c="37"/>Adenda 2023 al Convenio</text:p>
      <text:p text:style-name="PDFText"> <text:s text:c="37"/>ANEXO II</text:p>
      <text:p text:style-name="PDFText"> </text:p>
      <text:p text:style-name="PDFText"> </text:p>
      <text:p text:style-name="PDFText"> <text:s text:c="2"/>c) La capacidad de restaurar la disponibilidad y el acceso a los datos personales de</text:p>
      <text:p text:style-name="PDFText">forma rápida, en caso de incidente físico o técnico;</text:p>
      <text:p text:style-name="PDFText"> </text:p>
      <text:p text:style-name="PDFText"> <text:s text:c="1"/>d) Un proceso de verificación, evaluación y valoración regulares de la eficacia de las</text:p>
      <text:p text:style-name="PDFText">medidas técnicas y organizativas para garantizar la seguridad del tratamiento.</text:p>
      <text:p text:style-name="PDFText"> </text:p>
      <text:p text:style-name="PDFText">En todo caso, las medidas de seguridad que deberá adoptar el Encargado de Tratamiento</text:p>
      <text:p text:style-name="PDFText">serán conforme a las exigidas a la Administración pública, en virtud del Real Decreto</text:p>
      <text:p text:style-name="PDFText">3/2010, de 8 de enero, por el que se regula el Esquema Nacional de Seguridad en el ámbito</text:p>
      <text:p text:style-name="PDFText">de la Administración Electrónica (ENS). En concreto, serán las medidas de carácter</text:p>
      <text:p text:style-name="PDFText">organizativo, operacional y de protección recogidas en el Anexo II del citado Real Decreto,</text:p>
      <text:p text:style-name="PDFText">sin perjuicio de adoptar también estándares y buenas prácticas del sector de la seguridad</text:p>
      <text:p text:style-name="PDFText">de la información [de forma enunciativa y no limitativa, estándares de la serie de normas</text:p>
      <text:p text:style-name="PDFText">ISO/IEC 2700; el código de Buenas Prácticas de Seguridad de la Información del</text:p>
      <text:p text:style-name="PDFText">Information Security Forum (ISF)].</text:p>
      <text:p text:style-name="PDFText"> </text:p>
      <text:p text:style-name="PDFText"> <text:s text:c="1"/>* Colaboración. - APNALP pondrá a disposición del IAS toda la información necesaria</text:p>
      <text:p text:style-name="PDFText">para demostrar el cumplimiento de las obligaciones establecidas en el presente Convenio,</text:p>
      <text:p text:style-name="PDFText">así como para permitir y contribuir a la realización de auditorías, incluidas inspecciones,</text:p>
      <text:p text:style-name="PDFText">por parte del Responsable de Tratamiento o de otro auditor autorizado por el Responsable</text:p>
      <text:p text:style-name="PDFText">de Tratamiento. En su caso, la entidad encargada del tratamiento colaborará en el</text:p>
      <text:p text:style-name="PDFText">supuesto de tener que efectuar una notificación de violaciones de datos a las Autoridades</text:p>
      <text:p text:style-name="PDFText">de Protección de Datos y, en su caso, la comunicación a los interesados. La comunicación</text:p>
      <text:p text:style-name="PDFText">se efectuará sin dilación indebida, y en cualquier caso antes del plazo máximo de 48 horas,</text:p>
      <text:p text:style-name="PDFText">y a través de correo electrónico, las violaciones de la seguridad de los datos personales a</text:p>
      <text:p text:style-name="PDFText">su cargo de las que tenga conocimiento, juntamente con toda la información relevante</text:p>
      <text:p text:style-name="PDFText">para la documentación y comunicación de la incidencia. Si se dispone de ella se facilitará,</text:p>
      <text:p text:style-name="PDFText">como mínimo, la información siguiente: a) Descripción de la naturaleza de la violación de</text:p>
      <text:p text:style-name="PDFText">la seguridad de los datos personales, inclusive, cuando sea posible, las categorías y el</text:p>
      <text:p text:style-name="PDFText">número aproximado de interesados afectados, y las categorías y el número aproximado de</text:p>
      <text:p text:style-name="PDFText">registros de datos personales afectados. b) El nombre y los datos de contacto del</text:p>
      <text:p text:style-name="PDFText"> </text:p>
      <text:p text:style-name="PDFText"> <text:s text:c="96"/>Cód. Validación: AYX4DNFRNRWFMEHY9ED7FMKP5 | Verificación: https://ias.sedelectronica.es/</text:p>
      <text:p text:style-name="PDFText">delegado de protección de datos o de otro punto de contacto en el que pueda obtenerse</text:p>
      <text:p text:style-name="PDFText"> <text:s text:c="96"/>Documento firmado electrónicamente desde la plataforma esPublico Gestiona | Página 8 de 9</text:p>
      <text:p text:style-name="PDFText">más información. c) Descripción de las posibles consecuencias de la violación de la</text:p>
      <text:p text:style-name="PDFText">seguridad de los datos personales. d) Descripción de las medidas adoptadas o propuestas</text:p>
      <text:p text:style-name="PDFText">para poner remedio a la violación de la seguridad de los datos personales, incluyendo, si</text:p>
      <text:p text:style-name="PDFText">procede, las medidas adoptadas para mitigar los posibles efectos negativos. Si no es</text:p>
      <text:p text:style-name="PDFText">posible facilitar la información simultáneamente, y en la medida en que no lo sea, la</text:p>
      <text:p text:style-name="PDFText">información se facilitará de manera gradual sin dilación indebida. La entidad encargada</text:p>
      <text:p text:style-name="PDFText">del tratamiento también colaborará en la realización de las evaluaciones de impacto</text:p>
      <text:p text:style-name="PDFText">relativas a la protección de datos y, en su caso, la realización de consultas previas. En todo</text:p>
      <text:p text:style-name="PDFText">caso, APNALP colaborará con el IAS ante cualquier requerimiento hecho por la autoridad</text:p>
      <text:p text:style-name="PDFText">competente en relación con el tratamiento de datos personales encomendado. Si la</text:p>
      <text:p text:style-name="PDFText">administración o entidad firmante considera que alguna de las instrucciones infringe el</text:p>
      <text:p text:style-name="PDFText">RGPD o cualquier otra disposición en materia de protección de datos de la Unión o de los</text:p>
      <text:p text:style-name="PDFText">Estados miembros, la Administración o entidad informará inmediatamente al IAS.</text:p>
      <text:p text:style-name="PDFText"> </text:p>
      <text:p text:style-name="PDFText"> <text:s text:c="1"/>* Ejercicio de derechos por los interesados. - Los derechos de acceso, rectificación,</text:p>
      <text:p text:style-name="PDFText"> </text:p>
      <text:p text:style-name="PDFText"> <text:s text:c="38"/>18/01/2023 14:34 <text:s text:c="23"/>Página: 8 de 9</text:p>
      <text:p text:style-name="PDFText"> </text:p>
      <text:p text:style-name="PDFText"> <text:s text:c="36"/>Adenda 2023 al Convenio</text:p>
      <text:p text:style-name="PDFText"> <text:s text:c="36"/>ANEXO II</text:p>
      <text:p text:style-name="PDFText"> </text:p>
      <text:p text:style-name="PDFText"> </text:p>
      <text:p text:style-name="PDFText">supresión y, en su caso, limitación, portabilidad u oposición se ejercerán por los</text:p>
      <text:p text:style-name="PDFText">interesados ante el IAS. Si la Administración o entidad recibiese una petición de ejercicio</text:p>
      <text:p text:style-name="PDFText">de derechos deberá informar inmediatamente al interesado o afectado de la identidad del</text:p>
      <text:p text:style-name="PDFText">Responsable del Tratamiento, para que aquél se dirija al mismo. La comunicación debe</text:p>
      <text:p text:style-name="PDFText">hacerse de forma inmediata y en ningún caso más allá del día laborable siguiente al de la</text:p>
      <text:p text:style-name="PDFText">recepción de la solicitud, juntamente, en su caso, con otras informaciones que puedan ser</text:p>
      <text:p text:style-name="PDFText">relevantes para resolver la solicitud. * Asistirá al Responsable de Tratamiento, cuando así</text:p>
      <text:p text:style-name="PDFText">se precisase, para que éste pueda cumplir y dar respuesta a los ejercicios de Derechos.</text:p>
      <text:p text:style-name="PDFText"> </text:p>
      <text:p text:style-name="PDFText"> <text:s text:c="1"/>* Deber de devolución y no conservación. - A elección del IAS, APNALP suprimirá o</text:p>
      <text:p text:style-name="PDFText">devolverá todos los datos personales una vez finalice la prestación de los servicios de</text:p>
      <text:p text:style-name="PDFText">tratamiento, y suprimirá las copias existentes a menos que se requiera la conservación de</text:p>
      <text:p text:style-name="PDFText">los datos personales en virtud de disposición legal. Aquellos soportes o documentos en</text:p>
      <text:p text:style-name="PDFText">los que obren los datos personales, que no fueran devueltos, deberán destruirse adoptando</text:p>
      <text:p text:style-name="PDFText">las medidas de seguridad pertinentes para evitar el acceso, recuperación o restauración de</text:p>
      <text:p text:style-name="PDFText">los datos.</text:p>
      <text:p text:style-name="PDFText"> </text:p>
      <text:p text:style-name="PDFText"> <text:s text:c="1"/>* Subcontratación.- En caso de tener previsto subcontratar los servidores o servicios</text:p>
      <text:p text:style-name="PDFText">asociados a los mismos, antes de iniciarse la prestación, APNALP deberá formalizar con el</text:p>
      <text:p text:style-name="PDFText">subcontratista el contrato de encargo de tratamiento de los datos, debiendo entregar una</text:p>
      <text:p text:style-name="PDFText">copia del mismo al IAS. El contrato recogerá las mismas obligaciones de protección de</text:p>
      <text:p text:style-name="PDFText">datos que las estipuladas en este anexo y, en particular, el subcontratista adoptará</text:p>
      <text:p text:style-name="PDFText">medidas de seguridad, técnicas y organizativas, apropiadas de manera que el tratamiento</text:p>
      <text:p text:style-name="PDFText">sea conforme a la legislación vigente.</text:p>
      <text:p text:style-name="PDFText"> </text:p>
      <text:p text:style-name="PDFText"> * APNALP informará al IAS de cualquier cambio previsto en la incorporación o sustitución</text:p>
      <text:p text:style-name="PDFText">de otras subcontratistas, dando así al IAS la oportunidad de otorgar la autorización de</text:p>
      <text:p text:style-name="PDFText">subcontratación. La no respuesta, por escrito, del IAS a dicha solicitud equivale a oponerse</text:p>
      <text:p text:style-name="PDFText">a dichos cambios.</text:p>
      <text:p text:style-name="PDFText"> </text:p>
      <text:p text:style-name="PDFText"> <text:s text:c="1"/>* En todo caso, el encargado del tratamiento asume la responsabilidad por cualquier</text:p>
      <text:p text:style-name="PDFText"> </text:p>
      <text:p text:style-name="PDFText"> <text:s text:c="94"/>Cód. Validación: AYX4DNFRNRWFMEHY9ED7FMKP5 | Verificación: https://ias.sedelectronica.es/</text:p>
      <text:p text:style-name="PDFText">incumplimiento del subcontratista de la normativa sobre protección de datos personales,</text:p>
      <text:p text:style-name="PDFText"> <text:s text:c="94"/>Documento firmado electrónicamente desde la plataforma esPublico Gestiona | Página 9 de 9</text:p>
      <text:p text:style-name="PDFText">manteniendo indemne al IAS de cualesquiera consecuencias derivadas de las acciones u</text:p>
      <text:p text:style-name="PDFText">omisiones del subcontratista.</text:p>
      <text:p text:style-name="PDFText"> </text:p>
      <text:p text:style-name="PDFText"> </text:p>
      <text:p text:style-name="PDFText"> </text:p>
      <text:p text:style-name="PDFText"> </text:p>
      <text:p text:style-name="PDFText"> <text:s text:c="37"/>18/01/2023 14:34 <text:s text:c="23"/>Página: 9 de 9</text:p>
      <text:p text:style-name="PDFText"> 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PDFText" style:family="paragraph" style:display-name="PDFText">
      <style:text-properties fo:font-family="Liberation Mono" fo:font-size="8pt"/>
      <style:paragraph-properties fo:margin-bottom="0cm" fo:margin-top="0cm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