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80"/>Adenda 2023 al Convenio</text:p>
      <text:p text:style-name="PDFText"> <text:s text:c="80"/>IAS - APNALP</text:p>
      <text:p text:style-name="PDFText"> </text:p>
      <text:p text:style-name="PDFText"> </text:p>
      <text:p text:style-name="PDFText"> </text:p>
      <text:p text:style-name="PDFText"> <text:s text:c="43"/>ADENDA DE MODIFICACIÓN Y PRÓRROGA DEL CONVENIO ENTRE EL IAS Y</text:p>
      <text:p text:style-name="PDFText"> <text:s text:c="41"/>APNALP PARA LA PRESTACIÓN DE SERVICIOS A PERSONAS EN SITUACIÓN DE</text:p>
      <text:p text:style-name="PDFText"> <text:s text:c="67"/>DEPENDENCIA</text:p>
      <text:p text:style-name="PDFText">HASH: 3fd1ffaaf23f04f8ee8988b1990d9781</text:p>
      <text:p text:style-name="PDFText"> </text:p>
      <text:p text:style-name="PDFText"> </text:p>
      <text:p text:style-name="PDFText"> </text:p>
      <text:p text:style-name="PDFText"> </text:p>
      <text:p text:style-name="PDFText"> <text:s text:c="44"/>En Las Palmas de Gran Canaria en la fecha que consta incorporada mediante firma digital.</text:p>
      <text:p text:style-name="PDFText">SANTANA BAEZ, ALICIA (1 de 3)</text:p>
      <text:p text:style-name="PDFText"> </text:p>
      <text:p text:style-name="PDFText"> </text:p>
      <text:p text:style-name="PDFText"> </text:p>
      <text:p text:style-name="PDFText"> </text:p>
      <text:p text:style-name="PDFText"> <text:s text:c="80"/>COMPARECEN</text:p>
      <text:p text:style-name="PDFText">Fecha Firma: 19/12/2023</text:p>
      <text:p text:style-name="PDFText"> </text:p>
      <text:p text:style-name="PDFText"> </text:p>
      <text:p text:style-name="PDFText"> </text:p>
      <text:p text:style-name="PDFText"> </text:p>
      <text:p text:style-name="PDFText"> <text:s text:c="40"/>De una parte, D.ª Isabel Mena Alonso, con NIF 78497552R, en calidad de Presidenta del Instituto de</text:p>
      <text:p text:style-name="PDFText">Tercero</text:p>
      <text:p text:style-name="PDFText"> </text:p>
      <text:p text:style-name="PDFText"> </text:p>
      <text:p text:style-name="PDFText"> </text:p>
      <text:p text:style-name="PDFText"> </text:p>
      <text:p text:style-name="PDFText"> <text:s text:c="40"/>Atención Social y Sociosanitaria del Cabido de Gran Canaria (en adelante IAS), con NIF P8500012C,</text:p>
      <text:p text:style-name="PDFText"> <text:s text:c="40"/>por Decreto nº 29/2023 de 24 de junio de 2023, del Excmo. Sr. Presidente del Cabildo Insular de</text:p>
      <text:p text:style-name="PDFText"> <text:s text:c="40"/>Gran Canaria, actuando en nombre y representación del citado IAS, según el artículo 13.a de los</text:p>
      <text:p text:style-name="PDFText"> <text:s text:c="40"/>Estatutos, con domicilio en la calle Tomás Morales 2, 35003, de esta ciudad, asistido por el</text:p>
      <text:p text:style-name="PDFText"> <text:s text:c="40"/>Secretaria del IAS, de conformidad con la Disposición Adicional Octava de la Ley 7/1985, de 2 de</text:p>
      <text:p text:style-name="PDFText"> <text:s text:c="40"/>abril, reguladora de las Bases de Régimen Local, modificada por la Ley 57/2003, de 16 de diciembre,</text:p>
      <text:p text:style-name="PDFText"> <text:s text:c="40"/>de medidas para la modernización del gobierno local.</text:p>
      <text:p text:style-name="PDFText"> </text:p>
      <text:p text:style-name="PDFText"> <text:s text:c="40"/>Y, de otra parte, D./D.ª Alicia Santana Báez, con NIF 42820721B, en calidad de Presidenta, actuando</text:p>
      <text:p text:style-name="PDFText"> <text:s text:c="40"/>en nombre y representación de APNALP, con NIF G35042977, con domicilio profesional en la calle</text:p>
      <text:p text:style-name="PDFText"> <text:s text:c="40"/>Calle La Noria, nº4. Urbanización los Eucaliptos II. Valle de Jinámar, Las Palmas de Gran Canaria,</text:p>
      <text:p text:style-name="PDFText"> <text:s text:c="40"/>C.P. 35220, municipio de Las Palmas de G.C., inscrita en el Registro de Entidades Colaboradoras en</text:p>
      <text:p text:style-name="PDFText">HASH: 4ebe5936fe93afb9b023a5250e2d4190</text:p>
      <text:p text:style-name="PDFText"> </text:p>
      <text:p text:style-name="PDFText"> </text:p>
      <text:p text:style-name="PDFText"> </text:p>
      <text:p text:style-name="PDFText"> </text:p>
      <text:p text:style-name="PDFText"> <text:s text:c="40"/>materia de Servicios Sociales por el Gobierno de Canarias, con fecha 29/04/2003 y número</text:p>
      <text:p text:style-name="PDFText"> <text:s text:c="40"/>LP/GC/03/329, según Decreto 63/1986 de 4 de abril, para lo cual está debidamente facultada según</text:p>
      <text:p text:style-name="PDFText"> <text:s text:c="40"/>consta en certificado de fecha 01/02/2022.</text:p>
      <text:p text:style-name="PDFText">Isabel Mena Alonso (2 de 3)</text:p>
      <text:p text:style-name="PDFText"> </text:p>
      <text:p text:style-name="PDFText">Fecha Firma: 19/12/2023</text:p>
      <text:p text:style-name="PDFText"> </text:p>
      <text:p text:style-name="PDFText"> </text:p>
      <text:p text:style-name="PDFText"> </text:p>
      <text:p text:style-name="PDFText"> </text:p>
      <text:p text:style-name="PDFText"> <text:s text:c="40"/>Ambas partes, en la condición con que actúan, se reconocen competencia y capacidad para el</text:p>
      <text:p text:style-name="PDFText">Presidenta del IAS</text:p>
      <text:p text:style-name="PDFText"> </text:p>
      <text:p text:style-name="PDFText"> </text:p>
      <text:p text:style-name="PDFText"> </text:p>
      <text:p text:style-name="PDFText"> </text:p>
      <text:p text:style-name="PDFText"> <text:s text:c="40"/>otorgamiento de la adenda de modificación y prórroga del presente Convenio, y</text:p>
      <text:p text:style-name="PDFText"> </text:p>
      <text:p text:style-name="PDFText"> <text:s text:c="83"/>EXPONEN</text:p>
      <text:p text:style-name="PDFText"> </text:p>
      <text:p text:style-name="PDFText"> </text:p>
      <text:p text:style-name="PDFText"> </text:p>
      <text:p text:style-name="PDFText"> <text:s text:c="142"/>Documento firmado electrónicamente desde la plataforma esPublico Gestiona | Página 1 de 4</text:p>
      <text:p text:style-name="PDFText"> <text:s text:c="87"/>-I-</text:p>
      <text:p text:style-name="PDFText"> </text:p>
      <text:p text:style-name="PDFText"> <text:s text:c="40"/>Que el 30 de diciembre de 2022 se firmó la Adenda cuarta de modificación y prórroga del Convenio</text:p>
      <text:p text:style-name="PDFText"> <text:s text:c="40"/>de Cooperación entre la Administración Pública de la Comunidad Autónoma de Canarias y el</text:p>
      <text:p text:style-name="PDFText"> <text:s text:c="40"/>Cabildo Insular de Gran Canaria, para la prestación de servicios a personas en situación de</text:p>
      <text:p text:style-name="PDFText"> <text:s text:c="40"/>dependencia y, en general, a personas menores de seis años, mayores o con discapacidad; y para la</text:p>
      <text:p text:style-name="PDFText"> <text:s text:c="40"/>realización de actuaciones en relación con el procedimiento de reconocimiento de la situación de</text:p>
      <text:p text:style-name="PDFText"> <text:s text:c="40"/>dependencia y del derecho a las prestaciones (en adelante Adenda de modificación y prórroga del</text:p>
      <text:p text:style-name="PDFText"> <text:s text:c="142"/>Cód. Validación: 9XF3NM57GPMERX4G9QQ329XCZ</text:p>
      <text:p text:style-name="PDFText"> </text:p>
      <text:p text:style-name="PDFText"> </text:p>
      <text:p text:style-name="PDFText"> </text:p>
      <text:p text:style-name="PDFText"> </text:p>
      <text:p text:style-name="PDFText"> <text:s text:c="40"/>Convenio de Dependencia).</text:p>
      <text:p text:style-name="PDFText">HASH: dc7fc0a3656caee7bf491f4b32252bd2</text:p>
      <text:p text:style-name="PDFText">LUIS ALFONSO MANERO TORRES (3 de 3)</text:p>
      <text:p text:style-name="PDFText"> </text:p>
      <text:p text:style-name="PDFText"> </text:p>
      <text:p text:style-name="PDFText"> </text:p>
      <text:p text:style-name="PDFText"> </text:p>
      <text:p text:style-name="PDFText"> <text:s text:c="142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87"/>- II -</text:p>
      <text:p text:style-name="PDFText"> </text:p>
      <text:p text:style-name="PDFText"> <text:s text:c="40"/>El Cabildo de Gran Canaria, a través del IAS, ha consignado en el Presupuesto General de 2023 y</text:p>
      <text:p text:style-name="PDFText">Fecha Firma: 27/12/2023</text:p>
      <text:p text:style-name="PDFText"> </text:p>
      <text:p text:style-name="PDFText"> </text:p>
      <text:p text:style-name="PDFText"> </text:p>
      <text:p text:style-name="PDFText"> </text:p>
      <text:p text:style-name="PDFText"> <text:s text:c="40"/>2024 los créditos presupuestarios que garantizan la financiación de lo acordado en la Adenda de</text:p>
      <text:p text:style-name="PDFText">Secretario del IAS</text:p>
      <text:p text:style-name="PDFText"> </text:p>
      <text:p text:style-name="PDFText"> </text:p>
      <text:p text:style-name="PDFText"> </text:p>
      <text:p text:style-name="PDFText"> </text:p>
      <text:p text:style-name="PDFText"> <text:s text:c="40"/>modificación y prórroga del Convenio de Dependencia. Todo ello, con el objeto de incrementar el</text:p>
      <text:p text:style-name="PDFText"> <text:s text:c="40"/>precio plaza-día en los sectores de mayores, discapacidad intelectual y salud mental, así como la</text:p>
      <text:p text:style-name="PDFText"> <text:s text:c="40"/>modificación de los recursos puestos a disposición.</text:p>
      <text:p text:style-name="PDFText"> </text:p>
      <text:p text:style-name="PDFText"> <text:s text:c="86"/>- III -</text:p>
      <text:p text:style-name="PDFText"> <text:s text:c="81"/>13/12/2023 13:32 <text:s text:c="25"/>Página: 1 de 4</text:p>
      <text:p text:style-name="PDFText"> </text:p>
      <text:p text:style-name="PDFText"> <text:s text:c="40"/>Adenda 2023 al Convenio</text:p>
      <text:p text:style-name="PDFText"> <text:s text:c="40"/>IAS - APNALP</text:p>
      <text:p text:style-name="PDFText"> </text:p>
      <text:p text:style-name="PDFText"> </text:p>
      <text:p text:style-name="PDFText">Que las partes intervinientes suscribieron un Convenio para la prestación de servicios a personas en</text:p>
      <text:p text:style-name="PDFText">situación de dependencia, con un periodo de vigencia desde el 01 de enero de 2018 hasta el 31 de</text:p>
      <text:p text:style-name="PDFText">diciembre de 2021, cuya cláusula séptima (Modificación), dispone que 'en el supuesto de cambios</text:p>
      <text:p text:style-name="PDFText">normativos o bien de que la Administración Pública de la Comunidad Autónoma de Canarias y el</text:p>
      <text:p text:style-name="PDFText">IAS acuerden un cambio en el sistema de financiación o de funcionamiento de los recursos</text:p>
      <text:p text:style-name="PDFText">establecidos en el Convenio de Cooperación vigente entre ambas administraciones, se procederá a</text:p>
      <text:p text:style-name="PDFText">la modificación de las condiciones estipuladas en este Convenio y se tramitará mediante la</text:p>
      <text:p text:style-name="PDFText">aprobación y formalización de la correspondiente Adenda (...). Corresponden a la Presidencia del</text:p>
      <text:p text:style-name="PDFText">IAS las actuaciones relativas a la formalización de las modificaciones del presente Convenio que</text:p>
      <text:p text:style-name="PDFText">supongan la transformación de servicios y plazas'.</text:p>
      <text:p text:style-name="PDFText"> </text:p>
      <text:p text:style-name="PDFText">Que por Decreto nº 2021-1219 de fecha 17 de diciembre de 2021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correspondiente Modelo de formalización.</text:p>
      <text:p text:style-name="PDFText"> </text:p>
      <text:p text:style-name="PDFText">Que por Decreto nº 2022-1135 de fecha 27 de diciembre de 2022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correspondiente Modelo de formalización.</text:p>
      <text:p text:style-name="PDFText"> </text:p>
      <text:p text:style-name="PDFText">Que por Decreto nº 2023-1147 de fecha 4 de diciembre de 2023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correspondiente Modelo de formalización.</text:p>
      <text:p text:style-name="PDFText"> </text:p>
      <text:p text:style-name="PDFText">Así pues, reconociéndose ambas partes la capacidad suficiente en Derecho y de común acuerdo,</text:p>
      <text:p text:style-name="PDFText">suscriben la presente Adenda de modificación y prórroga del Convenio entre el IAS y APNALP para</text:p>
      <text:p text:style-name="PDFText">la prestación de servicios a personas en situación de dependencia, con inclusión de las siguientes,</text:p>
      <text:p text:style-name="PDFText"> </text:p>
      <text:p text:style-name="PDFText"> <text:s text:c="41"/>CLÁUSULAS</text:p>
      <text:p text:style-name="PDFText"> </text:p>
      <text:p text:style-name="PDFText"> </text:p>
      <text:p text:style-name="PDFText"> </text:p>
      <text:p text:style-name="PDFText"> <text:s text:c="103"/>Documento firmado electrónicamente desde la plataforma esPublico Gestiona | Página 2 de 4</text:p>
      <text:p text:style-name="PDFText">Primera.-</text:p>
      <text:p text:style-name="PDFText"> </text:p>
      <text:p text:style-name="PDFText">La presente Adenda de modificación y prórroga tiene por objeto incrementar el precio plaza-día en</text:p>
      <text:p text:style-name="PDFText">los sectores de mayores, discapacidad intelectual y salud mental, así como la modificación de los</text:p>
      <text:p text:style-name="PDFText">recursos puestos a disposición.</text:p>
      <text:p text:style-name="PDFText"> </text:p>
      <text:p text:style-name="PDFText">Segunda.-</text:p>
      <text:p text:style-name="PDFText"> <text:s text:c="103"/>Cód. Validación: 9XF3NM57GPMERX4G9QQ329XCZ</text:p>
      <text:p text:style-name="PDFText"> </text:p>
      <text:p text:style-name="PDFText"> </text:p>
      <text:p text:style-name="PDFText"> </text:p>
      <text:p text:style-name="PDFText"> </text:p>
      <text:p text:style-name="PDFText">El IAS abonará a APNALP, los importes establecidos en el Anexo I - FICHAS FINANCIERAS, los</text:p>
      <text:p text:style-name="PDFText">cuales consolidan la distribución de plazas e importes, así como las variaciones que se hayan</text:p>
      <text:p text:style-name="PDFText"> <text:s text:c="103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reconocido en la Adenda de modificación y prórroga del Convenio de Dependencia suscrito entre la</text:p>
      <text:p text:style-name="PDFText">Comunidad Autónoma y el Cabildo de Gran Canaria, para el periodo 2018-2024.</text:p>
      <text:p text:style-name="PDFText"> </text:p>
      <text:p text:style-name="PDFText">Así lo convienen, pactan y otorgan, por duplicado ejemplar y a un solo efecto, en el lugar y fecha al</text:p>
      <text:p text:style-name="PDFText">comienzo indicados, firmando en prueba de conformidad.</text:p>
      <text:p text:style-name="PDFText"> </text:p>
      <text:p text:style-name="PDFText"> </text:p>
      <text:p text:style-name="PDFText"> </text:p>
      <text:p text:style-name="PDFText"> </text:p>
      <text:p text:style-name="PDFText"> <text:s text:c="7"/>Presidenta del IAS</text:p>
      <text:p text:style-name="PDFText"> <text:s text:c="41"/>13/12/2023 13:32 <text:s text:c="26"/>Página: 2 de 4</text:p>
      <text:p text:style-name="PDFText"> </text:p>
      <text:p text:style-name="PDFText"> <text:s text:c="139"/>Isabel Mena Alonso</text:p>
      <text:p text:style-name="PDFText"> </text:p>
      <text:p text:style-name="PDFText"> </text:p>
      <text:p text:style-name="PDFText"> </text:p>
      <text:p text:style-name="PDFText"> </text:p>
      <text:p text:style-name="PDFText">13/12/2023 13:32</text:p>
      <text:p text:style-name="PDFText"> <text:s text:c="162"/>IAS - APNALP</text:p>
      <text:p text:style-name="PDFText"> </text:p>
      <text:p text:style-name="PDFText"> </text:p>
      <text:p text:style-name="PDFText"> </text:p>
      <text:p text:style-name="PDFText"> <text:s text:c="115"/>Secretario del IAS</text:p>
      <text:p text:style-name="PDFText"> <text:s text:c="110"/>Luis Alfonso Manero Torres</text:p>
      <text:p text:style-name="PDFText"> <text:s text:c="177"/>Adenda 2023 al Convenio</text:p>
      <text:p text:style-name="PDFText"> </text:p>
      <text:p text:style-name="PDFText"> </text:p>
      <text:p text:style-name="PDFText"> <text:s text:c="140"/>Alicia Santana Báez</text:p>
      <text:p text:style-name="PDFText"> <text:s text:c="139"/>Presidenta de APNALP</text:p>
      <text:p text:style-name="PDFText"> </text:p>
      <text:p text:style-name="PDFText"> </text:p>
      <text:p text:style-name="PDFText"> </text:p>
      <text:p text:style-name="PDFText"> </text:p>
      <text:p text:style-name="PDFText">Página: 3 de 4</text:p>
      <text:p text:style-name="PDFText"> <text:s text:c="18"/>Cód. Validación: 9XF3NM57GPMERX4G9QQ329XCZ</text:p>
      <text:p text:style-name="PDFText"> <text:s text:c="18"/>Verificación: https://ias.sedelectronica.es/</text:p>
      <text:p text:style-name="PDFText"> <text:s text:c="18"/>Documento firmado electrónicamente desde la plataforma esPublico Gestiona | Página 3 de 4</text:p>
      <text:p text:style-name="PDFText"> </text:p>
      <text:p text:style-name="PDFText"> <text:s text:c="73"/>Adenda 2023 al Convenio</text:p>
      <text:p text:style-name="PDFText"> <text:s text:c="73"/>ANEXO I - Financiación del Convenio</text:p>
      <text:p text:style-name="PDFText"> </text:p>
      <text:p text:style-name="PDFText"> </text:p>
      <text:p text:style-name="PDFText"> <text:s text:c="76"/>Año 2023</text:p>
      <text:p text:style-name="PDFText"> <text:s text:c="57"/>Social <text:s text:c="16"/>Sanitario <text:s text:c="11"/>Transporte <text:s text:c="8"/>Programa M <text:s text:c="14"/>Total</text:p>
      <text:p text:style-name="PDFText"> <text:s text:c="3"/>Servicios por plazas <text:s text:c="4"/>Cód Días Plazas <text:s text:c="4"/>Precio <text:s text:c="5"/>Importe <text:s text:c="5"/>Precio <text:s text:c="5"/>Importe <text:s text:c="3"/>Precio <text:s text:c="3"/>Importe <text:s text:c="2"/>Precio <text:s text:c="3"/>Importe <text:s text:c="2"/>Precio <text:s text:c="4"/>Importe</text:p>
      <text:p text:style-name="PDFText">C. Día NTP+ <text:s text:c="19"/>34 250 <text:s text:c="6"/>10 <text:s text:c="2"/>67,54€ <text:s text:c="4"/>168.850,00€ <text:s text:c="3"/>0,00€ <text:s text:c="10"/>0,00€ 7,00€ <text:s text:c="3"/>17.500,00€ 0,00€ <text:s text:c="8"/>0,00€ 74,54€ <text:s text:c="3"/>186.350,00€</text:p>
      <text:p text:style-name="PDFText"> <text:s text:c="18"/>1 servicios <text:s text:c="6"/>10 plazas <text:s text:c="12"/>168.850,00€ <text:s text:c="20"/>0,00€ <text:s text:c="9"/>17.500,00€ <text:s text:c="14"/>0,00€ <text:s text:c="10"/>186.350,00€</text:p>
      <text:p text:style-name="PDFText"> </text:p>
      <text:p text:style-name="PDFText"> </text:p>
      <text:p text:style-name="PDFText"> <text:s text:c="76"/>Año 2024</text:p>
      <text:p text:style-name="PDFText"> <text:s text:c="55"/>Social <text:s text:c="18"/>Sanitario <text:s text:c="11"/>Transporte <text:s text:c="8"/>Programa M <text:s text:c="14"/>Total</text:p>
      <text:p text:style-name="PDFText"> <text:s text:c="3"/>Servicios por plazas <text:s text:c="4"/>Cód Días Plazas <text:s text:c="4"/>Precio <text:s text:c="3"/>Importe <text:s text:c="7"/>Precio <text:s text:c="5"/>Importe <text:s text:c="3"/>Precio <text:s text:c="3"/>Importe <text:s text:c="2"/>Precio <text:s text:c="3"/>Importe <text:s text:c="2"/>Precio <text:s text:c="4"/>Importe</text:p>
      <text:p text:style-name="PDFText">C. Día NTP+ <text:s text:c="19"/>34 250 <text:s text:c="6"/>10 <text:s text:c="2"/>67,54€ 168.850,00€ <text:s text:c="7"/>0,00€ <text:s text:c="10"/>0,00€ 7,00€ <text:s text:c="3"/>17.500,00€ 0,00€ <text:s text:c="8"/>0,00€ 74,54€ <text:s text:c="3"/>186.350,00€</text:p>
      <text:p text:style-name="PDFText"> <text:s text:c="18"/>1 servicios <text:s text:c="6"/>10 plazas <text:s text:c="10"/>168.850,00€ <text:s text:c="22"/>0,00€ <text:s text:c="9"/>17.500,00€ <text:s text:c="14"/>0,00€ <text:s text:c="10"/>186.350,00€</text:p>
      <text:p text:style-name="PDFText"> </text:p>
      <text:p text:style-name="PDFText"> </text:p>
      <text:p text:style-name="PDFText"> </text:p>
      <text:p text:style-name="PDFText"> </text:p>
      <text:p text:style-name="PDFText"> <text:s text:c="160"/>Documento firmado electrónicamente desde la plataforma esPublico Gestiona | Página 4 de 4</text:p>
      <text:p text:style-name="PDFText"> <text:s text:c="160"/>Cód. Validación: 9XF3NM57GPMERX4G9QQ329XCZ</text:p>
      <text:p text:style-name="PDFText"> <text:s text:c="160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73"/>13/12/2023 13:32 <text:s text:c="39"/>Página: 4 de 4</text:p>
      <text:p text:style-name="PDFText"> 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8pt"/>
      <style:paragraph-properties fo:margin-bottom="0cm" fo:margin-top="0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