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Text"> <text:s text:c="47"/>Sistema Nacional de Publicidad de Subvenciones y Ayudas Públicas</text:p>
      <text:p text:style-name="PDFText"> </text:p>
      <text:p text:style-name="PDFText"> <text:s text:c="114"/>http://run.gob.es/xcjkma</text:p>
      <text:p text:style-name="PDFText"> </text:p>
      <text:p text:style-name="PDFText"> </text:p>
      <text:p text:style-name="PDFText"> <text:s text:c="61"/>Criterio de selección de búsqueda</text:p>
      <text:p text:style-name="PDFText"> </text:p>
      <text:p text:style-name="PDFText">Admón. del Estado:</text:p>
      <text:p text:style-name="PDFText"> </text:p>
      <text:p text:style-name="PDFText">Órgano:</text:p>
      <text:p text:style-name="PDFText"> </text:p>
      <text:p text:style-name="PDFText">CC. Autónomas:</text:p>
      <text:p text:style-name="PDFText"> </text:p>
      <text:p text:style-name="PDFText">Departamento:</text:p>
      <text:p text:style-name="PDFText"> </text:p>
      <text:p text:style-name="PDFText">Entidades Locales:</text:p>
      <text:p text:style-name="PDFText"> </text:p>
      <text:p text:style-name="PDFText">Otros órganos:</text:p>
      <text:p text:style-name="PDFText"> </text:p>
      <text:p text:style-name="PDFText">Contiene:</text:p>
      <text:p text:style-name="PDFText"> </text:p>
      <text:p text:style-name="PDFText">Código BDNS: <text:s text:c="43"/>Código concesión:</text:p>
      <text:p text:style-name="PDFText"> </text:p>
      <text:p text:style-name="PDFText">Región NUTS de concesión:</text:p>
      <text:p text:style-name="PDFText"> </text:p>
      <text:p text:style-name="PDFText">Actividad NACE del beneficiario:</text:p>
      <text:p text:style-name="PDFText"> </text:p>
      <text:p text:style-name="PDFText">DNI/NIF: <text:s text:c="8"/>G35042977</text:p>
      <text:p text:style-name="PDFText"> </text:p>
      <text:p text:style-name="PDFText">Nombre: <text:s text:c="5"/>ASOCIACIÓN DE FAMILIAS DE PERSONAS CON AUTISMO DE LAS PALMAS (APNALP)</text:p>
      <text:p text:style-name="PDFText"> </text:p>
      <text:p text:style-name="PDFText">Fecha de concesión Desde: <text:s text:c="9"/>01/01/2022 <text:s text:c="10"/>Fecha hasta: <text:s text:c="7"/>31/12/2025</text:p>
      <text:p text:style-name="PDFText"> </text:p>
      <text:p text:style-name="PDFText">Fecha de registro <text:s text:c="4"/>Desde: <text:s text:c="27"/>Fecha hasta:</text:p>
      <text:p text:style-name="PDFText"> </text:p>
      <text:p text:style-name="PDFText">Instrumentos de ayuda:</text:p>
      <text:p text:style-name="PDFText"> </text:p>
      <text:p text:style-name="PDFText">Finalidad (política de gasto):</text:p>
      <text:p text:style-name="PDFText"> </text:p>
      <text:p text:style-name="PDFText"> </text:p>
      <text:p text:style-name="PDFText"> </text:p>
      <text:p text:style-name="PDFText"> </text:p>
      <text:p text:style-name="PDFText"> <text:s text:c="125"/>11/07/2026</text:p>
      <text:p text:style-name="PDFText"> <text:s text:c="119"/>Página 1 de <text:s text:c="3"/>9</text:p>
      <text:p text:style-name="PageBreak"/>
      <text:p text:style-name="PDFText"> <text:s text:c="56"/>Sistema Nacional de Publicidad de Subvenciones y Ayudas Públicas</text:p>
      <text:p text:style-name="PDFText"> </text:p>
      <text:p text:style-name="PDFText"> <text:s text:c="175"/>http://run.gob.es/xcjkma</text:p>
      <text:p text:style-name="PDFText"> </text:p>
      <text:p text:style-name="PDFText"> </text:p>
      <text:p text:style-name="PDFText"> </text:p>
      <text:p text:style-name="PDFText"> </text:p>
      <text:p text:style-name="PDFText"> <text:s text:c="73"/>Concesiones (resultado de búsqueda)</text:p>
      <text:p text:style-name="PDFText">Esta información es la suministrada por los órganos y entidades de las Administraciones Públicas a la Base de Datos Nacional de Subvenciones y se ajusta a lo establecido en la Ley Orgánica 3/2018,</text:p>
      <text:p text:style-name="PDFText">de 5 de diciembre, de Protección de Datos Personales y garantía de los derechos digitales. Los derechos de oposición, rectificación y cancelación se ejercitarán ante el órgano o la entidad que</text:p>
      <text:p text:style-name="PDFText">concede cada subvención.</text:p>
      <text:p text:style-name="PDFText">La reutilización de los datos del Sistema Nacional de Publicidad de Subvenciones y Ayudas Públicas está sujeta a una serie de restricciones y consideraciones legales. Consulte el aviso legal en</text:p>
      <text:p text:style-name="PDFText">https://www.infosubvenciones.es/bdnstrans/GE/es/avisolegal.</text:p>
      <text:p text:style-name="PDFText"> </text:p>
      <text:p text:style-name="PDFText"> </text:p>
      <text:p text:style-name="PDFText"> <text:s text:c="185"/>Ayuda</text:p>
      <text:p text:style-name="PDFText"> <text:s text:c="96"/>Código de <text:s text:c="5"/>Fecha de <text:s text:c="4"/>Fecha de</text:p>
      <text:p text:style-name="PDFText"> <text:s text:c="4"/>Administración <text:s text:c="4"/>Departamento <text:s text:c="6"/>Órgano <text:s text:c="8"/>Convocatoria <text:s text:c="5"/>URL de las BBRR <text:s text:c="46"/>Beneficiario <text:s text:c="5"/>Importe <text:s text:c="4"/>Instrumento <text:s text:c="4"/>equivalente</text:p>
      <text:p text:style-name="PDFText"> <text:s text:c="96"/>concesión <text:s text:c="5"/>concesión <text:s text:c="4"/>registro</text:p>
      <text:p text:style-name="PDFText"> <text:s text:c="2"/>LOCAL <text:s text:c="13"/>CABILDO <text:s text:c="9"/>CABILDO <text:s text:c="5"/>GC <text:s text:c="20"/>https://cabildogc.gran SB151092165 <text:s text:c="2"/>30/12/2025 <text:s text:c="2"/>05/05/2026 G35042977 <text:s text:c="4"/>150.000,00 EURSUBVENCIÓN y <text:s text:c="7"/>150.000,00</text:p>
      <text:p text:style-name="PDFText"> <text:s text:c="21"/>INSULAR DE <text:s text:c="6"/>INSULAR DE <text:s text:c="2"/>Subvención <text:s text:c="12"/>canaria.com/documen <text:s text:c="41"/>ASOC. DE <text:s text:c="19"/>ENTREGA <text:s text:c="15"/>EUR</text:p>
      <text:p text:style-name="PDFText"> <text:s text:c="21"/>GRAN CANARIA <text:s text:c="4"/>GRAN CANARIA nominativa a <text:s text:c="10"/>ts/10180/11297340/O <text:s text:c="41"/>FAMILIAS DE <text:s text:c="16"/>DINERARIA SIN</text:p>
      <text:p text:style-name="PDFText"> <text:s text:c="51"/>Asociación Personas <text:s text:c="3"/>rdenanza+General+d <text:s text:c="42"/>PERSONAS <text:s text:c="19"/>CONTRAPREST</text:p>
      <text:p text:style-name="PDFText"> <text:s text:c="51"/>Autismo (APNALP) <text:s text:c="6"/>e+Subvenciones+del <text:s text:c="42"/>CON AUTISMO <text:s text:c="16"/>ACIÓN</text:p>
      <text:p text:style-name="PDFText"> <text:s text:c="51"/>para el Proyecto <text:s text:c="6"/>+Cabildo+de+Gran+C <text:s text:c="42"/>DE LAS PALMAS</text:p>
      <text:p text:style-name="PDFText"> <text:s text:c="51"/>“Programa de <text:s text:c="10"/>anaria/33077d88-</text:p>
      <text:p text:style-name="PDFText"> <text:s text:c="51"/>formación teórico- <text:s text:c="4"/>3822-4049-bca7-</text:p>
      <text:p text:style-name="PDFText"> <text:s text:c="51"/>práctica en TEA" <text:s text:c="6"/>af8199d49ef4</text:p>
      <text:p text:style-name="PDFText"> </text:p>
      <text:p text:style-name="PDFText"> </text:p>
      <text:p text:style-name="PDFText"> <text:s text:c="2"/>AUTONOMICA <text:s text:c="8"/>CANARIAS <text:s text:c="6"/>CONSEJERÍA FOMENTO DERECHO HTTP://GOBIERNOD SB136947908 <text:s text:c="19"/>28/11/2025 <text:s text:c="2"/>05/12/2025 G35042977 <text:s text:c="4"/>48.795,67 EUR SUBVENCIÓN y <text:s text:c="8"/>48.795,67</text:p>
      <text:p text:style-name="PDFText"> <text:s text:c="36"/>DE BIENESTAR PERSONAS CON <text:s text:c="12"/>ECANARIAS.ORG <text:s text:c="47"/>ASOCIACION DE <text:s text:c="14"/>ENTREGA <text:s text:c="15"/>EUR</text:p>
      <text:p text:style-name="PDFText"> <text:s text:c="36"/>SOCIAL, <text:s text:c="5"/>DISCAPACIDAD Y <text:s text:c="71"/>FAMILIAS DE <text:s text:c="16"/>DINERARIA SIN</text:p>
      <text:p text:style-name="PDFText"> <text:s text:c="36"/>IGUALDAD, <text:s text:c="3"/>DEPENDENCIA 2025 <text:s text:c="69"/>PERSONAS <text:s text:c="19"/>CONTRAPREST</text:p>
      <text:p text:style-name="PDFText"> <text:s text:c="36"/>JUVENTUD, <text:s text:c="89"/>CON AUTISMO <text:s text:c="16"/>ACIÓN</text:p>
      <text:p text:style-name="PDFText"> <text:s text:c="36"/>INFANCIA Y <text:s text:c="88"/>DE LAS PALMAS</text:p>
      <text:p text:style-name="PDFText"> <text:s text:c="36"/>FAMILIAS</text:p>
      <text:p text:style-name="PDFText"> <text:s text:c="2"/>LOCAL <text:s text:c="13"/>PALMAS DE GRAN AYUNTAMIENT Convocatoria pública https://www.boplaspal SB136349206 <text:s text:c="8"/>27/10/2025 <text:s text:c="2"/>14/11/2025 G35042977 <text:s text:c="7"/>50.000,00 EUR SUBVENCIÓN y <text:s text:c="5"/>50.000,00</text:p>
      <text:p text:style-name="PDFText"> <text:s text:c="21"/>CANARIA, LAS <text:s text:c="2"/>O DE LAS <text:s text:c="4"/>de subvenciones <text:s text:c="9"/>mas.net/nbop2/index. <text:s text:c="40"/>ASOC DE <text:s text:c="23"/>ENTREGA <text:s text:c="12"/>EUR</text:p>
      <text:p text:style-name="PDFText"> <text:s text:c="36"/>PALMAS DE <text:s text:c="3"/>destinadas a entidades php <text:s text:c="59"/>PADRES DE <text:s text:c="21"/>DINERARIA SIN</text:p>
      <text:p text:style-name="PDFText"> <text:s text:c="36"/>GRAN CANARIA privadas de iniciativa <text:s text:c="63"/>PERSONAS <text:s text:c="22"/>CONTRAPREST</text:p>
      <text:p text:style-name="PDFText"> <text:s text:c="49"/>social sin ánimo de <text:s text:c="66"/>AUTISTAS DE <text:s text:c="19"/>ACIÓN</text:p>
      <text:p text:style-name="PDFText"> <text:s text:c="49"/>lucro, para el año 2025. <text:s text:c="61"/>LAS PALMAS</text:p>
      <text:p text:style-name="PDFText"> <text:s text:c="135"/>(APNALP)</text:p>
      <text:p text:style-name="PDFText"> </text:p>
      <text:p text:style-name="PDFText"> </text:p>
      <text:p text:style-name="PDFText"> </text:p>
      <text:p text:style-name="PDFText"> </text:p>
      <text:p text:style-name="PDFText"> <text:s text:c="188"/>11/07/2026</text:p>
      <text:p text:style-name="PDFText"> <text:s text:c="182"/>Página 2 de <text:s text:c="3"/>9</text:p>
      <text:p text:style-name="PageBreak"/>
      <text:p text:style-name="PDFText"> <text:s text:c="51"/>Sistema Nacional de Publicidad de Subvenciones y Ayudas Públicas</text:p>
      <text:p text:style-name="PDFText"> </text:p>
      <text:p text:style-name="PDFText"> <text:s text:c="168"/>http://run.gob.es/xcjkma</text:p>
      <text:p text:style-name="PDFText"> </text:p>
      <text:p text:style-name="PDFText"> <text:s text:c="178"/>Ayuda</text:p>
      <text:p text:style-name="PDFText"> <text:s text:c="92"/>Código de <text:s text:c="5"/>Fecha de <text:s text:c="4"/>Fecha de</text:p>
      <text:p text:style-name="PDFText"> <text:s text:c="1"/>Administración <text:s text:c="4"/>Departamento <text:s text:c="6"/>Órgano <text:s text:c="7"/>Convocatoria <text:s text:c="5"/>URL de las BBRR <text:s text:c="46"/>Beneficiario <text:s text:c="2"/>Importe <text:s text:c="4"/>Instrumento <text:s text:c="4"/>equivalente</text:p>
      <text:p text:style-name="PDFText"> <text:s text:c="92"/>concesión <text:s text:c="5"/>concesión <text:s text:c="4"/>registro</text:p>
      <text:p text:style-name="PDFText">LOCAL <text:s text:c="13"/>CABILDO <text:s text:c="9"/>CABILDO <text:s text:c="5"/>GC Subvención <text:s text:c="8"/>https://cabildogc.gran SB143375707 <text:s text:c="2"/>11/08/2025 <text:s text:c="2"/>23/02/2026 G35042977 <text:s text:c="4"/>65.000,00 EUR SUBVENCIÓN y <text:s text:c="5"/>65.000,00</text:p>
      <text:p text:style-name="PDFText"> <text:s text:c="18"/>INSULAR DE <text:s text:c="6"/>INSULAR DE <text:s text:c="2"/>nominativa a APNALP <text:s text:c="2"/>canaria.com/documen <text:s text:c="41"/>ASOC. DE <text:s text:c="19"/>ENTREGA <text:s text:c="12"/>EUR</text:p>
      <text:p text:style-name="PDFText"> <text:s text:c="18"/>GRAN CANARIA <text:s text:c="4"/>GRAN CANARIA Proyecto "EMPLEO <text:s text:c="5"/>ts/10180/11297340/O <text:s text:c="41"/>FAMILIAS DE <text:s text:c="16"/>DINERARIA SIN</text:p>
      <text:p text:style-name="PDFText"> <text:s text:c="48"/>PERSONALIZADO" <text:s text:c="7"/>rdenanza+General+d <text:s text:c="42"/>PERSONAS <text:s text:c="19"/>CONTRAPREST</text:p>
      <text:p text:style-name="PDFText"> <text:s text:c="70"/>e+Subvenciones+del <text:s text:c="42"/>CON AUTISMO <text:s text:c="16"/>ACIÓN</text:p>
      <text:p text:style-name="PDFText"> <text:s text:c="70"/>+Cabildo+de+Gran+C <text:s text:c="42"/>DE LAS PALMAS</text:p>
      <text:p text:style-name="PDFText"> <text:s text:c="70"/>anaria/33077d88-</text:p>
      <text:p text:style-name="PDFText"> <text:s text:c="70"/>3822-4049-bca7-</text:p>
      <text:p text:style-name="PDFText"> <text:s text:c="70"/>af8199d49ef4</text:p>
      <text:p text:style-name="PDFText"> </text:p>
      <text:p text:style-name="PDFText"> </text:p>
      <text:p text:style-name="PDFText">AUTONOMICA <text:s text:c="8"/>CANARIAS <text:s text:c="8"/>CONSEJERÍA SERVICIO DE <text:s text:c="6"/>https://sede.gobcan.e SB116668098 <text:s text:c="9"/>30/12/2024 <text:s text:c="2"/>07/01/2025 G35042977 <text:s text:c="4"/>567.000,00 EURSUBVENCIÓN y <text:s text:c="4"/>567.000,00</text:p>
      <text:p text:style-name="PDFText"> <text:s text:c="35"/>DE BIENESTAR ATENCIÓN A <text:s text:c="5"/>s/sede/ <text:s text:c="59"/>ASOCIACION DE <text:s text:c="14"/>ENTREGA <text:s text:c="12"/>EUR</text:p>
      <text:p text:style-name="PDFText"> <text:s text:c="35"/>SOCIAL, <text:s text:c="5"/>PERSONAS CON <text:s text:c="70"/>FAMILIAS DE <text:s text:c="16"/>DINERARIA SIN</text:p>
      <text:p text:style-name="PDFText"> <text:s text:c="35"/>IGUALDAD, <text:s text:c="3"/>DISCAPACIDAD <text:s text:c="70"/>PERSONAS <text:s text:c="19"/>CONTRAPREST</text:p>
      <text:p text:style-name="PDFText"> <text:s text:c="35"/>JUVENTUD, <text:s text:c="86"/>CON AUTISMO <text:s text:c="16"/>ACIÓN</text:p>
      <text:p text:style-name="PDFText"> <text:s text:c="35"/>INFANCIA Y <text:s text:c="85"/>DE LAS PALMAS</text:p>
      <text:p text:style-name="PDFText"> <text:s text:c="35"/>FAMILIAS</text:p>
      <text:p text:style-name="PDFText">AUTONOMICA <text:s text:c="8"/>CANARIAS <text:s text:c="8"/>CONSEJERÍA BASES <text:s text:c="12"/>https://sede.gobcan.e SB116668149 <text:s text:c="9"/>19/12/2024 <text:s text:c="2"/>07/01/2025 G35042977 <text:s text:c="4"/>53.860,47 EUR SUBVENCIÓN y <text:s text:c="5"/>53.860,47</text:p>
      <text:p text:style-name="PDFText"> <text:s text:c="35"/>DE BIENESTAR CONCURRENCIA <text:s text:c="3"/>s/sede/ <text:s text:c="59"/>ASOCIACION DE <text:s text:c="14"/>ENTREGA <text:s text:c="12"/>EUR</text:p>
      <text:p text:style-name="PDFText"> <text:s text:c="35"/>SOCIAL, <text:s text:c="5"/>2024 <text:s text:c="78"/>FAMILIAS DE <text:s text:c="16"/>DINERARIA SIN</text:p>
      <text:p text:style-name="PDFText"> <text:s text:c="35"/>IGUALDAD, <text:s text:c="86"/>PERSONAS <text:s text:c="19"/>CONTRAPREST</text:p>
      <text:p text:style-name="PDFText"> <text:s text:c="35"/>JUVENTUD, <text:s text:c="86"/>CON AUTISMO <text:s text:c="16"/>ACIÓN</text:p>
      <text:p text:style-name="PDFText"> <text:s text:c="35"/>INFANCIA Y <text:s text:c="85"/>DE LAS PALMAS</text:p>
      <text:p text:style-name="PDFText"> <text:s text:c="35"/>FAMILIAS</text:p>
      <text:p text:style-name="PDFText">AUTONOMICA <text:s text:c="8"/>CANARIAS <text:s text:c="8"/>CONSEJERÍA BASES <text:s text:c="12"/>https://sede.gobcan.e SB116377987 <text:s text:c="9"/>19/12/2024 <text:s text:c="2"/>26/12/2024 G35042977 <text:s text:c="4"/>13.522,02 EUR SUBVENCIÓN y <text:s text:c="5"/>13.522,02</text:p>
      <text:p text:style-name="PDFText"> <text:s text:c="35"/>DE BIENESTAR CONCURRENCIA <text:s text:c="3"/>s/sede/ <text:s text:c="59"/>ASOCIACION DE <text:s text:c="14"/>ENTREGA <text:s text:c="12"/>EUR</text:p>
      <text:p text:style-name="PDFText"> <text:s text:c="35"/>SOCIAL, <text:s text:c="5"/>2024 <text:s text:c="78"/>FAMILIAS DE <text:s text:c="16"/>DINERARIA SIN</text:p>
      <text:p text:style-name="PDFText"> <text:s text:c="35"/>IGUALDAD, <text:s text:c="86"/>PERSONAS <text:s text:c="19"/>CONTRAPREST</text:p>
      <text:p text:style-name="PDFText"> <text:s text:c="35"/>JUVENTUD, <text:s text:c="86"/>CON AUTISMO <text:s text:c="16"/>ACIÓN</text:p>
      <text:p text:style-name="PDFText"> <text:s text:c="35"/>INFANCIA Y <text:s text:c="85"/>DE LAS PALMAS</text:p>
      <text:p text:style-name="PDFText"> <text:s text:c="35"/>FAMILIAS</text:p>
      <text:p text:style-name="PDFText">AUTONOMICA <text:s text:c="8"/>CANARIAS <text:s text:c="8"/>CONSEJERÍA SUBVENCIONES IRPF https://www.gobierno SB123555558 <text:s text:c="10"/>26/11/2024 <text:s text:c="2"/>14/03/2025 G35042977 <text:s text:c="4"/>49.820,36 EUR SUBVENCIÓN y <text:s text:c="5"/>49.820,36</text:p>
      <text:p text:style-name="PDFText"> <text:s text:c="35"/>DE BIENESTAR 2023 <text:s text:c="11"/>decanarias.org/boc/2 <text:s text:c="46"/>ASOCIACION DE <text:s text:c="14"/>ENTREGA <text:s text:c="12"/>EUR</text:p>
      <text:p text:style-name="PDFText"> <text:s text:c="35"/>SOCIAL, <text:s text:c="21"/>023/200/003.html <text:s text:c="50"/>FAMILIAS DE <text:s text:c="16"/>DINERARIA SIN</text:p>
      <text:p text:style-name="PDFText"> <text:s text:c="35"/>IGUALDAD, <text:s text:c="86"/>PERSONAS <text:s text:c="19"/>CONTRAPREST</text:p>
      <text:p text:style-name="PDFText"> <text:s text:c="35"/>JUVENTUD, <text:s text:c="86"/>CON AUTISMO <text:s text:c="16"/>ACIÓN</text:p>
      <text:p text:style-name="PDFText"> <text:s text:c="35"/>INFANCIA Y <text:s text:c="85"/>DE LAS PALMAS</text:p>
      <text:p text:style-name="PDFText"> <text:s text:c="35"/>FAMILIAS</text:p>
      <text:p text:style-name="PDFText"> </text:p>
      <text:p text:style-name="PDFText"> </text:p>
      <text:p text:style-name="PDFText"> </text:p>
      <text:p text:style-name="PDFText"> </text:p>
      <text:p text:style-name="PDFText"> <text:s text:c="181"/>11/07/2026</text:p>
      <text:p text:style-name="PDFText"> <text:s text:c="175"/>Página 3 de <text:s text:c="3"/>9</text:p>
      <text:p text:style-name="PageBreak"/>
      <text:p text:style-name="PDFText"> <text:s text:c="52"/>Sistema Nacional de Publicidad de Subvenciones y Ayudas Públicas</text:p>
      <text:p text:style-name="PDFText"> </text:p>
      <text:p text:style-name="PDFText"> <text:s text:c="173"/>http://run.gob.es/xcjkma</text:p>
      <text:p text:style-name="PDFText"> </text:p>
      <text:p text:style-name="PDFText"> <text:s text:c="183"/>Ayuda</text:p>
      <text:p text:style-name="PDFText"> <text:s text:c="94"/>Código de <text:s text:c="5"/>Fecha de <text:s text:c="4"/>Fecha de</text:p>
      <text:p text:style-name="PDFText"> <text:s text:c="1"/>Administración <text:s text:c="4"/>Departamento <text:s text:c="6"/>Órgano <text:s text:c="8"/>Convocatoria <text:s text:c="6"/>URL de las BBRR <text:s text:c="46"/>Beneficiario <text:s text:c="5"/>Importe <text:s text:c="4"/>Instrumento <text:s text:c="4"/>equivalente</text:p>
      <text:p text:style-name="PDFText"> <text:s text:c="94"/>concesión <text:s text:c="5"/>concesión <text:s text:c="4"/>registro</text:p>
      <text:p text:style-name="PDFText">LOCAL <text:s text:c="13"/>PALMAS DE GRAN AYUNTAMIENT Convocatoria pública https://www.laspalma SB111436225 <text:s text:c="10"/>09/10/2024 <text:s text:c="2"/>18/10/2024 G35042977 <text:s text:c="7"/>21.266,67 EUR SUBVENCIÓN y <text:s text:c="5"/>21.266,67</text:p>
      <text:p text:style-name="PDFText"> <text:s text:c="18"/>CANARIA, LAS <text:s text:c="2"/>O DE LAS <text:s text:c="4"/>de subvenciones <text:s text:c="7"/>sgc.es/webredir/subv <text:s text:c="43"/>ASOC DE <text:s text:c="23"/>ENTREGA <text:s text:c="12"/>EUR</text:p>
      <text:p text:style-name="PDFText"> <text:s text:c="33"/>PALMAS DE <text:s text:c="3"/>destinadas a la <text:s text:c="7"/>encionesongcompetiti <text:s text:c="43"/>PADRES DE <text:s text:c="21"/>DINERARIA SIN</text:p>
      <text:p text:style-name="PDFText"> <text:s text:c="33"/>GRAN CANARIA cofinanciación de <text:s text:c="5"/>va.php <text:s text:c="57"/>PERSONAS <text:s text:c="22"/>CONTRAPREST</text:p>
      <text:p text:style-name="PDFText"> <text:s text:c="46"/>proyectos sociales que <text:s text:c="64"/>AUTISTAS DE <text:s text:c="19"/>ACIÓN</text:p>
      <text:p text:style-name="PDFText"> <text:s text:c="46"/>se complementen con <text:s text:c="67"/>LAS PALMAS</text:p>
      <text:p text:style-name="PDFText"> <text:s text:c="46"/>las competencias de <text:s text:c="67"/>(APNALP)</text:p>
      <text:p text:style-name="PDFText"> <text:s text:c="46"/>los servicios sociales</text:p>
      <text:p text:style-name="PDFText"> <text:s text:c="46"/>municipales,</text:p>
      <text:p text:style-name="PDFText"> <text:s text:c="46"/>promovidos por</text:p>
      <text:p text:style-name="PDFText"> <text:s text:c="46"/>entidades privadas de</text:p>
      <text:p text:style-name="PDFText"> <text:s text:c="46"/>iniciativa social sin</text:p>
      <text:p text:style-name="PDFText"> <text:s text:c="46"/>ánimo de lucro</text:p>
      <text:p text:style-name="PDFText"> </text:p>
      <text:p text:style-name="PDFText">LOCAL <text:s text:c="13"/>PALMAS DE GRAN AYUNTAMIENT Convocatoria pública https://www.laspalma SB111430436 <text:s text:c="10"/>09/10/2024 <text:s text:c="2"/>18/10/2024 G35042977 <text:s text:c="7"/>29.778,23 EUR SUBVENCIÓN y <text:s text:c="5"/>29.778,23</text:p>
      <text:p text:style-name="PDFText"> <text:s text:c="18"/>CANARIA, LAS <text:s text:c="2"/>O DE LAS <text:s text:c="4"/>de subvenciones <text:s text:c="7"/>sgc.es/webredir/subv <text:s text:c="43"/>ASOC DE <text:s text:c="23"/>ENTREGA <text:s text:c="12"/>EUR</text:p>
      <text:p text:style-name="PDFText"> <text:s text:c="33"/>PALMAS DE <text:s text:c="3"/>destinadas a la <text:s text:c="7"/>encionesongcompetiti <text:s text:c="43"/>PADRES DE <text:s text:c="21"/>DINERARIA SIN</text:p>
      <text:p text:style-name="PDFText"> <text:s text:c="33"/>GRAN CANARIA cofinanciación de <text:s text:c="5"/>va.php <text:s text:c="57"/>PERSONAS <text:s text:c="22"/>CONTRAPREST</text:p>
      <text:p text:style-name="PDFText"> <text:s text:c="46"/>proyectos sociales que <text:s text:c="64"/>AUTISTAS DE <text:s text:c="19"/>ACIÓN</text:p>
      <text:p text:style-name="PDFText"> <text:s text:c="46"/>se complementen con <text:s text:c="67"/>LAS PALMAS</text:p>
      <text:p text:style-name="PDFText"> <text:s text:c="46"/>las competencias de <text:s text:c="67"/>(APNALP)</text:p>
      <text:p text:style-name="PDFText"> <text:s text:c="46"/>los servicios sociales</text:p>
      <text:p text:style-name="PDFText"> <text:s text:c="46"/>municipales,</text:p>
      <text:p text:style-name="PDFText"> <text:s text:c="46"/>promovidos por</text:p>
      <text:p text:style-name="PDFText"> <text:s text:c="46"/>entidades privadas de</text:p>
      <text:p text:style-name="PDFText"> <text:s text:c="46"/>iniciativa social sin</text:p>
      <text:p text:style-name="PDFText"> <text:s text:c="46"/>ánimo de lucro</text:p>
      <text:p text:style-name="PDFText"> </text:p>
      <text:p text:style-name="PDFText">LOCAL <text:s text:c="13"/>CABILDO <text:s text:c="9"/>CABILDO <text:s text:c="5"/>GC Subvención <text:s text:c="10"/>https://cabildogc.gran SB132813324 <text:s text:c="2"/>12/09/2024 <text:s text:c="2"/>17/07/2025 G35042977 <text:s text:c="4"/>500.000,00 EURSUBVENCIÓN y <text:s text:c="7"/>500.000,00</text:p>
      <text:p text:style-name="PDFText"> <text:s text:c="18"/>INSULAR DE <text:s text:c="6"/>INSULAR DE <text:s text:c="2"/>nominada a la entidad <text:s text:c="2"/>canaria.com/documen <text:s text:c="41"/>ASOC. DE <text:s text:c="19"/>ENTREGA <text:s text:c="15"/>EUR</text:p>
      <text:p text:style-name="PDFText"> <text:s text:c="18"/>GRAN CANARIA <text:s text:c="4"/>GRAN CANARIA ASOCIACIÓN DE <text:s text:c="10"/>ts/10180/11297340/O <text:s text:c="41"/>FAMILIAS DE <text:s text:c="16"/>DINERARIA SIN</text:p>
      <text:p text:style-name="PDFText"> <text:s text:c="48"/>FAMILIAS DE <text:s text:c="12"/>rdenanza+General+d <text:s text:c="42"/>PERSONAS <text:s text:c="19"/>CONTRAPREST</text:p>
      <text:p text:style-name="PDFText"> <text:s text:c="48"/>PERSONAS CON <text:s text:c="11"/>e+Subvenciones+del <text:s text:c="42"/>CON AUTISMO <text:s text:c="16"/>ACIÓN</text:p>
      <text:p text:style-name="PDFText"> <text:s text:c="48"/>AUTISMO DE LAS <text:s text:c="9"/>+Cabildo+de+Gran+C <text:s text:c="42"/>DE LAS PALMAS</text:p>
      <text:p text:style-name="PDFText"> <text:s text:c="48"/>PALMAS (APNALP) a <text:s text:c="6"/>anaria/33077d88-</text:p>
      <text:p text:style-name="PDFText"> <text:s text:c="48"/>fin de financiar el <text:s text:c="4"/>3822-4049-bca7-</text:p>
      <text:p text:style-name="PDFText"> <text:s text:c="48"/>Proyecto “Nueva sede <text:s text:c="3"/>af8199d49ef4</text:p>
      <text:p text:style-name="PDFText"> <text:s text:c="48"/>para personas con</text:p>
      <text:p text:style-name="PDFText"> <text:s text:c="48"/>síndrome autista”.</text:p>
      <text:p text:style-name="PDFText"> </text:p>
      <text:p text:style-name="PDFText"> </text:p>
      <text:p text:style-name="PDFText"> </text:p>
      <text:p text:style-name="PDFText"> </text:p>
      <text:p text:style-name="PDFText"> <text:s text:c="186"/>11/07/2026</text:p>
      <text:p text:style-name="PDFText"> <text:s text:c="180"/>Página 4 de <text:s text:c="3"/>9</text:p>
      <text:p text:style-name="PageBreak"/>
      <text:p text:style-name="PDFText"> <text:s text:c="53"/>Sistema Nacional de Publicidad de Subvenciones y Ayudas Públicas</text:p>
      <text:p text:style-name="PDFText"> </text:p>
      <text:p text:style-name="PDFText"> <text:s text:c="174"/>http://run.gob.es/xcjkma</text:p>
      <text:p text:style-name="PDFText"> </text:p>
      <text:p text:style-name="PDFText"> <text:s text:c="184"/>Ayuda</text:p>
      <text:p text:style-name="PDFText"> <text:s text:c="97"/>Código de <text:s text:c="5"/>Fecha de <text:s text:c="4"/>Fecha de</text:p>
      <text:p text:style-name="PDFText"> <text:s text:c="1"/>Administración <text:s text:c="4"/>Departamento <text:s text:c="6"/>Órgano <text:s text:c="9"/>Convocatoria <text:s text:c="7"/>URL de las BBRR <text:s text:c="47"/>Beneficiario <text:s text:c="3"/>Importe <text:s text:c="4"/>Instrumento <text:s text:c="4"/>equivalente</text:p>
      <text:p text:style-name="PDFText"> <text:s text:c="97"/>concesión <text:s text:c="5"/>concesión <text:s text:c="4"/>registro</text:p>
      <text:p text:style-name="PDFText">LOCAL <text:s text:c="13"/>CABILDO <text:s text:c="9"/>CABILDO <text:s text:c="5"/>GC Subvención <text:s text:c="11"/>https://cabildogc.gran SB129194694 <text:s text:c="4"/>06/09/2024 <text:s text:c="2"/>30/04/2025 G35042977 <text:s text:c="4"/>500.000,00 EURSUBVENCIÓN y <text:s text:c="5"/>500.000,00</text:p>
      <text:p text:style-name="PDFText"> <text:s text:c="18"/>INSULAR DE <text:s text:c="6"/>INSULAR DE <text:s text:c="2"/>nominada a la entidad <text:s text:c="3"/>canaria.com/documen <text:s text:c="43"/>ASOC. DE <text:s text:c="19"/>ENTREGA <text:s text:c="13"/>EUR</text:p>
      <text:p text:style-name="PDFText"> <text:s text:c="18"/>GRAN CANARIA <text:s text:c="4"/>GRAN CANARIA ASOCIACIÓN DE <text:s text:c="11"/>ts/10180/11297340/O <text:s text:c="43"/>FAMILIAS DE <text:s text:c="16"/>DINERARIA SIN</text:p>
      <text:p text:style-name="PDFText"> <text:s text:c="48"/>FAMILIAS DE <text:s text:c="13"/>rdenanza+General+d <text:s text:c="44"/>PERSONAS <text:s text:c="19"/>CONTRAPREST</text:p>
      <text:p text:style-name="PDFText"> <text:s text:c="48"/>PERSONAS CON <text:s text:c="12"/>e+Subvenciones+del <text:s text:c="44"/>CON AUTISMO <text:s text:c="16"/>ACIÓN</text:p>
      <text:p text:style-name="PDFText"> <text:s text:c="48"/>AUTISMO DE LAS <text:s text:c="10"/>+Cabildo+de+Gran+C <text:s text:c="44"/>DE LAS PALMAS</text:p>
      <text:p text:style-name="PDFText"> <text:s text:c="48"/>PALMAS (APNALP) a <text:s text:c="7"/>anaria/33077d88-</text:p>
      <text:p text:style-name="PDFText"> <text:s text:c="48"/>fin de financiar el <text:s text:c="5"/>3822-4049-bca7-</text:p>
      <text:p text:style-name="PDFText"> <text:s text:c="48"/>Proyecto “Nueva sede <text:s text:c="4"/>af8199d49ef4</text:p>
      <text:p text:style-name="PDFText"> <text:s text:c="48"/>para personas con</text:p>
      <text:p text:style-name="PDFText"> <text:s text:c="48"/>síndrome autista”.</text:p>
      <text:p text:style-name="PDFText"> </text:p>
      <text:p text:style-name="PDFText">LOCAL <text:s text:c="13"/>CABILDO <text:s text:c="9"/>INSTITUTO DE <text:s text:c="2"/>Subvención de <text:s text:c="10"/>https://ias.sedelectron SB110028711 <text:s text:c="2"/>19/08/2024 <text:s text:c="2"/>28/08/2024 G35042977 <text:s text:c="5"/>15.000,00 EUR SUBVENCIÓN y <text:s text:c="5"/>15.000,00</text:p>
      <text:p text:style-name="PDFText"> <text:s text:c="18"/>INSULAR DE <text:s text:c="6"/>ATENCION <text:s text:c="6"/>concurrencia <text:s text:c="11"/>ica.es/ <text:s text:c="54"/>ASOC DE <text:s text:c="21"/>ENTREGA <text:s text:c="12"/>EUR</text:p>
      <text:p text:style-name="PDFText"> <text:s text:c="18"/>GRAN CANARIA <text:s text:c="4"/>SOCIAL Y <text:s text:c="6"/>competitiva en el <text:s text:c="68"/>PADRES DE <text:s text:c="19"/>DINERARIA SIN</text:p>
      <text:p text:style-name="PDFText"> <text:s text:c="35"/>SOCIO- <text:s text:c="8"/>ámbito de la <text:s text:c="73"/>NI/OS AUTISTAS <text:s text:c="14"/>CONTRAPREST</text:p>
      <text:p text:style-name="PDFText"> <text:s text:c="35"/>SANITARIO <text:s text:c="5"/>Accesibilidad Universal <text:s text:c="62"/>DE LAS PALMAS <text:s text:c="15"/>ACIÓN</text:p>
      <text:p text:style-name="PDFText"> <text:s text:c="50"/>a entidades sin ánimo</text:p>
      <text:p text:style-name="PDFText"> <text:s text:c="50"/>de lucro de la isla de</text:p>
      <text:p text:style-name="PDFText"> <text:s text:c="50"/>Gran Canaria</text:p>
      <text:p text:style-name="PDFText"> </text:p>
      <text:p text:style-name="PDFText">LOCAL <text:s text:c="13"/>CABILDO <text:s text:c="9"/>CABILDO <text:s text:c="5"/>GC Subvención <text:s text:c="11"/>https://cabildogc.gran SB111485468 <text:s text:c="4"/>10/06/2024 <text:s text:c="2"/>22/10/2024 G35042977 <text:s text:c="4"/>60.000,00 EUR SUBVENCIÓN y <text:s text:c="6"/>60.000,00</text:p>
      <text:p text:style-name="PDFText"> <text:s text:c="18"/>INSULAR DE <text:s text:c="6"/>INSULAR DE <text:s text:c="2"/>nominativa APNALP <text:s text:c="7"/>canaria.com/documen <text:s text:c="43"/>ASOC. DE <text:s text:c="19"/>ENTREGA <text:s text:c="13"/>EUR</text:p>
      <text:p text:style-name="PDFText"> <text:s text:c="18"/>GRAN CANARIA <text:s text:c="4"/>GRAN CANARIA Proyecto "SERVICIO <text:s text:c="6"/>ts/10180/11297340/O <text:s text:c="43"/>FAMILIAS DE <text:s text:c="16"/>DINERARIA SIN</text:p>
      <text:p text:style-name="PDFText"> <text:s text:c="48"/>DE PREPARACIÓN <text:s text:c="10"/>rdenanza+General+d <text:s text:c="44"/>PERSONAS <text:s text:c="19"/>CONTRAPREST</text:p>
      <text:p text:style-name="PDFText"> <text:s text:c="48"/>PARA EL EMPLEO Y <text:s text:c="8"/>e+Subvenciones+del <text:s text:c="44"/>CON AUTISMO <text:s text:c="16"/>ACIÓN</text:p>
      <text:p text:style-name="PDFText"> <text:s text:c="48"/>EMPLEO CON <text:s text:c="14"/>+Cabildo+de+Gran+C <text:s text:c="44"/>DE LAS PALMAS</text:p>
      <text:p text:style-name="PDFText"> <text:s text:c="48"/>APOYO" <text:s text:c="18"/>anaria/33077d88-</text:p>
      <text:p text:style-name="PDFText"> <text:s text:c="73"/>3822-4049-bca7-</text:p>
      <text:p text:style-name="PDFText"> <text:s text:c="73"/>af8199d49ef4</text:p>
      <text:p text:style-name="PDFText"> </text:p>
      <text:p text:style-name="PDFText"> </text:p>
      <text:p text:style-name="PDFText"> </text:p>
      <text:p text:style-name="PDFText"> </text:p>
      <text:p text:style-name="PDFText"> <text:s text:c="187"/>11/07/2026</text:p>
      <text:p text:style-name="PDFText"> <text:s text:c="181"/>Página 5 de <text:s text:c="3"/>9</text:p>
      <text:p text:style-name="PageBreak"/>
      <text:p text:style-name="PDFText"> <text:s text:c="51"/>Sistema Nacional de Publicidad de Subvenciones y Ayudas Públicas</text:p>
      <text:p text:style-name="PDFText"> </text:p>
      <text:p text:style-name="PDFText"> <text:s text:c="167"/>http://run.gob.es/xcjkma</text:p>
      <text:p text:style-name="PDFText"> </text:p>
      <text:p text:style-name="PDFText"> <text:s text:c="177"/>Ayuda</text:p>
      <text:p text:style-name="PDFText"> <text:s text:c="91"/>Código de <text:s text:c="5"/>Fecha de <text:s text:c="4"/>Fecha de</text:p>
      <text:p text:style-name="PDFText"> <text:s text:c="1"/>Administración <text:s text:c="4"/>Departamento <text:s text:c="6"/>Órgano <text:s text:c="7"/>Convocatoria <text:s text:c="4"/>URL de las BBRR <text:s text:c="46"/>Beneficiario <text:s text:c="2"/>Importe <text:s text:c="4"/>Instrumento <text:s text:c="4"/>equivalente</text:p>
      <text:p text:style-name="PDFText"> <text:s text:c="91"/>concesión <text:s text:c="5"/>concesión <text:s text:c="4"/>registro</text:p>
      <text:p text:style-name="PDFText">LOCAL <text:s text:c="13"/>CABILDO <text:s text:c="9"/>CABILDO <text:s text:c="5"/>GC Subvención <text:s text:c="7"/>https://cabildogc.gran SB107756105 <text:s text:c="2"/>10/06/2024 <text:s text:c="2"/>20/06/2024 G35042977 <text:s text:c="4"/>60.000,00 EUR SUBVENCIÓN y <text:s text:c="5"/>60.000,00</text:p>
      <text:p text:style-name="PDFText"> <text:s text:c="18"/>INSULAR DE <text:s text:c="6"/>INSULAR DE <text:s text:c="2"/>nominativa APNALP <text:s text:c="3"/>canaria.com/documen <text:s text:c="41"/>ASOC. DE <text:s text:c="19"/>ENTREGA <text:s text:c="12"/>EUR</text:p>
      <text:p text:style-name="PDFText"> <text:s text:c="18"/>GRAN CANARIA <text:s text:c="4"/>GRAN CANARIA Proyecto "SERVICIO <text:s text:c="2"/>ts/10180/11297340/O <text:s text:c="41"/>FAMILIAS DE <text:s text:c="16"/>DINERARIA SIN</text:p>
      <text:p text:style-name="PDFText"> <text:s text:c="48"/>DE PREPARACIÓN <text:s text:c="6"/>rdenanza+General+d <text:s text:c="42"/>PERSONAS <text:s text:c="19"/>CONTRAPREST</text:p>
      <text:p text:style-name="PDFText"> <text:s text:c="48"/>PARA EL EMPLEO Y <text:s text:c="4"/>e+Subvenciones+del <text:s text:c="42"/>CON AUTISMO <text:s text:c="16"/>ACIÓN</text:p>
      <text:p text:style-name="PDFText"> <text:s text:c="48"/>EMPLEO CON <text:s text:c="10"/>+Cabildo+de+Gran+C <text:s text:c="42"/>DE LAS PALMAS</text:p>
      <text:p text:style-name="PDFText"> <text:s text:c="48"/>APOYO" <text:s text:c="14"/>anaria/33077d88-</text:p>
      <text:p text:style-name="PDFText"> <text:s text:c="69"/>3822-4049-bca7-</text:p>
      <text:p text:style-name="PDFText"> <text:s text:c="69"/>af8199d49ef4</text:p>
      <text:p text:style-name="PDFText"> </text:p>
      <text:p text:style-name="PDFText"> </text:p>
      <text:p text:style-name="PDFText">AUTONOMICA <text:s text:c="8"/>CANARIAS <text:s text:c="8"/>CONSEJERÍA SUBVENCIÓN <text:s text:c="8"/>HTTP://GOBIERNOD SB97300764 <text:s text:c="13"/>29/12/2023 <text:s text:c="2"/>05/01/2024 G35042977 <text:s text:c="4"/>450.000,00 EURSUBVENCIÓN y <text:s text:c="4"/>450.000,00</text:p>
      <text:p text:style-name="PDFText"> <text:s text:c="35"/>DE BIENESTAR DIRECTA APNALP <text:s text:c="2"/>ECANARIAS.ORG <text:s text:c="51"/>ASOCIACION DE <text:s text:c="14"/>ENTREGA <text:s text:c="12"/>EUR</text:p>
      <text:p text:style-name="PDFText"> <text:s text:c="35"/>SOCIAL, <text:s text:c="5"/>2023 <text:s text:c="77"/>FAMILIAS DE <text:s text:c="16"/>DINERARIA SIN</text:p>
      <text:p text:style-name="PDFText"> <text:s text:c="35"/>IGUALDAD, <text:s text:c="85"/>PERSONAS <text:s text:c="19"/>CONTRAPREST</text:p>
      <text:p text:style-name="PDFText"> <text:s text:c="35"/>JUVENTUD, <text:s text:c="85"/>CON AUTISMO <text:s text:c="16"/>ACIÓN</text:p>
      <text:p text:style-name="PDFText"> <text:s text:c="35"/>INFANCIA Y <text:s text:c="84"/>DE LAS PALMAS</text:p>
      <text:p text:style-name="PDFText"> <text:s text:c="35"/>FAMILIAS</text:p>
      <text:p text:style-name="PDFText">AUTONOMICA <text:s text:c="8"/>CANARIAS <text:s text:c="8"/>CONSEJERÍA FOMENTO DERECHO HTTP://GOBIERNOD SB97026077 <text:s text:c="16"/>21/12/2023 <text:s text:c="2"/>28/12/2023 G35042977 <text:s text:c="4"/>8.883,00 EUR SUBVENCIÓN y <text:s text:c="6"/>8.883,00</text:p>
      <text:p text:style-name="PDFText"> <text:s text:c="35"/>DE BIENESTAR PERSONAS CON <text:s text:c="4"/>ECANARIAS.ORG <text:s text:c="51"/>ASOCIACION DE <text:s text:c="13"/>ENTREGA <text:s text:c="13"/>EUR</text:p>
      <text:p text:style-name="PDFText"> <text:s text:c="35"/>SOCIAL, <text:s text:c="5"/>DISCAPACIDAD Y <text:s text:c="67"/>FAMILIAS DE <text:s text:c="15"/>DINERARIA SIN</text:p>
      <text:p text:style-name="PDFText"> <text:s text:c="35"/>IGUALDAD, <text:s text:c="3"/>DEPENDENCIA 2023 <text:s text:c="65"/>PERSONAS <text:s text:c="18"/>CONTRAPREST</text:p>
      <text:p text:style-name="PDFText"> <text:s text:c="35"/>JUVENTUD, <text:s text:c="85"/>CON AUTISMO <text:s text:c="15"/>ACIÓN</text:p>
      <text:p text:style-name="PDFText"> <text:s text:c="35"/>INFANCIA Y <text:s text:c="84"/>DE LAS PALMAS</text:p>
      <text:p text:style-name="PDFText"> <text:s text:c="35"/>FAMILIAS</text:p>
      <text:p text:style-name="PDFText">AUTONOMICA <text:s text:c="8"/>CANARIAS <text:s text:c="8"/>CONSEJERÍA FOMENTO DERECHO HTTP://GOBIERNOD SB97025774 <text:s text:c="16"/>21/12/2023 <text:s text:c="2"/>28/12/2023 G35042977 <text:s text:c="4"/>14.335,54 EUR SUBVENCIÓN y <text:s text:c="5"/>14.335,54</text:p>
      <text:p text:style-name="PDFText"> <text:s text:c="35"/>DE BIENESTAR PERSONAS CON <text:s text:c="4"/>ECANARIAS.ORG <text:s text:c="51"/>ASOCIACION DE <text:s text:c="14"/>ENTREGA <text:s text:c="12"/>EUR</text:p>
      <text:p text:style-name="PDFText"> <text:s text:c="35"/>SOCIAL, <text:s text:c="5"/>DISCAPACIDAD Y <text:s text:c="67"/>FAMILIAS DE <text:s text:c="16"/>DINERARIA SIN</text:p>
      <text:p text:style-name="PDFText"> <text:s text:c="35"/>IGUALDAD, <text:s text:c="3"/>DEPENDENCIA 2023 <text:s text:c="65"/>PERSONAS <text:s text:c="19"/>CONTRAPREST</text:p>
      <text:p text:style-name="PDFText"> <text:s text:c="35"/>JUVENTUD, <text:s text:c="85"/>CON AUTISMO <text:s text:c="16"/>ACIÓN</text:p>
      <text:p text:style-name="PDFText"> <text:s text:c="35"/>INFANCIA Y <text:s text:c="84"/>DE LAS PALMAS</text:p>
      <text:p text:style-name="PDFText"> <text:s text:c="35"/>FAMILIAS</text:p>
      <text:p text:style-name="PDFText"> </text:p>
      <text:p text:style-name="PDFText"> </text:p>
      <text:p text:style-name="PDFText"> </text:p>
      <text:p text:style-name="PDFText"> </text:p>
      <text:p text:style-name="PDFText"> <text:s text:c="180"/>11/07/2026</text:p>
      <text:p text:style-name="PDFText"> <text:s text:c="174"/>Página 6 de <text:s text:c="3"/>9</text:p>
      <text:p text:style-name="PageBreak"/>
      <text:p text:style-name="PDFText"> <text:s text:c="54"/>Sistema Nacional de Publicidad de Subvenciones y Ayudas Públicas</text:p>
      <text:p text:style-name="PDFText"> </text:p>
      <text:p text:style-name="PDFText"> <text:s text:c="171"/>http://run.gob.es/xcjkma</text:p>
      <text:p text:style-name="PDFText"> </text:p>
      <text:p text:style-name="PDFText"> <text:s text:c="181"/>Ayuda</text:p>
      <text:p text:style-name="PDFText"> <text:s text:c="94"/>Código de <text:s text:c="3"/>Fecha de <text:s text:c="4"/>Fecha de</text:p>
      <text:p text:style-name="PDFText"> <text:s text:c="1"/>Administración <text:s text:c="4"/>Departamento <text:s text:c="6"/>Órgano <text:s text:c="9"/>Convocatoria <text:s text:c="6"/>URL de las BBRR <text:s text:c="43"/>Beneficiario <text:s text:c="5"/>Importe <text:s text:c="4"/>Instrumento <text:s text:c="4"/>equivalente</text:p>
      <text:p text:style-name="PDFText"> <text:s text:c="94"/>concesión <text:s text:c="3"/>concesión <text:s text:c="4"/>registro</text:p>
      <text:p text:style-name="PDFText">LOCAL <text:s text:c="13"/>PALMAS DE GRAN AYUNTAMIENT Subvenciones <text:s text:c="12"/>https://www.laspalma SB94265035 <text:s text:c="5"/>31/10/2023 <text:s text:c="2"/>06/11/2023 G35042977 <text:s text:c="7"/>49.486,28 EUR SUBVENCIÓN y <text:s text:c="5"/>49.486,28</text:p>
      <text:p text:style-name="PDFText"> <text:s text:c="18"/>CANARIA, LAS <text:s text:c="2"/>O DE LAS <text:s text:c="4"/>destinadas a la <text:s text:c="8"/>sgc.es/webredir/subv <text:s text:c="40"/>ASOC DE <text:s text:c="23"/>ENTREGA <text:s text:c="12"/>EUR</text:p>
      <text:p text:style-name="PDFText"> <text:s text:c="33"/>PALMAS DE <text:s text:c="3"/>cofinanciación de <text:s text:c="6"/>encionesongcompetiti <text:s text:c="40"/>PADRES DE <text:s text:c="21"/>DINERARIA SIN</text:p>
      <text:p text:style-name="PDFText"> <text:s text:c="33"/>GRAN CANARIA proyectos sociales que va.php <text:s text:c="55"/>PERSONAS <text:s text:c="22"/>CONTRAPREST</text:p>
      <text:p text:style-name="PDFText"> <text:s text:c="46"/>se complementen con <text:s text:c="65"/>AUTISTAS DE <text:s text:c="19"/>ACIÓN</text:p>
      <text:p text:style-name="PDFText"> <text:s text:c="46"/>las competencias de <text:s text:c="65"/>LAS PALMAS</text:p>
      <text:p text:style-name="PDFText"> <text:s text:c="46"/>los servicios sociales <text:s text:c="62"/>(APNALP)</text:p>
      <text:p text:style-name="PDFText"> <text:s text:c="46"/>municipales,</text:p>
      <text:p text:style-name="PDFText"> <text:s text:c="46"/>promovidos por</text:p>
      <text:p text:style-name="PDFText"> <text:s text:c="46"/>entidades privadas sin</text:p>
      <text:p text:style-name="PDFText"> <text:s text:c="46"/>ánimo de lucro, para el</text:p>
      <text:p text:style-name="PDFText"> <text:s text:c="46"/>año 2023</text:p>
      <text:p text:style-name="PDFText"> </text:p>
      <text:p text:style-name="PDFText">LOCAL <text:s text:c="13"/>CABILDO <text:s text:c="9"/>CABILDO <text:s text:c="5"/>GC Subvención <text:s text:c="9"/>https://cabildogc.gran SB94474851 <text:s text:c="2"/>16/05/2023 <text:s text:c="2"/>13/11/2023 G35042977 <text:s text:c="4"/>500.000,00 EURSUBVENCIÓN y <text:s text:c="7"/>500.000,00</text:p>
      <text:p text:style-name="PDFText"> <text:s text:c="18"/>INSULAR DE <text:s text:c="6"/>INSULAR DE <text:s text:c="2"/>nominada a la <text:s text:c="9"/>canaria.com/documen <text:s text:c="40"/>ASOC. DE <text:s text:c="19"/>ENTREGA <text:s text:c="15"/>EUR</text:p>
      <text:p text:style-name="PDFText"> <text:s text:c="18"/>GRAN CANARIA <text:s text:c="4"/>GRAN CANARIA ENTIDAD Asociación ts/10180/11297340/O <text:s text:c="44"/>FAMILIAS DE <text:s text:c="16"/>DINERARIA SIN</text:p>
      <text:p text:style-name="PDFText"> <text:s text:c="48"/>de Familias de <text:s text:c="8"/>rdenanza+General+d <text:s text:c="41"/>PERSONAS <text:s text:c="19"/>CONTRAPREST</text:p>
      <text:p text:style-name="PDFText"> <text:s text:c="48"/>Personas con Autismo e+Subvenciones+del <text:s text:c="43"/>CON AUTISMO <text:s text:c="16"/>ACIÓN</text:p>
      <text:p text:style-name="PDFText"> <text:s text:c="48"/>de Las Palmas <text:s text:c="9"/>+Cabildo+de+Gran+C <text:s text:c="41"/>DE LAS PALMAS</text:p>
      <text:p text:style-name="PDFText"> <text:s text:c="48"/>(APNALP) a fin de <text:s text:c="5"/>anaria/33077d88-</text:p>
      <text:p text:style-name="PDFText"> <text:s text:c="48"/>financiar el Proyecto <text:s text:c="1"/>3822-4049-bca7-</text:p>
      <text:p text:style-name="PDFText"> <text:s text:c="48"/>"Construcción de <text:s text:c="6"/>af8199d49ef4</text:p>
      <text:p text:style-name="PDFText"> <text:s text:c="48"/>viviendas y centro de</text:p>
      <text:p text:style-name="PDFText"> <text:s text:c="48"/>atención integral para</text:p>
      <text:p text:style-name="PDFText"> <text:s text:c="48"/>personas con trastorno</text:p>
      <text:p text:style-name="PDFText"> <text:s text:c="48"/>del espectro del</text:p>
      <text:p text:style-name="PDFText"> <text:s text:c="48"/>autismo (TEA)".</text:p>
      <text:p text:style-name="PDFText"> </text:p>
      <text:p text:style-name="PDFText"> </text:p>
      <text:p text:style-name="PDFText">AUTONOMICA <text:s text:c="8"/>CANARIAS <text:s text:c="8"/>PRESIDENCIA SUBVENCIÓN <text:s text:c="14"/>WWW.GOBIERNOD SB87983225 <text:s text:c="10"/>12/04/2023 <text:s text:c="2"/>07/06/2023 G35042977 <text:s text:c="5"/>3.000,00 EUR SUBVENCIÓN y <text:s text:c="8"/>3.000,00</text:p>
      <text:p text:style-name="PDFText"> <text:s text:c="35"/>DEL GOBIERNO INTERES PUBLICO, <text:s text:c="7"/>ECANARIAS.ORG <text:s text:c="45"/>ASOC FAMILIAS <text:s text:c="14"/>ENTREGA <text:s text:c="15"/>EUR</text:p>
      <text:p text:style-name="PDFText"> <text:s text:c="48"/>SOCIAL Y <text:s text:c="74"/>PERSONAS <text:s text:c="19"/>DINERARIA SIN</text:p>
      <text:p text:style-name="PDFText"> <text:s text:c="48"/>HUMANITARIO <text:s text:c="71"/>CON AUTISMO <text:s text:c="16"/>CONTRAPREST</text:p>
      <text:p text:style-name="PDFText"> <text:s text:c="159"/>ACIÓN</text:p>
      <text:p text:style-name="PDFText">AUTONOMICA <text:s text:c="8"/>CANARIAS <text:s text:c="8"/>CONSEJERÍA CONSTR DE VDASY www.gobiernodecana SB78546785 <text:s text:c="15"/>30/12/2022 <text:s text:c="2"/>11/01/2023 G35042977 <text:s text:c="4"/>950.000,00 EURSUBVENCIÓN y <text:s text:c="7"/>950.000,00</text:p>
      <text:p text:style-name="PDFText"> <text:s text:c="35"/>DE BIENESTAR CENTRO DE <text:s text:c="8"/>rias.org <text:s text:c="56"/>ASOCIACION DE <text:s text:c="14"/>ENTREGA <text:s text:c="15"/>EUR</text:p>
      <text:p text:style-name="PDFText"> <text:s text:c="35"/>SOCIAL, <text:s text:c="5"/>ATENCIÓN INTEGRAL <text:s text:c="65"/>FAMILIAS DE <text:s text:c="16"/>DINERARIA SIN</text:p>
      <text:p text:style-name="PDFText"> <text:s text:c="35"/>IGUALDAD, <text:s text:c="3"/>PARA PERSONAS <text:s text:c="69"/>PERSONAS <text:s text:c="19"/>CONTRAPREST</text:p>
      <text:p text:style-name="PDFText"> <text:s text:c="35"/>JUVENTUD, <text:s text:c="3"/>CON TEA <text:s text:c="75"/>CON AUTISMO <text:s text:c="16"/>ACIÓN</text:p>
      <text:p text:style-name="PDFText"> <text:s text:c="35"/>INFANCIA Y <text:s text:c="85"/>DE LAS PALMAS</text:p>
      <text:p text:style-name="PDFText"> <text:s text:c="35"/>FAMILIAS</text:p>
      <text:p text:style-name="PDFText"> </text:p>
      <text:p text:style-name="PDFText"> </text:p>
      <text:p text:style-name="PDFText"> </text:p>
      <text:p text:style-name="PDFText"> </text:p>
      <text:p text:style-name="PDFText"> <text:s text:c="184"/>11/07/2026</text:p>
      <text:p text:style-name="PDFText"> <text:s text:c="178"/>Página 7 de <text:s text:c="3"/>9</text:p>
      <text:p text:style-name="PageBreak"/>
      <text:p text:style-name="PDFText"> <text:s text:c="54"/>Sistema Nacional de Publicidad de Subvenciones y Ayudas Públicas</text:p>
      <text:p text:style-name="PDFText"> </text:p>
      <text:p text:style-name="PDFText"> <text:s text:c="167"/>http://run.gob.es/xcjkma</text:p>
      <text:p text:style-name="PDFText"> </text:p>
      <text:p text:style-name="PDFText"> <text:s text:c="177"/>Ayuda</text:p>
      <text:p text:style-name="PDFText"> <text:s text:c="93"/>Código de <text:s text:c="3"/>Fecha de <text:s text:c="4"/>Fecha de</text:p>
      <text:p text:style-name="PDFText"> <text:s text:c="1"/>Administración <text:s text:c="4"/>Departamento <text:s text:c="7"/>Órgano <text:s text:c="8"/>Convocatoria <text:s text:c="6"/>URL de las BBRR <text:s text:c="42"/>Beneficiario <text:s text:c="2"/>Importe <text:s text:c="4"/>Instrumento <text:s text:c="4"/>equivalente</text:p>
      <text:p text:style-name="PDFText"> <text:s text:c="93"/>concesión <text:s text:c="3"/>concesión <text:s text:c="4"/>registro</text:p>
      <text:p text:style-name="PDFText">AUTONOMICA <text:s text:c="8"/>CANARIAS <text:s text:c="7"/>CONSEJERÍA FOMENTO DERECHO HTTP://GOBIERNOD SB77639120 <text:s text:c="17"/>09/12/2022 <text:s text:c="2"/>21/12/2022 G35042977 <text:s text:c="4"/>5.954,16 EUR SUBVENCIÓN y <text:s text:c="6"/>5.954,16</text:p>
      <text:p text:style-name="PDFText"> <text:s text:c="34"/>DE BIENESTAR PERSONAS CON <text:s text:c="10"/>ECANARIAS.ORG <text:s text:c="46"/>ASOCIACION DE <text:s text:c="13"/>ENTREGA <text:s text:c="13"/>EUR</text:p>
      <text:p text:style-name="PDFText"> <text:s text:c="34"/>SOCIAL, <text:s text:c="5"/>DISCAPACIDAD Y <text:s text:c="68"/>FAMILIAS DE <text:s text:c="15"/>DINERARIA SIN</text:p>
      <text:p text:style-name="PDFText"> <text:s text:c="34"/>IGUALDAD, <text:s text:c="3"/>DEPENDENCIA 2022 <text:s text:c="66"/>PERSONAS <text:s text:c="18"/>CONTRAPREST</text:p>
      <text:p text:style-name="PDFText"> <text:s text:c="34"/>JUVENTUD, <text:s text:c="86"/>CON AUTISMO <text:s text:c="15"/>ACIÓN</text:p>
      <text:p text:style-name="PDFText"> <text:s text:c="34"/>INFANCIA Y <text:s text:c="85"/>DE LAS PALMAS</text:p>
      <text:p text:style-name="PDFText"> <text:s text:c="34"/>FAMILIAS</text:p>
      <text:p text:style-name="PDFText">AUTONOMICA <text:s text:c="8"/>CANARIAS <text:s text:c="7"/>CONSEJERÍA FOMENTO DERECHO HTTP://GOBIERNOD SB77528845 <text:s text:c="17"/>09/12/2022 <text:s text:c="2"/>20/12/2022 G35042977 <text:s text:c="4"/>13.358,21 EUR SUBVENCIÓN y <text:s text:c="5"/>13.358,21</text:p>
      <text:p text:style-name="PDFText"> <text:s text:c="34"/>DE BIENESTAR PERSONAS CON <text:s text:c="10"/>ECANARIAS.ORG <text:s text:c="46"/>ASOCIACION DE <text:s text:c="14"/>ENTREGA <text:s text:c="12"/>EUR</text:p>
      <text:p text:style-name="PDFText"> <text:s text:c="34"/>SOCIAL, <text:s text:c="5"/>DISCAPACIDAD Y <text:s text:c="68"/>FAMILIAS DE <text:s text:c="16"/>DINERARIA SIN</text:p>
      <text:p text:style-name="PDFText"> <text:s text:c="34"/>IGUALDAD, <text:s text:c="3"/>DEPENDENCIA 2022 <text:s text:c="66"/>PERSONAS <text:s text:c="19"/>CONTRAPREST</text:p>
      <text:p text:style-name="PDFText"> <text:s text:c="34"/>JUVENTUD, <text:s text:c="86"/>CON AUTISMO <text:s text:c="16"/>ACIÓN</text:p>
      <text:p text:style-name="PDFText"> <text:s text:c="34"/>INFANCIA Y <text:s text:c="85"/>DE LAS PALMAS</text:p>
      <text:p text:style-name="PDFText"> <text:s text:c="34"/>FAMILIAS</text:p>
      <text:p text:style-name="PDFText">AUTONOMICA <text:s text:c="8"/>CANARIAS <text:s text:c="7"/>CONSEJERÍA FOMENTO DERECHO HTTP://GOBIERNOD SB77528778 <text:s text:c="17"/>09/12/2022 <text:s text:c="2"/>20/12/2022 G35042977 <text:s text:c="4"/>25.895,32 EUR SUBVENCIÓN y <text:s text:c="5"/>25.895,32</text:p>
      <text:p text:style-name="PDFText"> <text:s text:c="34"/>DE BIENESTAR PERSONAS CON <text:s text:c="10"/>ECANARIAS.ORG <text:s text:c="46"/>ASOCIACION DE <text:s text:c="14"/>ENTREGA <text:s text:c="12"/>EUR</text:p>
      <text:p text:style-name="PDFText"> <text:s text:c="34"/>SOCIAL, <text:s text:c="5"/>DISCAPACIDAD Y <text:s text:c="68"/>FAMILIAS DE <text:s text:c="16"/>DINERARIA SIN</text:p>
      <text:p text:style-name="PDFText"> <text:s text:c="34"/>IGUALDAD, <text:s text:c="3"/>DEPENDENCIA 2022 <text:s text:c="66"/>PERSONAS <text:s text:c="19"/>CONTRAPREST</text:p>
      <text:p text:style-name="PDFText"> <text:s text:c="34"/>JUVENTUD, <text:s text:c="86"/>CON AUTISMO <text:s text:c="16"/>ACIÓN</text:p>
      <text:p text:style-name="PDFText"> <text:s text:c="34"/>INFANCIA Y <text:s text:c="85"/>DE LAS PALMAS</text:p>
      <text:p text:style-name="PDFText"> <text:s text:c="34"/>FAMILIAS</text:p>
      <text:p text:style-name="PDFText">ESTADO <text:s text:c="12"/>MINISTERIO PARA ENTIDAD <text:s text:c="5"/>Resolución de la <text:s text:c="6"/>https://www.boe.es/eli SB78311768 <text:s text:c="2"/>16/11/2022 <text:s text:c="2"/>11/01/2023 G35042977 <text:s text:c="4"/>12.000,00 EUR SUBVENCIÓN y <text:s text:c="5"/>12.000,00</text:p>
      <text:p text:style-name="PDFText"> <text:s text:c="18"/>LA <text:s text:c="13"/>PÚBLICA <text:s text:c="5"/>entidad pública <text:s text:c="7"/>/es/o/2021/12/29/etd1 <text:s text:c="38"/>ASOCIACIÓN DE <text:s text:c="14"/>ENTREGA <text:s text:c="12"/>EUR</text:p>
      <text:p text:style-name="PDFText"> <text:s text:c="18"/>TRANSFORMACIÓ EMPRESARIAL empresarial red.es, <text:s text:c="6"/>498 <text:s text:c="56"/>FAMILIAS DE <text:s text:c="16"/>DINERARIA SIN</text:p>
      <text:p text:style-name="PDFText"> <text:s text:c="18"/>N DIGITAL Y DE RED.ES <text:s text:c="7"/>M.P. por la que se <text:s text:c="64"/>PERSONAS <text:s text:c="19"/>CONTRAPREST</text:p>
      <text:p text:style-name="PDFText"> <text:s text:c="18"/>LA FUNCIÓN <text:s text:c="18"/>convocan las ayudas <text:s text:c="63"/>CON AUTISMO <text:s text:c="16"/>ACIÓN</text:p>
      <text:p text:style-name="PDFText"> <text:s text:c="18"/>PÚBLICA <text:s text:c="21"/>destinadas a la <text:s text:c="67"/>DE LAS PALMAS</text:p>
      <text:p text:style-name="PDFText"> <text:s text:c="47"/>digitalización de <text:s text:c="65"/>(APNALP)</text:p>
      <text:p text:style-name="PDFText"> <text:s text:c="47"/>empresas del</text:p>
      <text:p text:style-name="PDFText"> <text:s text:c="47"/>segmento I en el marco</text:p>
      <text:p text:style-name="PDFText"> <text:s text:c="47"/>de la agenda España</text:p>
      <text:p text:style-name="PDFText"> <text:s text:c="47"/>digital 2025, Programa</text:p>
      <text:p text:style-name="PDFText"> <text:s text:c="47"/>Kit Digital</text:p>
      <text:p text:style-name="PDFText"> </text:p>
      <text:p text:style-name="PDFText"> </text:p>
      <text:p text:style-name="PDFText"> </text:p>
      <text:p text:style-name="PDFText"> </text:p>
      <text:p text:style-name="PDFText"> <text:s text:c="180"/>11/07/2026</text:p>
      <text:p text:style-name="PDFText"> <text:s text:c="174"/>Página 8 de <text:s text:c="3"/>9</text:p>
      <text:p text:style-name="PageBreak"/>
      <text:p text:style-name="PDFText"> <text:s text:c="54"/>Sistema Nacional de Publicidad de Subvenciones y Ayudas Públicas</text:p>
      <text:p text:style-name="PDFText"> </text:p>
      <text:p text:style-name="PDFText"> <text:s text:c="173"/>http://run.gob.es/xcjkma</text:p>
      <text:p text:style-name="PDFText"> </text:p>
      <text:p text:style-name="PDFText"> <text:s text:c="183"/>Ayuda</text:p>
      <text:p text:style-name="PDFText"> <text:s text:c="96"/>Código de <text:s text:c="3"/>Fecha de <text:s text:c="4"/>Fecha de</text:p>
      <text:p text:style-name="PDFText"> <text:s text:c="1"/>Administración <text:s text:c="4"/>Departamento <text:s text:c="6"/>Órgano <text:s text:c="10"/>Convocatoria <text:s text:c="6"/>URL de las BBRR <text:s text:c="44"/>Beneficiario <text:s text:c="5"/>Importe <text:s text:c="4"/>Instrumento <text:s text:c="4"/>equivalente</text:p>
      <text:p text:style-name="PDFText"> <text:s text:c="96"/>concesión <text:s text:c="3"/>concesión <text:s text:c="4"/>registro</text:p>
      <text:p text:style-name="PDFText">LOCAL <text:s text:c="13"/>CABILDO <text:s text:c="9"/>CABILDO <text:s text:c="5"/>GC Subvención <text:s text:c="10"/>https://cabildogc.gran SB83381312 <text:s text:c="3"/>28/10/2022 <text:s text:c="2"/>24/03/2023 G35042977 <text:s text:c="4"/>59.850,00 EUR SUBVENCIÓN y <text:s text:c="8"/>59.850,00</text:p>
      <text:p text:style-name="PDFText"> <text:s text:c="18"/>INSULAR DE <text:s text:c="6"/>INSULAR DE <text:s text:c="2"/>Nominada 2022 a <text:s text:c="8"/>canaria.com/documen <text:s text:c="41"/>ASOC. DE <text:s text:c="19"/>ENTREGA <text:s text:c="15"/>EUR</text:p>
      <text:p text:style-name="PDFText"> <text:s text:c="18"/>GRAN CANARIA <text:s text:c="4"/>GRAN CANARIA Asociación de familias ts/10180/11297340/O <text:s text:c="42"/>FAMILIAS DE <text:s text:c="16"/>DINERARIA SIN</text:p>
      <text:p text:style-name="PDFText"> <text:s text:c="48"/>de Personas con <text:s text:c="8"/>rdenanza+General+d <text:s text:c="42"/>PERSONAS <text:s text:c="19"/>CONTRAPREST</text:p>
      <text:p text:style-name="PDFText"> <text:s text:c="48"/>Autismo de Las <text:s text:c="9"/>e+Subvenciones+del <text:s text:c="42"/>CON AUTISMO <text:s text:c="16"/>ACIÓN</text:p>
      <text:p text:style-name="PDFText"> <text:s text:c="48"/>Palmas, para el <text:s text:c="8"/>+Cabildo+de+Gran+C <text:s text:c="42"/>DE LAS PALMAS</text:p>
      <text:p text:style-name="PDFText"> <text:s text:c="48"/>proyecto: "Servicio de anaria/33077d88-</text:p>
      <text:p text:style-name="PDFText"> <text:s text:c="48"/>Respiro Familiar y Ocio 3822-4049-bca7-</text:p>
      <text:p text:style-name="PDFText"> <text:s text:c="48"/>para Personas con <text:s text:c="6"/>af8199d49ef4</text:p>
      <text:p text:style-name="PDFText"> <text:s text:c="48"/>TEA".</text:p>
      <text:p text:style-name="PDFText"> </text:p>
      <text:p text:style-name="PDFText">LOCAL <text:s text:c="13"/>PALMAS DE GRAN AYUNTAMIENT Subvención 2022 <text:s text:c="8"/>https://www.laspalma SB70906622 <text:s text:c="8"/>25/08/2022 <text:s text:c="2"/>12/09/2022 G35042977 <text:s text:c="7"/>53.644,76 EUR SUBVENCIÓN y <text:s text:c="5"/>53.644,76</text:p>
      <text:p text:style-name="PDFText"> <text:s text:c="18"/>CANARIA, LAS <text:s text:c="2"/>O DE LAS <text:s text:c="4"/>destinada a la <text:s text:c="8"/>sgc.es/es/areas- <text:s text:c="47"/>ASOC DE <text:s text:c="23"/>ENTREGA <text:s text:c="12"/>EUR</text:p>
      <text:p text:style-name="PDFText"> <text:s text:c="33"/>PALMAS DE <text:s text:c="3"/>cofinanciación de <text:s text:c="5"/>tematicas/servicios- <text:s text:c="43"/>PADRES DE <text:s text:c="21"/>DINERARIA SIN</text:p>
      <text:p text:style-name="PDFText"> <text:s text:c="33"/>GRAN CANARIA proyectos sociales, <text:s text:c="3"/>sociales/subvencione <text:s text:c="43"/>PERSONAS <text:s text:c="22"/>CONTRAPREST</text:p>
      <text:p text:style-name="PDFText"> <text:s text:c="46"/>competencia SSSS <text:s text:c="6"/>s/aytosubvencionesd <text:s text:c="44"/>AUTISTAS DE <text:s text:c="19"/>ACIÓN</text:p>
      <text:p text:style-name="PDFText"> <text:s text:c="46"/>promovido por <text:s text:c="9"/>etalle/Prueba-de- <text:s text:c="46"/>LAS PALMAS</text:p>
      <text:p text:style-name="PDFText"> <text:s text:c="46"/>entidades privadas sin Subvenciones- <text:s text:c="50"/>(APNALP)</text:p>
      <text:p text:style-name="PDFText"> <text:s text:c="46"/>ánimo de lucro. <text:s text:c="7"/>Servicios-Sociales/</text:p>
      <text:p text:style-name="PDFText"> </text:p>
      <text:p text:style-name="PDFText"> </text:p>
      <text:p text:style-name="PDFText">AUTONOMICA <text:s text:c="8"/>CANARIAS <text:s text:c="8"/>CONSEJERÍA NO PROCEDE <text:s text:c="15"/>HTTP://GOBIERNOD SB70837087 <text:s text:c="9"/>24/08/2022 <text:s text:c="2"/>06/09/2022 G35042977 <text:s text:c="4"/>505.000,00 EURSUBVENCIÓN y <text:s text:c="7"/>505.000,00</text:p>
      <text:p text:style-name="PDFText"> <text:s text:c="35"/>DE BIENESTAR <text:s text:c="24"/>ECANARIAS.ORG <text:s text:c="47"/>ASOCIACION DE <text:s text:c="14"/>ENTREGA <text:s text:c="15"/>EUR</text:p>
      <text:p text:style-name="PDFText"> <text:s text:c="35"/>SOCIAL, <text:s text:c="90"/>FAMILIAS DE <text:s text:c="16"/>DINERARIA SIN</text:p>
      <text:p text:style-name="PDFText"> <text:s text:c="35"/>IGUALDAD, <text:s text:c="88"/>PERSONAS <text:s text:c="19"/>CONTRAPREST</text:p>
      <text:p text:style-name="PDFText"> <text:s text:c="35"/>JUVENTUD, <text:s text:c="88"/>CON AUTISMO <text:s text:c="16"/>ACIÓN</text:p>
      <text:p text:style-name="PDFText"> <text:s text:c="35"/>INFANCIA Y <text:s text:c="87"/>DE LAS PALMAS</text:p>
      <text:p text:style-name="PDFText"> <text:s text:c="35"/>FAMILIAS</text:p>
      <text:p text:style-name="PDFText">LOCAL <text:s text:c="13"/>CABILDO <text:s text:c="9"/>INSTITUTO DE Convocatoria de <text:s text:c="8"/>https://ias.sedelectron SB70324353 <text:s text:c="2"/>17/08/2022 <text:s text:c="2"/>23/08/2022 G35042977 <text:s text:c="5"/>14.792,15 EUR SUBVENCIÓN y <text:s text:c="7"/>14.792,15</text:p>
      <text:p text:style-name="PDFText"> <text:s text:c="18"/>INSULAR DE <text:s text:c="6"/>ATENCION <text:s text:c="4"/>Subvenciones en el <text:s text:c="5"/>ica.es/ <text:s text:c="53"/>ASOC DE <text:s text:c="21"/>ENTREGA <text:s text:c="14"/>EUR</text:p>
      <text:p text:style-name="PDFText"> <text:s text:c="18"/>GRAN CANARIA <text:s text:c="4"/>SOCIAL Y <text:s text:c="4"/>ámbito de la <text:s text:c="72"/>PADRES DE <text:s text:c="19"/>DINERARIA SIN</text:p>
      <text:p text:style-name="PDFText"> <text:s text:c="35"/>SOCIO- <text:s text:c="6"/>Accesibilidad Universal <text:s text:c="61"/>NI/OS AUTISTAS <text:s text:c="14"/>CONTRAPREST</text:p>
      <text:p text:style-name="PDFText"> <text:s text:c="35"/>SANITARIO <text:s text:c="3"/>a entidades sin ánimo <text:s text:c="63"/>DE LAS PALMAS <text:s text:c="15"/>ACIÓN</text:p>
      <text:p text:style-name="PDFText"> <text:s text:c="48"/>de lucro para el</text:p>
      <text:p text:style-name="PDFText"> <text:s text:c="48"/>ejercicio 2022</text:p>
      <text:p text:style-name="PDFText"> </text:p>
      <text:p text:style-name="PDFText"> </text:p>
      <text:p text:style-name="PDFText"> </text:p>
      <text:p text:style-name="PDFText"> </text:p>
      <text:p text:style-name="PDFText"> <text:s text:c="186"/>11/07/2026</text:p>
      <text:p text:style-name="PDFText"> <text:s text:c="180"/>Página 9 de <text:s text:c="3"/>9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Text" style:family="paragraph" style:display-name="PDFText">
      <style:text-properties fo:font-family="Liberation Mono" fo:font-size="7.5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1cm" fo:margin-bottom="1.1cm" fo:margin-left="1.1cm" fo:margin-right="1.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